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DejaVu Serif" style:name="DejaVu Serif"/>
    <style:font-face svg:font-family="HCI Poppy" style:name="HCI Poppy"/>
    <style:font-face svg:font-family="HY헤드라인M" style:name="HY헤드라인M"/>
    <style:font-face svg:font-family="돋움" style:name="돋움"/>
    <style:font-face svg:font-family="맑은 고딕" style:name="맑은 고딕"/>
    <style:font-face svg:font-family="바탕" style:name="바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17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6.898cm" table:align="left" fo:margin="0cm" style:shadow="none" style:may-break-between-rows="true" table:border-model="collapsing"/>
    </style:style>
    <style:style style:name="Table1.A" style:family="table-column">
      <style:table-column-properties style:column-width="2.072cm"/>
    </style:style>
    <style:style style:name="Table1.B" style:family="table-column">
      <style:table-column-properties style:column-width="0.275cm"/>
    </style:style>
    <style:style style:name="Table1.C" style:family="table-column">
      <style:table-column-properties style:column-width="14.551cm"/>
    </style:style>
    <style:style style:name="Table1.1" style:family="table-row">
      <style:table-row-properties style:min-row-height="26.31pt" fo:keep-together="auto"/>
    </style:style>
    <style:style style:name="Table1.A1" style:family="table-cell">
      <style:table-cell-properties style:vertical-align="middle" style:shadow="none" fo:background-color="#1b1760" fo:border="0.012cm solid #000000" fo:padding="0.050cm"/>
    </style:style>
    <style:style style:name="Table1.B1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1.C1" style:family="table-cell">
      <style:table-cell-properties style:vertical-align="middle" style:shadow="none" fo:border="0.012cm solid #000000" fo:padding="0.050cm"/>
    </style:style>
    <style:style style:name="P101_0_MS1_b3" style:parent-style-name="Standard" style:master-page-name="Standard" style:family="paragraph">
      <style:paragraph-properties fo:line-height="9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2_0" style:parent-style-name="Standard" style:family="paragraph">
      <style:paragraph-properties fo:line-height="13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3_0" style:parent-style-name="Standard" style:family="paragraph">
      <style:paragraph-properties fo:line-height="13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4_0" style:parent-style-name="Standard" style:family="paragraph">
      <style:paragraph-properties fo:line-height="131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1_0" style:parent-style-name="Standard" style:family="paragraph">
      <style:paragraph-properties fo:line-height="18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5_0" style:parent-style-name="Standard" style:family="paragraph">
      <style:paragraph-properties fo:line-height="13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6_0" style:parent-style-name="Standard" style:family="paragraph">
      <style:paragraph-properties fo:line-height="131%" fo:text-align="justify" fo:margin-left="0.949cm" fo:margin-right="0cm" fo:text-indent="-0.949cm" fo:margin-top="0cm" fo:margin-bottom="0cm" fo:background-color="transparent" fo:border="none" style:shadow="none" style:text-autospace="none" style:vertical-align="auto" style:snap-to-layout-grid="true"/>
    </style:style>
    <style:style style:name="T2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7_0" style:parent-style-name="Standard" style:family="paragraph">
      <style:paragraph-properties fo:line-height="131%" fo:text-align="justify" fo:margin-left="0.934cm" fo:margin-right="0cm" fo:text-indent="-0.934cm" fo:margin-top="0.176cm" fo:margin-bottom="0cm" fo:background-color="transparent" fo:border="none" style:shadow="none" style:text-autospace="none" style:vertical-align="auto" style:snap-to-layout-grid="true"/>
    </style:style>
    <style:style style:name="T3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8_0" style:parent-style-name="Standard" style:family="paragraph">
      <style:paragraph-properties fo:line-height="131%" fo:text-align="justify" fo:margin-left="0.963cm" fo:margin-right="0cm" fo:text-indent="-0.963cm" fo:margin-top="0.176cm" fo:margin-bottom="0cm" fo:background-color="transparent" fo:border="none" style:shadow="none" style:text-autospace="none" style:vertical-align="auto" style:snap-to-layout-grid="true"/>
    </style:style>
    <style:style style:name="T3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9_1" style:parent-style-name="본문" style:family="paragraph">
      <style:paragraph-properties fo:line-height="131%" fo:text-align="justify" fo:margin-left="1.107cm" fo:margin-right="0cm" fo:text-indent="-1.107cm" fo:margin-top="0.106cm" fo:margin-bottom="0cm" fo:background-color="transparent" fo:border="none" style:shadow="none" style:text-autospace="none" style:vertical-align="auto" style:snap-to-layout-grid="true"/>
    </style:style>
    <style:style style:name="P110_1" style:parent-style-name="본문" style:family="paragraph">
      <style:paragraph-properties fo:line-height="131%" fo:text-align="justify" fo:margin-left="1.070cm" fo:margin-right="0cm" fo:text-indent="-1.070cm" fo:margin-top="0.106cm" fo:margin-bottom="0cm" fo:background-color="transparent" fo:border="none" style:shadow="none" style:text-autospace="none" style:vertical-align="auto" style:snap-to-layout-grid="true"/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11_1" style:parent-style-name="본문" style:family="paragraph">
      <style:paragraph-properties fo:line-height="131%" fo:text-align="justify" fo:margin-left="1.067cm" fo:margin-right="0cm" fo:text-indent="-1.067cm" fo:margin-top="0.106cm" fo:margin-bottom="0.106cm" fo:background-color="transparent" fo:border="none" style:shadow="none" style:text-autospace="none" style:vertical-align="auto" style:snap-to-layout-grid="true"/>
    </style:style>
    <style:style style:name="P112_0" style:parent-style-name="Standard" style:family="paragraph">
      <style:paragraph-properties fo:line-height="131%" fo:text-align="justify" fo:margin-left="0.947cm" fo:margin-right="0cm" fo:text-indent="-0.947cm" fo:margin-top="0.176cm" fo:margin-bottom="0cm" fo:background-color="transparent" fo:border="none" style:shadow="none" style:text-autospace="none" style:vertical-align="auto" style:snap-to-layout-grid="true"/>
    </style:style>
    <style:style style:name="T4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_0" style:parent-style-name="Standard" style:family="paragraph">
      <style:paragraph-properties fo:line-height="180%" fo:text-align="justify" fo:margin-left="1.554cm" fo:margin-right="0cm" fo:text-indent="-1.554cm" fo:margin-top="0.035cm" fo:margin-bottom="0cm" fo:background-color="transparent" fo:border="none" style:shadow="none" style:text-autospace="none" style:vertical-align="auto" style:snap-to-layout-grid="true"/>
    </style:style>
    <style:style style:name="T45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3_0" style:parent-style-name="Standard" style:family="paragraph">
      <style:paragraph-properties fo:line-height="131%" fo:text-align="justify" fo:margin-left="0.952cm" fo:margin-right="0cm" fo:text-indent="-0.952cm" fo:margin-top="0.176cm" fo:margin-bottom="0cm" fo:background-color="transparent" fo:border="none" style:shadow="none" style:text-autospace="none" style:vertical-align="auto" style:snap-to-layout-grid="true"/>
    </style:style>
    <style:style style:name="P114_0" style:parent-style-name="Standard" style:family="paragraph">
      <style:paragraph-properties fo:line-height="131%" fo:text-align="justify" fo:margin-left="0.924cm" fo:margin-right="0cm" fo:text-indent="-0.924cm" fo:margin-top="0.176cm" fo:margin-bottom="0cm" fo:background-color="transparent" fo:border="none" style:shadow="none" style:text-autospace="none" style:vertical-align="auto" style:snap-to-layout-grid="true"/>
    </style:style>
    <style:style style:name="P43_0" style:parent-style-name="Standard" style:family="paragraph">
      <style:paragraph-properties fo:line-height="180%" fo:text-align="justify" fo:margin-left="1.199cm" fo:margin-right="0cm" fo:text-indent="-1.199cm" fo:margin-top="0.035cm" fo:margin-bottom="0cm" fo:background-color="transparent" fo:border="none" style:shadow="none" style:text-autospace="none" style:vertical-align="auto" style:snap-to-layout-grid="true"/>
    </style:style>
    <style:style style:name="P115_0" style:parent-style-name="Standard" style:family="paragraph">
      <style:paragraph-properties fo:line-height="131%" fo:text-align="justify" fo:margin-left="0.953cm" fo:margin-right="0cm" fo:text-indent="-0.953cm" fo:margin-top="0.176cm" fo:margin-bottom="0cm" fo:background-color="transparent" fo:border="none" style:shadow="none" style:text-autospace="none" style:vertical-align="auto" style:snap-to-layout-grid="true"/>
    </style:style>
    <style:style style:name="Table2" style:family="table">
      <style:table-properties style:width="15.952cm" table:align="left" fo:margin="0cm" style:shadow="none" style:may-break-between-rows="true" table:border-model="collapsing"/>
    </style:style>
    <style:style style:name="Table2.A" style:family="table-column">
      <style:table-column-properties style:column-width="2.335cm"/>
    </style:style>
    <style:style style:name="Table2.B" style:family="table-column">
      <style:table-column-properties style:column-width="13.616cm"/>
    </style:style>
    <style:style style:name="Table2.1" style:family="table-row">
      <style:table-row-properties style:min-row-height="18.48pt" fo:keep-together="auto"/>
    </style:style>
    <style:style style:name="Table2.A1" style:family="table-cell">
      <style:table-cell-properties style:vertical-align="middle" style:shadow="none" fo:background-color="#dfe6f7" fo:border="0.012cm solid #000000" fo:padding-top="0.050cm" fo:padding-bottom="0.050cm" fo:padding-left="0.180cm" fo:padding-right="0.180cm"/>
    </style:style>
    <style:style style:name="Table2.B1" style:family="table-cell">
      <style:table-cell-properties style:vertical-align="middle" style:shadow="none" fo:background-color="#dfe6f7" fo:border="0.012cm solid #000000" fo:padding-top="0.050cm" fo:padding-bottom="0.050cm" fo:padding-left="0.180cm" fo:padding-right="0.180cm"/>
    </style:style>
    <style:style style:name="Table2.2" style:family="table-row">
      <style:table-row-properties style:min-row-height="67.65pt" fo:keep-together="auto"/>
    </style:style>
    <style:style style:name="Table2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3" style:family="table-row">
      <style:table-row-properties style:min-row-height="36.48pt" fo:keep-together="auto"/>
    </style:style>
    <style:style style:name="Table2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4" style:family="table-row">
      <style:table-row-properties style:min-row-height="42.16pt" fo:keep-together="auto"/>
    </style:style>
    <style:style style:name="Table2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4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_0" style:parent-style-name="Standard" style:family="paragraph">
      <style:paragraph-properties fo:line-height="195%" fo:text-align="justify" fo:margin-left="0.924cm" fo:margin-right="0cm" fo:text-indent="-0.924cm" fo:margin-top="0.176cm" fo:margin-bottom="0cm" fo:background-color="transparent" fo:border="none" style:shadow="none" style:text-autospace="none" style:vertical-align="auto" style:snap-to-layout-grid="true"/>
    </style:style>
    <style:style style:name="T5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6_0" style:parent-style-name="Standard" style:family="paragraph">
      <style:paragraph-properties fo:line-height="139%" fo:text-align="justify" fo:margin-left="0.945cm" fo:margin-right="0cm" fo:text-indent="-0.945cm" fo:margin-top="0.176cm" fo:margin-bottom="0cm" fo:background-color="transparent" fo:border="none" style:shadow="none" style:text-autospace="none" style:vertical-align="auto" style:snap-to-layout-grid="true"/>
    </style:style>
    <style:style style:name="Table3" style:family="table">
      <style:table-properties style:width="16.201cm" table:align="left" fo:margin="0cm" style:shadow="none" style:may-break-between-rows="true" table:border-model="collapsing"/>
    </style:style>
    <style:style style:name="Table3.A" style:family="table-column">
      <style:table-column-properties style:column-width="4.502cm"/>
    </style:style>
    <style:style style:name="Table3.B" style:family="table-column">
      <style:table-column-properties style:column-width="7.297cm"/>
    </style:style>
    <style:style style:name="Table3.C" style:family="table-column">
      <style:table-column-properties style:column-width="4.402cm"/>
    </style:style>
    <style:style style:name="Table3.1" style:family="table-row">
      <style:table-row-properties style:min-row-height="8.51pt" fo:keep-together="auto"/>
    </style:style>
    <style:style style:name="Table3.A1" style:family="table-cell">
      <style:table-cell-properties style:vertical-align="middle" style:shadow="none" fo:border-top="none" fo:border-bottom="0.02cm dotted #000000" fo:border-left="none" fo:border-right="none" fo:padding-top="0.050cm" fo:padding-bottom="0.050cm" fo:padding-left="0.180cm" fo:padding-right="0.180cm"/>
    </style:style>
    <style:style style:name="Table3.B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3.C1" style:family="table-cell">
      <style:table-cell-properties style:vertical-align="middle" style:shadow="none" fo:border-top="none" fo:border-bottom="0.02cm dotted #000000" fo:border-left="none" fo:border-right="none" fo:padding-top="0.050cm" fo:padding-bottom="0.050cm" fo:padding-left="0.180cm" fo:padding-right="0.180cm"/>
    </style:style>
    <style:style style:name="Table3.2" style:family="table-row">
      <style:table-row-properties style:min-row-height="9.63pt" fo:keep-together="auto"/>
    </style:style>
    <style:style style:name="Table3.A2" style:family="table-cell">
      <style:table-cell-properties style:vertical-align="middle" style:shadow="none" fo:border-top="0.02cm dotted #000000" fo:border-bottom="none" fo:border-left="0.02cm dotted #000000" fo:border-right="none" fo:padding-top="0.050cm" fo:padding-bottom="0.050cm" fo:padding-left="0.180cm" fo:padding-right="0.180cm"/>
    </style:style>
    <style:style style:name="Table3.C2" style:family="table-cell">
      <style:table-cell-properties style:vertical-align="middle" style:shadow="none" fo:border-top="0.02cm dotted #000000" fo:border-bottom="none" fo:border-left="none" fo:border-right="0.02cm dotted #000000" fo:padding-top="0.050cm" fo:padding-bottom="0.050cm" fo:padding-left="0.180cm" fo:padding-right="0.180cm"/>
    </style:style>
    <style:style style:name="Table3.3" style:family="table-row">
      <style:table-row-properties style:min-row-height="70.95pt" fo:keep-together="auto"/>
    </style:style>
    <style:style style:name="Table3.A3" style:family="table-cell">
      <style:table-cell-properties style:vertical-align="middle" style:shadow="none" fo:border-top="none" fo:border-bottom="0.02cm dotted #000000" fo:border-left="0.02cm dotted #000000" fo:border-right="0.02cm dotted #000000" fo:padding-top="0.050cm" fo:padding-bottom="0.050cm" fo:padding-left="0.180cm" fo:padding-right="0.180cm"/>
    </style:style>
    <style:style style:name="P53_0" style:parent-style-name="Standard" style:family="paragraph">
      <style:paragraph-properties fo:line-height="190%" fo:text-align="end" fo:margin-left="1.112cm" fo:margin-right="0cm" fo:text-indent="-1.112cm" fo:margin-top="0cm" fo:margin-bottom="0cm" fo:background-color="transparent" fo:border="none" style:shadow="none" style:text-autospace="none" style:vertical-align="auto" style:snap-to-layout-grid="true"/>
    </style:style>
    <style:style style:name="P117_0" style:parent-style-name="Standard" style:family="paragraph">
      <style:paragraph-properties fo:line-height="139%" fo:text-align="justify" fo:margin-left="0.924cm" fo:margin-right="0cm" fo:text-indent="-0.924cm" fo:margin-top="0.176cm" fo:margin-bottom="0cm" fo:background-color="transparent" fo:border="none" style:shadow="none" style:text-autospace="none" style:vertical-align="auto" style:snap-to-layout-grid="true"/>
    </style:style>
    <style:style style:name="P118_0" style:parent-style-name="Standard" style:family="paragraph">
      <style:paragraph-properties fo:line-height="139%" fo:text-align="justify" fo:margin-left="1.073cm" fo:margin-right="0cm" fo:text-indent="-1.073cm" fo:margin-top="0.106cm" fo:margin-bottom="0cm" fo:background-color="transparent" fo:border="none" style:shadow="none" style:text-autospace="none" style:vertical-align="auto" style:snap-to-layout-grid="true"/>
    </style:style>
    <style:style style:name="P119_0" style:parent-style-name="Standard" style:family="paragraph">
      <style:paragraph-properties fo:line-height="139%" fo:text-align="justify" fo:margin-left="0.949cm" fo:margin-right="0cm" fo:text-indent="-0.949cm" fo:margin-top="0cm" fo:margin-bottom="0cm" fo:background-color="transparent" fo:border="none" style:shadow="none" style:text-autospace="none" style:vertical-align="auto" style:snap-to-layout-grid="true"/>
    </style:style>
    <style:style style:name="P120_0" style:parent-style-name="Standard" style:family="paragraph">
      <style:paragraph-properties fo:line-height="13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1_0" style:parent-style-name="Standard" style:family="paragraph">
      <style:paragraph-properties fo:line-height="139%" fo:text-align="justify" fo:margin-left="0.974cm" fo:margin-right="0cm" fo:text-indent="-0.974cm" fo:margin-top="0.176cm" fo:margin-bottom="0cm" fo:background-color="transparent" fo:border="none" style:shadow="none" style:text-autospace="none" style:vertical-align="auto" style:snap-to-layout-grid="true"/>
    </style:style>
    <style:style style:name="T6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" style:family="table">
      <style:table-properties style:width="16.600cm" table:align="left" fo:margin="0cm" style:shadow="none" style:may-break-between-rows="true" table:border-model="collapsing"/>
    </style:style>
    <style:style style:name="Table4.A" style:family="table-column">
      <style:table-column-properties style:column-width="3.307cm"/>
    </style:style>
    <style:style style:name="Table4.B" style:family="table-column">
      <style:table-column-properties style:column-width="9.569cm"/>
    </style:style>
    <style:style style:name="Table4.C" style:family="table-column">
      <style:table-column-properties style:column-width="3.724cm"/>
    </style:style>
    <style:style style:name="Table4.1" style:family="table-row">
      <style:table-row-properties style:min-row-height="27.97pt" fo:keep-together="auto"/>
    </style:style>
    <style:style style:name="Table4.A1" style:family="table-cell">
      <style:table-cell-properties style:vertical-align="middle" style:shadow="none" fo:background-color="#e6eef7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1" style:family="table-cell">
      <style:table-cell-properties style:vertical-align="middle" style:shadow="none" fo:background-color="#e6eef7" fo:border="0.012cm solid #000000" fo:padding-top="0.050cm" fo:padding-bottom="0.050cm" fo:padding-left="0.180cm" fo:padding-right="0.180cm"/>
    </style:style>
    <style:style style:name="Table4.C1" style:family="table-cell">
      <style:table-cell-properties style:vertical-align="middle" style:shadow="none" fo:background-color="#e6eef7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2" style:family="table-row">
      <style:table-row-properties style:min-row-height="104.41pt" fo:keep-together="auto"/>
    </style:style>
    <style:style style:name="Table4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.C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3" style:family="table-row">
      <style:table-row-properties style:min-row-height="36.63pt" fo:keep-together="auto"/>
    </style:style>
    <style:style style:name="Table4.A3" style:family="table-cell">
      <style:table-cell-properties style:vertical-align="middle" style:shadow="none" fo:background-color="#eff6e7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3" style:family="table-cell">
      <style:table-cell-properties style:vertical-align="middle" style:shadow="none" fo:background-color="#eff6e7" fo:border="0.012cm solid #000000" fo:padding-top="0.050cm" fo:padding-bottom="0.050cm" fo:padding-left="0.180cm" fo:padding-right="0.180cm"/>
    </style:style>
    <style:style style:name="Table4.C3" style:family="table-cell">
      <style:table-cell-properties style:vertical-align="middle" style:shadow="none" fo:background-color="#eff6e7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P62_0" style:parent-style-name="Standard" style:family="paragraph">
      <style:paragraph-properties fo:line-height="190%" fo:text-align="end" fo:margin-left="1.139cm" fo:margin-right="0cm" fo:text-indent="-1.139cm" fo:margin-top="0cm" fo:margin-bottom="0cm" fo:background-color="transparent" fo:border="none" style:shadow="none" style:text-autospace="none" style:vertical-align="auto" style:snap-to-layout-grid="true"/>
    </style:style>
    <style:style style:name="P122_0_b4" style:parent-style-name="Standard" style:family="paragraph">
      <style:paragraph-properties fo:line-height="131%" fo:text-align="justify" fo:margin-left="0.925cm" fo:margin-right="0cm" fo:text-indent="-0.925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7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3_0" style:parent-style-name="Standard" style:family="paragraph">
      <style:paragraph-properties fo:line-height="124%" fo:text-align="justify" fo:margin-left="0.949cm" fo:margin-right="0cm" fo:text-indent="-0.949cm" fo:margin-top="0cm" fo:margin-bottom="0cm" fo:background-color="transparent" fo:border="none" style:shadow="none" style:text-autospace="none" style:vertical-align="auto" style:snap-to-layout-grid="true"/>
    </style:style>
    <style:style style:name="P124_0" style:parent-style-name="Standard" style:family="paragraph">
      <style:paragraph-properties fo:line-height="12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25_0" style:parent-style-name="Standard" style:family="paragraph">
      <style:paragraph-properties fo:line-height="124%" fo:text-align="justify" fo:margin-left="0.917cm" fo:margin-right="0cm" fo:text-indent="-0.917cm" fo:margin-top="0.176cm" fo:margin-bottom="0cm" fo:background-color="transparent" fo:border="none" style:shadow="none" style:text-autospace="none" style:vertical-align="auto" style:snap-to-layout-grid="true"/>
    </style:style>
    <style:style style:name="P67_0" style:parent-style-name="Standard" style:family="paragraph">
      <style:paragraph-properties fo:line-height="170%" fo:text-align="justify" fo:margin-left="0.935cm" fo:margin-right="0cm" fo:text-indent="-0.935cm" fo:margin-top="0cm" fo:margin-bottom="0cm" fo:background-color="transparent" fo:border="none" style:shadow="none" style:text-autospace="none" style:vertical-align="auto" style:snap-to-layout-grid="true"/>
    </style:style>
    <style:style style:name="T7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6_0" style:parent-style-name="Standard" style:family="paragraph">
      <style:paragraph-properties fo:line-height="124%" fo:text-align="justify" fo:margin-left="1.586cm" fo:margin-right="0cm" fo:text-indent="-1.586cm" fo:margin-top="0cm" fo:margin-bottom="0cm" fo:background-color="transparent" fo:border="none" style:shadow="none" style:text-autospace="none" style:vertical-align="auto" style:snap-to-layout-grid="true"/>
    </style:style>
    <style:style style:name="T73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7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5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9_0" style:parent-style-name="Standard" style:family="paragraph">
      <style:paragraph-properties fo:line-height="170%" fo:text-align="justify" fo:margin-left="0.935cm" fo:margin-right="0cm" fo:text-indent="-0.935cm" fo:margin-top="0.035cm" fo:margin-bottom="0cm" fo:background-color="transparent" fo:border="none" style:shadow="none" style:text-autospace="none" style:vertical-align="auto" style:snap-to-layout-grid="true"/>
    </style:style>
    <style:style style:name="T7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6_0" style:parent-style-name="Standard" style:family="paragraph">
      <style:paragraph-properties fo:line-height="170%" fo:text-align="justify" fo:margin-left="0.917cm" fo:margin-right="0cm" fo:text-indent="-0.917cm" fo:margin-top="0.176cm" fo:margin-bottom="0cm" fo:background-color="transparent" fo:border="none" style:shadow="none" style:text-autospace="none" style:vertical-align="auto" style:snap-to-layout-grid="true"/>
    </style:style>
    <style:style style:name="P127_0" style:parent-style-name="Standard" style:family="paragraph">
      <style:paragraph-properties fo:line-height="124%" fo:text-align="justify" fo:margin-left="0.949cm" fo:margin-right="0cm" fo:text-indent="-0.949cm" fo:margin-top="0.176cm" fo:margin-bottom="0cm" fo:background-color="transparent" fo:border="none" style:shadow="none" style:text-autospace="none" style:vertical-align="auto" style:snap-to-layout-grid="true"/>
    </style:style>
    <style:style style:name="T7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6" style:family="table">
      <style:table-properties style:width="16.945cm" table:align="left" fo:margin="0cm" style:shadow="none" style:may-break-between-rows="true" table:border-model="collapsing"/>
    </style:style>
    <style:style style:name="Table6.A" style:family="table-column">
      <style:table-column-properties style:column-width="1.662cm"/>
    </style:style>
    <style:style style:name="Table6.B" style:family="table-column">
      <style:table-column-properties style:column-width="0.200cm"/>
    </style:style>
    <style:style style:name="Table6.C" style:family="table-column">
      <style:table-column-properties style:column-width="15.083cm"/>
    </style:style>
    <style:style style:name="Table6.1" style:family="table-row">
      <style:table-row-properties style:min-row-height="30.14pt" fo:keep-together="auto"/>
    </style:style>
    <style:style style:name="Table6.A1" style:family="table-cell">
      <style:table-cell-properties style:vertical-align="middle" style:shadow="none" fo:background-color="#faedd2" fo:border="0.012cm solid #000000" fo:padding="0.050cm"/>
    </style:style>
    <style:style style:name="Table6.B1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6.C1" style:family="table-cell">
      <style:table-cell-properties style:vertical-align="middle" style:shadow="none" fo:border="0.012cm solid #000000" fo:padding="0.050cm"/>
    </style:style>
    <style:style style:name="P128_0_b4" style:parent-style-name="Standard" style:family="paragraph">
      <style:paragraph-properties fo:line-height="117%" fo:text-align="start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80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able7" style:family="table">
      <style:table-properties style:width="15.650cm" table:align="left" fo:margin="0cm" style:shadow="none" style:may-break-between-rows="true" table:border-model="collapsing"/>
    </style:style>
    <style:style style:name="Table7.A" style:family="table-column">
      <style:table-column-properties style:column-width="1.647cm"/>
    </style:style>
    <style:style style:name="Table7.B" style:family="table-column">
      <style:table-column-properties style:column-width="1.308cm"/>
    </style:style>
    <style:style style:name="Table7.C" style:family="table-column">
      <style:table-column-properties style:column-width="1.459cm"/>
    </style:style>
    <style:style style:name="Table7.D" style:family="table-column">
      <style:table-column-properties style:column-width="1.063cm"/>
    </style:style>
    <style:style style:name="Table7.E" style:family="table-column">
      <style:table-column-properties style:column-width="0.250cm"/>
    </style:style>
    <style:style style:name="Table7.F" style:family="table-column">
      <style:table-column-properties style:column-width="2.711cm"/>
    </style:style>
    <style:style style:name="Table7.G" style:family="table-column">
      <style:table-column-properties style:column-width="0.225cm"/>
    </style:style>
    <style:style style:name="Table7.H" style:family="table-column">
      <style:table-column-properties style:column-width="2.851cm"/>
    </style:style>
    <style:style style:name="Table7.I" style:family="table-column">
      <style:table-column-properties style:column-width="1.098cm"/>
    </style:style>
    <style:style style:name="Table7.J" style:family="table-column">
      <style:table-column-properties style:column-width="0.322cm"/>
    </style:style>
    <style:style style:name="Table7.K" style:family="table-column">
      <style:table-column-properties style:column-width="2.715cm"/>
    </style:style>
    <style:style style:name="Table7.1" style:family="table-row">
      <style:table-row-properties style:min-row-height="14.82pt" fo:keep-together="auto"/>
    </style:style>
    <style:style style:name="Table7.A1" style:family="table-cell">
      <style:table-cell-properties style:vertical-align="middle" style:shadow="none" fo:border="none" fo:padding="0.050cm"/>
    </style:style>
    <style:style style:name="Table7.K1" style:family="table-cell">
      <style:table-cell-properties style:vertical-align="middle" style:shadow="none" fo:border="none" fo:padding="0.050cm"/>
    </style:style>
    <style:style style:name="Table7.2" style:family="table-row">
      <style:table-row-properties style:min-row-height="50.33pt" fo:keep-together="auto"/>
    </style:style>
    <style:style style:name="Table7.A2" style:family="table-cell">
      <style:table-cell-properties style:vertical-align="middle" style:shadow="none" fo:border-top="0.05cm solid #000000" fo:border-bottom="0.012cm solid #000000" fo:border-left="0.05cm solid #000000" fo:border-right="0.05cm solid #000000" fo:padding="0.050cm"/>
    </style:style>
    <style:style style:name="Table7.3" style:family="table-row">
      <style:table-row-properties style:min-row-height="33.14pt" fo:keep-together="auto"/>
    </style:style>
    <style:style style:name="Table7.A3" style:family="table-cell">
      <style:table-cell-properties style:vertical-align="middle" style:shadow="none" fo:border-top="0.012cm solid #000000" fo:border-bottom="0.012cm solid #000000" fo:border-left="0.05cm solid #000000" fo:border-right="0.012cm solid #000000" fo:padding="0.050cm"/>
    </style:style>
    <style:style style:name="Table7.B3" style:family="table-cell">
      <style:table-cell-properties style:vertical-align="middle" style:shadow="none" fo:border-top="0.012cm solid #000000" fo:border-bottom="0.012cm solid #000000" fo:border-left="0.012cm solid #000000" fo:border-right="0.05cm solid #000000" fo:padding="0.050cm"/>
    </style:style>
    <style:style style:name="Table7.4" style:family="table-row">
      <style:table-row-properties style:min-row-height="33.63pt" fo:keep-together="auto"/>
    </style:style>
    <style:style style:name="Table7.A4" style:family="table-cell">
      <style:table-cell-properties style:vertical-align="middle" style:shadow="none" fo:border-top="0.012cm solid #000000" fo:border-bottom="0.012cm solid #000000" fo:border-left="0.05cm solid #000000" fo:border-right="0.012cm solid #000000" fo:padding="0.050cm"/>
    </style:style>
    <style:style style:name="Table7.B4" style:family="table-cell">
      <style:table-cell-properties style:vertical-align="middle" style:shadow="none" fo:border="0.012cm solid #000000" fo:padding-top="0.050cm" fo:padding-bottom="0.050cm" fo:padding-left="0.200cm" fo:padding-right="0.200cm"/>
    </style:style>
    <style:style style:name="Table7.D4" style:family="table-cell">
      <style:table-cell-properties style:vertical-align="middle" style:shadow="none" fo:border="0.012cm solid #000000" fo:padding="0.050cm"/>
    </style:style>
    <style:style style:name="Table7.G4" style:family="table-cell">
      <style:table-cell-properties style:vertical-align="middle" style:shadow="none" fo:border="0.012cm solid #000000" fo:padding-top="0.050cm" fo:padding-bottom="0.050cm" fo:padding-left="0.200cm" fo:padding-right="0.200cm"/>
    </style:style>
    <style:style style:name="Table7.I4" style:family="table-cell">
      <style:table-cell-properties style:vertical-align="middle" style:shadow="none" fo:border-top="0.012cm solid #000000" fo:border-bottom="0.012cm solid #000000" fo:border-left="0.012cm solid #000000" fo:border-right="0.05cm solid #000000" fo:padding="0.050cm"/>
    </style:style>
    <style:style style:name="Table7.5" style:family="table-row">
      <style:table-row-properties style:min-row-height="32.13pt" fo:keep-together="auto"/>
    </style:style>
    <style:style style:name="Table7.B5" style:family="table-cell">
      <style:table-cell-properties style:vertical-align="middle" style:shadow="none" fo:border="0.012cm solid #000000" fo:padding-top="0.050cm" fo:padding-bottom="0.050cm" fo:padding-left="0.200cm" fo:padding-right="0.200cm"/>
    </style:style>
    <style:style style:name="Table7.D5" style:family="table-cell">
      <style:table-cell-properties style:vertical-align="middle" style:shadow="none" fo:border-top="0.012cm solid #000000" fo:border-bottom="0.012cm solid #000000" fo:border-left="0.012cm solid #000000" fo:border-right="0.05cm solid #000000" fo:padding="0.050cm"/>
    </style:style>
    <style:style style:name="Table7.6" style:family="table-row">
      <style:table-row-properties style:min-row-height="30.80pt" fo:keep-together="auto"/>
    </style:style>
    <style:style style:name="Table7.B6" style:family="table-cell">
      <style:table-cell-properties style:vertical-align="middle" style:shadow="none" fo:border="0.012cm solid #000000" fo:padding-top="0.050cm" fo:padding-bottom="0.050cm" fo:padding-left="0.200cm" fo:padding-right="0.200cm"/>
    </style:style>
    <style:style style:name="Table7.D6" style:family="table-cell">
      <style:table-cell-properties style:vertical-align="middle" style:shadow="none" fo:border="0.012cm solid #000000" fo:padding="0.050cm"/>
    </style:style>
    <style:style style:name="Table7.G6" style:family="table-cell">
      <style:table-cell-properties style:vertical-align="middle" style:shadow="none" fo:border="0.012cm solid #000000" fo:padding-top="0.050cm" fo:padding-bottom="0.050cm" fo:padding-left="0.200cm" fo:padding-right="0.200cm"/>
    </style:style>
    <style:style style:name="Table7.I6" style:family="table-cell">
      <style:table-cell-properties style:vertical-align="middle" style:shadow="none" fo:border-top="0.012cm solid #000000" fo:border-bottom="0.012cm solid #000000" fo:border-left="0.012cm solid #000000" fo:border-right="0.05cm solid #000000" fo:padding="0.050cm"/>
    </style:style>
    <style:style style:name="Table7.7" style:family="table-row">
      <style:table-row-properties style:min-row-height="32.13pt" fo:keep-together="auto"/>
    </style:style>
    <style:style style:name="Table7.A7" style:family="table-cell">
      <style:table-cell-properties style:vertical-align="middle" style:shadow="none" fo:border-top="0.012cm solid #000000" fo:border-bottom="0.012cm solid #000000" fo:border-left="0.05cm solid #000000" fo:border-right="0.012cm solid #000000" fo:padding="0.050cm"/>
    </style:style>
    <style:style style:name="Table7.B7" style:family="table-cell">
      <style:table-cell-properties style:vertical-align="middle" style:shadow="none" fo:border="0.012cm solid #000000" fo:padding-top="0.050cm" fo:padding-bottom="0.050cm" fo:padding-left="0.200cm" fo:padding-right="0.200cm"/>
    </style:style>
    <style:style style:name="Table7.D7" style:family="table-cell">
      <style:table-cell-properties style:vertical-align="middle" style:shadow="none" fo:border="0.012cm solid #000000" fo:padding="0.050cm"/>
    </style:style>
    <style:style style:name="Table7.G7" style:family="table-cell">
      <style:table-cell-properties style:vertical-align="middle" style:shadow="none" fo:border="0.012cm solid #000000" fo:padding-top="0.050cm" fo:padding-bottom="0.050cm" fo:padding-left="0.200cm" fo:padding-right="0.200cm"/>
    </style:style>
    <style:style style:name="Table7.I7" style:family="table-cell">
      <style:table-cell-properties style:vertical-align="middle" style:shadow="none" fo:border-top="0.012cm solid #000000" fo:border-bottom="0.012cm solid #000000" fo:border-left="0.012cm solid #000000" fo:border-right="0.05cm solid #000000" fo:padding="0.050cm"/>
    </style:style>
    <style:style style:name="Table7.8" style:family="table-row">
      <style:table-row-properties style:min-row-height="17.98pt" fo:keep-together="auto"/>
    </style:style>
    <style:style style:name="Table7.B8" style:family="table-cell">
      <style:table-cell-properties style:vertical-align="middle" style:shadow="none" fo:border="0.012cm solid #000000" fo:padding-top="0.050cm" fo:padding-bottom="0.050cm" fo:padding-left="0.200cm" fo:padding-right="0.200cm"/>
    </style:style>
    <style:style style:name="Table7.D8" style:family="table-cell">
      <style:table-cell-properties style:vertical-align="middle" style:shadow="none" fo:border="0.012cm solid #000000" fo:padding="0.050cm"/>
    </style:style>
    <style:style style:name="Table7.F8" style:family="table-cell">
      <style:table-cell-properties style:vertical-align="middle" style:shadow="none" fo:border="0.012cm solid #000000" fo:padding="0.050cm"/>
    </style:style>
    <style:style style:name="Table7.G8" style:family="table-cell">
      <style:table-cell-properties style:vertical-align="middle" style:shadow="none" fo:border="0.012cm solid #000000" fo:padding-top="0.050cm" fo:padding-bottom="0.050cm" fo:padding-left="0.200cm" fo:padding-right="0.200cm"/>
    </style:style>
    <style:style style:name="Table7.I8" style:family="table-cell">
      <style:table-cell-properties style:vertical-align="middle" style:shadow="none" fo:border-top="0.012cm solid #000000" fo:border-bottom="0.012cm solid #000000" fo:border-left="0.012cm solid #000000" fo:border-right="0.05cm solid #000000" fo:padding="0.050cm"/>
    </style:style>
    <style:style style:name="Table7.9" style:family="table-row">
      <style:table-row-properties style:min-row-height="19.48pt" fo:keep-together="auto"/>
    </style:style>
    <style:style style:name="Table7.D9" style:family="table-cell">
      <style:table-cell-properties style:vertical-align="middle" style:shadow="none" fo:border="0.012cm solid #000000" fo:padding="0.050cm"/>
    </style:style>
    <style:style style:name="Table7.F9" style:family="table-cell">
      <style:table-cell-properties style:vertical-align="middle" style:shadow="none" fo:border="0.012cm solid #000000" fo:padding="0.050cm"/>
    </style:style>
    <style:style style:name="Table7.10" style:family="table-row">
      <style:table-row-properties style:min-row-height="68.65pt" fo:keep-together="auto"/>
    </style:style>
    <style:style style:name="Table7.A10" style:family="table-cell">
      <style:table-cell-properties style:vertical-align="middle" style:shadow="none" fo:border-top="0.012cm solid #000000" fo:border-bottom="none" fo:border-left="0.05cm solid #000000" fo:border-right="0.05cm solid #000000" fo:padding="0.050cm"/>
    </style:style>
    <style:style style:name="Table7.11" style:family="table-row">
      <style:table-row-properties style:min-row-height="53.22pt" fo:keep-together="auto"/>
    </style:style>
    <style:style style:name="Table7.A11" style:family="table-cell">
      <style:table-cell-properties style:vertical-align="middle" style:shadow="none" fo:border-top="none" fo:border-bottom="none" fo:border-left="0.05cm solid #000000" fo:border-right="0.05cm solid #000000" fo:padding="0.050cm"/>
    </style:style>
    <style:style style:name="Table7.12" style:family="table-row">
      <style:table-row-properties style:min-row-height="28.97pt" fo:keep-together="auto"/>
    </style:style>
    <style:style style:name="Table7.A12" style:family="table-cell">
      <style:table-cell-properties style:vertical-align="middle" style:shadow="none" fo:border-top="none" fo:border-bottom="none" fo:border-left="0.05cm solid #000000" fo:border-right="none" fo:padding="0.050cm"/>
    </style:style>
    <style:style style:name="Table7.C12" style:family="table-cell">
      <style:table-cell-properties style:vertical-align="middle" style:shadow="none" fo:border="none" fo:padding="0.050cm"/>
    </style:style>
    <style:style style:name="Table7.E12" style:family="table-cell">
      <style:table-cell-properties style:vertical-align="middle" style:shadow="none" fo:border="none" fo:padding="0.050cm"/>
    </style:style>
    <style:style style:name="Table7.H12" style:family="table-cell">
      <style:table-cell-properties style:vertical-align="middle" style:shadow="none" fo:border="none" fo:padding="0.050cm"/>
    </style:style>
    <style:style style:name="Table7.J12" style:family="table-cell">
      <style:table-cell-properties style:vertical-align="middle" style:shadow="none" fo:border-top="none" fo:border-bottom="none" fo:border-left="none" fo:border-right="0.05cm solid #000000" fo:padding="0.050cm"/>
    </style:style>
    <style:style style:name="Table7.13" style:family="table-row">
      <style:table-row-properties style:min-row-height="216.70pt" fo:keep-together="auto"/>
    </style:style>
    <style:style style:name="Table7.A13" style:family="table-cell">
      <style:table-cell-properties style:vertical-align="middle" style:shadow="none" fo:border-top="none" fo:border-bottom="0.012cm solid #000000" fo:border-left="0.05cm solid #000000" fo:border-right="0.05cm solid #000000" fo:padding="0.050cm"/>
    </style:style>
    <style:style style:name="Table7.14" style:family="table-row">
      <style:table-row-properties style:min-row-height="14.82pt" fo:keep-together="auto"/>
    </style:style>
    <style:style style:name="Table7.A14" style:family="table-cell">
      <style:table-cell-properties style:vertical-align="middle" style:shadow="none" fo:border-top="0.05cm solid #000000" fo:border-bottom="none" fo:border-left="none" fo:border-right="none" fo:padding="0.050cm"/>
    </style:style>
    <style:style style:name="P83_0" style:parent-style-name="Standard" style:family="paragraph">
      <style:paragraph-properties fo:line-height="160%" fo:text-align="center" fo:margin-left="1.880cm" fo:margin-right="0cm" fo:text-indent="-1.880cm" fo:margin-top="0cm" fo:margin-bottom="0cm" fo:background-color="transparent" fo:border="none" style:shadow="none" style:text-autospace="none" style:vertical-align="auto" style:snap-to-layout-grid="true"/>
    </style:style>
    <style:style style:name="T81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9" style:family="table">
      <style:table-properties style:width="7.054cm" table:align="left" fo:margin="0cm" style:shadow="none" style:may-break-between-rows="true" table:border-model="collapsing"/>
    </style:style>
    <style:style style:name="Table9.A" style:family="table-column">
      <style:table-column-properties style:column-width="2.079cm"/>
    </style:style>
    <style:style style:name="Table9.B" style:family="table-column">
      <style:table-column-properties style:column-width="4.975cm"/>
    </style:style>
    <style:style style:name="Table9.1" style:family="table-row">
      <style:table-row-properties style:min-row-height="25.31pt" fo:keep-together="auto"/>
    </style:style>
    <style:style style:name="Table9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9.B1" style:family="table-cell">
      <style:table-cell-properties style:vertical-align="middle" style:shadow="none" fo:border-top="none" fo:border-bottom="none" fo:border-left="0.012cm solid #000000" fo:border-right="none" fo:padding-top="0.050cm" fo:padding-bottom="0.050cm" fo:padding-left="0.180cm" fo:padding-right="0.180cm"/>
    </style:style>
    <style:style style:name="P129_0" style:parent-style-name="Standard" style:family="paragraph">
      <style:paragraph-properties fo:line-height="123%" fo:text-align="justify" fo:margin-left="1.880cm" fo:margin-right="0cm" fo:text-indent="-1.880cm" fo:margin-top="0cm" fo:margin-bottom="0cm" fo:background-color="transparent" fo:border="none" style:shadow="none" style:text-autospace="none" style:vertical-align="auto" style:snap-to-layout-grid="true"/>
    </style:style>
    <style:style style:name="P130_0" style:parent-style-name="Standard" style:family="paragraph">
      <style:paragraph-properties fo:line-height="117%" fo:text-align="justify" fo:margin-left="1.880cm" fo:margin-right="0cm" fo:text-indent="-1.880cm" fo:margin-top="0cm" fo:margin-bottom="0cm" fo:background-color="transparent" fo:border="none" style:shadow="none" style:text-autospace="none" style:vertical-align="auto" style:snap-to-layout-grid="true"/>
    </style:style>
    <style:style style:name="T9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0" style:family="table">
      <style:table-properties style:width="15.401cm" table:align="left" fo:margin="0cm" style:shadow="none" style:may-break-between-rows="true" table:border-model="collapsing"/>
    </style:style>
    <style:style style:name="Table10.A" style:family="table-column">
      <style:table-column-properties style:column-width="15.401cm"/>
    </style:style>
    <style:style style:name="Table10.1" style:family="table-row">
      <style:table-row-properties style:min-row-height="2.82pt" fo:keep-together="auto"/>
    </style:style>
    <style:style style:name="Table10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31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6_0_b4" style:parent-style-name="Standard" style:family="paragraph">
      <style:paragraph-properties fo:line-height="10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86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3" style:family="table">
      <style:table-properties style:width="15.503cm" table:align="left" fo:margin="0cm" style:shadow="none" style:may-break-between-rows="true" table:border-model="collapsing"/>
    </style:style>
    <style:style style:name="Table13.A" style:family="table-column">
      <style:table-column-properties style:column-width="15.503cm"/>
    </style:style>
    <style:style style:name="Table13.1" style:family="table-row">
      <style:table-row-properties style:min-row-height="636.31pt" fo:keep-together="auto"/>
    </style:style>
    <style:style style:name="Table13.A1" style:family="table-cell">
      <style:table-cell-properties style:vertical-align="middle" style:shadow="none" fo:border="0.012cm solid #000000" fo:padding="0.050cm"/>
    </style:style>
    <style:style style:name="P91_0" style:parent-style-name="Standard" style:family="paragraph">
      <style:paragraph-properties fo:line-height="130%" fo:text-align="center" fo:margin-left="1.880cm" fo:margin-right="0cm" fo:text-indent="-1.880cm" fo:margin-top="0cm" fo:margin-bottom="0cm" fo:background-color="transparent" fo:border="none" style:shadow="none" style:text-autospace="none" style:vertical-align="auto" style:snap-to-layout-grid="true"/>
    </style:style>
    <style:style style:name="T106" style:family="text">
      <style:text-properties fo:color="#0000ff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2_0_b4" style:parent-style-name="Standard" style:family="paragraph">
      <style:paragraph-properties fo:line-height="10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07" style:family="text">
      <style:text-properties fo:color="#ff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3_0" style:parent-style-name="Standard" style:family="paragraph">
      <style:paragraph-properties fo:line-height="7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9" style:family="text">
      <style:text-properties fo:color="#000000" style:text-outline="false" style:text-line-through-style="solid" style:text-position="0% 100%" style:font-name="HCI Poppy" style:font-name-asian="휴먼명조" style:font-name-complex="바탕" fo:font-family="HCI Poppy" style:font-family-asian="휴먼명조" style:font-family-complex="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4_27" style:parent-style-name="제목1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5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4" style:family="table">
      <style:table-properties style:width="14.793cm" table:align="left" fo:margin="0cm" style:shadow="none" style:may-break-between-rows="true" table:border-model="collapsing"/>
    </style:style>
    <style:style style:name="Table14.A" style:family="table-column">
      <style:table-column-properties style:column-width="14.793cm"/>
    </style:style>
    <style:style style:name="Table14.1" style:family="table-row">
      <style:table-row-properties style:min-row-height="38.15pt" fo:keep-together="auto"/>
    </style:style>
    <style:style style:name="Table14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P136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_28" style:parent-style-name="제목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7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5" style:family="table">
      <style:table-properties style:width="14.793cm" table:align="left" fo:margin="0cm" style:shadow="none" style:may-break-between-rows="true" table:border-model="collapsing"/>
    </style:style>
    <style:style style:name="Table15.A" style:family="table-column">
      <style:table-column-properties style:column-width="14.793cm"/>
    </style:style>
    <style:style style:name="Table15.1" style:family="table-row">
      <style:table-row-properties style:min-row-height="38.15pt" fo:keep-together="auto"/>
    </style:style>
    <style:style style:name="Table15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Table16" style:family="table">
      <style:table-properties style:width="14.793cm" table:align="left" fo:margin="0cm" style:shadow="none" style:may-break-between-rows="true" table:border-model="collapsing"/>
    </style:style>
    <style:style style:name="Table16.A" style:family="table-column">
      <style:table-column-properties style:column-width="14.793cm"/>
    </style:style>
    <style:style style:name="Table16.1" style:family="table-row">
      <style:table-row-properties style:min-row-height="38.15pt" fo:keep-together="auto"/>
    </style:style>
    <style:style style:name="Table16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Table17" style:family="table">
      <style:table-properties style:width="14.793cm" table:align="left" fo:margin="0cm" style:shadow="none" style:may-break-between-rows="true" table:border-model="collapsing"/>
    </style:style>
    <style:style style:name="Table17.A" style:family="table-column">
      <style:table-column-properties style:column-width="14.793cm"/>
    </style:style>
    <style:style style:name="Table17.1" style:family="table-row">
      <style:table-row-properties style:min-row-height="38.15pt" fo:keep-together="auto"/>
    </style:style>
    <style:style style:name="Table17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P24_27" style:parent-style-name="제목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34_28" style:parent-style-name="제목2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8" style:family="table">
      <style:table-properties style:width="14.993cm" table:align="left" fo:margin="0cm" style:shadow="none" style:may-break-between-rows="true" table:border-model="collapsing"/>
    </style:style>
    <style:style style:name="Table18.A" style:family="table-column">
      <style:table-column-properties style:column-width="14.993cm"/>
    </style:style>
    <style:style style:name="Table18.1" style:family="table-row">
      <style:table-row-properties style:min-row-height="32.49pt" fo:keep-together="auto"/>
    </style:style>
    <style:style style:name="Table18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P27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9" style:family="table">
      <style:table-properties style:width="14.993cm" table:align="left" fo:margin="0cm" style:shadow="none" style:may-break-between-rows="true" table:border-model="collapsing"/>
    </style:style>
    <style:style style:name="Table19.A" style:family="table-column">
      <style:table-column-properties style:column-width="14.993cm"/>
    </style:style>
    <style:style style:name="Table19.1" style:family="table-row">
      <style:table-row-properties style:min-row-height="32.49pt" fo:keep-together="auto"/>
    </style:style>
    <style:style style:name="Table19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Table20" style:family="table">
      <style:table-properties style:width="15.243cm" table:align="left" fo:margin="0cm" style:shadow="none" style:may-break-between-rows="true" table:border-model="collapsing"/>
    </style:style>
    <style:style style:name="Table20.A" style:family="table-column">
      <style:table-column-properties style:column-width="4.382cm"/>
    </style:style>
    <style:style style:name="Table20.B" style:family="table-column">
      <style:table-column-properties style:column-width="5.081cm"/>
    </style:style>
    <style:style style:name="Table20.C" style:family="table-column">
      <style:table-column-properties style:column-width="5.780cm"/>
    </style:style>
    <style:style style:name="Table20.1" style:family="table-row">
      <style:table-row-properties style:min-row-height="14.65pt" fo:keep-together="auto"/>
    </style:style>
    <style:style style:name="Table20.A1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0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C1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0.2" style:family="table-row">
      <style:table-row-properties style:min-row-height="14.65pt" fo:keep-together="auto"/>
    </style:style>
    <style:style style:name="Table20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0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C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0.3" style:family="table-row">
      <style:table-row-properties style:min-row-height="14.65pt" fo:keep-together="auto"/>
    </style:style>
    <style:style style:name="Table20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0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C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0.4" style:family="table-row">
      <style:table-row-properties style:min-row-height="14.65pt" fo:keep-together="auto"/>
    </style:style>
    <style:style style:name="Table20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0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C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0.5" style:family="table-row">
      <style:table-row-properties style:min-row-height="14.65pt" fo:keep-together="auto"/>
    </style:style>
    <style:style style:name="Table20.A5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0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C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1" style:family="table">
      <style:table-properties style:width="14.993cm" table:align="left" fo:margin="0cm" style:shadow="none" style:may-break-between-rows="true" table:border-model="collapsing"/>
    </style:style>
    <style:style style:name="Table21.A" style:family="table-column">
      <style:table-column-properties style:column-width="14.993cm"/>
    </style:style>
    <style:style style:name="Table21.1" style:family="table-row">
      <style:table-row-properties style:min-row-height="38.15pt" fo:keep-together="auto"/>
    </style:style>
    <style:style style:name="Table21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Table22" style:family="table">
      <style:table-properties style:width="15.996cm" table:align="left" fo:margin="0cm" style:shadow="none" style:may-break-between-rows="true" table:border-model="collapsing"/>
    </style:style>
    <style:style style:name="Table22.A" style:family="table-column">
      <style:table-column-properties style:column-width="2.984cm"/>
    </style:style>
    <style:style style:name="Table22.B" style:family="table-column">
      <style:table-column-properties style:column-width="2.585cm"/>
    </style:style>
    <style:style style:name="Table22.C" style:family="table-column">
      <style:table-column-properties style:column-width="1.735cm"/>
    </style:style>
    <style:style style:name="Table22.D" style:family="table-column">
      <style:table-column-properties style:column-width="1.735cm"/>
    </style:style>
    <style:style style:name="Table22.E" style:family="table-column">
      <style:table-column-properties style:column-width="2.885cm"/>
    </style:style>
    <style:style style:name="Table22.F" style:family="table-column">
      <style:table-column-properties style:column-width="2.485cm"/>
    </style:style>
    <style:style style:name="Table22.G" style:family="table-column">
      <style:table-column-properties style:column-width="1.587cm"/>
    </style:style>
    <style:style style:name="Table22.1" style:family="table-row">
      <style:table-row-properties style:min-row-height="13.65pt" fo:keep-together="auto"/>
    </style:style>
    <style:style style:name="Table22.A1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2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C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E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F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G1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2.2" style:family="table-row">
      <style:table-row-properties style:min-row-height="13.65pt" fo:keep-together="auto"/>
    </style:style>
    <style:style style:name="Table22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3" style:family="table-row">
      <style:table-row-properties style:min-row-height="13.65pt" fo:keep-together="auto"/>
    </style:style>
    <style:style style:name="Table22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2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F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G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2.4" style:family="table-row">
      <style:table-row-properties style:min-row-height="13.65pt" fo:keep-together="auto"/>
    </style:style>
    <style:style style:name="Table22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2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F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G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2.5" style:family="table-row">
      <style:table-row-properties style:min-row-height="13.65pt" fo:keep-together="auto"/>
    </style:style>
    <style:style style:name="Table22.A5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2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E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F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G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2.6" style:family="table-row">
      <style:table-row-properties style:min-row-height="13.65pt" fo:keep-together="auto"/>
    </style:style>
    <style:style style:name="Table22.A6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2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E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F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2.G6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P94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3" style:family="table">
      <style:table-properties style:width="14.993cm" table:align="left" fo:margin="0cm" style:shadow="none" style:may-break-between-rows="true" table:border-model="collapsing"/>
    </style:style>
    <style:style style:name="Table23.A" style:family="table-column">
      <style:table-column-properties style:column-width="14.993cm"/>
    </style:style>
    <style:style style:name="Table23.1" style:family="table-row">
      <style:table-row-properties style:min-row-height="38.15pt" fo:keep-together="auto"/>
    </style:style>
    <style:style style:name="Table23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T11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4" style:family="table">
      <style:table-properties style:width="15.203cm" table:align="left" fo:margin="0cm" style:shadow="none" style:may-break-between-rows="true" table:border-model="collapsing"/>
    </style:style>
    <style:style style:name="Table24.A" style:family="table-column">
      <style:table-column-properties style:column-width="15.203cm"/>
    </style:style>
    <style:style style:name="Table24.1" style:family="table-row">
      <style:table-row-properties style:min-row-height="60.77pt" fo:keep-together="auto"/>
    </style:style>
    <style:style style:name="Table24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" style:family="table">
      <style:table-properties style:width="15.300cm" table:align="left" fo:margin="0cm" style:shadow="none" style:may-break-between-rows="true" table:border-model="collapsing"/>
    </style:style>
    <style:style style:name="Table25.A" style:family="table-column">
      <style:table-column-properties style:column-width="1.002cm"/>
    </style:style>
    <style:style style:name="Table25.B" style:family="table-column">
      <style:table-column-properties style:column-width="1.801cm"/>
    </style:style>
    <style:style style:name="Table25.C" style:family="table-column">
      <style:table-column-properties style:column-width="1.501cm"/>
    </style:style>
    <style:style style:name="Table25.D" style:family="table-column">
      <style:table-column-properties style:column-width="2.599cm"/>
    </style:style>
    <style:style style:name="Table25.E" style:family="table-column">
      <style:table-column-properties style:column-width="1.801cm"/>
    </style:style>
    <style:style style:name="Table25.F" style:family="table-column">
      <style:table-column-properties style:column-width="4.396cm"/>
    </style:style>
    <style:style style:name="Table25.G" style:family="table-column">
      <style:table-column-properties style:column-width="2.200cm"/>
    </style:style>
    <style:style style:name="Table25.1" style:family="table-row">
      <style:table-row-properties style:min-row-height="24.57pt" fo:keep-together="auto"/>
    </style:style>
    <style:style style:name="Table25.A1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5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C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D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E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F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G1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5.2" style:family="table-row">
      <style:table-row-properties style:min-row-height="17.48pt" fo:keep-together="auto"/>
    </style:style>
    <style:style style:name="Table25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5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E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F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G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5.3" style:family="table-row">
      <style:table-row-properties style:min-row-height="17.48pt" fo:keep-together="auto"/>
    </style:style>
    <style:style style:name="Table25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5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F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G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5.4" style:family="table-row">
      <style:table-row-properties style:min-row-height="17.48pt" fo:keep-together="auto"/>
    </style:style>
    <style:style style:name="Table25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5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F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G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5.5" style:family="table-row">
      <style:table-row-properties style:min-row-height="17.48pt" fo:keep-together="auto"/>
    </style:style>
    <style:style style:name="Table25.A5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5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E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F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5.G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6" style:family="table">
      <style:table-properties style:width="14.993cm" table:align="left" fo:margin="0cm" style:shadow="none" style:may-break-between-rows="true" table:border-model="collapsing"/>
    </style:style>
    <style:style style:name="Table26.A" style:family="table-column">
      <style:table-column-properties style:column-width="14.993cm"/>
    </style:style>
    <style:style style:name="Table26.1" style:family="table-row">
      <style:table-row-properties style:min-row-height="38.15pt" fo:keep-together="auto"/>
    </style:style>
    <style:style style:name="Table26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T119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20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7" style:family="table">
      <style:table-properties style:width="14.993cm" table:align="left" fo:margin="0cm" style:shadow="none" style:may-break-between-rows="true" table:border-model="collapsing"/>
    </style:style>
    <style:style style:name="Table27.A" style:family="table-column">
      <style:table-column-properties style:column-width="14.993cm"/>
    </style:style>
    <style:style style:name="Table27.1" style:family="table-row">
      <style:table-row-properties style:min-row-height="38.15pt" fo:keep-together="auto"/>
    </style:style>
    <style:style style:name="Table27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Table28" style:family="table">
      <style:table-properties style:width="15.203cm" table:align="left" fo:margin="0cm" style:shadow="none" style:may-break-between-rows="true" table:border-model="collapsing"/>
    </style:style>
    <style:style style:name="Table28.A" style:family="table-column">
      <style:table-column-properties style:column-width="15.203cm"/>
    </style:style>
    <style:style style:name="Table28.1" style:family="table-row">
      <style:table-row-properties style:min-row-height="60.77pt" fo:keep-together="auto"/>
    </style:style>
    <style:style style:name="Table28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9" style:family="table">
      <style:table-properties style:width="14.993cm" table:align="left" fo:margin="0cm" style:shadow="none" style:may-break-between-rows="true" table:border-model="collapsing"/>
    </style:style>
    <style:style style:name="Table29.A" style:family="table-column">
      <style:table-column-properties style:column-width="14.993cm"/>
    </style:style>
    <style:style style:name="Table29.1" style:family="table-row">
      <style:table-row-properties style:min-row-height="38.15pt" fo:keep-together="auto"/>
    </style:style>
    <style:style style:name="Table29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P137_0_b4" style:parent-style-name="Standard" style:family="paragraph">
      <style:paragraph-properties fo:line-height="117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21" style:family="text">
      <style:text-properties fo:color="#0000ff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0" style:family="table">
      <style:table-properties style:width="16.901cm" table:align="left" fo:margin="0cm" style:shadow="none" style:may-break-between-rows="true" table:border-model="collapsing"/>
    </style:style>
    <style:style style:name="Table30.A" style:family="table-column">
      <style:table-column-properties style:column-width="2.585cm"/>
    </style:style>
    <style:style style:name="Table30.B" style:family="table-column">
      <style:table-column-properties style:column-width="2.176cm"/>
    </style:style>
    <style:style style:name="Table30.C" style:family="table-column">
      <style:table-column-properties style:column-width="6.070cm"/>
    </style:style>
    <style:style style:name="Table30.D" style:family="table-column">
      <style:table-column-properties style:column-width="6.070cm"/>
    </style:style>
    <style:style style:name="Table30.1" style:family="table-row">
      <style:table-row-properties style:min-row-height="13.65pt" fo:keep-together="auto"/>
    </style:style>
    <style:style style:name="Table30.A1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0.B1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0.2" style:family="table-row">
      <style:table-row-properties style:min-row-height="13.65pt" fo:keep-together="auto"/>
    </style:style>
    <style:style style:name="Table30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D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0.3" style:family="table-row">
      <style:table-row-properties style:min-row-height="13.65pt" fo:keep-together="auto"/>
    </style:style>
    <style:style style:name="Table30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0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D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0.4" style:family="table-row">
      <style:table-row-properties style:min-row-height="13.65pt" fo:keep-together="auto"/>
    </style:style>
    <style:style style:name="Table30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0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D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0.5" style:family="table-row">
      <style:table-row-properties style:min-row-height="13.65pt" fo:keep-together="auto"/>
    </style:style>
    <style:style style:name="Table30.A5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0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D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0.6" style:family="table-row">
      <style:table-row-properties style:min-row-height="13.65pt" fo:keep-together="auto"/>
    </style:style>
    <style:style style:name="Table30.A6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30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0.D6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31" style:family="table">
      <style:table-properties style:width="14.993cm" table:align="left" fo:margin="0cm" style:shadow="none" style:may-break-between-rows="true" table:border-model="collapsing"/>
    </style:style>
    <style:style style:name="Table31.A" style:family="table-column">
      <style:table-column-properties style:column-width="14.993cm"/>
    </style:style>
    <style:style style:name="Table31.1" style:family="table-row">
      <style:table-row-properties style:min-row-height="38.15pt" fo:keep-together="auto"/>
    </style:style>
    <style:style style:name="Table31.A1" style:family="table-cell">
      <style:table-cell-properties style:vertical-align="middle" style:shadow="none" fo:border-top="0.012cm solid #808080" fo:border-bottom="0.01cm solid #808080" fo:border-left="0.01cm solid #808080" fo:border-right="0.01cm solid #808080" fo:padding="0.100cm"/>
    </style:style>
    <style:style style:name="T12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32" style:family="table">
      <style:table-properties style:width="14.242cm" table:align="left" fo:margin="0cm" style:shadow="none" style:may-break-between-rows="true" table:border-model="collapsing"/>
    </style:style>
    <style:style style:name="Table32.A" style:family="table-column">
      <style:table-column-properties style:column-width="2.079cm"/>
    </style:style>
    <style:style style:name="Table32.B" style:family="table-column">
      <style:table-column-properties style:column-width="12.163cm"/>
    </style:style>
    <style:style style:name="Table32.1" style:family="table-row">
      <style:table-row-properties style:min-row-height="25.31pt" fo:keep-together="auto"/>
    </style:style>
    <style:style style:name="Table32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2.B1" style:family="table-cell">
      <style:table-cell-properties style:vertical-align="middle" style:shadow="none" fo:border-top="none" fo:border-bottom="none" fo:border-left="0.012cm solid #000000" fo:border-right="none" fo:padding-top="0.050cm" fo:padding-bottom="0.050cm" fo:padding-left="0.180cm" fo:padding-right="0.180cm"/>
    </style:style>
    <style:style style:name="P96_0_b4" style:parent-style-name="Standard" style:family="paragraph">
      <style:paragraph-properties fo:line-height="13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23" style:family="text">
      <style:text-properties fo:color="#0000ff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2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9.00pt" style:font-size-asian="19.00pt" style:font-size-complex="1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8_0" style:parent-style-name="Standard" style:family="paragraph">
      <style:paragraph-properties fo:line-height="117%" fo:text-align="center" fo:margin-left="0.793cm" fo:margin-right="0cm" fo:text-indent="-0.793cm" fo:margin-top="0.176cm" fo:margin-bottom="0cm" fo:background-color="transparent" fo:border="none" style:shadow="none" style:text-autospace="none" style:vertical-align="auto" style:snap-to-layout-grid="true"/>
    </style:style>
    <style:style style:name="Table33" style:family="table">
      <style:table-properties style:width="15.327cm" table:align="left" fo:margin="0cm" style:shadow="none" style:may-break-between-rows="true" table:border-model="collapsing"/>
    </style:style>
    <style:style style:name="Table33.A" style:family="table-column">
      <style:table-column-properties style:column-width="1.354cm"/>
    </style:style>
    <style:style style:name="Table33.B" style:family="table-column">
      <style:table-column-properties style:column-width="3.305cm"/>
    </style:style>
    <style:style style:name="Table33.C" style:family="table-column">
      <style:table-column-properties style:column-width="2.250cm"/>
    </style:style>
    <style:style style:name="Table33.D" style:family="table-column">
      <style:table-column-properties style:column-width="4.209cm"/>
    </style:style>
    <style:style style:name="Table33.E" style:family="table-column">
      <style:table-column-properties style:column-width="4.209cm"/>
    </style:style>
    <style:style style:name="Table33.1" style:family="table-row">
      <style:table-row-properties style:min-row-height="22.32pt" fo:keep-together="auto"/>
    </style:style>
    <style:style style:name="Table33.A1" style:family="table-cell">
      <style:table-cell-properties style:vertical-align="middle" style:shadow="none" fo:border-top="0.04cm solid #000000" fo:border-bottom="0.05cm double #000000" fo:border-left="0.04cm solid #000000" fo:border-right="0.04cm solid #000000" style:border-line-width-bottom="0.017cm 0.008cm 0.017cm" fo:padding="0.100cm"/>
    </style:style>
    <style:style style:name="Table33.2" style:family="table-row">
      <style:table-row-properties style:min-row-height="22.32pt" fo:keep-together="auto"/>
    </style:style>
    <style:style style:name="Table33.A2" style:family="table-cell">
      <style:table-cell-properties style:vertical-align="middle" style:shadow="none" fo:border-top="0.05cm double #000000" fo:border-bottom="0.01cm solid #000000" fo:border-left="0.04cm solid #000000" fo:border-right="0.01cm solid #000000" style:border-line-width-top="0.017cm 0.008cm 0.017cm" fo:padding="0.100cm"/>
    </style:style>
    <style:style style:name="Table33.B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3.C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3.D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3.E2" style:family="table-cell">
      <style:table-cell-properties style:vertical-align="middle" style:shadow="none" fo:border-top="0.05cm double #000000" fo:border-bottom="0.01cm solid #000000" fo:border-left="0.01cm solid #000000" fo:border-right="0.04cm solid #000000" style:border-line-width-top="0.017cm 0.008cm 0.017cm" fo:padding="0.100cm"/>
    </style:style>
    <style:style style:name="Table33.3" style:family="table-row">
      <style:table-row-properties style:min-row-height="19.49pt" fo:keep-together="auto"/>
    </style:style>
    <style:style style:name="Table33.A3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3.B3" style:family="table-cell">
      <style:table-cell-properties style:vertical-align="middle" style:shadow="none" fo:border="0.01cm solid #000000" fo:padding="0.100cm"/>
    </style:style>
    <style:style style:name="Table33.C3" style:family="table-cell">
      <style:table-cell-properties style:vertical-align="middle" style:shadow="none" fo:border="0.01cm solid #000000" fo:padding="0.100cm"/>
    </style:style>
    <style:style style:name="Table33.D3" style:family="table-cell">
      <style:table-cell-properties style:vertical-align="middle" style:shadow="none" fo:border="0.01cm solid #000000" fo:padding="0.100cm"/>
    </style:style>
    <style:style style:name="Table33.E3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3.4" style:family="table-row">
      <style:table-row-properties style:min-row-height="19.49pt" fo:keep-together="auto"/>
    </style:style>
    <style:style style:name="Table33.A4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3.B4" style:family="table-cell">
      <style:table-cell-properties style:vertical-align="middle" style:shadow="none" fo:border="0.01cm solid #000000" fo:padding="0.100cm"/>
    </style:style>
    <style:style style:name="Table33.C4" style:family="table-cell">
      <style:table-cell-properties style:vertical-align="middle" style:shadow="none" fo:border="0.01cm solid #000000" fo:padding="0.100cm"/>
    </style:style>
    <style:style style:name="Table33.D4" style:family="table-cell">
      <style:table-cell-properties style:vertical-align="middle" style:shadow="none" fo:border="0.01cm solid #000000" fo:padding="0.100cm"/>
    </style:style>
    <style:style style:name="Table33.E4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3.5" style:family="table-row">
      <style:table-row-properties style:min-row-height="19.49pt" fo:keep-together="auto"/>
    </style:style>
    <style:style style:name="Table33.A5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3.B5" style:family="table-cell">
      <style:table-cell-properties style:vertical-align="middle" style:shadow="none" fo:border="0.01cm solid #000000" fo:padding="0.100cm"/>
    </style:style>
    <style:style style:name="Table33.C5" style:family="table-cell">
      <style:table-cell-properties style:vertical-align="middle" style:shadow="none" fo:border="0.01cm solid #000000" fo:padding="0.100cm"/>
    </style:style>
    <style:style style:name="Table33.D5" style:family="table-cell">
      <style:table-cell-properties style:vertical-align="middle" style:shadow="none" fo:border="0.01cm solid #000000" fo:padding="0.100cm"/>
    </style:style>
    <style:style style:name="Table33.E5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3.6" style:family="table-row">
      <style:table-row-properties style:min-row-height="19.49pt" fo:keep-together="auto"/>
    </style:style>
    <style:style style:name="Table33.A6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3.B6" style:family="table-cell">
      <style:table-cell-properties style:vertical-align="middle" style:shadow="none" fo:border="0.01cm solid #000000" fo:padding="0.100cm"/>
    </style:style>
    <style:style style:name="Table33.C6" style:family="table-cell">
      <style:table-cell-properties style:vertical-align="middle" style:shadow="none" fo:border="0.01cm solid #000000" fo:padding="0.100cm"/>
    </style:style>
    <style:style style:name="Table33.D6" style:family="table-cell">
      <style:table-cell-properties style:vertical-align="middle" style:shadow="none" fo:border="0.01cm solid #000000" fo:padding="0.100cm"/>
    </style:style>
    <style:style style:name="Table33.E6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3.7" style:family="table-row">
      <style:table-row-properties style:min-row-height="19.49pt" fo:keep-together="auto"/>
    </style:style>
    <style:style style:name="Table33.A7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3.B7" style:family="table-cell">
      <style:table-cell-properties style:vertical-align="middle" style:shadow="none" fo:border="0.01cm solid #000000" fo:padding="0.100cm"/>
    </style:style>
    <style:style style:name="Table33.C7" style:family="table-cell">
      <style:table-cell-properties style:vertical-align="middle" style:shadow="none" fo:border="0.01cm solid #000000" fo:padding="0.100cm"/>
    </style:style>
    <style:style style:name="Table33.D7" style:family="table-cell">
      <style:table-cell-properties style:vertical-align="middle" style:shadow="none" fo:border="0.01cm solid #000000" fo:padding="0.100cm"/>
    </style:style>
    <style:style style:name="Table33.E7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3.8" style:family="table-row">
      <style:table-row-properties style:min-row-height="19.49pt" fo:keep-together="auto"/>
    </style:style>
    <style:style style:name="Table33.A8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3.B8" style:family="table-cell">
      <style:table-cell-properties style:vertical-align="middle" style:shadow="none" fo:border="0.01cm solid #000000" fo:padding="0.100cm"/>
    </style:style>
    <style:style style:name="Table33.C8" style:family="table-cell">
      <style:table-cell-properties style:vertical-align="middle" style:shadow="none" fo:border="0.01cm solid #000000" fo:padding="0.100cm"/>
    </style:style>
    <style:style style:name="Table33.D8" style:family="table-cell">
      <style:table-cell-properties style:vertical-align="middle" style:shadow="none" fo:border="0.01cm solid #000000" fo:padding="0.100cm"/>
    </style:style>
    <style:style style:name="Table33.E8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3.9" style:family="table-row">
      <style:table-row-properties style:min-row-height="19.49pt" fo:keep-together="auto"/>
    </style:style>
    <style:style style:name="Table33.A9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3.B9" style:family="table-cell">
      <style:table-cell-properties style:vertical-align="middle" style:shadow="none" fo:border="0.01cm solid #000000" fo:padding="0.100cm"/>
    </style:style>
    <style:style style:name="Table33.C9" style:family="table-cell">
      <style:table-cell-properties style:vertical-align="middle" style:shadow="none" fo:border="0.01cm solid #000000" fo:padding="0.100cm"/>
    </style:style>
    <style:style style:name="Table33.D9" style:family="table-cell">
      <style:table-cell-properties style:vertical-align="middle" style:shadow="none" fo:border="0.01cm solid #000000" fo:padding="0.100cm"/>
    </style:style>
    <style:style style:name="Table33.E9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3.10" style:family="table-row">
      <style:table-row-properties style:min-row-height="19.49pt" fo:keep-together="auto"/>
    </style:style>
    <style:style style:name="Table33.A10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3.B10" style:family="table-cell">
      <style:table-cell-properties style:vertical-align="middle" style:shadow="none" fo:border="0.01cm solid #000000" fo:padding="0.100cm"/>
    </style:style>
    <style:style style:name="Table33.C10" style:family="table-cell">
      <style:table-cell-properties style:vertical-align="middle" style:shadow="none" fo:border="0.01cm solid #000000" fo:padding="0.100cm"/>
    </style:style>
    <style:style style:name="Table33.D10" style:family="table-cell">
      <style:table-cell-properties style:vertical-align="middle" style:shadow="none" fo:border="0.01cm solid #000000" fo:padding="0.100cm"/>
    </style:style>
    <style:style style:name="Table33.E10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3.11" style:family="table-row">
      <style:table-row-properties style:min-row-height="19.49pt" fo:keep-together="auto"/>
    </style:style>
    <style:style style:name="Table33.A11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3.B11" style:family="table-cell">
      <style:table-cell-properties style:vertical-align="middle" style:shadow="none" fo:border="0.01cm solid #000000" fo:padding="0.100cm"/>
    </style:style>
    <style:style style:name="Table33.C11" style:family="table-cell">
      <style:table-cell-properties style:vertical-align="middle" style:shadow="none" fo:border="0.01cm solid #000000" fo:padding="0.100cm"/>
    </style:style>
    <style:style style:name="Table33.D11" style:family="table-cell">
      <style:table-cell-properties style:vertical-align="middle" style:shadow="none" fo:border="0.01cm solid #000000" fo:padding="0.100cm"/>
    </style:style>
    <style:style style:name="Table33.E11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3.12" style:family="table-row">
      <style:table-row-properties style:min-row-height="19.49pt" fo:keep-together="auto"/>
    </style:style>
    <style:style style:name="Table33.A12" style:family="table-cell">
      <style:table-cell-properties style:vertical-align="middle" style:shadow="none" fo:border-top="0.01cm solid #000000" fo:border-bottom="0.04cm solid #000000" fo:border-left="0.04cm solid #000000" fo:border-right="0.01cm solid #000000" fo:padding="0.100cm"/>
    </style:style>
    <style:style style:name="Table33.B1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3.C1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3.D1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3.E12" style:family="table-cell">
      <style:table-cell-properties style:vertical-align="middle" style:shadow="none" fo:border-top="0.01cm solid #000000" fo:border-bottom="0.04cm solid #000000" fo:border-left="0.01cm solid #000000" fo:border-right="0.04cm solid #000000" fo:padding="0.100cm"/>
    </style:style>
    <style:style style:name="P139_0" style:parent-style-name="Standard" style:family="paragraph">
      <style:paragraph-properties fo:line-height="123%" fo:text-align="center" fo:margin-left="0.793cm" fo:margin-right="0cm" fo:text-indent="-0.793cm" fo:margin-top="0.176cm" fo:margin-bottom="0cm" fo:background-color="transparent" fo:border="none" style:shadow="none" style:text-autospace="none" style:vertical-align="auto" style:snap-to-layout-grid="true"/>
    </style:style>
    <style:style style:name="T12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9_0" style:parent-style-name="Standard" style:family="paragraph">
      <style:paragraph-properties fo:line-height="160%" fo:text-align="justify" fo:margin-left="0.835cm" fo:margin-right="0cm" fo:text-indent="-0.835cm" fo:margin-top="0cm" fo:margin-bottom="0cm" fo:background-color="transparent" fo:border="none" style:shadow="none" style:text-autospace="none" style:vertical-align="auto" style:snap-to-layout-grid="true"/>
    </style:style>
    <style:style style:name="Table34" style:family="table">
      <style:table-properties style:width="15.327cm" table:align="left" fo:margin="0cm" style:shadow="none" style:may-break-between-rows="true" table:border-model="collapsing"/>
    </style:style>
    <style:style style:name="Table34.A" style:family="table-column">
      <style:table-column-properties style:column-width="1.354cm"/>
    </style:style>
    <style:style style:name="Table34.B" style:family="table-column">
      <style:table-column-properties style:column-width="2.207cm"/>
    </style:style>
    <style:style style:name="Table34.C" style:family="table-column">
      <style:table-column-properties style:column-width="1.774cm"/>
    </style:style>
    <style:style style:name="Table34.D" style:family="table-column">
      <style:table-column-properties style:column-width="2.772cm"/>
    </style:style>
    <style:style style:name="Table34.E" style:family="table-column">
      <style:table-column-properties style:column-width="3.161cm"/>
    </style:style>
    <style:style style:name="Table34.F" style:family="table-column">
      <style:table-column-properties style:column-width="4.059cm"/>
    </style:style>
    <style:style style:name="Table34.1" style:family="table-row">
      <style:table-row-properties style:min-row-height="22.32pt" fo:keep-together="auto"/>
    </style:style>
    <style:style style:name="Table34.A1" style:family="table-cell">
      <style:table-cell-properties style:vertical-align="middle" style:shadow="none" fo:border-top="0.04cm solid #000000" fo:border-bottom="0.05cm double #000000" fo:border-left="0.04cm solid #000000" fo:border-right="0.04cm solid #000000" style:border-line-width-bottom="0.017cm 0.008cm 0.017cm" fo:padding="0.100cm"/>
    </style:style>
    <style:style style:name="Table34.2" style:family="table-row">
      <style:table-row-properties style:min-row-height="22.32pt" fo:keep-together="auto"/>
    </style:style>
    <style:style style:name="Table34.A2" style:family="table-cell">
      <style:table-cell-properties style:vertical-align="middle" style:shadow="none" fo:border-top="0.05cm double #000000" fo:border-bottom="0.01cm solid #000000" fo:border-left="0.04cm solid #000000" fo:border-right="0.01cm solid #000000" style:border-line-width-top="0.017cm 0.008cm 0.017cm" fo:padding="0.100cm"/>
    </style:style>
    <style:style style:name="Table34.B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4.C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4.D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4.E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4.F2" style:family="table-cell">
      <style:table-cell-properties style:vertical-align="middle" style:shadow="none" fo:border-top="0.05cm double #000000" fo:border-bottom="0.01cm solid #000000" fo:border-left="0.01cm solid #000000" fo:border-right="0.04cm solid #000000" style:border-line-width-top="0.017cm 0.008cm 0.017cm" fo:padding="0.100cm"/>
    </style:style>
    <style:style style:name="Table34.3" style:family="table-row">
      <style:table-row-properties style:min-row-height="19.49pt" fo:keep-together="auto"/>
    </style:style>
    <style:style style:name="Table34.A3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4.B3" style:family="table-cell">
      <style:table-cell-properties style:vertical-align="middle" style:shadow="none" fo:border="0.01cm solid #000000" fo:padding="0.100cm"/>
    </style:style>
    <style:style style:name="Table34.C3" style:family="table-cell">
      <style:table-cell-properties style:vertical-align="middle" style:shadow="none" fo:border="0.01cm solid #000000" fo:padding="0.100cm"/>
    </style:style>
    <style:style style:name="Table34.D3" style:family="table-cell">
      <style:table-cell-properties style:vertical-align="middle" style:shadow="none" fo:border="0.01cm solid #000000" fo:padding="0.100cm"/>
    </style:style>
    <style:style style:name="Table34.E3" style:family="table-cell">
      <style:table-cell-properties style:vertical-align="middle" style:shadow="none" fo:border="0.01cm solid #000000" fo:padding="0.100cm"/>
    </style:style>
    <style:style style:name="Table34.F3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4.4" style:family="table-row">
      <style:table-row-properties style:min-row-height="19.49pt" fo:keep-together="auto"/>
    </style:style>
    <style:style style:name="Table34.A4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4.B4" style:family="table-cell">
      <style:table-cell-properties style:vertical-align="middle" style:shadow="none" fo:border="0.01cm solid #000000" fo:padding="0.100cm"/>
    </style:style>
    <style:style style:name="Table34.C4" style:family="table-cell">
      <style:table-cell-properties style:vertical-align="middle" style:shadow="none" fo:border="0.01cm solid #000000" fo:padding="0.100cm"/>
    </style:style>
    <style:style style:name="Table34.D4" style:family="table-cell">
      <style:table-cell-properties style:vertical-align="middle" style:shadow="none" fo:border="0.01cm solid #000000" fo:padding="0.100cm"/>
    </style:style>
    <style:style style:name="Table34.E4" style:family="table-cell">
      <style:table-cell-properties style:vertical-align="middle" style:shadow="none" fo:border="0.01cm solid #000000" fo:padding="0.100cm"/>
    </style:style>
    <style:style style:name="Table34.F4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4.5" style:family="table-row">
      <style:table-row-properties style:min-row-height="19.49pt" fo:keep-together="auto"/>
    </style:style>
    <style:style style:name="Table34.A5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4.B5" style:family="table-cell">
      <style:table-cell-properties style:vertical-align="middle" style:shadow="none" fo:border="0.01cm solid #000000" fo:padding="0.100cm"/>
    </style:style>
    <style:style style:name="Table34.C5" style:family="table-cell">
      <style:table-cell-properties style:vertical-align="middle" style:shadow="none" fo:border="0.01cm solid #000000" fo:padding="0.100cm"/>
    </style:style>
    <style:style style:name="Table34.D5" style:family="table-cell">
      <style:table-cell-properties style:vertical-align="middle" style:shadow="none" fo:border="0.01cm solid #000000" fo:padding="0.100cm"/>
    </style:style>
    <style:style style:name="Table34.E5" style:family="table-cell">
      <style:table-cell-properties style:vertical-align="middle" style:shadow="none" fo:border="0.01cm solid #000000" fo:padding="0.100cm"/>
    </style:style>
    <style:style style:name="Table34.F5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4.6" style:family="table-row">
      <style:table-row-properties style:min-row-height="19.49pt" fo:keep-together="auto"/>
    </style:style>
    <style:style style:name="Table34.A6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4.B6" style:family="table-cell">
      <style:table-cell-properties style:vertical-align="middle" style:shadow="none" fo:border="0.01cm solid #000000" fo:padding="0.100cm"/>
    </style:style>
    <style:style style:name="Table34.C6" style:family="table-cell">
      <style:table-cell-properties style:vertical-align="middle" style:shadow="none" fo:border="0.01cm solid #000000" fo:padding="0.100cm"/>
    </style:style>
    <style:style style:name="Table34.D6" style:family="table-cell">
      <style:table-cell-properties style:vertical-align="middle" style:shadow="none" fo:border="0.01cm solid #000000" fo:padding="0.100cm"/>
    </style:style>
    <style:style style:name="Table34.E6" style:family="table-cell">
      <style:table-cell-properties style:vertical-align="middle" style:shadow="none" fo:border="0.01cm solid #000000" fo:padding="0.100cm"/>
    </style:style>
    <style:style style:name="Table34.F6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4.7" style:family="table-row">
      <style:table-row-properties style:min-row-height="19.49pt" fo:keep-together="auto"/>
    </style:style>
    <style:style style:name="Table34.A7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4.B7" style:family="table-cell">
      <style:table-cell-properties style:vertical-align="middle" style:shadow="none" fo:border="0.01cm solid #000000" fo:padding="0.100cm"/>
    </style:style>
    <style:style style:name="Table34.C7" style:family="table-cell">
      <style:table-cell-properties style:vertical-align="middle" style:shadow="none" fo:border="0.01cm solid #000000" fo:padding="0.100cm"/>
    </style:style>
    <style:style style:name="Table34.D7" style:family="table-cell">
      <style:table-cell-properties style:vertical-align="middle" style:shadow="none" fo:border="0.01cm solid #000000" fo:padding="0.100cm"/>
    </style:style>
    <style:style style:name="Table34.E7" style:family="table-cell">
      <style:table-cell-properties style:vertical-align="middle" style:shadow="none" fo:border="0.01cm solid #000000" fo:padding="0.100cm"/>
    </style:style>
    <style:style style:name="Table34.F7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4.8" style:family="table-row">
      <style:table-row-properties style:min-row-height="19.49pt" fo:keep-together="auto"/>
    </style:style>
    <style:style style:name="Table34.A8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4.B8" style:family="table-cell">
      <style:table-cell-properties style:vertical-align="middle" style:shadow="none" fo:border="0.01cm solid #000000" fo:padding="0.100cm"/>
    </style:style>
    <style:style style:name="Table34.C8" style:family="table-cell">
      <style:table-cell-properties style:vertical-align="middle" style:shadow="none" fo:border="0.01cm solid #000000" fo:padding="0.100cm"/>
    </style:style>
    <style:style style:name="Table34.D8" style:family="table-cell">
      <style:table-cell-properties style:vertical-align="middle" style:shadow="none" fo:border="0.01cm solid #000000" fo:padding="0.100cm"/>
    </style:style>
    <style:style style:name="Table34.E8" style:family="table-cell">
      <style:table-cell-properties style:vertical-align="middle" style:shadow="none" fo:border="0.01cm solid #000000" fo:padding="0.100cm"/>
    </style:style>
    <style:style style:name="Table34.F8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4.9" style:family="table-row">
      <style:table-row-properties style:min-row-height="19.49pt" fo:keep-together="auto"/>
    </style:style>
    <style:style style:name="Table34.A9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4.B9" style:family="table-cell">
      <style:table-cell-properties style:vertical-align="middle" style:shadow="none" fo:border="0.01cm solid #000000" fo:padding="0.100cm"/>
    </style:style>
    <style:style style:name="Table34.C9" style:family="table-cell">
      <style:table-cell-properties style:vertical-align="middle" style:shadow="none" fo:border="0.01cm solid #000000" fo:padding="0.100cm"/>
    </style:style>
    <style:style style:name="Table34.D9" style:family="table-cell">
      <style:table-cell-properties style:vertical-align="middle" style:shadow="none" fo:border="0.01cm solid #000000" fo:padding="0.100cm"/>
    </style:style>
    <style:style style:name="Table34.E9" style:family="table-cell">
      <style:table-cell-properties style:vertical-align="middle" style:shadow="none" fo:border="0.01cm solid #000000" fo:padding="0.100cm"/>
    </style:style>
    <style:style style:name="Table34.F9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4.10" style:family="table-row">
      <style:table-row-properties style:min-row-height="19.49pt" fo:keep-together="auto"/>
    </style:style>
    <style:style style:name="Table34.A10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4.B10" style:family="table-cell">
      <style:table-cell-properties style:vertical-align="middle" style:shadow="none" fo:border="0.01cm solid #000000" fo:padding="0.100cm"/>
    </style:style>
    <style:style style:name="Table34.C10" style:family="table-cell">
      <style:table-cell-properties style:vertical-align="middle" style:shadow="none" fo:border="0.01cm solid #000000" fo:padding="0.100cm"/>
    </style:style>
    <style:style style:name="Table34.D10" style:family="table-cell">
      <style:table-cell-properties style:vertical-align="middle" style:shadow="none" fo:border="0.01cm solid #000000" fo:padding="0.100cm"/>
    </style:style>
    <style:style style:name="Table34.E10" style:family="table-cell">
      <style:table-cell-properties style:vertical-align="middle" style:shadow="none" fo:border="0.01cm solid #000000" fo:padding="0.100cm"/>
    </style:style>
    <style:style style:name="Table34.F10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4.11" style:family="table-row">
      <style:table-row-properties style:min-row-height="19.49pt" fo:keep-together="auto"/>
    </style:style>
    <style:style style:name="Table34.A11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4.B11" style:family="table-cell">
      <style:table-cell-properties style:vertical-align="middle" style:shadow="none" fo:border="0.01cm solid #000000" fo:padding="0.100cm"/>
    </style:style>
    <style:style style:name="Table34.C11" style:family="table-cell">
      <style:table-cell-properties style:vertical-align="middle" style:shadow="none" fo:border="0.01cm solid #000000" fo:padding="0.100cm"/>
    </style:style>
    <style:style style:name="Table34.D11" style:family="table-cell">
      <style:table-cell-properties style:vertical-align="middle" style:shadow="none" fo:border="0.01cm solid #000000" fo:padding="0.100cm"/>
    </style:style>
    <style:style style:name="Table34.E11" style:family="table-cell">
      <style:table-cell-properties style:vertical-align="middle" style:shadow="none" fo:border="0.01cm solid #000000" fo:padding="0.100cm"/>
    </style:style>
    <style:style style:name="Table34.F11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4.12" style:family="table-row">
      <style:table-row-properties style:min-row-height="19.49pt" fo:keep-together="auto"/>
    </style:style>
    <style:style style:name="Table34.A12" style:family="table-cell">
      <style:table-cell-properties style:vertical-align="middle" style:shadow="none" fo:border-top="0.01cm solid #000000" fo:border-bottom="0.04cm solid #000000" fo:border-left="0.04cm solid #000000" fo:border-right="0.01cm solid #000000" fo:padding="0.100cm"/>
    </style:style>
    <style:style style:name="Table34.B1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4.C1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4.D1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4.E1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4.F12" style:family="table-cell">
      <style:table-cell-properties style:vertical-align="middle" style:shadow="none" fo:border-top="0.01cm solid #000000" fo:border-bottom="0.04cm solid #000000" fo:border-left="0.01cm solid #000000" fo:border-right="0.04cm solid #000000" fo:padding="0.100cm"/>
    </style:style>
    <style:style style:name="Table35" style:family="table">
      <style:table-properties style:width="15.041cm" table:align="left" fo:margin="0cm" style:shadow="none" style:may-break-between-rows="true" table:border-model="collapsing"/>
    </style:style>
    <style:style style:name="Table35.A" style:family="table-column">
      <style:table-column-properties style:column-width="2.079cm"/>
    </style:style>
    <style:style style:name="Table35.B" style:family="table-column">
      <style:table-column-properties style:column-width="12.962cm"/>
    </style:style>
    <style:style style:name="Table35.1" style:family="table-row">
      <style:table-row-properties style:min-row-height="25.31pt" fo:keep-together="auto"/>
    </style:style>
    <style:style style:name="Table35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5.B1" style:family="table-cell">
      <style:table-cell-properties style:vertical-align="middle" style:shadow="none" fo:border-top="none" fo:border-bottom="none" fo:border-left="0.012cm solid #000000" fo:border-right="none" fo:padding-top="0.050cm" fo:padding-bottom="0.050cm" fo:padding-left="0.180cm" fo:padding-right="0.180cm"/>
    </style:style>
    <style:style style:name="Table36" style:family="table">
      <style:table-properties style:width="15.427cm" table:align="left" fo:margin="0cm" style:shadow="none" style:may-break-between-rows="true" table:border-model="collapsing"/>
    </style:style>
    <style:style style:name="Table36.A" style:family="table-column">
      <style:table-column-properties style:column-width="1.176cm"/>
    </style:style>
    <style:style style:name="Table36.B" style:family="table-column">
      <style:table-column-properties style:column-width="1.676cm"/>
    </style:style>
    <style:style style:name="Table36.C" style:family="table-column">
      <style:table-column-properties style:column-width="4.902cm"/>
    </style:style>
    <style:style style:name="Table36.D" style:family="table-column">
      <style:table-column-properties style:column-width="2.250cm"/>
    </style:style>
    <style:style style:name="Table36.E" style:family="table-column">
      <style:table-column-properties style:column-width="1.563cm"/>
    </style:style>
    <style:style style:name="Table36.F" style:family="table-column">
      <style:table-column-properties style:column-width="1.730cm"/>
    </style:style>
    <style:style style:name="Table36.G" style:family="table-column">
      <style:table-column-properties style:column-width="2.130cm"/>
    </style:style>
    <style:style style:name="Table36.1" style:family="table-row">
      <style:table-row-properties style:min-row-height="26.15pt" fo:keep-together="auto"/>
    </style:style>
    <style:style style:name="Table36.A1" style:family="table-cell">
      <style:table-cell-properties style:vertical-align="middle" style:shadow="none" fo:border-top="0.04cm solid #000000" fo:border-bottom="0.05cm double #000000" fo:border-left="0.04cm solid #000000" fo:border-right="0.04cm solid #000000" style:border-line-width-bottom="0.017cm 0.008cm 0.017cm" fo:padding="0.100cm"/>
    </style:style>
    <style:style style:name="Table36.2" style:family="table-row">
      <style:table-row-properties style:min-row-height="22.98pt" fo:keep-together="auto"/>
    </style:style>
    <style:style style:name="Table36.A2" style:family="table-cell">
      <style:table-cell-properties style:vertical-align="middle" style:shadow="none" fo:border-top="0.05cm double #000000" fo:border-bottom="0.01cm solid #000000" fo:border-left="0.04cm solid #000000" fo:border-right="0.01cm solid #000000" style:border-line-width-top="0.017cm 0.008cm 0.017cm" fo:padding="0.100cm"/>
    </style:style>
    <style:style style:name="Table36.B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6.C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6.D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6.E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6.F2" style:family="table-cell">
      <style:table-cell-properties style:vertical-align="middle" style:shadow="none" fo:border-top="0.05cm double #000000" fo:border-bottom="0.01cm solid #000000" fo:border-left="0.01cm solid #000000" fo:border-right="0.01cm solid #000000" style:border-line-width-top="0.017cm 0.008cm 0.017cm" fo:padding="0.100cm"/>
    </style:style>
    <style:style style:name="Table36.G2" style:family="table-cell">
      <style:table-cell-properties style:vertical-align="middle" style:shadow="none" fo:border-top="0.05cm double #000000" fo:border-bottom="0.01cm solid #000000" fo:border-left="0.01cm solid #000000" fo:border-right="0.04cm solid #000000" style:border-line-width-top="0.017cm 0.008cm 0.017cm" fo:padding="0.100cm"/>
    </style:style>
    <style:style style:name="Table36.3" style:family="table-row">
      <style:table-row-properties style:min-row-height="22.98pt" fo:keep-together="auto"/>
    </style:style>
    <style:style style:name="Table36.A3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3" style:family="table-cell">
      <style:table-cell-properties style:vertical-align="middle" style:shadow="none" fo:border="0.01cm solid #000000" fo:padding="0.100cm"/>
    </style:style>
    <style:style style:name="Table36.C3" style:family="table-cell">
      <style:table-cell-properties style:vertical-align="middle" style:shadow="none" fo:border="0.01cm solid #000000" fo:padding="0.100cm"/>
    </style:style>
    <style:style style:name="Table36.D3" style:family="table-cell">
      <style:table-cell-properties style:vertical-align="middle" style:shadow="none" fo:border="0.01cm solid #000000" fo:padding="0.100cm"/>
    </style:style>
    <style:style style:name="Table36.E3" style:family="table-cell">
      <style:table-cell-properties style:vertical-align="middle" style:shadow="none" fo:border="0.01cm solid #000000" fo:padding="0.100cm"/>
    </style:style>
    <style:style style:name="Table36.F3" style:family="table-cell">
      <style:table-cell-properties style:vertical-align="middle" style:shadow="none" fo:border="0.01cm solid #000000" fo:padding="0.100cm"/>
    </style:style>
    <style:style style:name="Table36.G3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4" style:family="table-row">
      <style:table-row-properties style:min-row-height="22.98pt" fo:keep-together="auto"/>
    </style:style>
    <style:style style:name="Table36.A4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4" style:family="table-cell">
      <style:table-cell-properties style:vertical-align="middle" style:shadow="none" fo:border="0.01cm solid #000000" fo:padding="0.100cm"/>
    </style:style>
    <style:style style:name="Table36.C4" style:family="table-cell">
      <style:table-cell-properties style:vertical-align="middle" style:shadow="none" fo:border="0.01cm solid #000000" fo:padding="0.100cm"/>
    </style:style>
    <style:style style:name="Table36.D4" style:family="table-cell">
      <style:table-cell-properties style:vertical-align="middle" style:shadow="none" fo:border="0.01cm solid #000000" fo:padding="0.100cm"/>
    </style:style>
    <style:style style:name="Table36.E4" style:family="table-cell">
      <style:table-cell-properties style:vertical-align="middle" style:shadow="none" fo:border="0.01cm solid #000000" fo:padding="0.100cm"/>
    </style:style>
    <style:style style:name="Table36.F4" style:family="table-cell">
      <style:table-cell-properties style:vertical-align="middle" style:shadow="none" fo:border="0.01cm solid #000000" fo:padding="0.100cm"/>
    </style:style>
    <style:style style:name="Table36.G4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5" style:family="table-row">
      <style:table-row-properties style:min-row-height="22.98pt" fo:keep-together="auto"/>
    </style:style>
    <style:style style:name="Table36.A5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5" style:family="table-cell">
      <style:table-cell-properties style:vertical-align="middle" style:shadow="none" fo:border="0.01cm solid #000000" fo:padding="0.100cm"/>
    </style:style>
    <style:style style:name="Table36.C5" style:family="table-cell">
      <style:table-cell-properties style:vertical-align="middle" style:shadow="none" fo:border="0.01cm solid #000000" fo:padding="0.100cm"/>
    </style:style>
    <style:style style:name="Table36.D5" style:family="table-cell">
      <style:table-cell-properties style:vertical-align="middle" style:shadow="none" fo:border="0.01cm solid #000000" fo:padding="0.100cm"/>
    </style:style>
    <style:style style:name="Table36.E5" style:family="table-cell">
      <style:table-cell-properties style:vertical-align="middle" style:shadow="none" fo:border="0.01cm solid #000000" fo:padding="0.100cm"/>
    </style:style>
    <style:style style:name="Table36.F5" style:family="table-cell">
      <style:table-cell-properties style:vertical-align="middle" style:shadow="none" fo:border="0.01cm solid #000000" fo:padding="0.100cm"/>
    </style:style>
    <style:style style:name="Table36.G5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6" style:family="table-row">
      <style:table-row-properties style:min-row-height="22.98pt" fo:keep-together="auto"/>
    </style:style>
    <style:style style:name="Table36.A6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6" style:family="table-cell">
      <style:table-cell-properties style:vertical-align="middle" style:shadow="none" fo:border="0.01cm solid #000000" fo:padding="0.100cm"/>
    </style:style>
    <style:style style:name="Table36.C6" style:family="table-cell">
      <style:table-cell-properties style:vertical-align="middle" style:shadow="none" fo:border="0.01cm solid #000000" fo:padding="0.100cm"/>
    </style:style>
    <style:style style:name="Table36.D6" style:family="table-cell">
      <style:table-cell-properties style:vertical-align="middle" style:shadow="none" fo:border="0.01cm solid #000000" fo:padding="0.100cm"/>
    </style:style>
    <style:style style:name="Table36.E6" style:family="table-cell">
      <style:table-cell-properties style:vertical-align="middle" style:shadow="none" fo:border="0.01cm solid #000000" fo:padding="0.100cm"/>
    </style:style>
    <style:style style:name="Table36.F6" style:family="table-cell">
      <style:table-cell-properties style:vertical-align="middle" style:shadow="none" fo:border="0.01cm solid #000000" fo:padding="0.100cm"/>
    </style:style>
    <style:style style:name="Table36.G6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7" style:family="table-row">
      <style:table-row-properties style:min-row-height="22.98pt" fo:keep-together="auto"/>
    </style:style>
    <style:style style:name="Table36.A7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7" style:family="table-cell">
      <style:table-cell-properties style:vertical-align="middle" style:shadow="none" fo:border="0.01cm solid #000000" fo:padding="0.100cm"/>
    </style:style>
    <style:style style:name="Table36.C7" style:family="table-cell">
      <style:table-cell-properties style:vertical-align="middle" style:shadow="none" fo:border="0.01cm solid #000000" fo:padding="0.100cm"/>
    </style:style>
    <style:style style:name="Table36.D7" style:family="table-cell">
      <style:table-cell-properties style:vertical-align="middle" style:shadow="none" fo:border="0.01cm solid #000000" fo:padding="0.100cm"/>
    </style:style>
    <style:style style:name="Table36.E7" style:family="table-cell">
      <style:table-cell-properties style:vertical-align="middle" style:shadow="none" fo:border="0.01cm solid #000000" fo:padding="0.100cm"/>
    </style:style>
    <style:style style:name="Table36.F7" style:family="table-cell">
      <style:table-cell-properties style:vertical-align="middle" style:shadow="none" fo:border="0.01cm solid #000000" fo:padding="0.100cm"/>
    </style:style>
    <style:style style:name="Table36.G7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8" style:family="table-row">
      <style:table-row-properties style:min-row-height="22.98pt" fo:keep-together="auto"/>
    </style:style>
    <style:style style:name="Table36.A8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8" style:family="table-cell">
      <style:table-cell-properties style:vertical-align="middle" style:shadow="none" fo:border="0.01cm solid #000000" fo:padding="0.100cm"/>
    </style:style>
    <style:style style:name="Table36.C8" style:family="table-cell">
      <style:table-cell-properties style:vertical-align="middle" style:shadow="none" fo:border="0.01cm solid #000000" fo:padding="0.100cm"/>
    </style:style>
    <style:style style:name="Table36.D8" style:family="table-cell">
      <style:table-cell-properties style:vertical-align="middle" style:shadow="none" fo:border="0.01cm solid #000000" fo:padding="0.100cm"/>
    </style:style>
    <style:style style:name="Table36.E8" style:family="table-cell">
      <style:table-cell-properties style:vertical-align="middle" style:shadow="none" fo:border="0.01cm solid #000000" fo:padding="0.100cm"/>
    </style:style>
    <style:style style:name="Table36.F8" style:family="table-cell">
      <style:table-cell-properties style:vertical-align="middle" style:shadow="none" fo:border="0.01cm solid #000000" fo:padding="0.100cm"/>
    </style:style>
    <style:style style:name="Table36.G8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9" style:family="table-row">
      <style:table-row-properties style:min-row-height="22.98pt" fo:keep-together="auto"/>
    </style:style>
    <style:style style:name="Table36.A9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9" style:family="table-cell">
      <style:table-cell-properties style:vertical-align="middle" style:shadow="none" fo:border="0.01cm solid #000000" fo:padding="0.100cm"/>
    </style:style>
    <style:style style:name="Table36.C9" style:family="table-cell">
      <style:table-cell-properties style:vertical-align="middle" style:shadow="none" fo:border="0.01cm solid #000000" fo:padding="0.100cm"/>
    </style:style>
    <style:style style:name="Table36.D9" style:family="table-cell">
      <style:table-cell-properties style:vertical-align="middle" style:shadow="none" fo:border="0.01cm solid #000000" fo:padding="0.100cm"/>
    </style:style>
    <style:style style:name="Table36.E9" style:family="table-cell">
      <style:table-cell-properties style:vertical-align="middle" style:shadow="none" fo:border="0.01cm solid #000000" fo:padding="0.100cm"/>
    </style:style>
    <style:style style:name="Table36.F9" style:family="table-cell">
      <style:table-cell-properties style:vertical-align="middle" style:shadow="none" fo:border="0.01cm solid #000000" fo:padding="0.100cm"/>
    </style:style>
    <style:style style:name="Table36.G9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10" style:family="table-row">
      <style:table-row-properties style:min-row-height="22.98pt" fo:keep-together="auto"/>
    </style:style>
    <style:style style:name="Table36.A10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10" style:family="table-cell">
      <style:table-cell-properties style:vertical-align="middle" style:shadow="none" fo:border="0.01cm solid #000000" fo:padding="0.100cm"/>
    </style:style>
    <style:style style:name="Table36.C10" style:family="table-cell">
      <style:table-cell-properties style:vertical-align="middle" style:shadow="none" fo:border="0.01cm solid #000000" fo:padding="0.100cm"/>
    </style:style>
    <style:style style:name="Table36.D10" style:family="table-cell">
      <style:table-cell-properties style:vertical-align="middle" style:shadow="none" fo:border="0.01cm solid #000000" fo:padding="0.100cm"/>
    </style:style>
    <style:style style:name="Table36.E10" style:family="table-cell">
      <style:table-cell-properties style:vertical-align="middle" style:shadow="none" fo:border="0.01cm solid #000000" fo:padding="0.100cm"/>
    </style:style>
    <style:style style:name="Table36.F10" style:family="table-cell">
      <style:table-cell-properties style:vertical-align="middle" style:shadow="none" fo:border="0.01cm solid #000000" fo:padding="0.100cm"/>
    </style:style>
    <style:style style:name="Table36.G10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11" style:family="table-row">
      <style:table-row-properties style:min-row-height="22.98pt" fo:keep-together="auto"/>
    </style:style>
    <style:style style:name="Table36.A11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11" style:family="table-cell">
      <style:table-cell-properties style:vertical-align="middle" style:shadow="none" fo:border="0.01cm solid #000000" fo:padding="0.100cm"/>
    </style:style>
    <style:style style:name="Table36.C11" style:family="table-cell">
      <style:table-cell-properties style:vertical-align="middle" style:shadow="none" fo:border="0.01cm solid #000000" fo:padding="0.100cm"/>
    </style:style>
    <style:style style:name="Table36.D11" style:family="table-cell">
      <style:table-cell-properties style:vertical-align="middle" style:shadow="none" fo:border="0.01cm solid #000000" fo:padding="0.100cm"/>
    </style:style>
    <style:style style:name="Table36.E11" style:family="table-cell">
      <style:table-cell-properties style:vertical-align="middle" style:shadow="none" fo:border="0.01cm solid #000000" fo:padding="0.100cm"/>
    </style:style>
    <style:style style:name="Table36.F11" style:family="table-cell">
      <style:table-cell-properties style:vertical-align="middle" style:shadow="none" fo:border="0.01cm solid #000000" fo:padding="0.100cm"/>
    </style:style>
    <style:style style:name="Table36.G11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12" style:family="table-row">
      <style:table-row-properties style:min-row-height="22.98pt" fo:keep-together="auto"/>
    </style:style>
    <style:style style:name="Table36.A12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12" style:family="table-cell">
      <style:table-cell-properties style:vertical-align="middle" style:shadow="none" fo:border="0.01cm solid #000000" fo:padding="0.100cm"/>
    </style:style>
    <style:style style:name="Table36.C12" style:family="table-cell">
      <style:table-cell-properties style:vertical-align="middle" style:shadow="none" fo:border="0.01cm solid #000000" fo:padding="0.100cm"/>
    </style:style>
    <style:style style:name="Table36.D12" style:family="table-cell">
      <style:table-cell-properties style:vertical-align="middle" style:shadow="none" fo:border="0.01cm solid #000000" fo:padding="0.100cm"/>
    </style:style>
    <style:style style:name="Table36.E12" style:family="table-cell">
      <style:table-cell-properties style:vertical-align="middle" style:shadow="none" fo:border="0.01cm solid #000000" fo:padding="0.100cm"/>
    </style:style>
    <style:style style:name="Table36.F12" style:family="table-cell">
      <style:table-cell-properties style:vertical-align="middle" style:shadow="none" fo:border="0.01cm solid #000000" fo:padding="0.100cm"/>
    </style:style>
    <style:style style:name="Table36.G12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13" style:family="table-row">
      <style:table-row-properties style:min-row-height="22.98pt" fo:keep-together="auto"/>
    </style:style>
    <style:style style:name="Table36.A13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13" style:family="table-cell">
      <style:table-cell-properties style:vertical-align="middle" style:shadow="none" fo:border="0.01cm solid #000000" fo:padding="0.100cm"/>
    </style:style>
    <style:style style:name="Table36.C13" style:family="table-cell">
      <style:table-cell-properties style:vertical-align="middle" style:shadow="none" fo:border="0.01cm solid #000000" fo:padding="0.100cm"/>
    </style:style>
    <style:style style:name="Table36.D13" style:family="table-cell">
      <style:table-cell-properties style:vertical-align="middle" style:shadow="none" fo:border="0.01cm solid #000000" fo:padding="0.100cm"/>
    </style:style>
    <style:style style:name="Table36.E13" style:family="table-cell">
      <style:table-cell-properties style:vertical-align="middle" style:shadow="none" fo:border="0.01cm solid #000000" fo:padding="0.100cm"/>
    </style:style>
    <style:style style:name="Table36.F13" style:family="table-cell">
      <style:table-cell-properties style:vertical-align="middle" style:shadow="none" fo:border="0.01cm solid #000000" fo:padding="0.100cm"/>
    </style:style>
    <style:style style:name="Table36.G13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14" style:family="table-row">
      <style:table-row-properties style:min-row-height="22.98pt" fo:keep-together="auto"/>
    </style:style>
    <style:style style:name="Table36.A14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14" style:family="table-cell">
      <style:table-cell-properties style:vertical-align="middle" style:shadow="none" fo:border="0.01cm solid #000000" fo:padding="0.100cm"/>
    </style:style>
    <style:style style:name="Table36.C14" style:family="table-cell">
      <style:table-cell-properties style:vertical-align="middle" style:shadow="none" fo:border="0.01cm solid #000000" fo:padding="0.100cm"/>
    </style:style>
    <style:style style:name="Table36.D14" style:family="table-cell">
      <style:table-cell-properties style:vertical-align="middle" style:shadow="none" fo:border="0.01cm solid #000000" fo:padding="0.100cm"/>
    </style:style>
    <style:style style:name="Table36.E14" style:family="table-cell">
      <style:table-cell-properties style:vertical-align="middle" style:shadow="none" fo:border="0.01cm solid #000000" fo:padding="0.100cm"/>
    </style:style>
    <style:style style:name="Table36.F14" style:family="table-cell">
      <style:table-cell-properties style:vertical-align="middle" style:shadow="none" fo:border="0.01cm solid #000000" fo:padding="0.100cm"/>
    </style:style>
    <style:style style:name="Table36.G14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15" style:family="table-row">
      <style:table-row-properties style:min-row-height="22.98pt" fo:keep-together="auto"/>
    </style:style>
    <style:style style:name="Table36.A15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15" style:family="table-cell">
      <style:table-cell-properties style:vertical-align="middle" style:shadow="none" fo:border="0.01cm solid #000000" fo:padding="0.100cm"/>
    </style:style>
    <style:style style:name="Table36.C15" style:family="table-cell">
      <style:table-cell-properties style:vertical-align="middle" style:shadow="none" fo:border="0.01cm solid #000000" fo:padding="0.100cm"/>
    </style:style>
    <style:style style:name="Table36.D15" style:family="table-cell">
      <style:table-cell-properties style:vertical-align="middle" style:shadow="none" fo:border="0.01cm solid #000000" fo:padding="0.100cm"/>
    </style:style>
    <style:style style:name="Table36.E15" style:family="table-cell">
      <style:table-cell-properties style:vertical-align="middle" style:shadow="none" fo:border="0.01cm solid #000000" fo:padding="0.100cm"/>
    </style:style>
    <style:style style:name="Table36.F15" style:family="table-cell">
      <style:table-cell-properties style:vertical-align="middle" style:shadow="none" fo:border="0.01cm solid #000000" fo:padding="0.100cm"/>
    </style:style>
    <style:style style:name="Table36.G15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16" style:family="table-row">
      <style:table-row-properties style:min-row-height="22.98pt" fo:keep-together="auto"/>
    </style:style>
    <style:style style:name="Table36.A16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16" style:family="table-cell">
      <style:table-cell-properties style:vertical-align="middle" style:shadow="none" fo:border="0.01cm solid #000000" fo:padding="0.100cm"/>
    </style:style>
    <style:style style:name="Table36.C16" style:family="table-cell">
      <style:table-cell-properties style:vertical-align="middle" style:shadow="none" fo:border="0.01cm solid #000000" fo:padding="0.100cm"/>
    </style:style>
    <style:style style:name="Table36.D16" style:family="table-cell">
      <style:table-cell-properties style:vertical-align="middle" style:shadow="none" fo:border="0.01cm solid #000000" fo:padding="0.100cm"/>
    </style:style>
    <style:style style:name="Table36.E16" style:family="table-cell">
      <style:table-cell-properties style:vertical-align="middle" style:shadow="none" fo:border="0.01cm solid #000000" fo:padding="0.100cm"/>
    </style:style>
    <style:style style:name="Table36.F16" style:family="table-cell">
      <style:table-cell-properties style:vertical-align="middle" style:shadow="none" fo:border="0.01cm solid #000000" fo:padding="0.100cm"/>
    </style:style>
    <style:style style:name="Table36.G16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17" style:family="table-row">
      <style:table-row-properties style:min-row-height="22.98pt" fo:keep-together="auto"/>
    </style:style>
    <style:style style:name="Table36.A17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17" style:family="table-cell">
      <style:table-cell-properties style:vertical-align="middle" style:shadow="none" fo:border="0.01cm solid #000000" fo:padding="0.100cm"/>
    </style:style>
    <style:style style:name="Table36.C17" style:family="table-cell">
      <style:table-cell-properties style:vertical-align="middle" style:shadow="none" fo:border="0.01cm solid #000000" fo:padding="0.100cm"/>
    </style:style>
    <style:style style:name="Table36.D17" style:family="table-cell">
      <style:table-cell-properties style:vertical-align="middle" style:shadow="none" fo:border="0.01cm solid #000000" fo:padding="0.100cm"/>
    </style:style>
    <style:style style:name="Table36.E17" style:family="table-cell">
      <style:table-cell-properties style:vertical-align="middle" style:shadow="none" fo:border="0.01cm solid #000000" fo:padding="0.100cm"/>
    </style:style>
    <style:style style:name="Table36.F17" style:family="table-cell">
      <style:table-cell-properties style:vertical-align="middle" style:shadow="none" fo:border="0.01cm solid #000000" fo:padding="0.100cm"/>
    </style:style>
    <style:style style:name="Table36.G17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18" style:family="table-row">
      <style:table-row-properties style:min-row-height="22.98pt" fo:keep-together="auto"/>
    </style:style>
    <style:style style:name="Table36.A18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18" style:family="table-cell">
      <style:table-cell-properties style:vertical-align="middle" style:shadow="none" fo:border="0.01cm solid #000000" fo:padding="0.100cm"/>
    </style:style>
    <style:style style:name="Table36.C18" style:family="table-cell">
      <style:table-cell-properties style:vertical-align="middle" style:shadow="none" fo:border="0.01cm solid #000000" fo:padding="0.100cm"/>
    </style:style>
    <style:style style:name="Table36.D18" style:family="table-cell">
      <style:table-cell-properties style:vertical-align="middle" style:shadow="none" fo:border="0.01cm solid #000000" fo:padding="0.100cm"/>
    </style:style>
    <style:style style:name="Table36.E18" style:family="table-cell">
      <style:table-cell-properties style:vertical-align="middle" style:shadow="none" fo:border="0.01cm solid #000000" fo:padding="0.100cm"/>
    </style:style>
    <style:style style:name="Table36.F18" style:family="table-cell">
      <style:table-cell-properties style:vertical-align="middle" style:shadow="none" fo:border="0.01cm solid #000000" fo:padding="0.100cm"/>
    </style:style>
    <style:style style:name="Table36.G18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19" style:family="table-row">
      <style:table-row-properties style:min-row-height="22.98pt" fo:keep-together="auto"/>
    </style:style>
    <style:style style:name="Table36.A19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19" style:family="table-cell">
      <style:table-cell-properties style:vertical-align="middle" style:shadow="none" fo:border="0.01cm solid #000000" fo:padding="0.100cm"/>
    </style:style>
    <style:style style:name="Table36.C19" style:family="table-cell">
      <style:table-cell-properties style:vertical-align="middle" style:shadow="none" fo:border="0.01cm solid #000000" fo:padding="0.100cm"/>
    </style:style>
    <style:style style:name="Table36.D19" style:family="table-cell">
      <style:table-cell-properties style:vertical-align="middle" style:shadow="none" fo:border="0.01cm solid #000000" fo:padding="0.100cm"/>
    </style:style>
    <style:style style:name="Table36.E19" style:family="table-cell">
      <style:table-cell-properties style:vertical-align="middle" style:shadow="none" fo:border="0.01cm solid #000000" fo:padding="0.100cm"/>
    </style:style>
    <style:style style:name="Table36.F19" style:family="table-cell">
      <style:table-cell-properties style:vertical-align="middle" style:shadow="none" fo:border="0.01cm solid #000000" fo:padding="0.100cm"/>
    </style:style>
    <style:style style:name="Table36.G19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20" style:family="table-row">
      <style:table-row-properties style:min-row-height="22.98pt" fo:keep-together="auto"/>
    </style:style>
    <style:style style:name="Table36.A20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20" style:family="table-cell">
      <style:table-cell-properties style:vertical-align="middle" style:shadow="none" fo:border="0.01cm solid #000000" fo:padding="0.100cm"/>
    </style:style>
    <style:style style:name="Table36.C20" style:family="table-cell">
      <style:table-cell-properties style:vertical-align="middle" style:shadow="none" fo:border="0.01cm solid #000000" fo:padding="0.100cm"/>
    </style:style>
    <style:style style:name="Table36.D20" style:family="table-cell">
      <style:table-cell-properties style:vertical-align="middle" style:shadow="none" fo:border="0.01cm solid #000000" fo:padding="0.100cm"/>
    </style:style>
    <style:style style:name="Table36.E20" style:family="table-cell">
      <style:table-cell-properties style:vertical-align="middle" style:shadow="none" fo:border="0.01cm solid #000000" fo:padding="0.100cm"/>
    </style:style>
    <style:style style:name="Table36.F20" style:family="table-cell">
      <style:table-cell-properties style:vertical-align="middle" style:shadow="none" fo:border="0.01cm solid #000000" fo:padding="0.100cm"/>
    </style:style>
    <style:style style:name="Table36.G20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21" style:family="table-row">
      <style:table-row-properties style:min-row-height="22.98pt" fo:keep-together="auto"/>
    </style:style>
    <style:style style:name="Table36.A21" style:family="table-cell">
      <style:table-cell-properties style:vertical-align="middle" style:shadow="none" fo:border-top="0.01cm solid #000000" fo:border-bottom="0.01cm solid #000000" fo:border-left="0.04cm solid #000000" fo:border-right="0.01cm solid #000000" fo:padding="0.100cm"/>
    </style:style>
    <style:style style:name="Table36.B21" style:family="table-cell">
      <style:table-cell-properties style:vertical-align="middle" style:shadow="none" fo:border="0.01cm solid #000000" fo:padding="0.100cm"/>
    </style:style>
    <style:style style:name="Table36.C21" style:family="table-cell">
      <style:table-cell-properties style:vertical-align="middle" style:shadow="none" fo:border="0.01cm solid #000000" fo:padding="0.100cm"/>
    </style:style>
    <style:style style:name="Table36.D21" style:family="table-cell">
      <style:table-cell-properties style:vertical-align="middle" style:shadow="none" fo:border="0.01cm solid #000000" fo:padding="0.100cm"/>
    </style:style>
    <style:style style:name="Table36.E21" style:family="table-cell">
      <style:table-cell-properties style:vertical-align="middle" style:shadow="none" fo:border="0.01cm solid #000000" fo:padding="0.100cm"/>
    </style:style>
    <style:style style:name="Table36.F21" style:family="table-cell">
      <style:table-cell-properties style:vertical-align="middle" style:shadow="none" fo:border="0.01cm solid #000000" fo:padding="0.100cm"/>
    </style:style>
    <style:style style:name="Table36.G21" style:family="table-cell">
      <style:table-cell-properties style:vertical-align="middle" style:shadow="none" fo:border-top="0.01cm solid #000000" fo:border-bottom="0.01cm solid #000000" fo:border-left="0.01cm solid #000000" fo:border-right="0.04cm solid #000000" fo:padding="0.100cm"/>
    </style:style>
    <style:style style:name="Table36.22" style:family="table-row">
      <style:table-row-properties style:min-row-height="22.98pt" fo:keep-together="auto"/>
    </style:style>
    <style:style style:name="Table36.A22" style:family="table-cell">
      <style:table-cell-properties style:vertical-align="middle" style:shadow="none" fo:border-top="0.01cm solid #000000" fo:border-bottom="0.04cm solid #000000" fo:border-left="0.04cm solid #000000" fo:border-right="0.01cm solid #000000" fo:padding="0.100cm"/>
    </style:style>
    <style:style style:name="Table36.B2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6.C2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6.D2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6.E2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6.F22" style:family="table-cell">
      <style:table-cell-properties style:vertical-align="middle" style:shadow="none" fo:border-top="0.01cm solid #000000" fo:border-bottom="0.04cm solid #000000" fo:border-left="0.01cm solid #000000" fo:border-right="0.01cm solid #000000" fo:padding="0.100cm"/>
    </style:style>
    <style:style style:name="Table36.G22" style:family="table-cell">
      <style:table-cell-properties style:vertical-align="middle" style:shadow="none" fo:border-top="0.01cm solid #000000" fo:border-bottom="0.04cm solid #000000" fo:border-left="0.01cm solid #000000" fo:border-right="0.04cm solid #000000" fo:padding="0.100cm"/>
    </style:style>
    <style:style style:name="T131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2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0_0" style:parent-style-name="Standard" style:family="paragraph">
      <style:paragraph-properties fo:line-height="123%" fo:text-align="justify" fo:margin-left="0.568cm" fo:margin-right="0cm" fo:text-indent="-0.568cm" fo:margin-top="0.176cm" fo:margin-bottom="0cm" fo:background-color="transparent" fo:border="none" style:shadow="none" style:text-autospace="none" style:vertical-align="auto" style:snap-to-layout-grid="true"/>
    </style:style>
    <style:style style:name="T0" style:family="text">
      <style:text-properties fo:color="#000000" style:text-outline="false" style:text-line-through-style="none" style:text-position="0% 100%" style:font-name="함초롬돋움" style:font-name-asian="함초롬돋움" style:font-name-complex="DejaVu Serif" fo:font-family="함초롬돋움" style:font-family-asian="함초롬돋움" style:font-family-complex="DejaVu Serif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1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2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3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_0" style:parent-style-name="Standard" style:family="paragraph">
      <style:paragraph-properties fo:line-height="0.388cm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990cm" style:type="left" style:leader-style="none"/>
        </style:tab-stops>
      </style:paragraph-properties>
    </style:style>
    <style:style style:name="T4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_0" style:parent-style-name="Standard" style:family="paragraph">
      <style:paragraph-properties fo:line-height="0.600cm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990cm" style:type="left" style:leader-style="none"/>
        </style:tab-stops>
      </style:paragraph-properties>
    </style:style>
    <style:style style:name="P47_0" style:parent-style-name="Standard" style:family="paragraph">
      <style:paragraph-properties fo:line-height="0.600cm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990cm" style:type="left" style:leader-style="none"/>
        </style:tab-stops>
      </style:paragraph-properties>
    </style:style>
    <style:style style:name="P48_0" style:parent-style-name="Standard" style:family="paragraph">
      <style:paragraph-properties fo:line-height="0.600cm" fo:text-align="start" fo:margin-left="0.581cm" fo:margin-right="0cm" fo:text-indent="-0.581cm" fo:margin-top="0cm" fo:margin-bottom="0cm" fo:background-color="transparent" fo:border="none" style:shadow="none" style:text-autospace="none" style:vertical-align="auto" style:snap-to-layout-grid="true">
        <style:tab-stops>
          <style:tab-stop style:position="0.990cm" style:type="left" style:leader-style="none"/>
        </style:tab-stops>
      </style:paragraph-properties>
    </style:style>
    <style:style style:name="T4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4_0" style:parent-style-name="Standard" style:family="paragraph">
      <style:paragraph-properties fo:line-height="9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5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5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46_0" style:parent-style-name="Standard" style:family="paragraph">
      <style:paragraph-properties fo:line-height="9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5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7%"/>
    </style:style>
    <style:style style:name="P147_1" style:parent-style-name="본문" style:family="paragraph">
      <style:paragraph-properties fo:line-height="98%" fo:text-align="justify" fo:margin-left="0.665cm" fo:margin-right="0.176cm" fo:text-indent="-0.488cm" fo:margin-top="0cm" fo:margin-bottom="0cm" fo:background-color="transparent" fo:border="none" style:shadow="none" style:text-autospace="none" style:vertical-align="auto" style:snap-to-layout-grid="true"/>
    </style:style>
    <style:style style:name="T5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5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7%"/>
    </style:style>
    <style:style style:name="P148_1" style:parent-style-name="본문" style:family="paragraph">
      <style:paragraph-properties fo:line-height="98%" fo:text-align="justify" fo:margin-left="0.665cm" fo:margin-right="0.176cm" fo:text-indent="-0.488cm" fo:margin-top="0cm" fo:margin-bottom="0cm" fo:background-color="transparent" fo:border="none" style:shadow="none" style:text-autospace="none" style:vertical-align="auto" style:snap-to-layout-grid="true"/>
    </style:style>
    <style:style style:name="T6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" style:family="table">
      <style:table-properties style:width="9.234cm" table:align="left" fo:margin="0cm" style:shadow="none" style:may-break-between-rows="true" table:border-model="collapsing"/>
    </style:style>
    <style:style style:name="Table5.A" style:family="table-column">
      <style:table-column-properties style:column-width="4.144cm"/>
    </style:style>
    <style:style style:name="Table5.B" style:family="table-column">
      <style:table-column-properties style:column-width="0.829cm"/>
    </style:style>
    <style:style style:name="Table5.C" style:family="table-column">
      <style:table-column-properties style:column-width="4.260cm"/>
    </style:style>
    <style:style style:name="Table5.1" style:family="table-row">
      <style:table-row-properties style:min-row-height="22.31pt" fo:keep-together="auto"/>
    </style:style>
    <style:style style:name="Table5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B1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5.C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2" style:family="table-row">
      <style:table-row-properties style:min-row-height="65.13pt" fo:keep-together="auto"/>
    </style:style>
    <style:style style:name="Table5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6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9_0" style:parent-style-name="Standard" style:family="paragraph">
      <style:paragraph-properties fo:line-height="11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60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61_0" style:parent-style-name="Standard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9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-1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0_0" style:parent-style-name="Standard" style:family="paragraph">
      <style:paragraph-properties fo:line-height="10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7.000cm" style:type="right" style:leader-style="none"/>
        </style:tab-stops>
      </style:paragraph-properties>
    </style:style>
    <style:style style:name="P151_0" style:parent-style-name="Standard" style:family="paragraph">
      <style:paragraph-properties fo:line-height="13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52_0" style:parent-style-name="Standard" style:family="paragraph">
      <style:paragraph-properties fo:line-height="12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2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53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3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1.00pt" style:font-size-asian="11.00pt" style:font-size-complex="11.00pt" fo:letter-spacing="5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4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4_0" style:parent-style-name="Standard" style:family="paragraph">
      <style:paragraph-properties fo:line-height="123%" fo:text-align="justify" fo:text-align-last="justify" style:justify-single-word="true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5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6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1.00pt" style:font-size-asian="11.00pt" style:font-size-complex="11.00pt" fo:letter-spacing="-2.8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7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1.00pt" style:font-size-asian="11.00pt" style:font-size-complex="11.00pt" fo:letter-spacing="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5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8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9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6_0" style:parent-style-name="Standard" style:family="paragraph">
      <style:paragraph-properties fo:line-height="123%" fo:text-align="justify" fo:margin-left="0.317cm" fo:margin-right="0.106cm" fo:text-indent="-0.212cm" fo:margin-top="0cm" fo:margin-bottom="0cm" fo:background-color="transparent" fo:border="none" style:shadow="none" style:text-autospace="none" style:vertical-align="auto" style:snap-to-layout-grid="true"/>
    </style:style>
    <style:style style:name="T90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8" style:family="table">
      <style:table-properties style:width="14.993cm" table:align="left" fo:margin="0cm" style:shadow="none" style:may-break-between-rows="true" table:border-model="collapsing"/>
    </style:style>
    <style:style style:name="Table8.A" style:family="table-column">
      <style:table-column-properties style:column-width="1.727cm"/>
    </style:style>
    <style:style style:name="Table8.B" style:family="table-column">
      <style:table-column-properties style:column-width="13.267cm"/>
    </style:style>
    <style:style style:name="Table8.1" style:family="table-row">
      <style:table-row-properties style:min-row-height="115.06pt" fo:keep-together="auto"/>
    </style:style>
    <style:style style:name="Table8.A1" style:family="table-cell">
      <style:table-cell-properties style:vertical-align="middle" style:shadow="none" fo:border="0.012cm solid #000000" fo:padding-top="0.100cm" fo:padding-bottom="0.100cm" fo:padding-left="0.050cm" fo:padding-right="0.050cm"/>
    </style:style>
    <style:style style:name="Table8.B1" style:family="table-cell">
      <style:table-cell-properties style:vertical-align="middle" style:shadow="none" fo:border="0.012cm solid #000000" fo:padding-top="0.100cm" fo:padding-bottom="0.100cm" fo:padding-left="0.050cm" fo:padding-right="0.050cm"/>
    </style:style>
    <style:style style:name="P157_0" style:parent-style-name="Standard" style:family="paragraph">
      <style:paragraph-properties fo:line-height="100%" fo:text-align="end" fo:margin-left="0.265cm" fo:margin-right="0.265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58_0" style:parent-style-name="Standard" style:family="paragraph">
      <style:paragraph-properties fo:line-height="77%" fo:text-align="center" fo:margin-left="0.732cm" fo:margin-right="0cm" fo:text-indent="-0.732cm" fo:margin-top="0cm" fo:margin-bottom="0cm" fo:background-color="transparent" fo:border="none" style:shadow="none" style:text-autospace="none" style:vertical-align="auto" style:snap-to-layout-grid="true"/>
    </style:style>
    <style:style style:name="T91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9_0" style:parent-style-name="Standard" style:family="paragraph">
      <style:paragraph-properties fo:line-height="100%" fo:text-align="start" fo:margin-left="0.793cm" fo:margin-right="0cm" fo:text-indent="-0.793cm" fo:margin-top="0.176cm" fo:margin-bottom="0cm" fo:background-color="transparent" fo:border="none" style:shadow="none" style:text-autospace="none" style:vertical-align="auto" style:snap-to-layout-grid="true"/>
    </style:style>
    <style:style style:name="P160_0" style:parent-style-name="Standard" style:family="paragraph">
      <style:paragraph-properties fo:line-height="123%" fo:text-align="end" fo:margin-left="0cm" fo:margin-right="0.219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61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62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1" style:family="table">
      <style:table-properties style:width="5.557cm" table:align="left" fo:margin="0cm" style:shadow="none" style:may-break-between-rows="true" table:border-model="collapsing"/>
    </style:style>
    <style:style style:name="Table11.A" style:family="table-column">
      <style:table-column-properties style:column-width="5.557cm"/>
    </style:style>
    <style:style style:name="Table11.1" style:family="table-row">
      <style:table-row-properties style:min-row-height="25.31pt" fo:keep-together="auto"/>
    </style:style>
    <style:style style:name="Table11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2" style:family="table">
      <style:table-properties style:width="15.415cm" table:align="left" fo:margin="0cm" style:shadow="none" style:may-break-between-rows="true" table:border-model="collapsing"/>
    </style:style>
    <style:style style:name="Table12.A" style:family="table-column">
      <style:table-column-properties style:column-width="15.415cm"/>
    </style:style>
    <style:style style:name="Table12.1" style:family="table-row">
      <style:table-row-properties style:min-row-height="9.65pt" fo:keep-together="auto"/>
    </style:style>
    <style:style style:name="Table12.A1" style:family="table-cell">
      <style:table-cell-properties style:vertical-align="middle" style:shadow="none" fo:background-color="#c0c0c0" fo:border="none" fo:padding="0.050cm"/>
    </style:style>
    <style:style style:name="Table12.2" style:family="table-row">
      <style:table-row-properties style:min-row-height="84.34pt" fo:keep-together="auto"/>
    </style:style>
    <style:style style:name="Table12.A2" style:family="table-cell">
      <style:table-cell-properties style:vertical-align="middle" style:shadow="none" fo:border="none" fo:padding="0.050cm"/>
    </style:style>
    <style:style style:name="Table12.3" style:family="table-row">
      <style:table-row-properties style:min-row-height="9.65pt" fo:keep-together="auto"/>
    </style:style>
    <style:style style:name="Table12.A3" style:family="table-cell">
      <style:table-cell-properties style:vertical-align="middle" style:shadow="none" fo:background-color="#c0c0c0" fo:border="none" fo:padding="0.050cm"/>
    </style:style>
    <style:style style:name="T96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5.00pt" style:font-size-asian="25.00pt" style:font-size-complex="2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5.00pt" style:font-size-asian="25.00pt" style:font-size-complex="2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2.00pt" style:font-size-asian="22.00pt" style:font-size-complex="2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8.00pt" style:font-size-asian="18.00pt" style:font-size-complex="18.00pt" fo:letter-spacing="-2.3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3_0" style:parent-style-name="Standard" style:family="paragraph">
      <style:paragraph-properties fo:line-height="182%" fo:text-align="center" fo:margin-left="0cm" fo:margin-right="0.353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4_0" style:parent-style-name="Standard" style:family="paragraph">
      <style:paragraph-properties fo:line-height="153%" fo:text-align="justify" fo:margin-left="0cm" fo:margin-right="0.353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7.000cm" style:type="right" style:leader-style="dotted"/>
        </style:tab-stops>
      </style:paragraph-properties>
    </style:style>
    <style:style style:name="T10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5_0" style:parent-style-name="Standard" style:family="paragraph">
      <style:paragraph-properties fo:line-height="153%" fo:text-align="justify" fo:margin-left="1.058cm" fo:margin-right="0.353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7.000cm" style:type="right" style:leader-style="dotted"/>
        </style:tab-stops>
      </style:paragraph-properties>
    </style:style>
    <style:style style:name="P166_0" style:parent-style-name="Standard" style:family="paragraph">
      <style:paragraph-properties fo:line-height="11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67_0" style:parent-style-name="Standard" style:family="paragraph">
      <style:paragraph-properties fo:line-height="11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1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-1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8_0" style:parent-style-name="Standard" style:family="paragraph">
      <style:paragraph-properties fo:line-height="100%" fo:text-align="justify" fo:margin-left="0.373cm" fo:margin-right="0cm" fo:text-indent="-0.373cm" fo:margin-top="0cm" fo:margin-bottom="0cm" fo:background-color="transparent" fo:border="none" style:shadow="none" style:text-autospace="none" style:vertical-align="auto" style:snap-to-layout-grid="true"/>
    </style:style>
    <style:style style:name="T114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9_0" style:parent-style-name="Standard" style:family="paragraph">
      <style:paragraph-properties fo:line-height="8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5" style:family="text">
      <style:text-properties fo:color="#ff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6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0_0" style:parent-style-name="Standard" style:family="paragraph">
      <style:paragraph-properties fo:line-height="77%" fo:text-align="center" fo:margin-left="0.373cm" fo:margin-right="0cm" fo:text-indent="-0.373cm" fo:margin-top="0cm" fo:margin-bottom="0cm" fo:background-color="transparent" fo:border="none" style:shadow="none" style:text-autospace="none" style:vertical-align="auto" style:snap-to-layout-grid="true"/>
    </style:style>
    <style:style style:name="T1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1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5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8_29" style:parent-style-name="xl67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29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3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0" style:parent-style-name="Frame" style:family="graphic">
      <style:graphic-properties fo:min-width="16.898cm" fo:min-height="0.928cm" fo:margin-left="0.050cm" fo:margin-right="0.050cm" fo:margin-top="0.100cm" fo:margin-bottom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5.952cm" fo:min-height="4.325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6.201cm" fo:min-height="3.491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9.234cm" fo:min-height="3.085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" style:parent-style-name="Frame" style:family="graphic">
      <style:graphic-properties fo:min-width="16.600cm" fo:min-height="5.96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16.945cm" fo:min-height="1.063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4.993cm" fo:min-height="4.05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15.650cm" fo:min-height="22.81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7.054cm" fo:min-height="0.893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9" style:parent-style-name="Frame" style:family="graphic">
      <style:graphic-properties fo:min-width="5.557cm" fo:min-height="0.893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15.415cm" fo:min-height="3.656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15.401cm" fo:min-height="21.493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5.503cm" fo:min-height="22.448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14.793cm" fo:min-height="1.3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4" style:parent-style-name="Frame" style:family="graphic">
      <style:graphic-properties fo:min-width="14.793cm" fo:min-height="1.3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4.793cm" fo:min-height="1.3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6" style:parent-style-name="Frame" style:family="graphic">
      <style:graphic-properties fo:min-width="14.793cm" fo:min-height="1.3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7" style:parent-style-name="Frame" style:family="graphic">
      <style:graphic-properties fo:min-width="14.993cm" fo:min-height="1.1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8" style:parent-style-name="Frame" style:family="graphic">
      <style:graphic-properties fo:min-width="14.993cm" fo:min-height="1.1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9" style:parent-style-name="Frame" style:family="graphic">
      <style:graphic-properties fo:min-width="15.243cm" fo:min-height="2.83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0" style:parent-style-name="Frame" style:family="graphic">
      <style:graphic-properties fo:min-width="14.993cm" fo:min-height="1.3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1" style:parent-style-name="Frame" style:family="graphic">
      <style:graphic-properties fo:min-width="15.996cm" fo:min-height="2.889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2" style:parent-style-name="Frame" style:family="graphic">
      <style:graphic-properties fo:min-width="14.993cm" fo:min-height="1.3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3" style:parent-style-name="Frame" style:family="graphic">
      <style:graphic-properties fo:min-width="15.203cm" fo:min-height="2.14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4" style:parent-style-name="Frame" style:family="graphic">
      <style:graphic-properties fo:min-width="15.300cm" fo:min-height="3.333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5" style:parent-style-name="Frame" style:family="graphic">
      <style:graphic-properties fo:min-width="14.993cm" fo:min-height="1.3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6" style:parent-style-name="Frame" style:family="graphic">
      <style:graphic-properties fo:min-width="14.993cm" fo:min-height="1.3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7" style:parent-style-name="Frame" style:family="graphic">
      <style:graphic-properties fo:min-width="15.203cm" fo:min-height="2.14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8" style:parent-style-name="Frame" style:family="graphic">
      <style:graphic-properties fo:min-width="14.993cm" fo:min-height="1.3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9" style:parent-style-name="Frame" style:family="graphic">
      <style:graphic-properties fo:min-width="16.901cm" fo:min-height="2.889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0" style:parent-style-name="Frame" style:family="graphic">
      <style:graphic-properties fo:min-width="14.993cm" fo:min-height="1.34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1" style:parent-style-name="Frame" style:family="graphic">
      <style:graphic-properties fo:min-width="14.242cm" fo:min-height="0.893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2" style:parent-style-name="Frame" style:family="graphic">
      <style:graphic-properties fo:min-width="15.327cm" fo:min-height="8.450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3" style:parent-style-name="Frame" style:family="graphic">
      <style:graphic-properties fo:min-width="15.327cm" fo:min-height="8.872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4" style:parent-style-name="Frame" style:family="graphic">
      <style:graphic-properties fo:min-width="15.041cm" fo:min-height="0.893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5" style:parent-style-name="Frame" style:family="graphic">
      <style:graphic-properties fo:min-width="15.427cm" fo:min-height="18.274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101_0_MS1_b3"><text:span text:style-name="T17"><draw:frame draw:style-name="tableinfakeframe_gr0" svg:x="0cm" svg:y="0cm" draw:z-index="0" text:anchor-type="as-char"><draw:text-box><table:table table:style-name="Table1"><table:table-column table:style-name="Table1.A"/><table:table-column table:style-name="Table1.B"/><table:table-column table:style-name="Table1.C"/><table:table-row table:style-name="Table1.1"><table:table-cell table:style-name="Table1.A1" office:value-type="string"><text:p text:style-name="P142_0"><text:span text:style-name="T18">별첨2</text:span></text:p></table:table-cell><table:table-cell table:style-name="Table1.B1" office:value-type="string"><text:p text:style-name="P143_0"><text:span text:style-name="T19"/></text:p></table:table-cell><table:table-cell table:style-name="Table1.C1" office:value-type="string"><text:p text:style-name="P143_0"><text:span text:style-name="T20"><text:s/>분야별 초고성능컴퓨팅센터 지정 공고(안)</text:span></text:p></table:table-cell></table:table-row></table:table></draw:text-box></draw:frame></text:span></text:p>
      <text:p text:style-name="P102_0"><text:span text:style-name="T21"/></text:p>
      <text:p text:style-name="P103_0"><text:span text:style-name="T22">분야별 초고성능컴퓨팅센터 지정 공고</text:span></text:p>
      <text:p text:style-name="P102_0"><text:span text:style-name="T23"/></text:p>
      <text:p text:style-name="P102_0"><text:span text:style-name="T24"><text:s/><text:s text:c="1"/></text:span><text:span text:style-name="T25">과학기술정보통신부는 초고성능컴퓨터의 전문적 활용이 필요한 과학기술분야에</text:span><text:span text:style-name="T24"><text:s/></text:span><text:span text:style-name="T25">대한 분야별 초고성능컴퓨팅센터(이하, 전문센터) 지정을 아래와 같이 공고하오니</text:span><text:span text:style-name="T24"><text:s/>관심 있는 기관의 많은 관심과 참여 바랍니다.</text:span></text:p>
      <text:p text:style-name="P102_0"><text:span text:style-name="T24"/></text:p>
      <text:p text:style-name="P104_0"><text:span text:style-name="T26">2026년 9월 10일</text:span></text:p>
      <text:p text:style-name="P31_0"><text:span text:style-name="T26"/></text:p>
      <text:p text:style-name="P104_0"><text:span text:style-name="T27"><text:s/>부총리 겸 과학기술정보통신부장관 <text:s text:c="3"/>배 <text:s text:c="1"/>경 <text:s text:c="1"/>훈</text:span></text:p>
      <text:p text:style-name="P104_0"><text:span text:style-name="T21"/></text:p>
      <text:p text:style-name="P104_0"><text:span text:style-name="T21"/></text:p>
      <text:p text:style-name="P105_0"><text:span text:style-name="T20">1. 전문센터 지정 개요</text:span></text:p>
      <text:p text:style-name="P106_0"><text:span text:style-name="T28"/></text:p>
      <text:p text:style-name="P102_0"><text:span text:style-name="T29"><text:s/>□ 전문센터 정의</text:span></text:p>
      <text:p text:style-name="P107_0"><text:span text:style-name="T30"><text:s/>ㅇ </text:span><text:span text:style-name="T31">“전문센터”란 초고성능컴퓨터의 전문적 활용이 필요한 분야에 대한 전문성을</text:span><text:span text:style-name="T30"><text:s/></text:span><text:span text:style-name="T32">보유하고 해당 분야에 특화된 자원, 인력, 기술을 기반으로 전문화된 서비스를</text:span><text:span text:style-name="T30"><text:s/></text:span><text:span text:style-name="T33">제공하며, 연구개발 수행</text:span><text:span text:style-name="T34"><text:s/>및 초고성능컴퓨팅 활용을 활성화하는 초고성능</text:span><text:span text:style-name="T30">컴퓨팅센터</text:span></text:p>
      <text:p text:style-name="P106_0"><text:span text:style-name="T28"/></text:p>
      <text:p text:style-name="P102_0"><text:span text:style-name="T29"><text:s/>□ 전문센터 기능 및 역할</text:span></text:p>
      <text:p text:style-name="P108_0"><text:span text:style-name="T30"><text:s/>ㅇ 분야별 초고성능컴퓨팅 </text:span><text:span text:style-name="T35">자원의 구축ㆍ운영 및 서비스</text:span><text:span text:style-name="T30"><text:s/>제공 </text:span></text:p>
      <text:p text:style-name="P108_0"><text:span text:style-name="T30"><text:s/>ㅇ 분야별 초고성능컴퓨팅 </text:span><text:span text:style-name="T35">관련 기반ㆍ응용 연구 및 연구 성과의 확산</text:span></text:p>
      <text:p text:style-name="P108_0"><text:span text:style-name="T30"><text:s/>ㅇ 초고성능컴퓨팅 관련 </text:span><text:span text:style-name="T35">대용량 데이터의 관리ㆍ운영 지원</text:span></text:p>
      <text:p text:style-name="P108_0"><text:span text:style-name="T30"><text:s/>ㅇ </text:span><text:span text:style-name="T35">인력양성, 기술개발</text:span><text:span text:style-name="T30"><text:s/>등의 초고성능컴퓨팅 </text:span><text:span text:style-name="T35">활성화</text:span><text:span text:style-name="T30">에 관한 업무</text:span></text:p>
      <text:p text:style-name="P108_0"><text:span text:style-name="T30"><text:s/>ㅇ</text:span><text:span text:style-name="T36">“</text:span><text:span text:style-name="T37">국가 HPC 자원 공동활용체계</text:span><text:span text:style-name="T36">“ 구축을 위한 자원</text:span><text:span text:style-name="T38"><text:s/>확보, 서비스 환경 구축 등 </text:span><text:span text:style-name="T39">공동</text:span><text:span text:style-name="T35">활용체계 계획 수립·이행을 포함한 과정 전반에 참여</text:span></text:p>
      <text:p text:style-name="P109_1"><text:span text:style-name="T30"><text:s/><text:s text:c="2"/>- </text:span><text:span text:style-name="T40">(공동활용 자원 확보)</text:span><text:span text:style-name="T31"><text:s/>초고성능컴퓨팅자원의 구축 시 공동활용이 가능한 형태로 자원 확보 원칙</text:span></text:p>
      <text:p text:style-name="P110_1"><text:span text:style-name="T30"><text:s/><text:s text:c="2"/>- </text:span><text:span text:style-name="T39">(서비스 환경 구축)</text:span><text:span text:style-name="T38"><text:s/></text:span><text:span text:style-name="T32">자원의 공동활용을 위한 사용자 환경 구축 및 국가 공동</text:span><text:span text:style-name="T38">활용체계 연동 서비스 구축</text:span></text:p>
      <text:p text:style-name="P111_1"><text:span text:style-name="T32"><text:s/><text:s text:c="2"/>- </text:span><text:span text:style-name="T41">(서비스 제공)</text:span><text:span text:style-name="T32"><text:s/>공동활용체계를 통해 이용하는 사용자에 대한 자원 서비스 및 활용 지원</text:span></text:p>
      <text:p text:style-name="P106_0"><text:span text:style-name="T28"/></text:p>
      <text:p text:style-name="P102_0"><text:span text:style-name="T29"><text:s/>□ 지정 목적</text:span></text:p>
      <text:p text:style-name="P112_0"><text:span text:style-name="T30"><text:s/>ㅇ </text:span><text:span text:style-name="T35">초고성능컴퓨터의 전문적 활용이 필요한 분야</text:span><text:span text:style-name="T30">에 대한 </text:span><text:span text:style-name="T35">전문센터를 지정하여 </text:span><text:span text:style-name="T40">기술분야별 연구개발을 지원</text:span><text:span text:style-name="T31">하고, </text:span><text:span text:style-name="T40">국가 HPC 자원 공동활용체계 구축</text:span><text:span text:style-name="T31">과 연계</text:span></text:p>
      <text:p text:style-name="P40_0"><text:span text:style-name="T42"><text:s/><text:s text:c="4"/>※ </text:span><text:span text:style-name="T43">지정된 기관은 요건 검토를 거쳐 공동활용체계 구축 및 전문센터 운영비용 등을 국가연구</text:span><text:span text:style-name="T44">개발사업 예산으로 지원 예정</text:span></text:p>
      <text:p text:style-name="P106_0"><text:span text:style-name="T28"/></text:p>
      <text:p text:style-name="P106_0"><text:span text:style-name="T29"><text:s/>□ 지원 대상 및 참여 방법</text:span></text:p>
      <text:p text:style-name="P113_0"><text:span text:style-name="T30"><text:s/>ㅇ </text:span><text:span text:style-name="T41">(대상 기관)</text:span><text:span text:style-name="T32"><text:s/>초고성능컴퓨팅 전문적 활용 기반을 보유한 중앙행정기관, 국공립 연구기관, 대학교 등 연구개발기관</text:span><text:span text:style-name="T45"/></text:p>
      <text:p text:style-name="P114_0"><text:span text:style-name="T30"><text:s/>ㅇ </text:span><text:span text:style-name="T35">(참여 방법)</text:span><text:span text:style-name="T30"><text:s/>지원 기관 단독으로 공고된 절차에 따라 지정 신청</text:span></text:p>
      <text:p text:style-name="P43_0"><text:span text:style-name="T42"><text:s/><text:s text:c="2"/>※ 서비스 운영 및 활성화를 위해 전문센터인 주관기관 외에 협력기관 참여 가능</text:span></text:p>
      <text:p text:style-name="P106_0"><text:span text:style-name="T28"/></text:p>
      <text:p text:style-name="P102_0"><text:span text:style-name="T29"><text:s/>□ 지정방안</text:span></text:p>
      <text:p text:style-name="P115_0"><text:span text:style-name="T30"><text:s/>ㅇ </text:span><text:span text:style-name="T36">지정 신청 시, 기술개발지원, 인력 양성, 공동 활용 등 기관 특성에 맞는 전문 기능을 명시하고, 해당 기능에 따른 분야를 자유롭게 제시하여 제출</text:span></text:p>
      <text:p text:style-name="P114_0"><text:span text:style-name="T30"><draw:frame draw:style-name="tableinfakeframe_gr1" svg:x="0.918cm" svg:y="1.814cm" draw:z-index="1" text:anchor-type="paragraph"><draw:text-box><table:table table:style-name="Table2"><table:table-column table:style-name="Table2.A"/><table:table-column table:style-name="Table2.B"/><table:table-header-rows><table:table-row table:style-name="Table2.1"><table:table-cell table:style-name="Table2.A1" office:value-type="string"><text:p text:style-name="P45_0"><text:span text:style-name="T46">기능</text:span></text:p></table:table-cell><table:table-cell table:style-name="Table2.B1" office:value-type="string"><text:p text:style-name="P45_0"><text:span text:style-name="T46">분 야</text:span></text:p></table:table-cell></table:table-row></table:table-header-rows><table:table-row table:style-name="Table2.2"><table:table-cell table:style-name="Table2.A2" office:value-type="string"><text:p text:style-name="P46_0"><text:span text:style-name="T47">기술</text:span></text:p><text:p text:style-name="P46_0"><text:span text:style-name="T47">개발</text:span></text:p><text:p text:style-name="P46_0"><text:span text:style-name="T47">지원</text:span></text:p></table:table-cell><table:table-cell table:style-name="Table2.B2" office:value-type="string"><text:p text:style-name="P47_0"><text:span text:style-name="T47">ㅇ 국가초고성능컴퓨팅 활용 10대 전략 분야(혁신전략(’21.5))</text:span></text:p><text:p text:style-name="P47_0"><text:span text:style-name="T47">ㅇ 국가전략기술 10대 분야 (‘26.6)</text:span></text:p><text:p text:style-name="P48_0"><text:span text:style-name="T47">ㅇ 그 외 자유롭게 기술 분야 제시 (제시한 분야에 대한 기술지원 역량, 기술 분야 제시 근거 등 제출 필요)</text:span></text:p></table:table-cell></table:table-row><table:table-row table:style-name="Table2.3"><table:table-cell table:style-name="Table2.A3" office:value-type="string"><text:p text:style-name="P46_0"><text:span text:style-name="T47">인력 </text:span></text:p><text:p text:style-name="P46_0"><text:span text:style-name="T47">양성</text:span></text:p></table:table-cell><table:table-cell table:style-name="Table2.B3" office:value-type="string"><text:p text:style-name="P48_0"><text:span text:style-name="T47">ㅇ 인력 양성 분야 및 수준(초급/중급/고급 또는 석사급/박사급 등) 제시</text:span></text:p></table:table-cell></table:table-row><table:table-row table:style-name="Table2.4"><table:table-cell table:style-name="Table2.A4" office:value-type="string"><text:p text:style-name="P46_0"><text:span text:style-name="T47">공동 </text:span></text:p><text:p text:style-name="P46_0"><text:span text:style-name="T47">활용</text:span></text:p></table:table-cell><table:table-cell table:style-name="Table2.B4" office:value-type="string"><text:p text:style-name="P48_0"><text:span text:style-name="T47">ㅇ </text:span><text:span text:style-name="T48">공동 활용 가능한 자원(하드웨어, 소프트웨어 포함 가능) 및 성능, 환경 제시</text:span></text:p><text:p text:style-name="P48_0"><text:span text:style-name="T47">ㅇ 공동 활용을 위한 자원 제공 시 운영을 위해 가능한 기술지원 분야/인력</text:span></text:p></table:table-cell></table:table-row></table:table></draw:text-box></draw:frame> ㅇ 전문 분야 제시 사유에 대해서는 지정 심사 시 판단할 수 있도록 아래의 가이드를 참조하여 명확하고 구체적으로 제시해야 함</text:span></text:p>
      <text:p text:style-name="P49_0"><text:span text:style-name="T49"/></text:p>
      <text:p text:style-name="P116_0"><text:span text:style-name="T30"><text:s/>ㅇ </text:span><text:span text:style-name="T35">(지정 요건)</text:span><text:span text:style-name="T30"><text:s/>초고성능컴퓨팅자원 활용 및 육성 등을 수행할 수 있는 인력‧</text:span><text:span text:style-name="T50">설비를 갖추고, 관련 연구개발 및 인력양성, 데이터관리, 연구지원 등의 사업을</text:span><text:span text:style-name="T30"><text:s/>수행한 실적‧경험이 있는 기관</text:span><text:span text:style-name="T51">(초고성능컴퓨터법 시행령 제12조)</text:span></text:p>
      <text:p text:style-name="P53_0"><text:span text:style-name="T36"><draw:frame draw:style-name="tableinfakeframe_gr2" svg:x="0cm" svg:y="0cm" draw:z-index="2" text:anchor-type="as-char"><draw:text-box><table:table table:style-name="Table3"><table:table-column table:style-name="Table3.A"/><table:table-column table:style-name="Table3.B"/><table:table-column table:style-name="Table3.C"/><table:table-row table:style-name="Table3.1"><table:table-cell table:style-name="Table3.A1" office:value-type="string"><text:p text:style-name="P144_0"><text:span text:style-name="T52"/></text:p></table:table-cell><table:table-cell table:style-name="Table3.B1" office:value-type="string" table:number-rows-spanned="2"><text:p text:style-name="P145_0"><text:span text:style-name="T53">&lt; 전문센터 지정 세부요건(안) &gt;</text:span></text:p></table:table-cell><table:table-cell table:style-name="Table3.C1" office:value-type="string"><text:p text:style-name="P144_0"><text:span text:style-name="T52"/></text:p></table:table-cell></table:table-row><table:table-row table:style-name="Table3.2"><table:table-cell table:style-name="Table3.A2" office:value-type="string"><text:p text:style-name="P144_0"><text:span text:style-name="T52"/></text:p></table:table-cell><table:covered-table-cell/><table:table-cell table:style-name="Table3.C2" office:value-type="string"><text:p text:style-name="P146_0"><text:span text:style-name="T52"/></text:p></table:table-cell></table:table-row><table:table-row table:style-name="Table3.3"><table:table-cell table:style-name="Table3.A3" office:value-type="string" table:number-columns-spanned="3"><text:p text:style-name="P147_1"><text:span text:style-name="T54">○ (인력) 초고성능컴퓨팅자원 </text:span><text:span text:style-name="T55">운영 및 서비스 전문인력 4인 이상</text:span><text:span text:style-name="T54"><text:s/>보유</text:span></text:p><text:p text:style-name="P147_1"><text:span text:style-name="T54">○ (설비) </text:span><text:span text:style-name="T55">운영 중인 초고성능컴퓨터(서버 기준 150만불 이상)</text:span><text:span text:style-name="T54"><text:s/>보유</text:span></text:p><text:p text:style-name="P147_1"><text:span text:style-name="T54">○ </text:span><text:span text:style-name="T56">(실적‧경험) 최근 3년 내 초고성능컴퓨팅 관련 연구개발 및 인력양성, 데이터관리, 연구지원 사업 수행 실적 보유 </text:span><text:span text:style-name="T57">(지정분야 실적 우선)</text:span></text:p><text:p text:style-name="P148_1"><text:span text:style-name="T54">※ 위 요건을 한가지 이상을 만족하는 경우, 전문센터 지정 신청 가능</text:span></text:p></table:table-cell><table:covered-table-cell/><table:covered-table-cell/></table:table-row></table:table></draw:text-box></draw:frame></text:span></text:p>
      <text:p text:style-name="P117_0"><text:span text:style-name="T30"><text:s/>ㅇ </text:span><text:span text:style-name="T35">(지정 기간)</text:span><text:span text:style-name="T30"><text:s/>지정일로부터 2년</text:span></text:p>
      <text:p text:style-name="P118_0"><text:span text:style-name="T30"><text:s/><text:s text:c="2"/>- </text:span><text:span text:style-name="T36">센터 운영계획에 따른 운영성과평가를 지정 후 2년 주기로 평가를 실시하고</text:span><text:span text:style-name="T30"><text:s/>그 결과에 따라 센터 지정을 취소 또는 재지정</text:span></text:p>
      <text:p text:style-name="P119_0"><text:span text:style-name="T28"/></text:p>
      <text:p text:style-name="P120_0"><text:span text:style-name="T29"><text:s/>□ 평가 절차 및 기준</text:span></text:p>
      <text:p text:style-name="P121_0"><text:span text:style-name="T30"><text:s/>ㅇ </text:span><text:span text:style-name="T41">(평가 절차)</text:span><text:span text:style-name="T32"><text:s/>자격 요건 확인 → 서면·대면심사(</text:span><text:span text:style-name="T58">필요시 현장실사 병행)</text:span><text:span text:style-name="T32"><text:s/>→ </text:span><text:span text:style-name="T36">평가결과 </text:span><text:span text:style-name="T59">및 지정 추천기관 확정</text:span><text:span text:style-name="T60">(심사단)</text:span><text:span text:style-name="T59"><text:s/>→ 국가초고성능컴퓨팅위원회</text:span><text:span text:style-name="T61"><text:s/>검토 및 최종 선정</text:span></text:p>
      <text:p text:style-name="P62_0"><text:span text:style-name="T62"><draw:frame draw:style-name="tableinfakeframe_gr4" svg:x="0cm" svg:y="0cm" draw:z-index="3" text:anchor-type="as-char"><draw:text-box><table:table table:style-name="Table4"><table:table-column table:style-name="Table4.A"/><table:table-column table:style-name="Table4.B"/><table:table-column table:style-name="Table4.C"/><table:table-row table:style-name="Table4.1"><table:table-cell table:style-name="Table4.A1" office:value-type="string"><text:p text:style-name="P27_0"><text:span text:style-name="T63">서류 검토</text:span></text:p></table:table-cell><table:table-cell table:style-name="Table4.B1" office:value-type="string"><text:p text:style-name="P27_0"><text:span text:style-name="T63">평가 및 심의</text:span><text:span text:style-name="T64">(서면/대면심사 통합 실시)</text:span></text:p></table:table-cell><table:table-cell table:style-name="Table4.C1" office:value-type="string"><text:p text:style-name="P27_0"><text:span text:style-name="T63">선정</text:span></text:p></table:table-cell></table:table-row><table:table-row table:style-name="Table4.2"><table:table-cell table:style-name="Table4.A2" office:value-type="string"><text:p text:style-name="P27_0"><text:span text:style-name="T65">자격요건</text:span></text:p><text:p text:style-name="P27_0"><text:span text:style-name="T65">확인 등</text:span></text:p></table:table-cell><table:table-cell table:style-name="Table4.B2" office:value-type="string"><text:p text:style-name="P1_0"><text:span text:style-name="T66"><draw:frame draw:style-name="tableinfakeframe_gr3" svg:x="0cm" svg:y="0cm" draw:z-index="4" text:anchor-type="as-char"><draw:text-box><table:table table:style-name="Table5"><table:table-column table:style-name="Table5.A"/><table:table-column table:style-name="Table5.B"/><table:table-column table:style-name="Table5.C"/><table:table-row table:style-name="Table5.1"><table:table-cell table:style-name="Table5.A1" office:value-type="string"><text:p text:style-name="P27_0"><text:span text:style-name="T67">1차</text:span><text:span text:style-name="T65">(서면심사)</text:span></text:p></table:table-cell><table:table-cell table:style-name="Table5.B1" office:value-type="string" table:number-rows-spanned="2"><text:p text:style-name="P27_0"><text:span text:style-name="T66"/></text:p></table:table-cell><table:table-cell table:style-name="Table5.C1" office:value-type="string"><text:p text:style-name="P27_0"><text:span text:style-name="T68">2차</text:span><text:span text:style-name="T69">(대면심사)</text:span></text:p></table:table-cell></table:table-row><table:table-row table:style-name="Table5.2"><table:table-cell table:style-name="Table5.A2" office:value-type="string"><text:p text:style-name="P59_0"><text:span text:style-name="T65">사업목적 및 계획의 타당성, 인력 및 조직 등 운영계획서 검토</text:span></text:p><text:p text:style-name="P59_0"><text:span text:style-name="T65">+ 실적 및 가산점 (정량평가)</text:span></text:p></table:table-cell><table:covered-table-cell/><table:table-cell table:style-name="Table5.C2" office:value-type="string"><text:p text:style-name="P60_0"><text:span text:style-name="T65">질의응답을 통한</text:span></text:p><text:p text:style-name="P60_0"><text:span text:style-name="T65">구체성, 실현가능성, 추진의지 등을 평가</text:span></text:p><text:p text:style-name="P60_0"><text:span text:style-name="T65">(정성평가)</text:span></text:p></table:table-cell></table:table-row></table:table></draw:text-box></draw:frame></text:span></text:p></table:table-cell><table:table-cell table:style-name="Table4.C2" office:value-type="string"><text:p text:style-name="P27_0"><text:span text:style-name="T65">최종 선정</text:span></text:p><text:p text:style-name="P27_0"><text:span text:style-name="T65">및 통보</text:span></text:p></table:table-cell></table:table-row><table:table-row table:style-name="Table4.3"><table:table-cell table:style-name="Table4.A3" office:value-type="string"><text:p text:style-name="P61_0"><text:span text:style-name="T67">과기정통부</text:span></text:p></table:table-cell><table:table-cell table:style-name="Table4.B3" office:value-type="string"><text:p text:style-name="P60_0"><text:span text:style-name="T67">전문가 심사단</text:span></text:p><text:p text:style-name="P60_0"><text:span text:style-name="T67">(분야별 구성)</text:span></text:p></table:table-cell><table:table-cell table:style-name="Table4.C3" office:value-type="string"><text:p text:style-name="P60_0"><text:span text:style-name="T70">국가초고성능컴퓨팅 위원회</text:span></text:p></table:table-cell></table:table-row></table:table></draw:text-box></draw:frame></text:span></text:p>
      <text:p text:style-name="P117_0"><text:span text:style-name="T30"><text:s/>ㅇ </text:span><text:span text:style-name="T35">(평가 기준)</text:span><text:span text:style-name="T30"><text:s/>운영목적 및 계획의 타당성, 센터 인력의 적정성, 시설 및 장비 확충 계획, 센터 운영비전 및 추진의지 등을 종합 평가</text:span></text:p>
      <text:p text:style-name="P122_0_b4"><text:span text:style-name="T20">2. 제출방법 및 제출서류</text:span></text:p>
      <text:p text:style-name="P123_0"><text:span text:style-name="T71"/></text:p>
      <text:p text:style-name="P124_0"><text:span text:style-name="T29"><text:s/>□ 제출방법 및 절차 </text:span></text:p>
      <text:p text:style-name="P125_0"><text:span text:style-name="T30"><text:s/><text:s text:c="1"/>ㅇ </text:span><text:span text:style-name="T33">과학기술정보통신부 과학기술인공지능혁신과로 전자공문으로 제출</text:span></text:p>
      <text:p text:style-name="P67_0"><text:span text:style-name="T42"><text:s/><text:s text:c="3"/>※ 전자공문 제출이 어려운 경우 공문을 첨부하여 이메일(jwj2312@korea.kr)로 제출</text:span></text:p>
      <text:p text:style-name="P123_0"><text:span text:style-name="T71"><text:s/><text:s text:c="29"/></text:span></text:p>
      <text:p text:style-name="P124_0"><text:span text:style-name="T29"><text:s/>□ 제출서류</text:span></text:p>
      <text:p text:style-name="P125_0"><text:span text:style-name="T30"><text:s/><text:s text:c="1"/>ㅇ 분야별 초고성능컴퓨팅센터 지정 신청서 및 관련 양식</text:span></text:p>
      <text:p text:style-name="P126_0"><text:span text:style-name="T72"/></text:p>
      <text:p text:style-name="P102_0"><text:span text:style-name="T20">3. 제출기간 및 제출 시 유의사항</text:span></text:p>
      <text:p text:style-name="P123_0"><text:span text:style-name="T71"><text:s/><text:s text:c="29"/></text:span></text:p>
      <text:p text:style-name="P124_0"><text:span text:style-name="T29"><text:s/>□ 공고·제출기간 : 2026.9.10.(목) ~ 10.12.(월) 18시까지 (33일간)</text:span><text:span text:style-name="T42"/></text:p>
      <text:p text:style-name="P123_0"><text:span text:style-name="T71"><text:s/><text:s text:c="29"/></text:span></text:p>
      <text:p text:style-name="P124_0"><text:span text:style-name="T29"><text:s/>□ 유의사항</text:span></text:p>
      <text:p text:style-name="P125_0"><text:span text:style-name="T30"><text:s/><text:s text:c="1"/>ㅇ ‘</text:span><text:span text:style-name="T38">분야별 초고성능컴퓨팅센터 지정 신청서’ 및 관련 첨부서류</text:span><text:span text:style-name="T73">*</text:span><text:span text:style-name="T38">를 반드시 제출</text:span></text:p>
      <text:p text:style-name="P67_0"><text:span text:style-name="T42"><text:s/><text:s text:c="2"/></text:span><text:span text:style-name="T44"><text:s/>* </text:span><text:span text:style-name="T74">전문센터 운영계획서, 초고성능컴퓨팅 시설 및 인력 보유 현황(계획), 초고성능컴퓨팅 관련 사업 실적</text:span></text:p>
      <text:p text:style-name="P125_0"><text:span text:style-name="T30"><text:s/><text:s text:c="1"/>ㅇ 제출 접수된 서류는 일체 반환하지 않음</text:span></text:p>
      <text:p text:style-name="P126_0"><text:span text:style-name="T72"/></text:p>
      <text:p text:style-name="P102_0"><text:span text:style-name="T20">4. 향후일정</text:span></text:p>
      <text:p text:style-name="P123_0"><text:span text:style-name="T71"><text:s/><text:s text:c="29"/></text:span></text:p>
      <text:p text:style-name="P124_0"><text:span text:style-name="T29"><text:s/>□ 설명회 </text:span><text:span text:style-name="T24">: 9월 17일(목), 14:00~15:00</text:span></text:p>
      <text:p text:style-name="P125_0"><text:span text:style-name="T30"><text:s/>ㅇ 장소: 한국과학기술정보연구원 대전 본원 (온라인 설명회 병행)</text:span></text:p>
      <text:p text:style-name="P69_0"><text:span text:style-name="T42"><text:s/><text:s text:c="2"/>※ </text:span><text:span text:style-name="T75">참석 희망기관은 아래 문의처로 사전신청 권고 (사전신청 기관에 한해 온라인 접속주소 안내예정)</text:span></text:p>
      <text:p text:style-name="P123_0"><text:span text:style-name="T71"><text:s/><text:s text:c="29"/></text:span></text:p>
      <text:p text:style-name="P124_0"><text:span text:style-name="T29"><text:s/>□ 전문센터 선정평가 : 10~11월 중 </text:span><text:span text:style-name="T24">(12월 중 결과 통보)</text:span></text:p>
      <text:p text:style-name="P123_0"><text:span text:style-name="T71"><text:s/><text:s text:c="29"/></text:span></text:p>
      <text:p text:style-name="P124_0"><text:span text:style-name="T29"><text:s/>□ 전문센터 운영 개시 : </text:span><text:span text:style-name="T76">’</text:span><text:span text:style-name="T29">27.1월~</text:span></text:p>
      <text:p text:style-name="P69_0"><text:span text:style-name="T42"><text:s/><text:s text:c="2"/>※ 상기 일정 및 내용은 진행상황에 따라 변동될 수 있음</text:span></text:p>
      <text:p text:style-name="P126_0"><text:span text:style-name="T72"/></text:p>
      <text:p text:style-name="P102_0"><text:span text:style-name="T20">5. 문의처</text:span></text:p>
      <text:p text:style-name="P125_0"><text:span text:style-name="T30"><text:s/>ㅇ (정책·제도 관련 문의) 과학기술정보통신부 과학기술인공지능혁신과</text:span></text:p>
      <text:p text:style-name="P66_0"><text:span text:style-name="T30"><text:s/><text:s text:c="2"/>- ☎ 044-202-4547, (e-mail) jwj2312@korea.kr</text:span></text:p>
      <text:p text:style-name="P127_0"><text:span text:style-name="T30"><text:s/>ㅇ </text:span><text:span text:style-name="T50">(평가절차·설명회 관련 문의) 한국과학기술정보연구원 초고성능컴퓨팅정책센터</text:span></text:p>
      <text:p text:style-name="P66_0"><text:span text:style-name="T30"><text:s/><text:s text:c="2"/>- ☎ 042-869-1650, (e-mail) <text:a office:name="" xlink:href="mailto:shw@kisti.re.kr" xlink:type="simple" text:style-name="T30" text:visited-style-name="Visited_20_Internet_20_Link">shw@kisti.re.kr</text:a></text:span></text:p>
      <text:p text:style-name="P128_0_b4"><text:span text:style-name="T77"><draw:frame draw:style-name="tableinfakeframe_gr5" svg:x="0cm" svg:y="0cm" draw:z-index="5" text:anchor-type="as-char"><draw:text-box><table:table table:style-name="Table6"><table:table-column table:style-name="Table6.A"/><table:table-column table:style-name="Table6.B"/><table:table-column table:style-name="Table6.C"/><table:table-row table:style-name="Table6.1"><table:table-cell table:style-name="Table6.A1" office:value-type="string"><text:p text:style-name="P142_0"><text:span text:style-name="T78">붙임 </text:span></text:p></table:table-cell><table:table-cell table:style-name="Table6.B1" office:value-type="string"><text:p text:style-name="P149_0"><text:span text:style-name="T20"/></text:p></table:table-cell><table:table-cell table:style-name="Table6.C1" office:value-type="string"><text:p text:style-name="P150_0"><text:span text:style-name="T78"><text:s/>분야별 </text:span><text:span text:style-name="T79">초고성능컴퓨팅센터 지정 신청서</text:span></text:p></table:table-cell></table:table-row></table:table></draw:text-box></draw:frame></text:span></text:p>
      <text:p text:style-name="P83_0"><text:span text:style-name="T80"><draw:frame draw:style-name="tableinfakeframe_gr7" svg:x="0cm" svg:y="0cm" draw:z-index="6" text:anchor-type="as-char"><draw:text-box><table:table table:style-name="Table7"><table:table-column table:style-name="Table7.A"/><table:table-column table:style-name="Table7.B"/><table:table-column table:style-name="Table7.C"/><table:table-column table:style-name="Table7.D"/><table:table-column table:style-name="Table7.E"/><table:table-column table:style-name="Table7.F"/><table:table-column table:style-name="Table7.G"/><table:table-column table:style-name="Table7.H"/><table:table-column table:style-name="Table7.I"/><table:table-column table:style-name="Table7.J"/><table:table-column table:style-name="Table7.K"/><table:table-row table:style-name="Table7.1"><table:table-cell table:style-name="Table7.A1" office:value-type="string" table:number-columns-spanned="10"><text:p text:style-name="P151_0"><text:span text:style-name="T81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7.K1" office:value-type="string"><text:p text:style-name="P152_0"><text:span text:style-name="T81"/></text:p></table:table-cell></table:table-row><table:table-row table:style-name="Table7.2"><table:table-cell table:style-name="Table7.A2" office:value-type="string" table:number-columns-spanned="11"><text:p text:style-name="P153_0"><text:span text:style-name="T82">분야별 초고성능컴퓨팅센터 지정 신청서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7.3"><table:table-cell table:style-name="Table7.A3" office:value-type="string"><text:p text:style-name="P153_0"><text:span text:style-name="T83">신청</text:span></text:p><text:p text:style-name="P153_0"><text:span text:style-name="T83">분야</text:span></text:p></table:table-cell><table:table-cell table:style-name="Table7.B3" office:value-type="string" table:number-columns-spanned="10"><text:p text:style-name="P143_0"><text:span text:style-name="T84"/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7.4"><table:table-cell table:style-name="Table7.A4" office:value-type="string" table:number-rows-spanned="3"><text:p text:style-name="P153_0"><text:span text:style-name="T83">주관</text:span></text:p><text:p text:style-name="P153_0"><text:span text:style-name="T83">기관</text:span></text:p></table:table-cell><table:table-cell table:style-name="Table7.B4" office:value-type="string" table:number-columns-spanned="2"><text:p text:style-name="P154_0"><text:span text:style-name="T84">①기관명</text:span></text:p></table:table-cell><table:covered-table-cell/><table:table-cell table:style-name="Table7.D4" office:value-type="string" table:number-columns-spanned="3"><text:p text:style-name="P143_0"><text:span text:style-name="T84"/></text:p></table:table-cell><table:covered-table-cell/><table:covered-table-cell/><table:table-cell table:style-name="Table7.G4" office:value-type="string" table:number-columns-spanned="2"><text:p text:style-name="P154_0"><text:span text:style-name="T85">② </text:span><text:span text:style-name="T86">사업자등록번호</text:span></text:p></table:table-cell><table:covered-table-cell/><table:table-cell table:style-name="Table7.I4" office:value-type="string" table:number-columns-spanned="3"><text:p text:style-name="P143_0"><text:span text:style-name="T84"/></text:p></table:table-cell><table:covered-table-cell/><table:covered-table-cell/></table:table-row><table:table-row table:style-name="Table7.5"><table:covered-table-cell/><table:table-cell table:style-name="Table7.B5" office:value-type="string" table:number-columns-spanned="2"><text:p text:style-name="P154_0"><text:span text:style-name="T84">③소재지</text:span></text:p></table:table-cell><table:covered-table-cell/><table:table-cell table:style-name="Table7.D5" office:value-type="string" table:number-columns-spanned="8"><text:p text:style-name="P143_0"><text:span text:style-name="T84"/></text:p></table:table-cell><table:covered-table-cell/><table:covered-table-cell/><table:covered-table-cell/><table:covered-table-cell/><table:covered-table-cell/><table:covered-table-cell/><table:covered-table-cell/></table:table-row><table:table-row table:style-name="Table7.6"><table:covered-table-cell/><table:table-cell table:style-name="Table7.B6" office:value-type="string" table:number-columns-spanned="2"><text:p text:style-name="P154_0"><text:span text:style-name="T84">④ 대 표 자</text:span></text:p></table:table-cell><table:covered-table-cell/><table:table-cell table:style-name="Table7.D6" office:value-type="string" table:number-columns-spanned="3"><text:p text:style-name="P143_0"><text:span text:style-name="T84"/></text:p></table:table-cell><table:covered-table-cell/><table:covered-table-cell/><table:table-cell table:style-name="Table7.G6" office:value-type="string" table:number-columns-spanned="2"><text:p text:style-name="P154_0"><text:span text:style-name="T84">⑤전화번호</text:span></text:p></table:table-cell><table:covered-table-cell/><table:table-cell table:style-name="Table7.I6" office:value-type="string" table:number-columns-spanned="3"><text:p text:style-name="P143_0"><text:span text:style-name="T84"/></text:p></table:table-cell><table:covered-table-cell/><table:covered-table-cell/></table:table-row><table:table-row table:style-name="Table7.7"><table:table-cell table:style-name="Table7.A7" office:value-type="string" table:number-rows-spanned="3"><text:p text:style-name="P155_0"><text:span text:style-name="T87">사업<text:line-break/>책임자</text:span></text:p></table:table-cell><table:table-cell table:style-name="Table7.B7" office:value-type="string" table:number-columns-spanned="2"><text:p text:style-name="P154_0"><text:span text:style-name="T84">⑥ 성 <text:s text:c="4"/>명</text:span></text:p></table:table-cell><table:covered-table-cell/><table:table-cell table:style-name="Table7.D7" office:value-type="string" table:number-columns-spanned="3"><text:p text:style-name="P143_0"><text:span text:style-name="T84"/></text:p></table:table-cell><table:covered-table-cell/><table:covered-table-cell/><table:table-cell table:style-name="Table7.G7" office:value-type="string" table:number-columns-spanned="2"><text:p text:style-name="P154_0"><text:span text:style-name="T84">⑦ 직위(직급)</text:span></text:p></table:table-cell><table:covered-table-cell/><table:table-cell table:style-name="Table7.I7" office:value-type="string" table:number-columns-spanned="3"><text:p text:style-name="P143_0"><text:span text:style-name="T84"/></text:p></table:table-cell><table:covered-table-cell/><table:covered-table-cell/></table:table-row><table:table-row table:style-name="Table7.8"><table:covered-table-cell/><table:table-cell table:style-name="Table7.B8" office:value-type="string" table:number-columns-spanned="2" table:number-rows-spanned="2"><text:p text:style-name="P154_0"><text:span text:style-name="T84">⑧연락처</text:span></text:p></table:table-cell><table:covered-table-cell/><table:table-cell table:style-name="Table7.D8" office:value-type="string" table:number-columns-spanned="2"><text:p text:style-name="P154_0"><text:span text:style-name="T84">전화</text:span></text:p></table:table-cell><table:covered-table-cell/><table:table-cell table:style-name="Table7.F8" office:value-type="string"><text:p text:style-name="P143_0"><text:span text:style-name="T84"/></text:p></table:table-cell><table:table-cell table:style-name="Table7.G8" office:value-type="string" table:number-columns-spanned="2" table:number-rows-spanned="2"><text:p text:style-name="P154_0"><text:span text:style-name="T84">⑨ 이 <text:s text:c="1"/>메 <text:s text:c="1"/>일</text:span></text:p></table:table-cell><table:covered-table-cell/><table:table-cell table:style-name="Table7.I8" office:value-type="string" table:number-columns-spanned="3" table:number-rows-spanned="2"><text:p text:style-name="P143_0"><text:span text:style-name="T84"/></text:p></table:table-cell><table:covered-table-cell/><table:covered-table-cell/></table:table-row><table:table-row table:style-name="Table7.9"><table:covered-table-cell/><table:covered-table-cell/><table:covered-table-cell/><table:table-cell table:style-name="Table7.D9" office:value-type="string" table:number-columns-spanned="2"><text:p text:style-name="P154_0"><text:span text:style-name="T84">휴대폰</text:span></text:p></table:table-cell><table:covered-table-cell/><table:table-cell table:style-name="Table7.F9" office:value-type="string"><text:p text:style-name="P143_0"><text:span text:style-name="T84"/></text:p></table:table-cell><table:covered-table-cell/><table:covered-table-cell/><table:covered-table-cell/><table:covered-table-cell/><table:covered-table-cell/></table:table-row><table:table-row table:style-name="Table7.10"><table:table-cell table:style-name="Table7.A10" office:value-type="string" table:number-columns-spanned="11"><text:p text:style-name="P156_0"><text:span text:style-name="T88"><text:s/><text:s text:c="1"/></text:span><text:span text:style-name="T89">「국가초고성능컴퓨터 활용 및 육성에 관한 법률」 제9조의2에 따라 위 신청 분야 초고성능컴퓨팅센터의 지정을 신청합니다.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7.11"><table:table-cell table:style-name="Table7.A11" office:value-type="string" table:number-columns-spanned="11"><text:p text:style-name="P153_0"><text:span text:style-name="T81"/></text:p><text:p text:style-name="P153_0"><text:span text:style-name="T81">2026년 <text:s text:c="3"/>월 <text:s text:c="4"/>일</text:span></text:p><text:p text:style-name="P153_0"><text:span text:style-name="T81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7.12"><table:table-cell table:style-name="Table7.A12" office:value-type="string" table:number-columns-spanned="2"><text:p text:style-name="P143_0"><text:span text:style-name="T81"/></text:p></table:table-cell><table:covered-table-cell/><table:table-cell table:style-name="Table7.C12" office:value-type="string" table:number-columns-spanned="2"><text:p text:style-name="P143_0"><text:span text:style-name="T81"/></text:p></table:table-cell><table:covered-table-cell/><table:table-cell table:style-name="Table7.E12" office:value-type="string" table:number-columns-spanned="3"><text:p text:style-name="P153_0"><text:span text:style-name="T81">신청인(대표자)</text:span></text:p></table:table-cell><table:covered-table-cell/><table:covered-table-cell/><table:table-cell table:style-name="Table7.H12" office:value-type="string" table:number-columns-spanned="2"><text:p text:style-name="P143_0"><text:span text:style-name="T81"/></text:p></table:table-cell><table:covered-table-cell/><table:table-cell table:style-name="Table7.J12" office:value-type="string" table:number-columns-spanned="2"><text:p text:style-name="P143_0"><text:span text:style-name="T81">(인)</text:span></text:p></table:table-cell><table:covered-table-cell/></table:table-row><table:table-row table:style-name="Table7.13"><table:table-cell table:style-name="Table7.A13" office:value-type="string" table:number-columns-spanned="11"><text:p text:style-name="P143_0"><text:span text:style-name="T81"/></text:p><text:p text:style-name="P143_0"><text:span text:style-name="T81"><text:s/></text:span><text:span text:style-name="T90"><text:s/>과학기술정보통신부장관 귀하</text:span></text:p><text:p text:style-name="P143_0"><text:span text:style-name="T81"/></text:p><text:p text:style-name="P153_0"><text:span text:style-name="T81"><draw:frame draw:style-name="tableinfakeframe_gr6" svg:x="0cm" svg:y="0cm" draw:z-index="7" text:anchor-type="as-char"><draw:text-box><table:table table:style-name="Table8"><table:table-column table:style-name="Table8.A"/><table:table-column table:style-name="Table8.B"/><table:table-row table:style-name="Table8.1"><table:table-cell table:style-name="Table8.A1" office:value-type="string"><text:p text:style-name="P158_0"><text:span text:style-name="T81">첨부</text:span></text:p><text:p text:style-name="P158_0"><text:span text:style-name="T81">서류</text:span></text:p></table:table-cell><table:table-cell table:style-name="Table8.B1" office:value-type="string"><text:p text:style-name="P159_0"><text:span text:style-name="T91"><text:s/>1. 전문센터 운영계획서</text:span></text:p><text:p text:style-name="P159_0"><text:span text:style-name="T91"><text:s/>2. 초고성능컴퓨팅 시설 및 인력 보유 현황(계획*)</text:span></text:p><text:p text:style-name="P159_0"><text:span text:style-name="T91"><text:s/>3. 초고성능컴퓨팅 관련 사업 실적</text:span></text:p></table:table-cell></table:table-row></table:table></draw:text-box></draw:frame></text:span></text:p><text:p text:style-name="P157_0"><text:span text:style-name="T81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7.14"><table:table-cell table:style-name="Table7.A14" office:value-type="string" table:number-columns-spanned="11"><text:p text:style-name="P160_0"><text:span text:style-name="T81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129_0"><text:span text:style-name="T81"><draw:frame draw:style-name="tableinfakeframe_gr8" svg:x="0cm" svg:y="0cm" draw:z-index="8" text:anchor-type="as-char"><draw:text-box><table:table table:style-name="Table9"><table:table-column table:style-name="Table9.A"/><table:table-column table:style-name="Table9.B"/><table:table-row table:style-name="Table9.1"><table:table-cell table:style-name="Table9.A1" office:value-type="string"><text:p text:style-name="P161_0"><text:span text:style-name="T29">첨부1 </text:span></text:p></table:table-cell><table:table-cell table:style-name="Table9.B1" office:value-type="string"><text:p text:style-name="P130_0"><text:span text:style-name="T29"><text:s/>전문센터 운영계획서</text:span></text:p></table:table-cell></table:table-row></table:table></draw:text-box></draw:frame></text:span></text:p>
      <text:p text:style-name="P130_0"><text:span text:style-name="T29"/></text:p>
      <text:p text:style-name="P131_0"><text:span text:style-name="T92"><draw:frame draw:style-name="tableinfakeframe_gr11" svg:x="0cm" svg:y="0cm" draw:z-index="9" text:anchor-type="as-char"><draw:text-box><table:table table:style-name="Table10"><table:table-column table:style-name="Table10.A"/><table:table-row table:style-name="Table10.1"><table:table-cell table:style-name="Table10.A1" office:value-type="string"><text:p text:style-name="P162_0"><text:span text:style-name="T92"/></text:p><text:p text:style-name="P162_0"><text:span text:style-name="T92"><draw:frame draw:style-name="tableinfakeframe_gr9" svg:x="0cm" svg:y="0cm" draw:z-index="10" text:anchor-type="as-char"><draw:text-box><table:table table:style-name="Table11"><table:table-column table:style-name="Table11.A"/><table:table-row table:style-name="Table11.1"><table:table-cell table:style-name="Table11.A1" office:value-type="string"><text:p text:style-name="P155_0"><text:span text:style-name="T93">전문센터 운영계획서(신청)</text:span></text:p></table:table-cell></table:table-row></table:table></draw:text-box></draw:frame></text:span></text:p><text:p text:style-name="P131_0"><text:span text:style-name="T92"/></text:p><text:p text:style-name="P131_0"><text:span text:style-name="T92"/></text:p><text:p text:style-name="P131_0"><text:span text:style-name="T92"><draw:frame draw:style-name="tableinfakeframe_gr10" svg:x="0cm" svg:y="0cm" draw:z-index="11" text:anchor-type="as-char"><draw:text-box><table:table table:style-name="Table12"><table:table-column table:style-name="Table12.A"/><table:table-row table:style-name="Table12.1"><table:table-cell table:style-name="Table12.A1" office:value-type="string"><text:p text:style-name="P135_0"><text:span text:style-name="T94"/></text:p></table:table-cell></table:table-row><table:table-row table:style-name="Table12.2"><table:table-cell table:style-name="Table12.A2" office:value-type="string"><text:p text:style-name="P153_0"><text:span text:style-name="T95">OO분야 초고성능컴퓨팅센터</text:span></text:p><text:p text:style-name="P153_0"><text:span text:style-name="T95"><text:s/>운영계획서</text:span></text:p></table:table-cell></table:table-row><table:table-row table:style-name="Table12.3"><table:table-cell table:style-name="Table12.A3" office:value-type="string"><text:p text:style-name="P135_0"><text:span text:style-name="T94"/></text:p></table:table-cell></table:table-row></table:table></draw:text-box></draw:frame></text:span></text:p><text:p text:style-name="P135_0"><text:span text:style-name="T92"/></text:p><text:p text:style-name="P131_0"><text:span text:style-name="T92"/></text:p><text:p text:style-name="P131_0"><text:span text:style-name="T92"/></text:p><text:p text:style-name="P131_0"><text:span text:style-name="T92"/></text:p><text:p text:style-name="P131_0"><text:span text:style-name="T92"/></text:p><text:p text:style-name="P131_0"><text:span text:style-name="T92"/></text:p><text:p text:style-name="P131_0"><text:span text:style-name="T92"/></text:p><text:p text:style-name="P131_0"><text:span text:style-name="T92"/></text:p><text:p text:style-name="P131_0"><text:span text:style-name="T92"/></text:p><text:p text:style-name="P131_0"><text:span text:style-name="T92"/></text:p><text:p text:style-name="P153_0"><text:span text:style-name="T96">2026. </text:span></text:p><text:p text:style-name="P153_0"><text:span text:style-name="T97"/></text:p><text:p text:style-name="P153_0"><text:span text:style-name="T97"/></text:p><text:p text:style-name="P153_0"><text:span text:style-name="T97"/></text:p><text:p text:style-name="P153_0"><text:span text:style-name="T97"/></text:p><text:p text:style-name="P153_0"><text:span text:style-name="T97"/></text:p><text:p text:style-name="P153_0"><text:span text:style-name="T97"/></text:p><text:p text:style-name="P153_0"><text:span text:style-name="T97"/></text:p><text:p text:style-name="P153_0"><text:span text:style-name="T97"/></text:p><text:p text:style-name="P153_0"><text:span text:style-name="T97"/></text:p><text:p text:style-name="P153_0"><text:span text:style-name="T98">기관명</text:span></text:p><text:p text:style-name="P153_0"><text:span text:style-name="T98"/></text:p></table:table-cell></table:table-row></table:table></draw:text-box></draw:frame></text:span></text:p>
      <text:p text:style-name="P86_0_b4"><text:span text:style-name="T99"/></text:p>
      <text:p text:style-name="P86_0"><text:span text:style-name="T99"/></text:p>
      <text:p text:style-name="P91_0"><text:span text:style-name="T100"><draw:frame draw:style-name="tableinfakeframe_gr12" svg:x="0cm" svg:y="0cm" draw:z-index="12" text:anchor-type="as-char"><draw:text-box><table:table table:style-name="Table13"><table:table-column table:style-name="Table13.A"/><table:table-row table:style-name="Table13.1"><table:table-cell table:style-name="Table13.A1" office:value-type="string"><text:p text:style-name="P163_0"><text:span text:style-name="T101">목 차</text:span></text:p><text:p text:style-name="P164_0"><text:span text:style-name="T102"><text:s/><text:s text:c="1"/>Ⅰ. 기관 일반현황 <text:tab/></text:span></text:p><text:p text:style-name="P165_0"><text:span text:style-name="T103">1. 설립목적 및 주요사업<text:tab/></text:span></text:p><text:p text:style-name="P165_0"><text:span text:style-name="T103">2. 신청기관(센터)의 위치 <text:tab/></text:span></text:p><text:p text:style-name="P166_0"><text:span text:style-name="T12"/></text:p><text:p text:style-name="P164_0"><text:span text:style-name="T102"><text:s/><text:s text:c="1"/>Ⅱ. 초고성능컴퓨팅 운영현황 <text:tab/></text:span></text:p><text:p text:style-name="P165_0"><text:span text:style-name="T103">1. 해당 분야 활용 현황 <text:tab/></text:span></text:p><text:p text:style-name="P165_0"><text:span text:style-name="T103">2. 신청기관 해당 분야 역량 및 지정 필요성<text:tab/></text:span></text:p><text:p text:style-name="P166_0"><text:span text:style-name="T12"/></text:p><text:p text:style-name="P164_0"><text:span text:style-name="T102"><text:s/><text:s text:c="1"/>Ⅲ. 운영 추진계획 <text:tab/></text:span></text:p><text:p text:style-name="P165_0"><text:span text:style-name="T103">1. 운영 목적 및 필요성 <text:tab/></text:span></text:p><text:p text:style-name="P165_0"><text:span text:style-name="T103">2. 센터 비전 및 추진 전략 <text:tab/></text:span></text:p><text:p text:style-name="P165_0"><text:span text:style-name="T103">3. 세부 추진계획 <text:tab/></text:span></text:p><text:p text:style-name="P165_0"><text:span text:style-name="T103">4. 조직 및 운영계획 <text:tab/></text:span></text:p><text:p text:style-name="P165_0"><text:span text:style-name="T103">5. 해당 분야 활성화 중장기 로드맵 <text:tab/></text:span></text:p><text:p text:style-name="P167_0"><text:span text:style-name="T12"/></text:p><text:p text:style-name="P164_0"><text:span text:style-name="T102"><text:s/><text:s text:c="1"/>Ⅳ. 소요예산 및 재원확보 방안 <text:tab/></text:span></text:p><text:p text:style-name="P167_0"><text:span text:style-name="T12"/></text:p><text:p text:style-name="P164_0"><text:span text:style-name="T102"><text:s/><text:s text:c="1"/>Ⅴ. 예상 성과 및 파급효과 </text:span><text:span text:style-name="T104"><text:tab/></text:span></text:p><text:p text:style-name="P165_0"><text:span text:style-name="T103"><text:s/><text:s text:c="1"/>1. 과학·기술적 파급효과<text:tab/></text:span></text:p><text:p text:style-name="P165_0"><text:span text:style-name="T103"><text:s/><text:s text:c="1"/>2. 사회·경제적 파급효과</text:span><text:span text:style-name="T105"><text:tab/></text:span></text:p></table:table-cell></table:table-row></table:table></draw:text-box></draw:frame></text:span></text:p>
      <text:p text:style-name="P132_0_b4"><text:span text:style-name="T106"><text:s/>*본 양식을 참고하여 작성(작성양식은 변경 가능)</text:span></text:p>
      <text:p text:style-name="P133_0"><text:span text:style-name="T107"/></text:p>
      <text:p text:style-name="P134_27"><text:span text:style-name="T108">Ⅰ. 기관 일반현황</text:span><text:span text:style-name="T109"/></text:p>
      <text:p text:style-name="P135_0"><text:span text:style-name="T110"><text:s/><text:s text:c="1"/></text:span><text:span text:style-name="T26"><text:s/>❍ 설립목적</text:span></text:p>
      <text:p text:style-name="P135_0"><text:span text:style-name="T110"><text:s/><text:s text:c="1"/></text:span><text:span text:style-name="T26"><text:s/>❍ 기관 개요</text:span></text:p>
      <text:p text:style-name="P135_0"><text:span text:style-name="T110"><text:s/><text:s text:c="1"/></text:span><text:span text:style-name="T26"><text:s/>❍ 주요사업</text:span></text:p>
      <text:p text:style-name="P136_0"><text:span text:style-name="T12"><text:s/><text:s text:c="2"/><draw:frame draw:style-name="tableinfakeframe_gr13" svg:x="0cm" svg:y="0cm" draw:z-index="13" text:anchor-type="as-char"><draw:text-box><table:table table:style-name="Table14"><table:table-column table:style-name="Table14.A"/><table:table-row table:style-name="Table14.1"><table:table-cell table:style-name="Table14.A1" office:value-type="string"><text:p text:style-name="P168_0"><text:span text:style-name="T111">* 기관의 설립근거법 및 설립목적, 정관 등에 명시된 주요(주된) 사업내용을 모두 기재</text:span></text:p></table:table-cell></table:table-row></table:table></draw:text-box></draw:frame></text:span></text:p>
      <text:p text:style-name="P1_0"><text:span text:style-name="T110"/></text:p>
      <text:p text:style-name="P24_28"><text:span text:style-name="T112"/></text:p>
      <text:p text:style-name="P134_27"><text:span text:style-name="T108">Ⅱ. ○○ 분야 초고성능컴퓨터 운영 현황 및 필요성</text:span><text:span text:style-name="T113"/></text:p>
      <text:p text:style-name="P137_0"><text:span text:style-name="T112"><text:s/><text:s text:c="2"/>1. 분야 현황 및 전문센터 필요성</text:span></text:p>
      <text:p text:style-name="P136_0"><text:span text:style-name="T12"><text:s/><text:s text:c="2"/><draw:frame draw:style-name="tableinfakeframe_gr14" svg:x="0cm" svg:y="0cm" draw:z-index="14" text:anchor-type="as-char"><draw:text-box><table:table table:style-name="Table15"><table:table-column table:style-name="Table15.A"/><table:table-row table:style-name="Table15.1"><table:table-cell table:style-name="Table15.A1" office:value-type="string"><text:p text:style-name="P168_0"><text:span text:style-name="T111">* 해당 분야 초고성능컴퓨팅 활용 현황 및 문제점을 기술하고 해당 분야를 지정해야 하는 필요성을 함께 제시</text:span></text:p></table:table-cell></table:table-row></table:table></draw:text-box></draw:frame></text:span></text:p>
      <text:p text:style-name="P1_0"><text:span text:style-name="T112"><text:s/></text:span></text:p>
      <text:p text:style-name="P137_0"><text:span text:style-name="T112"><text:s/><text:s text:c="2"/>2. 신청 기관 역량</text:span></text:p>
      <text:p text:style-name="P136_0"><text:span text:style-name="T12"><text:s/><text:s text:c="2"/><draw:frame draw:style-name="tableinfakeframe_gr15" svg:x="0cm" svg:y="0cm" draw:z-index="15" text:anchor-type="as-char"><draw:text-box><table:table table:style-name="Table16"><table:table-column table:style-name="Table16.A"/><table:table-row table:style-name="Table16.1"><table:table-cell table:style-name="Table16.A1" office:value-type="string"><text:p text:style-name="P168_0"><text:span text:style-name="T111">* 신청 기관이 보유한 초고성능컴퓨팅 시설/장비, 인력현황, 사업 실적, 주요 성과를 요약 제시</text:span></text:p></table:table-cell></table:table-row></table:table></draw:text-box></draw:frame></text:span></text:p>
      <text:p text:style-name="P135_0"><text:span text:style-name="T12"><text:s/></text:span></text:p>
      <text:p text:style-name="P137_0"><text:span text:style-name="T112"><text:s/><text:s text:c="2"/>3. 신청 기관 지정 필요성</text:span></text:p>
      <text:p text:style-name="P136_0"><text:span text:style-name="T12"><text:s/><text:s text:c="2"/><draw:frame draw:style-name="tableinfakeframe_gr16" svg:x="0cm" svg:y="0cm" draw:z-index="16" text:anchor-type="as-char"><draw:text-box><table:table table:style-name="Table17"><table:table-column table:style-name="Table17.A"/><table:table-row table:style-name="Table17.1"><table:table-cell table:style-name="Table17.A1" office:value-type="string"><text:p text:style-name="P168_0"><text:span text:style-name="T111">* 해당 분야의 신청 기관이 보유한 초고성능컴퓨팅 역량을 강점 위주로 기술하고, 해당 분야 신청기관의 지정 필요성을 제시</text:span></text:p></table:table-cell></table:table-row></table:table></draw:text-box></draw:frame> </text:span></text:p>
      <text:p text:style-name="P24_27"><text:span text:style-name="T108"/></text:p>
      <text:p text:style-name="P134_27"><text:span text:style-name="T108">Ⅲ. 운영 추진계획</text:span></text:p>
      <text:p text:style-name="P24_28"><text:span text:style-name="T112"/></text:p>
      <text:p text:style-name="P134_28"><text:span text:style-name="T112"><text:s/><text:s text:c="1"/>1. 센터 운영목적 및 목표</text:span></text:p>
      <text:p text:style-name="P27_0"><text:span text:style-name="T110"><text:s/><text:s text:c="1"/></text:span><text:span text:style-name="T26"><draw:frame draw:style-name="tableinfakeframe_gr17" svg:x="0cm" svg:y="0cm" draw:z-index="17" text:anchor-type="as-char"><draw:text-box><table:table table:style-name="Table18"><table:table-column table:style-name="Table18.A"/><table:table-row table:style-name="Table18.1"><table:table-cell table:style-name="Table18.A1" office:value-type="string"><text:p text:style-name="P168_0"><text:span text:style-name="T111">* 해당 분야 활용을 위한 센터 운영 목적 및 목표를 기술하고, 서비스 대상을 제시</text:span></text:p></table:table-cell></table:table-row></table:table></draw:text-box></draw:frame></text:span><text:span text:style-name="T110"><text:s/></text:span></text:p>
      <text:p text:style-name="P135_0"><text:span text:style-name="T12"/></text:p>
      <text:p text:style-name="P137_0"><text:span text:style-name="T112"><text:s/><text:s text:c="1"/>2. 센터 비전 및 추진 전략</text:span></text:p>
      <text:p text:style-name="P135_0"><text:span text:style-name="T110"><text:s/><text:s text:c="1"/></text:span><text:span text:style-name="T26"><text:s/>❍ 비전</text:span></text:p>
      <text:p text:style-name="P135_0"><text:span text:style-name="T110"><text:s/><text:s text:c="1"/></text:span><text:span text:style-name="T26"><text:s/>❍ 추진 전략</text:span></text:p>
      <text:p text:style-name="P1_0"><text:span text:style-name="T110"><text:s/><text:s text:c="1"/></text:span><text:span text:style-name="T26"><draw:frame draw:style-name="tableinfakeframe_gr18" svg:x="0cm" svg:y="0cm" draw:z-index="18" text:anchor-type="as-char"><draw:text-box><table:table table:style-name="Table19"><table:table-column table:style-name="Table19.A"/><table:table-row table:style-name="Table19.1"><table:table-cell table:style-name="Table19.A1" office:value-type="string"><text:p text:style-name="P168_0"><text:span text:style-name="T111">* 향후 2년간 또는 그 이상의 장기 센터 운영 비전 및 추진 전략을 자유롭게 기술</text:span></text:p></table:table-cell></table:table-row></table:table></draw:text-box></draw:frame></text:span><text:span text:style-name="T110"><text:s/></text:span></text:p>
      <text:p text:style-name="P1_0"><text:span text:style-name="T110"/></text:p>
      <text:p text:style-name="P137_0"><text:span text:style-name="T112"><text:s/><text:s text:c="1"/>3. 세부 추진내용</text:span></text:p>
      <text:p text:style-name="P135_0"><text:span text:style-name="T110"><text:s/></text:span><text:span text:style-name="T26"><text:s/><text:s text:c="1"/>❍ 단위 사업별/연차별 추진목표 및 내용(요약)</text:span></text:p>
      <text:p text:style-name="P27_0"><text:span text:style-name="T26"><draw:frame draw:style-name="tableinfakeframe_gr19" svg:x="0cm" svg:y="0cm" draw:z-index="19" text:anchor-type="as-char"><draw:text-box><table:table table:style-name="Table20"><table:table-column table:style-name="Table20.A"/><table:table-column table:style-name="Table20.B"/><table:table-column table:style-name="Table20.C"/><table:table-row table:style-name="Table20.1"><table:table-cell table:style-name="Table20.A1" office:value-type="string"><text:p text:style-name="P169_0"><text:span text:style-name="T114">단위 사업명</text:span></text:p></table:table-cell><table:table-cell table:style-name="Table20.B1" office:value-type="string"><text:p text:style-name="P169_0"><text:span text:style-name="T114">1차년도</text:span></text:p></table:table-cell><table:table-cell table:style-name="Table20.C1" office:value-type="string"><text:p text:style-name="P169_0"><text:span text:style-name="T114">2차년도</text:span></text:p></table:table-cell></table:table-row><table:table-row table:style-name="Table20.2"><table:table-cell table:style-name="Table20.A2" office:value-type="string"><text:p text:style-name="P169_0"><text:span text:style-name="T114">(예시) 자원 구축·운영</text:span></text:p></table:table-cell><table:table-cell table:style-name="Table20.B2" office:value-type="string"><text:p text:style-name="P169_0"><text:span text:style-name="T114"/></text:p></table:table-cell><table:table-cell table:style-name="Table20.C2" office:value-type="string"><text:p text:style-name="P169_0"><text:span text:style-name="T114"/></text:p></table:table-cell></table:table-row><table:table-row table:style-name="Table20.3"><table:table-cell table:style-name="Table20.A3" office:value-type="string"><text:p text:style-name="P169_0"><text:span text:style-name="T114">(예시)서비스 지원 및 교육훈련</text:span></text:p></table:table-cell><table:table-cell table:style-name="Table20.B3" office:value-type="string"><text:p text:style-name="P169_0"><text:span text:style-name="T114"/></text:p></table:table-cell><table:table-cell table:style-name="Table20.C3" office:value-type="string"><text:p text:style-name="P169_0"><text:span text:style-name="T114"/></text:p></table:table-cell></table:table-row><table:table-row table:style-name="Table20.4"><table:table-cell table:style-name="Table20.A4" office:value-type="string"><text:p text:style-name="P169_0"><text:span text:style-name="T114">(예시)공동활용체계 참여</text:span></text:p></table:table-cell><table:table-cell table:style-name="Table20.B4" office:value-type="string"><text:p text:style-name="P169_0"><text:span text:style-name="T114"/></text:p></table:table-cell><table:table-cell table:style-name="Table20.C4" office:value-type="string"><text:p text:style-name="P169_0"><text:span text:style-name="T114"/></text:p></table:table-cell></table:table-row><table:table-row table:style-name="Table20.5"><table:table-cell table:style-name="Table20.A5" office:value-type="string"><text:p text:style-name="P169_0"><text:span text:style-name="T115"/></text:p></table:table-cell><table:table-cell table:style-name="Table20.B5" office:value-type="string"><text:p text:style-name="P169_0"><text:span text:style-name="T114"/></text:p></table:table-cell><table:table-cell table:style-name="Table20.C5" office:value-type="string"><text:p text:style-name="P169_0"><text:span text:style-name="T114"/></text:p></table:table-cell></table:table-row></table:table></draw:text-box></draw:frame></text:span></text:p>
      <text:p text:style-name="P135_0"><text:span text:style-name="T12"><text:s/><text:s text:c="1"/></text:span><text:span text:style-name="T26"><draw:frame draw:style-name="tableinfakeframe_gr20" svg:x="0cm" svg:y="0cm" draw:z-index="20" text:anchor-type="as-char"><draw:text-box><table:table table:style-name="Table21"><table:table-column table:style-name="Table21.A"/><table:table-row table:style-name="Table21.1"><table:table-cell table:style-name="Table21.A1" office:value-type="string"><text:p text:style-name="P168_0"><text:span text:style-name="T111">* 목표 달성을 위한 사업별 추진내용을 자유롭게 기술하되, 1. 자원 구축·운영, 2. 서비스 지원 및 교육훈련, 3. 활성화 계획, 4. 공동활용체계 연계 및 서비스 등으로 구분하여 작성</text:span></text:p></table:table-cell></table:table-row></table:table></draw:text-box></draw:frame></text:span><text:span text:style-name="T12"/></text:p>
      <text:p text:style-name="P135_0"><text:span text:style-name="T12"/></text:p>
      <text:p text:style-name="P135_0"><text:span text:style-name="T26"><text:s/><text:s text:c="2"/>❍ 자원 구축·운영</text:span></text:p>
      <text:p text:style-name="P137_0"><text:span text:style-name="T110"><text:s/><text:s text:c="1"/></text:span><text:span text:style-name="T26"><text:s/><text:s text:c="5"/>- (필요성)</text:span></text:p>
      <text:p text:style-name="P137_0"><text:span text:style-name="T110"><text:s/><text:s text:c="1"/></text:span><text:span text:style-name="T26"><text:s/><text:s text:c="5"/>- (사업목표) </text:span></text:p>
      <text:p text:style-name="P137_0"><text:span text:style-name="T110"><text:s/><text:s text:c="1"/></text:span><text:span text:style-name="T26"><text:s/><text:s text:c="5"/>- (사업내용) 추진방법, 추진체계, 연차별 추진내용 등</text:span></text:p>
      <text:p text:style-name="P1_0"><text:span text:style-name="T26"/></text:p>
      <text:p text:style-name="P135_0"><text:span text:style-name="T26"><text:s/><text:s text:c="2"/>❍ 서비스 지원 및 교육훈련</text:span></text:p>
      <text:p text:style-name="P137_0"><text:span text:style-name="T110"><text:s/><text:s text:c="1"/></text:span><text:span text:style-name="T26"><text:s/><text:s text:c="5"/>- (필요성)</text:span></text:p>
      <text:p text:style-name="P137_0"><text:span text:style-name="T110"><text:s/><text:s text:c="1"/></text:span><text:span text:style-name="T26"><text:s/><text:s text:c="5"/>- (사업목표) </text:span></text:p>
      <text:p text:style-name="P137_0"><text:span text:style-name="T110"><text:s/><text:s text:c="1"/></text:span><text:span text:style-name="T26"><text:s/><text:s text:c="5"/>- (사업내용) 추진방법, 추진체계, 연차별 추진내용 등</text:span></text:p>
      <text:p text:style-name="P1_0"><text:span text:style-name="T110"><text:s/><text:s text:c="2"/></text:span></text:p>
      <text:p text:style-name="P135_0"><text:span text:style-name="T26"><text:s/><text:s text:c="2"/>❍ 공동활용체계 참여</text:span></text:p>
      <text:p text:style-name="P137_0"><text:span text:style-name="T110"><text:s/><text:s text:c="1"/></text:span><text:span text:style-name="T26"><text:s/><text:s text:c="5"/>- (필요성)</text:span></text:p>
      <text:p text:style-name="P137_0"><text:span text:style-name="T110"><text:s/><text:s text:c="1"/></text:span><text:span text:style-name="T26"><text:s/><text:s text:c="5"/>- (사업목표) </text:span></text:p>
      <text:p text:style-name="P137_0"><text:span text:style-name="T110"><text:s/><text:s text:c="1"/></text:span><text:span text:style-name="T26"><text:s/><text:s text:c="5"/>- (사업내용) 추진방법, 추진체계, 연차별 추진내용 등</text:span></text:p>
      <text:p text:style-name="P1_0"><text:span text:style-name="T110"><text:s/><text:s text:c="2"/></text:span></text:p>
      <text:p text:style-name="P135_0"><text:span text:style-name="T26"><text:s/><text:s text:c="2"/>❍ 단위 사업별 성과지표 설정</text:span></text:p>
      <text:p text:style-name="P94_0"><text:span text:style-name="T110"><draw:frame draw:style-name="tableinfakeframe_gr21" svg:x="0cm" svg:y="0cm" draw:z-index="21" text:anchor-type="as-char"><draw:text-box><table:table table:style-name="Table22"><table:table-column table:style-name="Table22.A"/><table:table-column table:style-name="Table22.B"/><table:table-column table:style-name="Table22.C"/><table:table-column table:style-name="Table22.D"/><table:table-column table:style-name="Table22.E"/><table:table-column table:style-name="Table22.F"/><table:table-column table:style-name="Table22.G"/><table:table-row table:style-name="Table22.1"><table:table-cell table:style-name="Table22.A1" office:value-type="string" table:number-rows-spanned="2"><text:p text:style-name="P169_0"><text:span text:style-name="T116">단위 사업명</text:span></text:p></table:table-cell><table:table-cell table:style-name="Table22.B1" office:value-type="string" table:number-rows-spanned="2"><text:p text:style-name="P169_0"><text:span text:style-name="T116">성과지표</text:span></text:p></table:table-cell><table:table-cell table:style-name="Table22.C1" office:value-type="string" table:number-columns-spanned="2"><text:p text:style-name="P169_0"><text:span text:style-name="T116">목표치(2년간)</text:span></text:p></table:table-cell><table:covered-table-cell/><table:table-cell table:style-name="Table22.E1" office:value-type="string" table:number-rows-spanned="2"><text:p text:style-name="P169_0"><text:span text:style-name="T116">목표치 산출근거</text:span></text:p></table:table-cell><table:table-cell table:style-name="Table22.F1" office:value-type="string" table:number-rows-spanned="2"><text:p text:style-name="P169_0"><text:span text:style-name="T116">측정산식</text:span></text:p><text:p text:style-name="P169_0"><text:span text:style-name="T116">(또는 측정방법)</text:span></text:p></table:table-cell><table:table-cell table:style-name="Table22.G1" office:value-type="string" table:number-rows-spanned="2"><text:p text:style-name="P169_0"><text:span text:style-name="T116">증빙자료</text:span></text:p></table:table-cell></table:table-row><table:table-row table:style-name="Table22.2"><table:covered-table-cell/><table:covered-table-cell/><table:table-cell table:style-name="Table22.C2" office:value-type="string"><text:p text:style-name="P169_0"><text:span text:style-name="T116">‘00</text:span></text:p></table:table-cell><table:table-cell table:style-name="Table22.D2" office:value-type="string"><text:p text:style-name="P169_0"><text:span text:style-name="T116">‘00</text:span></text:p></table:table-cell><table:covered-table-cell/><table:covered-table-cell/><table:covered-table-cell/></table:table-row><table:table-row table:style-name="Table22.3"><table:table-cell table:style-name="Table22.A3" office:value-type="string"><text:p text:style-name="P169_0"><text:span text:style-name="T116"/></text:p></table:table-cell><table:table-cell table:style-name="Table22.B3" office:value-type="string"><text:p text:style-name="P169_0"><text:span text:style-name="T116"/></text:p></table:table-cell><table:table-cell table:style-name="Table22.C3" office:value-type="string"><text:p text:style-name="P169_0"><text:span text:style-name="T116"/></text:p></table:table-cell><table:table-cell table:style-name="Table22.D3" office:value-type="string"><text:p text:style-name="P169_0"><text:span text:style-name="T116"/></text:p></table:table-cell><table:table-cell table:style-name="Table22.E3" office:value-type="string"><text:p text:style-name="P169_0"><text:span text:style-name="T116"/></text:p></table:table-cell><table:table-cell table:style-name="Table22.F3" office:value-type="string"><text:p text:style-name="P169_0"><text:span text:style-name="T116"/></text:p></table:table-cell><table:table-cell table:style-name="Table22.G3" office:value-type="string"><text:p text:style-name="P169_0"><text:span text:style-name="T116"/></text:p></table:table-cell></table:table-row><table:table-row table:style-name="Table22.4"><table:table-cell table:style-name="Table22.A4" office:value-type="string"><text:p text:style-name="P169_0"><text:span text:style-name="T116"/></text:p></table:table-cell><table:table-cell table:style-name="Table22.B4" office:value-type="string"><text:p text:style-name="P169_0"><text:span text:style-name="T116"/></text:p></table:table-cell><table:table-cell table:style-name="Table22.C4" office:value-type="string"><text:p text:style-name="P169_0"><text:span text:style-name="T116"/></text:p></table:table-cell><table:table-cell table:style-name="Table22.D4" office:value-type="string"><text:p text:style-name="P169_0"><text:span text:style-name="T116"/></text:p></table:table-cell><table:table-cell table:style-name="Table22.E4" office:value-type="string"><text:p text:style-name="P169_0"><text:span text:style-name="T116"/></text:p></table:table-cell><table:table-cell table:style-name="Table22.F4" office:value-type="string"><text:p text:style-name="P169_0"><text:span text:style-name="T116"/></text:p></table:table-cell><table:table-cell table:style-name="Table22.G4" office:value-type="string"><text:p text:style-name="P169_0"><text:span text:style-name="T116"/></text:p></table:table-cell></table:table-row><table:table-row table:style-name="Table22.5"><table:table-cell table:style-name="Table22.A5" office:value-type="string"><text:p text:style-name="P169_0"><text:span text:style-name="T116"/></text:p></table:table-cell><table:table-cell table:style-name="Table22.B5" office:value-type="string"><text:p text:style-name="P169_0"><text:span text:style-name="T116"/></text:p></table:table-cell><table:table-cell table:style-name="Table22.C5" office:value-type="string"><text:p text:style-name="P169_0"><text:span text:style-name="T116"/></text:p></table:table-cell><table:table-cell table:style-name="Table22.D5" office:value-type="string"><text:p text:style-name="P169_0"><text:span text:style-name="T116"/></text:p></table:table-cell><table:table-cell table:style-name="Table22.E5" office:value-type="string"><text:p text:style-name="P169_0"><text:span text:style-name="T116"/></text:p></table:table-cell><table:table-cell table:style-name="Table22.F5" office:value-type="string"><text:p text:style-name="P169_0"><text:span text:style-name="T116"/></text:p></table:table-cell><table:table-cell table:style-name="Table22.G5" office:value-type="string"><text:p text:style-name="P169_0"><text:span text:style-name="T116"/></text:p></table:table-cell></table:table-row><table:table-row table:style-name="Table22.6"><table:table-cell table:style-name="Table22.A6" office:value-type="string"><text:p text:style-name="P169_0"><text:span text:style-name="T116"/></text:p></table:table-cell><table:table-cell table:style-name="Table22.B6" office:value-type="string"><text:p text:style-name="P169_0"><text:span text:style-name="T116"/></text:p></table:table-cell><table:table-cell table:style-name="Table22.C6" office:value-type="string"><text:p text:style-name="P169_0"><text:span text:style-name="T116"/></text:p></table:table-cell><table:table-cell table:style-name="Table22.D6" office:value-type="string"><text:p text:style-name="P169_0"><text:span text:style-name="T116"/></text:p></table:table-cell><table:table-cell table:style-name="Table22.E6" office:value-type="string"><text:p text:style-name="P169_0"><text:span text:style-name="T116"/></text:p></table:table-cell><table:table-cell table:style-name="Table22.F6" office:value-type="string"><text:p text:style-name="P169_0"><text:span text:style-name="T116"/></text:p></table:table-cell><table:table-cell table:style-name="Table22.G6" office:value-type="string"><text:p text:style-name="P169_0"><text:span text:style-name="T116"/></text:p></table:table-cell></table:table-row></table:table></draw:text-box></draw:frame></text:span></text:p>
      <text:p text:style-name="P27_0"><text:span text:style-name="T110"><text:s/><text:s text:c="1"/></text:span><text:span text:style-name="T26"><draw:frame draw:style-name="tableinfakeframe_gr22" svg:x="0cm" svg:y="0cm" draw:z-index="22" text:anchor-type="as-char"><draw:text-box><table:table table:style-name="Table23"><table:table-column table:style-name="Table23.A"/><table:table-row table:style-name="Table23.1"><table:table-cell table:style-name="Table23.A1" office:value-type="string"><text:p text:style-name="P168_0"><text:span text:style-name="T111">* 사업별 목표 달성여부를 확인할 수 있도록 대표성 있는 성과지표를 설정</text:span></text:p></table:table-cell></table:table-row></table:table></draw:text-box></draw:frame></text:span></text:p>
      <text:p text:style-name="P135_0"><text:span text:style-name="T12"/></text:p>
      <text:p text:style-name="P134_28"><text:span text:style-name="T112"><text:s/><text:s text:c="1"/>4. 조직 및 운영계획</text:span></text:p>
      <text:p text:style-name="P135_0"><text:span text:style-name="T110"><text:s/><text:s text:c="1"/></text:span><text:span text:style-name="T26"><text:s/>❍ 조직도</text:span></text:p>
      <text:p text:style-name="P135_0"><text:span text:style-name="T110"><text:s/><text:s text:c="1"/></text:span><text:span text:style-name="T26"><text:s/>❍ 조직별 기능 및 역할</text:span></text:p>
      <text:p text:style-name="P27_0"><text:span text:style-name="T117"><draw:frame draw:style-name="tableinfakeframe_gr23" svg:x="0cm" svg:y="0cm" draw:z-index="23" text:anchor-type="as-char"><draw:text-box><table:table table:style-name="Table24"><table:table-column table:style-name="Table24.A"/><table:table-row table:style-name="Table24.1"><table:table-cell table:style-name="Table24.A1" office:value-type="string"><text:p text:style-name="P170_0"><text:span text:style-name="T118">센터 구성 및 업무 체계 도식</text:span></text:p></table:table-cell></table:table-row></table:table></draw:text-box></draw:frame></text:span></text:p>
      <text:p text:style-name="P27_0"><text:span text:style-name="T117"><draw:frame draw:style-name="tableinfakeframe_gr24" svg:x="0cm" svg:y="0cm" draw:z-index="24" text:anchor-type="as-char"><draw:text-box><table:table table:style-name="Table25"><table:table-column table:style-name="Table25.A"/><table:table-column table:style-name="Table25.B"/><table:table-column table:style-name="Table25.C"/><table:table-column table:style-name="Table25.D"/><table:table-column table:style-name="Table25.E"/><table:table-column table:style-name="Table25.F"/><table:table-column table:style-name="Table25.G"/><table:table-row table:style-name="Table25.1"><table:table-cell table:style-name="Table25.A1" office:value-type="string"><text:p text:style-name="P169_0"><text:span text:style-name="T114">순번</text:span></text:p></table:table-cell><table:table-cell table:style-name="Table25.B1" office:value-type="string"><text:p text:style-name="P169_0"><text:span text:style-name="T114">직책</text:span></text:p></table:table-cell><table:table-cell table:style-name="Table25.C1" office:value-type="string"><text:p text:style-name="P169_0"><text:span text:style-name="T114">이름</text:span></text:p></table:table-cell><table:table-cell table:style-name="Table25.D1" office:value-type="string"><text:p text:style-name="P169_0"><text:span text:style-name="T114">소속/직위</text:span></text:p></table:table-cell><table:table-cell table:style-name="Table25.E1" office:value-type="string"><text:p text:style-name="P169_0"><text:span text:style-name="T114">학력</text:span></text:p></table:table-cell><table:table-cell table:style-name="Table25.F1" office:value-type="string"><text:p text:style-name="P169_0"><text:span text:style-name="T114">경력</text:span></text:p></table:table-cell><table:table-cell table:style-name="Table25.G1" office:value-type="string"><text:p text:style-name="P169_0"><text:span text:style-name="T114">비고<text:line-break/>(단위사업명)</text:span></text:p></table:table-cell></table:table-row><table:table-row table:style-name="Table25.2"><table:table-cell table:style-name="Table25.A2" office:value-type="string"><text:p text:style-name="P169_0"><text:span text:style-name="T114">1</text:span></text:p></table:table-cell><table:table-cell table:style-name="Table25.B2" office:value-type="string"><text:p text:style-name="P169_0"><text:span text:style-name="T114">센터장</text:span></text:p></table:table-cell><table:table-cell table:style-name="Table25.C2" office:value-type="string"><text:p text:style-name="P169_0"><text:span text:style-name="T114"/></text:p></table:table-cell><table:table-cell table:style-name="Table25.D2" office:value-type="string"><text:p text:style-name="P169_0"><text:span text:style-name="T114"/></text:p></table:table-cell><table:table-cell table:style-name="Table25.E2" office:value-type="string"><text:p text:style-name="P169_0"><text:span text:style-name="T114"/></text:p></table:table-cell><table:table-cell table:style-name="Table25.F2" office:value-type="string"><text:p text:style-name="P169_0"><text:span text:style-name="T114"/></text:p></table:table-cell><table:table-cell table:style-name="Table25.G2" office:value-type="string"><text:p text:style-name="P169_0"><text:span text:style-name="T114"/></text:p></table:table-cell></table:table-row><table:table-row table:style-name="Table25.3"><table:table-cell table:style-name="Table25.A3" office:value-type="string"><text:p text:style-name="P169_0"><text:span text:style-name="T114">2</text:span></text:p></table:table-cell><table:table-cell table:style-name="Table25.B3" office:value-type="string"><text:p text:style-name="P169_0"><text:span text:style-name="T114">사무국장</text:span></text:p></table:table-cell><table:table-cell table:style-name="Table25.C3" office:value-type="string"><text:p text:style-name="P169_0"><text:span text:style-name="T114"/></text:p></table:table-cell><table:table-cell table:style-name="Table25.D3" office:value-type="string"><text:p text:style-name="P169_0"><text:span text:style-name="T114"/></text:p></table:table-cell><table:table-cell table:style-name="Table25.E3" office:value-type="string"><text:p text:style-name="P169_0"><text:span text:style-name="T114"/></text:p></table:table-cell><table:table-cell table:style-name="Table25.F3" office:value-type="string"><text:p text:style-name="P169_0"><text:span text:style-name="T114"/></text:p></table:table-cell><table:table-cell table:style-name="Table25.G3" office:value-type="string"><text:p text:style-name="P169_0"><text:span text:style-name="T114"/></text:p></table:table-cell></table:table-row><table:table-row table:style-name="Table25.4"><table:table-cell table:style-name="Table25.A4" office:value-type="string"><text:p text:style-name="P169_0"><text:span text:style-name="T114">3</text:span></text:p></table:table-cell><table:table-cell table:style-name="Table25.B4" office:value-type="string"><text:p text:style-name="P169_0"><text:span text:style-name="T114"/></text:p></table:table-cell><table:table-cell table:style-name="Table25.C4" office:value-type="string"><text:p text:style-name="P169_0"><text:span text:style-name="T114"/></text:p></table:table-cell><table:table-cell table:style-name="Table25.D4" office:value-type="string"><text:p text:style-name="P169_0"><text:span text:style-name="T114"/></text:p></table:table-cell><table:table-cell table:style-name="Table25.E4" office:value-type="string"><text:p text:style-name="P169_0"><text:span text:style-name="T114"/></text:p></table:table-cell><table:table-cell table:style-name="Table25.F4" office:value-type="string"><text:p text:style-name="P169_0"><text:span text:style-name="T114"/></text:p></table:table-cell><table:table-cell table:style-name="Table25.G4" office:value-type="string"><text:p text:style-name="P169_0"><text:span text:style-name="T114"/></text:p></table:table-cell></table:table-row><table:table-row table:style-name="Table25.5"><table:table-cell table:style-name="Table25.A5" office:value-type="string"><text:p text:style-name="P169_0"><text:span text:style-name="T114"/></text:p></table:table-cell><table:table-cell table:style-name="Table25.B5" office:value-type="string"><text:p text:style-name="P169_0"><text:span text:style-name="T114"/></text:p></table:table-cell><table:table-cell table:style-name="Table25.C5" office:value-type="string"><text:p text:style-name="P169_0"><text:span text:style-name="T114"/></text:p></table:table-cell><table:table-cell table:style-name="Table25.D5" office:value-type="string"><text:p text:style-name="P169_0"><text:span text:style-name="T114"/></text:p></table:table-cell><table:table-cell table:style-name="Table25.E5" office:value-type="string"><text:p text:style-name="P169_0"><text:span text:style-name="T114"/></text:p></table:table-cell><table:table-cell table:style-name="Table25.F5" office:value-type="string"><text:p text:style-name="P169_0"><text:span text:style-name="T114"/></text:p></table:table-cell><table:table-cell table:style-name="Table25.G5" office:value-type="string"><text:p text:style-name="P169_0"><text:span text:style-name="T114"/></text:p></table:table-cell></table:table-row></table:table></draw:text-box></draw:frame></text:span></text:p>
      <text:p text:style-name="P1_0"><text:span text:style-name="T26"/></text:p>
      <text:p text:style-name="P135_0"><text:span text:style-name="T110"><text:s/><text:s text:c="1"/></text:span><text:span text:style-name="T26"><text:s/>❍ 기관 운영지원 계획</text:span></text:p>
      <text:p text:style-name="P27_0"><text:span text:style-name="T110"><text:s/><text:s text:c="1"/></text:span><text:span text:style-name="T26"><draw:frame draw:style-name="tableinfakeframe_gr25" svg:x="0cm" svg:y="0cm" draw:z-index="25" text:anchor-type="as-char"><draw:text-box><table:table table:style-name="Table26"><table:table-column table:style-name="Table26.A"/><table:table-row table:style-name="Table26.1"><table:table-cell table:style-name="Table26.A1" office:value-type="string"><text:p text:style-name="P168_0"><text:span text:style-name="T111">* 전문센터 운영 시 인력 구성 및 운영 계획 기술하되, 신청기관이 전문센터 운영을 위한 지원사항(인력충원, 사무실 공간 확보, 시설·장비 확충계획 등)이 있다면 포함하여 기술</text:span></text:p></table:table-cell></table:table-row></table:table></draw:text-box></draw:frame></text:span><text:span text:style-name="T110"><text:s/></text:span><text:span text:style-name="T119"><text:s/></text:span></text:p>
      <text:p text:style-name="P1_0"><text:span text:style-name="T120"/></text:p>
      <text:p text:style-name="P135_0"><text:span text:style-name="T110"><text:s/><text:s text:c="1"/></text:span><text:span text:style-name="T26"><text:s/>❍ 협력기관 및 추진체계</text:span></text:p>
      <text:p text:style-name="P27_0"><text:span text:style-name="T26"><text:s/><text:s text:c="1"/><draw:frame draw:style-name="tableinfakeframe_gr26" svg:x="0cm" svg:y="0cm" draw:z-index="26" text:anchor-type="as-char"><draw:text-box><table:table table:style-name="Table27"><table:table-column table:style-name="Table27.A"/><table:table-row table:style-name="Table27.1"><table:table-cell table:style-name="Table27.A1" office:value-type="string"><text:p text:style-name="P168_0"><text:span text:style-name="T111">* 전문센터 운영 및 서비스 활성화에 참여하는 협력기관, 분야별 커뮤니티 등의 역할을 기술</text:span></text:p></table:table-cell></table:table-row></table:table></draw:text-box></draw:frame></text:span></text:p>
      <text:p text:style-name="P27_0"><text:span text:style-name="T117"><draw:frame draw:style-name="tableinfakeframe_gr27" svg:x="0cm" svg:y="0cm" draw:z-index="27" text:anchor-type="as-char"><draw:text-box><table:table table:style-name="Table28"><table:table-column table:style-name="Table28.A"/><table:table-row table:style-name="Table28.1"><table:table-cell table:style-name="Table28.A1" office:value-type="string"><text:p text:style-name="P170_0"><text:span text:style-name="T118">협력기관, 분야 내 관련 커뮤니티 등을 포함한 추진체계 도식</text:span></text:p></table:table-cell></table:table-row></table:table></draw:text-box></draw:frame></text:span></text:p>
      <text:p text:style-name="P1_0"><text:span text:style-name="T120"/></text:p>
      <text:p text:style-name="P134_28"><text:span text:style-name="T112"><text:s/><text:s text:c="1"/>5. 해당 분야 활성화 중장기 로드맵</text:span></text:p>
      <text:p text:style-name="P27_0"><text:span text:style-name="T110"><text:s/><text:s text:c="1"/></text:span><text:span text:style-name="T26"><draw:frame draw:style-name="tableinfakeframe_gr28" svg:x="0cm" svg:y="0cm" draw:z-index="28" text:anchor-type="as-char"><draw:text-box><table:table table:style-name="Table29"><table:table-column table:style-name="Table29.A"/><table:table-row table:style-name="Table29.1"><table:table-cell table:style-name="Table29.A1" office:value-type="string"><text:p text:style-name="P168_0"><text:span text:style-name="T111">* 해당 분야 활성화 계획를 위한 중장기 로드맵(최대 10년)과 함께 제시</text:span></text:p></table:table-cell></table:table-row></table:table></draw:text-box></draw:frame></text:span></text:p>
      <text:p text:style-name="P1_0"><text:span text:style-name="T26"/></text:p>
      <text:p text:style-name="P1_0"><text:span text:style-name="T108"/></text:p>
      <text:p text:style-name="P137_0_b4"><text:span text:style-name="T108">Ⅳ. 소요예산 및 재원확보 방안</text:span></text:p>
      <text:p text:style-name="P135_0"><text:span text:style-name="T121">※ 자체 재원과 정부 지원금을 구분하여 작성</text:span></text:p>
      <text:p text:style-name="P1_0"><text:span text:style-name="T108"><draw:frame draw:style-name="tableinfakeframe_gr29" svg:x="0cm" svg:y="0cm" draw:z-index="29" text:anchor-type="as-char"><draw:text-box><table:table table:style-name="Table30"><table:table-column table:style-name="Table30.A"/><table:table-column table:style-name="Table30.B"/><table:table-column table:style-name="Table30.C"/><table:table-column table:style-name="Table30.D"/><table:table-row table:style-name="Table30.1"><table:table-cell table:style-name="Table30.A1" office:value-type="string" table:number-rows-spanned="2"><text:p text:style-name="P169_0"><text:span text:style-name="T116">단위사업명</text:span></text:p></table:table-cell><table:table-cell table:style-name="Table30.B1" office:value-type="string" table:number-columns-spanned="3"><text:p text:style-name="P169_0"><text:span text:style-name="T116">소요예산(천원, 국고+매칭펀드)</text:span></text:p></table:table-cell><table:covered-table-cell/><table:covered-table-cell/></table:table-row><table:table-row table:style-name="Table30.2"><table:covered-table-cell/><table:table-cell table:style-name="Table30.B2" office:value-type="string"><text:p text:style-name="P169_0"><text:span text:style-name="T116">계</text:span></text:p></table:table-cell><table:table-cell table:style-name="Table30.C2" office:value-type="string"><text:p text:style-name="P169_0"><text:span text:style-name="T116">‘00</text:span></text:p></table:table-cell><table:table-cell table:style-name="Table30.D2" office:value-type="string"><text:p text:style-name="P169_0"><text:span text:style-name="T116">‘00</text:span></text:p></table:table-cell></table:table-row><table:table-row table:style-name="Table30.3"><table:table-cell table:style-name="Table30.A3" office:value-type="string"><text:p text:style-name="P169_0"><text:span text:style-name="T116"/></text:p></table:table-cell><table:table-cell table:style-name="Table30.B3" office:value-type="string"><text:p text:style-name="P169_0"><text:span text:style-name="T116"/></text:p></table:table-cell><table:table-cell table:style-name="Table30.C3" office:value-type="string"><text:p text:style-name="P169_0"><text:span text:style-name="T116"/></text:p></table:table-cell><table:table-cell table:style-name="Table30.D3" office:value-type="string"><text:p text:style-name="P169_0"><text:span text:style-name="T116"/></text:p></table:table-cell></table:table-row><table:table-row table:style-name="Table30.4"><table:table-cell table:style-name="Table30.A4" office:value-type="string"><text:p text:style-name="P169_0"><text:span text:style-name="T116"/></text:p></table:table-cell><table:table-cell table:style-name="Table30.B4" office:value-type="string"><text:p text:style-name="P169_0"><text:span text:style-name="T116"/></text:p></table:table-cell><table:table-cell table:style-name="Table30.C4" office:value-type="string"><text:p text:style-name="P169_0"><text:span text:style-name="T116"/></text:p></table:table-cell><table:table-cell table:style-name="Table30.D4" office:value-type="string"><text:p text:style-name="P169_0"><text:span text:style-name="T116"/></text:p></table:table-cell></table:table-row><table:table-row table:style-name="Table30.5"><table:table-cell table:style-name="Table30.A5" office:value-type="string"><text:p text:style-name="P169_0"><text:span text:style-name="T116"/></text:p></table:table-cell><table:table-cell table:style-name="Table30.B5" office:value-type="string"><text:p text:style-name="P169_0"><text:span text:style-name="T116"/></text:p></table:table-cell><table:table-cell table:style-name="Table30.C5" office:value-type="string"><text:p text:style-name="P169_0"><text:span text:style-name="T116"/></text:p></table:table-cell><table:table-cell table:style-name="Table30.D5" office:value-type="string"><text:p text:style-name="P169_0"><text:span text:style-name="T116"/></text:p></table:table-cell></table:table-row><table:table-row table:style-name="Table30.6"><table:table-cell table:style-name="Table30.A6" office:value-type="string"><text:p text:style-name="P169_0"><text:span text:style-name="T116"/></text:p></table:table-cell><table:table-cell table:style-name="Table30.B6" office:value-type="string"><text:p text:style-name="P169_0"><text:span text:style-name="T116"/></text:p></table:table-cell><table:table-cell table:style-name="Table30.C6" office:value-type="string"><text:p text:style-name="P169_0"><text:span text:style-name="T116"/></text:p></table:table-cell><table:table-cell table:style-name="Table30.D6" office:value-type="string"><text:p text:style-name="P169_0"><text:span text:style-name="T116"/></text:p></table:table-cell></table:table-row></table:table></draw:text-box></draw:frame></text:span></text:p>
      <text:p text:style-name="P27_0"><text:span text:style-name="T110"><text:s/><text:s text:c="1"/></text:span><text:span text:style-name="T26"><draw:frame draw:style-name="tableinfakeframe_gr30" svg:x="0cm" svg:y="0cm" draw:z-index="30" text:anchor-type="as-char"><draw:text-box><table:table table:style-name="Table31"><table:table-column table:style-name="Table31.A"/><table:table-row table:style-name="Table31.1"><table:table-cell table:style-name="Table31.A1" office:value-type="string"><text:p text:style-name="P168_0"><text:span text:style-name="T111">* 단위사업별 소요예산을 국고지원액과 매칭펀드를 구분하여 연차별로 기재</text:span></text:p></table:table-cell></table:table-row></table:table></draw:text-box></draw:frame></text:span></text:p>
      <text:p text:style-name="P1_0"><text:span text:style-name="T108"/></text:p>
      <text:p text:style-name="P137_0"><text:span text:style-name="T108">Ⅴ. 예상성과 및 파급효과</text:span></text:p>
      <text:p text:style-name="P1_0"><text:span text:style-name="T108"/></text:p>
      <text:p text:style-name="P137_0"><text:span text:style-name="T122"><text:s/><text:s text:c="1"/>1. 예상성과</text:span></text:p>
      <text:p text:style-name="P1_0"><text:span text:style-name="T110"><text:s/></text:span></text:p>
      <text:p text:style-name="P1_0"><text:span text:style-name="T110"/></text:p>
      <text:p text:style-name="P137_0"><text:span text:style-name="T122"><text:s/><text:s text:c="1"/>2. 파급효과</text:span></text:p>
      <text:p text:style-name="P1_0"><text:span text:style-name="T110"/></text:p>
      <text:p text:style-name="P96_0_b4"><text:span text:style-name="T99"><text:s/><draw:frame draw:style-name="tableinfakeframe_gr31" svg:x="0cm" svg:y="0cm" draw:z-index="31" text:anchor-type="as-char"><draw:text-box><table:table table:style-name="Table32"><table:table-column table:style-name="Table32.A"/><table:table-column table:style-name="Table32.B"/><table:table-row table:style-name="Table32.1"><table:table-cell table:style-name="Table32.A1" office:value-type="string"><text:p text:style-name="P161_0"><text:span text:style-name="T29">첨부2 </text:span></text:p></table:table-cell><table:table-cell table:style-name="Table32.B1" office:value-type="string"><text:p text:style-name="P130_0"><text:span text:style-name="T29"><text:s/></text:span><text:span text:style-name="T99">시설 및 인력 보유 현황 서식 (해당사항 있는 경우)</text:span></text:p></table:table-cell></table:table-row></table:table></draw:text-box></draw:frame></text:span></text:p>
      <text:p text:style-name="P86_0"><text:span text:style-name="T123"/></text:p>
      <text:p text:style-name="P138_0"><text:span text:style-name="T124">&lt;시설 및 인력 보유 현황&gt;</text:span></text:p>
      <text:p text:style-name="P139_0"><text:span text:style-name="T81"><draw:frame draw:style-name="tableinfakeframe_gr32" svg:x="0cm" svg:y="0cm" draw:z-index="32" text:anchor-type="as-char"><draw:text-box><table:table table:style-name="Table33"><table:table-column table:style-name="Table33.A"/><table:table-column table:style-name="Table33.B"/><table:table-column table:style-name="Table33.C"/><table:table-column table:style-name="Table33.D"/><table:table-column table:style-name="Table33.E"/><table:table-row table:style-name="Table33.1"><table:table-cell table:style-name="Table33.A1" office:value-type="string" table:number-columns-spanned="5"><text:p text:style-name="P171_0"><text:span text:style-name="T125">시설 보유 현황</text:span></text:p></table:table-cell><table:covered-table-cell/><table:covered-table-cell/><table:covered-table-cell/><table:covered-table-cell/></table:table-row><table:table-row table:style-name="Table33.2"><table:table-cell table:style-name="Table33.A2" office:value-type="string"><text:p text:style-name="P171_0"><text:span text:style-name="T126">순번</text:span></text:p></table:table-cell><table:table-cell table:style-name="Table33.B2" office:value-type="string"><text:p text:style-name="P171_0"><text:span text:style-name="T126">시설명</text:span></text:p></table:table-cell><table:table-cell table:style-name="Table33.C2" office:value-type="string"><text:p text:style-name="P171_0"><text:span text:style-name="T126">면적</text:span></text:p></table:table-cell><table:table-cell table:style-name="Table33.D2" office:value-type="string"><text:p text:style-name="P171_0"><text:span text:style-name="T126">주소</text:span></text:p></table:table-cell><table:table-cell table:style-name="Table33.E2" office:value-type="string"><text:p text:style-name="P171_0"><text:span text:style-name="T126">용도</text:span></text:p></table:table-cell></table:table-row><table:table-row table:style-name="Table33.3"><table:table-cell table:style-name="Table33.A3" office:value-type="string"><text:p text:style-name="P75_0"><text:span text:style-name="T126">1</text:span></text:p></table:table-cell><table:table-cell table:style-name="Table33.B3" office:value-type="string"><text:p text:style-name="P75_0"><text:span text:style-name="T126"/></text:p></table:table-cell><table:table-cell table:style-name="Table33.C3" office:value-type="string"><text:p text:style-name="P75_0"><text:span text:style-name="T126"/></text:p></table:table-cell><table:table-cell table:style-name="Table33.D3" office:value-type="string"><text:p text:style-name="P75_0"><text:span text:style-name="T126"/></text:p></table:table-cell><table:table-cell table:style-name="Table33.E3" office:value-type="string"><text:p text:style-name="P75_0"><text:span text:style-name="T126"/></text:p></table:table-cell></table:table-row><table:table-row table:style-name="Table33.4"><table:table-cell table:style-name="Table33.A4" office:value-type="string"><text:p text:style-name="P75_0"><text:span text:style-name="T126">2</text:span></text:p></table:table-cell><table:table-cell table:style-name="Table33.B4" office:value-type="string"><text:p text:style-name="P75_0"><text:span text:style-name="T126"/></text:p></table:table-cell><table:table-cell table:style-name="Table33.C4" office:value-type="string"><text:p text:style-name="P75_0"><text:span text:style-name="T126"/></text:p></table:table-cell><table:table-cell table:style-name="Table33.D4" office:value-type="string"><text:p text:style-name="P75_0"><text:span text:style-name="T126"/></text:p></table:table-cell><table:table-cell table:style-name="Table33.E4" office:value-type="string"><text:p text:style-name="P75_0"><text:span text:style-name="T126"/></text:p></table:table-cell></table:table-row><table:table-row table:style-name="Table33.5"><table:table-cell table:style-name="Table33.A5" office:value-type="string"><text:p text:style-name="P75_0"><text:span text:style-name="T126">3</text:span></text:p></table:table-cell><table:table-cell table:style-name="Table33.B5" office:value-type="string"><text:p text:style-name="P98_29"><text:span text:style-name="T127"/></text:p></table:table-cell><table:table-cell table:style-name="Table33.C5" office:value-type="string"><text:p text:style-name="P75_0"><text:span text:style-name="T126"/></text:p></table:table-cell><table:table-cell table:style-name="Table33.D5" office:value-type="string"><text:p text:style-name="P75_0"><text:span text:style-name="T126"/></text:p></table:table-cell><table:table-cell table:style-name="Table33.E5" office:value-type="string"><text:p text:style-name="P75_0"><text:span text:style-name="T126"/></text:p></table:table-cell></table:table-row><table:table-row table:style-name="Table33.6"><table:table-cell table:style-name="Table33.A6" office:value-type="string"><text:p text:style-name="P75_0"><text:span text:style-name="T126">4</text:span></text:p></table:table-cell><table:table-cell table:style-name="Table33.B6" office:value-type="string"><text:p text:style-name="P98_29"><text:span text:style-name="T127"/></text:p></table:table-cell><table:table-cell table:style-name="Table33.C6" office:value-type="string"><text:p text:style-name="P75_0"><text:span text:style-name="T126"/></text:p></table:table-cell><table:table-cell table:style-name="Table33.D6" office:value-type="string"><text:p text:style-name="P75_0"><text:span text:style-name="T126"/></text:p></table:table-cell><table:table-cell table:style-name="Table33.E6" office:value-type="string"><text:p text:style-name="P75_0"><text:span text:style-name="T126"/></text:p></table:table-cell></table:table-row><table:table-row table:style-name="Table33.7"><table:table-cell table:style-name="Table33.A7" office:value-type="string"><text:p text:style-name="P75_0"><text:span text:style-name="T126">5</text:span></text:p></table:table-cell><table:table-cell table:style-name="Table33.B7" office:value-type="string"><text:p text:style-name="P75_0"><text:span text:style-name="T126"/></text:p></table:table-cell><table:table-cell table:style-name="Table33.C7" office:value-type="string"><text:p text:style-name="P75_0"><text:span text:style-name="T126"/></text:p></table:table-cell><table:table-cell table:style-name="Table33.D7" office:value-type="string"><text:p text:style-name="P75_0"><text:span text:style-name="T126"/></text:p></table:table-cell><table:table-cell table:style-name="Table33.E7" office:value-type="string"><text:p text:style-name="P75_0"><text:span text:style-name="T126"/></text:p></table:table-cell></table:table-row><table:table-row table:style-name="Table33.8"><table:table-cell table:style-name="Table33.A8" office:value-type="string"><text:p text:style-name="P75_0"><text:span text:style-name="T126">6</text:span></text:p></table:table-cell><table:table-cell table:style-name="Table33.B8" office:value-type="string"><text:p text:style-name="P75_0"><text:span text:style-name="T126"/></text:p></table:table-cell><table:table-cell table:style-name="Table33.C8" office:value-type="string"><text:p text:style-name="P75_0"><text:span text:style-name="T126"/></text:p></table:table-cell><table:table-cell table:style-name="Table33.D8" office:value-type="string"><text:p text:style-name="P75_0"><text:span text:style-name="T126"/></text:p></table:table-cell><table:table-cell table:style-name="Table33.E8" office:value-type="string"><text:p text:style-name="P75_0"><text:span text:style-name="T126"/></text:p></table:table-cell></table:table-row><table:table-row table:style-name="Table33.9"><table:table-cell table:style-name="Table33.A9" office:value-type="string"><text:p text:style-name="P75_0"><text:span text:style-name="T126">7</text:span></text:p></table:table-cell><table:table-cell table:style-name="Table33.B9" office:value-type="string"><text:p text:style-name="P75_0"><text:span text:style-name="T126"/></text:p></table:table-cell><table:table-cell table:style-name="Table33.C9" office:value-type="string"><text:p text:style-name="P75_0"><text:span text:style-name="T126"/></text:p></table:table-cell><table:table-cell table:style-name="Table33.D9" office:value-type="string"><text:p text:style-name="P75_0"><text:span text:style-name="T126"/></text:p></table:table-cell><table:table-cell table:style-name="Table33.E9" office:value-type="string"><text:p text:style-name="P75_0"><text:span text:style-name="T126"/></text:p></table:table-cell></table:table-row><table:table-row table:style-name="Table33.10"><table:table-cell table:style-name="Table33.A10" office:value-type="string"><text:p text:style-name="P75_0"><text:span text:style-name="T126">8</text:span></text:p></table:table-cell><table:table-cell table:style-name="Table33.B10" office:value-type="string"><text:p text:style-name="P75_0"><text:span text:style-name="T126"/></text:p></table:table-cell><table:table-cell table:style-name="Table33.C10" office:value-type="string"><text:p text:style-name="P75_0"><text:span text:style-name="T126"/></text:p></table:table-cell><table:table-cell table:style-name="Table33.D10" office:value-type="string"><text:p text:style-name="P75_0"><text:span text:style-name="T126"/></text:p></table:table-cell><table:table-cell table:style-name="Table33.E10" office:value-type="string"><text:p text:style-name="P75_0"><text:span text:style-name="T126"/></text:p></table:table-cell></table:table-row><table:table-row table:style-name="Table33.11"><table:table-cell table:style-name="Table33.A11" office:value-type="string"><text:p text:style-name="P75_0"><text:span text:style-name="T126">9</text:span></text:p></table:table-cell><table:table-cell table:style-name="Table33.B11" office:value-type="string"><text:p text:style-name="P75_0"><text:span text:style-name="T126"/></text:p></table:table-cell><table:table-cell table:style-name="Table33.C11" office:value-type="string"><text:p text:style-name="P75_0"><text:span text:style-name="T126"/></text:p></table:table-cell><table:table-cell table:style-name="Table33.D11" office:value-type="string"><text:p text:style-name="P75_0"><text:span text:style-name="T126"/></text:p></table:table-cell><table:table-cell table:style-name="Table33.E11" office:value-type="string"><text:p text:style-name="P75_0"><text:span text:style-name="T126"/></text:p></table:table-cell></table:table-row><table:table-row table:style-name="Table33.12"><table:table-cell table:style-name="Table33.A12" office:value-type="string"><text:p text:style-name="P75_0"><text:span text:style-name="T126">10</text:span></text:p></table:table-cell><table:table-cell table:style-name="Table33.B12" office:value-type="string"><text:p text:style-name="P98_29"><text:span text:style-name="T127"/></text:p></table:table-cell><table:table-cell table:style-name="Table33.C12" office:value-type="string"><text:p text:style-name="P75_0"><text:span text:style-name="T126"/></text:p></table:table-cell><table:table-cell table:style-name="Table33.D12" office:value-type="string"><text:p text:style-name="P75_0"><text:span text:style-name="T126"/></text:p></table:table-cell><table:table-cell table:style-name="Table33.E12" office:value-type="string"><text:p text:style-name="P75_0"><text:span text:style-name="T126"/></text:p></table:table-cell></table:table-row></table:table></draw:text-box></draw:frame></text:span></text:p>
      <text:p text:style-name="P99_0"><text:span text:style-name="T128"><text:s/></text:span></text:p>
      <text:p text:style-name="P139_0"><text:span text:style-name="T81"><draw:frame draw:style-name="tableinfakeframe_gr33" svg:x="0cm" svg:y="0cm" draw:z-index="33" text:anchor-type="as-char"><draw:text-box><table:table table:style-name="Table34"><table:table-column table:style-name="Table34.A"/><table:table-column table:style-name="Table34.B"/><table:table-column table:style-name="Table34.C"/><table:table-column table:style-name="Table34.D"/><table:table-column table:style-name="Table34.E"/><table:table-column table:style-name="Table34.F"/><table:table-row table:style-name="Table34.1"><table:table-cell table:style-name="Table34.A1" office:value-type="string" table:number-columns-spanned="6"><text:p text:style-name="P171_0"><text:span text:style-name="T125">인력 보유 현황</text:span></text:p></table:table-cell><table:covered-table-cell/><table:covered-table-cell/><table:covered-table-cell/><table:covered-table-cell/><table:covered-table-cell/></table:table-row><table:table-row table:style-name="Table34.2"><table:table-cell table:style-name="Table34.A2" office:value-type="string"><text:p text:style-name="P171_0"><text:span text:style-name="T126">순번</text:span></text:p></table:table-cell><table:table-cell table:style-name="Table34.B2" office:value-type="string"><text:p text:style-name="P171_0"><text:span text:style-name="T126">성명</text:span></text:p></table:table-cell><table:table-cell table:style-name="Table34.C2" office:value-type="string"><text:p text:style-name="P171_0"><text:span text:style-name="T126">직위</text:span></text:p></table:table-cell><table:table-cell table:style-name="Table34.D2" office:value-type="string"><text:p text:style-name="P171_0"><text:span text:style-name="T126">전공</text:span></text:p></table:table-cell><table:table-cell table:style-name="Table34.E2" office:value-type="string"><text:p text:style-name="P171_0"><text:span text:style-name="T126">최종학위 및 취득년도</text:span></text:p></table:table-cell><table:table-cell table:style-name="Table34.F2" office:value-type="string"><text:p text:style-name="P171_0"><text:span text:style-name="T126">관련분야 종사 경력</text:span></text:p></table:table-cell></table:table-row><table:table-row table:style-name="Table34.3"><table:table-cell table:style-name="Table34.A3" office:value-type="string"><text:p text:style-name="P75_0"><text:span text:style-name="T126">1</text:span></text:p></table:table-cell><table:table-cell table:style-name="Table34.B3" office:value-type="string"><text:p text:style-name="P75_0"><text:span text:style-name="T126"/></text:p></table:table-cell><table:table-cell table:style-name="Table34.C3" office:value-type="string"><text:p text:style-name="P75_0"><text:span text:style-name="T126"/></text:p></table:table-cell><table:table-cell table:style-name="Table34.D3" office:value-type="string"><text:p text:style-name="P75_0"><text:span text:style-name="T126"/></text:p></table:table-cell><table:table-cell table:style-name="Table34.E3" office:value-type="string"><text:p text:style-name="P75_0"><text:span text:style-name="T126"/></text:p></table:table-cell><table:table-cell table:style-name="Table34.F3" office:value-type="string"><text:p text:style-name="P75_0"><text:span text:style-name="T126"/></text:p></table:table-cell></table:table-row><table:table-row table:style-name="Table34.4"><table:table-cell table:style-name="Table34.A4" office:value-type="string"><text:p text:style-name="P75_0"><text:span text:style-name="T126">2</text:span></text:p></table:table-cell><table:table-cell table:style-name="Table34.B4" office:value-type="string"><text:p text:style-name="P98_29"><text:span text:style-name="T127"/></text:p></table:table-cell><table:table-cell table:style-name="Table34.C4" office:value-type="string"><text:p text:style-name="P75_0"><text:span text:style-name="T126"/></text:p></table:table-cell><table:table-cell table:style-name="Table34.D4" office:value-type="string"><text:p text:style-name="P75_0"><text:span text:style-name="T126"/></text:p></table:table-cell><table:table-cell table:style-name="Table34.E4" office:value-type="string"><text:p text:style-name="P75_0"><text:span text:style-name="T126"/></text:p></table:table-cell><table:table-cell table:style-name="Table34.F4" office:value-type="string"><text:p text:style-name="P75_0"><text:span text:style-name="T126"/></text:p></table:table-cell></table:table-row><table:table-row table:style-name="Table34.5"><table:table-cell table:style-name="Table34.A5" office:value-type="string"><text:p text:style-name="P75_0"><text:span text:style-name="T126">3</text:span></text:p></table:table-cell><table:table-cell table:style-name="Table34.B5" office:value-type="string"><text:p text:style-name="P75_0"><text:span text:style-name="T126"/></text:p></table:table-cell><table:table-cell table:style-name="Table34.C5" office:value-type="string"><text:p text:style-name="P75_0"><text:span text:style-name="T126"/></text:p></table:table-cell><table:table-cell table:style-name="Table34.D5" office:value-type="string"><text:p text:style-name="P75_0"><text:span text:style-name="T126"/></text:p></table:table-cell><table:table-cell table:style-name="Table34.E5" office:value-type="string"><text:p text:style-name="P75_0"><text:span text:style-name="T126"/></text:p></table:table-cell><table:table-cell table:style-name="Table34.F5" office:value-type="string"><text:p text:style-name="P75_0"><text:span text:style-name="T126"/></text:p></table:table-cell></table:table-row><table:table-row table:style-name="Table34.6"><table:table-cell table:style-name="Table34.A6" office:value-type="string"><text:p text:style-name="P75_0"><text:span text:style-name="T126">4</text:span></text:p></table:table-cell><table:table-cell table:style-name="Table34.B6" office:value-type="string"><text:p text:style-name="P75_0"><text:span text:style-name="T126"/></text:p></table:table-cell><table:table-cell table:style-name="Table34.C6" office:value-type="string"><text:p text:style-name="P75_0"><text:span text:style-name="T126"/></text:p></table:table-cell><table:table-cell table:style-name="Table34.D6" office:value-type="string"><text:p text:style-name="P75_0"><text:span text:style-name="T126"/></text:p></table:table-cell><table:table-cell table:style-name="Table34.E6" office:value-type="string"><text:p text:style-name="P75_0"><text:span text:style-name="T126"/></text:p></table:table-cell><table:table-cell table:style-name="Table34.F6" office:value-type="string"><text:p text:style-name="P75_0"><text:span text:style-name="T126"/></text:p></table:table-cell></table:table-row><table:table-row table:style-name="Table34.7"><table:table-cell table:style-name="Table34.A7" office:value-type="string"><text:p text:style-name="P75_0"><text:span text:style-name="T126">5</text:span></text:p></table:table-cell><table:table-cell table:style-name="Table34.B7" office:value-type="string"><text:p text:style-name="P98_29"><text:span text:style-name="T127"/></text:p></table:table-cell><table:table-cell table:style-name="Table34.C7" office:value-type="string"><text:p text:style-name="P75_0"><text:span text:style-name="T126"/></text:p></table:table-cell><table:table-cell table:style-name="Table34.D7" office:value-type="string"><text:p text:style-name="P75_0"><text:span text:style-name="T126"/></text:p></table:table-cell><table:table-cell table:style-name="Table34.E7" office:value-type="string"><text:p text:style-name="P75_0"><text:span text:style-name="T126"/></text:p></table:table-cell><table:table-cell table:style-name="Table34.F7" office:value-type="string"><text:p text:style-name="P75_0"><text:span text:style-name="T126"/></text:p></table:table-cell></table:table-row><table:table-row table:style-name="Table34.8"><table:table-cell table:style-name="Table34.A8" office:value-type="string"><text:p text:style-name="P75_0"><text:span text:style-name="T126">6</text:span></text:p></table:table-cell><table:table-cell table:style-name="Table34.B8" office:value-type="string"><text:p text:style-name="P75_0"><text:span text:style-name="T126"/></text:p></table:table-cell><table:table-cell table:style-name="Table34.C8" office:value-type="string"><text:p text:style-name="P75_0"><text:span text:style-name="T126"/></text:p></table:table-cell><table:table-cell table:style-name="Table34.D8" office:value-type="string"><text:p text:style-name="P75_0"><text:span text:style-name="T126"/></text:p></table:table-cell><table:table-cell table:style-name="Table34.E8" office:value-type="string"><text:p text:style-name="P75_0"><text:span text:style-name="T126"/></text:p></table:table-cell><table:table-cell table:style-name="Table34.F8" office:value-type="string"><text:p text:style-name="P75_0"><text:span text:style-name="T126"/></text:p></table:table-cell></table:table-row><table:table-row table:style-name="Table34.9"><table:table-cell table:style-name="Table34.A9" office:value-type="string"><text:p text:style-name="P75_0"><text:span text:style-name="T126">7</text:span></text:p></table:table-cell><table:table-cell table:style-name="Table34.B9" office:value-type="string"><text:p text:style-name="P75_0"><text:span text:style-name="T126"/></text:p></table:table-cell><table:table-cell table:style-name="Table34.C9" office:value-type="string"><text:p text:style-name="P75_0"><text:span text:style-name="T126"/></text:p></table:table-cell><table:table-cell table:style-name="Table34.D9" office:value-type="string"><text:p text:style-name="P75_0"><text:span text:style-name="T126"/></text:p></table:table-cell><table:table-cell table:style-name="Table34.E9" office:value-type="string"><text:p text:style-name="P75_0"><text:span text:style-name="T126"/></text:p></table:table-cell><table:table-cell table:style-name="Table34.F9" office:value-type="string"><text:p text:style-name="P75_0"><text:span text:style-name="T126"/></text:p></table:table-cell></table:table-row><table:table-row table:style-name="Table34.10"><table:table-cell table:style-name="Table34.A10" office:value-type="string"><text:p text:style-name="P75_0"><text:span text:style-name="T126">8</text:span></text:p></table:table-cell><table:table-cell table:style-name="Table34.B10" office:value-type="string"><text:p text:style-name="P98_29"><text:span text:style-name="T127"/></text:p></table:table-cell><table:table-cell table:style-name="Table34.C10" office:value-type="string"><text:p text:style-name="P75_0"><text:span text:style-name="T126"/></text:p></table:table-cell><table:table-cell table:style-name="Table34.D10" office:value-type="string"><text:p text:style-name="P75_0"><text:span text:style-name="T126"/></text:p></table:table-cell><table:table-cell table:style-name="Table34.E10" office:value-type="string"><text:p text:style-name="P75_0"><text:span text:style-name="T126"/></text:p></table:table-cell><table:table-cell table:style-name="Table34.F10" office:value-type="string"><text:p text:style-name="P75_0"><text:span text:style-name="T126"/></text:p></table:table-cell></table:table-row><table:table-row table:style-name="Table34.11"><table:table-cell table:style-name="Table34.A11" office:value-type="string"><text:p text:style-name="P75_0"><text:span text:style-name="T126">9</text:span></text:p></table:table-cell><table:table-cell table:style-name="Table34.B11" office:value-type="string"><text:p text:style-name="P75_0"><text:span text:style-name="T126"/></text:p></table:table-cell><table:table-cell table:style-name="Table34.C11" office:value-type="string"><text:p text:style-name="P75_0"><text:span text:style-name="T126"/></text:p></table:table-cell><table:table-cell table:style-name="Table34.D11" office:value-type="string"><text:p text:style-name="P75_0"><text:span text:style-name="T126"/></text:p></table:table-cell><table:table-cell table:style-name="Table34.E11" office:value-type="string"><text:p text:style-name="P75_0"><text:span text:style-name="T126"/></text:p></table:table-cell><table:table-cell table:style-name="Table34.F11" office:value-type="string"><text:p text:style-name="P75_0"><text:span text:style-name="T126"/></text:p></table:table-cell></table:table-row><table:table-row table:style-name="Table34.12"><table:table-cell table:style-name="Table34.A12" office:value-type="string"><text:p text:style-name="P75_0"><text:span text:style-name="T126">10</text:span></text:p></table:table-cell><table:table-cell table:style-name="Table34.B12" office:value-type="string"><text:p text:style-name="P75_0"><text:span text:style-name="T126"/></text:p></table:table-cell><table:table-cell table:style-name="Table34.C12" office:value-type="string"><text:p text:style-name="P75_0"><text:span text:style-name="T126"/></text:p></table:table-cell><table:table-cell table:style-name="Table34.D12" office:value-type="string"><text:p text:style-name="P75_0"><text:span text:style-name="T126"/></text:p></table:table-cell><table:table-cell table:style-name="Table34.E12" office:value-type="string"><text:p text:style-name="P75_0"><text:span text:style-name="T126"/></text:p></table:table-cell><table:table-cell table:style-name="Table34.F12" office:value-type="string"><text:p text:style-name="P75_0"><text:span text:style-name="T126"/></text:p></table:table-cell></table:table-row></table:table></draw:text-box></draw:frame></text:span></text:p>
      <text:p text:style-name="P96_0_b4"><text:span text:style-name="T99"><text:s/><draw:frame draw:style-name="tableinfakeframe_gr34" svg:x="0cm" svg:y="0cm" draw:z-index="34" text:anchor-type="as-char"><draw:text-box><table:table table:style-name="Table35"><table:table-column table:style-name="Table35.A"/><table:table-column table:style-name="Table35.B"/><table:table-row table:style-name="Table35.1"><table:table-cell table:style-name="Table35.A1" office:value-type="string"><text:p text:style-name="P161_0"><text:span text:style-name="T29">첨부3 </text:span></text:p></table:table-cell><table:table-cell table:style-name="Table35.B1" office:value-type="string"><text:p text:style-name="P130_0"><text:span text:style-name="T29"><text:s/></text:span><text:span text:style-name="T99">초고성능컴퓨팅 관련 사업실적 서식 (해당사항 있는 경우)</text:span></text:p></table:table-cell></table:table-row></table:table></draw:text-box></draw:frame><text:s text:c="1"/></text:span></text:p>
      <text:p text:style-name="P86_0"><text:span text:style-name="T123"><text:s/><text:s text:c="2"/></text:span></text:p>
      <text:p text:style-name="P138_0"><text:span text:style-name="T124">&lt;초고성능컴퓨팅 관련 사업실적&gt;</text:span></text:p>
      <text:p text:style-name="P139_0"><text:span text:style-name="T81"><draw:frame draw:style-name="tableinfakeframe_gr35" svg:x="0cm" svg:y="0cm" draw:z-index="35" text:anchor-type="as-char"><draw:text-box><table:table table:style-name="Table36"><table:table-column table:style-name="Table36.A"/><table:table-column table:style-name="Table36.B"/><table:table-column table:style-name="Table36.C"/><table:table-column table:style-name="Table36.D"/><table:table-column table:style-name="Table36.E"/><table:table-column table:style-name="Table36.F"/><table:table-column table:style-name="Table36.G"/><table:table-row table:style-name="Table36.1"><table:table-cell table:style-name="Table36.A1" office:value-type="string" table:number-columns-spanned="7"><text:p text:style-name="P139_0"><text:span text:style-name="T129">초고성능컴퓨팅 관련 사업실적(최근 3년간)</text:span></text:p></table:table-cell><table:covered-table-cell/><table:covered-table-cell/><table:covered-table-cell/><table:covered-table-cell/><table:covered-table-cell/><table:covered-table-cell/></table:table-row><table:table-row table:style-name="Table36.2"><table:table-cell table:style-name="Table36.A2" office:value-type="string"><text:p text:style-name="P171_0"><text:span text:style-name="T126">순번</text:span></text:p></table:table-cell><table:table-cell table:style-name="Table36.B2" office:value-type="string"><text:p text:style-name="P171_0"><text:span text:style-name="T126">구분</text:span></text:p></table:table-cell><table:table-cell table:style-name="Table36.C2" office:value-type="string"><text:p text:style-name="P171_0"><text:span text:style-name="T126">사업명</text:span></text:p></table:table-cell><table:table-cell table:style-name="Table36.D2" office:value-type="string"><text:p text:style-name="P171_0"><text:span text:style-name="T126">사업기간</text:span></text:p></table:table-cell><table:table-cell table:style-name="Table36.E2" office:value-type="string"><text:p text:style-name="P171_0"><text:span text:style-name="T126">책임자</text:span></text:p></table:table-cell><table:table-cell table:style-name="Table36.F2" office:value-type="string"><text:p text:style-name="P171_0"><text:span text:style-name="T126">사업비<text:line-break/></text:span><text:span text:style-name="T130">(백만원)</text:span></text:p></table:table-cell><table:table-cell table:style-name="Table36.G2" office:value-type="string"><text:p text:style-name="P171_0"><text:span text:style-name="T126">비고</text:span></text:p></table:table-cell></table:table-row><table:table-row table:style-name="Table36.3"><table:table-cell table:style-name="Table36.A3" office:value-type="string"><text:p text:style-name="P75_0"><text:span text:style-name="T126">1</text:span></text:p></table:table-cell><table:table-cell table:style-name="Table36.B3" office:value-type="string"><text:p text:style-name="P75_0"><text:span text:style-name="T126"/></text:p></table:table-cell><table:table-cell table:style-name="Table36.C3" office:value-type="string"><text:p text:style-name="P75_0"><text:span text:style-name="T126"/></text:p></table:table-cell><table:table-cell table:style-name="Table36.D3" office:value-type="string"><text:p text:style-name="P75_0"><text:span text:style-name="T126"/></text:p></table:table-cell><table:table-cell table:style-name="Table36.E3" office:value-type="string"><text:p text:style-name="P75_0"><text:span text:style-name="T126"/></text:p></table:table-cell><table:table-cell table:style-name="Table36.F3" office:value-type="string"><text:p text:style-name="P75_0"><text:span text:style-name="T126"/></text:p></table:table-cell><table:table-cell table:style-name="Table36.G3" office:value-type="string"><text:p text:style-name="P75_0"><text:span text:style-name="T126"/></text:p></table:table-cell></table:table-row><table:table-row table:style-name="Table36.4"><table:table-cell table:style-name="Table36.A4" office:value-type="string"><text:p text:style-name="P75_0"><text:span text:style-name="T126">2</text:span></text:p></table:table-cell><table:table-cell table:style-name="Table36.B4" office:value-type="string"><text:p text:style-name="P75_0"><text:span text:style-name="T126"/></text:p></table:table-cell><table:table-cell table:style-name="Table36.C4" office:value-type="string"><text:p text:style-name="P98_29"><text:span text:style-name="T127"/></text:p></table:table-cell><table:table-cell table:style-name="Table36.D4" office:value-type="string"><text:p text:style-name="P75_0"><text:span text:style-name="T126"/></text:p></table:table-cell><table:table-cell table:style-name="Table36.E4" office:value-type="string"><text:p text:style-name="P75_0"><text:span text:style-name="T126"/></text:p></table:table-cell><table:table-cell table:style-name="Table36.F4" office:value-type="string"><text:p text:style-name="P75_0"><text:span text:style-name="T126"/></text:p></table:table-cell><table:table-cell table:style-name="Table36.G4" office:value-type="string"><text:p text:style-name="P75_0"><text:span text:style-name="T126"/></text:p></table:table-cell></table:table-row><table:table-row table:style-name="Table36.5"><table:table-cell table:style-name="Table36.A5" office:value-type="string"><text:p text:style-name="P75_0"><text:span text:style-name="T126">3</text:span></text:p></table:table-cell><table:table-cell table:style-name="Table36.B5" office:value-type="string"><text:p text:style-name="P75_0"><text:span text:style-name="T126"/></text:p></table:table-cell><table:table-cell table:style-name="Table36.C5" office:value-type="string"><text:p text:style-name="P75_0"><text:span text:style-name="T126"/></text:p></table:table-cell><table:table-cell table:style-name="Table36.D5" office:value-type="string"><text:p text:style-name="P75_0"><text:span text:style-name="T126"/></text:p></table:table-cell><table:table-cell table:style-name="Table36.E5" office:value-type="string"><text:p text:style-name="P75_0"><text:span text:style-name="T126"/></text:p></table:table-cell><table:table-cell table:style-name="Table36.F5" office:value-type="string"><text:p text:style-name="P75_0"><text:span text:style-name="T126"/></text:p></table:table-cell><table:table-cell table:style-name="Table36.G5" office:value-type="string"><text:p text:style-name="P75_0"><text:span text:style-name="T126"/></text:p></table:table-cell></table:table-row><table:table-row table:style-name="Table36.6"><table:table-cell table:style-name="Table36.A6" office:value-type="string"><text:p text:style-name="P75_0"><text:span text:style-name="T126">4</text:span></text:p></table:table-cell><table:table-cell table:style-name="Table36.B6" office:value-type="string"><text:p text:style-name="P75_0"><text:span text:style-name="T126"/></text:p></table:table-cell><table:table-cell table:style-name="Table36.C6" office:value-type="string"><text:p text:style-name="P75_0"><text:span text:style-name="T126"/></text:p></table:table-cell><table:table-cell table:style-name="Table36.D6" office:value-type="string"><text:p text:style-name="P75_0"><text:span text:style-name="T126"/></text:p></table:table-cell><table:table-cell table:style-name="Table36.E6" office:value-type="string"><text:p text:style-name="P75_0"><text:span text:style-name="T126"/></text:p></table:table-cell><table:table-cell table:style-name="Table36.F6" office:value-type="string"><text:p text:style-name="P75_0"><text:span text:style-name="T126"/></text:p></table:table-cell><table:table-cell table:style-name="Table36.G6" office:value-type="string"><text:p text:style-name="P75_0"><text:span text:style-name="T126"/></text:p></table:table-cell></table:table-row><table:table-row table:style-name="Table36.7"><table:table-cell table:style-name="Table36.A7" office:value-type="string"><text:p text:style-name="P75_0"><text:span text:style-name="T126">5</text:span></text:p></table:table-cell><table:table-cell table:style-name="Table36.B7" office:value-type="string"><text:p text:style-name="P75_0"><text:span text:style-name="T126"/></text:p></table:table-cell><table:table-cell table:style-name="Table36.C7" office:value-type="string"><text:p text:style-name="P98_29"><text:span text:style-name="T127"/></text:p></table:table-cell><table:table-cell table:style-name="Table36.D7" office:value-type="string"><text:p text:style-name="P75_0"><text:span text:style-name="T126"/></text:p></table:table-cell><table:table-cell table:style-name="Table36.E7" office:value-type="string"><text:p text:style-name="P75_0"><text:span text:style-name="T126"/></text:p></table:table-cell><table:table-cell table:style-name="Table36.F7" office:value-type="string"><text:p text:style-name="P75_0"><text:span text:style-name="T126"/></text:p></table:table-cell><table:table-cell table:style-name="Table36.G7" office:value-type="string"><text:p text:style-name="P75_0"><text:span text:style-name="T126"/></text:p></table:table-cell></table:table-row><table:table-row table:style-name="Table36.8"><table:table-cell table:style-name="Table36.A8" office:value-type="string"><text:p text:style-name="P75_0"><text:span text:style-name="T126">6</text:span></text:p></table:table-cell><table:table-cell table:style-name="Table36.B8" office:value-type="string"><text:p text:style-name="P75_0"><text:span text:style-name="T126"/></text:p></table:table-cell><table:table-cell table:style-name="Table36.C8" office:value-type="string"><text:p text:style-name="P75_0"><text:span text:style-name="T126"/></text:p></table:table-cell><table:table-cell table:style-name="Table36.D8" office:value-type="string"><text:p text:style-name="P75_0"><text:span text:style-name="T126"/></text:p></table:table-cell><table:table-cell table:style-name="Table36.E8" office:value-type="string"><text:p text:style-name="P75_0"><text:span text:style-name="T126"/></text:p></table:table-cell><table:table-cell table:style-name="Table36.F8" office:value-type="string"><text:p text:style-name="P75_0"><text:span text:style-name="T126"/></text:p></table:table-cell><table:table-cell table:style-name="Table36.G8" office:value-type="string"><text:p text:style-name="P75_0"><text:span text:style-name="T126"/></text:p></table:table-cell></table:table-row><table:table-row table:style-name="Table36.9"><table:table-cell table:style-name="Table36.A9" office:value-type="string"><text:p text:style-name="P75_0"><text:span text:style-name="T126">7</text:span></text:p></table:table-cell><table:table-cell table:style-name="Table36.B9" office:value-type="string"><text:p text:style-name="P75_0"><text:span text:style-name="T126"/></text:p></table:table-cell><table:table-cell table:style-name="Table36.C9" office:value-type="string"><text:p text:style-name="P75_0"><text:span text:style-name="T126"/></text:p></table:table-cell><table:table-cell table:style-name="Table36.D9" office:value-type="string"><text:p text:style-name="P75_0"><text:span text:style-name="T126"/></text:p></table:table-cell><table:table-cell table:style-name="Table36.E9" office:value-type="string"><text:p text:style-name="P75_0"><text:span text:style-name="T126"/></text:p></table:table-cell><table:table-cell table:style-name="Table36.F9" office:value-type="string"><text:p text:style-name="P75_0"><text:span text:style-name="T126"/></text:p></table:table-cell><table:table-cell table:style-name="Table36.G9" office:value-type="string"><text:p text:style-name="P75_0"><text:span text:style-name="T126"/></text:p></table:table-cell></table:table-row><table:table-row table:style-name="Table36.10"><table:table-cell table:style-name="Table36.A10" office:value-type="string"><text:p text:style-name="P75_0"><text:span text:style-name="T126">8</text:span></text:p></table:table-cell><table:table-cell table:style-name="Table36.B10" office:value-type="string"><text:p text:style-name="P75_0"><text:span text:style-name="T126"/></text:p></table:table-cell><table:table-cell table:style-name="Table36.C10" office:value-type="string"><text:p text:style-name="P98_29"><text:span text:style-name="T127"/></text:p></table:table-cell><table:table-cell table:style-name="Table36.D10" office:value-type="string"><text:p text:style-name="P75_0"><text:span text:style-name="T126"/></text:p></table:table-cell><table:table-cell table:style-name="Table36.E10" office:value-type="string"><text:p text:style-name="P75_0"><text:span text:style-name="T126"/></text:p></table:table-cell><table:table-cell table:style-name="Table36.F10" office:value-type="string"><text:p text:style-name="P75_0"><text:span text:style-name="T126"/></text:p></table:table-cell><table:table-cell table:style-name="Table36.G10" office:value-type="string"><text:p text:style-name="P75_0"><text:span text:style-name="T126"/></text:p></table:table-cell></table:table-row><table:table-row table:style-name="Table36.11"><table:table-cell table:style-name="Table36.A11" office:value-type="string"><text:p text:style-name="P75_0"><text:span text:style-name="T126">9</text:span></text:p></table:table-cell><table:table-cell table:style-name="Table36.B11" office:value-type="string"><text:p text:style-name="P75_0"><text:span text:style-name="T126"/></text:p></table:table-cell><table:table-cell table:style-name="Table36.C11" office:value-type="string"><text:p text:style-name="P75_0"><text:span text:style-name="T126"/></text:p></table:table-cell><table:table-cell table:style-name="Table36.D11" office:value-type="string"><text:p text:style-name="P75_0"><text:span text:style-name="T126"/></text:p></table:table-cell><table:table-cell table:style-name="Table36.E11" office:value-type="string"><text:p text:style-name="P75_0"><text:span text:style-name="T126"/></text:p></table:table-cell><table:table-cell table:style-name="Table36.F11" office:value-type="string"><text:p text:style-name="P75_0"><text:span text:style-name="T126"/></text:p></table:table-cell><table:table-cell table:style-name="Table36.G11" office:value-type="string"><text:p text:style-name="P75_0"><text:span text:style-name="T126"/></text:p></table:table-cell></table:table-row><table:table-row table:style-name="Table36.12"><table:table-cell table:style-name="Table36.A12" office:value-type="string"><text:p text:style-name="P75_0"><text:span text:style-name="T126">10</text:span></text:p></table:table-cell><table:table-cell table:style-name="Table36.B12" office:value-type="string"><text:p text:style-name="P75_0"><text:span text:style-name="T126"/></text:p></table:table-cell><table:table-cell table:style-name="Table36.C12" office:value-type="string"><text:p text:style-name="P75_0"><text:span text:style-name="T126"/></text:p></table:table-cell><table:table-cell table:style-name="Table36.D12" office:value-type="string"><text:p text:style-name="P75_0"><text:span text:style-name="T126"/></text:p></table:table-cell><table:table-cell table:style-name="Table36.E12" office:value-type="string"><text:p text:style-name="P75_0"><text:span text:style-name="T126"/></text:p></table:table-cell><table:table-cell table:style-name="Table36.F12" office:value-type="string"><text:p text:style-name="P75_0"><text:span text:style-name="T126"/></text:p></table:table-cell><table:table-cell table:style-name="Table36.G12" office:value-type="string"><text:p text:style-name="P75_0"><text:span text:style-name="T126"/></text:p></table:table-cell></table:table-row><table:table-row table:style-name="Table36.13"><table:table-cell table:style-name="Table36.A13" office:value-type="string"><text:p text:style-name="P75_0"><text:span text:style-name="T126">11</text:span></text:p></table:table-cell><table:table-cell table:style-name="Table36.B13" office:value-type="string"><text:p text:style-name="P75_0"><text:span text:style-name="T126"/></text:p></table:table-cell><table:table-cell table:style-name="Table36.C13" office:value-type="string"><text:p text:style-name="P75_0"><text:span text:style-name="T126"/></text:p></table:table-cell><table:table-cell table:style-name="Table36.D13" office:value-type="string"><text:p text:style-name="P75_0"><text:span text:style-name="T126"/></text:p></table:table-cell><table:table-cell table:style-name="Table36.E13" office:value-type="string"><text:p text:style-name="P75_0"><text:span text:style-name="T126"/></text:p></table:table-cell><table:table-cell table:style-name="Table36.F13" office:value-type="string"><text:p text:style-name="P75_0"><text:span text:style-name="T126"/></text:p></table:table-cell><table:table-cell table:style-name="Table36.G13" office:value-type="string"><text:p text:style-name="P75_0"><text:span text:style-name="T126"/></text:p></table:table-cell></table:table-row><table:table-row table:style-name="Table36.14"><table:table-cell table:style-name="Table36.A14" office:value-type="string"><text:p text:style-name="P75_0"><text:span text:style-name="T126">12</text:span></text:p></table:table-cell><table:table-cell table:style-name="Table36.B14" office:value-type="string"><text:p text:style-name="P75_0"><text:span text:style-name="T126"/></text:p></table:table-cell><table:table-cell table:style-name="Table36.C14" office:value-type="string"><text:p text:style-name="P75_0"><text:span text:style-name="T126"/></text:p></table:table-cell><table:table-cell table:style-name="Table36.D14" office:value-type="string"><text:p text:style-name="P75_0"><text:span text:style-name="T126"/></text:p></table:table-cell><table:table-cell table:style-name="Table36.E14" office:value-type="string"><text:p text:style-name="P75_0"><text:span text:style-name="T126"/></text:p></table:table-cell><table:table-cell table:style-name="Table36.F14" office:value-type="string"><text:p text:style-name="P75_0"><text:span text:style-name="T126"/></text:p></table:table-cell><table:table-cell table:style-name="Table36.G14" office:value-type="string"><text:p text:style-name="P75_0"><text:span text:style-name="T126"/></text:p></table:table-cell></table:table-row><table:table-row table:style-name="Table36.15"><table:table-cell table:style-name="Table36.A15" office:value-type="string"><text:p text:style-name="P75_0"><text:span text:style-name="T126">13</text:span></text:p></table:table-cell><table:table-cell table:style-name="Table36.B15" office:value-type="string"><text:p text:style-name="P75_0"><text:span text:style-name="T126"/></text:p></table:table-cell><table:table-cell table:style-name="Table36.C15" office:value-type="string"><text:p text:style-name="P75_0"><text:span text:style-name="T126"/></text:p></table:table-cell><table:table-cell table:style-name="Table36.D15" office:value-type="string"><text:p text:style-name="P75_0"><text:span text:style-name="T126"/></text:p></table:table-cell><table:table-cell table:style-name="Table36.E15" office:value-type="string"><text:p text:style-name="P75_0"><text:span text:style-name="T126"/></text:p></table:table-cell><table:table-cell table:style-name="Table36.F15" office:value-type="string"><text:p text:style-name="P75_0"><text:span text:style-name="T126"/></text:p></table:table-cell><table:table-cell table:style-name="Table36.G15" office:value-type="string"><text:p text:style-name="P75_0"><text:span text:style-name="T126"/></text:p></table:table-cell></table:table-row><table:table-row table:style-name="Table36.16"><table:table-cell table:style-name="Table36.A16" office:value-type="string"><text:p text:style-name="P75_0"><text:span text:style-name="T126">14</text:span></text:p></table:table-cell><table:table-cell table:style-name="Table36.B16" office:value-type="string"><text:p text:style-name="P75_0"><text:span text:style-name="T126"/></text:p></table:table-cell><table:table-cell table:style-name="Table36.C16" office:value-type="string"><text:p text:style-name="P75_0"><text:span text:style-name="T126"/></text:p></table:table-cell><table:table-cell table:style-name="Table36.D16" office:value-type="string"><text:p text:style-name="P75_0"><text:span text:style-name="T126"/></text:p></table:table-cell><table:table-cell table:style-name="Table36.E16" office:value-type="string"><text:p text:style-name="P75_0"><text:span text:style-name="T126"/></text:p></table:table-cell><table:table-cell table:style-name="Table36.F16" office:value-type="string"><text:p text:style-name="P75_0"><text:span text:style-name="T126"/></text:p></table:table-cell><table:table-cell table:style-name="Table36.G16" office:value-type="string"><text:p text:style-name="P75_0"><text:span text:style-name="T126"/></text:p></table:table-cell></table:table-row><table:table-row table:style-name="Table36.17"><table:table-cell table:style-name="Table36.A17" office:value-type="string"><text:p text:style-name="P75_0"><text:span text:style-name="T126">15</text:span></text:p></table:table-cell><table:table-cell table:style-name="Table36.B17" office:value-type="string"><text:p text:style-name="P75_0"><text:span text:style-name="T126"/></text:p></table:table-cell><table:table-cell table:style-name="Table36.C17" office:value-type="string"><text:p text:style-name="P75_0"><text:span text:style-name="T126"/></text:p></table:table-cell><table:table-cell table:style-name="Table36.D17" office:value-type="string"><text:p text:style-name="P75_0"><text:span text:style-name="T126"/></text:p></table:table-cell><table:table-cell table:style-name="Table36.E17" office:value-type="string"><text:p text:style-name="P75_0"><text:span text:style-name="T126"/></text:p></table:table-cell><table:table-cell table:style-name="Table36.F17" office:value-type="string"><text:p text:style-name="P75_0"><text:span text:style-name="T126"/></text:p></table:table-cell><table:table-cell table:style-name="Table36.G17" office:value-type="string"><text:p text:style-name="P75_0"><text:span text:style-name="T126"/></text:p></table:table-cell></table:table-row><table:table-row table:style-name="Table36.18"><table:table-cell table:style-name="Table36.A18" office:value-type="string"><text:p text:style-name="P75_0"><text:span text:style-name="T126">16</text:span></text:p></table:table-cell><table:table-cell table:style-name="Table36.B18" office:value-type="string"><text:p text:style-name="P75_0"><text:span text:style-name="T126"/></text:p></table:table-cell><table:table-cell table:style-name="Table36.C18" office:value-type="string"><text:p text:style-name="P75_0"><text:span text:style-name="T126"/></text:p></table:table-cell><table:table-cell table:style-name="Table36.D18" office:value-type="string"><text:p text:style-name="P75_0"><text:span text:style-name="T126"/></text:p></table:table-cell><table:table-cell table:style-name="Table36.E18" office:value-type="string"><text:p text:style-name="P75_0"><text:span text:style-name="T126"/></text:p></table:table-cell><table:table-cell table:style-name="Table36.F18" office:value-type="string"><text:p text:style-name="P75_0"><text:span text:style-name="T126"/></text:p></table:table-cell><table:table-cell table:style-name="Table36.G18" office:value-type="string"><text:p text:style-name="P75_0"><text:span text:style-name="T126"/></text:p></table:table-cell></table:table-row><table:table-row table:style-name="Table36.19"><table:table-cell table:style-name="Table36.A19" office:value-type="string"><text:p text:style-name="P75_0"><text:span text:style-name="T126">17</text:span></text:p></table:table-cell><table:table-cell table:style-name="Table36.B19" office:value-type="string"><text:p text:style-name="P75_0"><text:span text:style-name="T126"/></text:p></table:table-cell><table:table-cell table:style-name="Table36.C19" office:value-type="string"><text:p text:style-name="P75_0"><text:span text:style-name="T126"/></text:p></table:table-cell><table:table-cell table:style-name="Table36.D19" office:value-type="string"><text:p text:style-name="P75_0"><text:span text:style-name="T126"/></text:p></table:table-cell><table:table-cell table:style-name="Table36.E19" office:value-type="string"><text:p text:style-name="P75_0"><text:span text:style-name="T126"/></text:p></table:table-cell><table:table-cell table:style-name="Table36.F19" office:value-type="string"><text:p text:style-name="P75_0"><text:span text:style-name="T126"/></text:p></table:table-cell><table:table-cell table:style-name="Table36.G19" office:value-type="string"><text:p text:style-name="P75_0"><text:span text:style-name="T126"/></text:p></table:table-cell></table:table-row><table:table-row table:style-name="Table36.20"><table:table-cell table:style-name="Table36.A20" office:value-type="string"><text:p text:style-name="P75_0"><text:span text:style-name="T126">18</text:span></text:p></table:table-cell><table:table-cell table:style-name="Table36.B20" office:value-type="string"><text:p text:style-name="P75_0"><text:span text:style-name="T126"/></text:p></table:table-cell><table:table-cell table:style-name="Table36.C20" office:value-type="string"><text:p text:style-name="P75_0"><text:span text:style-name="T126"/></text:p></table:table-cell><table:table-cell table:style-name="Table36.D20" office:value-type="string"><text:p text:style-name="P75_0"><text:span text:style-name="T126"/></text:p></table:table-cell><table:table-cell table:style-name="Table36.E20" office:value-type="string"><text:p text:style-name="P75_0"><text:span text:style-name="T126"/></text:p></table:table-cell><table:table-cell table:style-name="Table36.F20" office:value-type="string"><text:p text:style-name="P75_0"><text:span text:style-name="T126"/></text:p></table:table-cell><table:table-cell table:style-name="Table36.G20" office:value-type="string"><text:p text:style-name="P75_0"><text:span text:style-name="T126"/></text:p></table:table-cell></table:table-row><table:table-row table:style-name="Table36.21"><table:table-cell table:style-name="Table36.A21" office:value-type="string"><text:p text:style-name="P75_0"><text:span text:style-name="T126">19</text:span></text:p></table:table-cell><table:table-cell table:style-name="Table36.B21" office:value-type="string"><text:p text:style-name="P75_0"><text:span text:style-name="T126"/></text:p></table:table-cell><table:table-cell table:style-name="Table36.C21" office:value-type="string"><text:p text:style-name="P75_0"><text:span text:style-name="T126"/></text:p></table:table-cell><table:table-cell table:style-name="Table36.D21" office:value-type="string"><text:p text:style-name="P75_0"><text:span text:style-name="T126"/></text:p></table:table-cell><table:table-cell table:style-name="Table36.E21" office:value-type="string"><text:p text:style-name="P75_0"><text:span text:style-name="T126"/></text:p></table:table-cell><table:table-cell table:style-name="Table36.F21" office:value-type="string"><text:p text:style-name="P75_0"><text:span text:style-name="T126"/></text:p></table:table-cell><table:table-cell table:style-name="Table36.G21" office:value-type="string"><text:p text:style-name="P75_0"><text:span text:style-name="T126"/></text:p></table:table-cell></table:table-row><table:table-row table:style-name="Table36.22"><table:table-cell table:style-name="Table36.A22" office:value-type="string"><text:p text:style-name="P75_0"><text:span text:style-name="T126">20</text:span></text:p></table:table-cell><table:table-cell table:style-name="Table36.B22" office:value-type="string"><text:p text:style-name="P75_0"><text:span text:style-name="T126"/></text:p></table:table-cell><table:table-cell table:style-name="Table36.C22" office:value-type="string"><text:p text:style-name="P75_0"><text:span text:style-name="T126"/></text:p></table:table-cell><table:table-cell table:style-name="Table36.D22" office:value-type="string"><text:p text:style-name="P75_0"><text:span text:style-name="T126"/></text:p></table:table-cell><table:table-cell table:style-name="Table36.E22" office:value-type="string"><text:p text:style-name="P75_0"><text:span text:style-name="T126"/></text:p></table:table-cell><table:table-cell table:style-name="Table36.F22" office:value-type="string"><text:p text:style-name="P75_0"><text:span text:style-name="T126"/></text:p></table:table-cell><table:table-cell table:style-name="Table36.G22" office:value-type="string"><text:p text:style-name="P75_0"><text:span text:style-name="T126"/></text:p></table:table-cell></table:table-row></table:table></draw:text-box></draw:frame></text:span></text:p>
      <text:p text:style-name="P140_0"><text:span text:style-name="T131">※ </text:span><text:span text:style-name="T132">구분란은 단독, 공동실적, 비고란은 연구개발, 인력양성, 데이터관리, 연구지원 등으로 구분하여 기재</text:span></text:p>
      <text:p text:style-name="P141_0"><text:span text:style-name="T0"/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DejaVu Serif" style:name="DejaVu Serif"/>
    <style:font-face svg:font-family="HCI Poppy" style:name="HCI Poppy"/>
    <style:font-face svg:font-family="HY헤드라인M" style:name="HY헤드라인M"/>
    <style:font-face svg:font-family="돋움" style:name="돋움"/>
    <style:font-face svg:font-family="맑은 고딕" style:name="맑은 고딕"/>
    <style:font-face svg:font-family="바탕" style:name="바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8" style:display-name="개요 8" style:family="paragraph">
      <style:paragraph-properties fo:line-height="160%" fo:text-align="justify" fo:margin-left="2.822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5.644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9" style:display-name="개요 9" style:family="paragraph">
      <style:paragraph-properties fo:line-height="160%" fo:text-align="justify" fo:margin-left="3.175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6.350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0" style:display-name="개요 10" style:family="paragraph">
      <style:paragraph-properties fo:line-height="160%" fo:text-align="justify" fo:margin-left="3.52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7.05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next-style-name="Normal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차례 제목" style:display-name="차례 제목" style:family="paragraph">
      <style:paragraph-properties fo:line-height="160%" fo:text-align="start" fo:margin-left="0cm" fo:margin-right="0cm" fo:text-indent="0cm" fo:margin-top="0.423cm" fo:margin-bottom="0.106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fo:color="#2e74b5"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차례 1" style:display-name="차례 1" style:family="paragraph">
      <style:paragraph-properties fo:line-height="160%" fo:text-align="start" fo:margin-left="0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2" style:display-name="차례 2" style:family="paragraph">
      <style:paragraph-properties fo:line-height="160%" fo:text-align="start" fo:margin-left="0.388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3" style:display-name="차례 3" style:family="paragraph">
      <style:paragraph-properties fo:line-height="160%" fo:text-align="start" fo:margin-left="0.776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캡션" style:display-name="캡션" style:family="paragraph">
      <style:paragraph-properties fo:line-height="150%" fo:text-align="justify" fo:margin-left="0cm" fo:margin-right="0cm" fo:text-indent="0cm" fo:margin-top="0cm" fo:margin-bottom="0.282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3" style:display-name="바탕글 사본3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td" style:display-name="t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fo:color="#0563c1"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text-underline-style="solid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MS바탕글" style:display-name="MS바탕글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제목1" style:display-name="제목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20.00pt" style:font-size-asian="20.00pt" style:font-size-complex="20.00pt" fo:letter-spacing="-2.20pt" fo:language="en" style:language-asian="ko" fo:country="US" style:country-asian="KR" fo:font-weight="bold" style:font-weight-asian="bold" style:font-weight-complex="bold" style:letter-kerning="false" style:text-scale="95%"/>
    </style:style>
    <style:style style:name="제목2" style:display-name="제목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6.00pt" style:font-size-asian="16.00pt" style:font-size-complex="16.00pt" fo:letter-spacing="-1.76pt" fo:language="en" style:language-asian="ko" fo:country="US" style:country-asian="KR" fo:font-weight="bold" style:font-weight-asian="bold" style:font-weight-complex="bold" style:letter-kerning="false" style:text-scale="95%"/>
    </style:style>
    <style:style style:name="xl67" style:display-name="xl67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699cm" style:print-orientation="portrait" fo:margin-left="2.000cm" fo:margin-right="2.000cm" fo:margin-top="1.000cm" fo:margin-bottom="1.0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500cm"/>
      </style:header-style>
      <style:footer-style>
        <style:header-footer-properties svg:height="1.5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분야별 초고성능컴퓨팅센터 지정 공고</dc:title>
    <dc:description/>
    <dc:subject/>
    <meta:keyword/>
    <dc:creator>과학기술정보통신부 주원재</dc:creator>
    <meta:creation-date>2026-09-08T06:17:09.000</meta:creation-date>
    <meta:print-date>60056-05-28T05:36:10.000000955</meta:print-date>
    <meta:generator>hwp/hangul/11, 0, 0, 65535/NAME="Red_Hat_Enterprise_Linux_Server"</meta:generator>
  </office:meta>
</office:document-meta>
</file>