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d67322cd.bmp"/>
  <manifest:file-entry manifest:media-type="" manifest:full-path="Pictures/EMB0000d67322ce.bmp"/>
  <manifest:file-entry manifest:media-type="" manifest:full-path="Pictures/EMB0000d67322cf.bmp"/>
  <manifest:file-entry manifest:media-type="" manifest:full-path="Pictures/EMB0000d67322d0.bmp"/>
  <manifest:file-entry manifest:media-type="" manifest:full-path="Pictures/EMB0000d67322d1.bmp"/>
  <manifest:file-entry manifest:media-type="" manifest:full-path="Pictures/EMB0000d67322d2.bmp"/>
  <manifest:file-entry manifest:media-type="" manifest:full-path="Pictures/EMB0000d67322d3.pn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1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1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1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3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4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5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_0" style:parent-style-name="Standard" style:family="paragraph">
      <style:paragraph-properties fo:line-height="160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P106_0" style:parent-style-name="Standard" style:family="paragraph">
      <style:paragraph-properties fo:line-height="113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7_0" style:parent-style-name="Standard" style:family="paragraph">
      <style:paragraph-properties fo:line-height="113%" fo:text-align="justify" fo:margin-left="1.071cm" fo:margin-right="0cm" fo:text-indent="-1.071cm" fo:margin-top="0.176cm" fo:margin-bottom="0cm" fo:background-color="transparent" fo:border="none" style:shadow="none" style:text-autospace="none" style:vertical-align="auto" style:snap-to-layout-grid="true"/>
    </style:style>
    <style:style style:name="T4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5_0" style:parent-style-name="Standard" style:family="paragraph">
      <style:paragraph-properties fo:line-height="155%" fo:text-align="start" fo:margin-left="1.541cm" fo:margin-right="0cm" fo:text-indent="-1.541cm" fo:margin-top="0.106cm" fo:margin-bottom="0cm" fo:background-color="transparent" fo:border="none" style:shadow="none" style:text-autospace="none" style:vertical-align="auto" style:snap-to-layout-grid="true"/>
    </style:style>
    <style:style style:name="P108_0" style:parent-style-name="Standard" style:family="paragraph">
      <style:paragraph-properties fo:line-height="117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P109_0" style:parent-style-name="Standard" style:family="paragraph">
      <style:paragraph-properties fo:line-height="117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6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160%" fo:text-align="start" fo:margin-left="1.321cm" fo:margin-right="0cm" fo:text-indent="-1.321cm" fo:margin-top="0cm" fo:margin-bottom="0cm" fo:background-color="transparent" fo:border="none" style:shadow="none" style:text-autospace="none" style:vertical-align="auto" style:snap-to-layout-grid="true"/>
    </style:style>
    <style:style style:name="P110_0" style:parent-style-name="Standard" style:family="paragraph">
      <style:paragraph-properties fo:line-height="117%" fo:text-align="justify" fo:margin-left="1.071cm" fo:margin-right="0cm" fo:text-indent="-1.071cm" fo:margin-top="0.176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1_0" style:parent-style-name="Standard" style:family="paragraph">
      <style:paragraph-properties fo:line-height="109%" fo:text-align="justify" fo:margin-left="1.248cm" fo:margin-right="0cm" fo:text-indent="-1.248cm" fo:margin-top="0.176cm" fo:margin-bottom="0cm" fo:background-color="transparent" fo:border="none" style:shadow="none" style:text-autospace="none" style:vertical-align="auto" style:snap-to-layout-grid="true"/>
    </style:style>
    <style:style style:name="T1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2_0" style:parent-style-name="Standard" style:family="paragraph">
      <style:paragraph-properties fo:line-height="109%" fo:text-align="justify" fo:margin-left="1.247cm" fo:margin-right="0cm" fo:text-indent="-1.247cm" fo:margin-top="0.176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3_0" style:parent-style-name="Standard" style:family="paragraph">
      <style:paragraph-properties fo:line-height="117%" fo:text-align="justify" fo:margin-left="1.251cm" fo:margin-right="0cm" fo:text-indent="-1.251cm" fo:margin-top="0.176cm" fo:margin-bottom="0cm" fo:background-color="transparent" fo:border="none" style:shadow="none" style:text-autospace="none" style:vertical-align="auto" style:snap-to-layout-grid="true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102cm" table:align="left" fo:margin="0cm" style:shadow="none" style:may-break-between-rows="true" table:border-model="collapsing"/>
    </style:style>
    <style:style style:name="Table1.A" style:family="table-column">
      <style:table-column-properties style:column-width="16.102cm"/>
    </style:style>
    <style:style style:name="Table1.1" style:family="table-row">
      <style:table-row-properties style:min-row-height="119.08pt" fo:keep-together="auto"/>
    </style:style>
    <style:style style:name="Table1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114_0" style:parent-style-name="Standard" style:family="paragraph">
      <style:paragraph-properties fo:line-height="109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2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9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5_0" style:parent-style-name="Standard" style:family="paragraph">
      <style:paragraph-properties fo:line-height="109%" fo:text-align="justify" fo:margin-left="1.071cm" fo:margin-right="0cm" fo:text-indent="-1.071cm" fo:margin-top="0.176cm" fo:margin-bottom="0cm" fo:background-color="transparent" fo:border="none" style:shadow="none" style:text-autospace="none" style:vertical-align="auto" style:snap-to-layout-grid="tru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8_0" style:parent-style-name="Standard" style:family="paragraph">
      <style:paragraph-properties fo:line-height="15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7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6_0" style:parent-style-name="Standard" style:family="paragraph">
      <style:paragraph-properties fo:line-height="109%" fo:text-align="justify" fo:margin-left="1.268cm" fo:margin-right="0cm" fo:text-indent="-1.268cm" fo:margin-top="0.176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50%" fo:text-align="justify" fo:margin-left="1.335cm" fo:margin-right="0cm" fo:text-indent="-1.335cm" fo:margin-top="0.106cm" fo:margin-bottom="0cm" fo:background-color="transparent" fo:border="none" style:shadow="none" style:text-autospace="none" style:vertical-align="auto" style:snap-to-layout-grid="true"/>
    </style:style>
    <style:style style:name="P117_0" style:parent-style-name="Standard" style:family="paragraph">
      <style:paragraph-properties fo:line-height="109%" fo:text-align="justify" fo:margin-left="1.241cm" fo:margin-right="0cm" fo:text-indent="-1.241cm" fo:margin-top="0.176cm" fo:margin-bottom="0cm" fo:background-color="transparent" fo:border="none" style:shadow="none" style:text-autospace="none" style:vertical-align="auto" style:snap-to-layout-grid="true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5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1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18_0" style:parent-style-name="Standard" style:family="paragraph">
      <style:paragraph-properties fo:line-height="109%" fo:text-align="justify" fo:margin-left="1.161cm" fo:margin-right="0cm" fo:text-indent="-1.161cm" fo:margin-top="0.176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150%" fo:text-align="justify" fo:margin-left="1.373cm" fo:margin-right="0cm" fo:text-indent="-1.373cm" fo:margin-top="0.106cm" fo:margin-bottom="0cm" fo:background-color="transparent" fo:border="none" style:shadow="none" style:text-autospace="none" style:vertical-align="auto" style:snap-to-layout-grid="true"/>
    </style:style>
    <style:style style:name="P51_0" style:parent-style-name="Standard" style:family="paragraph">
      <style:paragraph-properties fo:line-height="150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P109_0_b4" style:parent-style-name="Standard" style:family="paragraph">
      <style:paragraph-properties fo:line-height="117%" fo:text-align="justify" fo:margin-left="0cm" fo:margin-right="0cm" fo:text-indent="0cm" fo:margin-top="0.176cm" fo:margin-bottom="0cm" fo:break-before="page" fo:background-color="transparent" fo:border="none" style:shadow="none" style:text-autospace="none" style:vertical-align="auto" style:snap-to-layout-grid="true"/>
    </style:style>
    <style:style style:name="Table2" style:family="table">
      <style:table-properties style:width="16.401cm" table:align="left" fo:margin="0cm" style:shadow="none" style:may-break-between-rows="true" table:border-model="collapsing"/>
    </style:style>
    <style:style style:name="Table2.A" style:family="table-column">
      <style:table-column-properties style:column-width="7.402cm"/>
    </style:style>
    <style:style style:name="Table2.B" style:family="table-column">
      <style:table-column-properties style:column-width="8.999cm"/>
    </style:style>
    <style:style style:name="Table2.1" style:family="table-row">
      <style:table-row-properties style:min-row-height="17.19pt" fo:keep-together="auto"/>
    </style:style>
    <style:style style:name="Table2.A1" style:family="table-cell">
      <style:table-cell-properties style:vertical-align="middle" style:shadow="none" fo:background-color="#d2ebe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ackground-color="#d2ebe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2" style:family="table-row">
      <style:table-row-properties style:min-row-height="17.19pt" fo:keep-together="auto"/>
    </style:style>
    <style:style style:name="Table2.A2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3" style:family="table-row">
      <style:table-row-properties style:min-row-height="17.19pt" fo:keep-together="auto"/>
    </style:style>
    <style:style style:name="Table2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4" style:family="table-row">
      <style:table-row-properties style:min-row-height="35.58pt" fo:keep-together="auto"/>
    </style:style>
    <style:style style:name="Table2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5" style:family="table-row">
      <style:table-row-properties style:min-row-height="17.19pt" fo:keep-together="auto"/>
    </style:style>
    <style:style style:name="Table2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6" style:family="table-row">
      <style:table-row-properties style:min-row-height="17.19pt" fo:keep-together="auto"/>
    </style:style>
    <style:style style:name="Table2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7" style:family="table-row">
      <style:table-row-properties style:min-row-height="18.39pt" fo:keep-together="auto"/>
    </style:style>
    <style:style style:name="Table2.A7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8" style:family="table-row">
      <style:table-row-properties style:min-row-height="36.28pt" fo:keep-together="auto"/>
    </style:style>
    <style:style style:name="Table2.A8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8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9" style:family="table-row">
      <style:table-row-properties style:min-row-height="35.58pt" fo:keep-together="auto"/>
    </style:style>
    <style:style style:name="Table2.A9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9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2.10" style:family="table-row">
      <style:table-row-properties style:min-row-height="36.29pt" fo:keep-together="auto"/>
    </style:style>
    <style:style style:name="Table2.A10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2.B10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6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7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8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9_0" style:parent-style-name="Standard" style:family="paragraph">
      <style:paragraph-properties fo:line-height="117%" fo:text-align="justify" fo:margin-left="1.212cm" fo:margin-right="0cm" fo:text-indent="-1.212cm" fo:margin-top="0.106cm" fo:margin-bottom="0cm" fo:background-color="transparent" fo:border="none" style:shadow="none" style:text-autospace="none" style:vertical-align="auto" style:snap-to-layout-grid="true"/>
    </style:style>
    <style:style style:name="T1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3_0" style:parent-style-name="Standard" style:family="paragraph">
      <style:paragraph-properties fo:line-height="160%" fo:text-align="justify" fo:margin-left="1.403cm" fo:margin-right="0cm" fo:text-indent="-1.403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94_0" style:parent-style-name="Standard" style:family="paragraph">
      <style:paragraph-properties fo:line-height="160%" fo:text-align="justify" fo:margin-left="1.346cm" fo:margin-right="0cm" fo:text-indent="-1.346cm" fo:margin-top="0cm" fo:margin-bottom="0cm" fo:background-color="transparent" fo:border="none" style:shadow="none" style:text-autospace="none" style:vertical-align="auto" style:snap-to-layout-grid="true"/>
    </style:style>
    <style:style style:name="P120_0" style:parent-style-name="Standard" style:family="paragraph">
      <style:paragraph-properties fo:line-height="117%" fo:text-align="start" fo:margin-left="1.057cm" fo:margin-right="0cm" fo:text-indent="-1.057cm" fo:margin-top="0.176cm" fo:margin-bottom="0cm" fo:background-color="transparent" fo:border="none" style:shadow="none" style:text-autospace="none" style:vertical-align="auto" style:snap-to-layout-grid="true"/>
    </style:style>
    <style:style style:name="P25_0" style:parent-style-name="Standard" style:family="paragraph">
      <style:paragraph-properties fo:line-height="16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14.922cm" table:align="left" fo:margin="0cm" style:shadow="none" style:may-break-between-rows="true" table:border-model="collapsing"/>
    </style:style>
    <style:style style:name="Table3.A" style:family="table-column">
      <style:table-column-properties style:column-width="2.194cm"/>
    </style:style>
    <style:style style:name="Table3.B" style:family="table-column">
      <style:table-column-properties style:column-width="0.199cm"/>
    </style:style>
    <style:style style:name="Table3.C" style:family="table-column">
      <style:table-column-properties style:column-width="12.528cm"/>
    </style:style>
    <style:style style:name="Table3.1" style:family="table-row">
      <style:table-row-properties style:min-row-height="30.14pt" fo:keep-together="auto"/>
    </style:style>
    <style:style style:name="Table3.A1" style:family="table-cell">
      <style:table-cell-properties style:vertical-align="middle" style:shadow="none" fo:background-color="#2e597a" fo:border="none" fo:padding="0.050cm"/>
    </style:style>
    <style:style style:name="Table3.B1" style:family="table-cell">
      <style:table-cell-properties style:vertical-align="middle" style:shadow="none" fo:border-top="none" fo:border-bottom="none" fo:border-left="none" fo:border-right="0.012cm solid #000000" fo:padding="0.050cm"/>
    </style:style>
    <style:style style:name="Table3.C1" style:family="table-cell">
      <style:table-cell-properties style:vertical-align="middle" style:shadow="none" fo:border="0.012cm solid #000000" fo:padding="0.050cm"/>
    </style:style>
    <style:style style:name="P25_0_MS2_b3" style:parent-style-name="Standard" style:master-page-name="MP2" style:family="paragraph">
      <style:paragraph-properties fo:line-height="16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able4" style:family="table">
      <style:table-properties style:width="25.624cm" table:align="left" fo:margin="0cm" style:shadow="none" style:may-break-between-rows="true" table:border-model="collapsing"/>
    </style:style>
    <style:style style:name="Table4.A" style:family="table-column">
      <style:table-column-properties style:column-width="0.475cm"/>
    </style:style>
    <style:style style:name="Table4.B" style:family="table-column">
      <style:table-column-properties style:column-width="0.475cm"/>
    </style:style>
    <style:style style:name="Table4.C" style:family="table-column">
      <style:table-column-properties style:column-width="0.475cm"/>
    </style:style>
    <style:style style:name="Table4.D" style:family="table-column">
      <style:table-column-properties style:column-width="0.475cm"/>
    </style:style>
    <style:style style:name="Table4.E" style:family="table-column">
      <style:table-column-properties style:column-width="0.475cm"/>
    </style:style>
    <style:style style:name="Table4.F" style:family="table-column">
      <style:table-column-properties style:column-width="0.475cm"/>
    </style:style>
    <style:style style:name="Table4.G" style:family="table-column">
      <style:table-column-properties style:column-width="0.475cm"/>
    </style:style>
    <style:style style:name="Table4.H" style:family="table-column">
      <style:table-column-properties style:column-width="0.475cm"/>
    </style:style>
    <style:style style:name="Table4.I" style:family="table-column">
      <style:table-column-properties style:column-width="0.475cm"/>
    </style:style>
    <style:style style:name="Table4.J" style:family="table-column">
      <style:table-column-properties style:column-width="0.475cm"/>
    </style:style>
    <style:style style:name="Table4.K" style:family="table-column">
      <style:table-column-properties style:column-width="0.475cm"/>
    </style:style>
    <style:style style:name="Table4.L" style:family="table-column">
      <style:table-column-properties style:column-width="0.475cm"/>
    </style:style>
    <style:style style:name="Table4.M" style:family="table-column">
      <style:table-column-properties style:column-width="0.475cm"/>
    </style:style>
    <style:style style:name="Table4.N" style:family="table-column">
      <style:table-column-properties style:column-width="0.475cm"/>
    </style:style>
    <style:style style:name="Table4.O" style:family="table-column">
      <style:table-column-properties style:column-width="0.475cm"/>
    </style:style>
    <style:style style:name="Table4.P" style:family="table-column">
      <style:table-column-properties style:column-width="0.475cm"/>
    </style:style>
    <style:style style:name="Table4.Q" style:family="table-column">
      <style:table-column-properties style:column-width="0.475cm"/>
    </style:style>
    <style:style style:name="Table4.R" style:family="table-column">
      <style:table-column-properties style:column-width="0.550cm"/>
    </style:style>
    <style:style style:name="Table4.S" style:family="table-column">
      <style:table-column-properties style:column-width="0.550cm"/>
    </style:style>
    <style:style style:name="Table4.T" style:family="table-column">
      <style:table-column-properties style:column-width="1.300cm"/>
    </style:style>
    <style:style style:name="Table4.U" style:family="table-column">
      <style:table-column-properties style:column-width="0.850cm"/>
    </style:style>
    <style:style style:name="Table4.V" style:family="table-column">
      <style:table-column-properties style:column-width="0.600cm"/>
    </style:style>
    <style:style style:name="Table4.W" style:family="table-column">
      <style:table-column-properties style:column-width="0.600cm"/>
    </style:style>
    <style:style style:name="Table4.X" style:family="table-column">
      <style:table-column-properties style:column-width="0.750cm"/>
    </style:style>
    <style:style style:name="Table4.Y" style:family="table-column">
      <style:table-column-properties style:column-width="1.198cm"/>
    </style:style>
    <style:style style:name="Table4.Z" style:family="table-column">
      <style:table-column-properties style:column-width="1.797cm"/>
    </style:style>
    <style:style style:name="Table4.[" style:family="table-column">
      <style:table-column-properties style:column-width="2.196cm"/>
    </style:style>
    <style:style style:name="Table4.\" style:family="table-column">
      <style:table-column-properties style:column-width="2.296cm"/>
    </style:style>
    <style:style style:name="Table4.]" style:family="table-column">
      <style:table-column-properties style:column-width="2.296cm"/>
    </style:style>
    <style:style style:name="Table4.^" style:family="table-column">
      <style:table-column-properties style:column-width="2.096cm"/>
    </style:style>
    <style:style style:name="Table4._" style:family="table-column">
      <style:table-column-properties style:column-width="0.450cm"/>
    </style:style>
    <style:style style:name="Table4.1" style:family="table-row">
      <style:table-row-properties style:min-row-height="9.89pt" fo:keep-together="auto"/>
    </style:style>
    <style:style style:name="Table4.A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B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C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D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E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F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G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H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I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J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K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L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M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N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O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P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Q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R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S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T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U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V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W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X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Y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Z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[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\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]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^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_1" style:family="table-cell">
      <style:table-cell-properties style:vertical-align="middle" style:shadow="none" fo:background-color="#dfe6f7" fo:border="0.012cm solid #000000" fo:padding-top="0.030cm" fo:padding-bottom="0.030cm"/>
    </style:style>
    <style:style style:name="Table4.2" style:family="table-row">
      <style:table-row-properties style:min-row-height="9.73pt" fo:keep-together="auto"/>
    </style:style>
    <style:style style:name="Table4.A2" style:family="table-cell">
      <style:table-cell-properties style:vertical-align="middle" style:shadow="none" fo:border="0.012cm solid #000000" fo:padding-top="0.030cm" fo:padding-bottom="0.030cm"/>
    </style:style>
    <style:style style:name="Table4.B2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C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D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E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F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G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H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I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J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K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L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M2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N2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O2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R2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U2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X2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\2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2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_2" style:family="table-cell">
      <style:table-cell-properties style:vertical-align="middle" style:shadow="none" fo:border="0.012cm solid #000000"/>
    </style:style>
    <style:style style:name="Table4.3" style:family="table-row">
      <style:table-row-properties style:min-row-height="9.73pt" fo:keep-together="auto"/>
    </style:style>
    <style:style style:name="Table4.B3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H3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R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4" style:family="table-row">
      <style:table-row-properties style:min-row-height="9.73pt" fo:keep-together="auto"/>
    </style:style>
    <style:style style:name="Table4.B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4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I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J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K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L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M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N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O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P4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Q4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R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U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X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\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^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5" style:family="table-row">
      <style:table-row-properties style:min-row-height="9.73pt" fo:keep-together="auto"/>
    </style:style>
    <style:style style:name="Table4.B5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5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I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R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U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X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\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]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5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6" style:family="table-row">
      <style:table-row-properties style:min-row-height="9.73pt" fo:keep-together="auto"/>
    </style:style>
    <style:style style:name="Table4.B6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6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I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R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7" style:family="table-row">
      <style:table-row-properties style:min-row-height="9.73pt" fo:keep-together="auto"/>
    </style:style>
    <style:style style:name="Table4.B7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7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I7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R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7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X7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\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8" style:family="table-row">
      <style:table-row-properties style:min-row-height="9.73pt" fo:keep-together="auto"/>
    </style:style>
    <style:style style:name="Table4.B8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J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K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L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M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N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O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P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Q8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R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8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V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W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X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Y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Z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[8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\8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]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9" style:family="table-row">
      <style:table-row-properties style:min-row-height="9.73pt" fo:keep-together="auto"/>
    </style:style>
    <style:style style:name="Table4.B9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G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H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I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J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K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L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M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N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O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P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Q9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R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9" style:family="table-cell">
      <style:table-cell-properties style:vertical-align="middle" style:shadow="none" fo:border-top="none" fo:border-bottom="0.012cm solid #000000" fo:border-left="0.012cm solid #000000" fo:border-right="0.01cm dotted #000000" fo:padding-top="0.030cm" fo:padding-bottom="0.030cm"/>
    </style:style>
    <style:style style:name="Table4.V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W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X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\9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]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^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0" style:family="table-row">
      <style:table-row-properties style:min-row-height="9.73pt" fo:keep-together="auto"/>
    </style:style>
    <style:style style:name="Table4.B10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10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F10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I10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R1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10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W10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X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1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\10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]1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^1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1" style:family="table-row">
      <style:table-row-properties style:min-row-height="9.73pt" fo:keep-together="auto"/>
    </style:style>
    <style:style style:name="Table4.B11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1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1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1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F1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R1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1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W11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X1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1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1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1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\11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^1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2" style:family="table-row">
      <style:table-row-properties style:min-row-height="9.73pt" fo:keep-together="auto"/>
    </style:style>
    <style:style style:name="Table4.B1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12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F1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R1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U1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W1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X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1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\12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]12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^1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3" style:family="table-row">
      <style:table-row-properties style:min-row-height="9.73pt" fo:keep-together="auto"/>
    </style:style>
    <style:style style:name="Table4.B13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13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F1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3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J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K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L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M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N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O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P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Q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R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S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T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U1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V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W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X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1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\13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]13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^1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4" style:family="table-row">
      <style:table-row-properties style:min-row-height="9.73pt" fo:keep-together="auto"/>
    </style:style>
    <style:style style:name="Table4.B1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14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F14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J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R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S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T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U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V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W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X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Y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\1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]14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^14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5" style:family="table-row">
      <style:table-row-properties style:min-row-height="9.73pt" fo:keep-together="auto"/>
    </style:style>
    <style:style style:name="Table4.B15" style:family="table-cell">
      <style:table-cell-properties style:vertical-align="middle" style:shadow="none" fo:border-top="none" fo:border-bottom="0.012cm solid #000000" fo:border-left="0.012cm solid #000000" fo:border-right="0.01cm dotted #000000" fo:padding-top="0.030cm" fo:padding-bottom="0.030cm"/>
    </style:style>
    <style:style style:name="Table4.C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D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E15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F15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5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J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K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L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M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N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O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P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Q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R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S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T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U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V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W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X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Y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Z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[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\1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]15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^15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16" style:family="table-row">
      <style:table-row-properties style:min-row-height="9.73pt" fo:keep-together="auto"/>
    </style:style>
    <style:style style:name="Table4.B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F1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6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J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M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R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T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U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V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X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Z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[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\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]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1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17" style:family="table-row">
      <style:table-row-properties style:min-row-height="9.73pt" fo:keep-together="auto"/>
    </style:style>
    <style:style style:name="Table4.B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F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7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J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M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R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V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Z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1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8" style:family="table-row">
      <style:table-row-properties style:min-row-height="9.73pt" fo:keep-together="auto"/>
    </style:style>
    <style:style style:name="Table4.B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F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I18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J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M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R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U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V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18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Z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1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19" style:family="table-row">
      <style:table-row-properties style:min-row-height="9.73pt" fo:keep-together="auto"/>
    </style:style>
    <style:style style:name="Table4.B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F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I19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J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M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R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U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V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19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Y19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Z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1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1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20" style:family="table-row">
      <style:table-row-properties style:min-row-height="9.73pt" fo:keep-together="auto"/>
    </style:style>
    <style:style style:name="Table4.B2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F2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I20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J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K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L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M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N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O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P2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Q20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R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0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U20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V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0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Y20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Z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2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20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21" style:family="table-row">
      <style:table-row-properties style:min-row-height="9.73pt" fo:keep-together="auto"/>
    </style:style>
    <style:style style:name="Table4.B21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C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D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E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F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G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H21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I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1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1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Y2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Z21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[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2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22" style:family="table-row">
      <style:table-row-properties style:min-row-height="9.73pt" fo:keep-together="auto"/>
    </style:style>
    <style:style style:name="Table4.B2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2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2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Y2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Z22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[2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\2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]2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^2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23" style:family="table-row">
      <style:table-row-properties style:min-row-height="9.73pt" fo:keep-together="auto"/>
    </style:style>
    <style:style style:name="Table4.B23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3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3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3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3" style:family="table-cell">
      <style:table-cell-properties style:vertical-align="middle" style:shadow="none" fo:border-top="none" fo:border-bottom="0.012cm solid #000000" fo:border-left="0.012cm solid #000000" fo:border-right="0.01cm dotted #000000" fo:padding-top="0.030cm" fo:padding-bottom="0.030cm"/>
    </style:style>
    <style:style style:name="Table4.Y23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Z2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[23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\23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]23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^23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24" style:family="table-row">
      <style:table-row-properties style:min-row-height="9.73pt" fo:keep-together="auto"/>
    </style:style>
    <style:style style:name="Table4.B2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4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4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4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4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4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24" style:family="table-cell">
      <style:table-cell-properties style:vertical-align="middle" style:shadow="none" fo:border-top="0.012cm solid #000000" fo:border-bottom="none" fo:border-left="0.012cm solid #000000" fo:border-right="0.012cm solid #000000" fo:padding-top="0.030cm" fo:padding-bottom="0.030cm"/>
    </style:style>
    <style:style style:name="Table4.25" style:family="table-row">
      <style:table-row-properties style:min-row-height="9.73pt" fo:keep-together="auto"/>
    </style:style>
    <style:style style:name="Table4.B25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5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5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5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5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5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5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25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26" style:family="table-row">
      <style:table-row-properties style:min-row-height="9.73pt" fo:keep-together="auto"/>
    </style:style>
    <style:style style:name="Table4.B26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6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6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6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6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26" style:family="table-cell">
      <style:table-cell-properties style:vertical-align="middle" style:shadow="none" fo:border-top="none" fo:border-bottom="none" fo:border-left="0.012cm solid #000000" fo:border-right="0.012cm solid #000000" fo:padding-top="0.030cm" fo:padding-bottom="0.030cm"/>
    </style:style>
    <style:style style:name="Table4.27" style:family="table-row">
      <style:table-row-properties style:min-row-height="13.97pt" fo:keep-together="auto"/>
    </style:style>
    <style:style style:name="Table4.B27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2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27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2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T27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U27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V27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X27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[27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\27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]27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^27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28" style:family="table-row">
      <style:table-row-properties style:min-row-height="9.73pt" fo:keep-together="auto"/>
    </style:style>
    <style:style style:name="Table4.A28" style:family="table-cell">
      <style:table-cell-properties style:vertical-align="middle" style:shadow="none" fo:border="0.012cm solid #000000" fo:padding-top="0.030cm" fo:padding-bottom="0.030cm"/>
    </style:style>
    <style:style style:name="Table4.B28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C28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D28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E28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R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X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[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\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]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28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_28" style:family="table-cell">
      <style:table-cell-properties style:vertical-align="middle" style:shadow="none" fo:border="0.012cm solid #000000"/>
    </style:style>
    <style:style style:name="Table4.29" style:family="table-row">
      <style:table-row-properties style:min-row-height="9.73pt" fo:keep-together="auto"/>
    </style:style>
    <style:style style:name="Table4.B29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2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29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29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F29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G29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O29" style:family="table-cell">
      <style:table-cell-properties style:vertical-align="middle" style:shadow="none" fo:border-top="0.012cm solid #000000" fo:border-bottom="0.012cm solid #000000" fo:border-left="0.012cm solid #000000" fo:border-right="0.01cm dotted #000000" fo:padding-top="0.030cm" fo:padding-bottom="0.030cm"/>
    </style:style>
    <style:style style:name="Table4.P29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Q29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R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29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0" style:family="table-row">
      <style:table-row-properties style:min-row-height="9.73pt" fo:keep-together="auto"/>
    </style:style>
    <style:style style:name="Table4.B30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0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H30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I30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J3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R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0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1" style:family="table-row">
      <style:table-row-properties style:min-row-height="9.73pt" fo:keep-together="auto"/>
    </style:style>
    <style:style style:name="Table4.B31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1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1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J31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O31" style:family="table-cell">
      <style:table-cell-properties style:vertical-align="middle" style:shadow="none" fo:border-top="0.012cm solid #000000" fo:border-bottom="0.012cm solid #000000" fo:border-left="0.012cm solid #000000" fo:border-right="0.01cm dotted #000000" fo:padding-top="0.030cm" fo:padding-bottom="0.030cm"/>
    </style:style>
    <style:style style:name="Table4.P31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Q31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R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X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1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2" style:family="table-row">
      <style:table-row-properties style:min-row-height="9.73pt" fo:keep-together="auto"/>
    </style:style>
    <style:style style:name="Table4.B32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2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K32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L32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M32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R32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X3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[3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3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2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3" style:family="table-row">
      <style:table-row-properties style:min-row-height="9.73pt" fo:keep-together="auto"/>
    </style:style>
    <style:style style:name="Table4.B33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3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3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N33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P33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Q3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R3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S3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T3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U33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V33" style:family="table-cell">
      <style:table-cell-properties style:vertical-align="middle" style:shadow="none" fo:border-top="0.012cm solid #000000" fo:border-bottom="none" fo:border-left="0.01cm dotted #000000" fo:border-right="0.012cm dotted #000000" fo:padding-top="0.030cm" fo:padding-bottom="0.030cm"/>
    </style:style>
    <style:style style:name="Table4.W33" style:family="table-cell">
      <style:table-cell-properties style:vertical-align="middle" style:shadow="none" fo:border-top="0.012cm solid #000000" fo:border-bottom="none" fo:border-left="0.012cm dotted #000000" fo:border-right="0.012cm solid #000000" fo:padding-top="0.030cm" fo:padding-bottom="0.030cm"/>
    </style:style>
    <style:style style:name="Table4.X33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[3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]3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3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4" style:family="table-row">
      <style:table-row-properties style:min-row-height="9.73pt" fo:keep-together="auto"/>
    </style:style>
    <style:style style:name="Table4.B34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34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O34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P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R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S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T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U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V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W34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X34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Y34" style:family="table-cell">
      <style:table-cell-properties style:vertical-align="middle" style:shadow="none" fo:border-top="0.012cm solid #000000" fo:border-bottom="none" fo:border-left="0.01cm dotted #000000" fo:border-right="0.01cm dotted #000000" fo:padding-top="0.030cm" fo:padding-bottom="0.030cm"/>
    </style:style>
    <style:style style:name="Table4.Z34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[3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\3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]34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4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35" style:family="table-row">
      <style:table-row-properties style:min-row-height="9.73pt" fo:keep-together="auto"/>
    </style:style>
    <style:style style:name="Table4.B35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35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R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S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T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U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V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W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X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Y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Z35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[35" style:family="table-cell">
      <style:table-cell-properties style:vertical-align="middle" style:shadow="none" fo:border-top="0.012cm solid #000000" fo:border-bottom="0.012cm solid #000000" fo:border-left="0.01cm dotted #000000" fo:border-right="0.01cm dotted #000000" fo:padding-top="0.030cm" fo:padding-bottom="0.030cm"/>
    </style:style>
    <style:style style:name="Table4.\35" style:family="table-cell">
      <style:table-cell-properties style:vertical-align="middle" style:shadow="none" fo:border-top="0.012cm solid #000000" fo:border-bottom="0.012cm solid #000000" fo:border-left="0.01cm dotted #000000" fo:border-right="0.012cm solid #000000" fo:padding-top="0.030cm" fo:padding-bottom="0.030cm"/>
    </style:style>
    <style:style style:name="Table4.]35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^35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36" style:family="table-row">
      <style:table-row-properties style:min-row-height="9.73pt" fo:keep-together="auto"/>
    </style:style>
    <style:style style:name="Table4.B36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36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36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3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Y3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Z3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\3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^36" style:family="table-cell">
      <style:table-cell-properties style:vertical-align="middle" style:shadow="none" fo:background-color="#f2f2f2" fo:border-top="0.012cm solid #000000" fo:border-bottom="none" fo:border-left="0.012cm solid #000000" fo:border-right="0.012cm solid #000000" fo:padding-top="0.030cm" fo:padding-bottom="0.030cm"/>
    </style:style>
    <style:style style:name="Table4.37" style:family="table-row">
      <style:table-row-properties style:min-row-height="9.73pt" fo:keep-together="auto"/>
    </style:style>
    <style:style style:name="Table4.B37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37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37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3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Y3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Z3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7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38" style:family="table-row">
      <style:table-row-properties style:min-row-height="9.73pt" fo:keep-together="auto"/>
    </style:style>
    <style:style style:name="Table4.B38" style:family="table-cell">
      <style:table-cell-properties style:vertical-align="middle" style:shadow="none" fo:border-top="none" fo:border-bottom="none" fo:border-left="0.012cm solid #000000" fo:border-right="0.01cm dotted #000000" fo:padding-top="0.030cm" fo:padding-bottom="0.030cm"/>
    </style:style>
    <style:style style:name="Table4.C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D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E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F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G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H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I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J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K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L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M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N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O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P38" style:family="table-cell">
      <style:table-cell-properties style:vertical-align="middle" style:shadow="none" fo:border-top="none" fo:border-bottom="none" fo:border-left="0.01cm dotted #000000" fo:border-right="0.01cm dotted #000000" fo:padding-top="0.030cm" fo:padding-bottom="0.030cm"/>
    </style:style>
    <style:style style:name="Table4.Q38" style:family="table-cell">
      <style:table-cell-properties style:vertical-align="middle" style:shadow="none" fo:border-top="none" fo:border-bottom="none" fo:border-left="0.01cm dotted #000000" fo:border-right="0.012cm solid #000000" fo:padding-top="0.030cm" fo:padding-bottom="0.030cm"/>
    </style:style>
    <style:style style:name="Table4.R3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Y3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Z3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\38" style:family="table-cell">
      <style:table-cell-properties style:vertical-align="middle" style:shadow="none" fo:background-color="#f2f2f2" fo:border-top="none" fo:border-bottom="none" fo:border-left="0.012cm solid #000000" fo:border-right="0.012cm solid #000000" fo:padding-top="0.030cm" fo:padding-bottom="0.030cm"/>
    </style:style>
    <style:style style:name="Table4.^38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39" style:family="table-row">
      <style:table-row-properties style:min-row-height="9.73pt" fo:keep-together="auto"/>
    </style:style>
    <style:style style:name="Table4.B39" style:family="table-cell">
      <style:table-cell-properties style:vertical-align="middle" style:shadow="none" fo:border-top="none" fo:border-bottom="0.012cm solid #000000" fo:border-left="0.012cm solid #000000" fo:border-right="0.01cm dotted #000000" fo:padding-top="0.030cm" fo:padding-bottom="0.030cm"/>
    </style:style>
    <style:style style:name="Table4.C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D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E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F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G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H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I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J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K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L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M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N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O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P39" style:family="table-cell">
      <style:table-cell-properties style:vertical-align="middle" style:shadow="none" fo:border-top="none" fo:border-bottom="0.012cm solid #000000" fo:border-left="0.01cm dotted #000000" fo:border-right="0.01cm dotted #000000" fo:padding-top="0.030cm" fo:padding-bottom="0.030cm"/>
    </style:style>
    <style:style style:name="Table4.Q39" style:family="table-cell">
      <style:table-cell-properties style:vertical-align="middle" style:shadow="none" fo:border-top="none" fo:border-bottom="0.012cm solid #000000" fo:border-left="0.01cm dotted #000000" fo:border-right="0.012cm solid #000000" fo:padding-top="0.030cm" fo:padding-bottom="0.030cm"/>
    </style:style>
    <style:style style:name="Table4.R3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Y3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Z3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\39" style:family="table-cell">
      <style:table-cell-properties style:vertical-align="middle" style:shadow="none" fo:background-color="#f2f2f2" fo:border-top="none" fo:border-bottom="0.012cm solid #000000" fo:border-left="0.012cm solid #000000" fo:border-right="0.012cm solid #000000" fo:padding-top="0.030cm" fo:padding-bottom="0.030cm"/>
    </style:style>
    <style:style style:name="Table4.]39" style:family="table-cell">
      <style:table-cell-properties style:vertical-align="middle" style:shadow="none" fo:border-top="0.012cm solid #000000" fo:border-bottom="none" fo:border-left="0.012cm solid #000000" fo:border-right="0.01cm dotted #000000" fo:padding-top="0.030cm" fo:padding-bottom="0.030cm"/>
    </style:style>
    <style:style style:name="Table4.^39" style:family="table-cell">
      <style:table-cell-properties style:vertical-align="middle" style:shadow="none" fo:border-top="0.012cm solid #000000" fo:border-bottom="none" fo:border-left="0.01cm dotted #000000" fo:border-right="0.012cm solid #000000" fo:padding-top="0.030cm" fo:padding-bottom="0.030cm"/>
    </style:style>
    <style:style style:name="Table4.40" style:family="table-row">
      <style:table-row-properties style:min-row-height="9.73pt" fo:keep-together="auto"/>
    </style:style>
    <style:style style:name="Table4.B4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P40" style:family="table-cell">
      <style:table-cell-properties style:vertical-align="middle" style:shadow="none" fo:background-color="#f2f2f2" fo:border="0.012cm solid #000000" fo:padding-top="0.030cm" fo:padding-bottom="0.030cm"/>
    </style:style>
    <style:style style:name="Table4.Y40" style:family="table-cell">
      <style:table-cell-properties style:vertical-align="middle" style:shadow="none" fo:border-top="0.012cm solid #000000" fo:border-bottom="0.012cm solid #000000" fo:border-left="0.012cm solid #000000" fo:border-right="none" fo:padding-top="0.030cm" fo:padding-bottom="0.030cm"/>
    </style:style>
    <style:style style:name="Table4.Z40" style:family="table-cell">
      <style:table-cell-properties style:vertical-align="middle" style:shadow="none" fo:border-top="0.012cm solid #000000" fo:border-bottom="0.012cm solid #000000" fo:border-left="none" fo:border-right="none" fo:padding-top="0.030cm" fo:padding-bottom="0.030cm"/>
    </style:style>
    <style:style style:name="Table4.\40" style:family="table-cell">
      <style:table-cell-properties style:vertical-align="middle" style:shadow="none" fo:border-top="0.012cm solid #000000" fo:border-bottom="0.012cm solid #000000" fo:border-left="none" fo:border-right="none" fo:padding-top="0.030cm" fo:padding-bottom="0.030cm"/>
    </style:style>
    <style:style style:name="Table4.]40" style:family="table-cell">
      <style:table-cell-properties style:vertical-align="middle" style:shadow="none" fo:border-top="none" fo:border-bottom="0.012cm solid #000000" fo:border-left="none" fo:border-right="none" fo:padding-top="0.030cm" fo:padding-bottom="0.030cm"/>
    </style:style>
    <style:style style:name="Table4.^40" style:family="table-cell">
      <style:table-cell-properties style:vertical-align="middle" style:shadow="none" fo:border-top="none" fo:border-bottom="0.012cm solid #000000" fo:border-left="none" fo:border-right="0.012cm solid #000000" fo:padding-top="0.030cm" fo:padding-bottom="0.030cm"/>
    </style:style>
    <style:style style:name="Table5" style:family="table">
      <style:table-properties style:width="14.922cm" table:align="left" fo:margin="0cm" style:shadow="none" style:may-break-between-rows="true" table:border-model="collapsing"/>
    </style:style>
    <style:style style:name="Table5.A" style:family="table-column">
      <style:table-column-properties style:column-width="2.194cm"/>
    </style:style>
    <style:style style:name="Table5.B" style:family="table-column">
      <style:table-column-properties style:column-width="0.199cm"/>
    </style:style>
    <style:style style:name="Table5.C" style:family="table-column">
      <style:table-column-properties style:column-width="12.528cm"/>
    </style:style>
    <style:style style:name="Table5.1" style:family="table-row">
      <style:table-row-properties style:min-row-height="30.14pt" fo:keep-together="auto"/>
    </style:style>
    <style:style style:name="Table5.A1" style:family="table-cell">
      <style:table-cell-properties style:vertical-align="middle" style:shadow="none" fo:background-color="#2e597a" fo:border="none" fo:padding="0.050cm"/>
    </style:style>
    <style:style style:name="Table5.B1" style:family="table-cell">
      <style:table-cell-properties style:vertical-align="middle" style:shadow="none" fo:border-top="none" fo:border-bottom="none" fo:border-left="none" fo:border-right="0.012cm solid #000000" fo:padding="0.050cm"/>
    </style:style>
    <style:style style:name="Table5.C1" style:family="table-cell">
      <style:table-cell-properties style:vertical-align="middle" style:shadow="none" fo:border="0.012cm solid #000000" fo:padding="0.050cm"/>
    </style:style>
    <style:style style:name="P25_0_MS3_b7" style:parent-style-name="Standard" style:master-page-name="MP3" style:family="paragraph">
      <style:paragraph-properties fo:line-height="160%" fo:text-align="justify" fo:margin-left="0cm" fo:margin-right="0cm" fo:text-indent="0cm" fo:margin-top="0.176cm" fo:margin-bottom="0cm" fo:break-before="page" fo:background-color="transparent" fo:border="none" style:shadow="none" style:text-autospace="none" style:vertical-align="auto" style:snap-to-layout-grid="true"/>
    </style:style>
    <style:style style:name="T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6" style:family="table">
      <style:table-properties style:width="16.619cm" table:align="left" fo:margin="0cm" style:shadow="none" style:may-break-between-rows="true" table:border-model="collapsing"/>
    </style:style>
    <style:style style:name="Table6.A" style:family="table-column">
      <style:table-column-properties style:column-width="16.619cm"/>
    </style:style>
    <style:style style:name="Table6.1" style:family="table-row">
      <style:table-row-properties style:min-row-height="2.82pt" fo:keep-together="auto"/>
    </style:style>
    <style:style style:name="Table6.A1" style:family="table-cell">
      <style:table-cell-properties style:vertical-align="middle" style:shadow="none" fo:background-color="#eaeff5" fo:border="0.03cm dotted #000000" fo:padding-top="0.050cm" fo:padding-bottom="0.050cm" fo:padding-left="0.180cm" fo:padding-right="0.180cm"/>
    </style:style>
    <style:style style:name="Table12" style:family="table">
      <style:table-properties style:width="14.922cm" table:align="left" fo:margin="0cm" style:shadow="none" style:may-break-between-rows="true" table:border-model="collapsing"/>
    </style:style>
    <style:style style:name="Table12.A" style:family="table-column">
      <style:table-column-properties style:column-width="2.194cm"/>
    </style:style>
    <style:style style:name="Table12.B" style:family="table-column">
      <style:table-column-properties style:column-width="0.199cm"/>
    </style:style>
    <style:style style:name="Table12.C" style:family="table-column">
      <style:table-column-properties style:column-width="12.528cm"/>
    </style:style>
    <style:style style:name="Table12.1" style:family="table-row">
      <style:table-row-properties style:min-row-height="30.14pt" fo:keep-together="auto"/>
    </style:style>
    <style:style style:name="Table12.A1" style:family="table-cell">
      <style:table-cell-properties style:vertical-align="middle" style:shadow="none" fo:background-color="#2e597a" fo:border="none" fo:padding="0.050cm"/>
    </style:style>
    <style:style style:name="Table12.B1" style:family="table-cell">
      <style:table-cell-properties style:vertical-align="middle" style:shadow="none" fo:border-top="none" fo:border-bottom="none" fo:border-left="none" fo:border-right="0.012cm solid #000000" fo:padding="0.050cm"/>
    </style:style>
    <style:style style:name="Table12.C1" style:family="table-cell">
      <style:table-cell-properties style:vertical-align="middle" style:shadow="none" fo:border="0.012cm solid #000000" fo:padding="0.050cm"/>
    </style:style>
    <style:style style:name="T1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3" style:family="table">
      <style:table-properties style:width="16.701cm" table:align="left" fo:margin="0cm" style:shadow="none" style:may-break-between-rows="true" table:border-model="collapsing"/>
    </style:style>
    <style:style style:name="Table13.A" style:family="table-column">
      <style:table-column-properties style:column-width="16.701cm"/>
    </style:style>
    <style:style style:name="Table13.1" style:family="table-row">
      <style:table-row-properties style:min-row-height="57.12pt" fo:keep-together="auto"/>
    </style:style>
    <style:style style:name="Table13.A1" style:family="table-cell">
      <style:table-cell-properties style:vertical-align="middle" style:shadow="none" fo:border-top="0.012cm dotted #000000" fo:border-bottom="0.012cm dotted #000000" fo:border-left="none" fo:border-right="none" fo:padding-top="0.050cm" fo:padding-bottom="0.050cm" fo:padding-left="0.180cm" fo:padding-right="0.180cm"/>
    </style:style>
    <style:style style:name="P80_23" style:parent-style-name="선그리기" style:family="paragraph">
      <style:paragraph-properties fo:line-height="160%" fo:text-align="center" fo:margin-left="0cm" fo:margin-right="0cm" fo:text-indent="0.117cm" fo:margin-top="0.176cm" fo:margin-bottom="0cm" fo:background-color="transparent" fo:border="none" style:shadow="none" style:text-autospace="none" style:vertical-align="auto" style:snap-to-layout-grid="false"/>
    </style:style>
    <style:style style:name="T10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21_23" style:parent-style-name="선그리기" style:family="paragraph">
      <style:paragraph-properties fo:line-height="117%" fo:text-align="justify" fo:margin-left="1.154cm" fo:margin-right="0cm" fo:text-indent="-1.037cm" fo:margin-top="0.353cm" fo:margin-bottom="0cm" fo:background-color="transparent" fo:border="none" style:shadow="none" style:text-autospace="none" style:vertical-align="auto" style:snap-to-layout-grid="false"/>
    </style:style>
    <style:style style:name="Table14" style:family="table">
      <style:table-properties style:width="16.102cm" table:align="left" fo:margin="0cm" style:shadow="none" style:may-break-between-rows="true" table:border-model="collapsing"/>
    </style:style>
    <style:style style:name="Table14.A" style:family="table-column">
      <style:table-column-properties style:column-width="16.102cm"/>
    </style:style>
    <style:style style:name="Table14.1" style:family="table-row">
      <style:table-row-properties style:min-row-height="53.14pt" fo:keep-together="auto"/>
    </style:style>
    <style:style style:name="Table14.A1" style:family="table-cell">
      <style:table-cell-properties style:vertical-align="middle" style:shadow="none" fo:background-color="#e0e5fa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P84_23" style:parent-style-name="선그리기" style:family="paragraph">
      <style:paragraph-properties fo:line-height="160%" fo:text-align="end" fo:margin-left="1.062cm" fo:margin-right="0cm" fo:text-indent="-0.945cm" fo:margin-top="0cm" fo:margin-bottom="0cm" fo:background-color="transparent" fo:border="none" style:shadow="none" style:text-autospace="none" style:vertical-align="auto" style:snap-to-layout-grid="false"/>
    </style:style>
    <style:style style:name="T1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5_0" style:parent-style-name="Standard" style:family="paragraph">
      <style:paragraph-properties fo:line-height="160%" fo:text-align="justify" fo:margin-left="1.396cm" fo:margin-right="0cm" fo:text-indent="-1.396cm" fo:margin-top="0.353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-2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6_0" style:parent-style-name="Standard" style:family="paragraph">
      <style:paragraph-properties fo:line-height="160%" fo:text-align="end" fo:margin-left="1.396cm" fo:margin-right="0cm" fo:text-indent="-1.396cm" fo:margin-top="0.176cm" fo:margin-bottom="0cm" fo:background-color="transparent" fo:border="none" style:shadow="none" style:text-autospace="none" style:vertical-align="auto" style:snap-to-layout-grid="true"/>
    </style:style>
    <style:style style:name="P122_0_b4" style:parent-style-name="Standard" style:family="paragraph">
      <style:paragraph-properties fo:line-height="117%" fo:text-align="justify" fo:margin-left="1.099cm" fo:margin-right="0cm" fo:text-indent="-1.099cm" fo:margin-top="0.176cm" fo:margin-bottom="0cm" fo:break-before="page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16.102cm" table:align="left" fo:margin="0cm" style:shadow="none" style:may-break-between-rows="true" table:border-model="collapsing"/>
    </style:style>
    <style:style style:name="Table15.A" style:family="table-column">
      <style:table-column-properties style:column-width="16.102cm"/>
    </style:style>
    <style:style style:name="Table15.1" style:family="table-row">
      <style:table-row-properties style:min-row-height="53.14pt" fo:keep-together="auto"/>
    </style:style>
    <style:style style:name="Table15.A1" style:family="table-cell">
      <style:table-cell-properties style:vertical-align="middle" style:shadow="none" fo:background-color="#e0e5fa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P88_0" style:parent-style-name="Standard" style:family="paragraph">
      <style:paragraph-properties fo:line-height="160%" fo:text-align="end" fo:margin-left="1.099cm" fo:margin-right="0cm" fo:text-indent="-1.099cm" fo:margin-top="0.176cm" fo:margin-bottom="0cm" fo:background-color="transparent" fo:border="none" style:shadow="none" style:text-autospace="none" style:vertical-align="auto" style:snap-to-layout-grid="true"/>
    </style:style>
    <style:style style:name="T1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3_0_b4" style:parent-style-name="Standard" style:family="paragraph">
      <style:paragraph-properties fo:line-height="117%" fo:text-align="justify" fo:margin-left="0.982cm" fo:margin-right="0cm" fo:text-indent="-0.982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6" style:family="table">
      <style:table-properties style:width="16.102cm" table:align="left" fo:margin="0cm" style:shadow="none" style:may-break-between-rows="true" table:border-model="collapsing"/>
    </style:style>
    <style:style style:name="Table16.A" style:family="table-column">
      <style:table-column-properties style:column-width="16.102cm"/>
    </style:style>
    <style:style style:name="Table16.1" style:family="table-row">
      <style:table-row-properties style:min-row-height="53.14pt" fo:keep-together="auto"/>
    </style:style>
    <style:style style:name="Table16.A1" style:family="table-cell">
      <style:table-cell-properties style:vertical-align="middle" style:shadow="none" fo:background-color="#e0e5fa" fo:border-top="0.012cm solid #000000" fo:border-bottom="0.012cm solid #000000" fo:border-left="none" fo:border-right="none" fo:padding-top="0.050cm" fo:padding-bottom="0.050cm" fo:padding-left="0.180cm" fo:padding-right="0.180cm"/>
    </style:style>
    <style:style style:name="P90_0" style:parent-style-name="Standard" style:family="paragraph">
      <style:paragraph-properties fo:line-height="160%" fo:text-align="end" fo:margin-left="0.990cm" fo:margin-right="0cm" fo:text-indent="-0.990cm" fo:margin-top="0.176cm" fo:margin-bottom="0cm" fo:background-color="transparent" fo:border="none" style:shadow="none" style:text-autospace="none" style:vertical-align="auto" style:snap-to-layout-grid="true"/>
    </style:style>
    <style:style style:name="P91_0" style:parent-style-name="Standard" style:family="paragraph">
      <style:paragraph-properties fo:line-height="160%" fo:text-align="justify" fo:margin-left="1.396cm" fo:margin-right="0cm" fo:text-indent="-1.396cm" fo:margin-top="0.176cm" fo:margin-bottom="0cm" fo:background-color="transparent" fo:border="none" style:shadow="none" style:text-autospace="none" style:vertical-align="auto" style:snap-to-layout-grid="true"/>
    </style:style>
    <style:style style:name="P124_0_b4" style:parent-style-name="Standard" style:family="paragraph">
      <style:paragraph-properties fo:line-height="117%" fo:text-align="justify" fo:margin-left="1.396cm" fo:margin-right="0cm" fo:text-indent="-1.396cm" fo:margin-top="0.353cm" fo:margin-bottom="0cm" fo:break-before="page" fo:background-color="transparent" fo:border="none" style:shadow="none" style:text-autospace="none" style:vertical-align="auto" style:snap-to-layout-grid="true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5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150%" fo:text-align="justify" fo:margin-left="1.076cm" fo:margin-right="0cm" fo:text-indent="-1.076cm" fo:margin-top="0cm" fo:margin-bottom="0cm" fo:background-color="transparent" fo:border="none" style:shadow="none" style:text-autospace="none" style:vertical-align="auto" style:snap-to-layout-grid="true"/>
    </style:style>
    <style:style style:name="P37_0" style:parent-style-name="Standard" style:family="paragraph">
      <style:paragraph-properties fo:line-height="150%" fo:text-align="justify" fo:margin-left="4.600cm" fo:margin-right="0cm" fo:text-indent="-4.600cm" fo:margin-top="0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50%" fo:text-align="justify" fo:margin-left="0.230cm" fo:margin-right="0cm" fo:text-indent="-0.230cm" fo:margin-top="0cm" fo:margin-bottom="0cm" fo:background-color="transparent" fo:border="none" style:shadow="none" style:text-autospace="none" style:vertical-align="auto" style:snap-to-layout-grid="true"/>
    </style:style>
    <style:style style:name="T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33_0" style:parent-style-name="Standard" style:family="paragraph">
      <style:paragraph-properties fo:line-height="13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_0" style:parent-style-name="Standard" style:family="paragraph">
      <style:paragraph-properties fo:line-height="13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6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47_0" style:parent-style-name="Standard" style:family="paragraph">
      <style:paragraph-properties fo:line-height="130%" fo:text-align="justify" fo:margin-left="0.205cm" fo:margin-right="0cm" fo:text-indent="-0.205cm" fo:margin-top="0cm" fo:margin-bottom="0cm" fo:background-color="transparent" fo:border="none" style:shadow="none" style:text-autospace="none" style:vertical-align="auto" style:snap-to-layout-grid="true"/>
    </style:style>
    <style:style style:name="T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30%" fo:text-align="justify" fo:margin-left="0.230cm" fo:margin-right="0cm" fo:text-indent="-0.230cm" fo:margin-top="0cm" fo:margin-bottom="0cm" fo:background-color="transparent" fo:border="none" style:shadow="none" style:text-autospace="none" style:vertical-align="auto" style:snap-to-layout-grid="true"/>
    </style:style>
    <style:style style:name="T3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3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3.2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1_0" style:parent-style-name="Standard" style:family="paragraph">
      <style:paragraph-properties fo:line-height="135%" fo:text-align="justify" fo:margin-left="0.729cm" fo:margin-right="0cm" fo:text-indent="-0.729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6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7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28_0" style:parent-style-name="Standard" style:family="paragraph">
      <style:paragraph-properties fo:line-height="123%" fo:text-align="start" fo:margin-left="0cm" fo:margin-right="0.347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2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7.00pt" style:font-size-asian="7.00pt" style:font-size-complex="7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129_0" style:parent-style-name="Standard" style:family="paragraph">
      <style:paragraph-properties fo:line-height="6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53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7.00pt" style:font-size-asian="7.00pt" style:font-size-complex="7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54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7.00pt" style:font-size-asian="7.00pt" style:font-size-complex="7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130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5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7.00pt" style:font-size-asian="7.00pt" style:font-size-complex="7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131_0" style:parent-style-name="Standard" style:family="paragraph">
      <style:paragraph-properties fo:line-height="95%" fo:text-align="justify" fo:margin-left="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32_0" style:parent-style-name="Standard" style:family="paragraph">
      <style:paragraph-properties fo:line-height="7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33_0" style:parent-style-name="Standard" style:family="paragraph">
      <style:paragraph-properties fo:line-height="95%" fo:text-align="justify" fo:margin-left="0.03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492cm" style:type="left" style:leader-style="none"/>
        </style:tab-stops>
      </style:paragraph-properties>
    </style:style>
    <style:style style:name="T56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6.00pt" style:font-size-asian="6.00pt" style:font-size-complex="6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57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.00pt" style:font-size-asian="1.00pt" style:font-size-complex="1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134_0" style:parent-style-name="Standard" style:family="paragraph">
      <style:paragraph-properties fo:line-height="94%" fo:text-align="justify" fo:margin-left="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9" style:family="text">
      <style:text-properties fo:color="#000000" style:text-outline="false" style:text-line-through-style="solid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7.00pt" style:font-size-asian="7.00pt" style:font-size-complex="7.00pt" fo:letter-spacing="-1.6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7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2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2.225cm" table:align="left" fo:margin="0cm" style:shadow="none" style:may-break-between-rows="true" table:border-model="collapsing"/>
    </style:style>
    <style:style style:name="Table7.A" style:family="table-column">
      <style:table-column-properties style:column-width="2.225cm"/>
    </style:style>
    <style:style style:name="Table7.1" style:family="table-row">
      <style:table-row-properties style:min-row-height="24.14pt" fo:keep-together="auto"/>
    </style:style>
    <style:style style:name="Table7.A1" style:family="table-cell">
      <style:table-cell-properties style:vertical-align="middle" style:shadow="none" fo:background-color="#d6d6d6" fo:border-top="0.05cm double #000000" fo:border-bottom="0.05cm double #000000" fo:border-left="none" fo:border-right="none" style:border-line-width-top="0.017cm 0.008cm 0.017cm" style:border-line-width-bottom="0.017cm 0.008cm 0.017cm" fo:padding-top="0.050cm" fo:padding-bottom="0.050cm" fo:padding-left="0.180cm" fo:padding-right="0.180cm"/>
    </style:style>
    <style:style style:name="P135_0_b2" style:parent-style-name="Standard" style:family="paragraph">
      <style:paragraph-properties fo:line-height="119%" fo:text-align="justify" fo:margin-left="1.099cm" fo:margin-right="0cm" fo:text-indent="-1.099cm" fo:margin-top="0.141cm" fo:margin-bottom="0cm" fo:background-color="transparent" fo:border="none" style:shadow="none" style:text-autospace="none" style:vertical-align="auto" style:snap-to-layout-grid="true"/>
    </style:style>
    <style:style style:name="T7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6_0" style:parent-style-name="Standard" style:family="paragraph">
      <style:paragraph-properties fo:line-height="113%" fo:text-align="justify" fo:margin-left="1.099cm" fo:margin-right="0cm" fo:text-indent="-1.099cm" fo:margin-top="0.141cm" fo:margin-bottom="0cm" fo:background-color="transparent" fo:border="none" style:shadow="none" style:text-autospace="none" style:vertical-align="auto" style:snap-to-layout-grid="true"/>
    </style:style>
    <style:style style:name="T7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_0" style:parent-style-name="Standard" style:family="paragraph">
      <style:paragraph-properties fo:line-height="155%" fo:text-align="justify" fo:margin-left="1.364cm" fo:margin-right="0cm" fo:text-indent="-1.364cm" fo:margin-top="0.071cm" fo:margin-bottom="0cm" fo:background-color="transparent" fo:border="none" style:shadow="none" style:text-autospace="none" style:vertical-align="auto" style:snap-to-layout-grid="true"/>
    </style:style>
    <style:style style:name="P137_0" style:parent-style-name="Standard" style:family="paragraph">
      <style:paragraph-properties fo:line-height="113%" fo:text-align="justify" fo:margin-left="1.099cm" fo:margin-right="0cm" fo:text-indent="-1.099cm" fo:margin-top="0.176cm" fo:margin-bottom="0cm" fo:background-color="transparent" fo:border="none" style:shadow="none" style:text-autospace="none" style:vertical-align="auto" style:snap-to-layout-grid="true"/>
    </style:style>
    <style:style style:name="P138_0" style:parent-style-name="Standard" style:family="paragraph">
      <style:paragraph-properties fo:line-height="113%" fo:text-align="justify" fo:margin-left="1.154cm" fo:margin-right="0cm" fo:text-indent="-1.154cm" fo:margin-top="0.176cm" fo:margin-bottom="0cm" fo:background-color="transparent" fo:border="none" style:shadow="none" style:text-autospace="none" style:vertical-align="auto" style:snap-to-layout-grid="true"/>
    </style:style>
    <style:style style:name="T7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7_0" style:parent-style-name="Standard" style:family="paragraph">
      <style:paragraph-properties fo:line-height="155%" fo:text-align="justify" fo:margin-left="1.099cm" fo:margin-right="0cm" fo:text-indent="-1.099cm" fo:margin-top="0.176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2.524cm" table:align="left" fo:margin="0cm" style:shadow="none" style:may-break-between-rows="true" table:border-model="collapsing"/>
    </style:style>
    <style:style style:name="Table8.A" style:family="table-column">
      <style:table-column-properties style:column-width="2.524cm"/>
    </style:style>
    <style:style style:name="Table8.1" style:family="table-row">
      <style:table-row-properties style:min-row-height="24.14pt" fo:keep-together="auto"/>
    </style:style>
    <style:style style:name="Table8.A1" style:family="table-cell">
      <style:table-cell-properties style:vertical-align="middle" style:shadow="none" fo:background-color="#d6d6d6" fo:border-top="0.05cm double #000000" fo:border-bottom="0.05cm double #000000" fo:border-left="none" fo:border-right="none" style:border-line-width-top="0.017cm 0.008cm 0.017cm" style:border-line-width-bottom="0.017cm 0.008cm 0.017cm" fo:padding-top="0.050cm" fo:padding-bottom="0.050cm" fo:padding-left="0.180cm" fo:padding-right="0.180cm"/>
    </style:style>
    <style:style style:name="T8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-3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3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-3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5_0" style:parent-style-name="Standard" style:family="paragraph">
      <style:paragraph-properties fo:line-height="155%" fo:text-align="justify" fo:margin-left="1.099cm" fo:margin-right="0cm" fo:text-indent="-1.099cm" fo:margin-top="0.141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9_0" style:parent-style-name="Standard" style:family="paragraph">
      <style:paragraph-properties fo:line-height="113%" fo:text-align="justify" fo:margin-left="1.396cm" fo:margin-right="0cm" fo:text-indent="-1.396cm" fo:margin-top="0.141cm" fo:margin-bottom="0cm" fo:background-color="transparent" fo:border="none" style:shadow="none" style:text-autospace="none" style:vertical-align="auto" style:snap-to-layout-grid="true"/>
    </style:style>
    <style:style style:name="T8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0_0" style:parent-style-name="Standard" style:family="paragraph">
      <style:paragraph-properties fo:line-height="113%" fo:text-align="justify" fo:margin-left="1.335cm" fo:margin-right="0cm" fo:text-indent="-1.335cm" fo:margin-top="0.176cm" fo:margin-bottom="0cm" fo:background-color="transparent" fo:border="none" style:shadow="none" style:text-autospace="none" style:vertical-align="auto" style:snap-to-layout-grid="true"/>
    </style:style>
    <style:style style:name="T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family="paragraph">
      <style:paragraph-properties fo:line-height="155%" fo:text-align="justify" fo:margin-left="1.099cm" fo:margin-right="0cm" fo:text-indent="-1.099cm" fo:margin-top="0.071cm" fo:margin-bottom="0cm" fo:background-color="transparent" fo:border="none" style:shadow="none" style:text-autospace="none" style:vertical-align="auto" style:snap-to-layout-grid="true"/>
    </style:style>
    <style:style style:name="P141_0" style:parent-style-name="Standard" style:family="paragraph">
      <style:paragraph-properties fo:line-height="113%" fo:text-align="justify" fo:margin-left="1.297cm" fo:margin-right="0cm" fo:text-indent="-1.297cm" fo:margin-top="0.176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1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2_0" style:parent-style-name="Standard" style:family="paragraph">
      <style:paragraph-properties fo:line-height="113%" fo:text-align="justify" fo:margin-left="1.325cm" fo:margin-right="0cm" fo:text-indent="-1.325cm" fo:margin-top="0.176cm" fo:margin-bottom="0cm" fo:background-color="transparent" fo:border="none" style:shadow="none" style:text-autospace="none" style:vertical-align="auto" style:snap-to-layout-grid="true"/>
    </style:style>
    <style:style style:name="P143_0" style:parent-style-name="Standard" style:family="paragraph">
      <style:paragraph-properties fo:line-height="113%" fo:text-align="justify" fo:margin-left="1.144cm" fo:margin-right="0cm" fo:text-indent="-1.144cm" fo:margin-top="0.176cm" fo:margin-bottom="0cm" fo:background-color="transparent" fo:border="none" style:shadow="none" style:text-autospace="none" style:vertical-align="auto" style:snap-to-layout-grid="true"/>
    </style:style>
    <style:style style:name="Table9" style:family="table">
      <style:table-properties style:width="2.524cm" table:align="left" fo:margin="0cm" style:shadow="none" style:may-break-between-rows="true" table:border-model="collapsing"/>
    </style:style>
    <style:style style:name="Table9.A" style:family="table-column">
      <style:table-column-properties style:column-width="2.524cm"/>
    </style:style>
    <style:style style:name="Table9.1" style:family="table-row">
      <style:table-row-properties style:min-row-height="24.14pt" fo:keep-together="auto"/>
    </style:style>
    <style:style style:name="Table9.A1" style:family="table-cell">
      <style:table-cell-properties style:vertical-align="middle" style:shadow="none" fo:background-color="#d6d6d6" fo:border-top="0.05cm double #000000" fo:border-bottom="0.05cm double #000000" fo:border-left="none" fo:border-right="none" style:border-line-width-top="0.017cm 0.008cm 0.017cm" style:border-line-width-bottom="0.017cm 0.008cm 0.017cm" fo:padding-top="0.050cm" fo:padding-bottom="0.050cm" fo:padding-left="0.180cm" fo:padding-right="0.180cm"/>
    </style:style>
    <style:style style:name="T9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4_0" style:parent-style-name="Standard" style:family="paragraph">
      <style:paragraph-properties fo:line-height="113%" fo:text-align="justify" fo:margin-left="1.422cm" fo:margin-right="0cm" fo:text-indent="-1.422cm" fo:margin-top="0.176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6.287cm" table:align="left" fo:margin="0cm" style:shadow="none" style:may-break-between-rows="true" table:border-model="collapsing"/>
    </style:style>
    <style:style style:name="Table10.A" style:family="table-column">
      <style:table-column-properties style:column-width="16.287cm"/>
    </style:style>
    <style:style style:name="Table10.1" style:family="table-row">
      <style:table-row-properties style:min-row-height="212.46pt" fo:keep-together="auto"/>
    </style:style>
    <style:style style:name="Table10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72_0" style:parent-style-name="Standard" style:family="paragraph">
      <style:paragraph-properties fo:line-height="155%" fo:text-align="end" fo:margin-left="1.099cm" fo:margin-right="0cm" fo:text-indent="-1.099cm" fo:margin-top="0.141cm" fo:margin-bottom="0cm" fo:background-color="transparent" fo:border="none" style:shadow="none" style:text-autospace="none" style:vertical-align="auto" style:snap-to-layout-grid="true"/>
    </style:style>
    <style:style style:name="T9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9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5_0" style:parent-style-name="Standard" style:family="paragraph">
      <style:paragraph-properties fo:line-height="113%" fo:text-align="justify" fo:margin-left="1.181cm" fo:margin-right="0cm" fo:text-indent="-1.181cm" fo:margin-top="0.247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55%" fo:text-align="justify" fo:margin-left="1.621cm" fo:margin-right="0cm" fo:text-indent="-1.621cm" fo:margin-top="0.247cm" fo:margin-bottom="0cm" fo:background-color="transparent" fo:border="none" style:shadow="none" style:text-autospace="none" style:vertical-align="auto" style:snap-to-layout-grid="true"/>
    </style:style>
    <style:style style:name="P146_0" style:parent-style-name="Standard" style:family="paragraph">
      <style:paragraph-properties fo:line-height="113%" fo:text-align="justify" fo:margin-left="1.099cm" fo:margin-right="0cm" fo:text-indent="-1.099cm" fo:margin-top="0.247cm" fo:margin-bottom="0cm" fo:background-color="transparent" fo:border="none" style:shadow="none" style:text-autospace="none" style:vertical-align="auto" style:snap-to-layout-grid="true"/>
    </style:style>
    <style:style style:name="P73_0" style:parent-style-name="Standard" style:family="paragraph">
      <style:paragraph-properties fo:line-height="155%" fo:text-align="justify" fo:margin-left="1.181cm" fo:margin-right="0cm" fo:text-indent="-1.181cm" fo:margin-top="0.247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2.524cm" table:align="left" fo:margin="0cm" style:shadow="none" style:may-break-between-rows="true" table:border-model="collapsing"/>
    </style:style>
    <style:style style:name="Table11.A" style:family="table-column">
      <style:table-column-properties style:column-width="2.524cm"/>
    </style:style>
    <style:style style:name="Table11.1" style:family="table-row">
      <style:table-row-properties style:min-row-height="24.14pt" fo:keep-together="auto"/>
    </style:style>
    <style:style style:name="Table11.A1" style:family="table-cell">
      <style:table-cell-properties style:vertical-align="middle" style:shadow="none" fo:background-color="#d6d6d6" fo:border-top="0.05cm double #000000" fo:border-bottom="0.05cm double #000000" fo:border-left="none" fo:border-right="none" style:border-line-width-top="0.017cm 0.008cm 0.017cm" style:border-line-width-bottom="0.017cm 0.008cm 0.017cm" fo:padding-top="0.050cm" fo:padding-bottom="0.050cm" fo:padding-left="0.180cm" fo:padding-right="0.180cm"/>
    </style:style>
    <style:style style:name="P147_0" style:parent-style-name="Standard" style:family="paragraph">
      <style:paragraph-properties fo:line-height="113%" fo:text-align="justify" fo:margin-left="1.144cm" fo:margin-right="0cm" fo:text-indent="-1.144cm" fo:margin-top="0.247cm" fo:margin-bottom="0cm" fo:background-color="transparent" fo:border="none" style:shadow="none" style:text-autospace="none" style:vertical-align="auto" style:snap-to-layout-grid="true"/>
    </style:style>
    <style:style style:name="P148_0" style:parent-style-name="Standard" style:family="paragraph">
      <style:paragraph-properties fo:line-height="113%" fo:text-align="justify" fo:margin-left="1.266cm" fo:margin-right="0cm" fo:text-indent="-1.266cm" fo:margin-top="0.247cm" fo:margin-bottom="0cm" fo:background-color="transparent" fo:border="none" style:shadow="none" style:text-autospace="none" style:vertical-align="auto" style:snap-to-layout-grid="true"/>
    </style:style>
    <style:style style:name="P78_0" style:parent-style-name="Standard" style:family="paragraph">
      <style:paragraph-properties fo:line-height="155%" fo:text-align="justify" fo:margin-left="1.377cm" fo:margin-right="0cm" fo:text-indent="-1.377cm" fo:margin-top="0.247cm" fo:margin-bottom="0cm" fo:background-color="transparent" fo:border="none" style:shadow="none" style:text-autospace="none" style:vertical-align="auto" style:snap-to-layout-grid="true"/>
    </style:style>
    <style:style style:name="T7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49_0" style:parent-style-name="Standard" style:family="paragraph">
      <style:paragraph-properties fo:line-height="123%" fo:text-align="center" fo:margin-left="1.099cm" fo:margin-right="0cm" fo:text-indent="-1.099cm" fo:margin-top="0cm" fo:margin-bottom="0cm" fo:background-color="transparent" fo:border="none" style:shadow="none" style:text-autospace="none" style:vertical-align="auto" style:snap-to-layout-grid="true"/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0_0" style:parent-style-name="Standard" style:family="paragraph">
      <style:paragraph-properties fo:line-height="124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51_0" style:parent-style-name="Standard" style:family="paragraph">
      <style:paragraph-properties fo:line-height="124%" fo:text-align="justify" fo:margin-left="0.577cm" fo:margin-right="0cm" fo:text-indent="-0.577cm" fo:margin-top="0cm" fo:margin-bottom="0cm" fo:background-color="transparent" fo:border="none" style:shadow="none" style:text-autospace="none" style:vertical-align="auto" style:snap-to-layout-grid="true"/>
    </style:style>
    <style:style style:name="T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2_0" style:parent-style-name="Standard" style:family="paragraph">
      <style:paragraph-properties fo:line-height="124%" fo:text-align="justify" fo:margin-left="0.540cm" fo:margin-right="0cm" fo:text-indent="-0.540cm" fo:margin-top="0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3_0" style:parent-style-name="Standard" style:family="paragraph">
      <style:paragraph-properties fo:line-height="124%" fo:text-align="justify" fo:margin-left="0.557cm" fo:margin-right="0cm" fo:text-indent="-0.557cm" fo:margin-top="0cm" fo:margin-bottom="0cm" fo:background-color="transparent" fo:border="none" style:shadow="none" style:text-autospace="none" style:vertical-align="auto" style:snap-to-layout-grid="true"/>
    </style:style>
    <style:style style:name="P154_0" style:parent-style-name="Standard" style:family="paragraph">
      <style:paragraph-properties fo:line-height="124%" fo:text-align="justify" fo:margin-left="0.545cm" fo:margin-right="0cm" fo:text-indent="-0.545cm" fo:margin-top="0cm" fo:margin-bottom="0cm" fo:background-color="transparent" fo:border="none" style:shadow="none" style:text-autospace="none" style:vertical-align="auto" style:snap-to-layout-grid="true"/>
    </style:style>
    <style:style style:name="P155_0" style:parent-style-name="Standard" style:family="paragraph">
      <style:paragraph-properties fo:line-height="124%" fo:text-align="justify" fo:margin-left="0.546cm" fo:margin-right="0cm" fo:text-indent="-0.546cm" fo:margin-top="0cm" fo:margin-bottom="0cm" fo:background-color="transparent" fo:border="none" style:shadow="none" style:text-autospace="none" style:vertical-align="auto" style:snap-to-layout-grid="true"/>
    </style:style>
    <style:style style:name="T101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6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82_0" style:parent-style-name="Standard" style:family="paragraph">
      <style:paragraph-properties fo:line-height="160%" fo:text-align="center" fo:margin-left="1.396cm" fo:margin-right="0cm" fo:text-indent="-1.396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3_0" style:parent-style-name="Standard" style:family="paragraph">
      <style:paragraph-properties fo:line-height="160%" fo:text-align="justify" fo:margin-left="1.396cm" fo:margin-right="0cm" fo:text-indent="-1.396cm" fo:margin-top="0cm" fo:margin-bottom="0cm" fo:background-color="transparent" fo:border="none" style:shadow="none" style:text-autospace="none" style:vertical-align="auto" style:snap-to-layout-grid="true"/>
    </style:style>
    <style:style style:name="tableinfakeframe_gr0" style:parent-style-name="Frame" style:family="graphic">
      <style:graphic-properties fo:min-width="16.102cm" fo:min-height="4.20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401cm" fo:min-height="8.751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14.922cm" fo:min-height="1.06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25.624cm" fo:min-height="13.885cm" fo:margin-left="0cm" fo:margin-right="0cm" fo:margin-top="0cm" fo:margin-bottom="0cm" fo:margin="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4.922cm" fo:min-height="1.06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2.225cm" fo:min-height="0.85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2.524cm" fo:min-height="0.85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2.524cm" fo:min-height="0.85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287cm" fo:min-height="7.495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2.524cm" fo:min-height="0.85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619cm" fo:min-height="21.550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4.922cm" fo:min-height="1.06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701cm" fo:min-height="2.01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102cm" fo:min-height="1.8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4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5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16" style:parent-style-name="Frame" style:family="graphic">
      <style:graphic-properties fo:min-width="16.102cm" fo:min-height="1.8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18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19" style:parent-style-name="Frame" style:family="graphic">
      <style:graphic-properties fo:min-width="16.102cm" fo:min-height="1.875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20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1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frame-content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23" style:family="graphic">
      <style:graphic-properties draw:stroke="solid" svg:stroke-width="0.100cm" svg:stroke-color="#ff0000" draw:marker-start="custom_marker_22" draw:stroke-linejoin="miter" svg:stroke-linecap="square" draw:shadow="hidden" fo:margin-left="0cm" fo:margin-right="0cm" fo:margin-top="0cm" fo:margin-bottom="0cm" style:horizontal-pos="from-left" style:horizontal-rel="page" style:vertical-pos="from-top" style:vertical-rel="page" style:wrap="run-through" style:run-through="foreground" draw:fill="none"/>
    </style:style>
    <style:style style:name="gr25" style:family="graphic">
      <style:graphic-properties draw:stroke="solid" svg:stroke-width="0.100cm" svg:stroke-color="#ff0000" draw:marker-start="custom_marker_24" draw:stroke-linejoin="miter" svg:stroke-linecap="square" draw:shadow="hidden" fo:margin-left="0cm" fo:margin-right="0cm" fo:margin-top="0cm" fo:margin-bottom="0cm" style:horizontal-pos="from-left" style:horizontal-rel="page" style:vertical-pos="from-top" style:vertical-rel="page" style:wrap="run-through" style:run-through="foreground" draw:fill="none"/>
    </style:style>
    <style:style style:name="gr26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</office:automatic-styles>
  <office:body>
    <office:text>
      <text:p text:style-name="P101_0_MS1_b3"><text:span text:style-name="T11">과학기술정보통신부 공고 제2026-0955호</text:span></text:p>
      <text:p text:style-name="P101_0"><text:span text:style-name="T11"/></text:p>
      <text:p text:style-name="P102_0"><text:span text:style-name="T12"/></text:p>
      <text:p text:style-name="P102_0"><text:span text:style-name="T13">&lt;기초연구진흥 유공 포상&gt; 계획 공고</text:span></text:p>
      <text:p text:style-name="P103_0"><text:span text:style-name="T12"/></text:p>
      <text:p text:style-name="P103_0"><text:span text:style-name="T12"/></text:p>
      <text:p text:style-name="P103_0"><text:span text:style-name="T14"><text:s/><text:s text:c="1"/>과학기술정보통신부는 ｢기초연구진흥 유공 포상｣ 계획을 다음과 같이 </text:span><text:span text:style-name="T129">공고하오니, 기초연구 발전에 현저한 공적이 있는 자를 널리 추천하여 주시기</text:span><text:span text:style-name="T14"><text:s/>바랍니다.</text:span></text:p>
      <text:p text:style-name="P103_0"><text:span text:style-name="T12"/></text:p>
      <text:p text:style-name="P103_0"><text:span text:style-name="T12"/></text:p>
      <text:p text:style-name="P104_0"><text:span text:style-name="T15">2026년 9월 14일</text:span></text:p>
      <text:p text:style-name="P104_0"><text:span text:style-name="T15"/></text:p>
      <text:p text:style-name="P105_0"><text:span text:style-name="T16">&lt;주무부처&gt; </text:span><text:span text:style-name="T12">부총리 겸 과학기술정보통신부 장관 <text:s text:c="1"/>배경훈</text:span></text:p>
      <text:p text:style-name="P105_0"><text:span text:style-name="T16">&lt;전문기관&gt; </text:span><text:span text:style-name="T12">한국연구재단 이사장 <text:s text:c="1"/>홍원화</text:span></text:p>
      <text:p text:style-name="P27_0"><text:span text:style-name="T17"/></text:p>
      <text:p text:style-name="P106_0"><text:span text:style-name="T17">1. 포상 목적</text:span></text:p>
      <text:p text:style-name="P107_0"><text:span text:style-name="T18"><text:s/>ㅇ </text:span><text:span text:style-name="T19">기초연구를 수행하며 우수성과를 창출한 연구자 및 기초연구 진흥을</text:span><text:span text:style-name="T18"><text:s/>위해 기여한 관계자를 발굴·포상하여 그 공적을 치하하고 격려</text:span></text:p>
      <text:p text:style-name="P107_0"><text:span text:style-name="T17">2. 포상 분야</text:span></text:p>
      <text:p text:style-name="P107_0"><text:span text:style-name="T18"><text:s/>ㅇ 제1분과: 자연과학(수학, 물리, 화학, 지구과학) 분야</text:span></text:p>
      <text:p text:style-name="P107_0"><text:span text:style-name="T18"><text:s/>ㅇ 제2분과: 생명과학 관련 분야</text:span></text:p>
      <text:p text:style-name="P107_0"><text:span text:style-name="T18"><text:s/>ㅇ 제3분과: 의약학 관련 분야</text:span></text:p>
      <text:p text:style-name="P107_0"><text:span text:style-name="T18"><text:s/>ㅇ 제4분과: 공학 관련 분야</text:span></text:p>
      <text:p text:style-name="P107_0"><text:span text:style-name="T18"><text:s/>ㅇ 제5분과: ICT융합연구 관련 분야</text:span></text:p>
      <text:p text:style-name="P107_0"><text:span text:style-name="T18"><text:s/>ㅇ 제6분과: 기초연구 정책 관련 분야</text:span></text:p>
      <text:p text:style-name="P45_0"><text:span text:style-name="T43"><text:s/><text:s text:c="2"/>※ 1∼5분과 선택 기준: ‘[별첨10] 평가 세부 학문분야’ 파일을 참조하여 선택</text:span></text:p>
      <text:p text:style-name="P45_0"><text:span text:style-name="T43"><text:s/><text:s text:c="2"/>※ 1∼6분과별 중복 신청 불가 (중복 신청 시 추천에서 제외)</text:span></text:p>
      <text:p text:style-name="P108_0"><text:span text:style-name="T17">3. 포상 규모 및 훈격</text:span></text:p>
      <text:p text:style-name="P109_0"><text:span text:style-name="T18"><text:s/>ㅇ 포상 규모: 개인(민간) 20명</text:span></text:p>
      <text:p text:style-name="P23_0"><text:span text:style-name="T43"><text:s/><text:s text:c="2"/>※ </text:span><text:span text:style-name="T64">위 대상 인원 및 선발 방식 등은 피추천 인원 또는 적격자 유무 등에 따라 변동 가능</text:span></text:p>
      <text:p text:style-name="P109_0"><text:span text:style-name="T18"><text:s/>ㅇ 포상 훈격: 부총리 겸 과학기술정보통신부장관 표창</text:span></text:p>
      <text:p text:style-name="P53_0"><text:span text:style-name="T43"><text:s/><text:s text:c="2"/>※ </text:span><text:span text:style-name="T65">(수공 시 우대) 과기정통부 개인기초연구 핵심연구(유형A, B) 선정평가 점수가 80점 이상일 경우 우선 지원</text:span></text:p>
      <text:p text:style-name="P108_0"><text:span text:style-name="T17">4. 포상 업적</text:span></text:p>
      <text:p text:style-name="P110_0"><text:span text:style-name="T18"><text:s/>ㅇ 기초연구사업 수행을 통해 우수한 연구성과를 창출·확산하였거나, 기초연구 정책 발전 및 사업 운영 지원에 기여한 실적</text:span></text:p>
      <text:p text:style-name="P111_0"><text:span text:style-name="T18"><text:s/><text:s text:c="2"/>- </text:span><text:span text:style-name="T27">세계적 수준의 연구성과 창출 등을 통해 학문적 발전과 사회·산업적</text:span><text:span text:style-name="T18"><text:s/>파급효과를 창출한 실적</text:span></text:p>
      <text:p text:style-name="P112_0"><text:span text:style-name="T18"><text:s/><text:s text:c="2"/>- </text:span><text:span text:style-name="T118">평가·과제관리 등 기초연구사업 운영 지원을 통해 사업의 원활한</text:span><text:span text:style-name="T18"><text:s/>추진에 기여한 실적</text:span></text:p>
      <text:p text:style-name="P108_0"><text:span text:style-name="T17">5. 추천 기준</text:span></text:p>
      <text:p text:style-name="P109_0"><text:span text:style-name="T18"><text:s/>ㅇ (자격 기준) </text:span><text:span text:style-name="T25">추천일 기준 해당 분야에 3년 이상의 공적이 인정되는 자</text:span></text:p>
      <text:p text:style-name="P113_0"><text:span text:style-name="T18"><text:s/><text:s text:c="2"/>- </text:span><text:span text:style-name="T27">국내 대학‧연구소‧기업 등의 연구기관에서 기초연구사업</text:span><text:span text:style-name="T22">(개인기초연구</text:span><text:span text:style-name="T41">‧</text:span><text:span text:style-name="T40">집단연구지원)</text:span><text:span text:style-name="T29">을 수행 또는 참여하여 우수한 연구성과 창출·확산에</text:span><text:span text:style-name="T18"><text:s/></text:span><text:span text:style-name="T27">크게 기여한 자 또는 기초연구 관련 정책 발전에 크게 기여한 자 등</text:span></text:p>
      <text:p text:style-name="P1_0"><text:span text:style-name="T44"><text:s/><text:s text:c="1"/></text:span><text:span text:style-name="T66">※ 추천자 자격기준 등 미충족 시 평가 및 추천 대상에서 제외</text:span><text:span text:style-name="T38"/></text:p>
      <text:p text:style-name="P109_0"><text:span text:style-name="T18"><text:s/>ㅇ (제한 사항) 아래의 요건 중 1개 이상 해당하는 자는 추천 제한</text:span></text:p>
      <text:p text:style-name="P1_0"><text:span text:style-name="T44"><text:s/><text:s text:c="1"/></text:span><text:span text:style-name="T66">※ </text:span><text:span text:style-name="T38">포상 이후라도 아래의 요건에 해당하거나 그 외 결격 사유 발생 시 포상 취소 가능 </text:span></text:p>
      <text:p text:style-name="P1_0"><text:span text:style-name="T18"><text:s/><text:s text:c="2"/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36_0"><text:span text:style-name="T26">‧</text:span><text:span text:style-name="T28">포상 추천 또는 검증 시점에 참여 제한 등의 제재조치 중인 자</text:span></text:p><text:p text:style-name="P37_0"><text:span text:style-name="T26">‧동일한 업적으로 과학기술정보통신부 주관 포상을 받은 자</text:span></text:p><text:p text:style-name="P42_0"><text:span text:style-name="T26">‧</text:span><text:span text:style-name="T68">수여 예정인 공적 표창의 추천일 기준으로 과기정통부 장관 공적표창 기수여일까지 2년이 경과하지 아니한 자(재표창 금지)</text:span></text:p><text:p text:style-name="P37_0"><text:span text:style-name="T26">‧</text:span><text:span text:style-name="T28">제출서류 내 허위 사실 기재 여부가 확인된 자</text:span></text:p><text:p text:style-name="P36_0"><text:span text:style-name="T26">‧그 외 과기정통부 장관표창 업무지침(참고2)에 따라 추천이 제한된 자</text:span></text:p></table:table-cell></table:table-row></table:table></draw:text-box></draw:frame></text:span></text:p>
      <text:p text:style-name="P114_0"><text:span text:style-name="T17">6. 평가 및 선정‧시상</text:span></text:p>
      <text:p text:style-name="P114_0"><text:span text:style-name="T18"><text:s/>ㅇ 평가 항목 </text:span></text:p>
      <text:p text:style-name="P114_0"><text:span text:style-name="T18"><text:s/><text:s text:c="2"/>- </text:span><text:span text:style-name="T25">기초연구사업 수행을 통한 연구성과의 우수성 및 연구 과정의 심화도</text:span></text:p>
      <text:p text:style-name="P114_0"><text:span text:style-name="T18"><text:s/><text:s text:c="2"/>- 학술적 및 사회‧산업적 기여도</text:span></text:p>
      <text:p text:style-name="P114_0"><text:span text:style-name="T18"><text:s/><text:s text:c="2"/>- 정책‧제도 발전 기여도</text:span></text:p>
      <text:p text:style-name="P115_0"><text:span text:style-name="T21"><text:s/>ㅇ 선정 발표 및 시상: 2026.11월 예정 </text:span><text:span text:style-name="T24">(※ 대상자에 한하여 개별 통보 예정)</text:span></text:p>
      <text:p text:style-name="P38_0"><text:span text:style-name="T60"/></text:p>
      <text:p text:style-name="P114_0"><text:span text:style-name="T17">7. 추천서 제출 방법</text:span></text:p>
      <text:p text:style-name="P114_0"><text:span text:style-name="T18"><text:s/>ㅇ 제출 기한: </text:span><text:span text:style-name="T29">공고일로부터 </text:span><text:span text:style-name="T46">2026.9.28.(월) 18:00까지</text:span><text:span text:style-name="T29"><text:s/></text:span><text:span text:style-name="T63">(※ 도착분 유효)</text:span></text:p>
      <text:p text:style-name="P114_0"><text:span text:style-name="T18"><text:s/>ㅇ 추천 인원</text:span><text:span text:style-name="T47"/></text:p>
      <text:p text:style-name="P116_0"><text:span text:style-name="T18"><text:s/><text:s text:c="2"/>- </text:span><text:span text:style-name="T30">기관별 추천 인원수 제한 없으나, 부설 기관 등을 모두 포함</text:span><text:span text:style-name="T49">*</text:span><text:span text:style-name="T30">하여 기관장 명의 제출</text:span></text:p>
      <text:p text:style-name="P48_0"><text:span text:style-name="T26"><text:s/><text:s text:c="3"/>* </text:span><text:span text:style-name="T45">(예시) OO대학교의 경우, OO대학교 및 OO대학교 부설 연구소, OO대학교 병원 등을</text:span><text:span text:style-name="T26"><text:s/>모두 포함하여 OO대학교 총장 명의로 제출</text:span></text:p>
      <text:p text:style-name="P114_0"><text:span text:style-name="T18"><text:s/>ㅇ 추천권자</text:span></text:p>
      <text:p text:style-name="P117_0"><text:span text:style-name="T18"><text:s/><text:s text:c="2"/>- 총장(산학협력단장, 연구처장 등 위임 가능) 또는 학장, 연구소장(선도연구센터 등) 등 추천 가능</text:span></text:p>
      <text:p text:style-name="P114_0"><text:span text:style-name="T18"><text:s/>ㅇ 제출 방법</text:span></text:p>
      <text:p text:style-name="P118_0"><text:span text:style-name="T31"><text:s/><text:s text:c="2"/>- </text:span><text:span text:style-name="T124">각 제출서류들의 </text:span><text:span text:style-name="T125">①</text:span><text:span text:style-name="T126">한글(HWPX) 파일</text:span><text:span text:style-name="T124">과, 서명 또는 직인을 날인한 </text:span><text:span text:style-name="T125">②</text:span><text:span text:style-name="T126">원본 스캔 PDF 파일</text:span><text:span text:style-name="T32"><text:s/>모두를 첨부하여 전자문서로 제출 </text:span></text:p>
      <text:p text:style-name="P50_0"><text:span text:style-name="T26"><text:s/><text:s text:c="2"/>※ </text:span><text:span text:style-name="T33">전자공문 첨부파일 중 용량이 초과된 파일은 하단 이메일 주소로 별도 제출 가능</text:span></text:p>
      <text:p text:style-name="P50_0"><text:span text:style-name="T26"><text:s/><text:s text:c="2"/>※ 전자공문 발송이 불가능한 경우에 한하여 (공문을 포함하여) 이메일 제출</text:span></text:p>
      <text:p text:style-name="P50_0"><text:span text:style-name="T26"><text:s/><text:s text:c="4"/>* 발송 이메일 주소: kimjin@nrf.re.kr(한국연구재단 기초연구총괄팀 담당자)</text:span></text:p>
      <text:p text:style-name="P51_0"><text:span text:style-name="T26"><text:s/><text:s text:c="2"/>※ 원본 스캔파일만 제출하고, 원본은 기관 자체 보관</text:span></text:p>
      <text:p text:style-name="P109_0_b4"><text:span text:style-name="T30"><text:s/>ㅇ 제출 서류</text:span></text:p>
      <text:p text:style-name="P1_0"><text:span text:style-name="T30"><text:s/><text:s text:c="1"/></text:span><text:span text:style-name="T19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row table:style-name="Table2.1"><table:table-cell table:style-name="Table2.A1" office:value-type="string"><text:p text:style-name="P33_0"><text:span text:style-name="T35">제출서류 목록</text:span></text:p></table:table-cell><table:table-cell table:style-name="Table2.B1" office:value-type="string"><text:p text:style-name="P33_0"><text:span text:style-name="T48">비고</text:span></text:p></table:table-cell></table:table-row><table:table-row table:style-name="Table2.2"><table:table-cell table:style-name="Table2.A2" office:value-type="string"><text:p text:style-name="P28_0"><text:span text:style-name="T37">[별첨1] 제출 공문서</text:span></text:p></table:table-cell><table:table-cell table:style-name="Table2.B2" office:value-type="string"><text:p text:style-name="P46_0"><text:span text:style-name="T36">‧반드시 ‘기관장 명의’의 공문으로 제출</text:span></text:p></table:table-cell></table:table-row><table:table-row table:style-name="Table2.3"><table:table-cell table:style-name="Table2.A3" office:value-type="string"><text:p text:style-name="P28_0"><text:span text:style-name="T37">[별첨2] 장관표창 대상자 명단</text:span></text:p></table:table-cell><table:table-cell table:style-name="Table2.B3" office:value-type="string"><text:p text:style-name="P46_0"><text:span text:style-name="T36">‧엑셀파일로 제출</text:span></text:p></table:table-cell></table:table-row><table:table-row table:style-name="Table2.4"><table:table-cell table:style-name="Table2.A4" office:value-type="string"><text:p text:style-name="P28_0"><text:span text:style-name="T37">[별첨3] 공적조서</text:span></text:p></table:table-cell><table:table-cell table:style-name="Table2.B4" office:value-type="string"><text:p text:style-name="P47_0"><text:span text:style-name="T36">‧한글파일(hwpx) 1부와 함께 직인 날인 및 서명된 PDF 파일 1부 제출(총 2부 제출)</text:span></text:p></table:table-cell></table:table-row><table:table-row table:style-name="Table2.5"><table:table-cell table:style-name="Table2.A5" office:value-type="string"><text:p text:style-name="P28_0"><text:span text:style-name="T37">[별첨4] 대표성과 목록 </text:span></text:p></table:table-cell><table:table-cell table:style-name="Table2.B5" office:value-type="string"><text:p text:style-name="P47_0"><text:span text:style-name="T36">‧</text:span><text:span text:style-name="T50">1∼5분과만 작성(6분과의 경우, 선택사항임.)</text:span></text:p></table:table-cell></table:table-row><table:table-row table:style-name="Table2.6"><table:table-cell table:style-name="Table2.A6" office:value-type="string"><text:p text:style-name="P28_0"><text:span text:style-name="T37">[별첨5] 장관표창에 대한 동의서</text:span></text:p></table:table-cell><table:table-cell table:style-name="Table2.B6" office:value-type="string" table:number-rows-spanned="2"><text:p text:style-name="P49_0"><text:span text:style-name="T36">‧서명이 포함된 한글파일 또는 서명된 PDF 파일 1부 제출</text:span></text:p></table:table-cell></table:table-row><table:table-row table:style-name="Table2.7"><table:table-cell table:style-name="Table2.A7" office:value-type="string"><text:p text:style-name="P28_0"><text:span text:style-name="T37">[별첨6] 추천 동의서</text:span></text:p></table:table-cell><table:covered-table-cell/></table:table-row><table:table-row table:style-name="Table2.8"><table:table-cell table:style-name="Table2.A8" office:value-type="string"><text:p text:style-name="P28_0"><text:span text:style-name="T39">[별첨7] </text:span><text:span text:style-name="T38">공무원 인사기록요약서</text:span><text:span text:style-name="T39"><text:s/>또는 </text:span><text:span text:style-name="T37"><text:line-break/>인사기록카드 사본(사립교원 등)</text:span></text:p></table:table-cell><table:table-cell table:style-name="Table2.B8" office:value-type="string"><text:p text:style-name="P46_0"><text:span text:style-name="T36">‧별도 양식 없음, </text:span></text:p><text:p text:style-name="P46_0"><text:span text:style-name="T36">‧PDF 파일 사본 제출</text:span></text:p></table:table-cell></table:table-row><table:table-row table:style-name="Table2.9"><table:table-cell table:style-name="Table2.A9" office:value-type="string"><text:p text:style-name="P28_0"><text:span text:style-name="T37">[별첨8] 대표성과 증빙목록</text:span></text:p></table:table-cell><table:table-cell table:style-name="Table2.B9" office:value-type="string"><text:p text:style-name="P46_0"><text:span text:style-name="T36">‧엑셀파일 양식에 따라 작성</text:span></text:p><text:p text:style-name="P46_0"><text:span text:style-name="T36">‧</text:span><text:span text:style-name="T50">1∼5분과만 작성(6분과의 경우, 선택사항임.)</text:span></text:p></table:table-cell></table:table-row><table:table-row table:style-name="Table2.10"><table:table-cell table:style-name="Table2.A10" office:value-type="string"><text:p text:style-name="P28_0"><text:span text:style-name="T37">[별첨9] 대표성과 증빙자료</text:span></text:p><text:p text:style-name="P41_0"><text:span text:style-name="T37">※ </text:span><text:span text:style-name="T61">공적조서 내 대표 성과에 대해 </text:span><text:span text:style-name="T62">첨부 必</text:span></text:p></table:table-cell><table:table-cell table:style-name="Table2.B10" office:value-type="string"><text:p text:style-name="P46_0"><text:span text:style-name="T36">‧PDF 파일 사본 등 각 1부 제출</text:span></text:p><text:p text:style-name="P46_0"><text:span text:style-name="T36">‧</text:span><text:span text:style-name="T50">1∼5분과만 작성(6분과의 경우, 선택사항임.)</text:span></text:p></table:table-cell></table:table-row></table:table></draw:text-box></draw:frame></text:span><text:span text:style-name="T30"/></text:p>
      <text:p text:style-name="P1_0"><text:span text:style-name="T67"/></text:p>
      <text:p text:style-name="P103_0"><text:span text:style-name="T34">8. 유의사항</text:span></text:p>
      <text:p text:style-name="P119_0"><text:span text:style-name="T119"><text:s/>ㅇ </text:span><text:span text:style-name="T127">추천서 양식은 과학기술정보통신부 누리집</text:span><text:span text:style-name="T128">(www.msit.go.kr)</text:span><text:span text:style-name="T127"><text:s/>또는 한국연구재단 누리집</text:span><text:span text:style-name="T128">(www.nrf.re.kr)</text:span><text:span text:style-name="T127">에서 다운로드</text:span></text:p>
      <text:p text:style-name="P93_0"><text:span text:style-name="T120"><text:s/><text:s text:c="2"/>※ </text:span><text:span text:style-name="T122">(과기정통부 누리집) 알림</text:span><text:span text:style-name="T123"><text:s/>→ 공지사항 → <text:s text:c="1"/>‘2026년 기초연구진흥 유공</text:span><text:span text:style-name="T122"><text:s/>포상</text:span><text:span text:style-name="T120"><text:s/>선정계획 공고’</text:span></text:p>
      <text:p text:style-name="P94_0"><text:span text:style-name="T121"><text:s/><text:s text:c="5"/>(한국연구재단 누리집) 사업 안내 → 사업 공고 → 사업일반공지 → ‘2026년 기초연구진흥 유공</text:span><text:span text:style-name="T120"><text:s/>포상 선정계획 공고’</text:span></text:p>
      <text:p text:style-name="P120_0"><text:span text:style-name="T18"><text:s/>ㅇ </text:span><text:span text:style-name="T29">추천기관은「상훈법」및 동법 시행령,「정부표창규정」,「정부포상 </text:span><text:span text:style-name="T25">업무지침」및「과기정통부 장관표창 업무지침」을 숙지하여 표창 추진</text:span></text:p>
      <text:p text:style-name="P120_0"><text:span text:style-name="T18"><text:s/>ㅇ 제출된 서류와 자료는 반환하지 않으며, 제출된 ‘개인정보 제공 및 활용 동의서’에 따라 이용기간 이후 파기 예정</text:span></text:p>
      <text:p text:style-name="P120_0"><text:span text:style-name="T18"><text:s/>ㅇ 기타 장관표창 관련 세부 기준은</text:span><text:span text:style-name="T29">「</text:span><text:span text:style-name="T18">과학기술정보통신부 장관표창 업무지침</text:span><text:span text:style-name="T25">」</text:span><text:span text:style-name="T18">에 의함.</text:span></text:p>
      <text:p text:style-name="P109_0_b4"><text:span text:style-name="T34">9. 문의처</text:span></text:p>
      <text:p text:style-name="P109_0"><text:span text:style-name="T30">ㅇ 한국연구재단 기초연구본부 기초연구총괄실 기초연구총괄팀 담당자</text:span></text:p>
      <text:p text:style-name="P25_0"><text:span text:style-name="T30"><text:s/><text:s text:c="2"/>- Tel: 042-869-6336, 6574 <text:s text:c="7"/>e-mail: kimjin@nrf.re.kr</text:span></text:p>
      <text:p text:style-name="P25_0"><text:span text:style-name="T30"/></text:p>
      <text:p text:style-name="P109_0"><text:span text:style-name="T30">참고 1. 기초연구사업 대상 범위 1부</text:span></text:p>
      <text:p text:style-name="P109_0"><text:span text:style-name="T30"><text:s/><text:s text:c="4"/>2~3. 포상 추천 제한사항 1부</text:span></text:p>
      <text:p text:style-name="P25_0"><text:span text:style-name="T23"/></text:p>
      <text:p text:style-name="P109_0"><text:span text:style-name="T30">별첨 <text:s text:c="1"/>제출서류 양식 및 참고자료</text:span><text:span text:style-name="T69">(평가 세부분야 분류표)</text:span><text:span text:style-name="T30"><text:s/>각 1부. 끝.</text:span></text:p>
      <text:p text:style-name="P25_0_MS2_b3"><text:span text:style-name="T30"><draw:frame draw:style-name="tableinfakeframe_gr2" svg:x="0cm" svg:y="0cm" draw:z-index="2" text:anchor-type="as-char"><draw:text-box><table:table table:style-name="Table3"><table:table-column table:style-name="Table3.A"/><table:table-column table:style-name="Table3.B"/><table:table-column table:style-name="Table3.C"/><table:table-row table:style-name="Table3.1"><table:table-cell table:style-name="Table3.A1" office:value-type="string"><text:p text:style-name="P126_0"><text:span text:style-name="T8">참고 1</text:span></text:p></table:table-cell><table:table-cell table:style-name="Table3.B1" office:value-type="string"><text:p text:style-name="P127_0"><text:span text:style-name="T9"/></text:p></table:table-cell><table:table-cell table:style-name="Table3.C1" office:value-type="string"><text:p text:style-name="P128_0"><text:span text:style-name="T10"><text:s/>기초연구사업 대상 범위</text:span><text:span text:style-name="T51"/></text:p></table:table-cell></table:table-row></table:table></draw:text-box></draw:frame> </text:span><text:span text:style-name="T33"/></text:p>
      <text:p text:style-name="P1_0"><text:span text:style-name="T30"><draw:frame draw:style-name="tableinfakeframe_gr3" svg:x="0.053cm" svg:y="0cm" draw:z-index="3" text:anchor-type="as-char"><draw:text-box><table:table table:style-name="Table4"><table:table-column table:style-name="Table4.A"/><table:table-column table:style-name="Table4.B"/><table:table-column table:style-name="Table4.C"/><table:table-column table:style-name="Table4.D"/><table:table-column table:style-name="Table4.E"/><table:table-column table:style-name="Table4.F"/><table:table-column table:style-name="Table4.G"/><table:table-column table:style-name="Table4.H"/><table:table-column table:style-name="Table4.I"/><table:table-column table:style-name="Table4.J"/><table:table-column table:style-name="Table4.K"/><table:table-column table:style-name="Table4.L"/><table:table-column table:style-name="Table4.M"/><table:table-column table:style-name="Table4.N"/><table:table-column table:style-name="Table4.O"/><table:table-column table:style-name="Table4.P"/><table:table-column table:style-name="Table4.Q"/><table:table-column table:style-name="Table4.R"/><table:table-column table:style-name="Table4.S"/><table:table-column table:style-name="Table4.T"/><table:table-column table:style-name="Table4.U"/><table:table-column table:style-name="Table4.V"/><table:table-column table:style-name="Table4.W"/><table:table-column table:style-name="Table4.X"/><table:table-column table:style-name="Table4.Y"/><table:table-column table:style-name="Table4.Z"/><table:table-column table:style-name="Table4.["/><table:table-column table:style-name="Table4.\"/><table:table-column table:style-name="Table4.]"/><table:table-column table:style-name="Table4.^"/><table:table-column table:style-name="Table4._"/><table:table-row table:style-name="Table4.1"><table:table-cell table:style-name="Table4.A1" office:value-type="string"><text:p text:style-name="P129_0"><text:span text:style-name="T52">구분</text:span></text:p></table:table-cell><table:table-cell table:style-name="Table4.B1" office:value-type="string"><text:p text:style-name="P129_0"><text:span text:style-name="T53">1986</text:span></text:p></table:table-cell><table:table-cell table:style-name="Table4.C1" office:value-type="string"><text:p text:style-name="P129_0"><text:span text:style-name="T53">1987</text:span></text:p></table:table-cell><table:table-cell table:style-name="Table4.D1" office:value-type="string"><text:p text:style-name="P129_0"><text:span text:style-name="T53">1989</text:span></text:p></table:table-cell><table:table-cell table:style-name="Table4.E1" office:value-type="string"><text:p text:style-name="P129_0"><text:span text:style-name="T53">1990</text:span></text:p></table:table-cell><table:table-cell table:style-name="Table4.F1" office:value-type="string"><text:p text:style-name="P129_0"><text:span text:style-name="T53">1992</text:span></text:p></table:table-cell><table:table-cell table:style-name="Table4.G1" office:value-type="string"><text:p text:style-name="P129_0"><text:span text:style-name="T53">1996</text:span></text:p></table:table-cell><table:table-cell table:style-name="Table4.H1" office:value-type="string"><text:p text:style-name="P129_0"><text:span text:style-name="T53">1997</text:span></text:p></table:table-cell><table:table-cell table:style-name="Table4.I1" office:value-type="string"><text:p text:style-name="P129_0"><text:span text:style-name="T53">1999</text:span></text:p></table:table-cell><table:table-cell table:style-name="Table4.J1" office:value-type="string"><text:p text:style-name="P129_0"><text:span text:style-name="T53">2000</text:span></text:p></table:table-cell><table:table-cell table:style-name="Table4.K1" office:value-type="string"><text:p text:style-name="P129_0"><text:span text:style-name="T53">2001</text:span></text:p></table:table-cell><table:table-cell table:style-name="Table4.L1" office:value-type="string"><text:p text:style-name="P129_0"><text:span text:style-name="T53">2002</text:span></text:p></table:table-cell><table:table-cell table:style-name="Table4.M1" office:value-type="string"><text:p text:style-name="P129_0"><text:span text:style-name="T53">2003</text:span></text:p></table:table-cell><table:table-cell table:style-name="Table4.N1" office:value-type="string"><text:p text:style-name="P129_0"><text:span text:style-name="T53">2004</text:span></text:p></table:table-cell><table:table-cell table:style-name="Table4.O1" office:value-type="string"><text:p text:style-name="P129_0"><text:span text:style-name="T53">2005</text:span></text:p></table:table-cell><table:table-cell table:style-name="Table4.P1" office:value-type="string"><text:p text:style-name="P129_0"><text:span text:style-name="T53">2006</text:span></text:p></table:table-cell><table:table-cell table:style-name="Table4.Q1" office:value-type="string"><text:p text:style-name="P129_0"><text:span text:style-name="T53">2007</text:span></text:p></table:table-cell><table:table-cell table:style-name="Table4.R1" office:value-type="string"><text:p text:style-name="P129_0"><text:span text:style-name="T53">2009</text:span></text:p></table:table-cell><table:table-cell table:style-name="Table4.S1" office:value-type="string"><text:p text:style-name="P129_0"><text:span text:style-name="T53">2011</text:span></text:p></table:table-cell><table:table-cell table:style-name="Table4.T1" office:value-type="string"><text:p text:style-name="P129_0"><text:span text:style-name="T53">2013</text:span></text:p></table:table-cell><table:table-cell table:style-name="Table4.U1" office:value-type="string"><text:p text:style-name="P129_0"><text:span text:style-name="T53">2016</text:span></text:p></table:table-cell><table:table-cell table:style-name="Table4.V1" office:value-type="string"><text:p text:style-name="P129_0"><text:span text:style-name="T53">2017</text:span></text:p></table:table-cell><table:table-cell table:style-name="Table4.W1" office:value-type="string"><text:p text:style-name="P129_0"><text:span text:style-name="T53">2018</text:span></text:p></table:table-cell><table:table-cell table:style-name="Table4.X1" office:value-type="string"><text:p text:style-name="P129_0"><text:span text:style-name="T53">2019</text:span></text:p></table:table-cell><table:table-cell table:style-name="Table4.Y1" office:value-type="string"><text:p text:style-name="P129_0"><text:span text:style-name="T53">2020</text:span></text:p></table:table-cell><table:table-cell table:style-name="Table4.Z1" office:value-type="string"><text:p text:style-name="P129_0"><text:span text:style-name="T53">2021</text:span></text:p></table:table-cell><table:table-cell table:style-name="Table4.[1" office:value-type="string"><text:p text:style-name="P129_0"><text:span text:style-name="T53">2023</text:span></text:p></table:table-cell><table:table-cell table:style-name="Table4.\1" office:value-type="string"><text:p text:style-name="P129_0"><text:span text:style-name="T53">2024</text:span></text:p></table:table-cell><table:table-cell table:style-name="Table4.]1" office:value-type="string"><text:p text:style-name="P129_0"><text:span text:style-name="T53">2025</text:span></text:p></table:table-cell><table:table-cell table:style-name="Table4.^1" office:value-type="string"><text:p text:style-name="P129_0"><text:span text:style-name="T53">2026</text:span></text:p></table:table-cell><table:table-cell table:style-name="Table4._1" office:value-type="string"><text:p text:style-name="P129_0"><text:span text:style-name="T52">비고</text:span></text:p></table:table-cell></table:table-row><table:table-row table:style-name="Table4.2"><table:table-cell table:style-name="Table4.A2" office:value-type="string" table:number-rows-spanned="26"><text:p text:style-name="P130_0"><text:span text:style-name="T54">개</text:span></text:p><text:p text:style-name="P130_0"><text:span text:style-name="T54">인</text:span></text:p><text:p text:style-name="P130_0"><text:span text:style-name="T54">연</text:span></text:p><text:p text:style-name="P130_0"><text:span text:style-name="T54">구</text:span></text:p></table:table-cell><table:table-cell table:style-name="Table4.B2" office:value-type="string"><text:p text:style-name="P131_0"><text:span text:style-name="T55"/></text:p></table:table-cell><table:table-cell table:style-name="Table4.C2" office:value-type="string"><text:p text:style-name="P131_0"><text:span text:style-name="T55"/></text:p></table:table-cell><table:table-cell table:style-name="Table4.D2" office:value-type="string"><text:p text:style-name="P131_0"><text:span text:style-name="T55"/></text:p></table:table-cell><table:table-cell table:style-name="Table4.E2" office:value-type="string"><text:p text:style-name="P131_0"><text:span text:style-name="T55"/></text:p></table:table-cell><table:table-cell table:style-name="Table4.F2" office:value-type="string"><text:p text:style-name="P131_0"><text:span text:style-name="T55"/></text:p></table:table-cell><table:table-cell table:style-name="Table4.G2" office:value-type="string"><text:p text:style-name="P131_0"><text:span text:style-name="T55"/></text:p></table:table-cell><table:table-cell table:style-name="Table4.H2" office:value-type="string"><text:p text:style-name="P131_0"><text:span text:style-name="T55"/></text:p></table:table-cell><table:table-cell table:style-name="Table4.I2" office:value-type="string"><text:p text:style-name="P131_0"><text:span text:style-name="T55"/></text:p></table:table-cell><table:table-cell table:style-name="Table4.J2" office:value-type="string"><text:p text:style-name="P131_0"><text:span text:style-name="T55"/></text:p></table:table-cell><table:table-cell table:style-name="Table4.K2" office:value-type="string"><text:p text:style-name="P131_0"><text:span text:style-name="T55"/></text:p></table:table-cell><table:table-cell table:style-name="Table4.L2" office:value-type="string"><text:p text:style-name="P131_0"><text:span text:style-name="T55"/></text:p></table:table-cell><table:table-cell table:style-name="Table4.M2" office:value-type="string"><text:p text:style-name="P131_0"><text:span text:style-name="T55"/></text:p></table:table-cell><table:table-cell table:style-name="Table4.N2" office:value-type="string"><text:p text:style-name="P131_0"><text:span text:style-name="T55"/></text:p></table:table-cell><table:table-cell table:style-name="Table4.O2" office:value-type="string" table:number-columns-spanned="3"><text:p text:style-name="P131_0"><text:span text:style-name="T54">국가과학자</text:span></text:p></table:table-cell><table:covered-table-cell/><table:covered-table-cell/><table:table-cell table:style-name="Table4.R2" office:value-type="string" table:number-columns-spanned="3"><text:p text:style-name="P131_0"><text:span text:style-name="T54">리더연구자</text:span></text:p></table:table-cell><table:covered-table-cell/><table:covered-table-cell/><table:table-cell table:style-name="Table4.U2" office:value-type="string" table:number-columns-spanned="3"><text:p text:style-name="P131_0"><text:span text:style-name="T54">리더연구</text:span></text:p></table:table-cell><table:covered-table-cell/><table:covered-table-cell/><table:table-cell table:style-name="Table4.X2" office:value-type="string" table:number-columns-spanned="4"><text:p text:style-name="P131_0"><text:span text:style-name="T54">리더연구</text:span></text:p></table:table-cell><table:covered-table-cell/><table:covered-table-cell/><table:covered-table-cell/><table:table-cell table:style-name="Table4.\2" office:value-type="string" table:number-columns-spanned="2"><text:p text:style-name="P131_0"><text:span text:style-name="T54">글로벌리더연구</text:span></text:p></table:table-cell><table:covered-table-cell/><table:table-cell table:style-name="Table4.^2" office:value-type="string"><text:p text:style-name="P131_0"><text:span text:style-name="T54">리더연구</text:span></text:p></table:table-cell><table:table-cell table:style-name="Table4._2" office:value-type="string" table:number-rows-spanned="26"><text:p text:style-name="P132_0"><text:span text:style-name="T54">과</text:span></text:p><text:p text:style-name="P132_0"><text:span text:style-name="T54">기</text:span></text:p><text:p text:style-name="P132_0"><text:span text:style-name="T54">정</text:span></text:p><text:p text:style-name="P132_0"><text:span text:style-name="T54">통</text:span></text:p><text:p text:style-name="P132_0"><text:span text:style-name="T54">부</text:span></text:p></table:table-cell></table:table-row><table:table-row table:style-name="Table4.3"><table:covered-table-cell/><table:table-cell table:style-name="Table4.B3" office:value-type="string"><text:p text:style-name="P131_0"><text:span text:style-name="T55"/></text:p></table:table-cell><table:table-cell table:style-name="Table4.C3" office:value-type="string"><text:p text:style-name="P131_0"><text:span text:style-name="T55"/></text:p></table:table-cell><table:table-cell table:style-name="Table4.D3" office:value-type="string"><text:p text:style-name="P131_0"><text:span text:style-name="T55"/></text:p></table:table-cell><table:table-cell table:style-name="Table4.E3" office:value-type="string"><text:p text:style-name="P131_0"><text:span text:style-name="T55"/></text:p></table:table-cell><table:table-cell table:style-name="Table4.F3" office:value-type="string"><text:p text:style-name="P131_0"><text:span text:style-name="T55"/></text:p></table:table-cell><table:table-cell table:style-name="Table4.G3" office:value-type="string"><text:p text:style-name="P131_0"><text:span text:style-name="T55"/></text:p></table:table-cell><table:table-cell table:style-name="Table4.H3" office:value-type="string" table:number-columns-spanned="10"><text:p text:style-name="P133_0"><text:span text:style-name="T54">창의적연구진흥사업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4.R3" office:value-type="string" table:number-columns-spanned="3"><text:p text:style-name="P131_0"><text:span text:style-name="T55">-국가과학자</text:span></text:p></table:table-cell><table:covered-table-cell/><table:covered-table-cell/><table:table-cell table:style-name="Table4.U3" office:value-type="string" table:number-columns-spanned="3"><text:p text:style-name="P131_0"><text:span text:style-name="T55"/></text:p></table:table-cell><table:covered-table-cell/><table:covered-table-cell/><table:table-cell table:style-name="Table4.X3" office:value-type="string" table:number-columns-spanned="4"><text:p text:style-name="P131_0"><text:span text:style-name="T55">-유형2</text:span></text:p></table:table-cell><table:covered-table-cell/><table:covered-table-cell/><table:covered-table-cell/><table:table-cell table:style-name="Table4.\3" office:value-type="string" table:number-columns-spanned="2"><text:p text:style-name="P131_0"><text:span text:style-name="T55"/></text:p></table:table-cell><table:covered-table-cell/><table:table-cell table:style-name="Table4.^3" office:value-type="string"><text:p text:style-name="P131_0"><text:span text:style-name="T55">-유형B</text:span><text:span text:style-name="T56">(Top-tier)</text:span></text:p></table:table-cell><table:covered-table-cell/></table:table-row><table:table-row table:style-name="Table4.4"><table:covered-table-cell/><table:table-cell table:style-name="Table4.B4" office:value-type="string"><text:p text:style-name="P131_0"><text:span text:style-name="T55"/></text:p></table:table-cell><table:table-cell table:style-name="Table4.C4" office:value-type="string"><text:p text:style-name="P131_0"><text:span text:style-name="T55"/></text:p></table:table-cell><table:table-cell table:style-name="Table4.D4" office:value-type="string"><text:p text:style-name="P131_0"><text:span text:style-name="T55"/></text:p></table:table-cell><table:table-cell table:style-name="Table4.E4" office:value-type="string"><text:p text:style-name="P131_0"><text:span text:style-name="T55"/></text:p></table:table-cell><table:table-cell table:style-name="Table4.F4" office:value-type="string"><text:p text:style-name="P131_0"><text:span text:style-name="T55"/></text:p></table:table-cell><table:table-cell table:style-name="Table4.G4" office:value-type="string"><text:p text:style-name="P131_0"><text:span text:style-name="T55"/></text:p></table:table-cell><table:table-cell table:style-name="Table4.H4" office:value-type="string"><text:p text:style-name="P131_0"><text:span text:style-name="T55"/></text:p></table:table-cell><table:table-cell table:style-name="Table4.I4" office:value-type="string"><text:p text:style-name="P131_0"><text:span text:style-name="T55"/></text:p></table:table-cell><table:table-cell table:style-name="Table4.J4" office:value-type="string"><text:p text:style-name="P131_0"><text:span text:style-name="T55"/></text:p></table:table-cell><table:table-cell table:style-name="Table4.K4" office:value-type="string"><text:p text:style-name="P131_0"><text:span text:style-name="T55"/></text:p></table:table-cell><table:table-cell table:style-name="Table4.L4" office:value-type="string"><text:p text:style-name="P131_0"><text:span text:style-name="T55"/></text:p></table:table-cell><table:table-cell table:style-name="Table4.M4" office:value-type="string"><text:p text:style-name="P131_0"><text:span text:style-name="T55"/></text:p></table:table-cell><table:table-cell table:style-name="Table4.N4" office:value-type="string"><text:p text:style-name="P131_0"><text:span text:style-name="T55"/></text:p></table:table-cell><table:table-cell table:style-name="Table4.O4" office:value-type="string"><text:p text:style-name="P131_0"><text:span text:style-name="T55"/></text:p></table:table-cell><table:table-cell table:style-name="Table4.P4" office:value-type="string"><text:p text:style-name="P131_0"><text:span text:style-name="T55"/></text:p></table:table-cell><table:table-cell table:style-name="Table4.Q4" office:value-type="string"><text:p text:style-name="P131_0"><text:span text:style-name="T55"/></text:p></table:table-cell><table:table-cell table:style-name="Table4.R4" office:value-type="string" table:number-columns-spanned="3"><text:p text:style-name="P131_0"><text:span text:style-name="T55">-창의연구</text:span></text:p></table:table-cell><table:covered-table-cell/><table:covered-table-cell/><table:table-cell table:style-name="Table4.U4" office:value-type="string" table:number-columns-spanned="3"><text:p text:style-name="P131_0"><text:span text:style-name="T55"/></text:p></table:table-cell><table:covered-table-cell/><table:covered-table-cell/><table:table-cell table:style-name="Table4.X4" office:value-type="string" table:number-columns-spanned="4"><text:p text:style-name="P131_0"><text:span text:style-name="T55">-유형1</text:span></text:p></table:table-cell><table:covered-table-cell/><table:covered-table-cell/><table:covered-table-cell/><table:table-cell table:style-name="Table4.\4" office:value-type="string" table:number-columns-spanned="2"><text:p text:style-name="P131_0"><text:span text:style-name="T55"/></text:p></table:table-cell><table:covered-table-cell/><table:table-cell table:style-name="Table4.^4" office:value-type="string"><text:p text:style-name="P131_0"><text:span text:style-name="T55">-유형A</text:span><text:span text:style-name="T56"/></text:p></table:table-cell><table:covered-table-cell/></table:table-row><table:table-row table:style-name="Table4.5"><table:covered-table-cell/><table:table-cell table:style-name="Table4.B5" office:value-type="string"><text:p text:style-name="P131_0"><text:span text:style-name="T55"/></text:p></table:table-cell><table:table-cell table:style-name="Table4.C5" office:value-type="string"><text:p text:style-name="P131_0"><text:span text:style-name="T55"/></text:p></table:table-cell><table:table-cell table:style-name="Table4.D5" office:value-type="string"><text:p text:style-name="P131_0"><text:span text:style-name="T55"/></text:p></table:table-cell><table:table-cell table:style-name="Table4.E5" office:value-type="string"><text:p text:style-name="P131_0"><text:span text:style-name="T55"/></text:p></table:table-cell><table:table-cell table:style-name="Table4.F5" office:value-type="string"><text:p text:style-name="P131_0"><text:span text:style-name="T55"/></text:p></table:table-cell><table:table-cell table:style-name="Table4.G5" office:value-type="string"><text:p text:style-name="P131_0"><text:span text:style-name="T55"/></text:p></table:table-cell><table:table-cell table:style-name="Table4.H5" office:value-type="string"><text:p text:style-name="P131_0"><text:span text:style-name="T55"/></text:p></table:table-cell><table:table-cell table:style-name="Table4.I5" office:value-type="string" table:number-columns-spanned="9"><text:p text:style-name="P131_0"><text:span text:style-name="T54">국가지정연구실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5" office:value-type="string" table:number-columns-spanned="3"><text:p text:style-name="P131_0"><text:span text:style-name="T54">중견연구자 </text:span></text:p></table:table-cell><table:covered-table-cell/><table:covered-table-cell/><table:table-cell table:style-name="Table4.U5" office:value-type="string" table:number-columns-spanned="3"><text:p text:style-name="P131_0"><text:span text:style-name="T54">중견연구</text:span></text:p></table:table-cell><table:covered-table-cell/><table:covered-table-cell/><table:table-cell table:style-name="Table4.X5" office:value-type="string" table:number-columns-spanned="4"><text:p text:style-name="P131_0"><text:span text:style-name="T54">중견연구</text:span></text:p></table:table-cell><table:covered-table-cell/><table:covered-table-cell/><table:covered-table-cell/><table:table-cell table:style-name="Table4.\5" office:value-type="string"><text:p text:style-name="P131_0"><text:span text:style-name="T54">중견연구</text:span></text:p></table:table-cell><table:table-cell table:style-name="Table4.]5" office:value-type="string"><text:p text:style-name="P131_0"><text:span text:style-name="T54">중견연구</text:span></text:p></table:table-cell><table:table-cell table:style-name="Table4.^5" office:value-type="string"><text:p text:style-name="P131_0"><text:span text:style-name="T54">핵심연구</text:span></text:p></table:table-cell><table:covered-table-cell/></table:table-row><table:table-row table:style-name="Table4.6"><table:covered-table-cell/><table:table-cell table:style-name="Table4.B6" office:value-type="string"><text:p text:style-name="P131_0"><text:span text:style-name="T55"/></text:p></table:table-cell><table:table-cell table:style-name="Table4.C6" office:value-type="string"><text:p text:style-name="P131_0"><text:span text:style-name="T55"/></text:p></table:table-cell><table:table-cell table:style-name="Table4.D6" office:value-type="string"><text:p text:style-name="P131_0"><text:span text:style-name="T55"/></text:p></table:table-cell><table:table-cell table:style-name="Table4.E6" office:value-type="string"><text:p text:style-name="P131_0"><text:span text:style-name="T55"/></text:p></table:table-cell><table:table-cell table:style-name="Table4.F6" office:value-type="string"><text:p text:style-name="P131_0"><text:span text:style-name="T55"/></text:p></table:table-cell><table:table-cell table:style-name="Table4.G6" office:value-type="string"><text:p text:style-name="P131_0"><text:span text:style-name="T55"/></text:p></table:table-cell><table:table-cell table:style-name="Table4.H6" office:value-type="string"><text:p text:style-name="P131_0"><text:span text:style-name="T55"/></text:p></table:table-cell><table:table-cell table:style-name="Table4.I6" office:value-type="string" table:number-columns-spanned="9"><text:p text:style-name="P131_0"><text:span text:style-name="T55"/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6" office:value-type="string" table:number-columns-spanned="3"><text:p text:style-name="P131_0"><text:span text:style-name="T55">-도약연구</text:span></text:p></table:table-cell><table:covered-table-cell/><table:covered-table-cell/><table:table-cell table:style-name="Table4.U6" office:value-type="string" table:number-columns-spanned="3"><text:p text:style-name="P131_0"><text:span text:style-name="T55"/></text:p></table:table-cell><table:covered-table-cell/><table:covered-table-cell/><table:table-cell table:style-name="Table4.X6" office:value-type="string" table:number-columns-spanned="4"><text:p text:style-name="P131_0"><text:span text:style-name="T55">-유형2</text:span></text:p></table:table-cell><table:covered-table-cell/><table:covered-table-cell/><table:covered-table-cell/><table:table-cell table:style-name="Table4.\6" office:value-type="string"><text:p text:style-name="P131_0"><text:span text:style-name="T55">-유형2</text:span><text:span text:style-name="T56">(글로벌형)</text:span></text:p></table:table-cell><table:table-cell table:style-name="Table4.]6" office:value-type="string"><text:p text:style-name="P131_0"><text:span text:style-name="T55">-유형2</text:span><text:span text:style-name="T56">(글로벌형)</text:span></text:p></table:table-cell><table:table-cell table:style-name="Table4.^6" office:value-type="string"><text:p text:style-name="P131_0"><text:span text:style-name="T55">-유형C</text:span></text:p></table:table-cell><table:covered-table-cell/></table:table-row><table:table-row table:style-name="Table4.7"><table:covered-table-cell/><table:table-cell table:style-name="Table4.B7" office:value-type="string"><text:p text:style-name="P131_0"><text:span text:style-name="T55"/></text:p></table:table-cell><table:table-cell table:style-name="Table4.C7" office:value-type="string"><text:p text:style-name="P131_0"><text:span text:style-name="T55"/></text:p></table:table-cell><table:table-cell table:style-name="Table4.D7" office:value-type="string"><text:p text:style-name="P131_0"><text:span text:style-name="T55"/></text:p></table:table-cell><table:table-cell table:style-name="Table4.E7" office:value-type="string"><text:p text:style-name="P131_0"><text:span text:style-name="T55"/></text:p></table:table-cell><table:table-cell table:style-name="Table4.F7" office:value-type="string"><text:p text:style-name="P131_0"><text:span text:style-name="T55"/></text:p></table:table-cell><table:table-cell table:style-name="Table4.G7" office:value-type="string"><text:p text:style-name="P131_0"><text:span text:style-name="T55"/></text:p></table:table-cell><table:table-cell table:style-name="Table4.H7" office:value-type="string"><text:p text:style-name="P131_0"><text:span text:style-name="T55"/></text:p></table:table-cell><table:table-cell table:style-name="Table4.I7" office:value-type="string" table:number-columns-spanned="9"><text:p text:style-name="P131_0"><text:span text:style-name="T55"/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7" office:value-type="string" table:number-columns-spanned="3"><text:p text:style-name="P131_0"><text:span text:style-name="T55">-핵심연구</text:span></text:p></table:table-cell><table:covered-table-cell/><table:covered-table-cell/><table:table-cell table:style-name="Table4.U7" office:value-type="string" table:number-columns-spanned="3"><text:p text:style-name="P131_0"><text:span text:style-name="T55"/></text:p></table:table-cell><table:covered-table-cell/><table:covered-table-cell/><table:table-cell table:style-name="Table4.X7" office:value-type="string" table:number-columns-spanned="4"><text:p text:style-name="P131_0"><text:span text:style-name="T55">-유형1</text:span></text:p></table:table-cell><table:covered-table-cell/><table:covered-table-cell/><table:covered-table-cell/><table:table-cell table:style-name="Table4.\7" office:value-type="string"><text:p text:style-name="P131_0"><text:span text:style-name="T55">-유형1</text:span><text:span text:style-name="T56"/></text:p></table:table-cell><table:table-cell table:style-name="Table4.]7" office:value-type="string"><text:p text:style-name="P131_0"><text:span text:style-name="T55">-유형1</text:span><text:span text:style-name="T56"/></text:p></table:table-cell><table:table-cell table:style-name="Table4.^7" office:value-type="string"><text:p text:style-name="P131_0"><text:span text:style-name="T55">-유형B</text:span></text:p></table:table-cell><table:covered-table-cell/></table:table-row><table:table-row table:style-name="Table4.8"><table:covered-table-cell/><table:table-cell table:style-name="Table4.B8" office:value-type="string"><text:p text:style-name="P131_0"><text:span text:style-name="T55"/></text:p></table:table-cell><table:table-cell table:style-name="Table4.C8" office:value-type="string"><text:p text:style-name="P131_0"><text:span text:style-name="T55"/></text:p></table:table-cell><table:table-cell table:style-name="Table4.D8" office:value-type="string"><text:p text:style-name="P131_0"><text:span text:style-name="T55"/></text:p></table:table-cell><table:table-cell table:style-name="Table4.E8" office:value-type="string"><text:p text:style-name="P131_0"><text:span text:style-name="T55"/></text:p></table:table-cell><table:table-cell table:style-name="Table4.F8" office:value-type="string"><text:p text:style-name="P131_0"><text:span text:style-name="T55"/></text:p></table:table-cell><table:table-cell table:style-name="Table4.G8" office:value-type="string"><text:p text:style-name="P131_0"><text:span text:style-name="T55"/></text:p></table:table-cell><table:table-cell table:style-name="Table4.H8" office:value-type="string"><text:p text:style-name="P131_0"><text:span text:style-name="T55"/></text:p></table:table-cell><table:table-cell table:style-name="Table4.I8" office:value-type="string"><text:p text:style-name="P131_0"><text:span text:style-name="T55"/></text:p></table:table-cell><table:table-cell table:style-name="Table4.J8" office:value-type="string"><text:p text:style-name="P131_0"><text:span text:style-name="T55"/></text:p></table:table-cell><table:table-cell table:style-name="Table4.K8" office:value-type="string"><text:p text:style-name="P131_0"><text:span text:style-name="T55"/></text:p></table:table-cell><table:table-cell table:style-name="Table4.L8" office:value-type="string"><text:p text:style-name="P131_0"><text:span text:style-name="T55"/></text:p></table:table-cell><table:table-cell table:style-name="Table4.M8" office:value-type="string"><text:p text:style-name="P131_0"><text:span text:style-name="T55"/></text:p></table:table-cell><table:table-cell table:style-name="Table4.N8" office:value-type="string"><text:p text:style-name="P131_0"><text:span text:style-name="T55"/></text:p></table:table-cell><table:table-cell table:style-name="Table4.O8" office:value-type="string"><text:p text:style-name="P131_0"><text:span text:style-name="T55"/></text:p></table:table-cell><table:table-cell table:style-name="Table4.P8" office:value-type="string"><text:p text:style-name="P131_0"><text:span text:style-name="T55"/></text:p></table:table-cell><table:table-cell table:style-name="Table4.Q8" office:value-type="string"><text:p text:style-name="P131_0"><text:span text:style-name="T55"/></text:p></table:table-cell><table:table-cell table:style-name="Table4.R8" office:value-type="string" table:number-columns-spanned="3"><text:p text:style-name="P131_0"><text:span text:style-name="T55"/></text:p></table:table-cell><table:covered-table-cell/><table:covered-table-cell/><table:table-cell table:style-name="Table4.U8" office:value-type="string"><text:p text:style-name="P131_0"><text:span text:style-name="T55"/></text:p></table:table-cell><table:table-cell table:style-name="Table4.V8" office:value-type="string"><text:p text:style-name="P131_0"><text:span text:style-name="T55"/></text:p></table:table-cell><table:table-cell table:style-name="Table4.W8" office:value-type="string"><text:p text:style-name="P131_0"><text:span text:style-name="T55"/></text:p></table:table-cell><table:table-cell table:style-name="Table4.X8" office:value-type="string"><text:p text:style-name="P131_0"><text:span text:style-name="T55"/></text:p></table:table-cell><table:table-cell table:style-name="Table4.Y8" office:value-type="string"><text:p text:style-name="P131_0"><text:span text:style-name="T55"/></text:p></table:table-cell><table:table-cell table:style-name="Table4.Z8" office:value-type="string"><text:p text:style-name="P131_0"><text:span text:style-name="T55"/></text:p></table:table-cell><table:table-cell table:style-name="Table4.[8" office:value-type="string"><text:p text:style-name="P131_0"><text:span text:style-name="T55"/></text:p></table:table-cell><table:table-cell table:style-name="Table4.\8" office:value-type="string"><text:p text:style-name="P131_0"><text:span text:style-name="T55">-창의연구형</text:span></text:p></table:table-cell><table:table-cell table:style-name="Table4.]8" office:value-type="string"><text:p text:style-name="P131_0"><text:span text:style-name="T55">-창의연구형</text:span></text:p></table:table-cell><table:table-cell table:style-name="Table4.^8" office:value-type="string"><text:p text:style-name="P131_0"><text:span text:style-name="T55">-유형A</text:span></text:p></table:table-cell><table:covered-table-cell/></table:table-row><table:table-row table:style-name="Table4.9"><table:covered-table-cell/><table:table-cell table:style-name="Table4.B9" office:value-type="string"><text:p text:style-name="P131_0"><text:span text:style-name="T55"/></text:p></table:table-cell><table:table-cell table:style-name="Table4.C9" office:value-type="string"><text:p text:style-name="P131_0"><text:span text:style-name="T55"/></text:p></table:table-cell><table:table-cell table:style-name="Table4.D9" office:value-type="string"><text:p text:style-name="P131_0"><text:span text:style-name="T55"/></text:p></table:table-cell><table:table-cell table:style-name="Table4.E9" office:value-type="string"><text:p text:style-name="P131_0"><text:span text:style-name="T55"/></text:p></table:table-cell><table:table-cell table:style-name="Table4.F9" office:value-type="string"><text:p text:style-name="P131_0"><text:span text:style-name="T55"/></text:p></table:table-cell><table:table-cell table:style-name="Table4.G9" office:value-type="string"><text:p text:style-name="P131_0"><text:span text:style-name="T55"/></text:p></table:table-cell><table:table-cell table:style-name="Table4.H9" office:value-type="string"><text:p text:style-name="P131_0"><text:span text:style-name="T55"/></text:p></table:table-cell><table:table-cell table:style-name="Table4.I9" office:value-type="string"><text:p text:style-name="P131_0"><text:span text:style-name="T55"/></text:p></table:table-cell><table:table-cell table:style-name="Table4.J9" office:value-type="string"><text:p text:style-name="P131_0"><text:span text:style-name="T55"/></text:p></table:table-cell><table:table-cell table:style-name="Table4.K9" office:value-type="string"><text:p text:style-name="P131_0"><text:span text:style-name="T55"/></text:p></table:table-cell><table:table-cell table:style-name="Table4.L9" office:value-type="string"><text:p text:style-name="P131_0"><text:span text:style-name="T55"/></text:p></table:table-cell><table:table-cell table:style-name="Table4.M9" office:value-type="string"><text:p text:style-name="P131_0"><text:span text:style-name="T55"/></text:p></table:table-cell><table:table-cell table:style-name="Table4.N9" office:value-type="string"><text:p text:style-name="P131_0"><text:span text:style-name="T55"/></text:p></table:table-cell><table:table-cell table:style-name="Table4.O9" office:value-type="string"><text:p text:style-name="P131_0"><text:span text:style-name="T55"/></text:p></table:table-cell><table:table-cell table:style-name="Table4.P9" office:value-type="string"><text:p text:style-name="P131_0"><text:span text:style-name="T55"/></text:p></table:table-cell><table:table-cell table:style-name="Table4.Q9" office:value-type="string"><text:p text:style-name="P131_0"><text:span text:style-name="T55"/></text:p></table:table-cell><table:table-cell table:style-name="Table4.R9" office:value-type="string" table:number-columns-spanned="3"><text:p text:style-name="P131_0"><text:span text:style-name="T55"/></text:p></table:table-cell><table:covered-table-cell/><table:covered-table-cell/><table:table-cell table:style-name="Table4.U9" office:value-type="string"><text:p text:style-name="P131_0"><text:span text:style-name="T55"/></text:p></table:table-cell><table:table-cell table:style-name="Table4.V9" office:value-type="string"><text:p text:style-name="P131_0"><text:span text:style-name="T55"/></text:p></table:table-cell><table:table-cell table:style-name="Table4.W9" office:value-type="string"><text:p text:style-name="P131_0"><text:span text:style-name="T55"/></text:p></table:table-cell><table:table-cell table:style-name="Table4.X9" office:value-type="string"><text:p text:style-name="P131_0"><text:span text:style-name="T55"/></text:p></table:table-cell><table:table-cell table:style-name="Table4.Y9" office:value-type="string"><text:p text:style-name="P131_0"><text:span text:style-name="T55"/></text:p></table:table-cell><table:table-cell table:style-name="Table4.Z9" office:value-type="string"><text:p text:style-name="P131_0"><text:span text:style-name="T55"/></text:p></table:table-cell><table:table-cell table:style-name="Table4.[9" office:value-type="string"><text:p text:style-name="P131_0"><text:span text:style-name="T55"/></text:p></table:table-cell><table:table-cell table:style-name="Table4.\9" office:value-type="string"><text:p text:style-name="P131_0"><text:span text:style-name="T55"/></text:p></table:table-cell><table:table-cell table:style-name="Table4.]9" office:value-type="string"><text:p text:style-name="P131_0"><text:span text:style-name="T55">-도약형</text:span></text:p></table:table-cell><table:table-cell table:style-name="Table4.^9" office:value-type="string"><text:p text:style-name="P131_0"><text:span text:style-name="T55">-도약형</text:span></text:p></table:table-cell><table:covered-table-cell/></table:table-row><table:table-row table:style-name="Table4.10"><table:covered-table-cell/><table:table-cell table:style-name="Table4.B10" office:value-type="string"><text:p text:style-name="P131_0"><text:span text:style-name="T55"/></text:p></table:table-cell><table:table-cell table:style-name="Table4.C10" office:value-type="string"><text:p text:style-name="P131_0"><text:span text:style-name="T55"/></text:p></table:table-cell><table:table-cell table:style-name="Table4.D10" office:value-type="string"><text:p text:style-name="P131_0"><text:span text:style-name="T55"/></text:p></table:table-cell><table:table-cell table:style-name="Table4.E10" office:value-type="string"><text:p text:style-name="P131_0"><text:span text:style-name="T55"/></text:p></table:table-cell><table:table-cell table:style-name="Table4.F10" office:value-type="string" table:number-columns-spanned="3"><text:p text:style-name="P131_0"><text:span text:style-name="T54">목적기초연구</text:span></text:p></table:table-cell><table:covered-table-cell/><table:covered-table-cell/><table:table-cell table:style-name="Table4.I10" office:value-type="string" table:number-columns-spanned="9"><text:p text:style-name="P131_0"><text:span text:style-name="T54">특정기초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10" office:value-type="string" table:number-columns-spanned="3"><text:p text:style-name="P131_0"><text:span text:style-name="T55"/></text:p></table:table-cell><table:covered-table-cell/><table:covered-table-cell/><table:table-cell table:style-name="Table4.U10" office:value-type="string" table:number-columns-spanned="2"><text:p text:style-name="P131_0"><text:span text:style-name="T54">전략공모</text:span></text:p></table:table-cell><table:covered-table-cell/><table:table-cell table:style-name="Table4.W10" office:value-type="string"><text:p text:style-name="P131_0"><text:span text:style-name="T55"/></text:p></table:table-cell><table:table-cell table:style-name="Table4.X10" office:value-type="string"><text:p text:style-name="P131_0"><text:span text:style-name="T55"/></text:p></table:table-cell><table:table-cell table:style-name="Table4.Y10" office:value-type="string"><text:p text:style-name="P131_0"><text:span text:style-name="T55"/></text:p></table:table-cell><table:table-cell table:style-name="Table4.Z10" office:value-type="string"><text:p text:style-name="P131_0"><text:span text:style-name="T55"/></text:p></table:table-cell><table:table-cell table:style-name="Table4.[10" office:value-type="string"><text:p text:style-name="P131_0"><text:span text:style-name="T55"/></text:p></table:table-cell><table:table-cell table:style-name="Table4.\10" office:value-type="string"><text:p text:style-name="P131_0"><text:span text:style-name="T54"/></text:p></table:table-cell><table:table-cell table:style-name="Table4.]10" office:value-type="string"><text:p text:style-name="P131_0"><text:span text:style-name="T54">한우물파기기초연구</text:span></text:p></table:table-cell><table:table-cell table:style-name="Table4.^10" office:value-type="string"><text:p text:style-name="P131_0"><text:span text:style-name="T55">-한우물파기기초연구</text:span></text:p></table:table-cell><table:covered-table-cell/></table:table-row><table:table-row table:style-name="Table4.11"><table:covered-table-cell/><table:table-cell table:style-name="Table4.B11" office:value-type="string"><text:p text:style-name="P131_0"><text:span text:style-name="T55"/></text:p></table:table-cell><table:table-cell table:style-name="Table4.C11" office:value-type="string"><text:p text:style-name="P131_0"><text:span text:style-name="T55"/></text:p></table:table-cell><table:table-cell table:style-name="Table4.D11" office:value-type="string"><text:p text:style-name="P131_0"><text:span text:style-name="T55"/></text:p></table:table-cell><table:table-cell table:style-name="Table4.E11" office:value-type="string"><text:p text:style-name="P131_0"><text:span text:style-name="T55"/></text:p></table:table-cell><table:table-cell table:style-name="Table4.F11" office:value-type="string" table:number-columns-spanned="3"><text:p text:style-name="P131_0"><text:span text:style-name="T55">(특정기초)</text:span></text:p></table:table-cell><table:covered-table-cell/><table:covered-table-cell/><table:table-cell table:style-name="Table4.I11" office:value-type="string" table:number-columns-spanned="9"><text:p text:style-name="P131_0"><text:span text:style-name="T55"/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11" office:value-type="string" table:number-columns-spanned="3"><text:p text:style-name="P131_0"><text:span text:style-name="T55"/></text:p></table:table-cell><table:covered-table-cell/><table:covered-table-cell/><table:table-cell table:style-name="Table4.U11" office:value-type="string" table:number-columns-spanned="2"><text:p text:style-name="P131_0"><text:span text:style-name="T55">-전략과제</text:span></text:p></table:table-cell><table:covered-table-cell/><table:table-cell table:style-name="Table4.W11" office:value-type="string"><text:p text:style-name="P131_0"><text:span text:style-name="T55"/></text:p></table:table-cell><table:table-cell table:style-name="Table4.X11" office:value-type="string"><text:p text:style-name="P131_0"><text:span text:style-name="T55"/></text:p></table:table-cell><table:table-cell table:style-name="Table4.Y11" office:value-type="string"><text:p text:style-name="P131_0"><text:span text:style-name="T55"/></text:p></table:table-cell><table:table-cell table:style-name="Table4.Z11" office:value-type="string"><text:p text:style-name="P131_0"><text:span text:style-name="T55"/></text:p></table:table-cell><table:table-cell table:style-name="Table4.[11" office:value-type="string"><text:p text:style-name="P131_0"><text:span text:style-name="T55"/></text:p></table:table-cell><table:table-cell table:style-name="Table4.\11" office:value-type="string" table:number-columns-spanned="2"><text:p text:style-name="P131_0"><text:span text:style-name="T54">글로벌매칭형</text:span></text:p></table:table-cell><table:covered-table-cell/><table:table-cell table:style-name="Table4.^11" office:value-type="string"><text:p text:style-name="P131_0"><text:span text:style-name="T55">-글로벌매칭형</text:span></text:p></table:table-cell><table:covered-table-cell/></table:table-row><table:table-row table:style-name="Table4.12"><table:covered-table-cell/><table:table-cell table:style-name="Table4.B12" office:value-type="string"><text:p text:style-name="P131_0"><text:span text:style-name="T55"/></text:p></table:table-cell><table:table-cell table:style-name="Table4.C12" office:value-type="string"><text:p text:style-name="P131_0"><text:span text:style-name="T55"/></text:p></table:table-cell><table:table-cell table:style-name="Table4.D12" office:value-type="string"><text:p text:style-name="P131_0"><text:span text:style-name="T55"/></text:p></table:table-cell><table:table-cell table:style-name="Table4.E12" office:value-type="string"><text:p text:style-name="P131_0"><text:span text:style-name="T55"/></text:p></table:table-cell><table:table-cell table:style-name="Table4.F12" office:value-type="string" table:number-columns-spanned="3"><text:p text:style-name="P131_0"><text:span text:style-name="T55"/></text:p></table:table-cell><table:covered-table-cell/><table:covered-table-cell/><table:table-cell table:style-name="Table4.I12" office:value-type="string" table:number-columns-spanned="9"><text:p text:style-name="P131_0"><text:span text:style-name="T55"/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R12" office:value-type="string" table:number-columns-spanned="3"><text:p text:style-name="P131_0"><text:span text:style-name="T55"/></text:p></table:table-cell><table:covered-table-cell/><table:covered-table-cell/><table:table-cell table:style-name="Table4.U12" office:value-type="string" table:number-columns-spanned="2"><text:p text:style-name="P131_0"><text:span text:style-name="T55">-X-프로젝트</text:span></text:p></table:table-cell><table:covered-table-cell/><table:table-cell table:style-name="Table4.W12" office:value-type="string"><text:p text:style-name="P131_0"><text:span text:style-name="T55"/></text:p></table:table-cell><table:table-cell table:style-name="Table4.X12" office:value-type="string"><text:p text:style-name="P131_0"><text:span text:style-name="T55"/></text:p></table:table-cell><table:table-cell table:style-name="Table4.Y12" office:value-type="string"><text:p text:style-name="P131_0"><text:span text:style-name="T55"/></text:p></table:table-cell><table:table-cell table:style-name="Table4.Z12" office:value-type="string"><text:p text:style-name="P131_0"><text:span text:style-name="T55"/></text:p></table:table-cell><table:table-cell table:style-name="Table4.[12" office:value-type="string"><text:p text:style-name="P131_0"><text:span text:style-name="T55"/></text:p></table:table-cell><table:table-cell table:style-name="Table4.\12" office:value-type="string"><text:p text:style-name="P131_0"><text:span text:style-name="T55"/></text:p></table:table-cell><table:table-cell table:style-name="Table4.]12" office:value-type="string"><text:p text:style-name="P131_0"><text:span text:style-name="T54">개척연구</text:span></text:p></table:table-cell><table:table-cell table:style-name="Table4.^12" office:value-type="string"><text:p text:style-name="P131_0"><text:span text:style-name="T55">-도전형</text:span></text:p></table:table-cell><table:covered-table-cell/></table:table-row><table:table-row table:style-name="Table4.13"><table:covered-table-cell/><table:table-cell table:style-name="Table4.B13" office:value-type="string"><text:p text:style-name="P134_0"><text:span text:style-name="T57"/></text:p></table:table-cell><table:table-cell table:style-name="Table4.C13" office:value-type="string"><text:p text:style-name="P134_0"><text:span text:style-name="T57"/></text:p></table:table-cell><table:table-cell table:style-name="Table4.D13" office:value-type="string"><text:p text:style-name="P134_0"><text:span text:style-name="T57"/></text:p></table:table-cell><table:table-cell table:style-name="Table4.E13" office:value-type="string"><text:p text:style-name="P134_0"><text:span text:style-name="T57"/></text:p></table:table-cell><table:table-cell table:style-name="Table4.F13" office:value-type="string" table:number-columns-spanned="3"><text:p text:style-name="P134_0"><text:span text:style-name="T58"/></text:p></table:table-cell><table:covered-table-cell/><table:covered-table-cell/><table:table-cell table:style-name="Table4.I13" office:value-type="string"><text:p text:style-name="P134_0"><text:span text:style-name="T57"/></text:p></table:table-cell><table:table-cell table:style-name="Table4.J13" office:value-type="string"><text:p text:style-name="P134_0"><text:span text:style-name="T57"/></text:p></table:table-cell><table:table-cell table:style-name="Table4.K13" office:value-type="string"><text:p text:style-name="P134_0"><text:span text:style-name="T57"/></text:p></table:table-cell><table:table-cell table:style-name="Table4.L13" office:value-type="string"><text:p text:style-name="P134_0"><text:span text:style-name="T57"/></text:p></table:table-cell><table:table-cell table:style-name="Table4.M13" office:value-type="string"><text:p text:style-name="P134_0"><text:span text:style-name="T57"/></text:p></table:table-cell><table:table-cell table:style-name="Table4.N13" office:value-type="string"><text:p text:style-name="P134_0"><text:span text:style-name="T57"/></text:p></table:table-cell><table:table-cell table:style-name="Table4.O13" office:value-type="string"><text:p text:style-name="P134_0"><text:span text:style-name="T57"/></text:p></table:table-cell><table:table-cell table:style-name="Table4.P13" office:value-type="string"><text:p text:style-name="P134_0"><text:span text:style-name="T57"/></text:p></table:table-cell><table:table-cell table:style-name="Table4.Q13" office:value-type="string"><text:p text:style-name="P134_0"><text:span text:style-name="T57"/></text:p></table:table-cell><table:table-cell table:style-name="Table4.R13" office:value-type="string"><text:p text:style-name="P134_0"><text:span text:style-name="T57"/></text:p></table:table-cell><table:table-cell table:style-name="Table4.S13" office:value-type="string"><text:p text:style-name="P134_0"><text:span text:style-name="T57"/></text:p></table:table-cell><table:table-cell table:style-name="Table4.T13" office:value-type="string"><text:p text:style-name="P134_0"><text:span text:style-name="T57"/></text:p></table:table-cell><table:table-cell table:style-name="Table4.U13" office:value-type="string"><text:p text:style-name="P134_0"><text:span text:style-name="T57"/></text:p></table:table-cell><table:table-cell table:style-name="Table4.V13" office:value-type="string"><text:p text:style-name="P134_0"><text:span text:style-name="T57"/></text:p></table:table-cell><table:table-cell table:style-name="Table4.W13" office:value-type="string"><text:p text:style-name="P134_0"><text:span text:style-name="T57"/></text:p></table:table-cell><table:table-cell table:style-name="Table4.X13" office:value-type="string"><text:p text:style-name="P134_0"><text:span text:style-name="T57"/></text:p></table:table-cell><table:table-cell table:style-name="Table4.Y13" office:value-type="string"><text:p text:style-name="P134_0"><text:span text:style-name="T57"/></text:p></table:table-cell><table:table-cell table:style-name="Table4.Z13" office:value-type="string"><text:p text:style-name="P134_0"><text:span text:style-name="T57"/></text:p></table:table-cell><table:table-cell table:style-name="Table4.[13" office:value-type="string"><text:p text:style-name="P134_0"><text:span text:style-name="T57"/></text:p></table:table-cell><table:table-cell table:style-name="Table4.\13" office:value-type="string"><text:p text:style-name="P134_0"><text:span text:style-name="T57"/></text:p></table:table-cell><table:table-cell table:style-name="Table4.]13" office:value-type="string"><text:p text:style-name="P131_0"><text:span text:style-name="T54">국가아젠다기초연구</text:span></text:p></table:table-cell><table:table-cell table:style-name="Table4.^13" office:value-type="string"><text:p text:style-name="P131_0"><text:span text:style-name="T55">-전략형</text:span></text:p></table:table-cell><table:covered-table-cell/></table:table-row><table:table-row table:style-name="Table4.14"><table:covered-table-cell/><table:table-cell table:style-name="Table4.B14" office:value-type="string"><text:p text:style-name="P134_0"><text:span text:style-name="T57"/></text:p></table:table-cell><table:table-cell table:style-name="Table4.C14" office:value-type="string"><text:p text:style-name="P134_0"><text:span text:style-name="T57"/></text:p></table:table-cell><table:table-cell table:style-name="Table4.D14" office:value-type="string"><text:p text:style-name="P134_0"><text:span text:style-name="T57"/></text:p></table:table-cell><table:table-cell table:style-name="Table4.E14" office:value-type="string"><text:p text:style-name="P134_0"><text:span text:style-name="T57"/></text:p></table:table-cell><table:table-cell table:style-name="Table4.F14" office:value-type="string" table:number-columns-spanned="3"><text:p text:style-name="P134_0"><text:span text:style-name="T58"/></text:p></table:table-cell><table:covered-table-cell/><table:covered-table-cell/><table:table-cell table:style-name="Table4.I14" office:value-type="string"><text:p text:style-name="P134_0"><text:span text:style-name="T57"/></text:p></table:table-cell><table:table-cell table:style-name="Table4.J14" office:value-type="string"><text:p text:style-name="P134_0"><text:span text:style-name="T57"/></text:p></table:table-cell><table:table-cell table:style-name="Table4.K14" office:value-type="string"><text:p text:style-name="P134_0"><text:span text:style-name="T57"/></text:p></table:table-cell><table:table-cell table:style-name="Table4.L14" office:value-type="string"><text:p text:style-name="P134_0"><text:span text:style-name="T57"/></text:p></table:table-cell><table:table-cell table:style-name="Table4.M14" office:value-type="string"><text:p text:style-name="P134_0"><text:span text:style-name="T57"/></text:p></table:table-cell><table:table-cell table:style-name="Table4.N14" office:value-type="string"><text:p text:style-name="P134_0"><text:span text:style-name="T57"/></text:p></table:table-cell><table:table-cell table:style-name="Table4.O14" office:value-type="string"><text:p text:style-name="P134_0"><text:span text:style-name="T57"/></text:p></table:table-cell><table:table-cell table:style-name="Table4.P14" office:value-type="string"><text:p text:style-name="P134_0"><text:span text:style-name="T57"/></text:p></table:table-cell><table:table-cell table:style-name="Table4.Q14" office:value-type="string"><text:p text:style-name="P134_0"><text:span text:style-name="T57"/></text:p></table:table-cell><table:table-cell table:style-name="Table4.R14" office:value-type="string"><text:p text:style-name="P134_0"><text:span text:style-name="T57"/></text:p></table:table-cell><table:table-cell table:style-name="Table4.S14" office:value-type="string"><text:p text:style-name="P134_0"><text:span text:style-name="T57"/></text:p></table:table-cell><table:table-cell table:style-name="Table4.T14" office:value-type="string"><text:p text:style-name="P134_0"><text:span text:style-name="T57"/></text:p></table:table-cell><table:table-cell table:style-name="Table4.U14" office:value-type="string"><text:p text:style-name="P134_0"><text:span text:style-name="T57"/></text:p></table:table-cell><table:table-cell table:style-name="Table4.V14" office:value-type="string"><text:p text:style-name="P134_0"><text:span text:style-name="T57"/></text:p></table:table-cell><table:table-cell table:style-name="Table4.W14" office:value-type="string"><text:p text:style-name="P134_0"><text:span text:style-name="T57"/></text:p></table:table-cell><table:table-cell table:style-name="Table4.X14" office:value-type="string"><text:p text:style-name="P134_0"><text:span text:style-name="T57"/></text:p></table:table-cell><table:table-cell table:style-name="Table4.Y14" office:value-type="string"><text:p text:style-name="P134_0"><text:span text:style-name="T57"/></text:p></table:table-cell><table:table-cell table:style-name="Table4.Z14" office:value-type="string"><text:p text:style-name="P134_0"><text:span text:style-name="T57"/></text:p></table:table-cell><table:table-cell table:style-name="Table4.[14" office:value-type="string"><text:p text:style-name="P134_0"><text:span text:style-name="T57"/></text:p></table:table-cell><table:table-cell table:style-name="Table4.\14" office:value-type="string"><text:p text:style-name="P134_0"><text:span text:style-name="T57"/></text:p></table:table-cell><table:table-cell table:style-name="Table4.]14" office:value-type="string"><text:p text:style-name="P134_0"><text:span text:style-name="T57"/></text:p></table:table-cell><table:table-cell table:style-name="Table4.^14" office:value-type="string"><text:p text:style-name="P131_0"><text:span text:style-name="T55">-기본연구B</text:span></text:p></table:table-cell><table:covered-table-cell/></table:table-row><table:table-row table:style-name="Table4.15"><table:covered-table-cell/><table:table-cell table:style-name="Table4.B15" office:value-type="string"><text:p text:style-name="P134_0"><text:span text:style-name="T57"/></text:p></table:table-cell><table:table-cell table:style-name="Table4.C15" office:value-type="string"><text:p text:style-name="P134_0"><text:span text:style-name="T57"/></text:p></table:table-cell><table:table-cell table:style-name="Table4.D15" office:value-type="string"><text:p text:style-name="P134_0"><text:span text:style-name="T57"/></text:p></table:table-cell><table:table-cell table:style-name="Table4.E15" office:value-type="string"><text:p text:style-name="P134_0"><text:span text:style-name="T57"/></text:p></table:table-cell><table:table-cell table:style-name="Table4.F15" office:value-type="string" table:number-columns-spanned="3"><text:p text:style-name="P134_0"><text:span text:style-name="T58"/></text:p></table:table-cell><table:covered-table-cell/><table:covered-table-cell/><table:table-cell table:style-name="Table4.I15" office:value-type="string"><text:p text:style-name="P134_0"><text:span text:style-name="T57"/></text:p></table:table-cell><table:table-cell table:style-name="Table4.J15" office:value-type="string"><text:p text:style-name="P134_0"><text:span text:style-name="T57"/></text:p></table:table-cell><table:table-cell table:style-name="Table4.K15" office:value-type="string"><text:p text:style-name="P134_0"><text:span text:style-name="T57"/></text:p></table:table-cell><table:table-cell table:style-name="Table4.L15" office:value-type="string"><text:p text:style-name="P134_0"><text:span text:style-name="T57"/></text:p></table:table-cell><table:table-cell table:style-name="Table4.M15" office:value-type="string"><text:p text:style-name="P134_0"><text:span text:style-name="T57"/></text:p></table:table-cell><table:table-cell table:style-name="Table4.N15" office:value-type="string"><text:p text:style-name="P134_0"><text:span text:style-name="T57"/></text:p></table:table-cell><table:table-cell table:style-name="Table4.O15" office:value-type="string"><text:p text:style-name="P134_0"><text:span text:style-name="T57"/></text:p></table:table-cell><table:table-cell table:style-name="Table4.P15" office:value-type="string"><text:p text:style-name="P134_0"><text:span text:style-name="T57"/></text:p></table:table-cell><table:table-cell table:style-name="Table4.Q15" office:value-type="string"><text:p text:style-name="P134_0"><text:span text:style-name="T57"/></text:p></table:table-cell><table:table-cell table:style-name="Table4.R15" office:value-type="string"><text:p text:style-name="P134_0"><text:span text:style-name="T57"/></text:p></table:table-cell><table:table-cell table:style-name="Table4.S15" office:value-type="string"><text:p text:style-name="P134_0"><text:span text:style-name="T57"/></text:p></table:table-cell><table:table-cell table:style-name="Table4.T15" office:value-type="string"><text:p text:style-name="P134_0"><text:span text:style-name="T57"/></text:p></table:table-cell><table:table-cell table:style-name="Table4.U15" office:value-type="string"><text:p text:style-name="P134_0"><text:span text:style-name="T57"/></text:p></table:table-cell><table:table-cell table:style-name="Table4.V15" office:value-type="string"><text:p text:style-name="P134_0"><text:span text:style-name="T57"/></text:p></table:table-cell><table:table-cell table:style-name="Table4.W15" office:value-type="string"><text:p text:style-name="P134_0"><text:span text:style-name="T57"/></text:p></table:table-cell><table:table-cell table:style-name="Table4.X15" office:value-type="string"><text:p text:style-name="P134_0"><text:span text:style-name="T57"/></text:p></table:table-cell><table:table-cell table:style-name="Table4.Y15" office:value-type="string"><text:p text:style-name="P134_0"><text:span text:style-name="T57"/></text:p></table:table-cell><table:table-cell table:style-name="Table4.Z15" office:value-type="string"><text:p text:style-name="P134_0"><text:span text:style-name="T57"/></text:p></table:table-cell><table:table-cell table:style-name="Table4.[15" office:value-type="string"><text:p text:style-name="P134_0"><text:span text:style-name="T57"/></text:p></table:table-cell><table:table-cell table:style-name="Table4.\15" office:value-type="string"><text:p text:style-name="P134_0"><text:span text:style-name="T57"/></text:p></table:table-cell><table:table-cell table:style-name="Table4.]15" office:value-type="string"><text:p text:style-name="P134_0"><text:span text:style-name="T57"/></text:p></table:table-cell><table:table-cell table:style-name="Table4.^15" office:value-type="string"><text:p text:style-name="P131_0"><text:span text:style-name="T55">-기본연구A</text:span></text:p></table:table-cell><table:covered-table-cell/></table:table-row><table:table-row table:style-name="Table4.16"><table:covered-table-cell/><table:table-cell table:style-name="Table4.B16" office:value-type="string" table:number-columns-spanned="4"><text:p text:style-name="P131_0"><text:span text:style-name="T54">특정목적</text:span></text:p></table:table-cell><table:covered-table-cell/><table:covered-table-cell/><table:covered-table-cell/><table:table-cell table:style-name="Table4.F16" office:value-type="string" table:number-columns-spanned="3"><text:p text:style-name="P131_0"><text:span text:style-name="T54"/></text:p></table:table-cell><table:covered-table-cell/><table:covered-table-cell/><table:table-cell table:style-name="Table4.I16" office:value-type="string"><text:p text:style-name="P131_0"><text:span text:style-name="T54"/></text:p></table:table-cell><table:table-cell table:style-name="Table4.J16" office:value-type="string" table:number-columns-spanned="3"><text:p text:style-name="P131_0"><text:span text:style-name="T54">특정목적기초</text:span></text:p></table:table-cell><table:covered-table-cell/><table:covered-table-cell/><table:table-cell table:style-name="Table4.M16" office:value-type="string" table:number-columns-spanned="5"><text:p text:style-name="P131_0"><text:span text:style-name="T54">젊은과학자</text:span></text:p></table:table-cell><table:covered-table-cell/><table:covered-table-cell/><table:covered-table-cell/><table:covered-table-cell/><table:table-cell table:style-name="Table4.R16" office:value-type="string" table:number-columns-spanned="2"><text:p text:style-name="P131_0"><text:span text:style-name="T54">일반연구자</text:span></text:p></table:table-cell><table:covered-table-cell/><table:table-cell table:style-name="Table4.T16" office:value-type="string"><text:p text:style-name="P131_0"><text:span text:style-name="T54">신진연구자</text:span></text:p></table:table-cell><table:table-cell table:style-name="Table4.U16" office:value-type="string"><text:p text:style-name="P131_0"><text:span text:style-name="T54">신진연구</text:span></text:p></table:table-cell><table:table-cell table:style-name="Table4.V16" office:value-type="string" table:number-columns-spanned="2"><text:p text:style-name="P131_0"><text:span text:style-name="T54">신진연구</text:span></text:p></table:table-cell><table:covered-table-cell/><table:table-cell table:style-name="Table4.X16" office:value-type="string" table:number-columns-spanned="2"><text:p text:style-name="P131_0"><text:span text:style-name="T54">신진연구</text:span></text:p></table:table-cell><table:covered-table-cell/><table:table-cell table:style-name="Table4.Z16" office:value-type="string"><text:p text:style-name="P131_0"><text:span text:style-name="T54">신진연구</text:span></text:p></table:table-cell><table:table-cell table:style-name="Table4.[16" office:value-type="string"><text:p text:style-name="P131_0"><text:span text:style-name="T54">신진연구</text:span></text:p></table:table-cell><table:table-cell table:style-name="Table4.\16" office:value-type="string"><text:p text:style-name="P131_0"><text:span text:style-name="T54">신진연구</text:span></text:p></table:table-cell><table:table-cell table:style-name="Table4.]16" office:value-type="string"><text:p text:style-name="P131_0"><text:span text:style-name="T54">신진연구</text:span></text:p></table:table-cell><table:table-cell table:style-name="Table4.^16" office:value-type="string"><text:p text:style-name="P131_0"><text:span text:style-name="T54">신진연구</text:span></text:p></table:table-cell><table:covered-table-cell/></table:table-row><table:table-row table:style-name="Table4.17"><table:covered-table-cell/><table:table-cell table:style-name="Table4.B17" office:value-type="string" table:number-columns-spanned="4"><text:p text:style-name="P131_0"><text:span text:style-name="T55"/></text:p></table:table-cell><table:covered-table-cell/><table:covered-table-cell/><table:covered-table-cell/><table:table-cell table:style-name="Table4.F17" office:value-type="string" table:number-columns-spanned="3"><text:p text:style-name="P131_0"><text:span text:style-name="T55"/></text:p></table:table-cell><table:covered-table-cell/><table:covered-table-cell/><table:table-cell table:style-name="Table4.I17" office:value-type="string"><text:p text:style-name="P131_0"><text:span text:style-name="T55"/></text:p></table:table-cell><table:table-cell table:style-name="Table4.J17" office:value-type="string" table:number-columns-spanned="3"><text:p text:style-name="P131_0"><text:span text:style-name="T55">-선도과학자</text:span></text:p></table:table-cell><table:covered-table-cell/><table:covered-table-cell/><table:table-cell table:style-name="Table4.M17" office:value-type="string" table:number-columns-spanned="5"><text:p text:style-name="P131_0"><text:span text:style-name="T55"/></text:p></table:table-cell><table:covered-table-cell/><table:covered-table-cell/><table:covered-table-cell/><table:covered-table-cell/><table:table-cell table:style-name="Table4.R17" office:value-type="string" table:number-columns-spanned="2"><text:p text:style-name="P131_0"><text:span text:style-name="T55">-신진연구</text:span></text:p></table:table-cell><table:covered-table-cell/><table:table-cell table:style-name="Table4.T17" office:value-type="string"><text:p text:style-name="P131_0"><text:span text:style-name="T55">-신진연구</text:span></text:p></table:table-cell><table:table-cell table:style-name="Table4.U17" office:value-type="string"><text:p text:style-name="P131_0"><text:span text:style-name="T55"/></text:p></table:table-cell><table:table-cell table:style-name="Table4.V17" office:value-type="string" table:number-columns-spanned="2"><text:p text:style-name="P131_0"><text:span text:style-name="T55">-신진연구</text:span></text:p></table:table-cell><table:covered-table-cell/><table:table-cell table:style-name="Table4.X17" office:value-type="string" table:number-columns-spanned="2"><text:p text:style-name="P131_0"><text:span text:style-name="T55"/></text:p></table:table-cell><table:covered-table-cell/><table:table-cell table:style-name="Table4.Z17" office:value-type="string"><text:p text:style-name="P131_0"><text:span text:style-name="T55">-우수신진연구</text:span></text:p></table:table-cell><table:table-cell table:style-name="Table4.[17" office:value-type="string"><text:p text:style-name="P131_0"><text:span text:style-name="T55">-우수신진연구</text:span></text:p></table:table-cell><table:table-cell table:style-name="Table4.\17" office:value-type="string"><text:p text:style-name="P131_0"><text:span text:style-name="T55">-우수신진연구</text:span></text:p></table:table-cell><table:table-cell table:style-name="Table4.]17" office:value-type="string"><text:p text:style-name="P131_0"><text:span text:style-name="T55">-우수신진연구</text:span></text:p></table:table-cell><table:table-cell table:style-name="Table4.^17" office:value-type="string"><text:p text:style-name="P131_0"><text:span text:style-name="T55">-유형B</text:span></text:p></table:table-cell><table:covered-table-cell/></table:table-row><table:table-row table:style-name="Table4.18"><table:covered-table-cell/><table:table-cell table:style-name="Table4.B18" office:value-type="string" table:number-columns-spanned="4"><text:p text:style-name="P131_0"><text:span text:style-name="T55"/></text:p></table:table-cell><table:covered-table-cell/><table:covered-table-cell/><table:covered-table-cell/><table:table-cell table:style-name="Table4.F18" office:value-type="string" table:number-columns-spanned="3"><text:p text:style-name="P131_0"><text:span text:style-name="T55"/></text:p></table:table-cell><table:covered-table-cell/><table:covered-table-cell/><table:table-cell table:style-name="Table4.I18" office:value-type="string"><text:p text:style-name="P131_0"><text:span text:style-name="T55"/></text:p></table:table-cell><table:table-cell table:style-name="Table4.J18" office:value-type="string" table:number-columns-spanned="3"><text:p text:style-name="P131_0"><text:span text:style-name="T55">-여성과학자</text:span></text:p></table:table-cell><table:covered-table-cell/><table:covered-table-cell/><table:table-cell table:style-name="Table4.M18" office:value-type="string" table:number-columns-spanned="5"><text:p text:style-name="P131_0"><text:span text:style-name="T55"/></text:p></table:table-cell><table:covered-table-cell/><table:covered-table-cell/><table:covered-table-cell/><table:covered-table-cell/><table:table-cell table:style-name="Table4.R18" office:value-type="string" table:number-columns-spanned="2"><text:p text:style-name="P131_0"><text:span text:style-name="T55">-여성과학자</text:span></text:p></table:table-cell><table:covered-table-cell/><table:table-cell table:style-name="Table4.T18" office:value-type="string"><text:p text:style-name="P131_0"><text:span text:style-name="T55">-여성과학자</text:span></text:p></table:table-cell><table:table-cell table:style-name="Table4.U18" office:value-type="string"><text:p text:style-name="P131_0"><text:span text:style-name="T55"/></text:p></table:table-cell><table:table-cell table:style-name="Table4.V18" office:value-type="string" table:number-columns-spanned="2"><text:p text:style-name="P131_0"><text:span text:style-name="T55">-생애첫연구</text:span></text:p></table:table-cell><table:covered-table-cell/><table:table-cell table:style-name="Table4.X18" office:value-type="string" table:number-columns-spanned="2"><text:p text:style-name="P131_0"><text:span text:style-name="T55"/></text:p></table:table-cell><table:covered-table-cell/><table:table-cell table:style-name="Table4.Z18" office:value-type="string"><text:p text:style-name="P131_0"><text:span text:style-name="T55"/></text:p></table:table-cell><table:table-cell table:style-name="Table4.[18" office:value-type="string"><text:p text:style-name="P131_0"><text:span text:style-name="T55"/></text:p></table:table-cell><table:table-cell table:style-name="Table4.\18" office:value-type="string"><text:p text:style-name="P131_0"><text:span text:style-name="T55"/></text:p></table:table-cell><table:table-cell table:style-name="Table4.]18" office:value-type="string"><text:p text:style-name="P131_0"><text:span text:style-name="T55">-우수신진연구(씨앗형)</text:span></text:p></table:table-cell><table:table-cell table:style-name="Table4.^18" office:value-type="string"><text:p text:style-name="P131_0"><text:span text:style-name="T55">-유형A</text:span></text:p></table:table-cell><table:covered-table-cell/></table:table-row><table:table-row table:style-name="Table4.19"><table:covered-table-cell/><table:table-cell table:style-name="Table4.B19" office:value-type="string" table:number-columns-spanned="4"><text:p text:style-name="P131_0"><text:span text:style-name="T55"/></text:p></table:table-cell><table:covered-table-cell/><table:covered-table-cell/><table:covered-table-cell/><table:table-cell table:style-name="Table4.F19" office:value-type="string" table:number-columns-spanned="3"><text:p text:style-name="P131_0"><text:span text:style-name="T55"/></text:p></table:table-cell><table:covered-table-cell/><table:covered-table-cell/><table:table-cell table:style-name="Table4.I19" office:value-type="string"><text:p text:style-name="P131_0"><text:span text:style-name="T55"/></text:p></table:table-cell><table:table-cell table:style-name="Table4.J19" office:value-type="string" table:number-columns-spanned="3"><text:p text:style-name="P131_0"><text:span text:style-name="T55">-지역대학</text:span></text:p></table:table-cell><table:covered-table-cell/><table:covered-table-cell/><table:table-cell table:style-name="Table4.M19" office:value-type="string" table:number-columns-spanned="5"><text:p text:style-name="P131_0"><text:span text:style-name="T55"/></text:p></table:table-cell><table:covered-table-cell/><table:covered-table-cell/><table:covered-table-cell/><table:covered-table-cell/><table:table-cell table:style-name="Table4.R19" office:value-type="string" table:number-columns-spanned="2"><text:p text:style-name="P131_0"><text:span text:style-name="T55"/></text:p></table:table-cell><table:covered-table-cell/><table:table-cell table:style-name="Table4.T19" office:value-type="string"><text:p text:style-name="P131_0"><text:span text:style-name="T55">-커리어과학자</text:span></text:p></table:table-cell><table:table-cell table:style-name="Table4.U19" office:value-type="string"><text:p text:style-name="P131_0"><text:span text:style-name="T55"/></text:p></table:table-cell><table:table-cell table:style-name="Table4.V19" office:value-type="string" table:number-columns-spanned="2"><text:p text:style-name="P131_0"><text:span text:style-name="T55"/></text:p></table:table-cell><table:covered-table-cell/><table:table-cell table:style-name="Table4.X19" office:value-type="string"><text:p text:style-name="P131_0"><text:span text:style-name="T55"/></text:p></table:table-cell><table:table-cell table:style-name="Table4.Y19" office:value-type="string"><text:p text:style-name="P131_0"><text:span text:style-name="T55"/></text:p></table:table-cell><table:table-cell table:style-name="Table4.Z19" office:value-type="string"><text:p text:style-name="P131_0"><text:span text:style-name="T55"/></text:p></table:table-cell><table:table-cell table:style-name="Table4.[19" office:value-type="string"><text:p text:style-name="P131_0"><text:span text:style-name="T55"/></text:p></table:table-cell><table:table-cell table:style-name="Table4.\19" office:value-type="string"><text:p text:style-name="P131_0"><text:span text:style-name="T55">-신진연구자인프라지원</text:span></text:p></table:table-cell><table:table-cell table:style-name="Table4.]19" office:value-type="string"><text:p text:style-name="P131_0"><text:span text:style-name="T55">-신진연구자인프라지원</text:span></text:p></table:table-cell><table:table-cell table:style-name="Table4.^19" office:value-type="string"><text:p text:style-name="P131_0"><text:span text:style-name="T55">-신진연구자인프라지원</text:span></text:p></table:table-cell><table:covered-table-cell/></table:table-row><table:table-row table:style-name="Table4.20"><table:covered-table-cell/><table:table-cell table:style-name="Table4.B20" office:value-type="string" table:number-columns-spanned="4"><text:p text:style-name="P131_0"><text:span text:style-name="T54">일반목적</text:span></text:p></table:table-cell><table:covered-table-cell/><table:covered-table-cell/><table:covered-table-cell/><table:table-cell table:style-name="Table4.F20" office:value-type="string" table:number-columns-spanned="3"><text:p text:style-name="P131_0"><text:span text:style-name="T54">핵심전문연구</text:span></text:p></table:table-cell><table:covered-table-cell/><table:covered-table-cell/><table:table-cell table:style-name="Table4.I20" office:value-type="string"><text:p text:style-name="P131_0"><text:span text:style-name="T55"/></text:p></table:table-cell><table:table-cell table:style-name="Table4.J20" office:value-type="string"><text:p text:style-name="P131_0"><text:span text:style-name="T55"/></text:p></table:table-cell><table:table-cell table:style-name="Table4.K20" office:value-type="string"><text:p text:style-name="P131_0"><text:span text:style-name="T55"/></text:p></table:table-cell><table:table-cell table:style-name="Table4.L20" office:value-type="string"><text:p text:style-name="P131_0"><text:span text:style-name="T55"/></text:p></table:table-cell><table:table-cell table:style-name="Table4.M20" office:value-type="string"><text:p text:style-name="P131_0"><text:span text:style-name="T55"/></text:p></table:table-cell><table:table-cell table:style-name="Table4.N20" office:value-type="string"><text:p text:style-name="P131_0"><text:span text:style-name="T55"/></text:p></table:table-cell><table:table-cell table:style-name="Table4.O20" office:value-type="string"><text:p text:style-name="P131_0"><text:span text:style-name="T55"/></text:p></table:table-cell><table:table-cell table:style-name="Table4.P20" office:value-type="string"><text:p text:style-name="P131_0"><text:span text:style-name="T55"/></text:p></table:table-cell><table:table-cell table:style-name="Table4.Q20" office:value-type="string"><text:p text:style-name="P131_0"><text:span text:style-name="T55"/></text:p></table:table-cell><table:table-cell table:style-name="Table4.R20" office:value-type="string" table:number-columns-spanned="2"><text:p text:style-name="P131_0"><text:span text:style-name="T55">-기본연구</text:span></text:p></table:table-cell><table:covered-table-cell/><table:table-cell table:style-name="Table4.T20" office:value-type="string"><text:p text:style-name="P131_0"><text:span text:style-name="T56"/></text:p></table:table-cell><table:table-cell table:style-name="Table4.U20" office:value-type="string"><text:p text:style-name="P131_0"><text:span text:style-name="T55"/></text:p></table:table-cell><table:table-cell table:style-name="Table4.V20" office:value-type="string" table:number-columns-spanned="2"><text:p text:style-name="P131_0"><text:span text:style-name="T55"/></text:p></table:table-cell><table:covered-table-cell/><table:table-cell table:style-name="Table4.X20" office:value-type="string"><text:p text:style-name="P131_0"><text:span text:style-name="T55"/></text:p></table:table-cell><table:table-cell table:style-name="Table4.Y20" office:value-type="string"><text:p text:style-name="P131_0"><text:span text:style-name="T55"/></text:p></table:table-cell><table:table-cell table:style-name="Table4.Z20" office:value-type="string"><text:p text:style-name="P131_0"><text:span text:style-name="T55"/></text:p></table:table-cell><table:table-cell table:style-name="Table4.[20" office:value-type="string"><text:p text:style-name="P131_0"><text:span text:style-name="T55">-한우물파기기초연구</text:span></text:p></table:table-cell><table:table-cell table:style-name="Table4.\20" office:value-type="string"><text:p text:style-name="P131_0"><text:span text:style-name="T55">-한우물파기기초연구</text:span></text:p></table:table-cell><table:table-cell table:style-name="Table4.]20" office:value-type="string"><text:p text:style-name="P131_0"><text:span text:style-name="T55"/></text:p></table:table-cell><table:table-cell table:style-name="Table4.^20" office:value-type="string"><text:p text:style-name="P131_0"><text:span text:style-name="T54">세종과학펠로우십</text:span></text:p></table:table-cell><table:covered-table-cell/></table:table-row><table:table-row table:style-name="Table4.21"><table:covered-table-cell/><table:table-cell table:style-name="Table4.B21" office:value-type="string"><text:p text:style-name="P131_0"><text:span text:style-name="T55"/></text:p></table:table-cell><table:table-cell table:style-name="Table4.C21" office:value-type="string"><text:p text:style-name="P131_0"><text:span text:style-name="T55"/></text:p></table:table-cell><table:table-cell table:style-name="Table4.D21" office:value-type="string"><text:p text:style-name="P131_0"><text:span text:style-name="T55"/></text:p></table:table-cell><table:table-cell table:style-name="Table4.E21" office:value-type="string"><text:p text:style-name="P131_0"><text:span text:style-name="T55"/></text:p></table:table-cell><table:table-cell table:style-name="Table4.F21" office:value-type="string"><text:p text:style-name="P131_0"><text:span text:style-name="T55"/></text:p></table:table-cell><table:table-cell table:style-name="Table4.G21" office:value-type="string"><text:p text:style-name="P131_0"><text:span text:style-name="T55"/></text:p></table:table-cell><table:table-cell table:style-name="Table4.H21" office:value-type="string"><text:p text:style-name="P131_0"><text:span text:style-name="T55"/></text:p></table:table-cell><table:table-cell table:style-name="Table4.I21" office:value-type="string"><text:p text:style-name="P131_0"><text:span text:style-name="T55"/></text:p></table:table-cell><table:table-cell table:style-name="Table4.J21" office:value-type="string"><text:p text:style-name="P131_0"><text:span text:style-name="T55"/></text:p></table:table-cell><table:table-cell table:style-name="Table4.K21" office:value-type="string"><text:p text:style-name="P131_0"><text:span text:style-name="T55"/></text:p></table:table-cell><table:table-cell table:style-name="Table4.L21" office:value-type="string"><text:p text:style-name="P131_0"><text:span text:style-name="T55"/></text:p></table:table-cell><table:table-cell table:style-name="Table4.M21" office:value-type="string"><text:p text:style-name="P131_0"><text:span text:style-name="T55"/></text:p></table:table-cell><table:table-cell table:style-name="Table4.N21" office:value-type="string"><text:p text:style-name="P131_0"><text:span text:style-name="T55"/></text:p></table:table-cell><table:table-cell table:style-name="Table4.O21" office:value-type="string"><text:p text:style-name="P131_0"><text:span text:style-name="T55"/></text:p></table:table-cell><table:table-cell table:style-name="Table4.P21" office:value-type="string"><text:p text:style-name="P131_0"><text:span text:style-name="T55"/></text:p></table:table-cell><table:table-cell table:style-name="Table4.Q21" office:value-type="string"><text:p text:style-name="P131_0"><text:span text:style-name="T55"/></text:p></table:table-cell><table:table-cell table:style-name="Table4.R21" office:value-type="string" table:number-columns-spanned="2"><text:p text:style-name="P131_0"><text:span text:style-name="T55">-지역대학</text:span></text:p></table:table-cell><table:covered-table-cell/><table:table-cell table:style-name="Table4.T21" office:value-type="string"><text:p text:style-name="P131_0"><text:span text:style-name="T55"/></text:p></table:table-cell><table:table-cell table:style-name="Table4.U21" office:value-type="string"><text:p text:style-name="P131_0"><text:span text:style-name="T55"/></text:p></table:table-cell><table:table-cell table:style-name="Table4.V21" office:value-type="string" table:number-columns-spanned="2"><text:p text:style-name="P131_0"><text:span text:style-name="T55"/></text:p></table:table-cell><table:covered-table-cell/><table:table-cell table:style-name="Table4.X21" office:value-type="string"><text:p text:style-name="P131_0"><text:span text:style-name="T55"/></text:p></table:table-cell><table:table-cell table:style-name="Table4.Y21" office:value-type="string"><text:p text:style-name="P131_0"><text:span text:style-name="T55"/></text:p></table:table-cell><table:table-cell table:style-name="Table4.Z21" office:value-type="string"><text:p text:style-name="P131_0"><text:span text:style-name="T55">-세종과학펠로우십</text:span></text:p></table:table-cell><table:table-cell table:style-name="Table4.[21" office:value-type="string"><text:p text:style-name="P131_0"><text:span text:style-name="T55">-세종과학펠로우십(일반)</text:span></text:p></table:table-cell><table:table-cell table:style-name="Table4.\21" office:value-type="string"><text:p text:style-name="P131_0"><text:span text:style-name="T55">-세종과학펠로우십(국내)</text:span></text:p></table:table-cell><table:table-cell table:style-name="Table4.]21" office:value-type="string"><text:p text:style-name="P131_0"><text:span text:style-name="T55">-세종과학펠로우십(국내)</text:span></text:p></table:table-cell><table:table-cell table:style-name="Table4.^21" office:value-type="string"><text:p text:style-name="P131_0"><text:span text:style-name="T55">-국내</text:span></text:p></table:table-cell><table:covered-table-cell/></table:table-row><table:table-row table:style-name="Table4.22"><table:covered-table-cell/><table:table-cell table:style-name="Table4.B22" office:value-type="string"><text:p text:style-name="P131_0"><text:span text:style-name="T55"/></text:p></table:table-cell><table:table-cell table:style-name="Table4.C22" office:value-type="string"><text:p text:style-name="P131_0"><text:span text:style-name="T55"/></text:p></table:table-cell><table:table-cell table:style-name="Table4.D22" office:value-type="string"><text:p text:style-name="P131_0"><text:span text:style-name="T55"/></text:p></table:table-cell><table:table-cell table:style-name="Table4.E22" office:value-type="string"><text:p text:style-name="P131_0"><text:span text:style-name="T55"/></text:p></table:table-cell><table:table-cell table:style-name="Table4.F22" office:value-type="string"><text:p text:style-name="P131_0"><text:span text:style-name="T55"/></text:p></table:table-cell><table:table-cell table:style-name="Table4.G22" office:value-type="string"><text:p text:style-name="P131_0"><text:span text:style-name="T55"/></text:p></table:table-cell><table:table-cell table:style-name="Table4.H22" office:value-type="string"><text:p text:style-name="P131_0"><text:span text:style-name="T55"/></text:p></table:table-cell><table:table-cell table:style-name="Table4.I22" office:value-type="string"><text:p text:style-name="P131_0"><text:span text:style-name="T55"/></text:p></table:table-cell><table:table-cell table:style-name="Table4.J22" office:value-type="string"><text:p text:style-name="P131_0"><text:span text:style-name="T55"/></text:p></table:table-cell><table:table-cell table:style-name="Table4.K22" office:value-type="string"><text:p text:style-name="P131_0"><text:span text:style-name="T55"/></text:p></table:table-cell><table:table-cell table:style-name="Table4.L22" office:value-type="string"><text:p text:style-name="P131_0"><text:span text:style-name="T55"/></text:p></table:table-cell><table:table-cell table:style-name="Table4.M22" office:value-type="string"><text:p text:style-name="P131_0"><text:span text:style-name="T55"/></text:p></table:table-cell><table:table-cell table:style-name="Table4.N22" office:value-type="string"><text:p text:style-name="P131_0"><text:span text:style-name="T55"/></text:p></table:table-cell><table:table-cell table:style-name="Table4.O22" office:value-type="string"><text:p text:style-name="P131_0"><text:span text:style-name="T55"/></text:p></table:table-cell><table:table-cell table:style-name="Table4.P22" office:value-type="string"><text:p text:style-name="P131_0"><text:span text:style-name="T55"/></text:p></table:table-cell><table:table-cell table:style-name="Table4.Q22" office:value-type="string"><text:p text:style-name="P131_0"><text:span text:style-name="T55"/></text:p></table:table-cell><table:table-cell table:style-name="Table4.R22" office:value-type="string" table:number-columns-spanned="2"><text:p text:style-name="P131_0"><text:span text:style-name="T59"><text:s/></text:span><text:span text:style-name="T55">우수과학자</text:span></text:p></table:table-cell><table:covered-table-cell/><table:table-cell table:style-name="Table4.T22" office:value-type="string"><text:p text:style-name="P131_0"><text:span text:style-name="T55"/></text:p></table:table-cell><table:table-cell table:style-name="Table4.U22" office:value-type="string"><text:p text:style-name="P131_0"><text:span text:style-name="T55"/></text:p></table:table-cell><table:table-cell table:style-name="Table4.V22" office:value-type="string" table:number-columns-spanned="2"><text:p text:style-name="P131_0"><text:span text:style-name="T56"/></text:p></table:table-cell><table:covered-table-cell/><table:table-cell table:style-name="Table4.X22" office:value-type="string"><text:p text:style-name="P131_0"><text:span text:style-name="T55"/></text:p></table:table-cell><table:table-cell table:style-name="Table4.Y22" office:value-type="string"><text:p text:style-name="P131_0"><text:span text:style-name="T55"/></text:p></table:table-cell><table:table-cell table:style-name="Table4.Z22" office:value-type="string"><text:p text:style-name="P131_0"><text:span text:style-name="T55"/></text:p></table:table-cell><table:table-cell table:style-name="Table4.[22" office:value-type="string"><text:p text:style-name="P131_0"><text:span text:style-name="T55">-세종과학펠로우십(국외)</text:span></text:p></table:table-cell><table:table-cell table:style-name="Table4.\22" office:value-type="string"><text:p text:style-name="P131_0"><text:span text:style-name="T55">-세종과학펠로우십(국외)</text:span></text:p></table:table-cell><table:table-cell table:style-name="Table4.]22" office:value-type="string"><text:p text:style-name="P131_0"><text:span text:style-name="T55">-세종과학펠로우십(국외)</text:span></text:p></table:table-cell><table:table-cell table:style-name="Table4.^22" office:value-type="string"><text:p text:style-name="P131_0"><text:span text:style-name="T55">-국외</text:span></text:p></table:table-cell><table:covered-table-cell/></table:table-row><table:table-row table:style-name="Table4.23"><table:covered-table-cell/><table:table-cell table:style-name="Table4.B23" office:value-type="string"><text:p text:style-name="P131_0"><text:span text:style-name="T55"/></text:p></table:table-cell><table:table-cell table:style-name="Table4.C23" office:value-type="string"><text:p text:style-name="P131_0"><text:span text:style-name="T55"/></text:p></table:table-cell><table:table-cell table:style-name="Table4.D23" office:value-type="string"><text:p text:style-name="P131_0"><text:span text:style-name="T55"/></text:p></table:table-cell><table:table-cell table:style-name="Table4.E23" office:value-type="string"><text:p text:style-name="P131_0"><text:span text:style-name="T55"/></text:p></table:table-cell><table:table-cell table:style-name="Table4.F23" office:value-type="string"><text:p text:style-name="P131_0"><text:span text:style-name="T55"/></text:p></table:table-cell><table:table-cell table:style-name="Table4.G23" office:value-type="string"><text:p text:style-name="P131_0"><text:span text:style-name="T55"/></text:p></table:table-cell><table:table-cell table:style-name="Table4.H23" office:value-type="string"><text:p text:style-name="P131_0"><text:span text:style-name="T55"/></text:p></table:table-cell><table:table-cell table:style-name="Table4.I23" office:value-type="string"><text:p text:style-name="P131_0"><text:span text:style-name="T55"/></text:p></table:table-cell><table:table-cell table:style-name="Table4.J23" office:value-type="string"><text:p text:style-name="P131_0"><text:span text:style-name="T55"/></text:p></table:table-cell><table:table-cell table:style-name="Table4.K23" office:value-type="string"><text:p text:style-name="P131_0"><text:span text:style-name="T55"/></text:p></table:table-cell><table:table-cell table:style-name="Table4.L23" office:value-type="string"><text:p text:style-name="P131_0"><text:span text:style-name="T55"/></text:p></table:table-cell><table:table-cell table:style-name="Table4.M23" office:value-type="string"><text:p text:style-name="P131_0"><text:span text:style-name="T55"/></text:p></table:table-cell><table:table-cell table:style-name="Table4.N23" office:value-type="string"><text:p text:style-name="P131_0"><text:span text:style-name="T55"/></text:p></table:table-cell><table:table-cell table:style-name="Table4.O23" office:value-type="string"><text:p text:style-name="P131_0"><text:span text:style-name="T55"/></text:p></table:table-cell><table:table-cell table:style-name="Table4.P23" office:value-type="string"><text:p text:style-name="P131_0"><text:span text:style-name="T55"/></text:p></table:table-cell><table:table-cell table:style-name="Table4.Q23" office:value-type="string"><text:p text:style-name="P131_0"><text:span text:style-name="T55"/></text:p></table:table-cell><table:table-cell table:style-name="Table4.R23" office:value-type="string" table:number-columns-spanned="2"><text:p text:style-name="P131_0"><text:span text:style-name="T55"/></text:p></table:table-cell><table:covered-table-cell/><table:table-cell table:style-name="Table4.T23" office:value-type="string"><text:p text:style-name="P131_0"><text:span text:style-name="T55"/></text:p></table:table-cell><table:table-cell table:style-name="Table4.U23" office:value-type="string"><text:p text:style-name="P131_0"><text:span text:style-name="T55"/></text:p></table:table-cell><table:table-cell table:style-name="Table4.V23" office:value-type="string" table:number-columns-spanned="2"><text:p text:style-name="P131_0"><text:span text:style-name="T55"/></text:p></table:table-cell><table:covered-table-cell/><table:table-cell table:style-name="Table4.X23" office:value-type="string"><text:p text:style-name="P131_0"><text:span text:style-name="T55"/></text:p></table:table-cell><table:table-cell table:style-name="Table4.Y23" office:value-type="string"><text:p text:style-name="P131_0"><text:span text:style-name="T55"/></text:p></table:table-cell><table:table-cell table:style-name="Table4.Z23" office:value-type="string"><text:p text:style-name="P131_0"><text:span text:style-name="T55"/></text:p></table:table-cell><table:table-cell table:style-name="Table4.[23" office:value-type="string"><text:p text:style-name="P131_0"><text:span text:style-name="T55"/></text:p></table:table-cell><table:table-cell table:style-name="Table4.\23" office:value-type="string"><text:p text:style-name="P131_0"><text:span text:style-name="T55"/></text:p></table:table-cell><table:table-cell table:style-name="Table4.]23" office:value-type="string"><text:p text:style-name="P131_0"><text:span text:style-name="T55"/></text:p></table:table-cell><table:table-cell table:style-name="Table4.^23" office:value-type="string"><text:p text:style-name="P131_0"><text:span text:style-name="T55">-복귀·유치</text:span></text:p></table:table-cell><table:covered-table-cell/></table:table-row><table:table-row table:style-name="Table4.24"><table:covered-table-cell/><table:table-cell table:style-name="Table4.B24" office:value-type="string"><text:p text:style-name="P131_0"><text:span text:style-name="T55"/></text:p></table:table-cell><table:table-cell table:style-name="Table4.C24" office:value-type="string"><text:p text:style-name="P131_0"><text:span text:style-name="T55"/></text:p></table:table-cell><table:table-cell table:style-name="Table4.D24" office:value-type="string"><text:p text:style-name="P131_0"><text:span text:style-name="T55"/></text:p></table:table-cell><table:table-cell table:style-name="Table4.E24" office:value-type="string"><text:p text:style-name="P131_0"><text:span text:style-name="T55"/></text:p></table:table-cell><table:table-cell table:style-name="Table4.F24" office:value-type="string"><text:p text:style-name="P131_0"><text:span text:style-name="T55"/></text:p></table:table-cell><table:table-cell table:style-name="Table4.G24" office:value-type="string"><text:p text:style-name="P131_0"><text:span text:style-name="T55"/></text:p></table:table-cell><table:table-cell table:style-name="Table4.H24" office:value-type="string"><text:p text:style-name="P131_0"><text:span text:style-name="T55"/></text:p></table:table-cell><table:table-cell table:style-name="Table4.I24" office:value-type="string"><text:p text:style-name="P131_0"><text:span text:style-name="T55"/></text:p></table:table-cell><table:table-cell table:style-name="Table4.J24" office:value-type="string"><text:p text:style-name="P131_0"><text:span text:style-name="T55"/></text:p></table:table-cell><table:table-cell table:style-name="Table4.K24" office:value-type="string"><text:p text:style-name="P131_0"><text:span text:style-name="T55"/></text:p></table:table-cell><table:table-cell table:style-name="Table4.L24" office:value-type="string"><text:p text:style-name="P131_0"><text:span text:style-name="T55"/></text:p></table:table-cell><table:table-cell table:style-name="Table4.M24" office:value-type="string"><text:p text:style-name="P131_0"><text:span text:style-name="T55"/></text:p></table:table-cell><table:table-cell table:style-name="Table4.N24" office:value-type="string"><text:p text:style-name="P131_0"><text:span text:style-name="T55"/></text:p></table:table-cell><table:table-cell table:style-name="Table4.O24" office:value-type="string"><text:p text:style-name="P131_0"><text:span text:style-name="T55"/></text:p></table:table-cell><table:table-cell table:style-name="Table4.P24" office:value-type="string"><text:p text:style-name="P131_0"><text:span text:style-name="T55"/></text:p></table:table-cell><table:table-cell table:style-name="Table4.Q24" office:value-type="string"><text:p text:style-name="P131_0"><text:span text:style-name="T55"/></text:p></table:table-cell><table:table-cell table:style-name="Table4.R24" office:value-type="string" table:number-columns-spanned="2"><text:p text:style-name="P131_0"><text:span text:style-name="T55"/></text:p></table:table-cell><table:covered-table-cell/><table:table-cell table:style-name="Table4.T24" office:value-type="string"><text:p text:style-name="P131_0"><text:span text:style-name="T55"/></text:p></table:table-cell><table:table-cell table:style-name="Table4.U24" office:value-type="string"><text:p text:style-name="P131_0"><text:span text:style-name="T55"/></text:p></table:table-cell><table:table-cell table:style-name="Table4.V24" office:value-type="string" table:number-columns-spanned="2"><text:p text:style-name="P131_0"><text:span text:style-name="T55"/></text:p></table:table-cell><table:covered-table-cell/><table:table-cell table:style-name="Table4.X24" office:value-type="string" table:number-columns-spanned="6"><text:p text:style-name="P131_0"><text:span text:style-name="T54">생애기본연구</text:span></text:p></table:table-cell><table:covered-table-cell/><table:covered-table-cell/><table:covered-table-cell/><table:covered-table-cell/><table:covered-table-cell/><table:table-cell table:style-name="Table4.^24" office:value-type="string"><text:p text:style-name="P131_0"><text:span text:style-name="T55"/></text:p></table:table-cell><table:covered-table-cell/></table:table-row><table:table-row table:style-name="Table4.25"><table:covered-table-cell/><table:table-cell table:style-name="Table4.B25" office:value-type="string"><text:p text:style-name="P131_0"><text:span text:style-name="T55"/></text:p></table:table-cell><table:table-cell table:style-name="Table4.C25" office:value-type="string"><text:p text:style-name="P131_0"><text:span text:style-name="T55"/></text:p></table:table-cell><table:table-cell table:style-name="Table4.D25" office:value-type="string"><text:p text:style-name="P131_0"><text:span text:style-name="T55"/></text:p></table:table-cell><table:table-cell table:style-name="Table4.E25" office:value-type="string"><text:p text:style-name="P131_0"><text:span text:style-name="T55"/></text:p></table:table-cell><table:table-cell table:style-name="Table4.F25" office:value-type="string"><text:p text:style-name="P131_0"><text:span text:style-name="T55"/></text:p></table:table-cell><table:table-cell table:style-name="Table4.G25" office:value-type="string"><text:p text:style-name="P131_0"><text:span text:style-name="T55"/></text:p></table:table-cell><table:table-cell table:style-name="Table4.H25" office:value-type="string"><text:p text:style-name="P131_0"><text:span text:style-name="T55"/></text:p></table:table-cell><table:table-cell table:style-name="Table4.I25" office:value-type="string"><text:p text:style-name="P131_0"><text:span text:style-name="T55"/></text:p></table:table-cell><table:table-cell table:style-name="Table4.J25" office:value-type="string"><text:p text:style-name="P131_0"><text:span text:style-name="T55"/></text:p></table:table-cell><table:table-cell table:style-name="Table4.K25" office:value-type="string"><text:p text:style-name="P131_0"><text:span text:style-name="T55"/></text:p></table:table-cell><table:table-cell table:style-name="Table4.L25" office:value-type="string"><text:p text:style-name="P131_0"><text:span text:style-name="T55"/></text:p></table:table-cell><table:table-cell table:style-name="Table4.M25" office:value-type="string"><text:p text:style-name="P131_0"><text:span text:style-name="T55"/></text:p></table:table-cell><table:table-cell table:style-name="Table4.N25" office:value-type="string"><text:p text:style-name="P131_0"><text:span text:style-name="T55"/></text:p></table:table-cell><table:table-cell table:style-name="Table4.O25" office:value-type="string"><text:p text:style-name="P131_0"><text:span text:style-name="T55"/></text:p></table:table-cell><table:table-cell table:style-name="Table4.P25" office:value-type="string"><text:p text:style-name="P131_0"><text:span text:style-name="T55"/></text:p></table:table-cell><table:table-cell table:style-name="Table4.Q25" office:value-type="string"><text:p text:style-name="P131_0"><text:span text:style-name="T55"/></text:p></table:table-cell><table:table-cell table:style-name="Table4.R25" office:value-type="string" table:number-columns-spanned="2"><text:p text:style-name="P131_0"><text:span text:style-name="T55"/></text:p></table:table-cell><table:covered-table-cell/><table:table-cell table:style-name="Table4.T25" office:value-type="string"><text:p text:style-name="P131_0"><text:span text:style-name="T55"/></text:p></table:table-cell><table:table-cell table:style-name="Table4.U25" office:value-type="string"><text:p text:style-name="P131_0"><text:span text:style-name="T55"/></text:p></table:table-cell><table:table-cell table:style-name="Table4.V25" office:value-type="string" table:number-columns-spanned="2"><text:p text:style-name="P131_0"><text:span text:style-name="T55"/></text:p></table:table-cell><table:covered-table-cell/><table:table-cell table:style-name="Table4.X25" office:value-type="string" table:number-columns-spanned="6"><text:p text:style-name="P131_0"><text:span text:style-name="T55">-기본연구</text:span></text:p></table:table-cell><table:covered-table-cell/><table:covered-table-cell/><table:covered-table-cell/><table:covered-table-cell/><table:covered-table-cell/><table:table-cell table:style-name="Table4.^25" office:value-type="string"><text:p text:style-name="P131_0"><text:span text:style-name="T55"/></text:p></table:table-cell><table:covered-table-cell/></table:table-row><table:table-row table:style-name="Table4.26"><table:covered-table-cell/><table:table-cell table:style-name="Table4.B26" office:value-type="string"><text:p text:style-name="P131_0"><text:span text:style-name="T55"/></text:p></table:table-cell><table:table-cell table:style-name="Table4.C26" office:value-type="string"><text:p text:style-name="P131_0"><text:span text:style-name="T55"/></text:p></table:table-cell><table:table-cell table:style-name="Table4.D26" office:value-type="string"><text:p text:style-name="P131_0"><text:span text:style-name="T55"/></text:p></table:table-cell><table:table-cell table:style-name="Table4.E26" office:value-type="string"><text:p text:style-name="P131_0"><text:span text:style-name="T55"/></text:p></table:table-cell><table:table-cell table:style-name="Table4.F26" office:value-type="string"><text:p text:style-name="P131_0"><text:span text:style-name="T55"/></text:p></table:table-cell><table:table-cell table:style-name="Table4.G26" office:value-type="string"><text:p text:style-name="P131_0"><text:span text:style-name="T55"/></text:p></table:table-cell><table:table-cell table:style-name="Table4.H26" office:value-type="string"><text:p text:style-name="P131_0"><text:span text:style-name="T55"/></text:p></table:table-cell><table:table-cell table:style-name="Table4.I26" office:value-type="string"><text:p text:style-name="P131_0"><text:span text:style-name="T55"/></text:p></table:table-cell><table:table-cell table:style-name="Table4.J26" office:value-type="string"><text:p text:style-name="P131_0"><text:span text:style-name="T55"/></text:p></table:table-cell><table:table-cell table:style-name="Table4.K26" office:value-type="string"><text:p text:style-name="P131_0"><text:span text:style-name="T55"/></text:p></table:table-cell><table:table-cell table:style-name="Table4.L26" office:value-type="string"><text:p text:style-name="P131_0"><text:span text:style-name="T55"/></text:p></table:table-cell><table:table-cell table:style-name="Table4.M26" office:value-type="string"><text:p text:style-name="P131_0"><text:span text:style-name="T55"/></text:p></table:table-cell><table:table-cell table:style-name="Table4.N26" office:value-type="string"><text:p text:style-name="P131_0"><text:span text:style-name="T55"/></text:p></table:table-cell><table:table-cell table:style-name="Table4.O26" office:value-type="string"><text:p text:style-name="P131_0"><text:span text:style-name="T55"/></text:p></table:table-cell><table:table-cell table:style-name="Table4.P26" office:value-type="string"><text:p text:style-name="P131_0"><text:span text:style-name="T55"/></text:p></table:table-cell><table:table-cell table:style-name="Table4.Q26" office:value-type="string"><text:p text:style-name="P131_0"><text:span text:style-name="T55"/></text:p></table:table-cell><table:table-cell table:style-name="Table4.R26" office:value-type="string" table:number-columns-spanned="2"><text:p text:style-name="P131_0"><text:span text:style-name="T55"/></text:p></table:table-cell><table:covered-table-cell/><table:table-cell table:style-name="Table4.T26" office:value-type="string"><text:p text:style-name="P131_0"><text:span text:style-name="T55"/></text:p></table:table-cell><table:table-cell table:style-name="Table4.U26" office:value-type="string"><text:p text:style-name="P131_0"><text:span text:style-name="T55"/></text:p></table:table-cell><table:table-cell table:style-name="Table4.V26" office:value-type="string" table:number-columns-spanned="2"><text:p text:style-name="P131_0"><text:span text:style-name="T55"/></text:p></table:table-cell><table:covered-table-cell/><table:table-cell table:style-name="Table4.X26" office:value-type="string" table:number-columns-spanned="6"><text:p text:style-name="P131_0"><text:span text:style-name="T55">-생애첫연구</text:span></text:p></table:table-cell><table:covered-table-cell/><table:covered-table-cell/><table:covered-table-cell/><table:covered-table-cell/><table:covered-table-cell/><table:table-cell table:style-name="Table4.^26" office:value-type="string"><text:p text:style-name="P131_0"><text:span text:style-name="T55"/></text:p></table:table-cell><table:covered-table-cell/></table:table-row><table:table-row table:style-name="Table4.27"><table:covered-table-cell/><table:table-cell table:style-name="Table4.B27" office:value-type="string"><text:p text:style-name="P131_0"><text:span text:style-name="T55"/></text:p></table:table-cell><table:table-cell table:style-name="Table4.C27" office:value-type="string"><text:p text:style-name="P131_0"><text:span text:style-name="T55"/></text:p></table:table-cell><table:table-cell table:style-name="Table4.D27" office:value-type="string"><text:p text:style-name="P131_0"><text:span text:style-name="T55"/></text:p></table:table-cell><table:table-cell table:style-name="Table4.E27" office:value-type="string"><text:p text:style-name="P131_0"><text:span text:style-name="T55"/></text:p></table:table-cell><table:table-cell table:style-name="Table4.F27" office:value-type="string"><text:p text:style-name="P131_0"><text:span text:style-name="T55"/></text:p></table:table-cell><table:table-cell table:style-name="Table4.G27" office:value-type="string"><text:p text:style-name="P131_0"><text:span text:style-name="T55"/></text:p></table:table-cell><table:table-cell table:style-name="Table4.H27" office:value-type="string"><text:p text:style-name="P131_0"><text:span text:style-name="T55"/></text:p></table:table-cell><table:table-cell table:style-name="Table4.I27" office:value-type="string"><text:p text:style-name="P131_0"><text:span text:style-name="T55"/></text:p></table:table-cell><table:table-cell table:style-name="Table4.J27" office:value-type="string"><text:p text:style-name="P131_0"><text:span text:style-name="T55"/></text:p></table:table-cell><table:table-cell table:style-name="Table4.K27" office:value-type="string"><text:p text:style-name="P131_0"><text:span text:style-name="T55"/></text:p></table:table-cell><table:table-cell table:style-name="Table4.L27" office:value-type="string"><text:p text:style-name="P131_0"><text:span text:style-name="T55"/></text:p></table:table-cell><table:table-cell table:style-name="Table4.M27" office:value-type="string"><text:p text:style-name="P131_0"><text:span text:style-name="T55"/></text:p></table:table-cell><table:table-cell table:style-name="Table4.N27" office:value-type="string"><text:p text:style-name="P131_0"><text:span text:style-name="T55"/></text:p></table:table-cell><table:table-cell table:style-name="Table4.O27" office:value-type="string"><text:p text:style-name="P131_0"><text:span text:style-name="T55"/></text:p></table:table-cell><table:table-cell table:style-name="Table4.P27" office:value-type="string"><text:p text:style-name="P131_0"><text:span text:style-name="T55"/></text:p></table:table-cell><table:table-cell table:style-name="Table4.Q27" office:value-type="string"><text:p text:style-name="P131_0"><text:span text:style-name="T55"/></text:p></table:table-cell><table:table-cell table:style-name="Table4.R27" office:value-type="string" table:number-columns-spanned="2"><text:p text:style-name="P131_0"><text:span text:style-name="T55"/></text:p></table:table-cell><table:covered-table-cell/><table:table-cell table:style-name="Table4.T27" office:value-type="string"><text:p text:style-name="P131_0"><text:span text:style-name="T55"/></text:p></table:table-cell><table:table-cell table:style-name="Table4.U27" office:value-type="string"><text:p text:style-name="P131_0"><text:span text:style-name="T55"/></text:p></table:table-cell><table:table-cell table:style-name="Table4.V27" office:value-type="string" table:number-columns-spanned="2"><text:p text:style-name="P131_0"><text:span text:style-name="T55"/></text:p></table:table-cell><table:covered-table-cell/><table:table-cell table:style-name="Table4.X27" office:value-type="string" table:number-columns-spanned="3"><text:p text:style-name="P131_0"><text:span text:style-name="T55">-재도약연구</text:span></text:p></table:table-cell><table:covered-table-cell/><table:covered-table-cell/><table:table-cell table:style-name="Table4.[27" office:value-type="string"><text:p text:style-name="P131_0"><text:span text:style-name="T55"/></text:p></table:table-cell><table:table-cell table:style-name="Table4.\27" office:value-type="string"><text:p text:style-name="P131_0"><text:span text:style-name="T55"/></text:p></table:table-cell><table:table-cell table:style-name="Table4.]27" office:value-type="string"><text:p text:style-name="P131_0"><text:span text:style-name="T55"/></text:p></table:table-cell><table:table-cell table:style-name="Table4.^27" office:value-type="string"><text:p text:style-name="P131_0"><text:span text:style-name="T55"/></text:p></table:table-cell><table:covered-table-cell/></table:table-row><table:table-row table:style-name="Table4.28"><table:table-cell table:style-name="Table4.A28" office:value-type="string" table:number-rows-spanned="13"><text:p text:style-name="P130_0"><text:span text:style-name="T54">집</text:span></text:p><text:p text:style-name="P130_0"><text:span text:style-name="T54">단</text:span></text:p><text:p text:style-name="P130_0"><text:span text:style-name="T54">연</text:span></text:p><text:p text:style-name="P130_0"><text:span text:style-name="T54">구</text:span></text:p></table:table-cell><table:table-cell table:style-name="Table4.B28" office:value-type="string"><text:p text:style-name="P131_0"><text:span text:style-name="T55"/></text:p></table:table-cell><table:table-cell table:style-name="Table4.C28" office:value-type="string"><text:p text:style-name="P131_0"><text:span text:style-name="T55"/></text:p></table:table-cell><table:table-cell table:style-name="Table4.D28" office:value-type="string"><text:p text:style-name="P131_0"><text:span text:style-name="T55"/></text:p></table:table-cell><table:table-cell table:style-name="Table4.E28" office:value-type="string" table:number-columns-spanned="13"><text:p text:style-name="P131_0"><text:span text:style-name="T54">우수연구센터(SRC/ERC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4.R28" office:value-type="string" table:number-columns-spanned="6"><text:p text:style-name="P131_0"><text:span text:style-name="T54">선도연구센터</text:span></text:p></table:table-cell><table:covered-table-cell/><table:covered-table-cell/><table:covered-table-cell/><table:covered-table-cell/><table:covered-table-cell/><table:table-cell table:style-name="Table4.X28" office:value-type="string" table:number-columns-spanned="3"><text:p text:style-name="P131_0"><text:span text:style-name="T54">선도연구센터</text:span></text:p></table:table-cell><table:covered-table-cell/><table:covered-table-cell/><table:table-cell table:style-name="Table4.[28" office:value-type="string"><text:p text:style-name="P131_0"><text:span text:style-name="T54">선도연구센터</text:span></text:p></table:table-cell><table:table-cell table:style-name="Table4.\28" office:value-type="string"><text:p text:style-name="P131_0"><text:span text:style-name="T54">글로벌 선도연구센터</text:span></text:p></table:table-cell><table:table-cell table:style-name="Table4.]28" office:value-type="string"><text:p text:style-name="P131_0"><text:span text:style-name="T54">글로벌 선도연구센터</text:span></text:p></table:table-cell><table:table-cell table:style-name="Table4.^28" office:value-type="string"><text:p text:style-name="P131_0"><text:span text:style-name="T54">선도연구센터</text:span></text:p></table:table-cell><table:table-cell table:style-name="Table4._28" office:value-type="string" table:number-rows-spanned="13"><text:p text:style-name="P132_0"><text:span text:style-name="T54">과</text:span></text:p><text:p text:style-name="P132_0"><text:span text:style-name="T54">기</text:span></text:p><text:p text:style-name="P132_0"><text:span text:style-name="T54">정</text:span></text:p><text:p text:style-name="P132_0"><text:span text:style-name="T54">통</text:span></text:p><text:p text:style-name="P132_0"><text:span text:style-name="T54">부</text:span></text:p></table:table-cell></table:table-row><table:table-row table:style-name="Table4.29"><table:covered-table-cell/><table:table-cell table:style-name="Table4.B29" office:value-type="string"><text:p text:style-name="P131_0"><text:span text:style-name="T55"/></text:p></table:table-cell><table:table-cell table:style-name="Table4.C29" office:value-type="string"><text:p text:style-name="P131_0"><text:span text:style-name="T55"/></text:p></table:table-cell><table:table-cell table:style-name="Table4.D29" office:value-type="string"><text:p text:style-name="P131_0"><text:span text:style-name="T55"/></text:p></table:table-cell><table:table-cell table:style-name="Table4.E29" office:value-type="string"><text:p text:style-name="P131_0"><text:span text:style-name="T55"/></text:p></table:table-cell><table:table-cell table:style-name="Table4.F29" office:value-type="string"><text:p text:style-name="P131_0"><text:span text:style-name="T55"/></text:p></table:table-cell><table:table-cell table:style-name="Table4.G29" office:value-type="string" table:number-columns-spanned="8"><text:p text:style-name="P131_0"><text:span text:style-name="T54">지역협력연구센터(RRC)</text:span></text:p></table:table-cell><table:covered-table-cell/><table:covered-table-cell/><table:covered-table-cell/><table:covered-table-cell/><table:covered-table-cell/><table:covered-table-cell/><table:covered-table-cell/><table:table-cell table:style-name="Table4.O29" office:value-type="string"><text:p text:style-name="P131_0"><text:span text:style-name="T55"/></text:p></table:table-cell><table:table-cell table:style-name="Table4.P29" office:value-type="string"><text:p text:style-name="P131_0"><text:span text:style-name="T55"/></text:p></table:table-cell><table:table-cell table:style-name="Table4.Q29" office:value-type="string"><text:p text:style-name="P131_0"><text:span text:style-name="T55"/></text:p></table:table-cell><table:table-cell table:style-name="Table4.R29" office:value-type="string" table:number-columns-spanned="6"><text:p text:style-name="P131_0"><text:span text:style-name="T55">-이학분야(SRC)</text:span></text:p></table:table-cell><table:covered-table-cell/><table:covered-table-cell/><table:covered-table-cell/><table:covered-table-cell/><table:covered-table-cell/><table:table-cell table:style-name="Table4.X29" office:value-type="string" table:number-columns-spanned="3"><text:p text:style-name="P131_0"><text:span text:style-name="T55">-이학분야(SRC)</text:span></text:p></table:table-cell><table:covered-table-cell/><table:covered-table-cell/><table:table-cell table:style-name="Table4.[29" office:value-type="string"><text:p text:style-name="P131_0"><text:span text:style-name="T55">-이학분야(SRC)</text:span></text:p></table:table-cell><table:table-cell table:style-name="Table4.\29" office:value-type="string"><text:p text:style-name="P131_0"><text:span text:style-name="T55">-이학분야(SRC)</text:span></text:p></table:table-cell><table:table-cell table:style-name="Table4.]29" office:value-type="string"><text:p text:style-name="P131_0"><text:span text:style-name="T55">-이학분야(SRC)</text:span></text:p></table:table-cell><table:table-cell table:style-name="Table4.^29" office:value-type="string"><text:p text:style-name="P131_0"><text:span text:style-name="T55">-이학분야(SRC)</text:span></text:p></table:table-cell><table:covered-table-cell/></table:table-row><table:table-row table:style-name="Table4.30"><table:covered-table-cell/><table:table-cell table:style-name="Table4.B30" office:value-type="string"><text:p text:style-name="P131_0"><text:span text:style-name="T55"/></text:p></table:table-cell><table:table-cell table:style-name="Table4.C30" office:value-type="string"><text:p text:style-name="P131_0"><text:span text:style-name="T55"/></text:p></table:table-cell><table:table-cell table:style-name="Table4.D30" office:value-type="string"><text:p text:style-name="P131_0"><text:span text:style-name="T55"/></text:p></table:table-cell><table:table-cell table:style-name="Table4.E30" office:value-type="string"><text:p text:style-name="P131_0"><text:span text:style-name="T55"/></text:p></table:table-cell><table:table-cell table:style-name="Table4.F30" office:value-type="string"><text:p text:style-name="P131_0"><text:span text:style-name="T55"/></text:p></table:table-cell><table:table-cell table:style-name="Table4.G30" office:value-type="string"><text:p text:style-name="P131_0"><text:span text:style-name="T55"/></text:p></table:table-cell><table:table-cell table:style-name="Table4.H30" office:value-type="string"><text:p text:style-name="P131_0"><text:span text:style-name="T55"/></text:p></table:table-cell><table:table-cell table:style-name="Table4.I30" office:value-type="string"><text:p text:style-name="P131_0"><text:span text:style-name="T55"/></text:p></table:table-cell><table:table-cell table:style-name="Table4.J30" office:value-type="string" table:number-columns-spanned="8"><text:p text:style-name="P131_0"><text:span text:style-name="T54">기초의과학센터(MRC)</text:span></text:p></table:table-cell><table:covered-table-cell/><table:covered-table-cell/><table:covered-table-cell/><table:covered-table-cell/><table:covered-table-cell/><table:covered-table-cell/><table:covered-table-cell/><table:table-cell table:style-name="Table4.R30" office:value-type="string" table:number-columns-spanned="6"><text:p text:style-name="P131_0"><text:span text:style-name="T55">-공학분야(ERC)</text:span></text:p></table:table-cell><table:covered-table-cell/><table:covered-table-cell/><table:covered-table-cell/><table:covered-table-cell/><table:covered-table-cell/><table:table-cell table:style-name="Table4.X30" office:value-type="string" table:number-columns-spanned="3"><text:p text:style-name="P131_0"><text:span text:style-name="T55">-공학분야(ERC)</text:span></text:p></table:table-cell><table:covered-table-cell/><table:covered-table-cell/><table:table-cell table:style-name="Table4.[30" office:value-type="string"><text:p text:style-name="P131_0"><text:span text:style-name="T55">-공학분야(ERC)</text:span></text:p></table:table-cell><table:table-cell table:style-name="Table4.\30" office:value-type="string"><text:p text:style-name="P131_0"><text:span text:style-name="T55">-공학분야(ERC)</text:span></text:p></table:table-cell><table:table-cell table:style-name="Table4.]30" office:value-type="string"><text:p text:style-name="P131_0"><text:span text:style-name="T55">-공학분야(ERC)</text:span></text:p></table:table-cell><table:table-cell table:style-name="Table4.^30" office:value-type="string"><text:p text:style-name="P131_0"><text:span text:style-name="T55">-공학분야(ERC)</text:span></text:p></table:table-cell><table:covered-table-cell/></table:table-row><table:table-row table:style-name="Table4.31"><table:covered-table-cell/><table:table-cell table:style-name="Table4.B31" office:value-type="string"><text:p text:style-name="P131_0"><text:span text:style-name="T55"/></text:p></table:table-cell><table:table-cell table:style-name="Table4.C31" office:value-type="string"><text:p text:style-name="P131_0"><text:span text:style-name="T55"/></text:p></table:table-cell><table:table-cell table:style-name="Table4.D31" office:value-type="string"><text:p text:style-name="P131_0"><text:span text:style-name="T55"/></text:p></table:table-cell><table:table-cell table:style-name="Table4.E31" office:value-type="string"><text:p text:style-name="P131_0"><text:span text:style-name="T55"/></text:p></table:table-cell><table:table-cell table:style-name="Table4.F31" office:value-type="string"><text:p text:style-name="P131_0"><text:span text:style-name="T55"/></text:p></table:table-cell><table:table-cell table:style-name="Table4.G31" office:value-type="string"><text:p text:style-name="P131_0"><text:span text:style-name="T55"/></text:p></table:table-cell><table:table-cell table:style-name="Table4.H31" office:value-type="string"><text:p text:style-name="P131_0"><text:span text:style-name="T55"/></text:p></table:table-cell><table:table-cell table:style-name="Table4.I31" office:value-type="string"><text:p text:style-name="P131_0"><text:span text:style-name="T55"/></text:p></table:table-cell><table:table-cell table:style-name="Table4.J31" office:value-type="string" table:number-columns-spanned="5"><text:p text:style-name="P131_0"><text:span text:style-name="T54">선도기초연구실(ABRL)</text:span></text:p></table:table-cell><table:covered-table-cell/><table:covered-table-cell/><table:covered-table-cell/><table:covered-table-cell/><table:table-cell table:style-name="Table4.O31" office:value-type="string"><text:p text:style-name="P131_0"><text:span text:style-name="T55"/></text:p></table:table-cell><table:table-cell table:style-name="Table4.P31" office:value-type="string"><text:p text:style-name="P131_0"><text:span text:style-name="T55"/></text:p></table:table-cell><table:table-cell table:style-name="Table4.Q31" office:value-type="string"><text:p text:style-name="P131_0"><text:span text:style-name="T55"/></text:p></table:table-cell><table:table-cell table:style-name="Table4.R31" office:value-type="string" table:number-columns-spanned="6"><text:p text:style-name="P131_0"><text:span text:style-name="T55">-기초의과학분야(MRC)</text:span></text:p></table:table-cell><table:covered-table-cell/><table:covered-table-cell/><table:covered-table-cell/><table:covered-table-cell/><table:covered-table-cell/><table:table-cell table:style-name="Table4.X31" office:value-type="string" table:number-columns-spanned="3"><text:p text:style-name="P131_0"><text:span text:style-name="T55">-기초의과학분야(MRC)</text:span></text:p></table:table-cell><table:covered-table-cell/><table:covered-table-cell/><table:table-cell table:style-name="Table4.[31" office:value-type="string"><text:p text:style-name="P131_0"><text:span text:style-name="T55">-기초의과학분야(MRC)</text:span></text:p></table:table-cell><table:table-cell table:style-name="Table4.\31" office:value-type="string"><text:p text:style-name="P131_0"><text:span text:style-name="T55">-기초의과학분야(MRC)</text:span></text:p></table:table-cell><table:table-cell table:style-name="Table4.]31" office:value-type="string"><text:p text:style-name="P131_0"><text:span text:style-name="T55">-기초의과학분야(MRC)</text:span></text:p></table:table-cell><table:table-cell table:style-name="Table4.^31" office:value-type="string"><text:p text:style-name="P131_0"><text:span text:style-name="T55">-기초의과학분야(MRC)</text:span></text:p></table:table-cell><table:covered-table-cell/></table:table-row><table:table-row table:style-name="Table4.32"><table:covered-table-cell/><table:table-cell table:style-name="Table4.B32" office:value-type="string"><text:p text:style-name="P131_0"><text:span text:style-name="T55"/></text:p></table:table-cell><table:table-cell table:style-name="Table4.C32" office:value-type="string"><text:p text:style-name="P131_0"><text:span text:style-name="T55"/></text:p></table:table-cell><table:table-cell table:style-name="Table4.D32" office:value-type="string"><text:p text:style-name="P131_0"><text:span text:style-name="T55"/></text:p></table:table-cell><table:table-cell table:style-name="Table4.E32" office:value-type="string"><text:p text:style-name="P131_0"><text:span text:style-name="T55"/></text:p></table:table-cell><table:table-cell table:style-name="Table4.F32" office:value-type="string"><text:p text:style-name="P131_0"><text:span text:style-name="T55"/></text:p></table:table-cell><table:table-cell table:style-name="Table4.G32" office:value-type="string"><text:p text:style-name="P131_0"><text:span text:style-name="T55"/></text:p></table:table-cell><table:table-cell table:style-name="Table4.H32" office:value-type="string"><text:p text:style-name="P131_0"><text:span text:style-name="T55"/></text:p></table:table-cell><table:table-cell table:style-name="Table4.I32" office:value-type="string"><text:p text:style-name="P131_0"><text:span text:style-name="T55"/></text:p></table:table-cell><table:table-cell table:style-name="Table4.J32" office:value-type="string"><text:p text:style-name="P131_0"><text:span text:style-name="T55"/></text:p></table:table-cell><table:table-cell table:style-name="Table4.K32" office:value-type="string"><text:p text:style-name="P131_0"><text:span text:style-name="T55"/></text:p></table:table-cell><table:table-cell table:style-name="Table4.L32" office:value-type="string"><text:p text:style-name="P131_0"><text:span text:style-name="T55"/></text:p></table:table-cell><table:table-cell table:style-name="Table4.M32" office:value-type="string" table:number-columns-spanned="5"><text:p text:style-name="P131_0"><text:span text:style-name="T54">국가핵심연구센터(NCRC)</text:span></text:p></table:table-cell><table:covered-table-cell/><table:covered-table-cell/><table:covered-table-cell/><table:covered-table-cell/><table:table-cell table:style-name="Table4.R32" office:value-type="string" table:number-columns-spanned="6"><text:p text:style-name="P131_0"><text:span text:style-name="T55">-융합분야(NCRC)</text:span></text:p></table:table-cell><table:covered-table-cell/><table:covered-table-cell/><table:covered-table-cell/><table:covered-table-cell/><table:covered-table-cell/><table:table-cell table:style-name="Table4.X32" office:value-type="string" table:number-columns-spanned="3"><text:p text:style-name="P131_0"><text:span text:style-name="T55">-융합분야(CRC)</text:span></text:p></table:table-cell><table:covered-table-cell/><table:covered-table-cell/><table:table-cell table:style-name="Table4.[32" office:value-type="string"><text:p text:style-name="P131_0"><text:span text:style-name="T55">-융합분야(CRC)</text:span></text:p></table:table-cell><table:table-cell table:style-name="Table4.\32" office:value-type="string"><text:p text:style-name="P131_0"><text:span text:style-name="T55">-융합분야(CRC)</text:span></text:p></table:table-cell><table:table-cell table:style-name="Table4.]32" office:value-type="string"><text:p text:style-name="P131_0"><text:span text:style-name="T55">-융합분야(CRC)</text:span></text:p></table:table-cell><table:table-cell table:style-name="Table4.^32" office:value-type="string"><text:p text:style-name="P131_0"><text:span text:style-name="T55">-융합분야(CRC)</text:span></text:p></table:table-cell><table:covered-table-cell/></table:table-row><table:table-row table:style-name="Table4.33"><table:covered-table-cell/><table:table-cell table:style-name="Table4.B33" office:value-type="string"><text:p text:style-name="P131_0"><text:span text:style-name="T55"/></text:p></table:table-cell><table:table-cell table:style-name="Table4.C33" office:value-type="string"><text:p text:style-name="P131_0"><text:span text:style-name="T55"/></text:p></table:table-cell><table:table-cell table:style-name="Table4.D33" office:value-type="string"><text:p text:style-name="P131_0"><text:span text:style-name="T55"/></text:p></table:table-cell><table:table-cell table:style-name="Table4.E33" office:value-type="string"><text:p text:style-name="P131_0"><text:span text:style-name="T55"/></text:p></table:table-cell><table:table-cell table:style-name="Table4.F33" office:value-type="string"><text:p text:style-name="P131_0"><text:span text:style-name="T55"/></text:p></table:table-cell><table:table-cell table:style-name="Table4.G33" office:value-type="string"><text:p text:style-name="P131_0"><text:span text:style-name="T55"/></text:p></table:table-cell><table:table-cell table:style-name="Table4.H33" office:value-type="string"><text:p text:style-name="P131_0"><text:span text:style-name="T55"/></text:p></table:table-cell><table:table-cell table:style-name="Table4.I33" office:value-type="string"><text:p text:style-name="P131_0"><text:span text:style-name="T55"/></text:p></table:table-cell><table:table-cell table:style-name="Table4.J33" office:value-type="string"><text:p text:style-name="P131_0"><text:span text:style-name="T55"/></text:p></table:table-cell><table:table-cell table:style-name="Table4.K33" office:value-type="string"><text:p text:style-name="P131_0"><text:span text:style-name="T55"/></text:p></table:table-cell><table:table-cell table:style-name="Table4.L33" office:value-type="string"><text:p text:style-name="P131_0"><text:span text:style-name="T55"/></text:p></table:table-cell><table:table-cell table:style-name="Table4.M33" office:value-type="string"><text:p text:style-name="P131_0"><text:span text:style-name="T55"/></text:p></table:table-cell><table:table-cell table:style-name="Table4.N33" office:value-type="string" table:number-columns-spanned="2"><text:p text:style-name="P131_0"><text:span text:style-name="T54">지방연구</text:span></text:p></table:table-cell><table:covered-table-cell/><table:table-cell table:style-name="Table4.P33" office:value-type="string"><text:p text:style-name="P131_0"><text:span text:style-name="T55"/></text:p></table:table-cell><table:table-cell table:style-name="Table4.Q33" office:value-type="string"><text:p text:style-name="P131_0"><text:span text:style-name="T55"/></text:p></table:table-cell><table:table-cell table:style-name="Table4.R33" office:value-type="string"><text:p text:style-name="P131_0"><text:span text:style-name="T55"/></text:p></table:table-cell><table:table-cell table:style-name="Table4.S33" office:value-type="string"><text:p text:style-name="P131_0"><text:span text:style-name="T55"/></text:p></table:table-cell><table:table-cell table:style-name="Table4.T33" office:value-type="string"><text:p text:style-name="P131_0"><text:span text:style-name="T55"/></text:p></table:table-cell><table:table-cell table:style-name="Table4.U33" office:value-type="string"><text:p text:style-name="P131_0"><text:span text:style-name="T55"/></text:p></table:table-cell><table:table-cell table:style-name="Table4.V33" office:value-type="string"><text:p text:style-name="P131_0"><text:span text:style-name="T55"/></text:p></table:table-cell><table:table-cell table:style-name="Table4.W33" office:value-type="string"><text:p text:style-name="P131_0"><text:span text:style-name="T55"/></text:p></table:table-cell><table:table-cell table:style-name="Table4.X33" office:value-type="string" table:number-columns-spanned="3"><text:p text:style-name="P131_0"><text:span text:style-name="T55">-지역혁신분야(RLRC)</text:span></text:p></table:table-cell><table:covered-table-cell/><table:covered-table-cell/><table:table-cell table:style-name="Table4.[33" office:value-type="string"><text:p text:style-name="P131_0"><text:span text:style-name="T55">-지역혁신분야(RLRC)</text:span></text:p></table:table-cell><table:table-cell table:style-name="Table4.\33" office:value-type="string"><text:p text:style-name="P131_0"><text:span text:style-name="T55">-지역혁신분야(RLRC)</text:span></text:p></table:table-cell><table:table-cell table:style-name="Table4.]33" office:value-type="string"><text:p text:style-name="P131_0"><text:span text:style-name="T55">-지역혁신분야(RLRC)</text:span></text:p></table:table-cell><table:table-cell table:style-name="Table4.^33" office:value-type="string"><text:p text:style-name="P131_0"><text:span text:style-name="T55">-지역혁신분야(RLRC)</text:span></text:p></table:table-cell><table:covered-table-cell/></table:table-row><table:table-row table:style-name="Table4.34"><table:covered-table-cell/><table:table-cell table:style-name="Table4.B34" office:value-type="string"><text:p text:style-name="P131_0"><text:span text:style-name="T55"/></text:p></table:table-cell><table:table-cell table:style-name="Table4.C34" office:value-type="string"><text:p text:style-name="P131_0"><text:span text:style-name="T55"/></text:p></table:table-cell><table:table-cell table:style-name="Table4.D34" office:value-type="string"><text:p text:style-name="P131_0"><text:span text:style-name="T55"/></text:p></table:table-cell><table:table-cell table:style-name="Table4.E34" office:value-type="string"><text:p text:style-name="P131_0"><text:span text:style-name="T55"/></text:p></table:table-cell><table:table-cell table:style-name="Table4.F34" office:value-type="string"><text:p text:style-name="P131_0"><text:span text:style-name="T55"/></text:p></table:table-cell><table:table-cell table:style-name="Table4.G34" office:value-type="string"><text:p text:style-name="P131_0"><text:span text:style-name="T55"/></text:p></table:table-cell><table:table-cell table:style-name="Table4.H34" office:value-type="string"><text:p text:style-name="P131_0"><text:span text:style-name="T55"/></text:p></table:table-cell><table:table-cell table:style-name="Table4.I34" office:value-type="string"><text:p text:style-name="P131_0"><text:span text:style-name="T55"/></text:p></table:table-cell><table:table-cell table:style-name="Table4.J34" office:value-type="string"><text:p text:style-name="P131_0"><text:span text:style-name="T55"/></text:p></table:table-cell><table:table-cell table:style-name="Table4.K34" office:value-type="string"><text:p text:style-name="P131_0"><text:span text:style-name="T55"/></text:p></table:table-cell><table:table-cell table:style-name="Table4.L34" office:value-type="string"><text:p text:style-name="P131_0"><text:span text:style-name="T55"/></text:p></table:table-cell><table:table-cell table:style-name="Table4.M34" office:value-type="string"><text:p text:style-name="P131_0"><text:span text:style-name="T55"/></text:p></table:table-cell><table:table-cell table:style-name="Table4.N34" office:value-type="string"><text:p text:style-name="P131_0"><text:span text:style-name="T55"/></text:p></table:table-cell><table:table-cell table:style-name="Table4.O34" office:value-type="string"><text:p text:style-name="P131_0"><text:span text:style-name="T55"/></text:p></table:table-cell><table:table-cell table:style-name="Table4.P34" office:value-type="string"><text:p text:style-name="P131_0"><text:span text:style-name="T55"/></text:p></table:table-cell><table:table-cell table:style-name="Table4.Q34" office:value-type="string"><text:p text:style-name="P131_0"><text:span text:style-name="T55"/></text:p></table:table-cell><table:table-cell table:style-name="Table4.R34" office:value-type="string"><text:p text:style-name="P131_0"><text:span text:style-name="T55"/></text:p></table:table-cell><table:table-cell table:style-name="Table4.S34" office:value-type="string"><text:p text:style-name="P131_0"><text:span text:style-name="T55"/></text:p></table:table-cell><table:table-cell table:style-name="Table4.T34" office:value-type="string"><text:p text:style-name="P131_0"><text:span text:style-name="T55"/></text:p></table:table-cell><table:table-cell table:style-name="Table4.U34" office:value-type="string"><text:p text:style-name="P131_0"><text:span text:style-name="T55"/></text:p></table:table-cell><table:table-cell table:style-name="Table4.V34" office:value-type="string"><text:p text:style-name="P131_0"><text:span text:style-name="T55"/></text:p></table:table-cell><table:table-cell table:style-name="Table4.W34" office:value-type="string"><text:p text:style-name="P131_0"><text:span text:style-name="T55"/></text:p></table:table-cell><table:table-cell table:style-name="Table4.X34" office:value-type="string"><text:p text:style-name="P131_0"><text:span text:style-name="T55"/></text:p></table:table-cell><table:table-cell table:style-name="Table4.Y34" office:value-type="string"><text:p text:style-name="P131_0"><text:span text:style-name="T55"/></text:p></table:table-cell><table:table-cell table:style-name="Table4.Z34" office:value-type="string"><text:p text:style-name="P131_0"><text:span text:style-name="T55"/></text:p></table:table-cell><table:table-cell table:style-name="Table4.[34" office:value-type="string"><text:p text:style-name="P131_0"><text:span text:style-name="T55">-혁신분야(IRC)</text:span></text:p></table:table-cell><table:table-cell table:style-name="Table4.\34" office:value-type="string"><text:p text:style-name="P131_0"><text:span text:style-name="T55">-혁신분야(IRC)</text:span></text:p></table:table-cell><table:table-cell table:style-name="Table4.]34" office:value-type="string"><text:p text:style-name="P131_0"><text:span text:style-name="T55">-혁신분야(IRC)</text:span></text:p></table:table-cell><table:table-cell table:style-name="Table4.^34" office:value-type="string"><text:p text:style-name="P131_0"><text:span text:style-name="T55">-혁신분야(IRC)</text:span></text:p></table:table-cell><table:covered-table-cell/></table:table-row><table:table-row table:style-name="Table4.35"><table:covered-table-cell/><table:table-cell table:style-name="Table4.B35" office:value-type="string"><text:p text:style-name="P131_0"><text:span text:style-name="T55"/></text:p></table:table-cell><table:table-cell table:style-name="Table4.C35" office:value-type="string"><text:p text:style-name="P131_0"><text:span text:style-name="T55"/></text:p></table:table-cell><table:table-cell table:style-name="Table4.D35" office:value-type="string"><text:p text:style-name="P131_0"><text:span text:style-name="T55"/></text:p></table:table-cell><table:table-cell table:style-name="Table4.E35" office:value-type="string"><text:p text:style-name="P131_0"><text:span text:style-name="T55"/></text:p></table:table-cell><table:table-cell table:style-name="Table4.F35" office:value-type="string"><text:p text:style-name="P131_0"><text:span text:style-name="T55"/></text:p></table:table-cell><table:table-cell table:style-name="Table4.G35" office:value-type="string"><text:p text:style-name="P131_0"><text:span text:style-name="T55"/></text:p></table:table-cell><table:table-cell table:style-name="Table4.H35" office:value-type="string"><text:p text:style-name="P131_0"><text:span text:style-name="T55"/></text:p></table:table-cell><table:table-cell table:style-name="Table4.I35" office:value-type="string"><text:p text:style-name="P131_0"><text:span text:style-name="T55"/></text:p></table:table-cell><table:table-cell table:style-name="Table4.J35" office:value-type="string"><text:p text:style-name="P131_0"><text:span text:style-name="T55"/></text:p></table:table-cell><table:table-cell table:style-name="Table4.K35" office:value-type="string"><text:p text:style-name="P131_0"><text:span text:style-name="T55"/></text:p></table:table-cell><table:table-cell table:style-name="Table4.L35" office:value-type="string"><text:p text:style-name="P131_0"><text:span text:style-name="T55"/></text:p></table:table-cell><table:table-cell table:style-name="Table4.M35" office:value-type="string"><text:p text:style-name="P131_0"><text:span text:style-name="T55"/></text:p></table:table-cell><table:table-cell table:style-name="Table4.N35" office:value-type="string"><text:p text:style-name="P131_0"><text:span text:style-name="T55"/></text:p></table:table-cell><table:table-cell table:style-name="Table4.O35" office:value-type="string"><text:p text:style-name="P131_0"><text:span text:style-name="T55"/></text:p></table:table-cell><table:table-cell table:style-name="Table4.P35" office:value-type="string"><text:p text:style-name="P131_0"><text:span text:style-name="T55"/></text:p></table:table-cell><table:table-cell table:style-name="Table4.Q35" office:value-type="string"><text:p text:style-name="P131_0"><text:span text:style-name="T55"/></text:p></table:table-cell><table:table-cell table:style-name="Table4.R35" office:value-type="string"><text:p text:style-name="P131_0"><text:span text:style-name="T55"/></text:p></table:table-cell><table:table-cell table:style-name="Table4.S35" office:value-type="string"><text:p text:style-name="P131_0"><text:span text:style-name="T55"/></text:p></table:table-cell><table:table-cell table:style-name="Table4.T35" office:value-type="string"><text:p text:style-name="P131_0"><text:span text:style-name="T55"/></text:p></table:table-cell><table:table-cell table:style-name="Table4.U35" office:value-type="string"><text:p text:style-name="P131_0"><text:span text:style-name="T55"/></text:p></table:table-cell><table:table-cell table:style-name="Table4.V35" office:value-type="string"><text:p text:style-name="P131_0"><text:span text:style-name="T55"/></text:p></table:table-cell><table:table-cell table:style-name="Table4.W35" office:value-type="string"><text:p text:style-name="P131_0"><text:span text:style-name="T55"/></text:p></table:table-cell><table:table-cell table:style-name="Table4.X35" office:value-type="string"><text:p text:style-name="P131_0"><text:span text:style-name="T55"/></text:p></table:table-cell><table:table-cell table:style-name="Table4.Y35" office:value-type="string"><text:p text:style-name="P131_0"><text:span text:style-name="T55"/></text:p></table:table-cell><table:table-cell table:style-name="Table4.Z35" office:value-type="string"><text:p text:style-name="P131_0"><text:span text:style-name="T55"/></text:p></table:table-cell><table:table-cell table:style-name="Table4.[35" office:value-type="string"><text:p text:style-name="P131_0"><text:span text:style-name="T55"/></text:p></table:table-cell><table:table-cell table:style-name="Table4.\35" office:value-type="string"><text:p text:style-name="P131_0"><text:span text:style-name="T55"/></text:p></table:table-cell><table:table-cell table:style-name="Table4.]35" office:value-type="string"><text:p text:style-name="P131_0"><text:span text:style-name="T55">-국가연구소(NRL2.0)</text:span></text:p></table:table-cell><table:table-cell table:style-name="Table4.^35" office:value-type="string"><text:p text:style-name="P131_0"><text:span text:style-name="T54">국가연구소(NRL2.0)</text:span></text:p></table:table-cell><table:covered-table-cell/></table:table-row><table:table-row table:style-name="Table4.36"><table:covered-table-cell/><table:table-cell table:style-name="Table4.B36" office:value-type="string"><text:p text:style-name="P131_0"><text:span text:style-name="T55"/></text:p></table:table-cell><table:table-cell table:style-name="Table4.C36" office:value-type="string"><text:p text:style-name="P131_0"><text:span text:style-name="T55"/></text:p></table:table-cell><table:table-cell table:style-name="Table4.D36" office:value-type="string"><text:p text:style-name="P131_0"><text:span text:style-name="T55"/></text:p></table:table-cell><table:table-cell table:style-name="Table4.E36" office:value-type="string"><text:p text:style-name="P131_0"><text:span text:style-name="T55"/></text:p></table:table-cell><table:table-cell table:style-name="Table4.F36" office:value-type="string"><text:p text:style-name="P131_0"><text:span text:style-name="T55"/></text:p></table:table-cell><table:table-cell table:style-name="Table4.G36" office:value-type="string"><text:p text:style-name="P131_0"><text:span text:style-name="T55"/></text:p></table:table-cell><table:table-cell table:style-name="Table4.H36" office:value-type="string"><text:p text:style-name="P131_0"><text:span text:style-name="T55"/></text:p></table:table-cell><table:table-cell table:style-name="Table4.I36" office:value-type="string"><text:p text:style-name="P131_0"><text:span text:style-name="T55"/></text:p></table:table-cell><table:table-cell table:style-name="Table4.J36" office:value-type="string"><text:p text:style-name="P131_0"><text:span text:style-name="T55"/></text:p></table:table-cell><table:table-cell table:style-name="Table4.K36" office:value-type="string"><text:p text:style-name="P131_0"><text:span text:style-name="T55"/></text:p></table:table-cell><table:table-cell table:style-name="Table4.L36" office:value-type="string"><text:p text:style-name="P131_0"><text:span text:style-name="T55"/></text:p></table:table-cell><table:table-cell table:style-name="Table4.M36" office:value-type="string"><text:p text:style-name="P131_0"><text:span text:style-name="T55"/></text:p></table:table-cell><table:table-cell table:style-name="Table4.N36" office:value-type="string"><text:p text:style-name="P131_0"><text:span text:style-name="T55"/></text:p></table:table-cell><table:table-cell table:style-name="Table4.O36" office:value-type="string"><text:p text:style-name="P131_0"><text:span text:style-name="T55"/></text:p></table:table-cell><table:table-cell table:style-name="Table4.P36" office:value-type="string"><text:p text:style-name="P131_0"><text:span text:style-name="T55"/></text:p></table:table-cell><table:table-cell table:style-name="Table4.Q36" office:value-type="string"><text:p text:style-name="P131_0"><text:span text:style-name="T55"/></text:p></table:table-cell><table:table-cell table:style-name="Table4.R36" office:value-type="string" table:number-columns-spanned="7"><text:p text:style-name="P131_0"><text:span text:style-name="T54">기초연구실</text:span></text:p></table:table-cell><table:covered-table-cell/><table:covered-table-cell/><table:covered-table-cell/><table:covered-table-cell/><table:covered-table-cell/><table:covered-table-cell/><table:table-cell table:style-name="Table4.Y36" office:value-type="string"><text:p text:style-name="P131_0"><text:span text:style-name="T54">기초연구실</text:span></text:p></table:table-cell><table:table-cell table:style-name="Table4.Z36" office:value-type="string" table:number-columns-spanned="2"><text:p text:style-name="P131_0"><text:span text:style-name="T54">기초연구실</text:span></text:p></table:table-cell><table:covered-table-cell/><table:table-cell table:style-name="Table4.\36" office:value-type="string" table:number-columns-spanned="2"><text:p text:style-name="P131_0"><text:span text:style-name="T54">글로벌 기초연구실</text:span></text:p></table:table-cell><table:covered-table-cell/><table:table-cell table:style-name="Table4.^36" office:value-type="string"><text:p text:style-name="P131_0"><text:span text:style-name="T54">기초연구실</text:span></text:p></table:table-cell><table:covered-table-cell/></table:table-row><table:table-row table:style-name="Table4.37"><table:covered-table-cell/><table:table-cell table:style-name="Table4.B37" office:value-type="string"><text:p text:style-name="P131_0"><text:span text:style-name="T55"/></text:p></table:table-cell><table:table-cell table:style-name="Table4.C37" office:value-type="string"><text:p text:style-name="P131_0"><text:span text:style-name="T55"/></text:p></table:table-cell><table:table-cell table:style-name="Table4.D37" office:value-type="string"><text:p text:style-name="P131_0"><text:span text:style-name="T55"/></text:p></table:table-cell><table:table-cell table:style-name="Table4.E37" office:value-type="string"><text:p text:style-name="P131_0"><text:span text:style-name="T55"/></text:p></table:table-cell><table:table-cell table:style-name="Table4.F37" office:value-type="string"><text:p text:style-name="P131_0"><text:span text:style-name="T55"/></text:p></table:table-cell><table:table-cell table:style-name="Table4.G37" office:value-type="string"><text:p text:style-name="P131_0"><text:span text:style-name="T55"/></text:p></table:table-cell><table:table-cell table:style-name="Table4.H37" office:value-type="string"><text:p text:style-name="P131_0"><text:span text:style-name="T55"/></text:p></table:table-cell><table:table-cell table:style-name="Table4.I37" office:value-type="string"><text:p text:style-name="P131_0"><text:span text:style-name="T55"/></text:p></table:table-cell><table:table-cell table:style-name="Table4.J37" office:value-type="string"><text:p text:style-name="P131_0"><text:span text:style-name="T55"/></text:p></table:table-cell><table:table-cell table:style-name="Table4.K37" office:value-type="string"><text:p text:style-name="P131_0"><text:span text:style-name="T55"/></text:p></table:table-cell><table:table-cell table:style-name="Table4.L37" office:value-type="string"><text:p text:style-name="P131_0"><text:span text:style-name="T55"/></text:p></table:table-cell><table:table-cell table:style-name="Table4.M37" office:value-type="string"><text:p text:style-name="P131_0"><text:span text:style-name="T55"/></text:p></table:table-cell><table:table-cell table:style-name="Table4.N37" office:value-type="string"><text:p text:style-name="P131_0"><text:span text:style-name="T55"/></text:p></table:table-cell><table:table-cell table:style-name="Table4.O37" office:value-type="string"><text:p text:style-name="P131_0"><text:span text:style-name="T55"/></text:p></table:table-cell><table:table-cell table:style-name="Table4.P37" office:value-type="string"><text:p text:style-name="P131_0"><text:span text:style-name="T55"/></text:p></table:table-cell><table:table-cell table:style-name="Table4.Q37" office:value-type="string"><text:p text:style-name="P131_0"><text:span text:style-name="T55"/></text:p></table:table-cell><table:table-cell table:style-name="Table4.R37" office:value-type="string" table:number-columns-spanned="7"><text:p text:style-name="P131_0"><text:span text:style-name="T55"/></text:p></table:table-cell><table:covered-table-cell/><table:covered-table-cell/><table:covered-table-cell/><table:covered-table-cell/><table:covered-table-cell/><table:covered-table-cell/><table:table-cell table:style-name="Table4.Y37" office:value-type="string"><text:p text:style-name="P131_0"><text:span text:style-name="T55">-심화형</text:span></text:p></table:table-cell><table:table-cell table:style-name="Table4.Z37" office:value-type="string" table:number-columns-spanned="2"><text:p text:style-name="P131_0"><text:span text:style-name="T55">-심화형</text:span></text:p></table:table-cell><table:covered-table-cell/><table:table-cell table:style-name="Table4.\37" office:value-type="string" table:number-columns-spanned="2"><text:p text:style-name="P131_0"><text:span text:style-name="T55">-심화형</text:span></text:p></table:table-cell><table:covered-table-cell/><table:table-cell table:style-name="Table4.^37" office:value-type="string"><text:p text:style-name="P131_0"><text:span text:style-name="T55">-심화형</text:span></text:p></table:table-cell><table:covered-table-cell/></table:table-row><table:table-row table:style-name="Table4.38"><table:covered-table-cell/><table:table-cell table:style-name="Table4.B38" office:value-type="string"><text:p text:style-name="P131_0"><text:span text:style-name="T55"/></text:p></table:table-cell><table:table-cell table:style-name="Table4.C38" office:value-type="string"><text:p text:style-name="P131_0"><text:span text:style-name="T55"/></text:p></table:table-cell><table:table-cell table:style-name="Table4.D38" office:value-type="string"><text:p text:style-name="P131_0"><text:span text:style-name="T55"/></text:p></table:table-cell><table:table-cell table:style-name="Table4.E38" office:value-type="string"><text:p text:style-name="P131_0"><text:span text:style-name="T55"/></text:p></table:table-cell><table:table-cell table:style-name="Table4.F38" office:value-type="string"><text:p text:style-name="P131_0"><text:span text:style-name="T55"/></text:p></table:table-cell><table:table-cell table:style-name="Table4.G38" office:value-type="string"><text:p text:style-name="P131_0"><text:span text:style-name="T55"/></text:p></table:table-cell><table:table-cell table:style-name="Table4.H38" office:value-type="string"><text:p text:style-name="P131_0"><text:span text:style-name="T55"/></text:p></table:table-cell><table:table-cell table:style-name="Table4.I38" office:value-type="string"><text:p text:style-name="P131_0"><text:span text:style-name="T55"/></text:p></table:table-cell><table:table-cell table:style-name="Table4.J38" office:value-type="string"><text:p text:style-name="P131_0"><text:span text:style-name="T55"/></text:p></table:table-cell><table:table-cell table:style-name="Table4.K38" office:value-type="string"><text:p text:style-name="P131_0"><text:span text:style-name="T55"/></text:p></table:table-cell><table:table-cell table:style-name="Table4.L38" office:value-type="string"><text:p text:style-name="P131_0"><text:span text:style-name="T55"/></text:p></table:table-cell><table:table-cell table:style-name="Table4.M38" office:value-type="string"><text:p text:style-name="P131_0"><text:span text:style-name="T55"/></text:p></table:table-cell><table:table-cell table:style-name="Table4.N38" office:value-type="string"><text:p text:style-name="P131_0"><text:span text:style-name="T55"/></text:p></table:table-cell><table:table-cell table:style-name="Table4.O38" office:value-type="string"><text:p text:style-name="P131_0"><text:span text:style-name="T55"/></text:p></table:table-cell><table:table-cell table:style-name="Table4.P38" office:value-type="string"><text:p text:style-name="P131_0"><text:span text:style-name="T55"/></text:p></table:table-cell><table:table-cell table:style-name="Table4.Q38" office:value-type="string"><text:p text:style-name="P131_0"><text:span text:style-name="T55"/></text:p></table:table-cell><table:table-cell table:style-name="Table4.R38" office:value-type="string" table:number-columns-spanned="7"><text:p text:style-name="P131_0"><text:span text:style-name="T55"/></text:p></table:table-cell><table:covered-table-cell/><table:covered-table-cell/><table:covered-table-cell/><table:covered-table-cell/><table:covered-table-cell/><table:covered-table-cell/><table:table-cell table:style-name="Table4.Y38" office:value-type="string"><text:p text:style-name="P131_0"><text:span text:style-name="T55">-개척형</text:span></text:p></table:table-cell><table:table-cell table:style-name="Table4.Z38" office:value-type="string" table:number-columns-spanned="2"><text:p text:style-name="P131_0"><text:span text:style-name="T55">-개척형</text:span></text:p></table:table-cell><table:covered-table-cell/><table:table-cell table:style-name="Table4.\38" office:value-type="string" table:number-columns-spanned="2"><text:p text:style-name="P131_0"><text:span text:style-name="T55">-개척형</text:span></text:p></table:table-cell><table:covered-table-cell/><table:table-cell table:style-name="Table4.^38" office:value-type="string"><text:p text:style-name="P131_0"><text:span text:style-name="T55">-개척형</text:span></text:p></table:table-cell><table:covered-table-cell/></table:table-row><table:table-row table:style-name="Table4.39"><table:covered-table-cell/><table:table-cell table:style-name="Table4.B39" office:value-type="string"><text:p text:style-name="P131_0"><text:span text:style-name="T55"/></text:p></table:table-cell><table:table-cell table:style-name="Table4.C39" office:value-type="string"><text:p text:style-name="P131_0"><text:span text:style-name="T55"/></text:p></table:table-cell><table:table-cell table:style-name="Table4.D39" office:value-type="string"><text:p text:style-name="P131_0"><text:span text:style-name="T55"/></text:p></table:table-cell><table:table-cell table:style-name="Table4.E39" office:value-type="string"><text:p text:style-name="P131_0"><text:span text:style-name="T55"/></text:p></table:table-cell><table:table-cell table:style-name="Table4.F39" office:value-type="string"><text:p text:style-name="P131_0"><text:span text:style-name="T55"/></text:p></table:table-cell><table:table-cell table:style-name="Table4.G39" office:value-type="string"><text:p text:style-name="P131_0"><text:span text:style-name="T55"/></text:p></table:table-cell><table:table-cell table:style-name="Table4.H39" office:value-type="string"><text:p text:style-name="P131_0"><text:span text:style-name="T55"/></text:p></table:table-cell><table:table-cell table:style-name="Table4.I39" office:value-type="string"><text:p text:style-name="P131_0"><text:span text:style-name="T55"/></text:p></table:table-cell><table:table-cell table:style-name="Table4.J39" office:value-type="string"><text:p text:style-name="P131_0"><text:span text:style-name="T55"/></text:p></table:table-cell><table:table-cell table:style-name="Table4.K39" office:value-type="string"><text:p text:style-name="P131_0"><text:span text:style-name="T55"/></text:p></table:table-cell><table:table-cell table:style-name="Table4.L39" office:value-type="string"><text:p text:style-name="P131_0"><text:span text:style-name="T55"/></text:p></table:table-cell><table:table-cell table:style-name="Table4.M39" office:value-type="string"><text:p text:style-name="P131_0"><text:span text:style-name="T55"/></text:p></table:table-cell><table:table-cell table:style-name="Table4.N39" office:value-type="string"><text:p text:style-name="P131_0"><text:span text:style-name="T55"/></text:p></table:table-cell><table:table-cell table:style-name="Table4.O39" office:value-type="string"><text:p text:style-name="P131_0"><text:span text:style-name="T55"/></text:p></table:table-cell><table:table-cell table:style-name="Table4.P39" office:value-type="string"><text:p text:style-name="P131_0"><text:span text:style-name="T55"/></text:p></table:table-cell><table:table-cell table:style-name="Table4.Q39" office:value-type="string"><text:p text:style-name="P131_0"><text:span text:style-name="T55"/></text:p></table:table-cell><table:table-cell table:style-name="Table4.R39" office:value-type="string" table:number-columns-spanned="7"><text:p text:style-name="P131_0"><text:span text:style-name="T55"/></text:p></table:table-cell><table:covered-table-cell/><table:covered-table-cell/><table:covered-table-cell/><table:covered-table-cell/><table:covered-table-cell/><table:covered-table-cell/><table:table-cell table:style-name="Table4.Y39" office:value-type="string"><text:p text:style-name="P131_0"><text:span text:style-name="T55">-돌파형</text:span></text:p></table:table-cell><table:table-cell table:style-name="Table4.Z39" office:value-type="string" table:number-columns-spanned="2"><text:p text:style-name="P131_0"><text:span text:style-name="T55">-융합형</text:span></text:p></table:table-cell><table:covered-table-cell/><table:table-cell table:style-name="Table4.\39" office:value-type="string"><text:p text:style-name="P131_0"><text:span text:style-name="T55">-융합형</text:span></text:p></table:table-cell><table:table-cell table:style-name="Table4.]39" office:value-type="string"><text:p text:style-name="P131_0"><text:span text:style-name="T55"/></text:p></table:table-cell><table:table-cell table:style-name="Table4.^39" office:value-type="string"><text:p text:style-name="P131_0"><text:span text:style-name="T55"/></text:p></table:table-cell><table:covered-table-cell/></table:table-row><table:table-row table:style-name="Table4.40"><table:covered-table-cell/><table:table-cell table:style-name="Table4.B40" office:value-type="string" table:number-columns-spanned="14"><text:p text:style-name="P131_0"><text:span text:style-name="T55">국제공동연구사업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4.P40" office:value-type="string" table:number-columns-spanned="9"><text:p text:style-name="P131_0"><text:span text:style-name="T55">글로벌 연구실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4.Y40" office:value-type="string"><text:p text:style-name="P131_0"><text:span text:style-name="T55"/></text:p></table:table-cell><table:table-cell table:style-name="Table4.Z40" office:value-type="string" table:number-columns-spanned="2"><text:p text:style-name="P131_0"><text:span text:style-name="T55"/></text:p></table:table-cell><table:covered-table-cell/><table:table-cell table:style-name="Table4.\40" office:value-type="string"><text:p text:style-name="P131_0"><text:span text:style-name="T55"/></text:p></table:table-cell><table:table-cell table:style-name="Table4.]40" office:value-type="string"><text:p text:style-name="P131_0"><text:span text:style-name="T55"/></text:p></table:table-cell><table:table-cell table:style-name="Table4.^40" office:value-type="string"><text:p text:style-name="P131_0"><text:span text:style-name="T55"/></text:p></table:table-cell><table:covered-table-cell/></table:table-row></table:table></draw:text-box></draw:frame></text:span></text:p>
      <text:p text:style-name="P25_0_MS3_b7"><text:span text:style-name="T30"><draw:frame draw:style-name="tableinfakeframe_gr4" svg:x="0cm" svg:y="0cm" draw:z-index="4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126_0"><text:span text:style-name="T8">참고 2</text:span></text:p></table:table-cell><table:table-cell table:style-name="Table5.B1" office:value-type="string"><text:p text:style-name="P127_0"><text:span text:style-name="T9"/></text:p></table:table-cell><table:table-cell table:style-name="Table5.C1" office:value-type="string"><text:p text:style-name="P128_0"><text:span text:style-name="T10"><text:s/><text:s text:c="1"/></text:span><text:span text:style-name="T71">포상 추천 제한</text:span><text:span text:style-name="T72">(과기정통부 장관표창 업무지침)</text:span></text:p></table:table-cell></table:table-row></table:table></draw:text-box></draw:frame> </text:span></text:p>
      <text:p text:style-name="P23_0"><text:span text:style-name="T70"><draw:frame draw:style-name="tableinfakeframe_gr10" svg:x="0.100cm" svg:y="0.690cm" draw:z-index="5" text:anchor-type="paragraph"><draw:text-box><table:table table:style-name="Table6"><table:table-column table:style-name="Table6.A"/><table:table-row table:style-name="Table6.1"><table:table-cell table:style-name="Table6.A1" office:value-type="string"><text:p text:style-name="P135_0_b2"><text:span text:style-name="T73"><text:s/><draw:frame draw:style-name="tableinfakeframe_gr5" svg:x="0cm" svg:y="0cm" draw:z-index="6" text:anchor-type="as-char"><draw:text-box><table:table table:style-name="Table7"><table:table-column table:style-name="Table7.A"/><table:table-row table:style-name="Table7.1"><table:table-cell table:style-name="Table7.A1" office:value-type="string"><text:p text:style-name="P149_0"><text:span text:style-name="T74">공 통</text:span></text:p></table:table-cell></table:table-row></table:table></draw:text-box></draw:frame></text:span></text:p><text:p text:style-name="P136_0"><text:span text:style-name="T75"><text:s/><text:s text:c="1"/>◦ 추천일 기준 최근 2년 이내(재표창 금지 기간)에 과기정통부 장관 공적표창 또는 정부포상(국무총리표창 이상)을 수상한 자</text:span></text:p><text:p text:style-name="P56_0"><text:span text:style-name="T75"><text:s/><text:s text:c="2"/></text:span><text:span text:style-name="T76">※</text:span><text:span text:style-name="T77"><text:s/></text:span><text:span text:style-name="T78">다만, 장관상, 퇴직자 표창, 정부업무평가기본법 등에 따른 평가결과에 대하여는 재표창 금지 기간을 적용하지 않을 수 있음</text:span></text:p><text:p text:style-name="P137_0"><text:span text:style-name="T75"><text:s/><text:s text:c="1"/>◦ 수사 중이거나 형사사건으로 기소 중인 자</text:span></text:p><text:p text:style-name="P138_0"><text:span text:style-name="T75"><text:s/><text:s text:c="1"/>◦ 각종 언론보도, 민원야기 등으로 사회적 물의를 일으켜 포상이 합당치 않다고 판단되는 자</text:span></text:p><text:p text:style-name="P137_0"><text:span text:style-name="T75"><text:s/><text:s text:c="1"/>◦ </text:span><text:span text:style-name="T79">추천일 기준 최근 </text:span><text:span text:style-name="T80">3년 이내</text:span><text:span text:style-name="T79">에 </text:span><text:span text:style-name="T80">장관표창이 취소된 적이 있는 자</text:span></text:p><text:p text:style-name="P57_0"><text:span text:style-name="T81"/></text:p><text:p text:style-name="P55_0"><text:span text:style-name="T18"><text:s/><draw:frame draw:style-name="tableinfakeframe_gr6" svg:x="0cm" svg:y="0cm" draw:z-index="7" text:anchor-type="as-char"><draw:text-box><table:table table:style-name="Table8"><table:table-column table:style-name="Table8.A"/><table:table-row table:style-name="Table8.1"><table:table-cell table:style-name="Table8.A1" office:value-type="string"><text:p text:style-name="P149_0"><text:span text:style-name="T74">공무원</text:span></text:p></table:table-cell></table:table-row></table:table></draw:text-box></draw:frame><text:s text:c="1"/></text:span><text:span text:style-name="T82">※ </text:span><text:span text:style-name="T83">공무직원, 회계직원,</text:span><text:span text:style-name="T82"><text:s/></text:span><text:span text:style-name="T83">공공기관ㆍ산하기관ㆍ사립학교 임직원 및 교원 포함</text:span><text:span text:style-name="T84"><text:s/></text:span></text:p><text:p text:style-name="P139_0"><text:span text:style-name="T75"><text:s/><text:s text:c="1"/>◦ </text:span><text:span text:style-name="T85">징계절차가 진행 중인 자 또는 관계행정기관의 징계처분 요구 중인 자</text:span></text:p><text:p text:style-name="P137_0"><text:span text:style-name="T75"><text:s/><text:s text:c="1"/>◦ 징계 또는 불문경고 처분을 받은 자</text:span></text:p><text:p text:style-name="P140_0"><text:span text:style-name="T75"><text:s/><text:s text:c="3"/>- </text:span><text:span text:style-name="T86">다만, 경징계</text:span><text:span text:style-name="T87">(감봉‧견책)</text:span><text:span text:style-name="T86">가 사면되었거나, 불문경고가 사면 또는 </text:span><text:span text:style-name="T22">말소된 자로서 공적이 현저하게 탁월한 경우에는 포상 추천 가능</text:span></text:p><text:p text:style-name="P61_0"><text:span text:style-name="T75"><text:s/><text:s text:c="3"/></text:span><text:span text:style-name="T88">※</text:span><text:span text:style-name="T89">「공무원 징계령 시행규칙」제4조에 따라 감경이 제한되는 주요비위는 제외</text:span></text:p><text:p text:style-name="P137_0"><text:span text:style-name="T75"><text:s/><text:s text:c="1"/>◦ 공무원 재직 중의 행위로 인해 벌금 이상의 형사 처벌을 받은 자</text:span></text:p><text:p text:style-name="P141_0"><text:span text:style-name="T75"><text:s/><text:s text:c="3"/>- </text:span><text:span text:style-name="T40">다만, 공무원의 경우 재직 중 1회에 한해 200만원 미만의 벌금형을</text:span><text:span text:style-name="T75"><text:s/>받은 자가 공적이 탁월할 경우 표창 대상자로 추천가능하나,</text:span></text:p><text:p text:style-name="P142_0"><text:span text:style-name="T75"><text:s/><text:s text:c="3"/>- </text:span><text:span text:style-name="T90">주요비위(「공무원 징계령 시행규칙」 제4조제2항제1호~제6호</text:span><text:span text:style-name="T91">)에 해당되는</text:span><text:span text:style-name="T92"><text:s/></text:span><text:span text:style-name="T22">범죄로 </text:span><text:span text:style-name="T40">인하여 </text:span><text:span text:style-name="T75">형사처벌을 받은 경우, 형벌의 종류 및 횟수에 관계없이</text:span><text:span text:style-name="T93"><text:s/>추천 제외(선고유예 포함)</text:span></text:p><text:p text:style-name="P143_0"><text:span text:style-name="T75"><text:s/><text:s text:c="1"/>◦ 추천일 기준 1년 이내 주의‧경고 처분 받은 자</text:span></text:p><text:p text:style-name="P61_0"><text:span text:style-name="T75"><text:s/><text:s text:c="3"/></text:span><text:span text:style-name="T88">※ 다만, 퇴직자포상의 경우 1년 이내 주의·경고 추천제한 적용을 제외함</text:span></text:p><text:p text:style-name="P55_0"><text:span text:style-name="T17"/></text:p><text:p text:style-name="P55_0"><text:span text:style-name="T17"><text:s/><draw:frame draw:style-name="tableinfakeframe_gr7" svg:x="0cm" svg:y="0cm" draw:z-index="8" text:anchor-type="as-char"><draw:text-box><table:table table:style-name="Table9"><table:table-column table:style-name="Table9.A"/><table:table-row table:style-name="Table9.1"><table:table-cell table:style-name="Table9.A1" office:value-type="string"><text:p text:style-name="P149_0"><text:span text:style-name="T74">일반인</text:span></text:p></table:table-cell></table:table-row></table:table></draw:text-box></draw:frame></text:span></text:p><text:p text:style-name="P144_0"><text:span text:style-name="T75"><text:s/><text:s text:c="1"/>◦ 형사처벌을 받은 자</text:span><text:span text:style-name="T94"/></text:p><text:p text:style-name="P72_0"><text:span text:style-name="T77"><draw:frame draw:style-name="tableinfakeframe_gr8" svg:x="0cm" svg:y="0cm" draw:z-index="10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150_0"><text:span text:style-name="T95"> 사형, 무기 또는 3년 이상의 징역이나 금고의 형을 받은자</text:span></text:p><text:p text:style-name="P151_0"><text:span text:style-name="T95"> 3년 미만의 징역이나 금고의 실형을 선고받고 그 집행이 종료된 후 5년이 경과하지 아니한 자</text:span></text:p><text:p text:style-name="P152_0"><text:span text:style-name="T95"> </text:span><text:span text:style-name="T96">3년 미만의 징역이나 금고의 실형을 선고받고 집행을 받지 아니하기로 확정된 후 5년이</text:span><text:span text:style-name="T95"><text:s/>경과하지 아니한 자</text:span></text:p><text:p text:style-name="P153_0"><text:span text:style-name="T95"> </text:span><text:span text:style-name="T97">3년 미만의 징역이나 금고의 형의 집행유예를 받은 경우, 그 집행유예의 기간이 완료된</text:span><text:span text:style-name="T95"><text:s/>날로부터 2년을 경과하지 아니한 자</text:span></text:p><text:p text:style-name="P154_0"><text:span text:style-name="T95"> </text:span><text:span text:style-name="T96">1년 이하의 징역이나 금고의 형의 선고유예를 받은 경우, 선고유예 기간 중에 있는 자</text:span></text:p><text:p text:style-name="P150_0"><text:span text:style-name="T95"> 포상추천일 전 3년 이내에 2회 이상의 벌금형 처분을 받은 자</text:span></text:p><text:p text:style-name="P155_0"><text:span text:style-name="T95"> 포상추천일 전 3년 이내에 1회 벌금액이 200만원 이상의 벌금형 처분을 받은 자</text:span></text:p></table:table-cell></table:table-row></table:table></draw:text-box></draw:frame></text:span></text:p><text:p text:style-name="P145_0"><text:span text:style-name="T75"><text:s/><text:s text:c="1"/>◦ </text:span><text:span text:style-name="T86">최근 3년 이내에 「산업안전보건법」에 따라 산업재해 등과 관련</text:span><text:span text:style-name="T98">하여 명단이 공표된 사업장과 그 임원</text:span><text:span text:style-name="T99">*</text:span><text:span text:style-name="T98"><text:s/>등</text:span></text:p><text:p text:style-name="P74_0"><text:span text:style-name="T100"><text:s/><text:s text:c="4"/>* ‘임원’이라 함은 이사, 대표이사, 감사 등 사업장 경영에 책임 있는 자를 말함</text:span></text:p><text:p text:style-name="P146_0"><text:span text:style-name="T75"><text:s/><text:s text:c="1"/>◦ 최근 3년 이내에 「공정거래관련법」 위반 법인 및 그 임원 </text:span></text:p><text:p text:style-name="P145_0"><text:span text:style-name="T75"><text:s/><text:s text:c="1"/>◦ </text:span><text:span text:style-name="T90">최근 3년 이내에 「근로기준법」에 의하여 임금체불과 관련하여</text:span><text:span text:style-name="T69"><text:s/></text:span><text:span text:style-name="T41">명단</text:span><text:span text:style-name="T90">공개 또는 종합신용정보집중기관에 자료제공이</text:span><text:span text:style-name="T79"><text:s/>된 체불사업주</text:span></text:p><text:p text:style-name="P73_0"><text:span text:style-name="T79"/></text:p><text:p text:style-name="P73_0"><text:span text:style-name="T79"><text:s/><draw:frame draw:style-name="tableinfakeframe_gr9" svg:x="0cm" svg:y="0cm" draw:z-index="9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149_0"><text:span text:style-name="T74">단 체</text:span></text:p></table:table-cell></table:table-row></table:table></draw:text-box></draw:frame></text:span></text:p><text:p text:style-name="P146_0"><text:span text:style-name="T75"><text:s/><text:s text:c="1"/>◦ 추천일 기준 1년 이내 주의ㆍ경고 처분 받은 기관</text:span></text:p><text:p text:style-name="P146_0"><text:span text:style-name="T75"><text:s/><text:s text:c="1"/>◦ 최근 3년 이내 </text:span><text:span text:style-name="T86">「산업안전보건법」</text:span><text:span text:style-name="T75">에 따라 명단이 공표된 사업장</text:span></text:p><text:p text:style-name="P147_0"><text:span text:style-name="T75"><text:s/><text:s text:c="1"/>◦ </text:span><text:span text:style-name="T22">「공정거래관련법」 위반으로 고발 ·과징금 처분이나 시정명령을 받은 단체</text:span></text:p><text:p text:style-name="P148_0"><text:span text:style-name="T75"><text:s/><text:s text:c="1"/>◦ </text:span><text:span text:style-name="T93">「근로기준법」에 따라 명단이 공개되거나 종합신용정보집중기관에 자료가 제공된 된 체불사업장</text:span></text:p><text:p text:style-name="P73_0"><text:span text:style-name="T79"/></text:p><text:p text:style-name="P78_0"><text:span text:style-name="T79"/></text:p></table:table-cell></table:table-row></table:table></draw:text-box></draw:frame></text:span></text:p>
      <text:p text:style-name="P25_0"><text:span text:style-name="T30"><draw:frame draw:style-name="tableinfakeframe_gr11" svg:x="0cm" svg:y="0cm" draw:z-index="22" text:anchor-type="as-char"><draw:text-box><table:table table:style-name="Table12"><table:table-column table:style-name="Table12.A"/><table:table-column table:style-name="Table12.B"/><table:table-column table:style-name="Table12.C"/><table:table-row table:style-name="Table12.1"><table:table-cell table:style-name="Table12.A1" office:value-type="string"><text:p text:style-name="P126_0"><text:span text:style-name="T8">참고 3</text:span></text:p></table:table-cell><table:table-cell table:style-name="Table12.B1" office:value-type="string"><text:p text:style-name="P127_0"><text:span text:style-name="T9"/></text:p></table:table-cell><table:table-cell table:style-name="Table12.C1" office:value-type="string"><text:p text:style-name="P128_0"><text:span text:style-name="T10"><text:s/></text:span><text:span text:style-name="T101">제한사항 조회 방법</text:span></text:p></table:table-cell></table:table-row></table:table></draw:text-box></draw:frame> </text:span></text:p>
      <text:p text:style-name="P80_23"><text:span text:style-name="T102"><draw:frame draw:style-name="tableinfakeframe_gr12" svg:x="0cm" svg:y="0cm" draw:z-index="11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156_0"><text:span text:style-name="T103">장관표창 일반인 및 기관(단체) 추천제한사항 중 산업재해, 불공정행위 및 임금체불주 관련 제한사항에 대하여 아래의 방법을 통하여 확인</text:span></text:p></table:table-cell></table:table-row></table:table></draw:text-box></draw:frame></text:span></text:p>
      <text:p text:style-name="P121_23"><text:span text:style-name="T104"><text:s/>1.</text:span><text:span text:style-name="T105"><text:s/></text:span><text:span text:style-name="T106">최근 </text:span><text:span text:style-name="T107">3년 이내</text:span><text:span text:style-name="T106">에 </text:span><text:span text:style-name="T107">「산업안전보건법」</text:span><text:span text:style-name="T106">에 따라 산업재해 등과</text:span><text:span text:style-name="T108"><text:s/></text:span><text:span text:style-name="T109">관련하여</text:span><text:span text:style-name="T110"><text:s/>명단이 공표된</text:span><text:span text:style-name="T109"><text:s/></text:span><text:span text:style-name="T110">사업장과 그 임원</text:span><text:span text:style-name="T109"><text:s/>등</text:span></text:p>
      <text:p text:style-name="P84_23"><text:span text:style-name="T109"><draw:frame draw:style-name="tableinfakeframe_gr13" svg:x="0cm" svg:y="0cm" draw:z-index="12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82_0"><text:span text:style-name="T111">고용노동부 홈페이지</text:span><text:span text:style-name="T112">*</text:span><text:span text:style-name="T111"><text:s/>&gt; 뉴스·소식 &gt; 공지사항 &gt; 공고 &gt; “</text:span><text:span text:style-name="T113">공표</text:span><text:span text:style-name="T111">”로 검색</text:span></text:p><text:p text:style-name="P83_0"><text:span text:style-name="T114"><text:s/><text:s text:c="3"/></text:span><text:span text:style-name="T22">* https://www.moel.go.kr</text:span></text:p></table:table-cell></table:table-row></table:table></draw:text-box></draw:frame></text:span></text:p>
      <text:p text:style-name="P85_0"><text:span text:style-name="T27"><draw:frame draw:style-name="gr14" svg:width="16.164cm" svg:height="5.041cm" svg:x="0.837cm" svg:y="1.305cm" draw:z-index="16" text:anchor-type="paragraph"><draw:image xlink:href="Pictures/EMB0000d67322cd.bmp" xlink:type="simple" xlink:show="embed" xlink:actuate="onLoad"/></draw:frame> <text:s text:c="2"/></text:span><text:span text:style-name="T115">① 고용노동부 홈페이지 &gt; 뉴스·소식 &gt; 공지사항 <text:s text:c="1"/></text:span></text:p>
      <text:p text:style-name="P85_0"><text:span text:style-name="T27"><draw:frame draw:style-name="gr15" svg:width="16.031cm" svg:height="6.900cm" svg:x="0.969cm" svg:y="1.305cm" draw:z-index="17" text:anchor-type="paragraph"><draw:image xlink:href="Pictures/EMB0000d67322ce.bmp" xlink:type="simple" xlink:show="embed" xlink:actuate="onLoad"/></draw:frame> <text:s text:c="2"/>②</text:span><text:span text:style-name="T115"><text:s/></text:span><text:span text:style-name="T116">공고 &gt; 검색창 “공표” 검색 &gt; 연도별 산업재해 발생건 등 공표 게시물 확인</text:span></text:p>
      <text:p text:style-name="P86_0"><text:span text:style-name="T116"/></text:p>
      <text:p text:style-name="P122_0_b4"><text:span text:style-name="T18"><text:s/>2. 최근</text:span><text:span text:style-name="T17"><text:s/>3년</text:span><text:span text:style-name="T18"><text:s/>이내에 </text:span><text:span text:style-name="T17">「공정거래관련법」</text:span><text:span text:style-name="T18"><text:s/></text:span><text:span text:style-name="T17">위반 법인 및 그 임원 </text:span></text:p>
      <text:p text:style-name="P88_0"><text:span text:style-name="T18"><draw:frame draw:style-name="tableinfakeframe_gr16" svg:x="0cm" svg:y="0cm" draw:z-index="13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1_0"><text:span text:style-name="T111">공정거래위원회 홈페이지</text:span><text:span text:style-name="T112">*</text:span><text:span text:style-name="T111"><text:s/>&gt; 심결/법령 &gt; 법위반사실조회 &gt; 사업장명 검색</text:span><text:span text:style-name="T114"><text:s/><text:s text:c="3"/></text:span><text:span text:style-name="T22">* https://www.ftc.go.kr</text:span></text:p></table:table-cell></table:table-row></table:table></draw:text-box></draw:frame></text:span></text:p>
      <text:p text:style-name="P85_0"><text:span text:style-name="T27"><draw:frame draw:style-name="gr17" svg:width="16.315cm" svg:height="6.065cm" svg:x="0.685cm" svg:y="1.305cm" draw:z-index="18" text:anchor-type="paragraph"><draw:image xlink:href="Pictures/EMB0000d67322cf.bmp" xlink:type="simple" xlink:show="embed" xlink:actuate="onLoad"/></draw:frame> <text:s text:c="2"/></text:span><text:span text:style-name="T115">① 공정거래위원회 홈페이지 &gt; 심결/법령 &gt; 법위반사실조회</text:span></text:p>
      <text:p text:style-name="P88_0"><text:span text:style-name="T17"/></text:p>
      <text:p text:style-name="P85_0"><text:span text:style-name="T27"><draw:frame draw:style-name="gr18" svg:width="16.315cm" svg:height="10.433cm" svg:x="0.685cm" svg:y="1.305cm" draw:z-index="19" text:anchor-type="paragraph"><draw:image xlink:href="Pictures/EMB0000d67322d0.bmp" xlink:type="simple" xlink:show="embed" xlink:actuate="onLoad"/></draw:frame> <text:s text:c="2"/>②</text:span><text:span text:style-name="T115"><text:s/>법위반사실조회 &gt; 검색창에 사업장명 검색</text:span></text:p>
      <text:p text:style-name="P123_0_b4"><text:span text:style-name="T18"><text:s/>3. 최근</text:span><text:span text:style-name="T17"><text:s/>3년</text:span><text:span text:style-name="T18"><text:s/>이내에 </text:span><text:span text:style-name="T17">「근로기준법」</text:span><text:span text:style-name="T18">에 의하여 임금체불과 관련하여 </text:span><text:span text:style-name="T117">명단공개</text:span><text:span text:style-name="T20"><text:s/>또는 종합신용정보집중기관에 </text:span><text:span text:style-name="T117">자료제공이 된 체불사업주</text:span></text:p>
      <text:p text:style-name="P90_0"><text:span text:style-name="T118"><draw:frame draw:style-name="tableinfakeframe_gr19" svg:x="0cm" svg:y="0cm" draw:z-index="14" text:anchor-type="as-char"><draw:text-box><table:table table:style-name="Table16"><table:table-column table:style-name="Table16.A"/><table:table-row table:style-name="Table16.1"><table:table-cell table:style-name="Table16.A1" office:value-type="string"><text:p text:style-name="P1_0"><text:span text:style-name="T111">고용노동부 홈페이지</text:span><text:span text:style-name="T112">*</text:span><text:span text:style-name="T111"><text:s/>&gt; 정보공개 &gt; 체불사업주 명단공개 &gt; 사업장명 검색</text:span><text:span text:style-name="T114"><text:s/><text:s text:c="3"/></text:span><text:span text:style-name="T22">* https://www.ftc.go.kr</text:span></text:p></table:table-cell></table:table-row></table:table></draw:text-box></draw:frame></text:span></text:p>
      <text:p text:style-name="P91_0"><text:span text:style-name="T27"><draw:frame draw:style-name="gr20" svg:width="16.216cm" svg:height="7.959cm" svg:x="0.784cm" svg:y="1.129cm" draw:z-index="20" text:anchor-type="paragraph"><draw:image xlink:href="Pictures/EMB0000d67322d1.bmp" xlink:type="simple" xlink:show="embed" xlink:actuate="onLoad"/></draw:frame> <text:s text:c="2"/></text:span><text:span text:style-name="T115">① 고용노동부 홈페이지 &gt; 정보공개 &gt; 체불사업주 명단공개 <text:s text:c="1"/></text:span></text:p>
      <text:p text:style-name="P85_0"><text:span text:style-name="T27"><text:s/><text:s text:c="2"/>②</text:span><text:span text:style-name="T115"><text:s/>체불사업주 명단공개 &gt; 체불사업주 명단 조회</text:span></text:p>
      <text:p text:style-name="P86_0"><text:span text:style-name="T115"><draw:frame draw:style-name="gr21" svg:width="16.216cm" svg:height="8.892cm" svg:x="0cm" svg:y="0cm" draw:z-index="21" text:anchor-type="as-char"><draw:image xlink:href="Pictures/EMB0000d67322d2.bmp" xlink:type="simple" xlink:show="embed" xlink:actuate="onLoad"/></draw:frame></text:span></text:p>
      <text:p text:style-name="P124_0_b4"><text:span text:style-name="T27"><text:s/><text:s text:c="2"/>③ 검색창에 사업장명 또는 성명을 입력하여 검색</text:span></text:p>
      <text:p text:style-name="P86_0"><text:span text:style-name="T115"><draw:rect svg:x="3.604cm" svg:y="5.598cm" svg:width="5.671cm" svg:height="0.768cm" draw:z-index="23" draw:style-name="gr23" text:anchor-type="paragraph"><text:p/></draw:rect><draw:rect svg:x="16.540cm" svg:y="5.557cm" svg:width="1.770cm" svg:height="0.768cm" draw:z-index="24" draw:style-name="gr25" text:anchor-type="paragraph"><text:p/></draw:rect><draw:frame draw:style-name="gr26" svg:width="15.957cm" svg:height="14.195cm" svg:x="0cm" svg:y="0cm" draw:z-index="15" text:anchor-type="as-char"><draw:image xlink:href="Pictures/EMB0000d67322d3.png" xlink:type="simple" xlink:show="embed" xlink:actuate="onLoad"/></draw:frame></text:span></text:p>
      <text:p text:style-name="P25_0"><text:span text:style-name="T30"/></text:p>
      <text:p text:style-name="P25_0"><text:span text:style-name="T30"/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산세리프" style:name="산세리프"/>
    <style:font-face svg:font-family="한양신명조" style:name="한양신명조"/>
    <style:font-face svg:font-family="한양중고딕" style:name="한양중고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줄 번호" style:display-name="줄 번호" style:next-style-name="Normal" style:family="text"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  <draw:marker draw:name="custom_marker_22" draw:display-name="custom_marker_22" svg:viewBox="0 0 20 30" svg:d="M10 0l-10 30h20z"/>
    <draw:marker draw:name="custom_marker_24" draw:display-name="custom_marker_24" svg:viewBox="0 0 20 30" svg:d="M10 0l-10 30h20z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page-layout style:name="Mpm2">
      <style:page-layout-properties fo:page-width="29.700cm" fo:page-height="21.000cm" style:print-orientation="landscape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  <style:page-layout style:name="Mpm3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  <style:master-page style:name="MP2" style:page-layout-name="Mpm2"/>
    <style:master-page style:name="MP3" style:page-layout-name="Mpm3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6</dc:title>
    <dc:description/>
    <dc:subject/>
    <meta:keyword/>
    <dc:creator>NRF</dc:creator>
    <meta:creation-date>2026-08-26T06:14:20.000</meta:creation-date>
    <meta:print-date>60056-05-28T05:36:10.000000955</meta:print-date>
    <meta:generator>hwp/hangul/11, 0, 0, 65535/NAME="Red_Hat_Enterprise_Linux_Server"</meta:generator>
  </office:meta>
</office:document-meta>
</file>