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헤드라인M" style:name="HY헤드라인M"/>
    <style:font-face svg:font-family="굴림" style:name="굴림"/>
    <style:font-face svg:font-family="궁서" style:name="궁서"/>
    <style:font-face svg:font-family="맑은 고딕" style:name="맑은 고딕"/>
    <style:font-face svg:font-family="명조" style:name="명조"/>
    <style:font-face svg:font-family="바탕" style:name="바탕"/>
    <style:font-face svg:font-family="바탕체" style:name="바탕체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함초롬바탕 확장B" style:name="함초롬바탕 확장B"/>
    <style:font-face svg:font-family="휴먼명조" style:name="휴먼명조"/>
  </office:font-face-decls>
  <office:automatic-styles>
    <style:style style:name="T11" style:family="text">
      <style:text-properties fo:color="#000000" style:text-outline="false" style:text-line-through-style="solid" style:text-position="0% 100%" style:font-name="궁서" style:font-name-asian="궁서" style:font-name-complex="궁서" fo:font-family="궁서" style:font-family-asian="궁서" style:font-family-complex="궁서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" style:family="table">
      <style:table-properties style:width="16.790cm" table:align="left" fo:margin="0cm" style:shadow="none" style:may-break-between-rows="true" table:border-model="collapsing"/>
    </style:style>
    <style:style style:name="Table1.A" style:family="table-column">
      <style:table-column-properties style:column-width="1.906cm"/>
    </style:style>
    <style:style style:name="Table1.B" style:family="table-column">
      <style:table-column-properties style:column-width="0.199cm"/>
    </style:style>
    <style:style style:name="Table1.C" style:family="table-column">
      <style:table-column-properties style:column-width="14.685cm"/>
    </style:style>
    <style:style style:name="Table1.1" style:family="table-row">
      <style:table-row-properties style:min-row-height="28.31pt" fo:keep-together="auto"/>
    </style:style>
    <style:style style:name="Table1.A1" style:family="table-cell">
      <style:table-cell-properties style:vertical-align="middle" style:shadow="none" fo:background-color="#342dbe" fo:border="0.05cm solid #1b1760" fo:padding="0.050cm"/>
    </style:style>
    <style:style style:name="Table1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50_0_MS1_b3" style:parent-style-name="Standard" style:master-page-name="Standard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0" style:parent-style-name="Standard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3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_0" style:parent-style-name="Standard" style:family="paragraph">
      <style:paragraph-properties fo:line-height="123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_0" style:parent-style-name="Standard" style:family="paragraph">
      <style:paragraph-properties fo:line-height="117%" fo:text-align="justify" fo:margin-left="3.368cm" fo:margin-right="0cm" fo:text-indent="-3.368cm" fo:margin-top="0cm" fo:margin-bottom="0cm" fo:background-color="transparent" fo:border="none" style:shadow="none" style:text-autospace="none" style:vertical-align="auto" style:snap-to-layout-grid="false"/>
    </style:style>
    <style:style style:name="Table2" style:family="table">
      <style:table-properties style:width="16.909cm" table:align="left" fo:margin="0.050cm" style:shadow="none" style:may-break-between-rows="true" table:border-model="collapsing"/>
    </style:style>
    <style:style style:name="Table2.A" style:family="table-column">
      <style:table-column-properties style:column-width="0.908cm"/>
    </style:style>
    <style:style style:name="Table2.B" style:family="table-column">
      <style:table-column-properties style:column-width="5.001cm"/>
    </style:style>
    <style:style style:name="Table2.C" style:family="table-column">
      <style:table-column-properties style:column-width="1.706cm"/>
    </style:style>
    <style:style style:name="Table2.D" style:family="table-column">
      <style:table-column-properties style:column-width="9.294cm"/>
    </style:style>
    <style:style style:name="Table2.1" style:family="table-row">
      <style:table-row-properties style:min-row-height="16.65pt" fo:keep-together="auto"/>
    </style:style>
    <style:style style:name="Table2.A1" style:family="table-cell">
      <style:table-cell-properties style:vertical-align="middle" style:shadow="none" fo:background-color="#f2f2f2" fo:border="0.012cm solid #000000"/>
    </style:style>
    <style:style style:name="Table2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.D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.2" style:family="table-row">
      <style:table-row-properties style:min-row-height="35.31pt" fo:keep-together="auto"/>
    </style:style>
    <style:style style:name="Table2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3" style:family="table-row">
      <style:table-row-properties style:min-row-height="49.31pt" fo:keep-together="auto"/>
    </style:style>
    <style:style style:name="Table2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4" style:family="table-row">
      <style:table-row-properties style:min-row-height="49.31pt" fo:keep-together="auto"/>
    </style:style>
    <style:style style:name="Table2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5" style:family="table-row">
      <style:table-row-properties style:min-row-height="49.31pt" fo:keep-together="auto"/>
    </style:style>
    <style:style style:name="Table2.A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6" style:family="table-row">
      <style:table-row-properties style:min-row-height="35.31pt" fo:keep-together="auto"/>
    </style:style>
    <style:style style:name="Table2.A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7" style:family="table-row">
      <style:table-row-properties style:min-row-height="63.31pt" fo:keep-together="auto"/>
    </style:style>
    <style:style style:name="Table2.A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8" style:family="table-row">
      <style:table-row-properties style:min-row-height="35.31pt" fo:keep-together="auto"/>
    </style:style>
    <style:style style:name="Table2.A8" style:family="table-cell">
      <style:table-cell-properties style:vertical-align="middle" style:shadow="none" fo:border="0.012cm solid #000000"/>
    </style:style>
    <style:style style:name="Table2.B8" style:family="table-cell">
      <style:table-cell-properties style:vertical-align="middle" style:shadow="none" fo:border="0.012cm solid #000000"/>
    </style:style>
    <style:style style:name="Table2.C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9" style:family="table-row">
      <style:table-row-properties style:min-row-height="35.31pt" fo:keep-together="auto"/>
    </style:style>
    <style:style style:name="Table2.A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0" style:family="table-row">
      <style:table-row-properties style:min-row-height="49.31pt" fo:keep-together="auto"/>
    </style:style>
    <style:style style:name="Table2.A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1" style:family="table-row">
      <style:table-row-properties style:min-row-height="49.31pt" fo:keep-together="auto"/>
    </style:style>
    <style:style style:name="Table2.A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2" style:family="table-row">
      <style:table-row-properties style:min-row-height="35.31pt" fo:keep-together="auto"/>
    </style:style>
    <style:style style:name="Table2.A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3" style:family="table-row">
      <style:table-row-properties style:min-row-height="35.31pt" fo:keep-together="auto"/>
    </style:style>
    <style:style style:name="Table2.A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4" style:family="table-row">
      <style:table-row-properties style:min-row-height="49.31pt" fo:keep-together="auto"/>
    </style:style>
    <style:style style:name="Table2.A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5" style:family="table-row">
      <style:table-row-properties style:min-row-height="35.31pt" fo:keep-together="auto"/>
    </style:style>
    <style:style style:name="Table2.A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6" style:family="table-row">
      <style:table-row-properties style:min-row-height="49.31pt" fo:keep-together="auto"/>
    </style:style>
    <style:style style:name="Table2.A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7" style:family="table-row">
      <style:table-row-properties style:min-row-height="35.31pt" fo:keep-together="auto"/>
    </style:style>
    <style:style style:name="Table2.A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8" style:family="table-row">
      <style:table-row-properties style:min-row-height="49.31pt" fo:keep-together="auto"/>
    </style:style>
    <style:style style:name="Table2.A1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19" style:family="table-row">
      <style:table-row-properties style:min-row-height="49.31pt" fo:keep-together="auto"/>
    </style:style>
    <style:style style:name="Table2.A1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1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1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1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" style:family="table">
      <style:table-properties style:width="16.929cm" table:align="left" style:shadow="none" style:may-break-between-rows="true" table:border-model="collapsing"/>
    </style:style>
    <style:style style:name="Table3.A" style:family="table-column">
      <style:table-column-properties style:column-width="0.913cm"/>
    </style:style>
    <style:style style:name="Table3.B" style:family="table-column">
      <style:table-column-properties style:column-width="5.021cm"/>
    </style:style>
    <style:style style:name="Table3.C" style:family="table-column">
      <style:table-column-properties style:column-width="1.726cm"/>
    </style:style>
    <style:style style:name="Table3.D" style:family="table-column">
      <style:table-column-properties style:column-width="9.269cm"/>
    </style:style>
    <style:style style:name="Table3.1" style:family="table-row">
      <style:table-row-properties style:min-row-height="16.65pt" fo:keep-together="auto"/>
    </style:style>
    <style:style style:name="Table3.A1" style:family="table-cell">
      <style:table-cell-properties style:vertical-align="middle" style:shadow="none" fo:background-color="#f2f2f2" fo:border="0.012cm solid #000000"/>
    </style:style>
    <style:style style:name="Table3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.C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.D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.2" style:family="table-row">
      <style:table-row-properties style:min-row-height="54.97pt" fo:keep-together="auto"/>
    </style:style>
    <style:style style:name="Table3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3" style:family="table-row">
      <style:table-row-properties style:min-row-height="54.97pt" fo:keep-together="auto"/>
    </style:style>
    <style:style style:name="Table3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4" style:family="table-row">
      <style:table-row-properties style:min-row-height="54.97pt" fo:keep-together="auto"/>
    </style:style>
    <style:style style:name="Table3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5" style:family="table-row">
      <style:table-row-properties style:min-row-height="54.97pt" fo:keep-together="auto"/>
    </style:style>
    <style:style style:name="Table3.A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6" style:family="table-row">
      <style:table-row-properties style:min-row-height="54.97pt" fo:keep-together="auto"/>
    </style:style>
    <style:style style:name="Table3.A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7" style:family="table-row">
      <style:table-row-properties style:min-row-height="54.97pt" fo:keep-together="auto"/>
    </style:style>
    <style:style style:name="Table3.A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8" style:family="table-row">
      <style:table-row-properties style:min-row-height="40.97pt" fo:keep-together="auto"/>
    </style:style>
    <style:style style:name="Table3.A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9" style:family="table-row">
      <style:table-row-properties style:min-row-height="54.97pt" fo:keep-together="auto"/>
    </style:style>
    <style:style style:name="Table3.A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10" style:family="table-row">
      <style:table-row-properties style:min-row-height="54.97pt" fo:keep-together="auto"/>
    </style:style>
    <style:style style:name="Table3.A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B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D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" style:family="table">
      <style:table-properties style:width="16.929cm" table:align="left" fo:margin="0.050cm" style:shadow="none" style:may-break-between-rows="true" table:border-model="collapsing"/>
    </style:style>
    <style:style style:name="Table4.A" style:family="table-column">
      <style:table-column-properties style:column-width="0.913cm"/>
    </style:style>
    <style:style style:name="Table4.B" style:family="table-column">
      <style:table-column-properties style:column-width="4.921cm"/>
    </style:style>
    <style:style style:name="Table4.C" style:family="table-column">
      <style:table-column-properties style:column-width="1.726cm"/>
    </style:style>
    <style:style style:name="Table4.D" style:family="table-column">
      <style:table-column-properties style:column-width="9.369cm"/>
    </style:style>
    <style:style style:name="Table4.1" style:family="table-row">
      <style:table-row-properties style:min-row-height="16.65pt" fo:keep-together="auto"/>
    </style:style>
    <style:style style:name="Table4.A1" style:family="table-cell">
      <style:table-cell-properties style:vertical-align="middle" style:shadow="none" fo:background-color="#f2f2f2" fo:border="0.012cm solid #000000"/>
    </style:style>
    <style:style style:name="Table4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4.C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4.D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4.2" style:family="table-row">
      <style:table-row-properties style:min-row-height="40.82pt" fo:keep-together="auto"/>
    </style:style>
    <style:style style:name="Table4.A2" style:family="table-cell">
      <style:table-cell-properties style:vertical-align="middle" style:shadow="none" fo:border="0.012cm solid #000000"/>
    </style:style>
    <style:style style:name="Table4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2" style:family="table-cell">
      <style:table-cell-properties style:vertical-align="middle" style:shadow="none" fo:border="0.012cm solid #000000"/>
    </style:style>
    <style:style style:name="Table4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3" style:family="table-row">
      <style:table-row-properties style:min-row-height="40.82pt" fo:keep-together="auto"/>
    </style:style>
    <style:style style:name="Table4.A3" style:family="table-cell">
      <style:table-cell-properties style:vertical-align="middle" style:shadow="none" fo:border="0.012cm solid #000000"/>
    </style:style>
    <style:style style:name="Table4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3" style:family="table-cell">
      <style:table-cell-properties style:vertical-align="middle" style:shadow="none" fo:border="0.012cm solid #000000"/>
    </style:style>
    <style:style style:name="Table4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4" style:family="table-row">
      <style:table-row-properties style:min-row-height="40.82pt" fo:keep-together="auto"/>
    </style:style>
    <style:style style:name="Table4.A4" style:family="table-cell">
      <style:table-cell-properties style:vertical-align="middle" style:shadow="none" fo:border="0.012cm solid #000000"/>
    </style:style>
    <style:style style:name="Table4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4" style:family="table-cell">
      <style:table-cell-properties style:vertical-align="middle" style:shadow="none" fo:border="0.012cm solid #000000"/>
    </style:style>
    <style:style style:name="Table4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5" style:family="table-row">
      <style:table-row-properties style:min-row-height="40.82pt" fo:keep-together="auto"/>
    </style:style>
    <style:style style:name="Table4.A5" style:family="table-cell">
      <style:table-cell-properties style:vertical-align="middle" style:shadow="none" fo:border="0.012cm solid #000000"/>
    </style:style>
    <style:style style:name="Table4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5" style:family="table-cell">
      <style:table-cell-properties style:vertical-align="middle" style:shadow="none" fo:border="0.012cm solid #000000"/>
    </style:style>
    <style:style style:name="Table4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6" style:family="table-row">
      <style:table-row-properties style:min-row-height="40.82pt" fo:keep-together="auto"/>
    </style:style>
    <style:style style:name="Table4.A6" style:family="table-cell">
      <style:table-cell-properties style:vertical-align="middle" style:shadow="none" fo:border="0.012cm solid #000000"/>
    </style:style>
    <style:style style:name="Table4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6" style:family="table-cell">
      <style:table-cell-properties style:vertical-align="middle" style:shadow="none" fo:border="0.012cm solid #000000"/>
    </style:style>
    <style:style style:name="Table4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7" style:family="table-row">
      <style:table-row-properties style:min-row-height="40.82pt" fo:keep-together="auto"/>
    </style:style>
    <style:style style:name="Table4.A7" style:family="table-cell">
      <style:table-cell-properties style:vertical-align="middle" style:shadow="none" fo:border="0.012cm solid #000000"/>
    </style:style>
    <style:style style:name="Table4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7" style:family="table-cell">
      <style:table-cell-properties style:vertical-align="middle" style:shadow="none" fo:border="0.012cm solid #000000"/>
    </style:style>
    <style:style style:name="Table4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8" style:family="table-row">
      <style:table-row-properties style:min-row-height="40.82pt" fo:keep-together="auto"/>
    </style:style>
    <style:style style:name="Table4.A8" style:family="table-cell">
      <style:table-cell-properties style:vertical-align="middle" style:shadow="none" fo:border="0.012cm solid #000000"/>
    </style:style>
    <style:style style:name="Table4.B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8" style:family="table-cell">
      <style:table-cell-properties style:vertical-align="middle" style:shadow="none" fo:border="0.012cm solid #000000"/>
    </style:style>
    <style:style style:name="Table4.D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9" style:family="table-row">
      <style:table-row-properties style:min-row-height="40.82pt" fo:keep-together="auto"/>
    </style:style>
    <style:style style:name="Table4.A9" style:family="table-cell">
      <style:table-cell-properties style:vertical-align="middle" style:shadow="none" fo:border="0.012cm solid #000000"/>
    </style:style>
    <style:style style:name="Table4.B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9" style:family="table-cell">
      <style:table-cell-properties style:vertical-align="middle" style:shadow="none" fo:border="0.012cm solid #000000"/>
    </style:style>
    <style:style style:name="Table4.D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10" style:family="table-row">
      <style:table-row-properties style:min-row-height="40.82pt" fo:keep-together="auto"/>
    </style:style>
    <style:style style:name="Table4.A10" style:family="table-cell">
      <style:table-cell-properties style:vertical-align="middle" style:shadow="none" fo:border="0.012cm solid #000000"/>
    </style:style>
    <style:style style:name="Table4.B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10" style:family="table-cell">
      <style:table-cell-properties style:vertical-align="middle" style:shadow="none" fo:border="0.012cm solid #000000"/>
    </style:style>
    <style:style style:name="Table4.D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11" style:family="table-row">
      <style:table-row-properties style:min-row-height="40.82pt" fo:keep-together="auto"/>
    </style:style>
    <style:style style:name="Table4.A11" style:family="table-cell">
      <style:table-cell-properties style:vertical-align="middle" style:shadow="none" fo:border="0.012cm solid #000000"/>
    </style:style>
    <style:style style:name="Table4.B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11" style:family="table-cell">
      <style:table-cell-properties style:vertical-align="middle" style:shadow="none" fo:border="0.012cm solid #000000"/>
    </style:style>
    <style:style style:name="Table4.D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12" style:family="table-row">
      <style:table-row-properties style:min-row-height="40.82pt" fo:keep-together="auto"/>
    </style:style>
    <style:style style:name="Table4.A12" style:family="table-cell">
      <style:table-cell-properties style:vertical-align="middle" style:shadow="none" fo:border="0.012cm solid #000000"/>
    </style:style>
    <style:style style:name="Table4.B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12" style:family="table-cell">
      <style:table-cell-properties style:vertical-align="middle" style:shadow="none" fo:border="0.012cm solid #000000"/>
    </style:style>
    <style:style style:name="Table4.D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2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5" style:family="table">
      <style:table-properties style:width="16.915cm" table:align="left" fo:margin="0.100cm" style:shadow="none" style:may-break-between-rows="true" table:border-model="collapsing"/>
    </style:style>
    <style:style style:name="Table5.A" style:family="table-column">
      <style:table-column-properties style:column-width="0.857cm"/>
    </style:style>
    <style:style style:name="Table5.B" style:family="table-column">
      <style:table-column-properties style:column-width="1.798cm"/>
    </style:style>
    <style:style style:name="Table5.C" style:family="table-column">
      <style:table-column-properties style:column-width="4.900cm"/>
    </style:style>
    <style:style style:name="Table5.D" style:family="table-column">
      <style:table-column-properties style:column-width="9.360cm"/>
    </style:style>
    <style:style style:name="Table5.1" style:family="table-row">
      <style:table-row-properties style:min-row-height="16.65pt" fo:keep-together="auto"/>
    </style:style>
    <style:style style:name="Table5.A1" style:family="table-cell">
      <style:table-cell-properties style:vertical-align="middle" style:shadow="none" fo:background-color="#f2f2f2" fo:border="0.012cm solid #000000"/>
    </style:style>
    <style:style style:name="Table5.B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5.C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5.D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5.2" style:family="table-row">
      <style:table-row-properties style:min-row-height="43.65pt" fo:keep-together="auto"/>
    </style:style>
    <style:style style:name="Table5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3" style:family="table-row">
      <style:table-row-properties style:min-row-height="29.65pt" fo:keep-together="auto"/>
    </style:style>
    <style:style style:name="Table5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4" style:family="table-row">
      <style:table-row-properties style:min-row-height="29.65pt" fo:keep-together="auto"/>
    </style:style>
    <style:style style:name="Table5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5" style:family="table-row">
      <style:table-row-properties style:min-row-height="29.65pt" fo:keep-together="auto"/>
    </style:style>
    <style:style style:name="Table5.A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6" style:family="table-row">
      <style:table-row-properties style:min-row-height="29.65pt" fo:keep-together="auto"/>
    </style:style>
    <style:style style:name="Table5.A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54_0" style:parent-style-name="Standard" style:family="paragraph">
      <style:paragraph-properties fo:line-height="123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_0" style:parent-style-name="Standard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_0" style:parent-style-name="Standard" style:family="paragraph">
      <style:paragraph-properties fo:line-height="117%" fo:text-align="end" fo:margin-left="0.600cm" fo:margin-right="0cm" fo:text-indent="-0.600cm" fo:margin-top="0cm" fo:margin-bottom="0cm" fo:background-color="transparent" fo:border="none" style:shadow="none" style:text-autospace="none" style:vertical-align="auto" style:snap-to-layout-grid="false"/>
    </style:style>
    <style:style style:name="T6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false"/>
    </style:style>
    <style:style style:name="T3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7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_18" style:parent-style-name="t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35_21" style:parent-style-name="xl65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T4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21" style:parent-style-name="xl65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48_0" style:parent-style-name="Standard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35_25" style:parent-style-name="xl66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46_25" style:parent-style-name="xl66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8_26" style:parent-style-name="xl67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37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  <style:style style:name="T3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34_18" style:parent-style-name="t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48_25" style:parent-style-name="xl66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48_35" style:parent-style-name="MS바탕글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38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28" style:parent-style-name="xl68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47_28" style:parent-style-name="xl68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infakeframe_gr0" style:parent-style-name="Frame" style:family="graphic">
      <style:graphic-properties fo:min-width="16.790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50_0_MS1_b3"><text:span text:style-name="T11"><draw:frame draw:style-name="tableinfakeframe_gr0" svg:x="0cm" svg:y="0cm" draw:z-index="4" text:anchor-type="as-char"><draw:text-box><table:table table:style-name="Table1"><table:table-column table:style-name="Table1.A"/><table:table-column table:style-name="Table1.B"/><table:table-column table:style-name="Table1.C"/><table:table-row table:style-name="Table1.1"><table:table-cell table:style-name="Table1.A1" office:value-type="string"><text:p text:style-name="P56_0"><text:span text:style-name="T31">붙임</text:span></text:p></table:table-cell><table:table-cell table:style-name="Table1.B1" office:value-type="string"><text:p text:style-name="P51_0"><text:span text:style-name="T39"/></text:p></table:table-cell><table:table-cell table:style-name="Table1.C1" office:value-type="string"><text:p text:style-name="P57_0"><text:span text:style-name="T40"><text:s/></text:span><text:span text:style-name="T41">제21회 대한민국 인터넷대상 후보자 공개검증 명단</text:span></text:p></table:table-cell></table:table-row></table:table></draw:text-box></draw:frame></text:span></text:p>
      <text:p text:style-name="P42_0"><text:span text:style-name="T37"/></text:p>
      <text:p text:style-name="P51_0"><text:span text:style-name="T35">□ 접수 명단 </text:span></text:p>
      <text:p text:style-name="P52_0"><text:span text:style-name="T28"/></text:p>
      <text:p text:style-name="P53_0"><text:span text:style-name="T34"><text:s/>○ </text:span><text:span text:style-name="T29">단체 – 인터넷 기술혁신 부문 (18점) </text:span><text:span text:style-name="T24"/></text:p>
      <table:table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36_0"><text:span text:style-name="T30">연번</text:span></text:p>
          </table:table-cell>
          <table:table-cell table:style-name="Table2.B1" office:value-type="string">
            <text:p text:style-name="P36_0"><text:span text:style-name="T30">단체명</text:span></text:p>
          </table:table-cell>
          <table:table-cell table:style-name="Table2.C1" office:value-type="string">
            <text:p text:style-name="P36_0"><text:span text:style-name="T30">대표자</text:span></text:p>
          </table:table-cell>
          <table:table-cell table:style-name="Table2.D1" office:value-type="string">
            <text:p text:style-name="P36_0"><text:span text:style-name="T30">주요공적</text:span></text:p>
          </table:table-cell>
        </table:table-row>
        <table:table-row table:style-name="Table2.2">
          <table:table-cell table:style-name="Table2.A2" office:value-type="string">
            <text:p text:style-name="P35_18"><text:span text:style-name="T33">1</text:span></text:p>
          </table:table-cell>
          <table:table-cell table:style-name="Table2.B2" office:value-type="string">
            <text:p text:style-name="P35_21"><text:span text:style-name="T33">㈜276홀딩스</text:span></text:p>
          </table:table-cell>
          <table:table-cell table:style-name="Table2.C2" office:value-type="string">
            <text:p text:style-name="P46_21"><text:span text:style-name="T42">신인근</text:span></text:p>
          </table:table-cell>
          <table:table-cell table:style-name="Table2.D2" office:value-type="string">
            <text:p text:style-name="P48_0"><text:span text:style-name="T43">B2B 상거래 데이터와 공급망AI 융합 기술FlowScore를 개발·서비스화하여 중소기업 포용금융을 실현하는 등 인터넷 기술혁신에 기여</text:span></text:p>
          </table:table-cell>
        </table:table-row>
        <table:table-row table:style-name="Table2.3">
          <table:table-cell table:style-name="Table2.A3" office:value-type="string">
            <text:p text:style-name="P35_18"><text:span text:style-name="T33">2</text:span></text:p>
          </table:table-cell>
          <table:table-cell table:style-name="Table2.B3" office:value-type="string">
            <text:p text:style-name="P35_25"><text:span text:style-name="T33">㈜모아이스</text:span></text:p>
          </table:table-cell>
          <table:table-cell table:style-name="Table2.C3" office:value-type="string">
            <text:p text:style-name="P46_25"><text:span text:style-name="T42">이용근</text:span></text:p>
          </table:table-cell>
          <table:table-cell table:style-name="Table2.D3" office:value-type="string">
            <text:p text:style-name="P48_0"><text:span text:style-name="T43">독자 마커리스 AI 모션분석 기술로 90개국 150만 다운로드, 해외사용자 98%인 AI 골프코치 앱을 개발해 글로벌 인터넷 서비스 시장 개척에 기여</text:span></text:p>
          </table:table-cell>
        </table:table-row>
        <table:table-row table:style-name="Table2.4">
          <table:table-cell table:style-name="Table2.A4" office:value-type="string">
            <text:p text:style-name="P35_18"><text:span text:style-name="T33">3</text:span></text:p>
          </table:table-cell>
          <table:table-cell table:style-name="Table2.B4" office:value-type="string">
            <text:p text:style-name="P35_25"><text:span text:style-name="T33">㈜수학에심장을달다</text:span></text:p>
          </table:table-cell>
          <table:table-cell table:style-name="Table2.C4" office:value-type="string">
            <text:p text:style-name="P46_25"><text:span text:style-name="T42">이정환</text:span></text:p>
          </table:table-cell>
          <table:table-cell table:style-name="Table2.D4" office:value-type="string">
            <text:p text:style-name="P48_0"><text:span text:style-name="T43">손으로 쓴 풀이를 AI가 의미 단위로 이해해 오개념이 발생한 지점을 특정하는 자기주도학습 플랫폼을 자체 개발하고, 누적 159만 건 학습로그로 효과를 검증하여 인터넷 기반 교육기술 혁신에 기여</text:span></text:p>
          </table:table-cell>
        </table:table-row>
        <table:table-row table:style-name="Table2.5">
          <table:table-cell table:style-name="Table2.A5" office:value-type="string">
            <text:p text:style-name="P35_18"><text:span text:style-name="T33">4</text:span></text:p>
          </table:table-cell>
          <table:table-cell table:style-name="Table2.B5" office:value-type="string">
            <text:p text:style-name="P35_25"><text:span text:style-name="T33">㈜안랩클라우드메이트</text:span></text:p>
          </table:table-cell>
          <table:table-cell table:style-name="Table2.C5" office:value-type="string">
            <text:p text:style-name="P46_25"><text:span text:style-name="T42">김형준</text:span></text:p>
          </table:table-cell>
          <table:table-cell table:style-name="Table2.D5" office:value-type="string">
            <text:p text:style-name="P48_0"><text:span text:style-name="T43">생성형 AI의 기밀정보 및 민감정보 유출을 방지하는 보안 서비스 제품인 SecureBridge(시큐어브리지)를 개발·보급하여 안전한 AI 도입 환경을 조성하는 등 인터넷 산업발전에 기여</text:span></text:p>
          </table:table-cell>
        </table:table-row>
        <table:table-row table:style-name="Table2.6">
          <table:table-cell table:style-name="Table2.A6" office:value-type="string">
            <text:p text:style-name="P35_18"><text:span text:style-name="T33">5</text:span></text:p>
          </table:table-cell>
          <table:table-cell table:style-name="Table2.B6" office:value-type="string">
            <text:p text:style-name="P35_25"><text:span text:style-name="T33">㈜엘리스그룹</text:span></text:p>
          </table:table-cell>
          <table:table-cell table:style-name="Table2.C6" office:value-type="string">
            <text:p text:style-name="P46_25"><text:span text:style-name="T42">김재원</text:span></text:p>
          </table:table-cell>
          <table:table-cell table:style-name="Table2.D6" office:value-type="string">
            <text:p text:style-name="P48_0"><text:span text:style-name="T43">국내 최초 온수 냉각 B300 AI 데이터센터와 자체 AI 클라우드, 에이전트 기술을 개발 및 서비스화해 국내 AI 컴퓨팅 기술 발전에 기여</text:span></text:p>
          </table:table-cell>
        </table:table-row>
        <table:table-row table:style-name="Table2.7">
          <table:table-cell table:style-name="Table2.A7" office:value-type="string">
            <text:p text:style-name="P35_18"><text:span text:style-name="T33">6</text:span></text:p>
          </table:table-cell>
          <table:table-cell table:style-name="Table2.B7" office:value-type="string">
            <text:p text:style-name="P35_25"><text:span text:style-name="T33">㈜온전히</text:span></text:p>
          </table:table-cell>
          <table:table-cell table:style-name="Table2.C7" office:value-type="string">
            <text:p text:style-name="P46_25"><text:span text:style-name="T42">이상훈</text:span></text:p>
          </table:table-cell>
          <table:table-cell table:style-name="Table2.D7" office:value-type="string">
            <text:p text:style-name="P48_0"><text:span text:style-name="T43">AI 기반 인슐린 최적 투약 권장량 추천 및 당뇨 발병 예측 알고리즘을 개발, 개인별 건강데이터에 기반한 맞춤형 당뇨 예방·관리 서비스를 제공하는 디지털 헬스케어 플랫폼(PICKEAT)을 구현하여 디지털 헬스케어 산업 혁신에 기여</text:span></text:p>
          </table:table-cell>
        </table:table-row>
        <table:table-row table:style-name="Table2.8">
          <table:table-cell table:style-name="Table2.A8" office:value-type="string">
            <text:p text:style-name="P35_18"><text:span text:style-name="T33">7</text:span></text:p>
          </table:table-cell>
          <table:table-cell table:style-name="Table2.B8" office:value-type="string">
            <text:p text:style-name="P35_25"><text:span text:style-name="T33">가온플랫폼 주식회사</text:span></text:p>
          </table:table-cell>
          <table:table-cell table:style-name="Table2.C8" office:value-type="string">
            <text:p text:style-name="P46_25"><text:span text:style-name="T42">조만영</text:span></text:p>
          </table:table-cell>
          <table:table-cell table:style-name="Table2.D8" office:value-type="string">
            <text:p text:style-name="P48_0"><text:span text:style-name="T43">2019.03.08.부터 가온플랫폼(주) 대표로 원전 AI 딥러닝 개발·국산화로 예산 절감(1,680억) 및 해외 역수출을 통한 경쟁력 강화에 기여</text:span></text:p>
          </table:table-cell>
        </table:table-row>
        <table:table-row table:style-name="Table2.9">
          <table:table-cell table:style-name="Table2.A9" office:value-type="string">
            <text:p text:style-name="P35_18"><text:span text:style-name="T33">8</text:span></text:p>
          </table:table-cell>
          <table:table-cell table:style-name="Table2.B9" office:value-type="string">
            <text:p text:style-name="P35_25"><text:span text:style-name="T33">메가존클라우드 주식회사</text:span></text:p>
          </table:table-cell>
          <table:table-cell table:style-name="Table2.C9" office:value-type="string">
            <text:p text:style-name="P46_25"><text:span text:style-name="T42">이주완</text:span></text:p>
          </table:table-cell>
          <table:table-cell table:style-name="Table2.D9" office:value-type="string">
            <text:p text:style-name="P48_0"><text:span text:style-name="T43">클라우드 MSP 기술로 인프라, AI, 보안을 통합한 AI 오케스트레이터를 구축하여 기업의 성공적인 AX 전환과 인터넷 산업 성장에 기여</text:span></text:p>
          </table:table-cell>
        </table:table-row>
        <table:table-row table:style-name="Table2.10">
          <table:table-cell table:style-name="Table2.A10" office:value-type="string">
            <text:p text:style-name="P35_18"><text:span text:style-name="T33">9</text:span></text:p>
          </table:table-cell>
          <table:table-cell table:style-name="Table2.B10" office:value-type="string">
            <text:p text:style-name="P35_25"><text:span text:style-name="T33">주식회사 글로랑</text:span></text:p>
          </table:table-cell>
          <table:table-cell table:style-name="Table2.C10" office:value-type="string">
            <text:p text:style-name="P46_25"><text:span text:style-name="T42">황태일</text:span></text:p>
          </table:table-cell>
          <table:table-cell table:style-name="Table2.D10" office:value-type="string">
            <text:p text:style-name="P48_0"><text:span text:style-name="T43">표준화 진단·실시간 라이브 학습·AI를 융합한 인터넷 기반 시스템으로 개인 역량에 의존하던 교육을 시스템 산업으로 재정의하고 인간의 가치를 확장하는 등 인터넷 산업발전에 기여</text:span></text:p>
          </table:table-cell>
        </table:table-row>
        <table:table-row table:style-name="Table2.11">
          <table:table-cell table:style-name="Table2.A11" office:value-type="string">
            <text:p text:style-name="P35_18"><text:span text:style-name="T33">10</text:span></text:p>
          </table:table-cell>
          <table:table-cell table:style-name="Table2.B11" office:value-type="string">
            <text:p text:style-name="P35_25"><text:span text:style-name="T33">주식회사 디플리</text:span></text:p>
          </table:table-cell>
          <table:table-cell table:style-name="Table2.C11" office:value-type="string">
            <text:p text:style-name="P46_25"><text:span text:style-name="T42">이수지</text:span></text:p>
          </table:table-cell>
          <table:table-cell table:style-name="Table2.D11" office:value-type="string">
            <text:p text:style-name="P48_0"><text:span text:style-name="T43">보이지 않는 기계 내부 결함을 소리로 진단하는 AI를 국내 기술로 개발·양산라인에 상용화하여 세계적으로 개화 단계인 산업 음향 AI 시장에서 제조업 DX를 기반으로 AI 분야를 개척하는 데 기여</text:span></text:p>
          </table:table-cell>
        </table:table-row>
        <table:table-row table:style-name="Table2.12">
          <table:table-cell table:style-name="Table2.A12" office:value-type="string">
            <text:p text:style-name="P35_18"><text:span text:style-name="T33">11</text:span></text:p>
          </table:table-cell>
          <table:table-cell table:style-name="Table2.B12" office:value-type="string">
            <text:p text:style-name="P35_25"><text:span text:style-name="T33">주식회사 스크랩</text:span></text:p>
          </table:table-cell>
          <table:table-cell table:style-name="Table2.C12" office:value-type="string">
            <text:p text:style-name="P46_25"><text:span text:style-name="T42">진상원</text:span></text:p>
          </table:table-cell>
          <table:table-cell table:style-name="Table2.D12" office:value-type="string">
            <text:p text:style-name="P48_0"><text:span text:style-name="T43">데이터 연결부터 AI 분석·Agent 실행·시각화 배포까지 통합한 Data-to-Action 플랫폼으로 기업 인터넷 서비스 혁신에 기여</text:span></text:p>
          </table:table-cell>
        </table:table-row>
        <table:table-row table:style-name="Table2.13">
          <table:table-cell table:style-name="Table2.A13" office:value-type="string">
            <text:p text:style-name="P35_18"><text:span text:style-name="T33">12</text:span></text:p>
          </table:table-cell>
          <table:table-cell table:style-name="Table2.B13" office:value-type="string">
            <text:p text:style-name="P35_25"><text:span text:style-name="T33">주식회사 아리아스튜디오</text:span></text:p>
          </table:table-cell>
          <table:table-cell table:style-name="Table2.C13" office:value-type="string">
            <text:p text:style-name="P46_25"><text:span text:style-name="T42">채수응</text:span></text:p>
          </table:table-cell>
          <table:table-cell table:style-name="Table2.D13" office:value-type="string">
            <text:p text:style-name="P48_0"><text:span text:style-name="T43">AI 캐릭터 인터페이스로 이용자 참여·체류를 높이고 안전하고 포용적인 소통과 건강한 팬덤 문화 확산에 기여</text:span></text:p>
          </table:table-cell>
        </table:table-row>
        <table:table-row table:style-name="Table2.14">
          <table:table-cell table:style-name="Table2.A14" office:value-type="string">
            <text:p text:style-name="P35_18"><text:span text:style-name="T33">13</text:span></text:p>
          </table:table-cell>
          <table:table-cell table:style-name="Table2.B14" office:value-type="string">
            <text:p text:style-name="P35_25"><text:span text:style-name="T33">주식회사 어센트에이아이</text:span></text:p>
          </table:table-cell>
          <table:table-cell table:style-name="Table2.C14" office:value-type="string">
            <text:p text:style-name="P46_25"><text:span text:style-name="T42">박세용</text:span></text:p>
          </table:table-cell>
          <table:table-cell table:style-name="Table2.D14" office:value-type="string">
            <text:p text:style-name="P48_0"><text:span text:style-name="T43">AI 기반 검색 인텐트 분석 기술로 한·미·일 22억 건의 검색 데이터를 구조화·시각화한 리스닝마인드를 개발하여 검색 데이터의 산업적 활용과 인터넷 기술·서비스 혁신에 기여</text:span></text:p>
          </table:table-cell>
        </table:table-row>
        <table:table-row table:style-name="Table2.15">
          <table:table-cell table:style-name="Table2.A15" office:value-type="string">
            <text:p text:style-name="P35_18"><text:span text:style-name="T33">14</text:span></text:p>
          </table:table-cell>
          <table:table-cell table:style-name="Table2.B15" office:value-type="string">
            <text:p text:style-name="P35_25"><text:span text:style-name="T33">주식회사 인포지아</text:span></text:p>
          </table:table-cell>
          <table:table-cell table:style-name="Table2.C15" office:value-type="string">
            <text:p text:style-name="P46_25"><text:span text:style-name="T42">남상훈</text:span></text:p>
          </table:table-cell>
          <table:table-cell table:style-name="Table2.D15" office:value-type="string">
            <text:p text:style-name="P48_26"><text:span text:style-name="T43">AI·VLM·IoT·엣지 제어를 융합한 로우코드 피지컬 AI 플랫폼 ‘Flomon’을 개발·서비스화하여 인터넷 기반 산업·공공 안전 혁신에 기여</text:span></text:p>
          </table:table-cell>
        </table:table-row>
        <table:table-row table:style-name="Table2.16">
          <table:table-cell table:style-name="Table2.A16" office:value-type="string">
            <text:p text:style-name="P35_18"><text:span text:style-name="T33">15</text:span></text:p>
          </table:table-cell>
          <table:table-cell table:style-name="Table2.B16" office:value-type="string">
            <text:p text:style-name="P35_25"><text:span text:style-name="T33">주식회사 정션메드</text:span></text:p>
          </table:table-cell>
          <table:table-cell table:style-name="Table2.C16" office:value-type="string">
            <text:p text:style-name="P46_25"><text:span text:style-name="T42">박지민</text:span></text:p>
          </table:table-cell>
          <table:table-cell table:style-name="Table2.D16" office:value-type="string">
            <text:p text:style-name="P48_0"><text:span text:style-name="T43">AI 기반 독자적 음성인식·RAG 기술을 활용하여 전주기의 건강데이터를 실시간으로 수집·분석하고, 돌봄인력·보호자·의료기관과 연계하는 대화형 AI 헬스케어 플랫폼을 개발하여 인터넷 기술혁신에 기여</text:span></text:p>
          </table:table-cell>
        </table:table-row>
        <table:table-row table:style-name="Table2.17">
          <table:table-cell table:style-name="Table2.A17" office:value-type="string">
            <text:p text:style-name="P35_18"><text:span text:style-name="T33">16</text:span></text:p>
          </table:table-cell>
          <table:table-cell table:style-name="Table2.B17" office:value-type="string">
            <text:p text:style-name="P35_25"><text:span text:style-name="T33">주시회사 플래닝고</text:span></text:p>
          </table:table-cell>
          <table:table-cell table:style-name="Table2.C17" office:value-type="string">
            <text:p text:style-name="P46_25"><text:span text:style-name="T42">신진욱</text:span></text:p>
          </table:table-cell>
          <table:table-cell table:style-name="Table2.D17" office:value-type="string">
            <text:p text:style-name="P48_0"><text:span text:style-name="T43">AI와 실시간 3D 기술 기반 CPQ 플랫폼을 개발·상용화하여 제조기업의 복잡한 제품 구성·견적 업무 자동화와 디지털 전환에 기여</text:span></text:p>
          </table:table-cell>
        </table:table-row>
        <table:table-row table:style-name="Table2.18">
          <table:table-cell table:style-name="Table2.A18" office:value-type="string">
            <text:p text:style-name="P35_18"><text:span text:style-name="T33">17</text:span></text:p>
          </table:table-cell>
          <table:table-cell table:style-name="Table2.B18" office:value-type="string">
            <text:p text:style-name="P35_25"><text:span text:style-name="T33">카사요㈜</text:span></text:p>
          </table:table-cell>
          <table:table-cell table:style-name="Table2.C18" office:value-type="string">
            <text:p text:style-name="P46_25"><text:span text:style-name="T42">최용민</text:span></text:p>
          </table:table-cell>
          <table:table-cell table:style-name="Table2.D18" office:value-type="string">
            <text:p text:style-name="P48_0"><text:span text:style-name="T43"><text:s/>AI·데이터 기반 자동차 생활 통합 플랫폼을 자체 개발하여 자동차 생애주기 서비스를 통합하고, 등록특허 14건 등 인터넷 기술혁신과 디지털 전환에 기여</text:span></text:p>
          </table:table-cell>
        </table:table-row>
        <table:table-row table:style-name="Table2.19">
          <table:table-cell table:style-name="Table2.A19" office:value-type="string">
            <text:p text:style-name="P35_18"><text:span text:style-name="T33">18</text:span></text:p>
          </table:table-cell>
          <table:table-cell table:style-name="Table2.B19" office:value-type="string">
            <text:p text:style-name="P35_25"><text:span text:style-name="T33">현대자동차㈜</text:span></text:p>
          </table:table-cell>
          <table:table-cell table:style-name="Table2.C19" office:value-type="string">
            <text:p text:style-name="P46_25"><text:span text:style-name="T42">최영일</text:span></text:p>
          </table:table-cell>
          <table:table-cell table:style-name="Table2.D19" office:value-type="string">
            <text:p text:style-name="P48_26"><text:span text:style-name="T43">생성형 AI 시대에 대응해 현대자동차그룹 공식 웹사이트를 사람과 AI 모두가 정보를 정확하고 편리하게 활용하는 AI 디지털 커뮤니케이션 환경으로 혁신하는 데 기여</text:span></text:p>
          </table:table-cell>
        </table:table-row>
      </table:table>
      <text:p text:style-name="P52_0"><text:span text:style-name="T28"/></text:p>
      <text:p text:style-name="P52_0"><text:span text:style-name="T28"/></text:p>
      <text:p text:style-name="P53_0"><text:span text:style-name="T34"><text:s/>○ </text:span><text:span text:style-name="T29">단체 – 인터넷 비즈니스 부문 (9점) </text:span><text:span text:style-name="T24"/></text:p>
      <table:table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 table:style-name="Table3.1">
          <table:table-cell table:style-name="Table3.A1" office:value-type="string">
            <text:p text:style-name="P37_0"><text:span text:style-name="T30">연번</text:span></text:p>
          </table:table-cell>
          <table:table-cell table:style-name="Table3.B1" office:value-type="string">
            <text:p text:style-name="P37_0"><text:span text:style-name="T30">단체명</text:span></text:p>
          </table:table-cell>
          <table:table-cell table:style-name="Table3.C1" office:value-type="string">
            <text:p text:style-name="P37_0"><text:span text:style-name="T30">대표자</text:span></text:p>
          </table:table-cell>
          <table:table-cell table:style-name="Table3.D1" office:value-type="string">
            <text:p text:style-name="P37_0"><text:span text:style-name="T30">주요공적</text:span></text:p>
          </table:table-cell>
        </table:table-row>
        <table:table-row table:style-name="Table3.2">
          <table:table-cell table:style-name="Table3.A2" office:value-type="string">
            <text:p text:style-name="P34_18"><text:span text:style-name="T36">1</text:span></text:p>
          </table:table-cell>
          <table:table-cell table:style-name="Table3.B2" office:value-type="string">
            <text:p text:style-name="P46_25"><text:span text:style-name="T38">㈜메인라인</text:span></text:p>
          </table:table-cell>
          <table:table-cell table:style-name="Table3.C2" office:value-type="string">
            <text:p text:style-name="P46_21"><text:span text:style-name="T42">최현길</text:span></text:p>
          </table:table-cell>
          <table:table-cell table:style-name="Table3.D2" office:value-type="string">
            <text:p text:style-name="P48_0"><text:span text:style-name="T43">다양한 생성형 AI를 하나의 플랫폼에서 통합·조율하는 AI 오케스트레이션 서비스(AIFuze)를 개발하여, 사용자 질의별 최적 AI 모델 자동 응답으로 AI 생산성 극대화에 기여</text:span></text:p>
          </table:table-cell>
        </table:table-row>
        <table:table-row table:style-name="Table3.3">
          <table:table-cell table:style-name="Table3.A3" office:value-type="string">
            <text:p text:style-name="P34_18"><text:span text:style-name="T36">2</text:span></text:p>
          </table:table-cell>
          <table:table-cell table:style-name="Table3.B3" office:value-type="string">
            <text:p text:style-name="P46_25"><text:span text:style-name="T38">㈜미소정보기술</text:span></text:p>
          </table:table-cell>
          <table:table-cell table:style-name="Table3.C3" office:value-type="string">
            <text:p text:style-name="P46_25"><text:span text:style-name="T42">남상도</text:span></text:p>
          </table:table-cell>
          <table:table-cell table:style-name="Table3.D3" office:value-type="string">
            <text:p text:style-name="P48_0"><text:span text:style-name="T43">반도체·자동차·2차 배터리등 제조 데이터와 생성형 AI를 결합한 제조</text:span><text:span text:style-name="T44">AI 플랫폼 ‘닥시(DAXI)’를 통해 제조현장의 디지털·AI 전환을 선도하고, 생산성·품질 향상 및 대한민국 K-제조 AI 수출 경쟁력 강화에 기여</text:span></text:p>
          </table:table-cell>
        </table:table-row>
        <table:table-row table:style-name="Table3.4">
          <table:table-cell table:style-name="Table3.A4" office:value-type="string">
            <text:p text:style-name="P34_18"><text:span text:style-name="T36">3</text:span></text:p>
          </table:table-cell>
          <table:table-cell table:style-name="Table3.B4" office:value-type="string">
            <text:p text:style-name="P46_25"><text:span text:style-name="T38">가제트코리아 주식회사</text:span></text:p>
          </table:table-cell>
          <table:table-cell table:style-name="Table3.C4" office:value-type="string">
            <text:p text:style-name="P46_25"><text:span text:style-name="T42">유상혁</text:span></text:p>
          </table:table-cell>
          <table:table-cell table:style-name="Table3.D4" office:value-type="string">
            <text:p text:style-name="P48_0"><text:span text:style-name="T43">eSIM 기반 글로벌 통신 플랫폼 ‘유심사(USIMSA)’를 개발·운영하여 230여 국가·지역, 누적 이용자 800만 명을 확보하고 B2B API 공급, 해외법인 확대로 인터넷 기반 통신 유통구조의 글로벌 확장에 기여</text:span></text:p>
          </table:table-cell>
        </table:table-row>
        <table:table-row table:style-name="Table3.5">
          <table:table-cell table:style-name="Table3.A5" office:value-type="string">
            <text:p text:style-name="P34_18"><text:span text:style-name="T36">4</text:span></text:p>
          </table:table-cell>
          <table:table-cell table:style-name="Table3.B5" office:value-type="string">
            <text:p text:style-name="P46_25"><text:span text:style-name="T38">비애프터 주식회사</text:span></text:p>
          </table:table-cell>
          <table:table-cell table:style-name="Table3.C5" office:value-type="string">
            <text:p text:style-name="P46_25"><text:span text:style-name="T42">이수혁</text:span></text:p>
          </table:table-cell>
          <table:table-cell table:style-name="Table3.D5" office:value-type="string">
            <text:p text:style-name="P48_0"><text:span text:style-name="T43">AI 얼굴 분석과 변화 이미지 생성을 국내 의료기관 탐색·다국어 상담으로 연결하는 K-뷰티 플랫폼 ‘뷰티렐라(Beautyrella)’를 개발·운영하며 외국인환자 유치를 추진하는 등 산업발전에 기여</text:span></text:p>
          </table:table-cell>
        </table:table-row>
        <table:table-row table:style-name="Table3.6">
          <table:table-cell table:style-name="Table3.A6" office:value-type="string">
            <text:p text:style-name="P34_18"><text:span text:style-name="T36">5</text:span></text:p>
          </table:table-cell>
          <table:table-cell table:style-name="Table3.B6" office:value-type="string">
            <text:p text:style-name="P46_25"><text:span text:style-name="T38">인큐랩플러스 주식회사</text:span></text:p>
          </table:table-cell>
          <table:table-cell table:style-name="Table3.C6" office:value-type="string">
            <text:p text:style-name="P46_25"><text:span text:style-name="T42">김민구</text:span></text:p>
          </table:table-cell>
          <table:table-cell table:style-name="Table3.D6" office:value-type="string">
            <text:p text:style-name="P48_0"><text:span text:style-name="T43">AI 융합 디지털 콘텐츠 기술 기반 에듀테인먼트 플랫폼 ‘키즈토피아’로 11개국 진출과 누적 이용자 240만 명·해외 이용자 비중 45%를 달성하여 AI·디지털 콘텐츠의 글로벌 시장 개척 및 산업발전에 기여</text:span></text:p>
          </table:table-cell>
        </table:table-row>
        <table:table-row table:style-name="Table3.7">
          <table:table-cell table:style-name="Table3.A7" office:value-type="string">
            <text:p text:style-name="P34_18"><text:span text:style-name="T36">6</text:span></text:p>
          </table:table-cell>
          <table:table-cell table:style-name="Table3.B7" office:value-type="string">
            <text:p text:style-name="P46_25"><text:span text:style-name="T38">주식회사 로이드케이</text:span></text:p>
          </table:table-cell>
          <table:table-cell table:style-name="Table3.C7" office:value-type="string">
            <text:p text:style-name="P46_25"><text:span text:style-name="T42">김대훈</text:span></text:p>
          </table:table-cell>
          <table:table-cell table:style-name="Table3.D7" office:value-type="string">
            <text:p text:style-name="P48_0"><text:span text:style-name="T43">생성형 AI를 적용한 자체 데이터 검색 솔루션으로 다양한 기업 문서와 공공기관의 민원 문서 활용성을 높이고, 신속·정확한 의사결정 지원으로 업무 처리시간 단축 및 민원 서비스 품질 향상에 기여</text:span></text:p>
          </table:table-cell>
        </table:table-row>
        <table:table-row table:style-name="Table3.8">
          <table:table-cell table:style-name="Table3.A8" office:value-type="string">
            <text:p text:style-name="P34_18"><text:span text:style-name="T36">7</text:span></text:p>
          </table:table-cell>
          <table:table-cell table:style-name="Table3.B8" office:value-type="string">
            <text:p text:style-name="P46_25"><text:span text:style-name="T38">주식회사 왓위케어</text:span></text:p>
          </table:table-cell>
          <table:table-cell table:style-name="Table3.C8" office:value-type="string">
            <text:p text:style-name="P46_25"><text:span text:style-name="T42">범명윤</text:span></text:p>
          </table:table-cell>
          <table:table-cell table:style-name="Table3.D8" office:value-type="string">
            <text:p text:style-name="P48_0"><text:span text:style-name="T43">인터넷 기반 원격관제로 청각접근성 설비 50개소를 상시 관리하고, 2025년 사회성과 1.73억원을 창출하는 등 산업발전에 기여</text:span></text:p>
          </table:table-cell>
        </table:table-row>
        <table:table-row table:style-name="Table3.9">
          <table:table-cell table:style-name="Table3.A9" office:value-type="string">
            <text:p text:style-name="P34_18"><text:span text:style-name="T36">8</text:span></text:p>
          </table:table-cell>
          <table:table-cell table:style-name="Table3.B9" office:value-type="string">
            <text:p text:style-name="P46_25"><text:span text:style-name="T38">주식회사 케이티</text:span></text:p>
          </table:table-cell>
          <table:table-cell table:style-name="Table3.C9" office:value-type="string">
            <text:p text:style-name="P46_25"><text:span text:style-name="T42">박윤영</text:span></text:p>
          </table:table-cell>
          <table:table-cell table:style-name="Table3.D9" office:value-type="string">
            <text:p text:style-name="P48_0"><text:span text:style-name="T43">전국 348개 KT 빌딩의 ICT기반 설비관리와 24시간 원격관제와 모바일 안전관리(TBM 등)체계를 구축하여 시설관리를 사후 대응형에서 예방·예측형 관리 전환과 통신 인프라 안정성 제고에 기여</text:span></text:p>
          </table:table-cell>
        </table:table-row>
        <table:table-row table:style-name="Table3.10">
          <table:table-cell table:style-name="Table3.A10" office:value-type="string">
            <text:p text:style-name="P34_18"><text:span text:style-name="T36">9</text:span></text:p>
          </table:table-cell>
          <table:table-cell table:style-name="Table3.B10" office:value-type="string">
            <text:p text:style-name="P46_25"><text:span text:style-name="T38">주시회사 포스트매스</text:span></text:p>
          </table:table-cell>
          <table:table-cell table:style-name="Table3.C10" office:value-type="string">
            <text:p text:style-name="P46_25"><text:span text:style-name="T42">최준호</text:span></text:p>
          </table:table-cell>
          <table:table-cell table:style-name="Table3.D10" office:value-type="string">
            <text:p text:style-name="P48_0"><text:span text:style-name="T43">수학 문제의 디지털 전환 서비스를 제공하는 AI 교육 플랫폼 '수학비서'를 개발, 교사·강사 2.7만명이 사용 중이며 4년간 매출 CAGR 151%(흑자 전환)를 달성하여 에듀테크 산업발전에 기여</text:span></text:p>
          </table:table-cell>
        </table:table-row>
      </table:table>
      <text:p text:style-name="P53_0"><text:span text:style-name="T34"><text:s/>○ </text:span><text:span text:style-name="T29">단체 – 인터넷 사회공헌 부문 (11점) </text:span><text:span text:style-name="T24"/></text:p>
      <table:table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row table:style-name="Table4.1">
          <table:table-cell table:style-name="Table4.A1" office:value-type="string">
            <text:p text:style-name="P36_0"><text:span text:style-name="T30">연번</text:span></text:p>
          </table:table-cell>
          <table:table-cell table:style-name="Table4.B1" office:value-type="string">
            <text:p text:style-name="P36_0"><text:span text:style-name="T30">단체명</text:span></text:p>
          </table:table-cell>
          <table:table-cell table:style-name="Table4.C1" office:value-type="string">
            <text:p text:style-name="P36_0"><text:span text:style-name="T30">대표자</text:span></text:p>
          </table:table-cell>
          <table:table-cell table:style-name="Table4.D1" office:value-type="string">
            <text:p text:style-name="P36_0"><text:span text:style-name="T30">주요공적</text:span></text:p>
          </table:table-cell>
        </table:table-row>
        <table:table-row table:style-name="Table4.2">
          <table:table-cell table:style-name="Table4.A2" office:value-type="string">
            <text:p text:style-name="P35_18"><text:span text:style-name="T36">1</text:span></text:p>
          </table:table-cell>
          <table:table-cell table:style-name="Table4.B2" office:value-type="string">
            <text:p text:style-name="P46_25"><text:span text:style-name="T38">㈜비아이씨엔에스</text:span></text:p>
          </table:table-cell>
          <table:table-cell table:style-name="Table4.C2" office:value-type="string">
            <text:p text:style-name="P46_21"><text:span text:style-name="T42">박주성,</text:span></text:p>
            <text:p text:style-name="P46_21"><text:span text:style-name="T42">최민웅,</text:span></text:p>
            <text:p text:style-name="P46_21"><text:span text:style-name="T42">이원철</text:span></text:p>
          </table:table-cell>
          <table:table-cell table:style-name="Table4.D2" office:value-type="string">
            <text:p text:style-name="P48_0"><text:span text:style-name="T43">도로변 고소음 환경에서도 작동하는 자체 AI 음성인식 키오스크(AIBUS™)로 고령자·장애인·외국인 등 정보 취약계층이 말 한마디로 대중교통 공공데이터를 이용하게 하여 디지털 격차 해소에 기여</text:span></text:p>
          </table:table-cell>
        </table:table-row>
        <table:table-row table:style-name="Table4.3">
          <table:table-cell table:style-name="Table4.A3" office:value-type="string">
            <text:p text:style-name="P35_18"><text:span text:style-name="T36">2</text:span></text:p>
          </table:table-cell>
          <table:table-cell table:style-name="Table4.B3" office:value-type="string">
            <text:p text:style-name="P46_25"><text:span text:style-name="T38">네플라 주식회사</text:span></text:p>
          </table:table-cell>
          <table:table-cell table:style-name="Table4.C3" office:value-type="string">
            <text:p text:style-name="P46_25"><text:span text:style-name="T42">최주선</text:span></text:p>
          </table:table-cell>
          <table:table-cell table:style-name="Table4.D3" office:value-type="string">
            <text:p text:style-name="P48_0"><text:span text:style-name="T43">변호사 실명 법률위키 2만여 건과 판례·법령 DB를 광고 없이 전면 무료 개방하여 국민의 법률정보 접근성을 높이고, 전문성 기준으로 의뢰인과 변호사를 연결해 공정한 인터넷 법률문화 확산에 기여</text:span></text:p>
          </table:table-cell>
        </table:table-row>
        <table:table-row table:style-name="Table4.4">
          <table:table-cell table:style-name="Table4.A4" office:value-type="string">
            <text:p text:style-name="P35_18"><text:span text:style-name="T36">3</text:span></text:p>
          </table:table-cell>
          <table:table-cell table:style-name="Table4.B4" office:value-type="string">
            <text:p text:style-name="P46_25"><text:span text:style-name="T38">마보 주식회사</text:span></text:p>
          </table:table-cell>
          <table:table-cell table:style-name="Table4.C4" office:value-type="string">
            <text:p text:style-name="P46_25"><text:span text:style-name="T42">유정은</text:span></text:p>
          </table:table-cell>
          <table:table-cell table:style-name="Table4.D4" office:value-type="string">
            <text:p text:style-name="P48_0"><text:span text:style-name="T43">정신보건 사각지대의 자립준비청년·범죄피해자·감염병 대응인력에게 과학적으로 검증된 한국어 마음챙김 콘텐츠를 앱으로 전달해 대안적 정신건강 서비스 구현에 기여</text:span></text:p>
          </table:table-cell>
        </table:table-row>
        <table:table-row table:style-name="Table4.5">
          <table:table-cell table:style-name="Table4.A5" office:value-type="string">
            <text:p text:style-name="P35_18"><text:span text:style-name="T36">4</text:span></text:p>
          </table:table-cell>
          <table:table-cell table:style-name="Table4.B5" office:value-type="string">
            <text:p text:style-name="P46_25"><text:span text:style-name="T38">식품안전정보원</text:span></text:p>
          </table:table-cell>
          <table:table-cell table:style-name="Table4.C5" office:value-type="string">
            <text:p text:style-name="P46_25"><text:span text:style-name="T42">이재용</text:span></text:p>
          </table:table-cell>
          <table:table-cell table:style-name="Table4.D5" office:value-type="string">
            <text:p text:style-name="P48_25"><text:span text:style-name="T43">국제표준 기반 푸드 QR을 구축해 식품 포장 표시 한계를 보완하고 장애인·외국인의 정보접근 격차와 중소업체의 디지털 격차를 줄인 포용적 식품안전 혁신에 기여</text:span></text:p>
          </table:table-cell>
        </table:table-row>
        <table:table-row table:style-name="Table4.6">
          <table:table-cell table:style-name="Table4.A6" office:value-type="string">
            <text:p text:style-name="P35_18"><text:span text:style-name="T36">5</text:span></text:p>
          </table:table-cell>
          <table:table-cell table:style-name="Table4.B6" office:value-type="string">
            <text:p text:style-name="P46_25"><text:span text:style-name="T38">언니의 인맥</text:span></text:p>
          </table:table-cell>
          <table:table-cell table:style-name="Table4.C6" office:value-type="string">
            <text:p text:style-name="P46_25"><text:span text:style-name="T42">김현중</text:span></text:p>
          </table:table-cell>
          <table:table-cell table:style-name="Table4.D6" office:value-type="string">
            <text:p text:style-name="P48_0"><text:span text:style-name="T43">인터넷을 기반으로 사람들을 연결하고 실제 인간관계와 장기적인 사회적 관계로 발전할 수 있도록 지원하여 누적 93,457명 이용, 1,218쌍 커플, 167건의 결혼을 이루는 등 온라인 만남 문화의 확산에 기여 </text:span></text:p>
          </table:table-cell>
        </table:table-row>
        <table:table-row table:style-name="Table4.7">
          <table:table-cell table:style-name="Table4.A7" office:value-type="string">
            <text:p text:style-name="P35_18"><text:span text:style-name="T36">6</text:span></text:p>
          </table:table-cell>
          <table:table-cell table:style-name="Table4.B7" office:value-type="string">
            <text:p text:style-name="P46_25"><text:span text:style-name="T38">에스케이텔레콤㈜</text:span></text:p>
          </table:table-cell>
          <table:table-cell table:style-name="Table4.C7" office:value-type="string">
            <text:p text:style-name="P46_25"><text:span text:style-name="T42">정재헌</text:span></text:p>
          </table:table-cell>
          <table:table-cell table:style-name="Table4.D7" office:value-type="string">
            <text:p text:style-name="P48_35"><text:span text:style-name="T43">SK텔레콤 유튜브 채널인 SKLIKE가 3개월간 이주민 여성농구단인 글로벌마더스를 코칭하고, SNS(인스타·유튜브 등)를 통한 응원으로 창단 첫 승과 공동 3위의 기쁨을 안겨주는 등 사회적 가치 창출에 기여</text:span></text:p>
          </table:table-cell>
        </table:table-row>
        <table:table-row table:style-name="Table4.8">
          <table:table-cell table:style-name="Table4.A8" office:value-type="string">
            <text:p text:style-name="P35_18"><text:span text:style-name="T36">7</text:span></text:p>
          </table:table-cell>
          <table:table-cell table:style-name="Table4.B8" office:value-type="string">
            <text:p text:style-name="P46_25"><text:span text:style-name="T38">주식회사 내일사장</text:span></text:p>
          </table:table-cell>
          <table:table-cell table:style-name="Table4.C8" office:value-type="string">
            <text:p text:style-name="P46_25"><text:span text:style-name="T42">박규태</text:span></text:p>
          </table:table-cell>
          <table:table-cell table:style-name="Table4.D8" office:value-type="string">
            <text:p text:style-name="P48_0"><text:span text:style-name="T43">AI기반 맞춤형 창업 타당성 분석과 실매출 검증을 무료로 제공하고 정확한 매출과 수익성 분석, 상담 서비스를 제공함으로써 소상공인의 안전한 창업을 돕는 등 사회적 비용 절감과 인터넷 산업발전에 기여</text:span></text:p>
          </table:table-cell>
        </table:table-row>
        <table:table-row table:style-name="Table4.9">
          <table:table-cell table:style-name="Table4.A9" office:value-type="string">
            <text:p text:style-name="P35_18"><text:span text:style-name="T36">8</text:span></text:p>
          </table:table-cell>
          <table:table-cell table:style-name="Table4.B9" office:value-type="string">
            <text:p text:style-name="P46_25"><text:span text:style-name="T38">주식회사 부커스</text:span></text:p>
          </table:table-cell>
          <table:table-cell table:style-name="Table4.C9" office:value-type="string">
            <text:p text:style-name="P46_25"><text:span text:style-name="T42">임동명</text:span></text:p>
          </table:table-cell>
          <table:table-cell table:style-name="Table4.D9" office:value-type="string">
            <text:p text:style-name="P48_0"><text:span text:style-name="T43">B2B/B2G 구독형 전자책을 기반으로 AI 독서기술과 독서데이터를 결합해 기관의 독서복지를 확대하고 출판산업의 디지털 전환 및 AI 기반 독서문화의 확산에 기여</text:span></text:p>
          </table:table-cell>
        </table:table-row>
        <table:table-row table:style-name="Table4.10">
          <table:table-cell table:style-name="Table4.A10" office:value-type="string">
            <text:p text:style-name="P35_18"><text:span text:style-name="T36">9</text:span></text:p>
          </table:table-cell>
          <table:table-cell table:style-name="Table4.B10" office:value-type="string">
            <text:p text:style-name="P46_25"><text:span text:style-name="T38">주식회사 오버더핸드</text:span></text:p>
          </table:table-cell>
          <table:table-cell table:style-name="Table4.C10" office:value-type="string">
            <text:p text:style-name="P46_25"><text:span text:style-name="T42">이규승</text:span></text:p>
          </table:table-cell>
          <table:table-cell table:style-name="Table4.D10" office:value-type="string">
            <text:p text:style-name="P48_0"><text:span text:style-name="T43">버추얼 아바타 MASCOZ를 활용해 고립·은둔청년이 실제 고객을 비대면으로 응대하며 사회적 연결과 자립 의지를 회복하는 일경험 모델을 실증하여 사회 문제 해결에 기여</text:span></text:p>
          </table:table-cell>
        </table:table-row>
        <table:table-row table:style-name="Table4.11">
          <table:table-cell table:style-name="Table4.A11" office:value-type="string">
            <text:p text:style-name="P35_18"><text:span text:style-name="T36">10</text:span></text:p>
          </table:table-cell>
          <table:table-cell table:style-name="Table4.B11" office:value-type="string">
            <text:p text:style-name="P46_25"><text:span text:style-name="T38">주식회사 올수</text:span></text:p>
          </table:table-cell>
          <table:table-cell table:style-name="Table4.C11" office:value-type="string">
            <text:p text:style-name="P46_25"><text:span text:style-name="T42">김기옥</text:span></text:p>
          </table:table-cell>
          <table:table-cell table:style-name="Table4.D11" office:value-type="string">
            <text:p text:style-name="P48_0"><text:span text:style-name="T43">폐식용유 매칭 6,400톤 + 잔식나눔, 5중 기록으로 복지시설까지 전달 및 추적하여 국내 최초 먹거리 선순환 플랫폼을 통해 먹거리 복지 사각지대 해소에 기여</text:span></text:p>
          </table:table-cell>
        </table:table-row>
        <table:table-row table:style-name="Table4.12">
          <table:table-cell table:style-name="Table4.A12" office:value-type="string">
            <text:p text:style-name="P35_18"><text:span text:style-name="T36">11</text:span></text:p>
          </table:table-cell>
          <table:table-cell table:style-name="Table4.B12" office:value-type="string">
            <text:p text:style-name="P46_25"><text:span text:style-name="T38">주식회사 퍼슬리</text:span></text:p>
          </table:table-cell>
          <table:table-cell table:style-name="Table4.C12" office:value-type="string">
            <text:p text:style-name="P46_25"><text:span text:style-name="T42">오상준,</text:span></text:p>
            <text:p text:style-name="P46_25"><text:span text:style-name="T42">남궁현</text:span></text:p>
          </table:table-cell>
          <table:table-cell table:style-name="Table4.D12" office:value-type="string">
            <text:p text:style-name="P48_0"><text:span text:style-name="T43">국내 최초 환자동의 기반 의무기록 대리발급 자동화와 자체 의료 AI로 암 등 중증환자 중심 11만 명 이용자의 의료정보 격차를 무상 해소, 인터넷을 통한 공익 증진에 기여 </text:span></text:p>
          </table:table-cell>
        </table:table-row>
      </table:table>
      <text:p text:style-name="P52_0"><text:span text:style-name="T28"/></text:p>
      <text:p text:style-name="P53_0"><text:span text:style-name="T34"><text:s/>○ </text:span><text:span text:style-name="T29">개인 (5점) </text:span><text:span text:style-name="T26"><text:s/></text:span><text:span text:style-name="T27"/></text:p>
      <table:table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row table:style-name="Table5.1">
          <table:table-cell table:style-name="Table5.A1" office:value-type="string">
            <text:p text:style-name="P38_0"><text:span text:style-name="T30">연번</text:span></text:p>
          </table:table-cell>
          <table:table-cell table:style-name="Table5.B1" office:value-type="string">
            <text:p text:style-name="P38_0"><text:span text:style-name="T30">성명</text:span></text:p>
          </table:table-cell>
          <table:table-cell table:style-name="Table5.C1" office:value-type="string">
            <text:p text:style-name="P38_0"><text:span text:style-name="T30">소속 및 직위</text:span></text:p>
          </table:table-cell>
          <table:table-cell table:style-name="Table5.D1" office:value-type="string">
            <text:p text:style-name="P38_0"><text:span text:style-name="T30">주요공적</text:span></text:p>
          </table:table-cell>
        </table:table-row>
        <table:table-row table:style-name="Table5.2">
          <table:table-cell table:style-name="Table5.A2" office:value-type="string">
            <text:p text:style-name="P36_0"><text:span text:style-name="T32">1</text:span></text:p>
          </table:table-cell>
          <table:table-cell table:style-name="Table5.B2" office:value-type="string">
            <text:p text:style-name="P36_28"><text:span text:style-name="T33">김기남</text:span></text:p>
          </table:table-cell>
          <table:table-cell table:style-name="Table5.C2" office:value-type="string">
            <text:p text:style-name="P47_28"><text:span text:style-name="T42">주식회사 지에스엔씨</text:span></text:p>
            <text:p text:style-name="P47_28"><text:span text:style-name="T42">이사</text:span></text:p>
          </table:table-cell>
          <table:table-cell table:style-name="Table5.D2" office:value-type="string">
            <text:p text:style-name="P48_0"><text:span text:style-name="T43">독자적인 이메일 보안 기술을 개발·상용화하여 피싱·악성메일·정보유출 등 사이버 위협을 예방하고, 공공기관 보안교육을 통해 안전한 인터넷 환경 조성과 국가 정보보호 수준 향상에 기여</text:span></text:p>
          </table:table-cell>
        </table:table-row>
        <table:table-row table:style-name="Table5.3">
          <table:table-cell table:style-name="Table5.A3" office:value-type="string">
            <text:p text:style-name="P36_0"><text:span text:style-name="T32">2</text:span></text:p>
          </table:table-cell>
          <table:table-cell table:style-name="Table5.B3" office:value-type="string">
            <text:p text:style-name="P36_28"><text:span text:style-name="T33">이병권</text:span></text:p>
          </table:table-cell>
          <table:table-cell table:style-name="Table5.C3" office:value-type="string">
            <text:p text:style-name="P47_28"><text:span text:style-name="T42">서원대학교</text:span></text:p>
            <text:p text:style-name="P47_28"><text:span text:style-name="T42">교수</text:span></text:p>
          </table:table-cell>
          <table:table-cell table:style-name="Table5.D3" office:value-type="string">
            <text:p text:style-name="P48_0"><text:span text:style-name="T43">AI·메타버스·VR/AR 등 디지털 혁신기술 국책연구과제와 국내외 학술논문 연구를 수행하고 전문인재 양성에 기여</text:span></text:p>
          </table:table-cell>
        </table:table-row>
        <table:table-row table:style-name="Table5.4">
          <table:table-cell table:style-name="Table5.A4" office:value-type="string">
            <text:p text:style-name="P36_0"><text:span text:style-name="T32">3</text:span></text:p>
          </table:table-cell>
          <table:table-cell table:style-name="Table5.B4" office:value-type="string">
            <text:p text:style-name="P36_28"><text:span text:style-name="T33">이원우</text:span></text:p>
          </table:table-cell>
          <table:table-cell table:style-name="Table5.C4" office:value-type="string">
            <text:p text:style-name="P47_28"><text:span text:style-name="T42">서울대학교</text:span></text:p>
            <text:p text:style-name="P47_28"><text:span text:style-name="T42">교수</text:span></text:p>
          </table:table-cell>
          <table:table-cell table:style-name="Table5.D4" office:value-type="string">
            <text:p text:style-name="P48_0"><text:span text:style-name="T43">정보·통신 및 인터넷 영역의 법제도 발전을 위해 다양한 학술연구와 입법제안, 새로운 제도의 정착 및 확산을 위한 소통에 크게 기여</text:span></text:p>
          </table:table-cell>
        </table:table-row>
        <table:table-row table:style-name="Table5.5">
          <table:table-cell table:style-name="Table5.A5" office:value-type="string">
            <text:p text:style-name="P36_0"><text:span text:style-name="T32">4</text:span></text:p>
          </table:table-cell>
          <table:table-cell table:style-name="Table5.B5" office:value-type="string">
            <text:p text:style-name="P36_28"><text:span text:style-name="T33">조경식</text:span></text:p>
          </table:table-cell>
          <table:table-cell table:style-name="Table5.C5" office:value-type="string">
            <text:p text:style-name="P47_28"><text:span text:style-name="T42">법무법인 태평양</text:span></text:p>
            <text:p text:style-name="P47_28"><text:span text:style-name="T42">고문</text:span></text:p>
          </table:table-cell>
          <table:table-cell table:style-name="Table5.D5" office:value-type="string">
            <text:p text:style-name="P48_25"><text:span text:style-name="T43">1990년 공적에 입문한 이후 우리나라 ICT·AI <text:s text:c="1"/>산업발전의 초석을 다졌고 5G, 6G 등 이동통신 상용화 등 인터넷 산업의 발전에 기여</text:span></text:p>
          </table:table-cell>
        </table:table-row>
        <table:table-row table:style-name="Table5.6">
          <table:table-cell table:style-name="Table5.A6" office:value-type="string">
            <text:p text:style-name="P36_0"><text:span text:style-name="T32">5</text:span></text:p>
          </table:table-cell>
          <table:table-cell table:style-name="Table5.B6" office:value-type="string">
            <text:p text:style-name="P36_28"><text:span text:style-name="T33">채정환</text:span></text:p>
          </table:table-cell>
          <table:table-cell table:style-name="Table5.C6" office:value-type="string">
            <text:p text:style-name="P47_28"><text:span text:style-name="T42">㈜씨이랩</text:span></text:p>
            <text:p text:style-name="P47_28"><text:span text:style-name="T42">대표이사</text:span></text:p>
          </table:table-cell>
          <table:table-cell table:style-name="Table5.D6" office:value-type="string">
            <text:p text:style-name="P48_0"><text:span text:style-name="T43">30여년 글로벌 IT 경험을 바탕으로 베라루빈 AIDC 전문조직 구성 주도 등 국가 AI 인프라 혁신과 경쟁력 강화에 기여</text:span></text:p>
          </table:table-cell>
        </table:table-row>
      </table:table>
      <text:p text:style-name="P27_0"><text:span text:style-name="T20"/></text:p>
      <text:p text:style-name="P55_0"><text:span text:style-name="T19">끝.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헤드라인M" style:name="HY헤드라인M"/>
    <style:font-face svg:font-family="굴림" style:name="굴림"/>
    <style:font-face svg:font-family="궁서" style:name="궁서"/>
    <style:font-face svg:font-family="맑은 고딕" style:name="맑은 고딕"/>
    <style:font-face svg:font-family="명조" style:name="명조"/>
    <style:font-face svg:font-family="바탕" style:name="바탕"/>
    <style:font-face svg:font-family="바탕체" style:name="바탕체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함초롬바탕 확장B" style:name="함초롬바탕 확장B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-0.50pt" fo:language="en" style:language-asian="ko" fo:country="US" style:country-asian="KR" style:letter-kerning="false" style:text-scale="95%"/>
    </style:style>
    <style:style style:name="선그리기" style:display-name="선그리기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수신처" style:display-name="수신처" style:family="paragraph">
      <style:paragraph-properties fo:line-height="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신명조" fo:font-family="한양중고딕" style:font-family-asian="한양중고딕" style:font-family-complex="한양신명조" fo:font-size="12.00pt" style:font-size-asian="12.00pt" style:font-size-complex="1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결재란" style:display-name="결재란" style:family="paragraph">
      <style:paragraph-properties fo:line-height="9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신명조" fo:font-family="한양중고딕" style:font-family-asian="한양중고딕" style:font-family-complex="한양신명조" fo:font-size="12.00pt" style:font-size-asian="12.00pt" style:font-size-complex="1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중간제목(옛체20)" style:display-name="중간제목(옛체20)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명조" style:font-name-asian="명조" style:font-name-complex="명조" fo:font-family="명조" style:font-family-asian="명조" style:font-family-complex="명조" fo:font-size="20.00pt" style:font-size-asian="20.00pt" style:font-size-complex="20.00pt" fo:letter-spacing="0.00pt" fo:language="en" style:language-asian="ko" fo:country="US" style:country-asian="KR" style:letter-kerning="false"/>
    </style:style>
    <style:style style:name="발신기관/발신명의" style:display-name="발신기관/발신명의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  <style:tab-stop style:position="45.155cm" style:type="left" style:leader-style="none"/>
        </style:tab-stops>
      </style:paragraph-properties>
      <style:text-properties style:text-line-through-style="solid" style:font-name="한양중고딕" style:font-name-asian="한양중고딕" style:font-name-complex="한양신명조" fo:font-family="한양중고딕" style:font-family-asian="한양중고딕" style:font-family-complex="한양신명조" fo:font-size="24.00pt" style:font-size-asian="24.00pt" style:font-size-complex="24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22" style:display-name="xl22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한컴바탕" fo:font-family="바탕" style:font-family-asian="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일반 (웹)" style:display-name="일반 (웹)" style:family="paragraph">
      <style:paragraph-properties fo:line-height="100%" fo:text-align="start" fo:margin-left="0cm" fo:margin-right="0cm" fo:text-indent="0cm" fo:margin-top="0.529cm" fo:margin-bottom="0.529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굴림" style:font-name-asian="굴림" style:font-name-complex="한컴바탕" fo:font-family="굴림" style:font-family-asian="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표준" style:display-name="표준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한컴바탕" style:font-name-asian="바탕체" style:font-name-complex="한컴바탕" fo:font-family="한컴바탕" style:font-family-asian="바탕체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(1)new" style:display-name="(1)new" style:family="paragraph">
      <style:paragraph-properties fo:line-height="180%" fo:text-align="justify" fo:margin-left="1.408cm" fo:margin-right="0cm" fo:text-indent="-0.70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style:letter-kerning="false"/>
    </style:style>
    <style:style style:name="계획서" style:display-name="계획서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 확장B" fo:font-family="함초롬바탕" style:font-family-asian="함초롬바탕" style:font-family-complex="함초롬바탕 확장B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00%" fo:text-align="start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00%" fo:text-align="center" fo:margin-left="0cm" fo:margin-right="0cm" fo:text-indent="0cm" fo:margin-top="0cm" fo:margin-bottom="0cm" fo:background-color="#d9e1f2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center" fo:margin-left="0cm" fo:margin-right="0cm" fo:text-indent="0cm" fo:margin-top="0cm" fo:margin-bottom="0cm" fo:background-color="#ff00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fo:color="#0070c0"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center" fo:margin-left="0cm" fo:margin-right="0cm" fo:text-indent="0cm" fo:margin-top="0cm" fo:margin-bottom="0cm" fo:background-color="#ffc0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Normal" style:display-name="Normal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맑은 고딕" style:font-name-asian="맑은 고딕" style:font-name-complex="굴림" fo:font-family="맑은 고딕" style:font-family-asian="맑은 고딕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00%" fo:text-align="center" fo:margin-left="0cm" fo:margin-right="0cm" fo:text-indent="0cm" fo:margin-top="0cm" fo:margin-bottom="0cm" fo:background-color="#c6e0b4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MS바탕글" style:display-name="MS바탕글" style:family="paragraph">
      <style:paragraph-properties fo:line-height="114%" fo:text-align="start" fo:margin-left="0cm" fo:margin-right="0cm" fo:text-indent="0cm" fo:margin-top="0cm" fo:margin-bottom="0.353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50pt" style:font-size-asian="10.50pt" style:font-size-complex="10.5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0.5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 xml:space="preserve">□ 접수 명단 </dc:title>
    <dc:description/>
    <dc:subject/>
    <meta:keyword/>
    <dc:creator>HNA KSI</dc:creator>
    <meta:creation-date>2007-07-18T06:40:00.000</meta:creation-date>
    <meta:print-date>60056-05-28T05:36:10.000000955</meta:print-date>
    <meta:generator>hwp/hangul/11, 0, 0, 65535/NAME="Red_Hat_Enterprise_Linux_Server"</meta:generator>
  </office:meta>
</office:document-meta>
</file>