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" manifest:full-path="Pictures/EMB0000a2434288.jpg"/>
  <manifest:file-entry manifest:media-type="" manifest:full-path="Pictures/EMB0000a2434289.jpg"/>
  <manifest:file-entry manifest:media-type="" manifest:full-path="Pictures/EMB0000a243428a.bmp"/>
  <manifest:file-entry manifest:media-type="" manifest:full-path="Pictures/EMB0000a243428b.bmp"/>
  <manifest:file-entry manifest:media-type="" manifest:full-path="Pictures/EMB0000a243428c.bmp"/>
  <manifest:file-entry manifest:media-type="" manifest:full-path="Pictures/EMB0000a243428d.bmp"/>
  <manifest:file-entry manifest:media-type="" manifest:full-path="Pictures/EMB0000a243428e.bmp"/>
  <manifest:file-entry manifest:media-type="" manifest:full-path="Pictures/EMB0000a243428f.bmp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태고딕" style:name="#태고딕"/>
    <style:font-face svg:font-family="-윤고딕110" style:name="-윤고딕110"/>
    <style:font-face svg:font-family="-윤고딕120" style:name="-윤고딕120"/>
    <style:font-face svg:font-family="-윤고딕310" style:name="-윤고딕310"/>
    <style:font-face svg:font-family="-윤고딕320" style:name="-윤고딕320"/>
    <style:font-face svg:font-family="-윤명조120" style:name="-윤명조120"/>
    <style:font-face svg:font-family="HCI Poppy" style:name="HCI Poppy"/>
    <style:font-face svg:font-family="HY신명조" style:name="HY신명조"/>
    <style:font-face svg:font-family="HY헤드라인M" style:name="HY헤드라인M"/>
    <style:font-face svg:font-family="맑은 고딕" style:name="맑은 고딕"/>
    <style:font-face svg:font-family="바탕" style:name="바탕"/>
    <style:font-face svg:font-family="바탕체" style:name="바탕체"/>
    <style:font-face svg:font-family="산돌명조 L" style:name="산돌명조 L"/>
    <style:font-face svg:font-family="산세리프" style:name="산세리프"/>
    <style:font-face svg:font-family="신명 태고딕" style:name="신명 태고딕"/>
    <style:font-face svg:font-family="한양견고딕" style:name="한양견고딕"/>
    <style:font-face svg:font-family="한양그래픽" style:name="한양그래픽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automatic-styles>
    <style:style style:name="T2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" style:family="table">
      <style:table-properties style:width="16.960cm" table:align="left" fo:margin="0cm" style:shadow="none" style:may-break-between-rows="false" table:border-model="collapsing"/>
    </style:style>
    <style:style style:name="Table2.A" style:family="table-column">
      <style:table-column-properties style:column-width="16.960cm"/>
    </style:style>
    <style:style style:name="Table2.1" style:family="table-row">
      <style:table-row-properties style:min-row-height="3.80pt" fo:keep-together="auto"/>
    </style:style>
    <style:style style:name="Table2.A1" style:family="table-cell">
      <style:table-cell-properties style:vertical-align="middle" style:shadow="none" fo:border="none" fo:padding="0.049cm"/>
    </style:style>
    <style:style style:name="Table2.2" style:family="table-row">
      <style:table-row-properties style:min-row-height="25.63pt" fo:keep-together="auto"/>
    </style:style>
    <style:style style:name="Table2.A2" style:family="table-cell">
      <style:table-cell-properties style:vertical-align="middle" style:shadow="none" fo:border="none" fo:padding="0.049cm"/>
    </style:style>
    <style:style style:name="Table2.3" style:family="table-row">
      <style:table-row-properties style:min-row-height="3.80pt" fo:keep-together="auto"/>
    </style:style>
    <style:style style:name="Table2.A3" style:family="table-cell">
      <style:table-cell-properties style:vertical-align="middle" style:shadow="none" fo:border="none" fo:padding="0.049cm"/>
    </style:style>
    <style:style style:name="P9_0_MS1_b3" style:parent-style-name="Standard" style:master-pag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5_0" style:parent-style-name="Standard" style:family="paragraph">
      <style:paragraph-properties fo:line-height="20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1_0" style:parent-style-name="Standard" style:family="paragraph">
      <style:paragraph-properties fo:line-height="123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</style:style>
    <style:style style:name="T13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6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0" style:family="text">
      <style:text-properties fo:color="#000000" style:text-outline="false" style:text-line-through-style="solid" style:text-position="0% 100%" style:font-name="HY신명조" style:font-name-asian="HY신명조" style:font-name-complex="HY신명조" fo:font-family="HY신명조" style:font-family-asian="HY신명조" style:font-family-complex="HY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4" style:family="text">
      <style:text-properties fo:color="#000000" style:text-outline="false" style:text-line-through-style="solid" style:text-position="0% 100%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2_0" style:parent-style-name="Standard" style:family="paragraph">
      <style:paragraph-properties fo:line-height="95%" fo:text-align="justify" fo:margin-left="1.034cm" fo:margin-right="0cm" fo:text-indent="-1.034cm" fo:margin-top="0.247cm" fo:margin-bottom="0cm" fo:background-color="transparent" fo:border="none" style:shadow="none" style:text-autospace="none" style:vertical-align="auto" style:snap-to-layout-grid="true"/>
    </style:style>
    <style:style style:name="T14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3_0" style:parent-style-name="Standard" style:family="paragraph">
      <style:paragraph-properties fo:line-height="117%" fo:text-align="justify" fo:margin-left="1.070cm" fo:margin-right="0cm" fo:text-indent="-1.070cm" fo:margin-top="0cm" fo:margin-bottom="0cm" fo:background-color="transparent" fo:border="none" style:shadow="none" style:text-autospace="none" style:vertical-align="auto" style:snap-to-layout-grid="true"/>
    </style:style>
    <style:style style:name="P194_0" style:parent-style-name="Standard" style:family="paragraph">
      <style:paragraph-properties fo:line-height="123%" fo:text-align="justify" fo:margin-left="1.248cm" fo:margin-right="0cm" fo:text-indent="-1.248cm" fo:margin-top="0.035cm" fo:margin-bottom="0cm" fo:background-color="transparent" fo:border="none" style:shadow="none" style:text-autospace="none" style:vertical-align="auto" style:snap-to-layout-grid="true"/>
    </style:style>
    <style:style style:name="T124" style:family="text">
      <style:text-properties fo:color="#000000" style:text-outline="false" style:text-line-through-style="solid" style:text-position="0% 100%" style:font-name="HY신명조" style:font-name-asian="HY신명조" style:font-name-complex="HY신명조" fo:font-family="HY신명조" style:font-family-asian="HY신명조" style:font-family-complex="HY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25" style:family="text">
      <style:text-properties fo:color="#000000" style:text-outline="false" style:text-line-through-style="solid" style:text-position="0% 100%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95_0" style:parent-style-name="Standard" style:family="paragraph">
      <style:paragraph-properties fo:line-height="95%" fo:text-align="justify" fo:margin-left="1.032cm" fo:margin-right="0cm" fo:text-indent="-1.032cm" fo:margin-top="0.247cm" fo:margin-bottom="0cm" fo:background-color="transparent" fo:border="none" style:shadow="none" style:text-autospace="none" style:vertical-align="auto" style:snap-to-layout-grid="true"/>
    </style:style>
    <style:style style:name="P196_0" style:parent-style-name="Standard" style:family="paragraph">
      <style:paragraph-properties fo:line-height="117%" fo:text-align="justify" fo:margin-left="1.032cm" fo:margin-right="0cm" fo:text-indent="-1.032cm" fo:margin-top="0.247cm" fo:margin-bottom="0cm" fo:background-color="transparent" fo:border="none" style:shadow="none" style:text-autospace="none" style:vertical-align="auto" style:snap-to-layout-grid="true"/>
    </style:style>
    <style:style style:name="T22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2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5_1" style:parent-style-name="본문" style:family="paragraph">
      <style:paragraph-properties fo:line-height="160%" fo:text-align="justify" fo:margin-left="1.309cm" fo:margin-right="0cm" fo:text-indent="-1.309cm" fo:margin-top="0cm" fo:margin-bottom="0cm" fo:background-color="transparent" fo:border="none" style:shadow="none" style:text-autospace="none" style:vertical-align="auto" style:snap-to-layout-grid="true"/>
    </style:style>
    <style:style style:name="P197_0" style:parent-style-name="Standard" style:family="paragraph">
      <style:paragraph-properties fo:line-height="117%" fo:text-align="justify" fo:margin-left="1.248cm" fo:margin-right="0cm" fo:text-indent="-1.248cm" fo:margin-top="0.035cm" fo:margin-bottom="0cm" fo:background-color="transparent" fo:border="none" style:shadow="none" style:text-autospace="none" style:vertical-align="auto" style:snap-to-layout-grid="true"/>
    </style:style>
    <style:style style:name="T21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46" style:family="text">
      <style:text-properties fo:color="#000000" style:text-outline="false" style:text-line-through-style="solid" style:text-position="0% 100%" style:font-name="HY신명조" style:font-name-asian="HY신명조" style:font-name-complex="HY신명조" fo:font-family="HY신명조" style:font-family-asian="HY신명조" style:font-family-complex="HY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49" style:family="text">
      <style:text-properties fo:color="#000000" style:text-outline="false" style:text-line-through-style="solid" style:text-position="0% 100%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-1.8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8_0" style:parent-style-name="Standard" style:family="paragraph">
      <style:paragraph-properties fo:line-height="95%" fo:text-align="justify" fo:margin-left="1.009cm" fo:margin-right="0cm" fo:text-indent="-1.009cm" fo:margin-top="0.247cm" fo:margin-bottom="0cm" fo:background-color="transparent" fo:border="none" style:shadow="none" style:text-autospace="none" style:vertical-align="auto" style:snap-to-layout-grid="true"/>
    </style:style>
    <style:style style:name="T1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4_0" style:parent-style-name="Standard" style:family="paragraph">
      <style:paragraph-properties fo:line-height="160%" fo:text-align="justify" fo:margin-left="1.009cm" fo:margin-right="0cm" fo:text-indent="-1.009cm" fo:margin-top="0.247cm" fo:margin-bottom="0cm" fo:background-color="transparent" fo:border="none" style:shadow="none" style:text-autospace="none" style:vertical-align="auto" style:snap-to-layout-grid="true"/>
    </style:style>
    <style:style style:name="P146_0" style:parent-style-name="Standard" style:family="paragraph">
      <style:paragraph-properties fo:line-height="160%" fo:text-align="justify" fo:margin-left="1.407cm" fo:margin-right="0cm" fo:text-indent="-1.407cm" fo:margin-top="0.176cm" fo:margin-bottom="0cm" fo:background-color="transparent" fo:border="none" style:shadow="none" style:text-autospace="none" style:vertical-align="auto" style:snap-to-layout-grid="true"/>
    </style:style>
    <style:style style:name="T23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91_0_b4" style:parent-style-name="Standard" style:family="paragraph">
      <style:paragraph-properties fo:line-height="123%" fo:text-align="justify" fo:margin-left="0.861cm" fo:margin-right="0cm" fo:text-indent="-0.861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103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9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99_0" style:parent-style-name="Standard" style:family="paragraph">
      <style:paragraph-properties fo:line-height="89%" fo:text-align="justify" fo:margin-left="1.248cm" fo:margin-right="0cm" fo:text-indent="-1.248cm" fo:margin-top="0.035cm" fo:margin-bottom="0cm" fo:background-color="transparent" fo:border="none" style:shadow="none" style:text-autospace="none" style:vertical-align="auto" style:snap-to-layout-grid="true"/>
    </style:style>
    <style:style style:name="Table3" style:family="table">
      <style:table-properties style:width="17.000cm" table:align="left" fo:margin="0cm" style:shadow="none" style:may-break-between-rows="true" table:border-model="collapsing"/>
    </style:style>
    <style:style style:name="Table3.A" style:family="table-column">
      <style:table-column-properties style:column-width="2.106cm"/>
    </style:style>
    <style:style style:name="Table3.B" style:family="table-column">
      <style:table-column-properties style:column-width="5.201cm"/>
    </style:style>
    <style:style style:name="Table3.C" style:family="table-column">
      <style:table-column-properties style:column-width="9.693cm"/>
    </style:style>
    <style:style style:name="Table3.1" style:family="table-row">
      <style:table-row-properties style:min-row-height="14.82pt" fo:keep-together="auto"/>
    </style:style>
    <style:style style:name="Table3.A1" style:family="table-cell">
      <style:table-cell-properties style:vertical-align="middle" style:shadow="none" fo:background-color="#f5eff8" fo:border-top="0.012cm solid #000000" fo:border-bottom="0.012cm solid #000000" fo:border-left="none" fo:border-right="0.012cm solid #000000" fo:padding="0.050cm"/>
    </style:style>
    <style:style style:name="Table3.B1" style:family="table-cell">
      <style:table-cell-properties style:vertical-align="middle" style:shadow="none" fo:background-color="#f5eff8" fo:border="0.012cm solid #000000" fo:padding="0.050cm"/>
    </style:style>
    <style:style style:name="Table3.C1" style:family="table-cell">
      <style:table-cell-properties style:vertical-align="middle" style:shadow="none" fo:background-color="#f5eff8" fo:border-top="0.012cm solid #000000" fo:border-bottom="0.012cm solid #000000" fo:border-left="0.012cm solid #000000" fo:border-right="none" fo:padding="0.050cm"/>
    </style:style>
    <style:style style:name="Table3.2" style:family="table-row">
      <style:table-row-properties style:min-row-height="192.22pt" fo:keep-together="auto"/>
    </style:style>
    <style:style style:name="Table3.A2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3.B2" style:family="table-cell">
      <style:table-cell-properties style:vertical-align="middle" style:shadow="none" fo:border="0.012cm solid #000000" fo:padding="0.050cm"/>
    </style:style>
    <style:style style:name="Table3.C2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3.3" style:family="table-row">
      <style:table-row-properties style:min-row-height="121.22pt" fo:keep-together="auto"/>
    </style:style>
    <style:style style:name="Table3.A3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3.B3" style:family="table-cell">
      <style:table-cell-properties style:vertical-align="middle" style:shadow="none" fo:border="0.012cm solid #000000" fo:padding="0.050cm"/>
    </style:style>
    <style:style style:name="Table3.C3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3.4" style:family="table-row">
      <style:table-row-properties style:min-row-height="46.22pt" fo:keep-together="auto"/>
    </style:style>
    <style:style style:name="Table3.A4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3.B4" style:family="table-cell">
      <style:table-cell-properties style:vertical-align="middle" style:shadow="none" fo:border="0.012cm solid #000000" fo:padding="0.050cm"/>
    </style:style>
    <style:style style:name="Table3.C4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3.5" style:family="table-row">
      <style:table-row-properties style:min-row-height="27.02pt" fo:keep-together="auto"/>
    </style:style>
    <style:style style:name="Table3.A5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3.B5" style:family="table-cell">
      <style:table-cell-properties style:vertical-align="middle" style:shadow="none" fo:border="0.012cm solid #000000" fo:padding="0.050cm"/>
    </style:style>
    <style:style style:name="P200_0" style:parent-style-name="Standard" style:family="paragraph">
      <style:paragraph-properties fo:line-height="95%" fo:text-align="justify" fo:margin-left="0.974cm" fo:margin-right="0cm" fo:text-indent="-0.974cm" fo:margin-top="0.176cm" fo:margin-bottom="0cm" fo:background-color="transparent" fo:border="none" style:shadow="none" style:text-autospace="none" style:vertical-align="auto" style:snap-to-layout-grid="true"/>
    </style:style>
    <style:style style:name="T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8_0" style:parent-style-name="Standard" style:family="paragraph">
      <style:paragraph-properties fo:line-height="150%" fo:text-align="justify" fo:margin-left="0.713cm" fo:margin-right="0cm" fo:text-indent="-0.713cm" fo:margin-top="0cm" fo:margin-bottom="0cm" fo:background-color="transparent" fo:border="none" style:shadow="none" style:text-autospace="none" style:vertical-align="auto" style:snap-to-layout-grid="true"/>
    </style:style>
    <style:style style:name="T23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1_0" style:parent-style-name="Standard" style:family="paragraph">
      <style:paragraph-properties fo:line-height="115%" fo:text-align="justify" fo:margin-left="1.248cm" fo:margin-right="0cm" fo:text-indent="-1.248cm" fo:margin-top="0.035cm" fo:margin-bottom="0cm" fo:background-color="transparent" fo:border="none" style:shadow="none" style:text-autospace="none" style:vertical-align="auto" style:snap-to-layout-grid="true"/>
    </style:style>
    <style:style style:name="T2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02_0" style:parent-style-name="Standard" style:family="paragraph">
      <style:paragraph-properties fo:line-height="89%" fo:text-align="justify" fo:margin-left="1.055cm" fo:margin-right="0cm" fo:text-indent="-1.055cm" fo:margin-top="0.176cm" fo:margin-bottom="0cm" fo:background-color="transparent" fo:border="none" style:shadow="none" style:text-autospace="none" style:vertical-align="auto" style:snap-to-layout-grid="true"/>
    </style:style>
    <style:style style:name="Table4" style:family="table">
      <style:table-properties style:width="16.801cm" table:align="left" fo:margin="0cm" style:shadow="none" style:may-break-between-rows="true" table:border-model="collapsing"/>
    </style:style>
    <style:style style:name="Table4.A" style:family="table-column">
      <style:table-column-properties style:column-width="16.801cm"/>
    </style:style>
    <style:style style:name="Table4.1" style:family="table-row">
      <style:table-row-properties style:min-row-height="66.37pt" fo:keep-together="auto"/>
    </style:style>
    <style:style style:name="Table4.A1" style:family="table-cell">
      <style:table-cell-properties style:vertical-align="middle" style:shadow="none" fo:background-color="#f5eff8" fo:border="0.05cm solid #000000" fo:padding-top="0.050cm" fo:padding-bottom="0.050cm" fo:padding-left="0.180cm" fo:padding-right="0.180cm"/>
    </style:style>
    <style:style style:name="P203_0" style:parent-style-name="Standard" style:family="paragraph">
      <style:paragraph-properties fo:line-height="117%" fo:text-align="justify" fo:margin-left="1.090cm" fo:margin-right="0cm" fo:text-indent="-1.090cm" fo:margin-top="0.106cm" fo:margin-bottom="0cm" fo:background-color="transparent" fo:border="none" style:shadow="none" style:text-autospace="none" style:vertical-align="auto" style:snap-to-layout-grid="true"/>
    </style:style>
    <style:style style:name="T23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0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4_0" style:parent-style-name="Standard" style:family="paragraph">
      <style:paragraph-properties fo:line-height="100%" fo:text-align="justify" fo:margin-left="1.248cm" fo:margin-right="0cm" fo:text-indent="-1.248cm" fo:margin-top="0.035cm" fo:margin-bottom="0cm" fo:background-color="transparent" fo:border="none" style:shadow="none" style:text-autospace="none" style:vertical-align="auto" style:snap-to-layout-grid="true"/>
    </style:style>
    <style:style style:name="P205_0" style:parent-style-name="Standard" style:family="paragraph">
      <style:paragraph-properties fo:line-height="83%" fo:text-align="justify" fo:margin-left="1.055cm" fo:margin-right="0cm" fo:text-indent="-1.055cm" fo:margin-top="0.353cm" fo:margin-bottom="0cm" fo:background-color="transparent" fo:border="none" style:shadow="none" style:text-autospace="none" style:vertical-align="auto" style:snap-to-layout-grid="true"/>
    </style:style>
    <style:style style:name="T20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06_20" style:parent-style-name="각주내용(신명조9)" style:family="paragraph">
      <style:paragraph-properties fo:line-height="117%" fo:text-align="justify" fo:margin-left="1.065cm" fo:margin-right="0cm" fo:text-indent="-1.065cm" fo:margin-top="0.176cm" fo:margin-bottom="0cm" fo:background-color="transparent" fo:border="none" style:shadow="none" style:text-autospace="none" style:vertical-align="auto" style:snap-to-layout-grid="false"/>
    </style:style>
    <style:style style:name="T14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207_0" style:parent-style-name="Standard" style:family="paragraph">
      <style:paragraph-properties fo:line-height="109%" fo:text-align="justify" fo:margin-left="1.712cm" fo:margin-right="0cm" fo:text-indent="-1.712cm" fo:margin-top="0.176cm" fo:margin-bottom="0cm" fo:background-color="transparent" fo:border="none" style:shadow="none" style:text-autospace="none" style:vertical-align="auto" style:snap-to-layout-grid="true"/>
    </style:style>
    <style:style style:name="T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8_0" style:parent-style-name="Standard" style:family="paragraph">
      <style:paragraph-properties fo:line-height="109%" fo:text-align="justify" fo:margin-left="1.750cm" fo:margin-right="0cm" fo:text-indent="-1.750cm" fo:margin-top="0.106cm" fo:margin-bottom="0cm" fo:background-color="transparent" fo:border="none" style:shadow="none" style:text-autospace="none" style:vertical-align="auto" style:snap-to-layout-grid="true"/>
    </style:style>
    <style:style style:name="T5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5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9_20" style:parent-style-name="각주내용(신명조9)" style:family="paragraph">
      <style:paragraph-properties fo:line-height="109%" fo:text-align="justify" fo:margin-left="0.977cm" fo:margin-right="0cm" fo:text-indent="-0.977cm" fo:margin-top="0.176cm" fo:margin-bottom="0cm" fo:background-color="transparent" fo:border="none" style:shadow="none" style:text-autospace="none" style:vertical-align="auto" style:snap-to-layout-grid="false"/>
    </style:style>
    <style:style style:name="T8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0_0" style:parent-style-name="Standard" style:family="paragraph">
      <style:paragraph-properties fo:line-height="109%" fo:text-align="justify" fo:margin-left="1.663cm" fo:margin-right="0cm" fo:text-indent="-1.663cm" fo:margin-top="0.176cm" fo:margin-bottom="0cm" fo:background-color="transparent" fo:border="none" style:shadow="none" style:text-autospace="none" style:vertical-align="auto" style:snap-to-layout-grid="true"/>
    </style:style>
    <style:style style:name="T8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2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1_0" style:parent-style-name="Standard" style:family="paragraph">
      <style:paragraph-properties fo:line-height="109%" fo:text-align="justify" fo:margin-left="1.595cm" fo:margin-right="0cm" fo:text-indent="-1.595cm" fo:margin-top="0.176cm" fo:margin-bottom="0cm" fo:background-color="transparent" fo:border="none" style:shadow="none" style:text-autospace="none" style:vertical-align="auto" style:snap-to-layout-grid="true"/>
    </style:style>
    <style:style style:name="Table5" style:family="table">
      <style:table-properties style:width="16.202cm" table:align="left" fo:margin="0cm" style:shadow="none" style:may-break-between-rows="true" table:border-model="collapsing"/>
    </style:style>
    <style:style style:name="Table5.A" style:family="table-column">
      <style:table-column-properties style:column-width="16.202cm"/>
    </style:style>
    <style:style style:name="Table5.1" style:family="table-row">
      <style:table-row-properties style:min-row-height="277.53pt" fo:keep-together="auto"/>
    </style:style>
    <style:style style:name="Table5.A1" style:family="table-cell">
      <style:table-cell-properties style:vertical-align="middle" style:shadow="none" fo:background-color="#f5eff8" fo:border="0.05cm solid #000000" fo:padding-top="0.050cm" fo:padding-bottom="0.050cm" fo:padding-left="0.180cm" fo:padding-right="0.180cm"/>
    </style:style>
    <style:style style:name="P125_0" style:parent-style-name="Standard" style:family="paragraph">
      <style:paragraph-properties fo:line-height="160%" fo:text-align="justify" fo:margin-left="1.319cm" fo:margin-right="0cm" fo:text-indent="-1.319cm" fo:margin-top="0.106cm" fo:margin-bottom="0cm" fo:background-color="transparent" fo:border="none" style:shadow="none" style:text-autospace="none" style:vertical-align="auto" style:snap-to-layout-grid="true"/>
    </style:style>
    <style:style style:name="T3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2_20" style:parent-style-name="각주내용(신명조9)" style:family="paragraph">
      <style:paragraph-properties fo:line-height="117%" fo:text-align="justify" fo:margin-left="0.977cm" fo:margin-right="0cm" fo:text-indent="-0.977cm" fo:margin-top="0.176cm" fo:margin-bottom="0cm" fo:background-color="transparent" fo:border="none" style:shadow="none" style:text-autospace="none" style:vertical-align="auto" style:snap-to-layout-grid="false"/>
    </style:style>
    <style:style style:name="P213_0" style:parent-style-name="Standard" style:family="paragraph">
      <style:paragraph-properties fo:line-height="117%" fo:text-align="justify" fo:margin-left="1.069cm" fo:margin-right="0cm" fo:text-indent="-1.069cm" fo:margin-top="0.176cm" fo:margin-bottom="0cm" fo:background-color="transparent" fo:border="none" style:shadow="none" style:text-autospace="none" style:vertical-align="auto" style:snap-to-layout-grid="true"/>
    </style:style>
    <style:style style:name="T7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14_0" style:parent-style-name="Standard" style:family="paragraph">
      <style:paragraph-properties fo:line-height="95%" fo:text-align="justify" fo:margin-left="0.991cm" fo:margin-right="0cm" fo:text-indent="-0.991cm" fo:margin-top="0.176cm" fo:margin-bottom="0cm" fo:background-color="transparent" fo:border="none" style:shadow="none" style:text-autospace="none" style:vertical-align="auto" style:snap-to-layout-grid="true"/>
    </style:style>
    <style:style style:name="T8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6_0" style:parent-style-name="Standard" style:family="paragraph">
      <style:paragraph-properties fo:line-height="160%" fo:text-align="justify" fo:margin-left="0.978cm" fo:margin-right="0cm" fo:text-indent="-0.978cm" fo:margin-top="0.106cm" fo:margin-bottom="0cm" fo:background-color="transparent" fo:border="none" style:shadow="none" style:text-autospace="none" style:vertical-align="auto" style:snap-to-layout-grid="true"/>
    </style:style>
    <style:style style:name="T20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15_0" style:parent-style-name="Standard" style:family="paragraph">
      <style:paragraph-properties fo:line-height="95%" fo:text-align="justify" fo:margin-left="1.055cm" fo:margin-right="0cm" fo:text-indent="-1.055cm" fo:margin-top="0.353cm" fo:margin-bottom="0cm" fo:background-color="transparent" fo:border="none" style:shadow="none" style:text-autospace="none" style:vertical-align="auto" style:snap-to-layout-grid="true"/>
    </style:style>
    <style:style style:name="T3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16_0" style:parent-style-name="Standard" style:family="paragraph">
      <style:paragraph-properties fo:line-height="117%" fo:text-align="justify" fo:margin-left="0.960cm" fo:margin-right="0cm" fo:text-indent="-0.960cm" fo:margin-top="0.176cm" fo:margin-bottom="0cm" fo:background-color="transparent" fo:border="none" style:shadow="none" style:text-autospace="none" style:vertical-align="auto" style:snap-to-layout-grid="true"/>
    </style:style>
    <style:style style:name="T1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27_0" style:parent-style-name="Standard" style:family="paragraph">
      <style:paragraph-properties fo:line-height="160%" fo:text-align="justify" fo:margin-left="1.262cm" fo:margin-right="0cm" fo:text-indent="-1.262cm" fo:margin-top="0.106cm" fo:margin-bottom="0cm" fo:background-color="transparent" fo:border="none" style:shadow="none" style:text-autospace="none" style:vertical-align="auto" style:snap-to-layout-grid="true"/>
    </style:style>
    <style:style style:name="P217_0" style:parent-style-name="Standard" style:family="paragraph">
      <style:paragraph-properties fo:line-height="117%" fo:text-align="justify" fo:margin-left="0.978cm" fo:margin-right="0cm" fo:text-indent="-0.978cm" fo:margin-top="0.176cm" fo:margin-bottom="0cm" fo:background-color="transparent" fo:border="none" style:shadow="none" style:text-autospace="none" style:vertical-align="auto" style:snap-to-layout-grid="true"/>
    </style:style>
    <style:style style:name="T2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18_0" style:parent-style-name="Standard" style:family="paragraph">
      <style:paragraph-properties fo:line-height="117%" fo:text-align="justify" fo:margin-left="0.987cm" fo:margin-right="0cm" fo:text-indent="-0.987cm" fo:margin-top="0.176cm" fo:margin-bottom="0cm" fo:background-color="transparent" fo:border="none" style:shadow="none" style:text-autospace="none" style:vertical-align="auto" style:snap-to-layout-grid="true"/>
    </style:style>
    <style:style style:name="T4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19_0" style:parent-style-name="Standard" style:family="paragraph">
      <style:paragraph-properties fo:line-height="117%" fo:text-align="justify" fo:margin-left="0.969cm" fo:margin-right="0cm" fo:text-indent="-0.969cm" fo:margin-top="0.176cm" fo:margin-bottom="0cm" fo:background-color="transparent" fo:border="none" style:shadow="none" style:text-autospace="none" style:vertical-align="auto" style:snap-to-layout-grid="true"/>
    </style:style>
    <style:style style:name="P220_0" style:parent-style-name="Standard" style:family="paragraph">
      <style:paragraph-properties fo:line-height="117%" fo:text-align="justify" fo:margin-left="1.655cm" fo:margin-right="0cm" fo:text-indent="-1.655cm" fo:margin-top="0.106cm" fo:margin-bottom="0cm" fo:background-color="transparent" fo:border="none" style:shadow="none" style:text-autospace="none" style:vertical-align="auto" style:snap-to-layout-grid="true"/>
    </style:style>
    <style:style style:name="P221_0" style:parent-style-name="Standard" style:family="paragraph">
      <style:paragraph-properties fo:line-height="117%" fo:text-align="justify" fo:margin-left="0.978cm" fo:margin-right="0cm" fo:text-indent="-0.978cm" fo:margin-top="0.106cm" fo:margin-bottom="0cm" fo:background-color="transparent" fo:border="none" style:shadow="none" style:text-autospace="none" style:vertical-align="auto" style:snap-to-layout-grid="true"/>
    </style:style>
    <style:style style:name="Table6" style:family="table">
      <style:table-properties style:width="16.500cm" table:align="left" fo:margin="0cm" style:shadow="none" style:may-break-between-rows="true" table:border-model="collapsing"/>
    </style:style>
    <style:style style:name="Table6.A" style:family="table-column">
      <style:table-column-properties style:column-width="3.603cm"/>
    </style:style>
    <style:style style:name="Table6.B" style:family="table-column">
      <style:table-column-properties style:column-width="9.693cm"/>
    </style:style>
    <style:style style:name="Table6.C" style:family="table-column">
      <style:table-column-properties style:column-width="3.204cm"/>
    </style:style>
    <style:style style:name="Table6.1" style:family="table-row">
      <style:table-row-properties style:min-row-height="17.65pt" fo:keep-together="auto"/>
    </style:style>
    <style:style style:name="Table6.A1" style:family="table-cell">
      <style:table-cell-properties style:vertical-align="middle" style:shadow="none" fo:background-color="#f5eff8" fo:border-top="0.012cm solid #000000" fo:border-bottom="0.05cm double #000000" fo:border-left="none" fo:border-right="0.012cm solid #000000" style:border-line-width-bottom="0.017cm 0.008cm 0.017cm" fo:padding-top="0.050cm" fo:padding-bottom="0.050cm" fo:padding-left="0.180cm" fo:padding-right="0.180cm"/>
    </style:style>
    <style:style style:name="Table6.B1" style:family="table-cell">
      <style:table-cell-properties style:vertical-align="middle" style:shadow="none" fo:background-color="#f5eff8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6.C1" style:family="table-cell">
      <style:table-cell-properties style:vertical-align="middle" style:shadow="none" fo:background-color="#f5eff8" fo:border-top="0.012cm solid #000000" fo:border-bottom="0.05cm double #000000" fo:border-left="0.012cm solid #000000" fo:border-right="none" style:border-line-width-bottom="0.017cm 0.008cm 0.017cm" fo:padding-top="0.050cm" fo:padding-bottom="0.050cm" fo:padding-left="0.180cm" fo:padding-right="0.180cm"/>
    </style:style>
    <style:style style:name="Table6.2" style:family="table-row">
      <style:table-row-properties style:min-row-height="52.45pt" fo:keep-together="auto"/>
    </style:style>
    <style:style style:name="Table6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-top="0.050cm" fo:padding-bottom="0.050cm" fo:padding-left="0.180cm" fo:padding-right="0.180cm"/>
    </style:style>
    <style:style style:name="Table6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6.C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-top="0.050cm" fo:padding-bottom="0.050cm" fo:padding-left="0.180cm" fo:padding-right="0.180cm"/>
    </style:style>
    <style:style style:name="Table6.3" style:family="table-row">
      <style:table-row-properties style:min-row-height="52.45pt" fo:keep-together="auto"/>
    </style:style>
    <style:style style:name="Table6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6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.4" style:family="table-row">
      <style:table-row-properties style:min-row-height="52.45pt" fo:keep-together="auto"/>
    </style:style>
    <style:style style:name="Table6.A4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6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77_0" style:parent-style-name="Standard" style:family="paragraph">
      <style:paragraph-properties fo:line-height="160%" fo:text-align="end" fo:margin-left="0.913cm" fo:margin-right="0cm" fo:text-indent="-0.913cm" fo:margin-top="0.106cm" fo:margin-bottom="0cm" fo:background-color="transparent" fo:border="none" style:shadow="none" style:text-autospace="none" style:vertical-align="auto" style:snap-to-layout-grid="true"/>
    </style:style>
    <style:style style:name="P222_0" style:parent-style-name="Standard" style:family="paragraph">
      <style:paragraph-properties fo:line-height="127%" fo:text-align="justify" fo:margin-left="1.248cm" fo:margin-right="0cm" fo:text-indent="-1.248cm" fo:margin-top="0.035cm" fo:margin-bottom="0cm" fo:background-color="transparent" fo:border="none" style:shadow="none" style:text-autospace="none" style:vertical-align="auto" style:snap-to-layout-grid="true"/>
    </style:style>
    <style:style style:name="T10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14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23_0" style:parent-style-name="Standard" style:family="paragraph">
      <style:paragraph-properties fo:line-height="95%" fo:text-align="justify" fo:margin-left="0.977cm" fo:margin-right="0cm" fo:text-indent="-0.977cm" fo:margin-top="0.176cm" fo:margin-bottom="0cm" fo:background-color="transparent" fo:border="none" style:shadow="none" style:text-autospace="none" style:vertical-align="auto" style:snap-to-layout-grid="true"/>
    </style:style>
    <style:style style:name="T21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4_0" style:parent-style-name="Standard" style:family="paragraph">
      <style:paragraph-properties fo:line-height="117%" fo:text-align="justify" fo:margin-left="0.977cm" fo:margin-right="0cm" fo:text-indent="-0.977cm" fo:margin-top="0.176cm" fo:margin-bottom="0cm" fo:background-color="transparent" fo:border="none" style:shadow="none" style:text-autospace="none" style:vertical-align="auto" style:snap-to-layout-grid="true"/>
    </style:style>
    <style:style style:name="T9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2_19" style:parent-style-name="머리말(신명조9)" style:family="paragraph">
      <style:paragraph-properties fo:line-height="110%" fo:text-align="justify" fo:margin-left="1.728cm" fo:margin-right="0cm" fo:text-indent="-1.728cm" fo:margin-top="0.176cm" fo:margin-bottom="0cm" fo:background-color="transparent" fo:border="none" style:shadow="none" style:text-autospace="none" style:vertical-align="auto" style:snap-to-layout-grid="false"/>
    </style:style>
    <style:style style:name="T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1_19" style:parent-style-name="머리말(신명조9)" style:family="paragraph">
      <style:paragraph-properties fo:line-height="110%" fo:text-align="justify" fo:margin-left="1.506cm" fo:margin-right="0cm" fo:text-indent="-1.506cm" fo:margin-top="0.176cm" fo:margin-bottom="0cm" fo:background-color="transparent" fo:border="none" style:shadow="none" style:text-autospace="none" style:vertical-align="auto" style:snap-to-layout-grid="false"/>
    </style:style>
    <style:style style:name="T21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5.00pt" style:font-size-asian="5.00pt" style:font-size-complex="5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7" style:family="table">
      <style:table-properties style:width="16.851cm" table:align="left" fo:margin="0cm" style:shadow="none" style:may-break-between-rows="false" table:border-model="collapsing"/>
    </style:style>
    <style:style style:name="Table7.A" style:family="table-column">
      <style:table-column-properties style:column-width="3.853cm"/>
    </style:style>
    <style:style style:name="Table7.B" style:family="table-column">
      <style:table-column-properties style:column-width="9.244cm"/>
    </style:style>
    <style:style style:name="Table7.C" style:family="table-column">
      <style:table-column-properties style:column-width="3.754cm"/>
    </style:style>
    <style:style style:name="Table7.1" style:family="table-row">
      <style:table-row-properties style:min-row-height="11.66pt" fo:keep-together="auto"/>
    </style:style>
    <style:style style:name="Table7.A1" style:family="table-cell">
      <style:table-cell-properties style:vertical-align="middle" style:shadow="none" fo:border-top="none" fo:border-bottom="0.02cm solid #000000" fo:border-left="none" fo:border-right="0.02cm solid #000000" fo:padding="0.100cm"/>
    </style:style>
    <style:style style:name="Table7.B1" style:family="table-cell">
      <style:table-cell-properties style:vertical-align="middle" style:shadow="none" fo:background-color="#f5eff8" fo:border-top="0.02cm solid #000000" fo:border-bottom="0.04cm solid #000000" fo:border-left="0.02cm solid #000000" fo:border-right="0.04cm solid #000000" fo:padding="0.100cm"/>
    </style:style>
    <style:style style:name="Table7.C1" style:family="table-cell">
      <style:table-cell-properties style:vertical-align="middle" style:shadow="none" fo:border-top="none" fo:border-bottom="0.02cm solid #000000" fo:border-left="0.04cm solid #000000" fo:border-right="none" fo:padding="0.100cm"/>
    </style:style>
    <style:style style:name="Table7.2" style:family="table-row">
      <style:table-row-properties style:min-row-height="11.66pt" fo:keep-together="auto"/>
    </style:style>
    <style:style style:name="Table7.A2" style:family="table-cell">
      <style:table-cell-properties style:vertical-align="middle" style:shadow="none" fo:border-top="0.02cm solid #000000" fo:border-bottom="none" fo:border-left="0.02cm solid #000000" fo:border-right="0.02cm solid #000000" fo:padding="0.100cm"/>
    </style:style>
    <style:style style:name="Table7.C2" style:family="table-cell">
      <style:table-cell-properties style:vertical-align="middle" style:shadow="none" fo:border-top="0.02cm solid #000000" fo:border-bottom="none" fo:border-left="0.04cm solid #000000" fo:border-right="0.02cm solid #000000" fo:padding="0.100cm"/>
    </style:style>
    <style:style style:name="Table7.3" style:family="table-row">
      <style:table-row-properties style:min-row-height="275.61pt" fo:keep-together="auto"/>
    </style:style>
    <style:style style:name="Table7.A3" style:family="table-cell">
      <style:table-cell-properties style:vertical-align="middle" style:shadow="none" fo:border-top="none" fo:border-bottom="0.02cm solid #000000" fo:border-left="0.02cm solid #000000" fo:border-right="0.02cm solid #000000" fo:padding="0.100cm"/>
    </style:style>
    <style:style style:name="Table9" style:family="table">
      <style:table-properties style:width="16.851cm" table:align="left" fo:margin="0cm" style:shadow="none" style:may-break-between-rows="false" table:border-model="collapsing"/>
    </style:style>
    <style:style style:name="Table9.A" style:family="table-column">
      <style:table-column-properties style:column-width="3.853cm"/>
    </style:style>
    <style:style style:name="Table9.B" style:family="table-column">
      <style:table-column-properties style:column-width="9.244cm"/>
    </style:style>
    <style:style style:name="Table9.C" style:family="table-column">
      <style:table-column-properties style:column-width="3.754cm"/>
    </style:style>
    <style:style style:name="Table9.1" style:family="table-row">
      <style:table-row-properties style:min-row-height="11.66pt" fo:keep-together="auto"/>
    </style:style>
    <style:style style:name="Table9.A1" style:family="table-cell">
      <style:table-cell-properties style:vertical-align="middle" style:shadow="none" fo:border-top="none" fo:border-bottom="0.02cm solid #000000" fo:border-left="none" fo:border-right="0.02cm solid #000000" fo:padding="0.100cm"/>
    </style:style>
    <style:style style:name="Table9.B1" style:family="table-cell">
      <style:table-cell-properties style:vertical-align="middle" style:shadow="none" fo:background-color="#f5eff8" fo:border-top="0.02cm solid #000000" fo:border-bottom="0.04cm solid #000000" fo:border-left="0.02cm solid #000000" fo:border-right="0.04cm solid #000000" fo:padding="0.100cm"/>
    </style:style>
    <style:style style:name="Table9.C1" style:family="table-cell">
      <style:table-cell-properties style:vertical-align="middle" style:shadow="none" fo:border-top="none" fo:border-bottom="0.02cm solid #000000" fo:border-left="0.04cm solid #000000" fo:border-right="none" fo:padding="0.100cm"/>
    </style:style>
    <style:style style:name="Table9.2" style:family="table-row">
      <style:table-row-properties style:min-row-height="11.66pt" fo:keep-together="auto"/>
    </style:style>
    <style:style style:name="Table9.A2" style:family="table-cell">
      <style:table-cell-properties style:vertical-align="middle" style:shadow="none" fo:border-top="0.02cm solid #000000" fo:border-bottom="none" fo:border-left="0.02cm solid #000000" fo:border-right="0.02cm solid #000000" fo:padding="0.100cm"/>
    </style:style>
    <style:style style:name="Table9.C2" style:family="table-cell">
      <style:table-cell-properties style:vertical-align="middle" style:shadow="none" fo:border-top="0.02cm solid #000000" fo:border-bottom="none" fo:border-left="0.04cm solid #000000" fo:border-right="0.02cm solid #000000" fo:padding="0.100cm"/>
    </style:style>
    <style:style style:name="Table9.3" style:family="table-row">
      <style:table-row-properties style:min-row-height="139.01pt" fo:keep-together="auto"/>
    </style:style>
    <style:style style:name="Table9.A3" style:family="table-cell">
      <style:table-cell-properties style:vertical-align="middle" style:shadow="none" fo:border-top="none" fo:border-bottom="0.02cm solid #000000" fo:border-left="0.02cm solid #000000" fo:border-right="0.02cm solid #000000" fo:padding="0.100cm"/>
    </style:style>
    <style:style style:name="P225_0" style:parent-style-name="Standard" style:family="paragraph">
      <style:paragraph-properties fo:line-height="114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</style:style>
    <style:style style:name="P226_0" style:parent-style-name="Standard" style:family="paragraph">
      <style:paragraph-properties fo:line-height="108%" fo:text-align="justify" fo:margin-left="1.249cm" fo:margin-right="0cm" fo:text-indent="-1.249cm" fo:margin-top="0.247cm" fo:margin-bottom="0cm" fo:background-color="transparent" fo:border="none" style:shadow="none" style:text-autospace="none" style:vertical-align="auto" style:snap-to-layout-grid="true"/>
    </style:style>
    <style:style style:name="T14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227_0" style:parent-style-name="Standard" style:family="paragraph">
      <style:paragraph-properties fo:line-height="117%" fo:text-align="justify" fo:margin-left="1.249cm" fo:margin-right="0cm" fo:text-indent="-1.249cm" fo:margin-top="0.247cm" fo:margin-bottom="0cm" fo:background-color="transparent" fo:border="none" style:shadow="none" style:text-autospace="none" style:vertical-align="auto" style:snap-to-layout-grid="true"/>
    </style:style>
    <style:style style:name="T11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228_0" style:parent-style-name="Standard" style:family="paragraph">
      <style:paragraph-properties fo:line-height="117%" fo:text-align="justify" fo:margin-left="1.007cm" fo:margin-right="0cm" fo:text-indent="-1.007cm" fo:margin-top="0.176cm" fo:margin-bottom="0cm" fo:background-color="transparent" fo:border="none" style:shadow="none" style:text-autospace="none" style:vertical-align="auto" style:snap-to-layout-grid="true"/>
    </style:style>
    <style:style style:name="T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37_1" style:parent-style-name="본문" style:family="paragraph">
      <style:paragraph-properties fo:line-height="148%" fo:text-align="justify" fo:margin-left="1.400cm" fo:margin-right="0cm" fo:text-indent="-1.400cm" fo:margin-top="0.071cm" fo:margin-bottom="0cm" fo:background-color="transparent" fo:border="none" style:shadow="none" style:text-autospace="none" style:vertical-align="auto" style:snap-to-layout-grid="true"/>
    </style:style>
    <style:style style:name="T25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9_0" style:parent-style-name="Standard" style:family="paragraph">
      <style:paragraph-properties fo:line-height="108%" fo:text-align="justify" fo:margin-left="3.129cm" fo:margin-right="0cm" fo:text-indent="-3.129cm" fo:margin-top="0.247cm" fo:margin-bottom="0cm" fo:background-color="transparent" fo:border="none" style:shadow="none" style:text-autospace="none" style:vertical-align="auto" style:snap-to-layout-grid="true"/>
    </style:style>
    <style:style style:name="P230_0" style:parent-style-name="Standard" style:family="paragraph">
      <style:paragraph-properties fo:line-height="117%" fo:text-align="justify" fo:margin-left="4.879cm" fo:margin-right="0cm" fo:text-indent="-4.879cm" fo:margin-top="0.247cm" fo:margin-bottom="0cm" fo:background-color="transparent" fo:border="none" style:shadow="none" style:text-autospace="none" style:vertical-align="auto" style:snap-to-layout-grid="true"/>
    </style:style>
    <style:style style:name="P231_0" style:parent-style-name="Standard" style:family="paragraph">
      <style:paragraph-properties fo:line-height="117%" fo:text-align="justify" fo:margin-left="4.719cm" fo:margin-right="0cm" fo:text-indent="-4.719cm" fo:margin-top="0.247cm" fo:margin-bottom="0cm" fo:background-color="transparent" fo:border="none" style:shadow="none" style:text-autospace="none" style:vertical-align="auto" style:snap-to-layout-grid="true"/>
    </style:style>
    <style:style style:name="P232_0" style:parent-style-name="Standard" style:family="paragraph">
      <style:paragraph-properties fo:line-height="117%" fo:text-align="justify" fo:margin-left="3.129cm" fo:margin-right="0cm" fo:text-indent="-3.129cm" fo:margin-top="0.247cm" fo:margin-bottom="0cm" fo:background-color="transparent" fo:border="none" style:shadow="none" style:text-autospace="none" style:vertical-align="auto" style:snap-to-layout-grid="true"/>
    </style:style>
    <style:style style:name="T25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3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3_0" style:parent-style-name="Standard" style:family="paragraph">
      <style:paragraph-properties fo:line-height="117%" fo:text-align="justify" fo:margin-left="2.980cm" fo:margin-right="0cm" fo:text-indent="-2.980cm" fo:margin-top="0.247cm" fo:margin-bottom="0cm" fo:background-color="transparent" fo:border="none" style:shadow="none" style:text-autospace="none" style:vertical-align="auto" style:snap-to-layout-grid="true"/>
    </style:style>
    <style:style style:name="T21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9_0" style:parent-style-name="Standard" style:family="paragraph">
      <style:paragraph-properties fo:line-height="148%" fo:text-align="justify" fo:margin-left="3.128cm" fo:margin-right="0cm" fo:text-indent="-3.128cm" fo:margin-top="0.176cm" fo:margin-bottom="0cm" fo:background-color="transparent" fo:border="none" style:shadow="none" style:text-autospace="none" style:vertical-align="auto" style:snap-to-layout-grid="true"/>
    </style:style>
    <style:style style:name="T25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2.2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2.2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7" style:family="text">
      <style:text-properties fo:color="#000000" style:text-outline="false" style:text-line-through-style="solid" style:text-position="0% 100%" style:font-name="HY신명조" style:font-name-asian="HY신명조" style:font-name-complex="HY신명조" fo:font-family="HY신명조" style:font-family-asian="HY신명조" style:font-family-complex="HY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44" style:family="text">
      <style:text-properties fo:color="#000000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4_0" style:parent-style-name="Standard" style:family="paragraph">
      <style:paragraph-properties fo:line-height="88%" fo:text-align="justify" fo:margin-left="0.974cm" fo:margin-right="0cm" fo:text-indent="-0.974cm" fo:margin-top="0.247cm" fo:margin-bottom="0cm" fo:background-color="transparent" fo:border="none" style:shadow="none" style:text-autospace="none" style:vertical-align="auto" style:snap-to-layout-grid="true"/>
    </style:style>
    <style:style style:name="T245" style:family="text">
      <style:text-properties fo:color="#000000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0" style:family="table">
      <style:table-properties style:width="16.989cm" table:align="left" fo:margin="0cm" style:shadow="none" style:may-break-between-rows="true" table:border-model="collapsing"/>
    </style:style>
    <style:style style:name="Table10.A" style:family="table-column">
      <style:table-column-properties style:column-width="2.105cm"/>
    </style:style>
    <style:style style:name="Table10.B" style:family="table-column">
      <style:table-column-properties style:column-width="0.199cm"/>
    </style:style>
    <style:style style:name="Table10.C" style:family="table-column">
      <style:table-column-properties style:column-width="14.685cm"/>
    </style:style>
    <style:style style:name="Table10.1" style:family="table-row">
      <style:table-row-properties style:min-row-height="28.31pt" fo:keep-together="auto"/>
    </style:style>
    <style:style style:name="Table10.A1" style:family="table-cell">
      <style:table-cell-properties style:vertical-align="middle" style:shadow="none" fo:background-color="#342dbe" fo:border="0.05cm solid #1b1760" fo:padding="0.050cm"/>
    </style:style>
    <style:style style:name="Table10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10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56_0_b4" style:parent-style-name="Standard" style:family="paragraph">
      <style:paragraph-properties fo:line-height="160%" fo:text-align="start" fo:margin-left="1.185cm" fo:margin-right="0cm" fo:text-indent="-1.185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13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1" style:family="table">
      <style:table-properties style:width="16.801cm" table:align="left" fo:margin="0cm" style:shadow="none" style:may-break-between-rows="true" table:border-model="collapsing"/>
    </style:style>
    <style:style style:name="Table11.A" style:family="table-column">
      <style:table-column-properties style:column-width="16.801cm"/>
    </style:style>
    <style:style style:name="Table11.1" style:family="table-row">
      <style:table-row-properties style:min-row-height="161.41pt" fo:keep-together="auto"/>
    </style:style>
    <style:style style:name="Table11.A1" style:family="table-cell">
      <style:table-cell-properties style:vertical-align="middle" style:shadow="none" fo:border="0.012cm fine-dashed #000000" fo:padding-top="0.050cm" fo:padding-bottom="0.050cm" fo:padding-left="0.180cm" fo:padding-right="0.180cm"/>
    </style:style>
    <style:style style:name="P69_0" style:parent-style-name="Standard" style:family="paragraph">
      <style:paragraph-properties fo:line-height="150%" fo:text-align="justify" fo:margin-left="0.901cm" fo:margin-right="0cm" fo:text-indent="-0.901cm" fo:margin-top="0cm" fo:margin-bottom="0cm" fo:background-color="transparent" fo:border="none" style:shadow="none" style:text-autospace="none" style:vertical-align="auto" style:snap-to-layout-grid="true"/>
    </style:style>
    <style:style style:name="T7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-0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3_0" style:parent-style-name="Standard" style:family="paragraph">
      <style:paragraph-properties fo:line-height="160%" fo:text-align="justify" fo:margin-left="0.681cm" fo:margin-right="0cm" fo:text-indent="-0.681cm" fo:margin-top="0cm" fo:margin-bottom="0cm" fo:background-color="transparent" fo:border="none" style:shadow="none" style:text-autospace="none" style:vertical-align="auto" style:snap-to-layout-grid="true"/>
    </style:style>
    <style:style style:name="T6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5_0" style:parent-style-name="Standard" style:family="paragraph">
      <style:paragraph-properties fo:line-height="117%" fo:text-align="justify" fo:margin-left="0.619cm" fo:margin-right="0cm" fo:text-indent="-0.619cm" fo:margin-top="0.106cm" fo:margin-bottom="0cm" fo:background-color="transparent" fo:border="none" style:shadow="none" style:text-autospace="none" style:vertical-align="auto" style:snap-to-layout-grid="true"/>
    </style:style>
    <style:style style:name="T3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6_0" style:parent-style-name="Standard" style:family="paragraph">
      <style:paragraph-properties fo:line-height="117%" fo:text-align="justify" fo:margin-left="1.318cm" fo:margin-right="0cm" fo:text-indent="-1.318cm" fo:margin-top="0.106cm" fo:margin-bottom="0cm" fo:background-color="transparent" fo:border="none" style:shadow="none" style:text-autospace="none" style:vertical-align="auto" style:snap-to-layout-grid="true"/>
    </style:style>
    <style:style style:name="T20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_0" style:parent-style-name="Standard" style:family="paragraph">
      <style:paragraph-properties fo:line-height="160%" fo:text-align="justify" fo:margin-left="1.837cm" fo:margin-right="0cm" fo:text-indent="-1.837cm" fo:margin-top="0.106cm" fo:margin-bottom="0cm" fo:background-color="transparent" fo:border="none" style:shadow="none" style:text-autospace="none" style:vertical-align="auto" style:snap-to-layout-grid="true"/>
    </style:style>
    <style:style style:name="P32_0" style:parent-style-name="Standard" style:family="paragraph">
      <style:paragraph-properties fo:line-height="160%" fo:text-align="justify" fo:margin-left="1.600cm" fo:margin-right="0cm" fo:text-indent="-1.600cm" fo:margin-top="0.106cm" fo:margin-bottom="0cm" fo:background-color="transparent" fo:border="none" style:shadow="none" style:text-autospace="none" style:vertical-align="auto" style:snap-to-layout-grid="true"/>
    </style:style>
    <style:style style:name="P237_0" style:parent-style-name="Standard" style:family="paragraph">
      <style:paragraph-properties fo:line-height="117%" fo:text-align="justify" fo:margin-left="1.245cm" fo:margin-right="0cm" fo:text-indent="-1.245cm" fo:margin-top="0.106cm" fo:margin-bottom="0cm" fo:background-color="transparent" fo:border="none" style:shadow="none" style:text-autospace="none" style:vertical-align="auto" style:snap-to-layout-grid="true"/>
    </style:style>
    <style:style style:name="P33_0" style:parent-style-name="Standard" style:family="paragraph">
      <style:paragraph-properties fo:line-height="160%" fo:text-align="justify" fo:margin-left="1.245cm" fo:margin-right="0cm" fo:text-indent="-1.245cm" fo:margin-top="0.106cm" fo:margin-bottom="0cm" fo:background-color="transparent" fo:border="none" style:shadow="none" style:text-autospace="none" style:vertical-align="auto" style:snap-to-layout-grid="true"/>
    </style:style>
    <style:style style:name="P238_0" style:parent-style-name="Standard" style:family="paragraph">
      <style:paragraph-properties fo:line-height="117%" fo:text-align="justify" fo:margin-left="1.244cm" fo:margin-right="0cm" fo:text-indent="-1.244cm" fo:margin-top="0.106cm" fo:margin-bottom="0cm" fo:background-color="transparent" fo:border="none" style:shadow="none" style:text-autospace="none" style:vertical-align="auto" style:snap-to-layout-grid="true"/>
    </style:style>
    <style:style style:name="P34_0" style:parent-style-name="Standard" style:family="paragraph">
      <style:paragraph-properties fo:line-height="160%" fo:text-align="justify" fo:margin-left="1.244cm" fo:margin-right="0cm" fo:text-indent="-1.244cm" fo:margin-top="0.106cm" fo:margin-bottom="0cm" fo:background-color="transparent" fo:border="none" style:shadow="none" style:text-autospace="none" style:vertical-align="auto" style:snap-to-layout-grid="true"/>
    </style:style>
    <style:style style:name="P189_0" style:parent-style-name="Standard" style:family="paragraph">
      <style:paragraph-properties fo:line-height="90%" fo:text-align="justify" fo:margin-left="1.318cm" fo:margin-right="0cm" fo:text-indent="-1.318cm" fo:margin-top="0.106cm" fo:margin-bottom="0cm" fo:background-color="transparent" fo:border="none" style:shadow="none" style:text-autospace="none" style:vertical-align="auto" style:snap-to-layout-grid="true"/>
    </style:style>
    <style:style style:name="T3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8_0" style:parent-style-name="Standard" style:family="paragraph">
      <style:paragraph-properties fo:line-height="135%" fo:text-align="justify" fo:margin-left="1.858cm" fo:margin-right="0cm" fo:text-indent="-1.858cm" fo:margin-top="0.106cm" fo:margin-bottom="0cm" fo:background-color="transparent" fo:border="none" style:shadow="none" style:text-autospace="none" style:vertical-align="auto" style:snap-to-layout-grid="true"/>
    </style:style>
    <style:style style:name="T1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color="#0000ff" fo:font-weight="normal" style:font-weight-asian="normal" style:font-weight-complex="normal" style:letter-kerning="false" style:text-emphasize="none" style:text-scale="100%"/>
    </style:style>
    <style:style style:name="P65_0" style:parent-style-name="Standard" style:family="paragraph">
      <style:paragraph-properties fo:line-height="135%" fo:text-align="justify" fo:margin-left="2.465cm" fo:margin-right="0cm" fo:text-indent="-2.465cm" fo:margin-top="0.106cm" fo:margin-bottom="0cm" fo:background-color="transparent" fo:border="none" style:shadow="none" style:text-autospace="none" style:vertical-align="auto" style:snap-to-layout-grid="true"/>
    </style:style>
    <style:style style:name="P66_0" style:parent-style-name="Standard" style:family="paragraph">
      <style:paragraph-properties fo:line-height="135%" fo:text-align="justify" fo:margin-left="1.770cm" fo:margin-right="0cm" fo:text-indent="-1.770cm" fo:margin-top="0.106cm" fo:margin-bottom="0cm" fo:background-color="transparent" fo:border="none" style:shadow="none" style:text-autospace="none" style:vertical-align="auto" style:snap-to-layout-grid="true"/>
    </style:style>
    <style:style style:name="P239_0" style:parent-style-name="Standard" style:family="paragraph">
      <style:paragraph-properties fo:line-height="117%" fo:text-align="justify" fo:margin-left="0.901cm" fo:margin-right="0cm" fo:text-indent="-0.901cm" fo:margin-top="0.106cm" fo:margin-bottom="0cm" fo:background-color="transparent" fo:border="none" style:shadow="none" style:text-autospace="none" style:vertical-align="auto" style:snap-to-layout-grid="true"/>
    </style:style>
    <style:style style:name="T201" style:family="text">
      <style:text-properties fo:color="#000000" style:text-outline="false" style:text-line-through-style="solid" style:text-position="super 58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0_0" style:parent-style-name="Standard" style:family="paragraph">
      <style:paragraph-properties fo:line-height="117%" fo:text-align="justify" fo:margin-left="1.381cm" fo:margin-right="0cm" fo:text-indent="-1.381cm" fo:margin-top="0.106cm" fo:margin-bottom="0cm" fo:background-color="transparent" fo:border="none" style:shadow="none" style:text-autospace="none" style:vertical-align="auto" style:snap-to-layout-grid="true"/>
    </style:style>
    <style:style style:name="P38_0" style:parent-style-name="Standard" style:family="paragraph">
      <style:paragraph-properties fo:line-height="160%" fo:text-align="justify" fo:margin-left="1.339cm" fo:margin-right="0cm" fo:text-indent="-1.339cm" fo:margin-top="0.106cm" fo:margin-bottom="0cm" fo:background-color="transparent" fo:border="none" style:shadow="none" style:text-autospace="none" style:vertical-align="auto" style:snap-to-layout-grid="true"/>
    </style:style>
    <style:style style:name="T5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41_0" style:parent-style-name="Standard" style:family="paragraph">
      <style:paragraph-properties fo:line-height="117%" fo:text-align="justify" fo:margin-left="1.244cm" fo:margin-right="0cm" fo:text-indent="-1.244cm" fo:margin-top="0.106cm" fo:margin-bottom="0cm" fo:background-color="transparent" fo:border="none" style:shadow="none" style:text-autospace="none" style:vertical-align="auto" style:snap-to-layout-grid="true"/>
    </style:style>
    <style:style style:name="P40_0" style:parent-style-name="Standard" style:family="paragraph">
      <style:paragraph-properties fo:line-height="160%" fo:text-align="justify" fo:margin-left="1.602cm" fo:margin-right="0cm" fo:text-indent="-1.602cm" fo:margin-top="0.106cm" fo:margin-bottom="0cm" fo:background-color="transparent" fo:border="none" style:shadow="none" style:text-autospace="none" style:vertical-align="auto" style:snap-to-layout-grid="true"/>
    </style:style>
    <style:style style:name="P242_0" style:parent-style-name="Standard" style:family="paragraph">
      <style:paragraph-properties fo:line-height="117%" fo:text-align="justify" fo:margin-left="1.602cm" fo:margin-right="0cm" fo:text-indent="-1.602cm" fo:margin-top="0.106cm" fo:margin-bottom="0cm" fo:background-color="transparent" fo:border="none" style:shadow="none" style:text-autospace="none" style:vertical-align="auto" style:snap-to-layout-grid="true"/>
    </style:style>
    <style:style style:name="P35_0" style:parent-style-name="Standard" style:family="paragraph">
      <style:paragraph-properties fo:line-height="160%" fo:text-align="justify" fo:margin-left="1.501cm" fo:margin-right="0cm" fo:text-indent="-1.501cm" fo:margin-top="0.106cm" fo:margin-bottom="0cm" fo:background-color="transparent" fo:border="none" style:shadow="none" style:text-autospace="none" style:vertical-align="auto" style:snap-to-layout-grid="true"/>
    </style:style>
    <style:style style:name="Table12" style:family="table">
      <style:table-properties style:width="16.801cm" table:align="left" fo:margin="0cm" style:shadow="none" style:may-break-between-rows="true" table:border-model="collapsing"/>
    </style:style>
    <style:style style:name="Table12.A" style:family="table-column">
      <style:table-column-properties style:column-width="16.801cm"/>
    </style:style>
    <style:style style:name="Table12.1" style:family="table-row">
      <style:table-row-properties style:min-row-height="179.79pt" fo:keep-together="auto"/>
    </style:style>
    <style:style style:name="Table12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0a2434288.jpg" xlink:type="simple" xlink:show="embed"/>
      </style:table-cell-properties>
    </style:style>
    <style:style style:name="T4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43_0" style:parent-style-name="Standard" style:family="paragraph">
      <style:paragraph-properties fo:line-height="117%" fo:text-align="justify" fo:margin-left="0.719cm" fo:margin-right="0cm" fo:text-indent="-0.719cm" fo:margin-top="0.106cm" fo:margin-bottom="0cm" fo:background-color="transparent" fo:border="none" style:shadow="none" style:text-autospace="none" style:vertical-align="auto" style:snap-to-layout-grid="true"/>
    </style:style>
    <style:style style:name="T4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3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4_0" style:parent-style-name="Standard" style:family="paragraph">
      <style:paragraph-properties fo:line-height="117%" fo:text-align="justify" fo:margin-left="1.241cm" fo:margin-right="0cm" fo:text-indent="-1.241cm" fo:margin-top="0.106cm" fo:margin-bottom="0cm" fo:background-color="transparent" fo:border="none" style:shadow="none" style:text-autospace="none" style:vertical-align="auto" style:snap-to-layout-grid="true"/>
    </style:style>
    <style:style style:name="T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6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_0" style:parent-style-name="Standard" style:family="paragraph">
      <style:paragraph-properties fo:line-height="160%" fo:text-align="justify" fo:margin-left="1.770cm" fo:margin-right="0cm" fo:text-indent="-1.770cm" fo:margin-top="0.106cm" fo:margin-bottom="0cm" fo:background-color="transparent" fo:border="none" style:shadow="none" style:text-autospace="none" style:vertical-align="auto" style:snap-to-layout-grid="true"/>
    </style:style>
    <style:style style:name="P37_0" style:parent-style-name="Standard" style:family="paragraph">
      <style:paragraph-properties fo:line-height="160%" fo:text-align="justify" fo:margin-left="1.859cm" fo:margin-right="0cm" fo:text-indent="-1.859cm" fo:margin-top="0.106cm" fo:margin-bottom="0cm" fo:background-color="transparent" fo:border="none" style:shadow="none" style:text-autospace="none" style:vertical-align="auto" style:snap-to-layout-grid="true"/>
    </style:style>
    <style:style style:name="P190_0" style:parent-style-name="Standard" style:family="paragraph">
      <style:paragraph-properties fo:line-height="90%" fo:text-align="justify" fo:margin-left="1.245cm" fo:margin-right="0cm" fo:text-indent="-1.245cm" fo:margin-top="0.106cm" fo:margin-bottom="0cm" fo:background-color="transparent" fo:border="none" style:shadow="none" style:text-autospace="none" style:vertical-align="auto" style:snap-to-layout-grid="true"/>
    </style:style>
    <style:style style:name="P238_0_b4" style:parent-style-name="Standard" style:family="paragraph">
      <style:paragraph-properties fo:line-height="117%" fo:text-align="justify" fo:margin-left="1.244cm" fo:margin-right="0cm" fo:text-indent="-1.244cm" fo:margin-top="0.106cm" fo:margin-bottom="0cm" fo:break-before="page" fo:background-color="transparent" fo:border="none" style:shadow="none" style:text-autospace="none" style:vertical-align="auto" style:snap-to-layout-grid="true"/>
    </style:style>
    <style:style style:name="Table13" style:family="table">
      <style:table-properties style:width="27.772cm" table:align="left" fo:margin="0cm" style:shadow="none" style:may-break-between-rows="true" table:border-model="collapsing"/>
    </style:style>
    <style:style style:name="Table13.A" style:family="table-column">
      <style:table-column-properties style:column-width="2.105cm"/>
    </style:style>
    <style:style style:name="Table13.B" style:family="table-column">
      <style:table-column-properties style:column-width="0.199cm"/>
    </style:style>
    <style:style style:name="Table13.C" style:family="table-column">
      <style:table-column-properties style:column-width="25.467cm"/>
    </style:style>
    <style:style style:name="Table13.1" style:family="table-row">
      <style:table-row-properties style:min-row-height="28.31pt" fo:keep-together="auto"/>
    </style:style>
    <style:style style:name="Table13.A1" style:family="table-cell">
      <style:table-cell-properties style:vertical-align="middle" style:shadow="none" fo:background-color="#342dbe" fo:border="0.05cm solid #1b1760" fo:padding="0.050cm"/>
    </style:style>
    <style:style style:name="Table13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13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56_0_MS2_b3" style:parent-style-name="Standard" style:master-page-name="MP2" style:family="paragraph">
      <style:paragraph-properties fo:line-height="160%" fo:text-align="start" fo:margin-left="1.185cm" fo:margin-right="0cm" fo:text-indent="-1.185cm" fo:margin-top="0cm" fo:margin-bottom="0cm" fo:background-color="transparent" fo:border="none" style:shadow="none" style:text-autospace="none" style:vertical-align="auto" style:snap-to-layout-grid="true"/>
    </style:style>
    <style:style style:name="T193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56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4_0" style:parent-style-name="Standard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1" style:family="text">
      <style:text-properties fo:color="#000000" style:text-outline="false" style:text-line-through-style="solid" style:text-position="0% 100%" style:font-name="한양그래픽" style:font-name-asian="한양그래픽" style:font-name-complex="한양중고딕" fo:font-family="한양그래픽" style:font-family-asian="한양그래픽" style:font-family-complex="한양중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P5_0" style:parent-style-name="Standard" style:family="paragraph">
      <style:paragraph-properties fo:line-height="1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2.00pt" style:font-size-asian="22.00pt" style:font-size-complex="22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type="double" fo:font-weight="bold" style:font-weight-asian="bold" style:font-weight-complex="bold" style:letter-kerning="false" style:text-emphasize="none" style:text-scale="100%"/>
    </style:style>
    <style:style style:name="P245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46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4" style:family="table">
      <style:table-properties style:width="27.555cm" table:align="left" fo:margin="0cm" fo:background-color="#ffffff" style:shadow="none" style:may-break-between-rows="true" table:border-model="collapsing"/>
    </style:style>
    <style:style style:name="Table14.A" style:family="table-column">
      <style:table-column-properties style:column-width="1.029cm"/>
    </style:style>
    <style:style style:name="Table14.B" style:family="table-column">
      <style:table-column-properties style:column-width="1.129cm"/>
    </style:style>
    <style:style style:name="Table14.C" style:family="table-column">
      <style:table-column-properties style:column-width="2.065cm"/>
    </style:style>
    <style:style style:name="Table14.D" style:family="table-column">
      <style:table-column-properties style:column-width="1.663cm"/>
    </style:style>
    <style:style style:name="Table14.E" style:family="table-column">
      <style:table-column-properties style:column-width="2.363cm"/>
    </style:style>
    <style:style style:name="Table14.F" style:family="table-column">
      <style:table-column-properties style:column-width="2.463cm"/>
    </style:style>
    <style:style style:name="Table14.G" style:family="table-column">
      <style:table-column-properties style:column-width="1.462cm"/>
    </style:style>
    <style:style style:name="Table14.H" style:family="table-column">
      <style:table-column-properties style:column-width="1.354cm"/>
    </style:style>
    <style:style style:name="Table14.I" style:family="table-column">
      <style:table-column-properties style:column-width="2.153cm"/>
    </style:style>
    <style:style style:name="Table14.J" style:family="table-column">
      <style:table-column-properties style:column-width="5.218cm"/>
    </style:style>
    <style:style style:name="Table14.K" style:family="table-column">
      <style:table-column-properties style:column-width="6.656cm"/>
    </style:style>
    <style:style style:name="Table14.1" style:family="table-row">
      <style:table-row-properties style:min-row-height="28.14pt" fo:keep-together="auto"/>
    </style:style>
    <style:style style:name="Table14.A1" style:family="table-cell">
      <style:table-cell-properties style:vertical-align="middle" style:shadow="none" fo:background-color="#ffeed8" fo:border="0.012cm solid #000000" fo:padding="0.050cm"/>
    </style:style>
    <style:style style:name="Table14.B1" style:family="table-cell">
      <style:table-cell-properties style:vertical-align="middle" style:shadow="none" fo:background-color="#ffeed8" fo:border="0.012cm solid #000000" fo:padding="0.050cm"/>
    </style:style>
    <style:style style:name="Table14.C1" style:family="table-cell">
      <style:table-cell-properties style:vertical-align="middle" style:shadow="none" fo:background-color="#ffeed8" fo:border="0.012cm solid #000000" fo:padding="0.050cm"/>
    </style:style>
    <style:style style:name="Table14.D1" style:family="table-cell">
      <style:table-cell-properties style:vertical-align="middle" style:shadow="none" fo:background-color="#ffeed8" fo:border="0.012cm solid #000000" fo:padding="0.050cm"/>
    </style:style>
    <style:style style:name="Table14.E1" style:family="table-cell">
      <style:table-cell-properties style:vertical-align="middle" style:shadow="none" fo:background-color="#ffeed8" fo:border="0.012cm solid #000000" fo:padding="0.050cm"/>
    </style:style>
    <style:style style:name="Table14.F1" style:family="table-cell">
      <style:table-cell-properties style:vertical-align="middle" style:shadow="none" fo:background-color="#ffeed8" fo:border="0.012cm solid #000000" fo:padding="0.050cm"/>
    </style:style>
    <style:style style:name="Table14.G1" style:family="table-cell">
      <style:table-cell-properties style:vertical-align="middle" style:shadow="none" fo:background-color="#ffeed8" fo:border="0.012cm solid #000000" fo:padding="0.050cm"/>
    </style:style>
    <style:style style:name="Table14.H1" style:family="table-cell">
      <style:table-cell-properties style:vertical-align="middle" style:shadow="none" fo:background-color="#ffeed8" fo:border="0.012cm solid #000000" fo:padding="0.050cm"/>
    </style:style>
    <style:style style:name="Table14.I1" style:family="table-cell">
      <style:table-cell-properties style:vertical-align="middle" style:shadow="none" fo:background-color="#ffeed8" fo:border="0.012cm solid #000000" fo:padding="0.050cm"/>
    </style:style>
    <style:style style:name="Table14.J1" style:family="table-cell">
      <style:table-cell-properties style:vertical-align="middle" style:shadow="none" fo:background-color="#ffeed8" fo:border="0.012cm solid #000000" fo:padding="0.050cm"/>
    </style:style>
    <style:style style:name="Table14.K1" style:family="table-cell">
      <style:table-cell-properties style:vertical-align="middle" style:shadow="none" fo:background-color="#ffeed8" fo:border="0.012cm solid #000000" fo:padding="0.050cm"/>
    </style:style>
    <style:style style:name="Table14.2" style:family="table-row">
      <style:table-row-properties style:min-row-height="78.31pt" fo:keep-together="auto"/>
    </style:style>
    <style:style style:name="Table14.A2" style:family="table-cell">
      <style:table-cell-properties style:vertical-align="middle" style:shadow="none" fo:border="0.012cm solid #000000" fo:padding="0.050cm"/>
    </style:style>
    <style:style style:name="Table14.B2" style:family="table-cell">
      <style:table-cell-properties style:vertical-align="middle" style:shadow="none" fo:border="0.012cm solid #000000" fo:padding="0.050cm"/>
    </style:style>
    <style:style style:name="Table14.C2" style:family="table-cell">
      <style:table-cell-properties style:vertical-align="middle" style:shadow="none" fo:border="0.012cm solid #000000" fo:padding="0.050cm"/>
    </style:style>
    <style:style style:name="Table14.D2" style:family="table-cell">
      <style:table-cell-properties style:vertical-align="middle" style:shadow="none" fo:border="0.012cm solid #000000" fo:padding="0.050cm"/>
    </style:style>
    <style:style style:name="Table14.E2" style:family="table-cell">
      <style:table-cell-properties style:vertical-align="middle" style:shadow="none" fo:border="0.012cm solid #000000" fo:padding="0.050cm"/>
    </style:style>
    <style:style style:name="Table14.F2" style:family="table-cell">
      <style:table-cell-properties style:vertical-align="middle" style:shadow="none" fo:border="0.012cm solid #000000" fo:padding="0.050cm"/>
    </style:style>
    <style:style style:name="Table14.G2" style:family="table-cell">
      <style:table-cell-properties style:vertical-align="middle" style:shadow="none" fo:border="0.012cm solid #000000" fo:padding="0.050cm"/>
    </style:style>
    <style:style style:name="Table14.H2" style:family="table-cell">
      <style:table-cell-properties style:vertical-align="middle" style:shadow="none" fo:border="0.012cm solid #000000" fo:padding="0.050cm"/>
    </style:style>
    <style:style style:name="Table14.I2" style:family="table-cell">
      <style:table-cell-properties style:vertical-align="middle" style:shadow="none" fo:border="0.012cm solid #000000" fo:padding-top="0.180cm" fo:padding-bottom="0.180cm" fo:padding-left="0.100cm" fo:padding-right="0.100cm"/>
    </style:style>
    <style:style style:name="Table14.J2" style:family="table-cell">
      <style:table-cell-properties style:vertical-align="middle" style:shadow="none" fo:border="0.012cm solid #000000" fo:padding="0.180cm"/>
    </style:style>
    <style:style style:name="Table14.K2" style:family="table-cell">
      <style:table-cell-properties style:vertical-align="middle" style:shadow="none" fo:border="0.012cm solid #000000" fo:padding="0.180cm"/>
    </style:style>
    <style:style style:name="Table14.3" style:family="table-row">
      <style:table-row-properties style:min-row-height="35.35pt" fo:keep-together="auto"/>
    </style:style>
    <style:style style:name="Table14.A3" style:family="table-cell">
      <style:table-cell-properties style:vertical-align="middle" style:shadow="none" fo:border="0.012cm solid #000000" fo:padding="0.050cm"/>
    </style:style>
    <style:style style:name="Table14.B3" style:family="table-cell">
      <style:table-cell-properties style:vertical-align="middle" style:shadow="none" fo:border="0.012cm solid #000000" fo:padding="0.050cm"/>
    </style:style>
    <style:style style:name="Table14.C3" style:family="table-cell">
      <style:table-cell-properties style:vertical-align="middle" style:shadow="none" fo:border="0.012cm solid #000000" fo:padding="0.050cm"/>
    </style:style>
    <style:style style:name="Table14.D3" style:family="table-cell">
      <style:table-cell-properties style:vertical-align="middle" style:shadow="none" fo:border="0.012cm solid #000000" fo:padding="0.050cm"/>
    </style:style>
    <style:style style:name="Table14.E3" style:family="table-cell">
      <style:table-cell-properties style:vertical-align="middle" style:shadow="none" fo:border="0.012cm solid #000000" fo:padding="0.050cm"/>
    </style:style>
    <style:style style:name="Table14.F3" style:family="table-cell">
      <style:table-cell-properties style:vertical-align="middle" style:shadow="none" fo:border="0.012cm solid #000000" fo:padding="0.050cm"/>
    </style:style>
    <style:style style:name="Table14.G3" style:family="table-cell">
      <style:table-cell-properties style:vertical-align="middle" style:shadow="none" fo:border="0.012cm solid #000000" fo:padding="0.050cm"/>
    </style:style>
    <style:style style:name="Table14.H3" style:family="table-cell">
      <style:table-cell-properties style:vertical-align="middle" style:shadow="none" fo:border="0.012cm solid #000000" fo:padding="0.050cm"/>
    </style:style>
    <style:style style:name="Table14.I3" style:family="table-cell">
      <style:table-cell-properties style:vertical-align="middle" style:shadow="none" fo:border="0.012cm solid #000000" fo:padding-top="0.180cm" fo:padding-bottom="0.180cm" fo:padding-left="0.100cm" fo:padding-right="0.100cm"/>
    </style:style>
    <style:style style:name="Table14.J3" style:family="table-cell">
      <style:table-cell-properties style:vertical-align="middle" style:shadow="none" fo:border="0.012cm solid #000000" fo:padding="0.180cm"/>
    </style:style>
    <style:style style:name="Table14.K3" style:family="table-cell">
      <style:table-cell-properties style:vertical-align="middle" style:shadow="none" fo:border="0.012cm solid #000000" fo:padding="0.180cm"/>
    </style:style>
    <style:style style:name="Table14.4" style:family="table-row">
      <style:table-row-properties style:min-row-height="35.35pt" fo:keep-together="auto"/>
    </style:style>
    <style:style style:name="Table14.A4" style:family="table-cell">
      <style:table-cell-properties style:vertical-align="middle" style:shadow="none" fo:border="0.012cm solid #000000" fo:padding="0.050cm"/>
    </style:style>
    <style:style style:name="Table14.B4" style:family="table-cell">
      <style:table-cell-properties style:vertical-align="middle" style:shadow="none" fo:border="0.012cm solid #000000" fo:padding="0.050cm"/>
    </style:style>
    <style:style style:name="Table14.C4" style:family="table-cell">
      <style:table-cell-properties style:vertical-align="middle" style:shadow="none" fo:border="0.012cm solid #000000" fo:padding="0.050cm"/>
    </style:style>
    <style:style style:name="Table14.D4" style:family="table-cell">
      <style:table-cell-properties style:vertical-align="middle" style:shadow="none" fo:border="0.012cm solid #000000" fo:padding="0.050cm"/>
    </style:style>
    <style:style style:name="Table14.E4" style:family="table-cell">
      <style:table-cell-properties style:vertical-align="middle" style:shadow="none" fo:border="0.012cm solid #000000" fo:padding="0.050cm"/>
    </style:style>
    <style:style style:name="Table14.F4" style:family="table-cell">
      <style:table-cell-properties style:vertical-align="middle" style:shadow="none" fo:border="0.012cm solid #000000" fo:padding="0.050cm"/>
    </style:style>
    <style:style style:name="Table14.G4" style:family="table-cell">
      <style:table-cell-properties style:vertical-align="middle" style:shadow="none" fo:border="0.012cm solid #000000" fo:padding="0.050cm"/>
    </style:style>
    <style:style style:name="Table14.H4" style:family="table-cell">
      <style:table-cell-properties style:vertical-align="middle" style:shadow="none" fo:border="0.012cm solid #000000" fo:padding="0.050cm"/>
    </style:style>
    <style:style style:name="Table14.I4" style:family="table-cell">
      <style:table-cell-properties style:vertical-align="middle" style:shadow="none" fo:border="0.012cm solid #000000" fo:padding-top="0.180cm" fo:padding-bottom="0.180cm" fo:padding-left="0.100cm" fo:padding-right="0.100cm"/>
    </style:style>
    <style:style style:name="Table14.J4" style:family="table-cell">
      <style:table-cell-properties style:vertical-align="middle" style:shadow="none" fo:border="0.012cm solid #000000" fo:padding="0.180cm"/>
    </style:style>
    <style:style style:name="Table14.K4" style:family="table-cell">
      <style:table-cell-properties style:vertical-align="middle" style:shadow="none" fo:border="0.012cm solid #000000" fo:padding="0.180cm"/>
    </style:style>
    <style:style style:name="Table14.5" style:family="table-row">
      <style:table-row-properties style:min-row-height="78.31pt" fo:keep-together="auto"/>
    </style:style>
    <style:style style:name="Table14.A5" style:family="table-cell">
      <style:table-cell-properties style:vertical-align="middle" style:shadow="none" fo:border="0.012cm solid #000000" fo:padding="0.050cm"/>
    </style:style>
    <style:style style:name="Table14.B5" style:family="table-cell">
      <style:table-cell-properties style:vertical-align="middle" style:shadow="none" fo:border="0.012cm solid #000000" fo:padding="0.050cm"/>
    </style:style>
    <style:style style:name="Table14.C5" style:family="table-cell">
      <style:table-cell-properties style:vertical-align="middle" style:shadow="none" fo:border="0.012cm solid #000000" fo:padding="0.050cm"/>
    </style:style>
    <style:style style:name="Table14.D5" style:family="table-cell">
      <style:table-cell-properties style:vertical-align="middle" style:shadow="none" fo:border="0.012cm solid #000000" fo:padding="0.050cm"/>
    </style:style>
    <style:style style:name="Table14.E5" style:family="table-cell">
      <style:table-cell-properties style:vertical-align="middle" style:shadow="none" fo:border="0.012cm solid #000000" fo:padding="0.050cm"/>
    </style:style>
    <style:style style:name="Table14.F5" style:family="table-cell">
      <style:table-cell-properties style:vertical-align="middle" style:shadow="none" fo:border="0.012cm solid #000000" fo:padding="0.050cm"/>
    </style:style>
    <style:style style:name="Table14.G5" style:family="table-cell">
      <style:table-cell-properties style:vertical-align="middle" style:shadow="none" fo:border="0.012cm solid #000000" fo:padding="0.050cm"/>
    </style:style>
    <style:style style:name="Table14.H5" style:family="table-cell">
      <style:table-cell-properties style:vertical-align="middle" style:shadow="none" fo:border="0.012cm solid #000000" fo:padding="0.050cm"/>
    </style:style>
    <style:style style:name="Table14.I5" style:family="table-cell">
      <style:table-cell-properties style:vertical-align="middle" style:shadow="none" fo:border="0.012cm solid #000000" fo:padding-top="0.180cm" fo:padding-bottom="0.180cm" fo:padding-left="0.100cm" fo:padding-right="0.100cm"/>
    </style:style>
    <style:style style:name="Table14.J5" style:family="table-cell">
      <style:table-cell-properties style:vertical-align="middle" style:shadow="none" fo:border="0.012cm solid #000000" fo:padding="0.180cm"/>
    </style:style>
    <style:style style:name="Table14.K5" style:family="table-cell">
      <style:table-cell-properties style:vertical-align="middle" style:shadow="none" fo:border="0.012cm solid #000000" fo:padding="0.180cm"/>
    </style:style>
    <style:style style:name="P0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4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81_0" style:parent-style-name="Standard" style:family="paragraph">
      <style:paragraph-properties fo:line-height="150%" fo:text-align="justify" fo:margin-left="0.808cm" fo:margin-right="0cm" fo:text-indent="-0.808cm" fo:margin-top="0cm" fo:margin-bottom="0cm" fo:background-color="transparent" fo:border="none" style:shadow="none" style:text-autospace="none" style:vertical-align="auto" style:snap-to-layout-grid="true"/>
    </style:style>
    <style:style style:name="T15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T15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5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5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95%"/>
    </style:style>
    <style:style style:name="P82_0" style:parent-style-name="Standard" style:family="paragraph">
      <style:paragraph-properties fo:line-height="140%" fo:text-align="justify" fo:margin-left="0.815cm" fo:margin-right="0cm" fo:text-indent="-0.815cm" fo:margin-top="0cm" fo:margin-bottom="0cm" fo:background-color="transparent" fo:border="none" style:shadow="none" style:text-autospace="none" style:vertical-align="auto" style:snap-to-layout-grid="true"/>
    </style:style>
    <style:style style:name="T15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0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2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fo:background-color="#b2ffb2" style:text-emphasize="none" style:text-scale="95%"/>
    </style:style>
    <style:style style:name="T15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fo:background-color="#b2ffb2" style:text-emphasize="none" style:text-scale="95%"/>
    </style:style>
    <style:style style:name="T22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fo:background-color="#b2ffb2" style:text-emphasize="none" style:text-scale="95%"/>
    </style:style>
    <style:style style:name="T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5" style:family="table">
      <style:table-properties style:width="16.479cm" table:align="left" fo:margin="0cm" style:shadow="none" style:may-break-between-rows="true" table:border-model="collapsing"/>
    </style:style>
    <style:style style:name="Table15.A" style:family="table-column">
      <style:table-column-properties style:column-width="3.336cm"/>
    </style:style>
    <style:style style:name="Table15.B" style:family="table-column">
      <style:table-column-properties style:column-width="4.554cm"/>
    </style:style>
    <style:style style:name="Table15.C" style:family="table-column">
      <style:table-column-properties style:column-width="0.699cm"/>
    </style:style>
    <style:style style:name="Table15.D" style:family="table-column">
      <style:table-column-properties style:column-width="1.098cm"/>
    </style:style>
    <style:style style:name="Table15.E" style:family="table-column">
      <style:table-column-properties style:column-width="0.833cm"/>
    </style:style>
    <style:style style:name="Table15.F" style:family="table-column">
      <style:table-column-properties style:column-width="1.233cm"/>
    </style:style>
    <style:style style:name="Table15.G" style:family="table-column">
      <style:table-column-properties style:column-width="4.725cm"/>
    </style:style>
    <style:style style:name="Table15.1" style:family="table-row">
      <style:table-row-properties style:min-row-height="24.15pt" fo:keep-together="auto"/>
    </style:style>
    <style:style style:name="Table15.A1" style:family="table-cell">
      <style:table-cell-properties style:shadow="none" fo:border-top="none" fo:border-bottom="0.04cm solid #000000" fo:border-left="none" fo:border-right="none" fo:padding="0.100cm"/>
    </style:style>
    <style:style style:name="Table15.E1" style:family="table-cell">
      <style:table-cell-properties style:vertical-align="bottom" style:shadow="none" fo:border-top="none" fo:border-bottom="0.04cm solid #000000" fo:border-left="none" fo:border-right="none" fo:padding="0.100cm"/>
    </style:style>
    <style:style style:name="Table15.2" style:family="table-row">
      <style:table-row-properties style:min-row-height="38.64pt" fo:keep-together="auto"/>
    </style:style>
    <style:style style:name="Table15.A2" style:family="table-cell">
      <style:table-cell-properties style:vertical-align="middle" style:shadow="none" fo:border-top="0.04cm solid #000000" fo:border-bottom="0.03cm solid #000000" fo:border-left="0.04cm solid #000000" fo:border-right="0.04cm solid #000000" fo:padding="0.100cm"/>
    </style:style>
    <style:style style:name="Table15.3" style:family="table-row">
      <style:table-row-properties style:min-row-height="31.81pt" fo:keep-together="auto"/>
    </style:style>
    <style:style style:name="Table15.A3" style:family="table-cell">
      <style:table-cell-properties style:vertical-align="middle" style:shadow="none" fo:border-top="0.03cm solid #000000" fo:border-bottom="0.012cm solid #000000" fo:border-left="0.04cm solid #000000" fo:border-right="0.012cm solid #000000" fo:padding="0.100cm"/>
    </style:style>
    <style:style style:name="Table15.B3" style:family="table-cell">
      <style:table-cell-properties style:vertical-align="middle" style:shadow="none" fo:border-top="0.03cm solid #000000" fo:border-bottom="0.012cm solid #000000" fo:border-left="0.012cm solid #000000" fo:border-right="0.04cm solid #000000" fo:padding="0.100cm"/>
    </style:style>
    <style:style style:name="Table15.4" style:family="table-row">
      <style:table-row-properties style:min-row-height="31.81pt" fo:keep-together="auto"/>
    </style:style>
    <style:style style:name="Table15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15.B4" style:family="table-cell">
      <style:table-cell-properties style:vertical-align="middle" style:shadow="none" fo:border="0.012cm solid #000000" fo:padding="0.100cm"/>
    </style:style>
    <style:style style:name="Table15.D4" style:family="table-cell">
      <style:table-cell-properties style:vertical-align="middle" style:shadow="none" fo:border="0.012cm solid #000000" fo:padding="0.100cm"/>
    </style:style>
    <style:style style:name="Table15.G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15.5" style:family="table-row">
      <style:table-row-properties style:min-row-height="31.81pt" fo:keep-together="auto"/>
    </style:style>
    <style:style style:name="Table15.D5" style:family="table-cell">
      <style:table-cell-properties style:vertical-align="middle" style:shadow="none" fo:border="0.012cm solid #000000" fo:padding="0.100cm"/>
    </style:style>
    <style:style style:name="Table15.G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15.6" style:family="table-row">
      <style:table-row-properties style:min-row-height="31.81pt" fo:keep-together="auto"/>
    </style:style>
    <style:style style:name="Table15.A6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15.B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15.7" style:family="table-row">
      <style:table-row-properties style:min-row-height="31.81pt" fo:keep-together="auto"/>
    </style:style>
    <style:style style:name="Table15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15.B7" style:family="table-cell">
      <style:table-cell-properties style:vertical-align="middle" style:shadow="none" fo:border="0.012cm solid #000000" fo:padding="0.100cm"/>
    </style:style>
    <style:style style:name="Table15.D7" style:family="table-cell">
      <style:table-cell-properties style:vertical-align="middle" style:shadow="none" fo:border="0.012cm solid #000000" fo:padding="0.100cm"/>
    </style:style>
    <style:style style:name="Table15.G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15.8" style:family="table-row">
      <style:table-row-properties style:min-row-height="31.81pt" fo:keep-together="auto"/>
    </style:style>
    <style:style style:name="Table15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15.B8" style:family="table-cell">
      <style:table-cell-properties style:vertical-align="middle" style:shadow="none" fo:border="0.012cm solid #000000" fo:padding="0.100cm"/>
    </style:style>
    <style:style style:name="Table15.D8" style:family="table-cell">
      <style:table-cell-properties style:vertical-align="middle" style:shadow="none" fo:border="0.012cm solid #000000" fo:padding="0.100cm"/>
    </style:style>
    <style:style style:name="Table15.G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15.9" style:family="table-row">
      <style:table-row-properties style:min-row-height="31.81pt" fo:keep-together="auto"/>
    </style:style>
    <style:style style:name="Table15.A9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15.B9" style:family="table-cell">
      <style:table-cell-properties style:vertical-align="middle" style:shadow="none" fo:border="0.012cm solid #000000" fo:padding="0.100cm"/>
    </style:style>
    <style:style style:name="Table15.D9" style:family="table-cell">
      <style:table-cell-properties style:vertical-align="middle" style:shadow="none" fo:border="0.012cm solid #000000" fo:padding="0.100cm"/>
    </style:style>
    <style:style style:name="Table15.G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15.10" style:family="table-row">
      <style:table-row-properties style:min-row-height="31.81pt" fo:keep-together="auto"/>
    </style:style>
    <style:style style:name="Table15.A10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15.B10" style:family="table-cell">
      <style:table-cell-properties style:vertical-align="middle" style:shadow="none" fo:border="0.012cm solid #000000" fo:padding="0.100cm"/>
    </style:style>
    <style:style style:name="Table15.D10" style:family="table-cell">
      <style:table-cell-properties style:vertical-align="middle" style:shadow="none" fo:border="0.012cm solid #000000" fo:padding="0.100cm"/>
    </style:style>
    <style:style style:name="Table15.G10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15.11" style:family="table-row">
      <style:table-row-properties style:min-row-height="31.81pt" fo:keep-together="auto"/>
    </style:style>
    <style:style style:name="Table15.A11" style:family="table-cell">
      <style:table-cell-properties style:vertical-align="middle" style:shadow="none" fo:border-top="0.012cm solid #000000" fo:border-bottom="none" fo:border-left="0.04cm solid #000000" fo:border-right="0.04cm solid #000000" fo:padding="0.100cm"/>
    </style:style>
    <style:style style:name="Table15.12" style:family="table-row">
      <style:table-row-properties style:min-row-height="111.05pt" fo:keep-together="auto"/>
    </style:style>
    <style:style style:name="Table15.A12" style:family="table-cell">
      <style:table-cell-properties style:vertical-align="middle" style:shadow="none" fo:border-top="none" fo:border-bottom="0.012cm solid #000000" fo:border-left="0.04cm solid #000000" fo:border-right="0.04cm solid #000000" fo:padding="0.100cm"/>
    </style:style>
    <style:style style:name="Table15.13" style:family="table-row">
      <style:table-row-properties style:min-row-height="31.81pt" fo:keep-together="auto"/>
    </style:style>
    <style:style style:name="Table15.A13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100cm"/>
    </style:style>
    <style:style style:name="Table15.14" style:family="table-row">
      <style:table-row-properties style:min-row-height="31.81pt" fo:keep-together="auto"/>
    </style:style>
    <style:style style:name="Table15.A14" style:family="table-cell">
      <style:table-cell-properties style:vertical-align="middle" style:shadow="none" fo:border-top="0.012cm solid #000000" fo:border-bottom="0.012cm solid #000000" fo:border-left="0.04cm solid #000000" fo:border-right="0.015cm solid #000000" fo:padding="0.100cm"/>
    </style:style>
    <style:style style:name="Table15.B14" style:family="table-cell">
      <style:table-cell-properties style:vertical-align="middle" style:shadow="none" fo:border="0.015cm solid #000000" fo:padding="0.100cm"/>
    </style:style>
    <style:style style:name="Table15.C14" style:family="table-cell">
      <style:table-cell-properties style:vertical-align="middle" style:shadow="none" fo:border="0.015cm solid #000000" fo:padding="0.100cm"/>
    </style:style>
    <style:style style:name="Table15.F14" style:family="table-cell">
      <style:table-cell-properties style:vertical-align="middle" style:shadow="none" fo:border-top="0.012cm solid #000000" fo:border-bottom="0.012cm solid #000000" fo:border-left="0.015cm solid #000000" fo:border-right="0.04cm solid #000000" fo:padding="0.100cm"/>
    </style:style>
    <style:style style:name="Table15.15" style:family="table-row">
      <style:table-row-properties style:min-row-height="31.81pt" fo:keep-together="auto"/>
    </style:style>
    <style:style style:name="Table15.A1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15.B15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15.C15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15.F1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15.16" style:family="table-row">
      <style:table-row-properties style:min-row-height="102.90pt" fo:keep-together="auto"/>
    </style:style>
    <style:style style:name="Table15.A16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100cm"/>
    </style:style>
    <style:style style:name="Table15.17" style:family="table-row">
      <style:table-row-properties style:min-row-height="31.38pt" fo:keep-together="auto"/>
    </style:style>
    <style:style style:name="Table15.A17" style:family="table-cell">
      <style:table-cell-properties style:vertical-align="middle" style:shadow="none" fo:border-top="0.012cm solid #000000" fo:border-bottom="none" fo:border-left="none" fo:border-right="none" fo:padding="0.100cm"/>
    </style:style>
    <style:style style:name="P247_0_MS3_b3" style:parent-style-name="Standard" style:master-page-name="MP3" style:family="paragraph">
      <style:paragraph-properties fo:line-height="5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6" style:family="table">
      <style:table-properties style:width="16.407cm" table:align="left" fo:margin="0cm" style:shadow="none" style:may-break-between-rows="true" table:border-model="collapsing"/>
    </style:style>
    <style:style style:name="Table16.A" style:family="table-column">
      <style:table-column-properties style:column-width="4.529cm"/>
    </style:style>
    <style:style style:name="Table16.B" style:family="table-column">
      <style:table-column-properties style:column-width="11.878cm"/>
    </style:style>
    <style:style style:name="Table16.1" style:family="table-row">
      <style:table-row-properties style:min-row-height="27.97pt" fo:keep-together="auto"/>
    </style:style>
    <style:style style:name="Table16.A1" style:family="table-cell">
      <style:table-cell-properties style:vertical-align="bottom" style:shadow="none" fo:border-top="none" fo:border-bottom="0.04cm solid #000000" fo:border-left="none" fo:border-right="none" fo:padding="0.050cm"/>
    </style:style>
    <style:style style:name="Table16.2" style:family="table-row">
      <style:table-row-properties style:min-row-height="31.80pt" fo:keep-together="auto"/>
    </style:style>
    <style:style style:name="Table16.A2" style:family="table-cell">
      <style:table-cell-properties style:vertical-align="middle" style:shadow="none" fo:border-top="0.03cm solid #000000" fo:border-bottom="0.012cm solid #000000" fo:border-left="0.04cm solid #000000" fo:border-right="0.04cm solid #000000" fo:padding="0.050cm"/>
    </style:style>
    <style:style style:name="Table16.3" style:family="table-row">
      <style:table-row-properties style:min-row-height="31.80pt" fo:keep-together="auto"/>
    </style:style>
    <style:style style:name="Table16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16.B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16.4" style:family="table-row">
      <style:table-row-properties style:min-row-height="31.80pt" fo:keep-together="auto"/>
    </style:style>
    <style:style style:name="Table16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16.B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16.5" style:family="table-row">
      <style:table-row-properties style:min-row-height="31.80pt" fo:keep-together="auto"/>
    </style:style>
    <style:style style:name="Table16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16.B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16.6" style:family="table-row">
      <style:table-row-properties style:min-row-height="31.80pt" fo:keep-together="auto"/>
    </style:style>
    <style:style style:name="Table16.A6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16.7" style:family="table-row">
      <style:table-row-properties style:min-row-height="31.80pt" fo:keep-together="auto"/>
    </style:style>
    <style:style style:name="Table16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16.B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16.8" style:family="table-row">
      <style:table-row-properties style:min-row-height="31.80pt" fo:keep-together="auto"/>
    </style:style>
    <style:style style:name="Table16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16.B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16.9" style:family="table-row">
      <style:table-row-properties style:min-row-height="31.80pt" fo:keep-together="auto"/>
    </style:style>
    <style:style style:name="Table16.A9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16.B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16.10" style:family="table-row">
      <style:table-row-properties style:min-row-height="31.80pt" fo:keep-together="auto"/>
    </style:style>
    <style:style style:name="Table16.A10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16.11" style:family="table-row">
      <style:table-row-properties style:min-row-height="354.42pt" fo:keep-together="auto"/>
    </style:style>
    <style:style style:name="Table16.A11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50cm"/>
    </style:style>
    <style:style style:name="P247_0" style:parent-style-name="Standard" style:family="paragraph">
      <style:paragraph-properties fo:line-height="5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7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7" style:family="table">
      <style:table-properties style:width="16.407cm" table:align="left" fo:margin="0.050cm" style:shadow="none" style:may-break-between-rows="true" table:border-model="collapsing"/>
    </style:style>
    <style:style style:name="Table17.A" style:family="table-column">
      <style:table-column-properties style:column-width="16.407cm"/>
    </style:style>
    <style:style style:name="Table17.1" style:family="table-row">
      <style:table-row-properties style:min-row-height="31.80pt" fo:keep-together="auto"/>
    </style:style>
    <style:style style:name="Table17.A1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17.2" style:family="table-row">
      <style:table-row-properties style:min-row-height="660.06pt" fo:keep-together="auto"/>
    </style:style>
    <style:style style:name="Table17.A2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50cm"/>
    </style:style>
    <style:style style:name="P248_0_b4" style:parent-style-name="Standard" style:family="paragraph">
      <style:paragraph-properties fo:line-height="123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able18" style:family="table">
      <style:table-properties style:width="16.479cm" table:align="left" fo:margin="0cm" style:shadow="none" style:may-break-between-rows="true" table:border-model="collapsing"/>
    </style:style>
    <style:style style:name="Table18.A" style:family="table-column">
      <style:table-column-properties style:column-width="3.336cm"/>
    </style:style>
    <style:style style:name="Table18.B" style:family="table-column">
      <style:table-column-properties style:column-width="4.554cm"/>
    </style:style>
    <style:style style:name="Table18.C" style:family="table-column">
      <style:table-column-properties style:column-width="0.699cm"/>
    </style:style>
    <style:style style:name="Table18.D" style:family="table-column">
      <style:table-column-properties style:column-width="1.098cm"/>
    </style:style>
    <style:style style:name="Table18.E" style:family="table-column">
      <style:table-column-properties style:column-width="0.833cm"/>
    </style:style>
    <style:style style:name="Table18.F" style:family="table-column">
      <style:table-column-properties style:column-width="1.233cm"/>
    </style:style>
    <style:style style:name="Table18.G" style:family="table-column">
      <style:table-column-properties style:column-width="4.725cm"/>
    </style:style>
    <style:style style:name="Table18.1" style:family="table-row">
      <style:table-row-properties style:min-row-height="24.15pt" fo:keep-together="auto"/>
    </style:style>
    <style:style style:name="Table18.A1" style:family="table-cell">
      <style:table-cell-properties style:shadow="none" fo:border-top="none" fo:border-bottom="0.04cm solid #000000" fo:border-left="none" fo:border-right="none" fo:padding="0.100cm"/>
    </style:style>
    <style:style style:name="Table18.E1" style:family="table-cell">
      <style:table-cell-properties style:vertical-align="bottom" style:shadow="none" fo:border-top="none" fo:border-bottom="0.04cm solid #000000" fo:border-left="none" fo:border-right="none" fo:padding="0.100cm"/>
    </style:style>
    <style:style style:name="Table18.2" style:family="table-row">
      <style:table-row-properties style:min-row-height="38.64pt" fo:keep-together="auto"/>
    </style:style>
    <style:style style:name="Table18.A2" style:family="table-cell">
      <style:table-cell-properties style:vertical-align="middle" style:shadow="none" fo:border-top="0.04cm solid #000000" fo:border-bottom="0.03cm solid #000000" fo:border-left="0.04cm solid #000000" fo:border-right="0.04cm solid #000000" fo:padding="0.100cm"/>
    </style:style>
    <style:style style:name="Table18.3" style:family="table-row">
      <style:table-row-properties style:min-row-height="31.81pt" fo:keep-together="auto"/>
    </style:style>
    <style:style style:name="Table18.A3" style:family="table-cell">
      <style:table-cell-properties style:vertical-align="middle" style:shadow="none" fo:border-top="0.03cm solid #000000" fo:border-bottom="0.012cm solid #000000" fo:border-left="0.04cm solid #000000" fo:border-right="0.012cm solid #000000" fo:padding="0.100cm"/>
    </style:style>
    <style:style style:name="Table18.B3" style:family="table-cell">
      <style:table-cell-properties style:vertical-align="middle" style:shadow="none" fo:border-top="0.03cm solid #000000" fo:border-bottom="0.012cm solid #000000" fo:border-left="0.012cm solid #000000" fo:border-right="0.012cm solid #000000" fo:padding="0.100cm"/>
    </style:style>
    <style:style style:name="Table18.D3" style:family="table-cell">
      <style:table-cell-properties style:vertical-align="middle" style:shadow="none" fo:border-top="0.03cm solid #000000" fo:border-bottom="0.012cm solid #000000" fo:border-left="0.012cm solid #000000" fo:border-right="0.012cm solid #000000" fo:padding="0.100cm"/>
    </style:style>
    <style:style style:name="Table18.G3" style:family="table-cell">
      <style:table-cell-properties style:vertical-align="middle" style:shadow="none" fo:border-top="0.03cm solid #000000" fo:border-bottom="0.012cm solid #000000" fo:border-left="0.012cm solid #000000" fo:border-right="0.04cm solid #000000" fo:padding="0.100cm"/>
    </style:style>
    <style:style style:name="Table18.4" style:family="table-row">
      <style:table-row-properties style:min-row-height="31.81pt" fo:keep-together="auto"/>
    </style:style>
    <style:style style:name="Table18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18.B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18.5" style:family="table-row">
      <style:table-row-properties style:min-row-height="31.81pt" fo:keep-together="auto"/>
    </style:style>
    <style:style style:name="Table18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18.B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18.6" style:family="table-row">
      <style:table-row-properties style:min-row-height="31.81pt" fo:keep-together="auto"/>
    </style:style>
    <style:style style:name="Table18.A6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18.B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18.7" style:family="table-row">
      <style:table-row-properties style:min-row-height="31.81pt" fo:keep-together="auto"/>
    </style:style>
    <style:style style:name="Table18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18.B7" style:family="table-cell">
      <style:table-cell-properties style:vertical-align="middle" style:shadow="none" fo:border="0.012cm solid #000000" fo:padding="0.100cm"/>
    </style:style>
    <style:style style:name="Table18.D7" style:family="table-cell">
      <style:table-cell-properties style:vertical-align="middle" style:shadow="none" fo:border="0.012cm solid #000000" fo:padding="0.100cm"/>
    </style:style>
    <style:style style:name="Table18.G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18.8" style:family="table-row">
      <style:table-row-properties style:min-row-height="31.81pt" fo:keep-together="auto"/>
    </style:style>
    <style:style style:name="Table18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18.B8" style:family="table-cell">
      <style:table-cell-properties style:vertical-align="middle" style:shadow="none" fo:border="0.012cm solid #000000" fo:padding="0.100cm"/>
    </style:style>
    <style:style style:name="Table18.D8" style:family="table-cell">
      <style:table-cell-properties style:vertical-align="middle" style:shadow="none" fo:border="0.012cm solid #000000" fo:padding="0.100cm"/>
    </style:style>
    <style:style style:name="Table18.G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18.9" style:family="table-row">
      <style:table-row-properties style:min-row-height="31.81pt" fo:keep-together="auto"/>
    </style:style>
    <style:style style:name="Table18.A9" style:family="table-cell">
      <style:table-cell-properties style:vertical-align="middle" style:shadow="none" fo:border-top="0.012cm solid #000000" fo:border-bottom="none" fo:border-left="0.04cm solid #000000" fo:border-right="0.04cm solid #000000" fo:padding="0.100cm"/>
    </style:style>
    <style:style style:name="Table18.10" style:family="table-row">
      <style:table-row-properties style:min-row-height="173.31pt" fo:keep-together="auto"/>
    </style:style>
    <style:style style:name="Table18.A10" style:family="table-cell">
      <style:table-cell-properties style:vertical-align="middle" style:shadow="none" fo:border-top="none" fo:border-bottom="0.012cm solid #000000" fo:border-left="0.04cm solid #000000" fo:border-right="0.04cm solid #000000" fo:padding="0.100cm"/>
    </style:style>
    <style:style style:name="Table18.11" style:family="table-row">
      <style:table-row-properties style:min-row-height="31.81pt" fo:keep-together="auto"/>
    </style:style>
    <style:style style:name="Table18.A11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100cm"/>
    </style:style>
    <style:style style:name="Table18.12" style:family="table-row">
      <style:table-row-properties style:min-row-height="31.81pt" fo:keep-together="auto"/>
    </style:style>
    <style:style style:name="Table18.A12" style:family="table-cell">
      <style:table-cell-properties style:vertical-align="middle" style:shadow="none" fo:border-top="0.012cm solid #000000" fo:border-bottom="0.012cm solid #000000" fo:border-left="0.04cm solid #000000" fo:border-right="0.015cm solid #000000" fo:padding="0.100cm"/>
    </style:style>
    <style:style style:name="Table18.B12" style:family="table-cell">
      <style:table-cell-properties style:vertical-align="middle" style:shadow="none" fo:border="0.015cm solid #000000" fo:padding="0.100cm"/>
    </style:style>
    <style:style style:name="Table18.C12" style:family="table-cell">
      <style:table-cell-properties style:vertical-align="middle" style:shadow="none" fo:border="0.015cm solid #000000" fo:padding="0.100cm"/>
    </style:style>
    <style:style style:name="Table18.F12" style:family="table-cell">
      <style:table-cell-properties style:vertical-align="middle" style:shadow="none" fo:border-top="0.012cm solid #000000" fo:border-bottom="0.012cm solid #000000" fo:border-left="0.015cm solid #000000" fo:border-right="0.04cm solid #000000" fo:padding="0.100cm"/>
    </style:style>
    <style:style style:name="Table18.13" style:family="table-row">
      <style:table-row-properties style:min-row-height="31.81pt" fo:keep-together="auto"/>
    </style:style>
    <style:style style:name="Table18.A1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18.B13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18.C13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18.F1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18.14" style:family="table-row">
      <style:table-row-properties style:min-row-height="102.90pt" fo:keep-together="auto"/>
    </style:style>
    <style:style style:name="Table18.A14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100cm"/>
    </style:style>
    <style:style style:name="Table18.15" style:family="table-row">
      <style:table-row-properties style:min-row-height="31.38pt" fo:keep-together="auto"/>
    </style:style>
    <style:style style:name="Table18.A15" style:family="table-cell">
      <style:table-cell-properties style:vertical-align="middle" style:shadow="none" fo:border-top="0.012cm solid #000000" fo:border-bottom="none" fo:border-left="none" fo:border-right="none" fo:padding="0.100cm"/>
    </style:style>
    <style:style style:name="P247_0_b4" style:parent-style-name="Standard" style:family="paragraph">
      <style:paragraph-properties fo:line-height="59%" fo:text-align="center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able19" style:family="table">
      <style:table-properties style:width="16.407cm" table:align="left" fo:margin="0cm" style:shadow="none" style:may-break-between-rows="true" table:border-model="collapsing"/>
    </style:style>
    <style:style style:name="Table19.A" style:family="table-column">
      <style:table-column-properties style:column-width="4.529cm"/>
    </style:style>
    <style:style style:name="Table19.B" style:family="table-column">
      <style:table-column-properties style:column-width="11.878cm"/>
    </style:style>
    <style:style style:name="Table19.1" style:family="table-row">
      <style:table-row-properties style:min-row-height="27.97pt" fo:keep-together="auto"/>
    </style:style>
    <style:style style:name="Table19.A1" style:family="table-cell">
      <style:table-cell-properties style:vertical-align="bottom" style:shadow="none" fo:border-top="none" fo:border-bottom="0.04cm solid #000000" fo:border-left="none" fo:border-right="none" fo:padding="0.050cm"/>
    </style:style>
    <style:style style:name="Table19.2" style:family="table-row">
      <style:table-row-properties style:min-row-height="31.80pt" fo:keep-together="auto"/>
    </style:style>
    <style:style style:name="Table19.A2" style:family="table-cell">
      <style:table-cell-properties style:vertical-align="middle" style:shadow="none" fo:border-top="0.03cm solid #000000" fo:border-bottom="0.012cm solid #000000" fo:border-left="0.04cm solid #000000" fo:border-right="0.04cm solid #000000" fo:padding="0.050cm"/>
    </style:style>
    <style:style style:name="Table19.3" style:family="table-row">
      <style:table-row-properties style:min-row-height="31.80pt" fo:keep-together="auto"/>
    </style:style>
    <style:style style:name="Table19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19.B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19.4" style:family="table-row">
      <style:table-row-properties style:min-row-height="31.80pt" fo:keep-together="auto"/>
    </style:style>
    <style:style style:name="Table19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19.B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19.5" style:family="table-row">
      <style:table-row-properties style:min-row-height="31.80pt" fo:keep-together="auto"/>
    </style:style>
    <style:style style:name="Table19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19.B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19.6" style:family="table-row">
      <style:table-row-properties style:min-row-height="31.80pt" fo:keep-together="auto"/>
    </style:style>
    <style:style style:name="Table19.A6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19.7" style:family="table-row">
      <style:table-row-properties style:min-row-height="31.80pt" fo:keep-together="auto"/>
    </style:style>
    <style:style style:name="Table19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19.B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19.8" style:family="table-row">
      <style:table-row-properties style:min-row-height="31.80pt" fo:keep-together="auto"/>
    </style:style>
    <style:style style:name="Table19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19.B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19.9" style:family="table-row">
      <style:table-row-properties style:min-row-height="31.80pt" fo:keep-together="auto"/>
    </style:style>
    <style:style style:name="Table19.A9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19.B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19.10" style:family="table-row">
      <style:table-row-properties style:min-row-height="31.80pt" fo:keep-together="auto"/>
    </style:style>
    <style:style style:name="Table19.A10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19.11" style:family="table-row">
      <style:table-row-properties style:min-row-height="354.42pt" fo:keep-together="auto"/>
    </style:style>
    <style:style style:name="Table19.A11" style:family="table-cell">
      <style:table-cell-properties style:shadow="none" fo:border-top="0.012cm solid #000000" fo:border-bottom="0.04cm solid #000000" fo:border-left="0.04cm solid #000000" fo:border-right="0.04cm solid #000000" fo:padding="0.050cm"/>
    </style:style>
    <style:style style:name="Table20" style:family="table">
      <style:table-properties style:width="16.407cm" table:align="left" fo:margin="0.050cm" style:shadow="none" style:may-break-between-rows="true" table:border-model="collapsing"/>
    </style:style>
    <style:style style:name="Table20.A" style:family="table-column">
      <style:table-column-properties style:column-width="16.407cm"/>
    </style:style>
    <style:style style:name="Table20.1" style:family="table-row">
      <style:table-row-properties style:min-row-height="31.80pt" fo:keep-together="auto"/>
    </style:style>
    <style:style style:name="Table20.A1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20.2" style:family="table-row">
      <style:table-row-properties style:min-row-height="657.23pt" fo:keep-together="auto"/>
    </style:style>
    <style:style style:name="Table20.A2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50cm"/>
    </style:style>
    <style:style style:name="T194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_0_b4" style:parent-style-name="Standard" style:family="paragraph">
      <style:paragraph-properties fo:line-height="100%" fo:text-align="start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210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49_22" style:parent-style-name="바탕글 사본2" style:family="paragraph">
      <style:paragraph-properties fo:line-height="77%" fo:text-align="justify" fo:margin-left="1.187cm" fo:margin-right="0cm" fo:text-indent="-1.187cm" fo:margin-top="0cm" fo:margin-bottom="0cm" fo:background-color="transparent" fo:border="none" style:shadow="none" style:text-autospace="none" style:vertical-align="auto" style:snap-to-layout-grid="false"/>
    </style:style>
    <style:style style:name="T9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250_22" style:parent-style-name="바탕글 사본2" style:family="paragraph">
      <style:paragraph-properties fo:line-height="10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1_22" style:parent-style-name="바탕글 사본2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7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52_22" style:parent-style-name="바탕글 사본2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96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53_22" style:parent-style-name="바탕글 사본2" style:family="paragraph">
      <style:paragraph-properties fo:line-height="11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9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21" style:family="table">
      <style:table-properties style:width="16.801cm" table:align="left" fo:margin="0cm" style:shadow="none" style:may-break-between-rows="true" table:border-model="collapsing"/>
    </style:style>
    <style:style style:name="Table21.A" style:family="table-column">
      <style:table-column-properties style:column-width="3.109cm"/>
    </style:style>
    <style:style style:name="Table21.B" style:family="table-column">
      <style:table-column-properties style:column-width="6.496cm"/>
    </style:style>
    <style:style style:name="Table21.C" style:family="table-column">
      <style:table-column-properties style:column-width="2.899cm"/>
    </style:style>
    <style:style style:name="Table21.D" style:family="table-column">
      <style:table-column-properties style:column-width="4.296cm"/>
    </style:style>
    <style:style style:name="Table21.1" style:family="table-row">
      <style:table-row-properties style:min-row-height="26.14pt" fo:keep-together="auto"/>
    </style:style>
    <style:style style:name="Table21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1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1.2" style:family="table-row">
      <style:table-row-properties style:min-row-height="26.14pt" fo:keep-together="auto"/>
    </style:style>
    <style:style style:name="Table21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1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1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1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12_22" style:parent-style-name="바탕글 사본2" style:family="paragraph">
      <style:paragraph-properties fo:line-height="14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68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9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4_1" style:parent-style-name="본문" style:family="paragraph">
      <style:paragraph-properties fo:line-height="86%" fo:text-align="justify" fo:margin-left="0cm" fo:margin-right="0cm" fo:text-indent="0cm" fo:margin-top="0.353cm" fo:margin-bottom="0cm" fo:background-color="transparent" fo:border="none" style:shadow="none" style:text-autospace="none" style:vertical-align="auto" style:snap-to-layout-grid="true"/>
    </style:style>
    <style:style style:name="T170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7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72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255_1" style:parent-style-name="본문" style:family="paragraph">
      <style:paragraph-properties fo:line-height="86%" fo:text-align="justify" fo:margin-left="0.970cm" fo:margin-right="0cm" fo:text-indent="-0.970cm" fo:margin-top="0.353cm" fo:margin-bottom="0cm" fo:background-color="transparent" fo:border="none" style:shadow="none" style:text-autospace="none" style:vertical-align="auto" style:snap-to-layout-grid="true"/>
    </style:style>
    <style:style style:name="T173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256_1" style:parent-style-name="본문" style:family="paragraph">
      <style:paragraph-properties fo:line-height="86%" fo:text-align="justify" fo:margin-left="0.963cm" fo:margin-right="0cm" fo:text-indent="-0.963cm" fo:margin-top="0.353cm" fo:margin-bottom="0cm" fo:background-color="transparent" fo:border="none" style:shadow="none" style:text-autospace="none" style:vertical-align="auto" style:snap-to-layout-grid="true"/>
    </style:style>
    <style:style style:name="T174" style:family="text">
      <style:text-properties fo:color="#000000" style:text-outline="false" style:text-line-through-style="solid" style:text-position="0% 100%" style:font-name="산돌명조 L" style:font-name-asian="-윤명조120" style:font-name-complex="함초롬바탕" fo:font-family="산돌명조 L" style:font-family-asian="-윤명조120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7_0" style:parent-style-name="Standard" style:family="paragraph">
      <style:paragraph-properties fo:line-height="86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75" style:family="text">
      <style:text-properties fo:color="#000000" style:text-outline="false" style:text-line-through-style="solid" style:text-position="0% 100%" style:font-name="-윤명조120" style:font-name-asian="-윤명조120" style:font-name-complex="함초롬바탕" fo:font-family="-윤명조120" style:font-family-asian="-윤명조120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6" style:family="text">
      <style:text-properties fo:color="#000000" style:text-outline="false" style:text-line-through-style="solid" style:text-position="0% 100%" style:font-name="-윤명조120" style:font-name-asian="-윤명조120" style:font-name-complex="함초롬바탕" fo:font-family="-윤명조120" style:font-family-asian="-윤명조120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2" style:family="text">
      <style:text-properties fo:color="#000000" style:text-outline="false" style:text-line-through-style="solid" style:text-position="0% 100%" style:font-name="산돌명조 L" style:font-name-asian="-윤명조120" style:font-name-complex="휴먼명조" fo:font-family="산돌명조 L" style:font-family-asian="-윤명조120" style:font-family-complex="휴먼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2" style:family="table">
      <style:table-properties style:width="16.802cm" table:align="left" fo:margin="0cm" style:shadow="none" style:may-break-between-rows="true" table:border-model="collapsing"/>
    </style:style>
    <style:style style:name="Table22.A" style:family="table-column">
      <style:table-column-properties style:column-width="4.962cm"/>
    </style:style>
    <style:style style:name="Table22.B" style:family="table-column">
      <style:table-column-properties style:column-width="6.998cm"/>
    </style:style>
    <style:style style:name="Table22.C" style:family="table-column">
      <style:table-column-properties style:column-width="4.842cm"/>
    </style:style>
    <style:style style:name="Table22.1" style:family="table-row">
      <style:table-row-properties style:min-row-height="11.00pt" fo:keep-together="auto"/>
    </style:style>
    <style:style style:name="Table22.A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22.B1" style:family="table-cell">
      <style:table-cell-properties style:vertical-align="middle" style:shadow="none" fo:background-color="#e5e5e5" fo:border="none" fo:padding-left="0.180cm" fo:padding-right="0.180cm"/>
    </style:style>
    <style:style style:name="Table22.C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22.2" style:family="table-row">
      <style:table-row-properties style:min-row-height="12.32pt" fo:keep-together="auto"/>
    </style:style>
    <style:style style:name="Table22.A2" style:family="table-cell">
      <style:table-cell-properties style:vertical-align="middle" style:shadow="none" fo:border-top="0.012cm dotted #000000" fo:border-bottom="none" fo:border-left="0.012cm dotted #000000" fo:border-right="none" fo:padding-left="0.180cm" fo:padding-right="0.180cm"/>
    </style:style>
    <style:style style:name="Table22.C2" style:family="table-cell">
      <style:table-cell-properties style:vertical-align="middle" style:shadow="none" fo:border-top="0.012cm dotted #000000" fo:border-bottom="none" fo:border-left="none" fo:border-right="0.012cm dotted #000000" fo:padding-left="0.180cm" fo:padding-right="0.180cm"/>
    </style:style>
    <style:style style:name="Table22.3" style:family="table-row">
      <style:table-row-properties style:min-row-height="201.26pt" fo:keep-together="auto"/>
    </style:style>
    <style:style style:name="Table22.A3" style:family="table-cell">
      <style:table-cell-properties style:vertical-align="middle" style:shadow="none" fo:border-top="none" fo:border-bottom="0.012cm dotted #000000" fo:border-left="0.012cm dotted #000000" fo:border-right="0.012cm dotted #000000" fo:padding-left="0.180cm" fo:padding-right="0.180cm"/>
    </style:style>
    <style:style style:name="T1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5_18" style:parent-style-name="선그리기" style:family="paragraph">
      <style:paragraph-properties fo:line-height="200%" fo:text-align="center" fo:margin-left="1.422cm" fo:margin-right="0cm" fo:text-indent="-1.422cm" fo:margin-top="0cm" fo:margin-bottom="0cm" fo:background-color="transparent" fo:border="none" style:shadow="none" style:text-autospace="none" style:vertical-align="auto" style:snap-to-layout-grid="false"/>
    </style:style>
    <style:style style:name="P84_0_b4" style:parent-style-name="Standard" style:family="paragraph">
      <style:paragraph-properties fo:line-height="120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20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23" style:family="table">
      <style:table-properties style:width="10.212cm" table:align="left" fo:margin="0cm" style:shadow="none" style:may-break-between-rows="true" table:border-model="collapsing"/>
    </style:style>
    <style:style style:name="Table23.A" style:family="table-column">
      <style:table-column-properties style:column-width="10.212cm"/>
    </style:style>
    <style:style style:name="Table23.1" style:family="table-row">
      <style:table-row-properties style:min-row-height="32.97pt" fo:keep-together="auto"/>
    </style:style>
    <style:style style:name="Table23.A1" style:family="table-cell">
      <style:table-cell-properties style:vertical-align="middle" style:shadow="none" fo:border="0.012cm solid #000000" fo:padding="0.050cm"/>
    </style:style>
    <style:style style:name="P258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24" style:family="table">
      <style:table-properties style:width="16.317cm" table:align="left" fo:margin="0cm" style:shadow="none" style:may-break-between-rows="false" table:border-model="collapsing"/>
    </style:style>
    <style:style style:name="Table24.A" style:family="table-column">
      <style:table-column-properties style:column-width="2.546cm"/>
    </style:style>
    <style:style style:name="Table24.B" style:family="table-column">
      <style:table-column-properties style:column-width="1.544cm"/>
    </style:style>
    <style:style style:name="Table24.C" style:family="table-column">
      <style:table-column-properties style:column-width="2.746cm"/>
    </style:style>
    <style:style style:name="Table24.D" style:family="table-column">
      <style:table-column-properties style:column-width="2.846cm"/>
    </style:style>
    <style:style style:name="Table24.E" style:family="table-column">
      <style:table-column-properties style:column-width="2.646cm"/>
    </style:style>
    <style:style style:name="Table24.F" style:family="table-column">
      <style:table-column-properties style:column-width="1.544cm"/>
    </style:style>
    <style:style style:name="Table24.G" style:family="table-column">
      <style:table-column-properties style:column-width="0.301cm"/>
    </style:style>
    <style:style style:name="Table24.H" style:family="table-column">
      <style:table-column-properties style:column-width="2.145cm"/>
    </style:style>
    <style:style style:name="Table24.1" style:family="table-row">
      <style:table-row-properties style:min-row-height="25.12pt" fo:keep-together="auto"/>
    </style:style>
    <style:style style:name="Table24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24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4.D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4.E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4.F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4.G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24.2" style:family="table-row">
      <style:table-row-properties style:min-row-height="25.12pt" fo:keep-together="auto"/>
    </style:style>
    <style:style style:name="Table24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24.B2" style:family="table-cell">
      <style:table-cell-properties style:vertical-align="middle" style:shadow="none" fo:border="0.012cm solid #000000" fo:padding="0.049cm"/>
    </style:style>
    <style:style style:name="Table24.C2" style:family="table-cell">
      <style:table-cell-properties style:vertical-align="middle" style:shadow="none" fo:border="0.012cm solid #000000" fo:padding="0.049cm"/>
    </style:style>
    <style:style style:name="Table24.D2" style:family="table-cell">
      <style:table-cell-properties style:vertical-align="middle" style:shadow="none" fo:border="0.012cm solid #000000" fo:padding="0.049cm"/>
    </style:style>
    <style:style style:name="Table24.E2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24.H2" style:family="table-cell">
      <style:table-cell-properties style:vertical-align="middle" style:shadow="none" fo:border-top="0.012cm solid #000000" fo:border-bottom="0.012cm solid #000000" fo:border-left="none" fo:border-right="0.04cm solid #000000" fo:padding="0.049cm"/>
    </style:style>
    <style:style style:name="Table24.3" style:family="table-row">
      <style:table-row-properties style:min-row-height="25.12pt" fo:keep-together="auto"/>
    </style:style>
    <style:style style:name="Table24.B3" style:family="table-cell">
      <style:table-cell-properties style:vertical-align="middle" style:shadow="none" fo:border="0.012cm solid #000000" fo:padding="0.049cm"/>
    </style:style>
    <style:style style:name="Table24.C3" style:family="table-cell">
      <style:table-cell-properties style:vertical-align="middle" style:shadow="none" fo:border="0.012cm solid #000000" fo:padding="0.049cm"/>
    </style:style>
    <style:style style:name="Table24.D3" style:family="table-cell">
      <style:table-cell-properties style:vertical-align="middle" style:shadow="none" fo:border="0.012cm solid #000000" fo:padding="0.049cm"/>
    </style:style>
    <style:style style:name="Table24.E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24.4" style:family="table-row">
      <style:table-row-properties style:min-row-height="25.12pt" fo:keep-together="auto"/>
    </style:style>
    <style:style style:name="Table24.A4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24.B4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P61_0" style:parent-style-name="Standard" style:family="paragraph">
      <style:paragraph-properties fo:line-height="1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25" style:family="table">
      <style:table-properties style:width="16.321cm" table:align="left" fo:margin="0cm" style:shadow="none" style:may-break-between-rows="false" table:border-model="collapsing"/>
    </style:style>
    <style:style style:name="Table25.A" style:family="table-column">
      <style:table-column-properties style:column-width="2.427cm"/>
    </style:style>
    <style:style style:name="Table25.B" style:family="table-column">
      <style:table-column-properties style:column-width="4.331cm"/>
    </style:style>
    <style:style style:name="Table25.C" style:family="table-column">
      <style:table-column-properties style:column-width="1.403cm"/>
    </style:style>
    <style:style style:name="Table25.D" style:family="table-column">
      <style:table-column-properties style:column-width="2.427cm"/>
    </style:style>
    <style:style style:name="Table25.E" style:family="table-column">
      <style:table-column-properties style:column-width="5.733cm"/>
    </style:style>
    <style:style style:name="Table25.1" style:family="table-row">
      <style:table-row-properties style:min-row-height="22.29pt" fo:keep-together="auto"/>
    </style:style>
    <style:style style:name="Table25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25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5.D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5.E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25.2" style:family="table-row">
      <style:table-row-properties style:min-row-height="19.46pt" fo:keep-together="auto"/>
    </style:style>
    <style:style style:name="Table25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25.B2" style:family="table-cell">
      <style:table-cell-properties style:vertical-align="middle" style:shadow="none" fo:border="0.012cm solid #000000" fo:padding="0.049cm"/>
    </style:style>
    <style:style style:name="Table25.D2" style:family="table-cell">
      <style:table-cell-properties style:vertical-align="middle" style:shadow="none" fo:border="0.012cm solid #000000" fo:padding="0.049cm"/>
    </style:style>
    <style:style style:name="Table25.E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25.3" style:family="table-row">
      <style:table-row-properties style:min-row-height="19.46pt" fo:keep-together="auto"/>
    </style:style>
    <style:style style:name="Table25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25.B3" style:family="table-cell">
      <style:table-cell-properties style:vertical-align="middle" style:shadow="none" fo:border="0.012cm solid #000000" fo:padding="0.049cm"/>
    </style:style>
    <style:style style:name="Table25.D3" style:family="table-cell">
      <style:table-cell-properties style:vertical-align="middle" style:shadow="none" fo:border="0.012cm solid #000000" fo:padding="0.049cm"/>
    </style:style>
    <style:style style:name="Table25.E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25.4" style:family="table-row">
      <style:table-row-properties style:min-row-height="19.46pt" fo:keep-together="auto"/>
    </style:style>
    <style:style style:name="Table25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25.B4" style:family="table-cell">
      <style:table-cell-properties style:vertical-align="middle" style:shadow="none" fo:border="0.012cm solid #000000" fo:padding="0.049cm"/>
    </style:style>
    <style:style style:name="Table25.D4" style:family="table-cell">
      <style:table-cell-properties style:vertical-align="middle" style:shadow="none" fo:border="0.012cm solid #000000" fo:padding="0.049cm"/>
    </style:style>
    <style:style style:name="Table25.E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25.5" style:family="table-row">
      <style:table-row-properties style:min-row-height="19.46pt" fo:keep-together="auto"/>
    </style:style>
    <style:style style:name="Table25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25.B5" style:family="table-cell">
      <style:table-cell-properties style:vertical-align="middle" style:shadow="none" fo:border="0.012cm solid #000000" fo:padding="0.049cm"/>
    </style:style>
    <style:style style:name="Table25.D5" style:family="table-cell">
      <style:table-cell-properties style:vertical-align="middle" style:shadow="none" fo:border="0.012cm solid #000000" fo:padding="0.049cm"/>
    </style:style>
    <style:style style:name="Table25.E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25.6" style:family="table-row">
      <style:table-row-properties style:min-row-height="22.29pt" fo:keep-together="auto"/>
    </style:style>
    <style:style style:name="Table25.A6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25.C6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Table26" style:family="table">
      <style:table-properties style:width="16.319cm" table:align="left" fo:margin="0cm" style:shadow="none" style:may-break-between-rows="false" table:border-model="collapsing"/>
    </style:style>
    <style:style style:name="Table26.A" style:family="table-column">
      <style:table-column-properties style:column-width="4.137cm"/>
    </style:style>
    <style:style style:name="Table26.B" style:family="table-column">
      <style:table-column-properties style:column-width="6.041cm"/>
    </style:style>
    <style:style style:name="Table26.C" style:family="table-column">
      <style:table-column-properties style:column-width="6.141cm"/>
    </style:style>
    <style:style style:name="Table26.1" style:family="table-row">
      <style:table-row-properties style:min-row-height="25.12pt" fo:keep-together="auto"/>
    </style:style>
    <style:style style:name="Table26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26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6.C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26.2" style:family="table-row">
      <style:table-row-properties style:min-row-height="25.12pt" fo:keep-together="auto"/>
    </style:style>
    <style:style style:name="Table26.A2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26.B2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Table27" style:family="table">
      <style:table-properties style:width="16.321cm" table:align="left" fo:margin="0cm" style:shadow="none" style:may-break-between-rows="false" table:border-model="collapsing"/>
    </style:style>
    <style:style style:name="Table27.A" style:family="table-column">
      <style:table-column-properties style:column-width="3.930cm"/>
    </style:style>
    <style:style style:name="Table27.B" style:family="table-column">
      <style:table-column-properties style:column-width="12.391cm"/>
    </style:style>
    <style:style style:name="Table27.1" style:family="table-row">
      <style:table-row-properties style:min-row-height="25.12pt" fo:keep-together="auto"/>
    </style:style>
    <style:style style:name="Table27.A1" style:family="table-cell">
      <style:table-cell-properties style:vertical-align="middle" style:shadow="none" fo:border-top="0.04cm solid #000000" fo:border-bottom="0.04cm solid #000000" fo:border-left="0.04cm solid #000000" fo:border-right="0.012cm solid #000000" fo:padding="0.049cm"/>
    </style:style>
    <style:style style:name="Table27.B1" style:family="table-cell">
      <style:table-cell-properties style:vertical-align="middle" style:shadow="none" fo:border-top="0.04cm solid #000000" fo:border-bottom="0.04cm solid #000000" fo:border-left="0.012cm solid #000000" fo:border-right="0.04cm solid #000000" fo:padding="0.049cm"/>
    </style:style>
    <style:style style:name="Table28" style:family="table">
      <style:table-properties style:width="16.315cm" table:align="left" fo:margin="0cm" style:shadow="none" style:may-break-between-rows="false" table:border-model="collapsing"/>
    </style:style>
    <style:style style:name="Table28.A" style:family="table-column">
      <style:table-column-properties style:column-width="1.216cm"/>
    </style:style>
    <style:style style:name="Table28.B" style:family="table-column">
      <style:table-column-properties style:column-width="1.403cm"/>
    </style:style>
    <style:style style:name="Table28.C" style:family="table-column">
      <style:table-column-properties style:column-width="1.317cm"/>
    </style:style>
    <style:style style:name="Table28.D" style:family="table-column">
      <style:table-column-properties style:column-width="1.317cm"/>
    </style:style>
    <style:style style:name="Table28.E" style:family="table-column">
      <style:table-column-properties style:column-width="0.186cm"/>
    </style:style>
    <style:style style:name="Table28.F" style:family="table-column">
      <style:table-column-properties style:column-width="2.619cm"/>
    </style:style>
    <style:style style:name="Table28.G" style:family="table-column">
      <style:table-column-properties style:column-width="1.230cm"/>
    </style:style>
    <style:style style:name="Table28.H" style:family="table-column">
      <style:table-column-properties style:column-width="1.589cm"/>
    </style:style>
    <style:style style:name="Table28.I" style:family="table-column">
      <style:table-column-properties style:column-width="1.322cm"/>
    </style:style>
    <style:style style:name="Table28.J" style:family="table-column">
      <style:table-column-properties style:column-width="1.297cm"/>
    </style:style>
    <style:style style:name="Table28.K" style:family="table-column">
      <style:table-column-properties style:column-width="0.110cm"/>
    </style:style>
    <style:style style:name="Table28.L" style:family="table-column">
      <style:table-column-properties style:column-width="2.709cm"/>
    </style:style>
    <style:style style:name="Table28.1" style:family="table-row">
      <style:table-row-properties style:min-row-height="19.46pt" fo:keep-together="auto"/>
    </style:style>
    <style:style style:name="Table28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28.C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8.F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8.G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8.I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8.K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28.2" style:family="table-row">
      <style:table-row-properties style:min-row-height="38.81pt" fo:keep-together="auto"/>
    </style:style>
    <style:style style:name="Table28.C2" style:family="table-cell">
      <style:table-cell-properties style:vertical-align="middle" style:shadow="none" fo:border="0.012cm solid #000000" fo:padding="0.049cm"/>
    </style:style>
    <style:style style:name="Table28.F2" style:family="table-cell">
      <style:table-cell-properties style:vertical-align="middle" style:shadow="none" fo:border="0.012cm solid #000000" fo:padding="0.049cm"/>
    </style:style>
    <style:style style:name="Table28.I2" style:family="table-cell">
      <style:table-cell-properties style:vertical-align="middle" style:shadow="none" fo:border="0.012cm solid #000000" fo:padding="0.049cm"/>
    </style:style>
    <style:style style:name="Table28.K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28.3" style:family="table-row">
      <style:table-row-properties style:min-row-height="22.29pt" fo:keep-together="auto"/>
    </style:style>
    <style:style style:name="Table28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28.G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28.4" style:family="table-row">
      <style:table-row-properties style:min-row-height="22.29pt" fo:keep-together="auto"/>
    </style:style>
    <style:style style:name="Table28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28.B4" style:family="table-cell">
      <style:table-cell-properties style:vertical-align="middle" style:shadow="none" fo:border="0.012cm solid #000000" fo:padding="0.049cm"/>
    </style:style>
    <style:style style:name="Table28.D4" style:family="table-cell">
      <style:table-cell-properties style:vertical-align="middle" style:shadow="none" fo:border="0.012cm solid #000000" fo:padding="0.049cm"/>
    </style:style>
    <style:style style:name="Table28.E4" style:family="table-cell">
      <style:table-cell-properties style:vertical-align="middle" style:shadow="none" fo:border="0.012cm solid #000000" fo:padding="0.049cm"/>
    </style:style>
    <style:style style:name="Table28.G4" style:family="table-cell">
      <style:table-cell-properties style:vertical-align="middle" style:shadow="none" fo:border="0.012cm solid #000000" fo:padding="0.049cm"/>
    </style:style>
    <style:style style:name="Table28.H4" style:family="table-cell">
      <style:table-cell-properties style:vertical-align="middle" style:shadow="none" fo:border="0.012cm solid #000000" fo:padding="0.049cm"/>
    </style:style>
    <style:style style:name="Table28.J4" style:family="table-cell">
      <style:table-cell-properties style:vertical-align="middle" style:shadow="none" fo:border="0.012cm solid #000000" fo:padding="0.049cm"/>
    </style:style>
    <style:style style:name="Table28.L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28.5" style:family="table-row">
      <style:table-row-properties style:min-row-height="105.32pt" fo:keep-together="auto"/>
    </style:style>
    <style:style style:name="Table28.A5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49cm"/>
    </style:style>
    <style:style style:name="P1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9" style:family="table">
      <style:table-properties style:width="10.492cm" table:align="left" fo:margin="0cm" style:shadow="none" style:may-break-between-rows="false" table:border-model="collapsing"/>
    </style:style>
    <style:style style:name="Table29.A" style:family="table-column">
      <style:table-column-properties style:column-width="10.492cm"/>
    </style:style>
    <style:style style:name="Table29.1" style:family="table-row">
      <style:table-row-properties style:min-row-height="42.84pt" fo:keep-together="auto"/>
    </style:style>
    <style:style style:name="Table29.A1" style:family="table-cell">
      <style:table-cell-properties style:vertical-align="middle" style:shadow="none" fo:border="0.012cm solid #000000" fo:padding="0.049cm"/>
    </style:style>
    <style:style style:name="P61_0_b4" style:parent-style-name="Standard" style:family="paragraph">
      <style:paragraph-properties fo:line-height="180%" fo:text-align="center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259_0" style:parent-style-name="Standard" style:family="paragraph">
      <style:paragraph-properties fo:line-height="131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60_0" style:parent-style-name="Standard" style:family="paragraph">
      <style:paragraph-properties fo:line-height="131%" fo:text-align="start" fo:margin-left="0.916cm" fo:margin-right="0cm" fo:text-indent="-0.916cm" fo:margin-top="0cm" fo:margin-bottom="0cm" fo:background-color="transparent" fo:border="none" style:shadow="none" style:text-autospace="none" style:vertical-align="auto" style:snap-to-layout-grid="true"/>
    </style:style>
    <style:style style:name="T5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1_0" style:parent-style-name="Standard" style:family="paragraph">
      <style:paragraph-properties fo:line-height="131%" fo:text-align="start" fo:margin-left="1.126cm" fo:margin-right="0cm" fo:text-indent="-1.126cm" fo:margin-top="0cm" fo:margin-bottom="0cm" fo:background-color="transparent" fo:border="none" style:shadow="none" style:text-autospace="none" style:vertical-align="auto" style:snap-to-layout-grid="true"/>
    </style:style>
    <style:style style:name="T5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2_0" style:parent-style-name="Standard" style:family="paragraph">
      <style:paragraph-properties fo:line-height="131%" fo:text-align="start" fo:margin-left="1.219cm" fo:margin-right="0cm" fo:text-indent="-1.219cm" fo:margin-top="0cm" fo:margin-bottom="0cm" fo:background-color="transparent" fo:border="none" style:shadow="none" style:text-autospace="none" style:vertical-align="auto" style:snap-to-layout-grid="true"/>
    </style:style>
    <style:style style:name="P263_0" style:parent-style-name="Standard" style:family="paragraph">
      <style:paragraph-properties fo:line-height="131%" fo:text-align="start" fo:margin-left="1.219cm" fo:margin-right="0cm" fo:text-indent="-1.219cm" fo:margin-top="0cm" fo:margin-bottom="0cm" fo:background-color="transparent" fo:border="none" style:shadow="none" style:text-autospace="none" style:vertical-align="auto" style:snap-to-layout-grid="true"/>
    </style:style>
    <style:style style:name="P264_0" style:parent-style-name="Standard" style:family="paragraph">
      <style:paragraph-properties fo:line-height="131%" fo:text-align="start" fo:margin-left="0.988cm" fo:margin-right="0cm" fo:text-indent="-0.988cm" fo:margin-top="0cm" fo:margin-bottom="0cm" fo:background-color="transparent" fo:border="none" style:shadow="none" style:text-autospace="none" style:vertical-align="auto" style:snap-to-layout-grid="true"/>
    </style:style>
    <style:style style:name="T2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4_0" style:parent-style-name="Standard" style:family="paragraph">
      <style:paragraph-properties fo:line-height="12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6_0" style:parent-style-name="Standard" style:family="paragraph">
      <style:paragraph-properties fo:line-height="160%" fo:text-align="start" fo:margin-left="1.185cm" fo:margin-right="0cm" fo:text-indent="-1.185cm" fo:margin-top="0cm" fo:margin-bottom="0cm" fo:background-color="transparent" fo:border="none" style:shadow="none" style:text-autospace="none" style:vertical-align="auto" style:snap-to-layout-grid="true"/>
    </style:style>
    <style:style style:name="P265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5" style:family="text">
      <style:text-properties fo:color="#000000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6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7_0" style:parent-style-name="Standard" style:family="paragraph">
      <style:paragraph-properties fo:line-height="9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66_0" style:parent-style-name="Standard" style:family="paragraph">
      <style:paragraph-properties fo:line-height="94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74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7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9.00pt" style:font-size-asian="19.00pt" style:font-size-complex="19.00pt" fo:letter-spacing="-1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8_15" style:parent-style-name="바탕글 사본5" style:family="paragraph">
      <style:paragraph-properties fo:line-height="146%" fo:text-align="center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75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0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9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1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10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85%"/>
    </style:style>
    <style:style style:name="P162_0" style:parent-style-name="Standard" style:family="paragraph">
      <style:paragraph-properties fo:line-height="12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63_0" style:parent-style-name="Standard" style:family="paragraph">
      <style:paragraph-properties fo:line-height="120%" fo:text-align="justify" fo:margin-left="0.106cm" fo:margin-right="0.106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64_0" style:parent-style-name="Standard" style:family="paragraph">
      <style:paragraph-properties fo:line-height="120%" fo:text-align="justify" fo:margin-left="0.435cm" fo:margin-right="0.106cm" fo:text-indent="-0.329cm" fo:margin-top="0.106cm" fo:margin-bottom="0cm" fo:background-color="transparent" fo:border="none" style:shadow="none" style:text-autospace="none" style:vertical-align="auto" style:snap-to-layout-grid="true"/>
    </style:style>
    <style:style style:name="T10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165_0" style:parent-style-name="Standard" style:family="paragraph">
      <style:paragraph-properties fo:line-height="120%" fo:text-align="justify" fo:margin-left="0.835cm" fo:margin-right="0.106cm" fo:text-indent="-0.730cm" fo:margin-top="0.071cm" fo:margin-bottom="0cm" fo:background-color="transparent" fo:border="none" style:shadow="none" style:text-autospace="none" style:vertical-align="auto" style:snap-to-layout-grid="true"/>
    </style:style>
    <style:style style:name="T11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11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166_0" style:parent-style-name="Standard" style:family="paragraph">
      <style:paragraph-properties fo:line-height="120%" fo:text-align="justify" fo:margin-left="0.267cm" fo:margin-right="0.106cm" fo:text-indent="-0.161cm" fo:margin-top="0cm" fo:margin-bottom="0cm" fo:background-color="transparent" fo:border="none" style:shadow="none" style:text-autospace="none" style:vertical-align="auto" style:snap-to-layout-grid="true"/>
    </style:style>
    <style:style style:name="P167_0" style:parent-style-name="Standard" style:family="paragraph">
      <style:paragraph-properties fo:line-height="120%" fo:text-align="justify" fo:margin-left="0.106cm" fo:margin-right="0.106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T11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168_0" style:parent-style-name="Standard" style:family="paragraph">
      <style:paragraph-properties fo:line-height="120%" fo:text-align="justify" fo:margin-left="0.418cm" fo:margin-right="0.106cm" fo:text-indent="-0.312cm" fo:margin-top="0.106cm" fo:margin-bottom="0cm" fo:background-color="transparent" fo:border="none" style:shadow="none" style:text-autospace="none" style:vertical-align="auto" style:snap-to-layout-grid="true"/>
    </style:style>
    <style:style style:name="T11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11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1.2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169_0" style:parent-style-name="Standard" style:family="paragraph">
      <style:paragraph-properties fo:line-height="120%" fo:text-align="justify" fo:margin-left="0.398cm" fo:margin-right="0.106cm" fo:text-indent="-0.292cm" fo:margin-top="0.106cm" fo:margin-bottom="0cm" fo:background-color="transparent" fo:border="none" style:shadow="none" style:text-autospace="none" style:vertical-align="auto" style:snap-to-layout-grid="true"/>
    </style:style>
    <style:style style:name="P170_0" style:parent-style-name="Standard" style:family="paragraph">
      <style:paragraph-properties fo:line-height="120%" fo:text-align="justify" fo:margin-left="0.405cm" fo:margin-right="0.106cm" fo:text-indent="-0.299cm" fo:margin-top="0.106cm" fo:margin-bottom="0cm" fo:background-color="transparent" fo:border="none" style:shadow="none" style:text-autospace="none" style:vertical-align="auto" style:snap-to-layout-grid="true"/>
    </style:style>
    <style:style style:name="T1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3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70_0" style:parent-style-name="Standard" style:family="paragraph">
      <style:paragraph-properties fo:line-height="69%" fo:text-align="justify" fo:margin-left="0.641cm" fo:margin-right="0cm" fo:text-indent="-0.641cm" fo:margin-top="0cm" fo:margin-bottom="0cm" fo:background-color="transparent" fo:border="none" style:shadow="none" style:text-autospace="none" style:vertical-align="auto" style:snap-to-layout-grid="true"/>
    </style:style>
    <style:style style:name="T23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1_0" style:parent-style-name="Standard" style:family="paragraph">
      <style:paragraph-properties fo:line-height="64%" fo:text-align="justify" fo:margin-left="0.643cm" fo:margin-right="0cm" fo:text-indent="-0.643cm" fo:margin-top="0cm" fo:margin-bottom="0cm" fo:background-color="transparent" fo:border="none" style:shadow="none" style:text-autospace="none" style:vertical-align="auto" style:snap-to-layout-grid="true"/>
    </style:style>
    <style:style style:name="T23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3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2_0" style:parent-style-name="Standard" style:family="paragraph">
      <style:paragraph-properties fo:line-height="69%" fo:text-align="justify" fo:margin-left="0.650cm" fo:margin-right="0cm" fo:text-indent="-0.650cm" fo:margin-top="0cm" fo:margin-bottom="0cm" fo:background-color="transparent" fo:border="none" style:shadow="none" style:text-autospace="none" style:vertical-align="auto" style:snap-to-layout-grid="true"/>
    </style:style>
    <style:style style:name="T12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273_21" style:parent-style-name="당구장" style:family="paragraph">
      <style:paragraph-properties fo:line-height="75%" fo:text-align="justify" fo:margin-left="0.274cm" fo:margin-right="0cm" fo:text-indent="-0.274cm" fo:margin-top="0cm" fo:margin-bottom="0cm" fo:background-color="transparent" fo:border="none" style:shadow="none" style:text-autospace="none" style:vertical-align="auto" style:snap-to-layout-grid="false"/>
    </style:style>
    <style:style style:name="T12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19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2.09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24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2.75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19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2.53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24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2.97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274_0" style:parent-style-name="Standard" style:family="paragraph">
      <style:paragraph-properties fo:line-height="75%" fo:text-align="justify" fo:margin-left="0.907cm" fo:margin-right="0cm" fo:text-indent="-0.907cm" fo:margin-top="0cm" fo:margin-bottom="0cm" fo:background-color="transparent" fo:border="none" style:shadow="none" style:text-autospace="none" style:vertical-align="auto" style:snap-to-layout-grid="true"/>
    </style:style>
    <style:style style:name="P275_21" style:parent-style-name="당구장" style:family="paragraph">
      <style:paragraph-properties fo:line-height="75%" fo:text-align="justify" fo:margin-left="0.466cm" fo:margin-right="0cm" fo:text-indent="-0.466cm" fo:margin-top="0cm" fo:margin-bottom="0cm" fo:background-color="transparent" fo:border="none" style:shadow="none" style:text-autospace="none" style:vertical-align="auto" style:snap-to-layout-grid="false"/>
    </style:style>
    <style:style style:name="T24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87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276_21" style:parent-style-name="당구장" style:family="paragraph">
      <style:paragraph-properties fo:line-height="75%" fo:text-align="justify" fo:margin-left="0.464cm" fo:margin-right="0cm" fo:text-indent="-0.464cm" fo:margin-top="0cm" fo:margin-bottom="0cm" fo:background-color="transparent" fo:border="none" style:shadow="none" style:text-autospace="none" style:vertical-align="auto" style:snap-to-layout-grid="false"/>
    </style:style>
    <style:style style:name="P277_21" style:parent-style-name="당구장" style:family="paragraph">
      <style:paragraph-properties fo:line-height="69%" fo:text-align="justify" fo:margin-left="0.468cm" fo:margin-right="0cm" fo:text-indent="-0.468cm" fo:margin-top="0cm" fo:margin-bottom="0cm" fo:background-color="transparent" fo:border="none" style:shadow="none" style:text-autospace="none" style:vertical-align="auto" style:snap-to-layout-grid="false"/>
    </style:style>
    <style:style style:name="P278_21" style:parent-style-name="당구장" style:family="paragraph">
      <style:paragraph-properties fo:line-height="69%" fo:text-align="justify" fo:margin-left="0.417cm" fo:margin-right="0cm" fo:text-indent="-0.417cm" fo:margin-top="0cm" fo:margin-bottom="0cm" fo:background-color="transparent" fo:border="none" style:shadow="none" style:text-autospace="none" style:vertical-align="auto" style:snap-to-layout-grid="false"/>
    </style:style>
    <style:style style:name="T12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76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279_21" style:parent-style-name="당구장" style:family="paragraph">
      <style:paragraph-properties fo:line-height="69%" fo:text-align="justify" fo:margin-left="0.587cm" fo:margin-right="0cm" fo:text-indent="-0.587cm" fo:margin-top="0cm" fo:margin-bottom="0cm" fo:background-color="transparent" fo:border="none" style:shadow="none" style:text-autospace="none" style:vertical-align="auto" style:snap-to-layout-grid="false"/>
    </style:style>
    <style:style style:name="T11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3_0" style:parent-style-name="Standard" style:family="paragraph">
      <style:paragraph-properties fo:line-height="14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1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4_0" style:parent-style-name="Standard" style:family="paragraph">
      <style:paragraph-properties fo:line-height="14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5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26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2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4.00pt" style:font-size-asian="14.00pt" style:font-size-complex="14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7_19" style:parent-style-name="머리말(신명조9)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8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6_0" style:parent-style-name="Standard" style:family="paragraph">
      <style:paragraph-properties fo:line-height="120%" fo:text-align="justify" fo:margin-left="0.840cm" fo:margin-right="0cm" fo:text-indent="-0.840cm" fo:margin-top="0.282cm" fo:margin-bottom="0cm" fo:background-color="transparent" fo:border="none" style:shadow="none" style:text-autospace="none" style:vertical-align="auto" style:snap-to-layout-grid="true"/>
    </style:style>
    <style:style style:name="T10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77_0" style:parent-style-name="Standard" style:family="paragraph">
      <style:paragraph-properties fo:line-height="120%" fo:text-align="justify" fo:margin-left="0.871cm" fo:margin-right="0cm" fo:text-indent="-0.871cm" fo:margin-top="0.282cm" fo:margin-bottom="0cm" fo:background-color="transparent" fo:border="none" style:shadow="none" style:text-autospace="none" style:vertical-align="auto" style:snap-to-layout-grid="true"/>
    </style:style>
    <style:style style:name="Table8" style:family="table">
      <style:table-properties style:width="16.501cm" table:align="left" fo:margin="0cm" style:shadow="none" style:may-break-between-rows="true" table:border-model="collapsing"/>
    </style:style>
    <style:style style:name="Table8.A" style:family="table-column">
      <style:table-column-properties style:column-width="16.501cm"/>
    </style:style>
    <style:style style:name="Table8.1" style:family="table-row">
      <style:table-row-properties style:min-row-height="63.88pt" fo:keep-together="auto"/>
    </style:style>
    <style:style style:name="Table8.A1" style:family="table-cell">
      <style:table-cell-properties style:vertical-align="middle" style:shadow="none" fo:background-color="#e5e5ff" fo:border="0.04cm solid #000000" fo:padding-top="0.050cm" fo:padding-bottom="0.050cm" fo:padding-left="0.180cm" fo:padding-right="0.180cm"/>
    </style:style>
    <style:style style:name="P178_19" style:parent-style-name="머리말(신명조9)" style:family="paragraph">
      <style:paragraph-properties fo:line-height="120%" fo:text-align="justify" fo:margin-left="1.412cm" fo:margin-right="0cm" fo:text-indent="-1.412cm" fo:margin-top="0.176cm" fo:margin-bottom="0cm" fo:background-color="transparent" fo:border="none" style:shadow="none" style:text-autospace="none" style:vertical-align="auto" style:snap-to-layout-grid="false"/>
    </style:style>
    <style:style style:name="P179_19" style:parent-style-name="머리말(신명조9)" style:family="paragraph">
      <style:paragraph-properties fo:line-height="120%" fo:text-align="justify" fo:margin-left="1.120cm" fo:margin-right="0cm" fo:text-indent="-1.120cm" fo:margin-top="0.106cm" fo:margin-bottom="0cm" fo:background-color="transparent" fo:border="none" style:shadow="none" style:text-autospace="none" style:vertical-align="auto" style:snap-to-layout-grid="false"/>
    </style:style>
    <style:style style:name="P180_19" style:parent-style-name="머리말(신명조9)" style:family="paragraph">
      <style:paragraph-properties fo:line-height="120%" fo:text-align="justify" fo:margin-left="0.827cm" fo:margin-right="0cm" fo:text-indent="-0.827cm" fo:margin-top="0.106cm" fo:margin-bottom="0cm" fo:background-color="transparent" fo:border="none" style:shadow="none" style:text-autospace="none" style:vertical-align="auto" style:snap-to-layout-grid="false"/>
    </style:style>
    <style:style style:name="T2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1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1_0" style:parent-style-name="Standard" style:family="paragraph">
      <style:paragraph-properties fo:line-height="120%" fo:text-align="justify" fo:margin-left="0.834cm" fo:margin-right="0cm" fo:text-indent="-0.834cm" fo:margin-top="0.282cm" fo:margin-bottom="0cm" fo:background-color="transparent" fo:border="none" style:shadow="none" style:text-autospace="none" style:vertical-align="auto" style:snap-to-layout-grid="true"/>
    </style:style>
    <style:style style:name="P182_0" style:parent-style-name="Standard" style:family="paragraph">
      <style:paragraph-properties fo:line-height="120%" fo:text-align="justify" fo:margin-left="0.938cm" fo:margin-right="0cm" fo:text-indent="-0.938cm" fo:margin-top="0.282cm" fo:margin-bottom="0cm" fo:background-color="transparent" fo:border="none" style:shadow="none" style:text-autospace="none" style:vertical-align="auto" style:snap-to-layout-grid="true"/>
    </style:style>
    <style:style style:name="P280_0" style:parent-style-name="Standard" style:family="paragraph">
      <style:paragraph-properties fo:line-height="92%" fo:text-align="justify" fo:margin-left="0.682cm" fo:margin-right="0cm" fo:text-indent="-0.682cm" fo:margin-top="0cm" fo:margin-bottom="0cm" fo:background-color="transparent" fo:border="none" style:shadow="none" style:text-autospace="none" style:vertical-align="auto" style:snap-to-layout-grid="true"/>
    </style:style>
    <style:style style:name="T2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2.1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1_0" style:parent-style-name="Standard" style:family="paragraph">
      <style:paragraph-properties fo:line-height="92%" fo:text-align="justify" fo:margin-left="0.212cm" fo:margin-right="0cm" fo:text-indent="-0.212cm" fo:margin-top="0.176cm" fo:margin-bottom="0cm" fo:background-color="transparent" fo:border="none" style:shadow="none" style:text-autospace="none" style:vertical-align="auto" style:snap-to-layout-grid="true"/>
    </style:style>
    <style:style style:name="P43_0" style:parent-style-name="Standard" style:family="paragraph">
      <style:paragraph-properties fo:line-height="110%" fo:text-align="justify" fo:margin-left="0.857cm" fo:margin-right="0cm" fo:text-indent="-0.857cm" fo:margin-top="0.282cm" fo:margin-bottom="0cm" fo:background-color="transparent" fo:border="none" style:shadow="none" style:text-autospace="none" style:vertical-align="auto" style:snap-to-layout-grid="true"/>
    </style:style>
    <style:style style:name="P44_19" style:parent-style-name="머리말(신명조9)" style:family="paragraph">
      <style:paragraph-properties fo:line-height="110%" fo:text-align="justify" fo:margin-left="1.412cm" fo:margin-right="0cm" fo:text-indent="-1.412cm" fo:margin-top="0.176cm" fo:margin-bottom="0cm" fo:background-color="transparent" fo:border="none" style:shadow="none" style:text-autospace="none" style:vertical-align="auto" style:snap-to-layout-grid="false"/>
    </style:style>
    <style:style style:name="P42_19" style:parent-style-name="머리말(신명조9)" style:family="paragraph">
      <style:paragraph-properties fo:line-height="110%" fo:text-align="justify" fo:margin-left="0.871cm" fo:margin-right="0cm" fo:text-indent="-0.871cm" fo:margin-top="0.176cm" fo:margin-bottom="0cm" fo:background-color="transparent" fo:border="none" style:shadow="none" style:text-autospace="none" style:vertical-align="auto" style:snap-to-layout-grid="false"/>
    </style:style>
    <style:style style:name="T131" style:family="text">
      <style:text-properties fo:color="#ffffff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2_0" style:parent-style-name="Standard" style:family="paragraph">
      <style:paragraph-properties fo:line-height="123%" fo:text-align="center" fo:margin-left="0.821cm" fo:margin-right="0cm" fo:text-indent="-0.821cm" fo:margin-top="0cm" fo:margin-bottom="0cm" fo:background-color="transparent" fo:border="none" style:shadow="none" style:text-autospace="none" style:vertical-align="auto" style:snap-to-layout-grid="true"/>
    </style:style>
    <style:style style:name="T8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50pt" style:font-size-asian="15.50pt" style:font-size-complex="15.5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3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4_0" style:parent-style-name="Standar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3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0_0" style:parent-style-name="Standard" style:family="paragraph">
      <style:paragraph-properties fo:line-height="130%" fo:text-align="justify" fo:margin-left="0.651cm" fo:margin-right="0cm" fo:text-indent="-0.651cm" fo:margin-top="0cm" fo:margin-bottom="0cm" fo:background-color="transparent" fo:border="none" style:shadow="none" style:text-autospace="none" style:vertical-align="auto" style:snap-to-layout-grid="true"/>
    </style:style>
    <style:style style:name="T13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8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13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71_0" style:parent-style-name="Standard" style:family="paragraph">
      <style:paragraph-properties fo:line-height="130%" fo:text-align="justify" fo:margin-left="0.896cm" fo:margin-right="0cm" fo:text-indent="-0.896cm" fo:margin-top="0.106cm" fo:margin-bottom="0cm" fo:background-color="transparent" fo:border="none" style:shadow="none" style:text-autospace="none" style:vertical-align="auto" style:snap-to-layout-grid="true"/>
    </style:style>
    <style:style style:name="P72_0" style:parent-style-name="Standard" style:family="paragraph">
      <style:paragraph-properties fo:line-height="130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13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6_0" style:parent-style-name="Standard" style:family="paragraph">
      <style:paragraph-properties fo:line-height="1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3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285_0" style:parent-style-name="Standard" style:family="paragraph">
      <style:paragraph-properties fo:line-height="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45" style:family="text">
      <style:text-properties fo:color="#939393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_0" style:parent-style-name="Standard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46" style:family="text">
      <style:text-properties fo:color="#939393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7" style:family="text">
      <style:text-properties fo:color="#939393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8" style:family="text">
      <style:text-properties fo:color="#939393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6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18" style:family="text">
      <style:text-properties fo:color="#939393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9" style:family="text">
      <style:text-properties fo:color="#939393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0" style:family="text">
      <style:text-properties fo:color="#939393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6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1" style:family="text">
      <style:text-properties fo:color="#939393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1.4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7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2" style:family="text">
      <style:text-properties fo:color="#939393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8_0" style:parent-style-name="Standard" style:family="paragraph">
      <style:paragraph-properties fo:line-height="130%" fo:text-align="center" fo:margin-left="0.542cm" fo:margin-right="0cm" fo:text-indent="-0.542cm" fo:margin-top="0cm" fo:margin-bottom="0cm" fo:background-color="transparent" fo:border="none" style:shadow="none" style:text-autospace="none" style:vertical-align="auto" style:snap-to-layout-grid="true"/>
    </style:style>
    <style:style style:name="P79_0" style:parent-style-name="Standard" style:family="paragraph">
      <style:paragraph-properties fo:line-height="130%" fo:text-align="justify" fo:margin-left="0.466cm" fo:margin-right="0cm" fo:text-indent="-0.466cm" fo:margin-top="0cm" fo:margin-bottom="0cm" fo:background-color="transparent" fo:border="none" style:shadow="none" style:text-autospace="none" style:vertical-align="auto" style:snap-to-layout-grid="true"/>
    </style:style>
    <style:style style:name="P80_0" style:parent-style-name="Standard" style:family="paragraph">
      <style:paragraph-properties fo:line-height="130%" fo:text-align="justify" fo:margin-left="0.504cm" fo:margin-right="0cm" fo:text-indent="-0.504cm" fo:margin-top="0cm" fo:margin-bottom="0cm" fo:background-color="transparent" fo:border="none" style:shadow="none" style:text-autospace="none" style:vertical-align="auto" style:snap-to-layout-grid="true"/>
    </style:style>
    <style:style style:name="T157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3.00pt" style:font-size-asian="13.00pt" style:font-size-complex="13.00pt" fo:letter-spacing="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8_0" style:parent-style-name="Standard" style:family="paragraph">
      <style:paragraph-properties fo:line-height="71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5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89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0_0" style:parent-style-name="Standard" style:family="paragraph">
      <style:paragraph-properties fo:line-height="8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7_0" style:parent-style-name="Standard" style:family="paragraph">
      <style:paragraph-properties fo:line-height="120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91_0" style:parent-style-name="Standard" style:family="paragraph">
      <style:paragraph-properties fo:line-height="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5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1.6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2_0" style:parent-style-name="Standard" style:family="paragraph">
      <style:paragraph-properties fo:line-height="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93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0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61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62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63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8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94_0" style:parent-style-name="Standard" style:family="paragraph">
      <style:paragraph-properties fo:line-height="88%" fo:text-align="end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95_0" style:parent-style-name="Standard" style:family="paragraph">
      <style:paragraph-properties fo:line-height="13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96_0" style:parent-style-name="Standard" style:family="paragraph">
      <style:paragraph-properties fo:line-height="12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97_0" style:parent-style-name="Standard" style:family="paragraph">
      <style:paragraph-properties fo:line-height="8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8_0" style:parent-style-name="Standard" style:family="paragraph">
      <style:paragraph-properties fo:line-height="71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5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9_0" style:parent-style-name="Standard" style:family="paragraph">
      <style:paragraph-properties fo:line-height="59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0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00_0" style:parent-style-name="Standard" style:family="paragraph">
      <style:paragraph-properties fo:line-height="10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28_0" style:parent-style-name="Standard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01_0" style:parent-style-name="Standard" style:family="paragraph">
      <style:paragraph-properties fo:line-height="102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30_0" style:parent-style-name="Standard" style:family="paragraph">
      <style:paragraph-properties fo:line-height="14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02_0" style:parent-style-name="Standard" style:family="paragraph">
      <style:paragraph-properties fo:line-height="10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29_0" style:parent-style-name="Standard" style:family="paragraph">
      <style:paragraph-properties fo:line-height="140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03_0" style:parent-style-name="Standard" style:family="paragraph">
      <style:paragraph-properties fo:line-height="10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_22" style:parent-style-name="바탕글 사본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7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4_0" style:parent-style-name="Standard" style:family="paragraph">
      <style:paragraph-properties fo:line-height="46%" fo:text-align="justify" fo:margin-left="0.176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77" style:family="text">
      <style:text-properties fo:color="#000000" style:text-outline="false" style:text-line-through-style="solid" style:text-position="0% 100%" style:font-name="산돌명조 L" style:font-name-asian="-윤명조120" style:font-name-complex="함초롬바탕" fo:font-family="산돌명조 L" style:font-family-asian="-윤명조120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78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79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80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4.00pt" style:font-size-asian="14.00pt" style:font-size-complex="14.00pt" fo:letter-spacing="-0.1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305_0" style:parent-style-name="Standard" style:family="paragraph">
      <style:paragraph-properties fo:line-height="86%" fo:text-align="justify" fo:margin-left="0cm" fo:margin-right="0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T181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82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4.00pt" style:font-size-asian="14.00pt" style:font-size-complex="14.00pt" fo:letter-spacing="-1.4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306_0" style:parent-style-name="Standard" style:family="paragraph">
      <style:paragraph-properties fo:line-height="86%" fo:text-align="justify" fo:margin-left="0.563cm" fo:margin-right="0cm" fo:text-indent="-0.563cm" fo:margin-top="0.176cm" fo:margin-bottom="0cm" fo:background-color="transparent" fo:border="none" style:shadow="none" style:text-autospace="none" style:vertical-align="auto" style:snap-to-layout-grid="true"/>
    </style:style>
    <style:style style:name="T183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84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307_0" style:parent-style-name="Standard" style:family="paragraph">
      <style:paragraph-properties fo:line-height="86%" fo:text-align="justify" fo:margin-left="0.615cm" fo:margin-right="0cm" fo:text-indent="-0.615cm" fo:margin-top="0.176cm" fo:margin-bottom="0cm" fo:background-color="transparent" fo:border="none" style:shadow="none" style:text-autospace="none" style:vertical-align="auto" style:snap-to-layout-grid="true"/>
    </style:style>
    <style:style style:name="T185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308_0" style:parent-style-name="Standard" style:family="paragraph">
      <style:paragraph-properties fo:line-height="86%" fo:text-align="justify" fo:margin-left="0.624cm" fo:margin-right="0cm" fo:text-indent="-0.624cm" fo:margin-top="0.176cm" fo:margin-bottom="0cm" fo:background-color="transparent" fo:border="none" style:shadow="none" style:text-autospace="none" style:vertical-align="auto" style:snap-to-layout-grid="true"/>
    </style:style>
    <style:style style:name="T186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309_0" style:parent-style-name="Standard" style:family="paragraph">
      <style:paragraph-properties fo:line-height="86%" fo:text-align="center" fo:margin-left="0.749cm" fo:margin-right="0cm" fo:text-indent="-0.749cm" fo:margin-top="0.176cm" fo:margin-bottom="0cm" fo:background-color="transparent" fo:border="none" style:shadow="none" style:text-autospace="none" style:vertical-align="auto" style:snap-to-layout-grid="true"/>
    </style:style>
    <style:style style:name="T187" style:family="text">
      <style:text-properties fo:color="#000000" style:text-outline="false" style:text-line-through-style="solid" style:text-position="0% 100%" style:font-name="한양견고딕" style:font-name-asian="한양견고딕" style:font-name-complex="한양중고딕" fo:font-family="한양견고딕" style:font-family-asian="한양견고딕" style:font-family-complex="한양중고딕" fo:font-size="23.00pt" style:font-size-asian="23.00pt" style:font-size-complex="2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8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0_0" style:parent-style-name="Standard" style:family="paragraph">
      <style:paragraph-properties fo:line-height="10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5_0" style:parent-style-name="Standard" style:family="paragraph">
      <style:paragraph-properties fo:line-height="11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8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_0" style:parent-style-name="Standard" style:family="paragraph">
      <style:paragraph-properties fo:line-height="1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1_0" style:parent-style-name="Standard" style:family="paragraph">
      <style:paragraph-properties fo:line-height="10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12_0" style:parent-style-name="Standard" style:family="paragraph">
      <style:paragraph-properties fo:line-height="109%" fo:text-align="end" fo:margin-left="-0.035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95_0" style:parent-style-name="Standard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1.7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3_0" style:parent-style-name="Standard" style:family="paragraph">
      <style:paragraph-properties fo:line-height="109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infakeframe_gr1" style:parent-style-name="Frame" style:family="graphic">
      <style:graphic-properties fo:min-width="16.960cm" fo:min-height="1.172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2" style:family="graphic">
      <style:graphic-properties draw:stroke="solid" svg:stroke-width="0.012cm" svg:stroke-color="#000000" draw:stroke-linejoin="miter" svg:stroke-linecap="square" draw:textarea-vertical-align="middle" draw:textarea-horizontal-align="center" fo:wrap-option="wrap" draw:shadow="hidden" fo:margin-left="0cm" fo:margin-right="0cm" fo:margin-top="0cm" fo:margin-bottom="0cm" style:horizontal-pos="from-left" style:horizontal-rel="paragraph" style:vertical-pos="from-top" style:vertical-rel="paragraph" fo:padding-top="0.100cm" fo:padding-bottom="0.100cm" fo:padding-left="0.100cm" fo:padding-right="0.100cm" style:wrap="none" style:run-through="foreground" draw:fill="solid" draw:fill-color="#ffe7d8" draw:opacity="100%"/>
    </style:style>
    <style:style style:name="gr3" style:family="graphic">
      <style:graphic-properties draw:stroke="solid" svg:stroke-width="0.012cm" svg:stroke-color="#000000" draw:stroke-linejoin="miter" svg:stroke-linecap="square" draw:textarea-vertical-align="middle" draw:textarea-horizontal-align="center" fo:wrap-option="wrap" draw:shadow="hidden" fo:margin-left="0cm" fo:margin-right="0cm" fo:margin-top="0cm" fo:margin-bottom="0cm" style:horizontal-pos="from-left" style:horizontal-rel="paragraph" style:vertical-pos="from-top" style:vertical-rel="paragraph" fo:padding-top="0.100cm" fo:padding-bottom="0.100cm" fo:padding-left="0.100cm" fo:padding-right="0.100cm" style:wrap="none" style:run-through="foreground" draw:fill="solid" draw:fill-color="#ffe7d8" draw:opacity="100%"/>
    </style:style>
    <style:style style:name="gr4" style:family="graphic">
      <style:graphic-properties draw:stroke="solid" svg:stroke-width="0.012cm" svg:stroke-color="#000000" draw:stroke-linejoin="miter" svg:stroke-linecap="square" draw:textarea-vertical-align="middle" draw:textarea-horizontal-align="center" fo:wrap-option="wrap" draw:shadow="hidden" fo:margin-left="0cm" fo:margin-right="0cm" fo:margin-top="0cm" fo:margin-bottom="0cm" style:horizontal-pos="from-left" style:horizontal-rel="paragraph" style:vertical-pos="from-top" style:vertical-rel="paragraph" fo:padding-top="0.100cm" fo:padding-bottom="0.100cm" fo:padding-left="0.100cm" fo:padding-right="0.100cm" style:wrap="none" style:run-through="foreground" draw:fill="solid" draw:fill-color="#ffe7d8" draw:opacity="100%"/>
    </style:style>
    <style:style style:name="tableinfakeframe_gr5" style:parent-style-name="Frame" style:family="graphic">
      <style:graphic-properties fo:min-width="17.000cm" fo:min-height="14.164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6" style:parent-style-name="Frame" style:family="graphic">
      <style:graphic-properties fo:min-width="16.801cm" fo:min-height="2.341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7" style:parent-style-name="Frame" style:family="graphic">
      <style:graphic-properties fo:min-width="16.202cm" fo:min-height="9.791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8" style:parent-style-name="Frame" style:family="graphic">
      <style:graphic-properties fo:min-width="16.500cm" fo:min-height="6.174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9" style:family="graphic">
      <style:graphic-properties draw:stroke="solid" svg:stroke-width="0.012cm" svg:stroke-color="#000000" draw:stroke-linejoin="miter" svg:stroke-linecap="square" draw:textarea-vertical-align="middle" draw:textarea-horizontal-align="center" fo:wrap-option="wrap" draw:shadow="hidden" fo:margin-left="0cm" fo:margin-right="0cm" fo:margin-top="0cm" fo:margin-bottom="0cm" style:horizontal-pos="from-left" style:horizontal-rel="paragraph" style:vertical-pos="from-top" style:vertical-rel="paragraph" fo:padding-top="0.100cm" fo:padding-bottom="0.100cm" fo:padding-left="0.100cm" fo:padding-right="0.100cm" style:wrap="none" style:run-through="foreground" draw:fill="solid" draw:fill-color="#ffe7d8" draw:opacity="100%"/>
    </style:style>
    <style:style style:name="tableinfakeframe_gr10" style:parent-style-name="Frame" style:family="graphic">
      <style:graphic-properties fo:min-width="16.501cm" fo:min-height="2.254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1" style:parent-style-name="Frame" style:family="graphic">
      <style:graphic-properties fo:min-width="16.851cm" fo:min-height="10.546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2" style:parent-style-name="Frame" style:family="graphic">
      <style:graphic-properties fo:min-width="16.851cm" fo:min-height="5.727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13" style:family="graphic">
      <style:graphic-properties draw:stroke="solid" svg:stroke-width="0.012cm" svg:stroke-color="#000000" draw:stroke-linejoin="miter" svg:stroke-linecap="square" draw:textarea-vertical-align="middle" draw:textarea-horizontal-align="center" fo:wrap-option="wrap" draw:shadow="hidden" fo:margin-left="0cm" fo:margin-right="0cm" fo:margin-top="0cm" fo:margin-bottom="0cm" style:horizontal-pos="from-left" style:horizontal-rel="paragraph" style:vertical-pos="from-top" style:vertical-rel="paragraph" fo:padding-top="0.100cm" fo:padding-bottom="0.100cm" fo:padding-left="0.100cm" fo:padding-right="0.100cm" style:wrap="none" style:run-through="foreground" draw:fill="solid" draw:fill-color="#ffe7d8" draw:opacity="100%"/>
    </style:style>
    <style:style style:name="tableinfakeframe_gr14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5" style:parent-style-name="Frame" style:family="graphic">
      <style:graphic-properties fo:min-width="16.801cm" fo:min-height="5.694cm" fo:margin-left="0.100cm" fo:margin-right="0.100cm" fo:margin-top="0.100cm" fo:margin-bottom="0.100cm" fo:margin="0.10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gr16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17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18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tableinfakeframe_gr19" style:parent-style-name="Frame" style:family="graphic">
      <style:graphic-properties fo:min-width="16.801cm" fo:min-height="6.343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20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21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22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tableinfakeframe_gr23" style:parent-style-name="Frame" style:family="graphic">
      <style:graphic-properties fo:min-width="27.772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4" style:parent-style-name="Frame" style:family="graphic">
      <style:graphic-properties fo:min-width="27.555cm" fo:min-height="9.012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5" style:parent-style-name="Frame" style:family="graphic">
      <style:graphic-properties fo:min-width="16.479cm" fo:min-height="24.33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6" style:parent-style-name="Frame" style:family="graphic">
      <style:graphic-properties fo:min-width="16.407cm" fo:min-height="23.61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7" style:parent-style-name="Frame" style:family="graphic">
      <style:graphic-properties fo:min-width="16.479cm" fo:min-height="24.475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8" style:parent-style-name="Frame" style:family="graphic">
      <style:graphic-properties fo:min-width="16.407cm" fo:min-height="23.61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9" style:parent-style-name="Frame" style:family="graphic">
      <style:graphic-properties fo:min-width="16.801cm" fo:min-height="1.844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0" style:parent-style-name="Frame" style:family="graphic">
      <style:graphic-properties fo:min-width="16.802cm" fo:min-height="7.923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1" style:parent-style-name="Frame" style:family="graphic">
      <style:graphic-properties fo:min-width="10.212cm" fo:min-height="1.163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2" style:parent-style-name="Frame" style:family="graphic">
      <style:graphic-properties fo:min-width="16.317cm" fo:min-height="3.545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3" style:parent-style-name="Frame" style:family="graphic">
      <style:graphic-properties fo:min-width="16.321cm" fo:min-height="4.319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4" style:parent-style-name="Frame" style:family="graphic">
      <style:graphic-properties fo:min-width="16.319cm" fo:min-height="1.772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5" style:parent-style-name="Frame" style:family="graphic">
      <style:graphic-properties fo:min-width="16.321cm" fo:min-height="0.886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6" style:parent-style-name="Frame" style:family="graphic">
      <style:graphic-properties fo:min-width="16.315cm" fo:min-height="8.317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7" style:parent-style-name="Frame" style:family="graphic">
      <style:graphic-properties fo:min-width="10.492cm" fo:min-height="1.511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</office:automatic-styles>
  <office:body>
    <office:text>
      <text:p text:style-name="P9_0_MS1_b3"><text:span text:style-name="T27"><draw:frame draw:style-name="tableinfakeframe_gr1" svg:x="0cm" svg:y="0cm" draw:z-index="33" text:anchor-type="as-char"><draw:text-box><table:table table:style-name="Table2"><table:table-column table:style-name="Table2.A"/><table:table-row table:style-name="Table2.1"><table:table-cell table:style-name="Table2.A1" office:value-type="string"><text:p text:style-name="P267_0"><text:span text:style-name="T74"/></text:p></table:table-cell></table:table-row><table:table-row table:style-name="Table2.2"><table:table-cell table:style-name="Table2.A2" office:value-type="string"><text:p text:style-name="P268_15"><text:span text:style-name="T227">2026년 연구산업 유공자 장관표창 추진계획</text:span></text:p></table:table-cell></table:table-row><table:table-row table:style-name="Table2.3"><table:table-cell table:style-name="Table2.A3" office:value-type="string"><text:p text:style-name="P267_0"><text:span text:style-name="T75"/></text:p></table:table-cell></table:table-row></table:table></draw:text-box></draw:frame></text:span></text:p>
      <text:p text:style-name="P175_0"><text:span text:style-name="T31"/></text:p>
      <text:p text:style-name="P191_0"><text:span text:style-name="T26"><draw:rect svg:x="0cm" svg:y="0cm" svg:width="0.679cm" svg:height="0.729cm" draw:z-index="4" draw:style-name="gr2" text:anchor-type="as-char"><text:p text:style-name="P269_0"><text:span text:style-name="T140">1</text:span></text:p></draw:rect> </text:span><text:span text:style-name="T53">추진 목적 및 방향</text:span></text:p>
      <text:p text:style-name="P191_0"><text:span text:style-name="T139"/></text:p>
      <text:p text:style-name="P191_0"><text:span text:style-name="T76">□ </text:span><text:span text:style-name="T18">추진 목적</text:span></text:p>
      <text:p text:style-name="P192_0"><text:span text:style-name="T230"><text:s/></text:span><text:span text:style-name="T104">○</text:span><text:span text:style-name="T63"><text:s/></text:span><text:span text:style-name="T97">연구산업 육성과 발전에 공로가 큰 유공자를 분야별로 발굴․포상</text:span><text:span text:style-name="T26">함으로써 연구산업 활성화 및 관련자 사기 진작</text:span></text:p>
      <text:p text:style-name="P193_0"><text:span text:style-name="T141"/></text:p>
      <text:p text:style-name="P194_0"><text:span text:style-name="T76">□ 추진 방향</text:span><text:span text:style-name="T18"/></text:p>
      <text:p text:style-name="P195_0"><text:span text:style-name="T124"><text:s/></text:span><text:span text:style-name="T125">○</text:span><text:span text:style-name="T83"><text:s/>포</text:span><text:span text:style-name="T63">상 후보자를 각계각층에서 폭넓게 발굴하며, </text:span><text:span text:style-name="T71">특정단체나 분야에 치우치지 않도록</text:span><text:span text:style-name="T63"><text:s/>대상자 선정</text:span></text:p>
      <text:p text:style-name="P196_0"><text:span text:style-name="T63"/></text:p>
      <text:p text:style-name="P191_0"><text:span text:style-name="T26"><draw:rect svg:x="0cm" svg:y="0cm" svg:width="0.679cm" svg:height="0.729cm" draw:z-index="5" draw:style-name="gr3" text:anchor-type="as-char"><text:p text:style-name="P269_0"><text:span text:style-name="T140">2</text:span></text:p></draw:rect> </text:span><text:span text:style-name="T53">표창 규모 및 대상</text:span></text:p>
      <text:p text:style-name="P191_0"><text:span text:style-name="T139"/></text:p>
      <text:p text:style-name="P194_0"><text:span text:style-name="T76">□ 공적 분야</text:span></text:p>
      <text:p text:style-name="P195_0"><text:span text:style-name="T124"><text:s/></text:span><text:span text:style-name="T125">○</text:span><text:span text:style-name="T83"><text:s/></text:span><text:span text:style-name="T228">연구산업 발전 유공</text:span><text:span text:style-name="T229">(과학기술정보통신부 장관표창)</text:span></text:p>
      <text:p text:style-name="P145_1"><text:span text:style-name="T102"/></text:p>
      <text:p text:style-name="P197_0"><text:span text:style-name="T76">□</text:span><text:span text:style-name="T71"><text:s/></text:span><text:span text:style-name="T76">표창 규모 : 총 23점</text:span></text:p>
      <text:p text:style-name="P195_0"><text:span text:style-name="T124"><text:s/></text:span><text:span text:style-name="T125">○</text:span><text:span text:style-name="T83"><text:s/></text:span><text:span text:style-name="T71">개인 17점</text:span><text:span text:style-name="T213">, </text:span><text:span text:style-name="T71">단체 6점</text:span><text:span text:style-name="T213"/></text:p>
      <text:p text:style-name="P145_1"><text:span text:style-name="T102"/></text:p>
      <text:p text:style-name="P194_0"><text:span text:style-name="T76">□ 표창 추천 대상</text:span></text:p>
      <text:p text:style-name="P198_0"><text:span text:style-name="T246"><text:s/></text:span><text:span text:style-name="T249">○</text:span><text:span text:style-name="T248"><text:s/>연구산업 발전을 위한 정책·산업육성·기술개발에 기여한 개인 또는 단체</text:span><text:span text:style-name="T232"><text:s/><text:s text:c="1"/></text:span></text:p>
      <text:p text:style-name="P174_0"><text:span text:style-name="T10"><text:s/><text:s text:c="3"/>* 민간(산·학·연)·협단체 등 연구산업 종사자 대상(개인 또는 단체)</text:span></text:p>
      <text:p text:style-name="P146_0"><text:span text:style-name="T10"><text:s/><text:s text:c="2"/>※ 기 지정된 우수 전문연구사업자 및 소속직원 우대 검토</text:span></text:p>
      <text:p text:style-name="P146_0"><text:span text:style-name="T231"><text:s/><text:s text:c="2"/>※</text:span><text:span text:style-name="T10"><text:s/></text:span><text:span text:style-name="T232">추천 시 유의사항 : 특별한 공적(성과)없이 단순히 오랜 기간 성실근무 등의 사유의</text:span><text:span text:style-name="T10"><text:s/>추천은 지양하고, 구체적이고 특별한 성과 도출 유공자 우선 추천</text:span></text:p>
      <text:p text:style-name="P191_0_b4"><text:span text:style-name="T26"><draw:rect svg:x="0cm" svg:y="0cm" svg:width="0.679cm" svg:height="0.729cm" draw:z-index="10" draw:style-name="gr4" text:anchor-type="as-char"><text:p text:style-name="P269_0"><text:span text:style-name="T140">3</text:span></text:p></draw:rect> </text:span><text:span text:style-name="T53">표창 기준 및 추천제한 </text:span></text:p>
      <text:p text:style-name="P199_0"><text:span text:style-name="T76">□</text:span><text:span text:style-name="T103"><text:s/>자격기준 및 추천제한 </text:span><text:span text:style-name="T199">(표창 추천 마감일 기준)</text:span></text:p>
      <text:p text:style-name="P200_0"><text:span text:style-name="T103"><draw:frame draw:style-name="tableinfakeframe_gr5" svg:x="0cm" svg:y="0cm" draw:z-index="11" text:anchor-type="as-char"><draw:text-box><table:table table:style-name="Table3"><table:table-column table:style-name="Table3.A"/><table:table-column table:style-name="Table3.B"/><table:table-column table:style-name="Table3.C"/><table:table-row table:style-name="Table3.1"><table:table-cell table:style-name="Table3.A1" office:value-type="string"><text:p text:style-name="P21_0"><text:span text:style-name="T101">구분</text:span></text:p></table:table-cell><table:table-cell table:style-name="Table3.B1" office:value-type="string"><text:p text:style-name="P21_0"><text:span text:style-name="T101">자격기준</text:span></text:p></table:table-cell><table:table-cell table:style-name="Table3.C1" office:value-type="string"><text:p text:style-name="P21_0"><text:span text:style-name="T101">추천제한</text:span></text:p></table:table-cell></table:table-row><table:table-row table:style-name="Table3.2"><table:table-cell table:style-name="Table3.A2" office:value-type="string"><text:p text:style-name="P162_0"><text:span text:style-name="T105">개인<text:line-break/></text:span><text:span text:style-name="T106">(공무원)</text:span></text:p></table:table-cell><table:table-cell table:style-name="Table3.B2" office:value-type="string"><text:p text:style-name="P163_0"><text:span text:style-name="T105">▪실재직기간 3년 이상</text:span></text:p></table:table-cell><table:table-cell table:style-name="Table3.C2" office:value-type="string"><text:p text:style-name="P164_0"><text:span text:style-name="T105">▪과기정통부 장관표창 수상일로부터 3년이 경과하지 않은 자(근속표창 제외)</text:span></text:p><text:p text:style-name="P164_0"><text:span text:style-name="T105">▪정부포상(모범공무원 포함) 수상일로부터 2년이 경과하지 않은 자</text:span></text:p><text:p text:style-name="P164_0"><text:span text:style-name="T105">▪징계 또는 불문경고 처분을 받은 자</text:span></text:p><text:p text:style-name="P165_0"><text:span text:style-name="T108"><text:s/>※ 경징계(견책·감봉)가 사면되었거나 불문경고가 사면 또는 말소된 경우에는 예외적으로 추천가능</text:span></text:p><text:p text:style-name="P166_0"><text:span text:style-name="T105"><text:s/></text:span><text:span text:style-name="T114">(단, ｢공무원 징계령 시행규칙｣ 제4조제2항(제1</text:span><text:span text:style-name="T115">~</text:span><text:span text:style-name="T114">6호)에 따라 감경이</text:span><text:span text:style-name="T105"><text:s/>제한되는 비위(주요비위)에 해당하면 추천불가)</text:span></text:p><text:p text:style-name="P167_0"><text:span text:style-name="T105">▪징계의결 요구 중이거나 직위해제 또는 휴직 중인 자</text:span></text:p><text:p text:style-name="P167_0"><text:span text:style-name="T105">▪기포상공적과 유사한 것으로 판단되는 자</text:span></text:p><text:p text:style-name="P168_0"><text:span text:style-name="T116">▪공·사생활을 통하여 사회적 지탄을 받거나 민원 등 물의를 일으켜 장관표창이 부적합하다고 판단되는 자</text:span></text:p></table:table-cell></table:table-row><table:table-row table:style-name="Table3.3"><table:table-cell table:style-name="Table3.A3" office:value-type="string"><text:p text:style-name="P162_0"><text:span text:style-name="T105">개인<text:line-break/></text:span><text:span text:style-name="T106">(일반국민)</text:span></text:p></table:table-cell><table:table-cell table:style-name="Table3.B3" office:value-type="string"><text:p text:style-name="P167_0"><text:span text:style-name="T105">▪해당분야 경력 3년 이상</text:span></text:p><text:p text:style-name="P163_0"><text:span text:style-name="T105"><text:s/><text:s text:c="1"/>(실근무기간만 적용)</text:span></text:p></table:table-cell><table:table-cell table:style-name="Table3.C3" office:value-type="string"><text:p text:style-name="P167_0"><text:span text:style-name="T105">▪과기정통부 장관표창 수상일로부터 2년이 경과하지 않은 자</text:span></text:p><text:p text:style-name="P164_0"><text:span text:style-name="T117">▪사회적 물의를 야기하여 언론보도 등 논란이 있어 장관표창이 부적합한 경우</text:span></text:p><text:p text:style-name="P167_0"><text:span text:style-name="T105">▪산업재해, 공정거래, 임금체불 관련 등에 해당되지 않는 자</text:span></text:p><text:p text:style-name="P169_0"><text:span text:style-name="T118">▪부실학회 참석, 연구비 부당사용, 부정적 연구세습 등 연구부정으로 제재 중이거나 제재가 예정된 자 </text:span></text:p><text:p text:style-name="P169_0"><text:span text:style-name="T118">▪상훈법 및 정부표창규정, 장관표창 업무지침 등에 따라 정부포상 또는 장관표창이 취소된 적이 있는 자 </text:span></text:p></table:table-cell></table:table-row><table:table-row table:style-name="Table3.4"><table:table-cell table:style-name="Table3.A4" office:value-type="string"><text:p text:style-name="P162_0"><text:span text:style-name="T105">단체<text:line-break/></text:span><text:span text:style-name="T106">(대외기관, 단체)</text:span></text:p></table:table-cell><table:table-cell table:style-name="Table3.B4" office:value-type="string"><text:p text:style-name="P167_0"><text:span text:style-name="T105">▪해당분야 2년 이상 활동 지속</text:span></text:p><text:p text:style-name="P164_0"><text:span text:style-name="T105">▪국가와 사회발전, 공익제고 등 공이 큰 기관(단체)</text:span></text:p></table:table-cell><table:table-cell table:style-name="Table3.C4" office:value-type="string" table:number-rows-spanned="2"><text:p text:style-name="P170_0"><text:span text:style-name="T114">▪과기정통부 장관표창 수상일로부터 동일 분야에 대해 2년이 경과하지 아니한 단체 (공적분야가 다르더라도 연 1회 이상 불가)</text:span></text:p><text:p text:style-name="P164_0"><text:span text:style-name="T117">▪사회적 물의를 야기하여 언론보도 등 논란이 있어 장관표창이 부적합한 경우</text:span></text:p></table:table-cell></table:table-row><table:table-row table:style-name="Table3.5"><table:table-cell table:style-name="Table3.A5" office:value-type="string"><text:p text:style-name="P162_0"><text:span text:style-name="T105">단체<text:line-break/></text:span><text:span text:style-name="T106">(관서)</text:span></text:p></table:table-cell><table:table-cell table:style-name="Table3.B5" office:value-type="string"><text:p text:style-name="P167_0"><text:span text:style-name="T105">▪해당 분야 우수관서</text:span></text:p></table:table-cell><table:covered-table-cell/></table:table-row></table:table></draw:text-box></draw:frame></text:span></text:p>
      <text:p text:style-name="P58_0"><text:span text:style-name="T3">※ </text:span><text:span text:style-name="T6">타부처 공무원의 경우, 추천일 기준 실재직기간 3년 이상이고 추천 당시 소속된</text:span><text:span text:style-name="T3"><text:s/>부서에서 1년 이상 근무한 자로서 소속기관장의 추천을 필요로 함</text:span></text:p>
      <text:p text:style-name="P58_0"><text:span text:style-name="T234"/></text:p>
      <text:p text:style-name="P201_0"><text:span text:style-name="T76">□ 공통 추천제한 사항</text:span></text:p>
      <text:p text:style-name="P202_0"><text:span text:style-name="T124"><text:s/></text:span><text:span text:style-name="T125">○</text:span><text:span text:style-name="T28"><text:s/>표창권자가 특별히 인정하는 경우를 제외하고는</text:span><text:span text:style-name="T35"><text:s/>자격기준 준수 </text:span></text:p>
      <text:p text:style-name="P202_0"><text:span text:style-name="T124"><text:s/></text:span><text:span text:style-name="T125">○</text:span><text:span text:style-name="T28"><text:s/>선거로 취임하는 공무원은 추천 제외가 원칙</text:span></text:p>
      <text:p text:style-name="P202_0"><text:span text:style-name="T124"><text:s/></text:span><text:span text:style-name="T125">○</text:span><text:span text:style-name="T28"><text:s/>표창은 </text:span><text:span text:style-name="T35">동일한 공적</text:span><text:span text:style-name="T28">에 대하여 </text:span><text:span text:style-name="T35">이중으로 수여할 수 없음</text:span></text:p>
      <text:p text:style-name="P203_0"><text:span text:style-name="T35"><draw:frame draw:style-name="tableinfakeframe_gr6" svg:x="0cm" svg:y="0cm" draw:z-index="34" text:anchor-type="as-char"><draw:text-box><table:table table:style-name="Table4"><table:table-column table:style-name="Table4.A"/><table:table-row table:style-name="Table4.1"><table:table-cell table:style-name="Table4.A1" office:value-type="string"><text:p text:style-name="P270_0"><text:span text:style-name="T13">◇ </text:span><text:span text:style-name="T235">추천 부서 및 소속기관</text:span><text:span text:style-name="T236">에서는 표창추천 전에 엄밀히 조사하여 </text:span><text:span text:style-name="T235">부적격자(추천제한자)가</text:span><text:span text:style-name="T17"><text:s/>추천되는 사례가 없도록 주의</text:span></text:p><text:p text:style-name="P271_0"><text:span text:style-name="T237"/></text:p><text:p text:style-name="P272_0"><text:span text:style-name="T13">◇ </text:span><text:span text:style-name="T238">공적내용</text:span><text:span text:style-name="T239">이</text:span><text:span text:style-name="T238"><text:s/></text:span><text:span text:style-name="T239">표창대상자로</text:span><text:span text:style-name="T238"><text:s/>부적합하다고 판단되면 표창대상에서 제외</text:span><text:span text:style-name="T239">되므로 </text:span><text:span text:style-name="T238">소속기관</text:span><text:span text:style-name="T239">에서는 </text:span><text:span text:style-name="T238">포상추천심의회(공적심의회)를 엄격하게 운영</text:span><text:span text:style-name="T239">하여 </text:span><text:span text:style-name="T238">적격자</text:span><text:span text:style-name="T239">를</text:span><text:span text:style-name="T238"><text:s/>선정·추천</text:span><text:span text:style-name="T239">해야 함</text:span></text:p></table:table-cell></table:table-row></table:table></draw:text-box></draw:frame></text:span></text:p>
      <text:p text:style-name="P204_0"><text:span text:style-name="T76">□</text:span><text:span text:style-name="T233"><text:s/></text:span><text:span text:style-name="T18">추천제한 상세 내용</text:span><text:span text:style-name="T240"/></text:p>
      <text:p text:style-name="P205_0"><text:span text:style-name="T124"><text:s/></text:span><text:span text:style-name="T125">○</text:span><text:span text:style-name="T28"><text:s/></text:span><text:span text:style-name="T35">공무원 표창</text:span></text:p>
      <text:p text:style-name="P206_20"><text:span text:style-name="T28"><text:s/><text:s text:c="1"/>-</text:span><text:span text:style-name="T200"><text:s/></text:span><text:span text:style-name="T35">(재표창금지)</text:span><text:span text:style-name="T28"><text:s/></text:span><text:span text:style-name="T35">표창추천 마감일</text:span><text:span text:style-name="T204">(이하 </text:span><text:span text:style-name="T206">‘추천일’</text:span><text:span text:style-name="T204">)</text:span><text:span text:style-name="T35"><text:s/>기준,</text:span><text:span text:style-name="T28"><text:s/>과기정통부</text:span><text:span text:style-name="T200"><text:s/></text:span><text:span text:style-name="T51">장관표창 </text:span><text:span text:style-name="T142">수상일</text:span><text:span text:style-name="T51">로부터 </text:span><text:span text:style-name="T142">3년</text:span><text:span text:style-name="T51">이 경과하지 아니한 자</text:span></text:p>
      <text:p text:style-name="P207_0"><text:span text:style-name="T28"><text:s/><text:s text:c="2"/>▪ </text:span><text:span text:style-name="T143">추천일</text:span><text:span text:style-name="T205"><text:s/></text:span><text:span text:style-name="T143">기준, </text:span><text:span text:style-name="T205">정부포상</text:span><text:span text:style-name="T207">(모범공무원 포함)</text:span><text:span text:style-name="T205"><text:s/></text:span><text:span text:style-name="T143">수상일</text:span><text:span text:style-name="T205">로부터 </text:span><text:span text:style-name="T143">2년</text:span><text:span text:style-name="T205">이 </text:span><text:span text:style-name="T28">경과하지 않은 자</text:span></text:p>
      <text:p text:style-name="P208_0"><text:span text:style-name="T28"><text:s/><text:s text:c="3"/></text:span><text:span text:style-name="T3">※ </text:span><text:span text:style-name="T8">단, </text:span><text:span text:style-name="T5">근속표창을 수여하거나 근속표창 이후 다른 장관표창을 수여하는 경우에는</text:span><text:span text:style-name="T8"><text:s/>재표창 금지기간 적용 제외</text:span></text:p>
      <text:p text:style-name="P209_20"><text:span text:style-name="T50"><text:s/><text:s text:c="1"/>-</text:span><text:span text:style-name="T50"><text:s/></text:span><text:span text:style-name="T195">징계 또는 불문경고</text:span><text:span text:style-name="T198">(징계위원회 의결에 의한 불문경고에 한함)</text:span><text:span text:style-name="T195"><text:s/>처분</text:span><text:span text:style-name="T52">을</text:span><text:span text:style-name="T195"><text:s/>받은 자</text:span></text:p>
      <text:p text:style-name="P210_0"><text:span text:style-name="T28"><text:s/><text:s text:c="2"/>▪ </text:span><text:span text:style-name="T80">경징계(감봉·견책)가 사면되었거나 불문경고가 사면 또는 말소된 자</text:span><text:span text:style-name="T72"><text:s/>중 공적이 현저하게 탁월한 경우에 한하여 추천이 가능함</text:span></text:p>
      <text:p text:style-name="P211_0"><text:span text:style-name="T28"><text:s/><text:s text:c="2"/>▪ </text:span><text:span text:style-name="T81">단,</text:span><text:span text:style-name="T73">「공무원 징계령 시행규칙」제4조에 제2항의 각 호에 따라 감경 제한</text:span><text:span text:style-name="T80"><text:s/>비위를 저지른 경우는 경징계(불문경고)가 말소되더라도 추천 불가</text:span></text:p>
      <text:p text:style-name="P125_0"><text:span text:style-name="T26"><text:s/><text:s text:c="1"/><draw:frame draw:style-name="tableinfakeframe_gr7" svg:x="0cm" svg:y="0cm" draw:z-index="30" text:anchor-type="as-char"><draw:text-box><table:table table:style-name="Table5"><table:table-column table:style-name="Table5.A"/><table:table-row table:style-name="Table5.1"><table:table-cell table:style-name="Table5.A1" office:value-type="string"><text:p text:style-name="P273_21"><text:span text:style-name="T128">｢공무원징계령시행규칙｣ 제4조제2항(징계를 감경할 수 없는 경우)</text:span></text:p><text:p text:style-name="P273_21"><text:span text:style-name="T127">1. ｢국가공무원법｣ 제78조의2제1항</text:span></text:p><text:p text:style-name="P274_0"><text:span text:style-name="T196">1의2. </text:span><text:span text:style-name="T242">｢국가공무원법｣ 제78조의2제1항 각 호의 </text:span><text:span text:style-name="T197">어느 하나에 해당하는 비위를 신고하지 </text:span><text:span text:style-name="T242">않거나 </text:span><text:span text:style-name="T243">고발하지 않은 행위</text:span></text:p><text:p text:style-name="P273_21"><text:span text:style-name="T127">2. ｢성폭력범죄의 처벌 등에 관한 특례법｣ 제2조에 따른 성폭력범죄</text:span></text:p><text:p text:style-name="P273_21"><text:span text:style-name="T127">3. ｢성매매알선 등 행위의 처벌에 관한 법률｣ 제2조제1항제1호에 따른 성매매</text:span></text:p><text:p text:style-name="P273_21"><text:span text:style-name="T127">4. ｢양성평등기본법｣ 제3조제2호에 따른 성희롱</text:span></text:p><text:p text:style-name="P275_21"><text:span text:style-name="T127">5. ｢도로교통법｣ 제44조제1항에 따른 음주운전 또는 같은 조 제2항에 따른 음주측정에 대한 불응</text:span></text:p><text:p text:style-name="P276_21"><text:span text:style-name="T127">6. </text:span><text:span text:style-name="T241">｢공직자윤리법｣ 제8조의2제1항 또는 제22조에 따른 등록의무자에 대한 재산등록 및 주식의 매각･신탁과</text:span><text:span text:style-name="T127"><text:s/>관련한 의무 위반</text:span></text:p><text:p text:style-name="P277_21"><text:span text:style-name="T127">7. 적극행정 운영규정 제2조제2호에 따른 소극행정</text:span></text:p><text:p text:style-name="P277_21"><text:span text:style-name="T127">7의2. 부작위 또는 직무태만(소극행정은 제외한다)</text:span></text:p><text:p text:style-name="P277_21"><text:span text:style-name="T127">8. 공무원 행동강령 제13조의3에 따른 부당한 행위</text:span></text:p><text:p text:style-name="P278_21"><text:span text:style-name="T127">9. 성관련 비위 또는 공무원 행동강령 제 13조의3에 따른 부당한 행위를 은폐하거나 필요한 조치를 하지 않은 경우</text:span></text:p><text:p text:style-name="P279_21"><text:span text:style-name="T127">10. </text:span><text:span text:style-name="T196">공무원 채용과 관련하여 청탁이나 강요 등 부당한 행위를 하거나 채용 업무와 관련하여 비위행위를</text:span><text:span text:style-name="T129"><text:s/>한 경우</text:span></text:p><text:p text:style-name="P277_21"><text:span text:style-name="T127">11. 부정청탁 및 금품등 수수의 금지에 관한 법률 제5조에 따른 부정청탁</text:span></text:p><text:p text:style-name="P277_21"><text:span text:style-name="T127">12. 부정청탁 및 금품등 수수의 금지에 관한 법률 제6조에 따른 부정청탁에 따른 직무수행</text:span></text:p><text:p text:style-name="P277_21"><text:span text:style-name="T127">13. 직무상 비밀 또는 미공개정보를 이용한 부당행위</text:span></text:p><text:p text:style-name="P277_21"><text:span text:style-name="T127">14. 우월적 지위 등을 이용하여 다른 공무원 등에게 신체적·정신적 고통을 주는 등의 부당행위</text:span></text:p></table:table-cell></table:table-row></table:table></draw:text-box></draw:frame></text:span></text:p>
      <text:p text:style-name="P212_20"><text:span text:style-name="T97"><text:s/><text:s text:c="1"/>-</text:span><text:span text:style-name="T26"><text:s/></text:span><text:span text:style-name="T37">징계의결 요구</text:span><text:span text:style-name="T26"><text:s/>중이거나</text:span><text:span text:style-name="T37"><text:s/>직위해제</text:span><text:span text:style-name="T26"><text:s/>또는 </text:span><text:span text:style-name="T37">휴직</text:span><text:span text:style-name="T26"><text:s/>중인 자</text:span><text:span text:style-name="T59"/></text:p>
      <text:p text:style-name="P213_0"><text:span text:style-name="T26"><text:s/><text:s text:c="1"/>- </text:span><text:span text:style-name="T37">기포상공적과 유사</text:span><text:span text:style-name="T26">한 것으로 판단되는 자</text:span><text:span text:style-name="T59"/></text:p>
      <text:p text:style-name="P214_0"><text:span text:style-name="T26"><text:s/><text:s text:c="1"/>- </text:span><text:span text:style-name="T78">기타 </text:span><text:span text:style-name="T57">사회적 지탄</text:span><text:span text:style-name="T78">을 받거나 민원 등 </text:span><text:span text:style-name="T57">사회적 물의</text:span><text:span text:style-name="T78">를 일으켜 장관표창이 부적합한 경우(도박, 불륜, 사기, 강‧절도, 상해, 갑질 등)</text:span></text:p>
      <text:p text:style-name="P76_0"><text:span text:style-name="T86"><text:s/><text:s text:c="3"/></text:span><text:span text:style-name="T16">* 감사원, 검찰, 경찰 등 조사․수사개시, 기소, 민․형사재판 계류, 언론보도</text:span></text:p>
      <text:p text:style-name="P215_0"><text:span text:style-name="T124"><text:s/></text:span><text:span text:style-name="T125">○</text:span><text:span text:style-name="T28"><text:s/></text:span><text:span text:style-name="T37">국민 및 단체 표창</text:span><text:span text:style-name="T202"/></text:p>
      <text:p text:style-name="P216_0"><text:span text:style-name="T38"><text:s/><text:s text:c="1"/>- </text:span><text:span text:style-name="T39">(재표창금지)</text:span><text:span text:style-name="T38"><text:s/></text:span><text:span text:style-name="T39">추천일</text:span><text:span text:style-name="T38"><text:s/></text:span><text:span text:style-name="T39">기준,</text:span><text:span text:style-name="T38"><text:s/>과기정통부 장관표창 </text:span><text:span text:style-name="T39">수상일로부터 2년</text:span><text:span text:style-name="T38">이 경과하지 아니한 자</text:span></text:p>
      <text:p text:style-name="P127_0"><text:span text:style-name="T3"><text:s/><text:s text:c="3"/>※ 단체표창의 경우 기표창 수상분야와 동일분야에 대해 2년</text:span><text:span text:style-name="T14"/></text:p>
      <text:p text:style-name="P217_0"><text:span text:style-name="T26"><text:s/><text:s text:c="1"/>- </text:span><text:span text:style-name="T37">단체표창</text:span><text:span text:style-name="T26">의 경우, 유공분야가 달라도 </text:span><text:span text:style-name="T37">연 1회</text:span><text:span text:style-name="T26">를 초과할 수 없음</text:span><text:span text:style-name="T37"/></text:p>
      <text:p text:style-name="P218_0"><text:span text:style-name="T26"><text:s/><text:s text:c="1"/>- </text:span><text:span text:style-name="T29">공</text:span><text:span text:style-name="T87">·</text:span><text:span text:style-name="T29">사생활을 통하여 </text:span><text:span text:style-name="T36">사회의 지탄</text:span><text:span text:style-name="T29">을 받거나 민원 등 </text:span><text:span text:style-name="T36">사회적 물의</text:span><text:span text:style-name="T29">를</text:span><text:span text:style-name="T26"><text:s/>일으켜 장관표창이 부적합하다고 판단되는 자(단체 포함)</text:span></text:p>
      <text:p text:style-name="P219_0"><text:span text:style-name="T40"><text:s/><text:s text:c="1"/>- 부실학회 참석, 연구비 부당사용, 부정적 연구세습 등 </text:span><text:span text:style-name="T41">연구부정</text:span><text:span text:style-name="T40">으로 인하여 제재 중이거나 제재가 예정된 자</text:span></text:p>
      <text:p text:style-name="P220_0"><text:span text:style-name="T37"><text:s/><text:s text:c="2"/></text:span><text:span text:style-name="T26">▪ 국가과학기술종합정보시스템(NTIS)에 </text:span><text:span text:style-name="T37">제재 중, 제재예정인 자, 제재종료 및 제재해지는 3회 이상</text:span><text:span text:style-name="T26">으로 등록된 경우 </text:span><text:span text:style-name="T37">추천 제외</text:span></text:p>
      <text:p text:style-name="P221_0"><text:span text:style-name="T26"><text:s/><text:s text:c="1"/>- 아래에 각 내용에 해당되는 자</text:span></text:p>
      <text:p text:style-name="P77_0"><text:span text:style-name="T37"><draw:frame draw:style-name="tableinfakeframe_gr8" svg:x="0cm" svg:y="0cm" draw:z-index="12" text:anchor-type="as-char"><draw:text-box><table:table table:style-name="Table6"><table:table-column table:style-name="Table6.A"/><table:table-column table:style-name="Table6.B"/><table:table-column table:style-name="Table6.C"/><table:table-row table:style-name="Table6.1"><table:table-cell table:style-name="Table6.A1" office:value-type="string"><text:p text:style-name="P13_0"><text:span text:style-name="T119">표창 대상</text:span></text:p></table:table-cell><table:table-cell table:style-name="Table6.B1" office:value-type="string"><text:p text:style-name="P13_0"><text:span text:style-name="T119">확인내용</text:span></text:p></table:table-cell><table:table-cell table:style-name="Table6.C1" office:value-type="string"><text:p text:style-name="P13_0"><text:span text:style-name="T119">확인방법</text:span></text:p></table:table-cell></table:table-row><table:table-row table:style-name="Table6.2"><table:table-cell table:style-name="Table6.A2" office:value-type="string"><text:p text:style-name="P13_0"><text:span text:style-name="T217">법인(단체)</text:span></text:p><text:p text:style-name="P13_0"><text:span text:style-name="T217">대표</text:span></text:p><text:p text:style-name="P13_0"><text:span text:style-name="T217">임원</text:span></text:p></table:table-cell><table:table-cell table:style-name="Table6.B2" office:value-type="string"><text:p text:style-name="P14_0"><text:span text:style-name="T120">｢산업안전보건법｣에 의하여 </text:span><text:span text:style-name="T121">산업재해</text:span><text:span text:style-name="T120"><text:s/>등과</text:span><text:span text:style-name="T121"><text:s/></text:span><text:span text:style-name="T120">관련하여 명단이</text:span><text:span text:style-name="T121"><text:s/>공표된</text:span><text:span text:style-name="T119"><text:s/>사업장</text:span><text:span text:style-name="T217">과</text:span><text:span text:style-name="T119"><text:s/>그 임원</text:span></text:p></table:table-cell><table:table-cell table:style-name="Table6.C2" office:value-type="string" table:number-rows-spanned="3"><text:p text:style-name="P14_0"><text:span text:style-name="T225">붙임1 제한사항 조회방법 참조</text:span><text:span text:style-name="T226"/></text:p></table:table-cell></table:table-row><table:table-row table:style-name="Table6.3"><table:table-cell table:style-name="Table6.A3" office:value-type="string"><text:p text:style-name="P13_0"><text:span text:style-name="T217">법인(단체)</text:span></text:p><text:p text:style-name="P13_0"><text:span text:style-name="T217">대표</text:span></text:p><text:p text:style-name="P13_0"><text:span text:style-name="T217">임원</text:span></text:p></table:table-cell><table:table-cell table:style-name="Table6.B3" office:value-type="string"><text:p text:style-name="P14_0"><text:span text:style-name="T122">공정거래관련법 위반 법인</text:span><text:span text:style-name="T123">(단체 포함) 및 </text:span><text:span text:style-name="T122">그 임원 </text:span></text:p></table:table-cell><table:covered-table-cell/></table:table-row><table:table-row table:style-name="Table6.4"><table:table-cell table:style-name="Table6.A4" office:value-type="string"><text:p text:style-name="P13_0"><text:span text:style-name="T217">개인</text:span></text:p></table:table-cell><table:table-cell table:style-name="Table6.B4" office:value-type="string"><text:p text:style-name="P14_0"><text:span text:style-name="T12">｢근로기준법｣에 의하여 </text:span><text:span text:style-name="T19">임금체불</text:span><text:span text:style-name="T12">과 관련 명단</text:span><text:span text:style-name="T11">공개 또는 종합신용정보집중기관에 자료제공이 된</text:span><text:span text:style-name="T12"><text:s/></text:span><text:span text:style-name="T19">체불사업주</text:span></text:p></table:table-cell><table:covered-table-cell/></table:table-row></table:table></draw:text-box></draw:frame></text:span></text:p>
      <text:p text:style-name="P191_0"><text:span text:style-name="T53"/></text:p>
      <text:p text:style-name="P191_0_b4"><text:span text:style-name="T26"><draw:rect svg:x="0cm" svg:y="0cm" svg:width="0.679cm" svg:height="0.729cm" draw:z-index="6" draw:style-name="gr9" text:anchor-type="as-char"><text:p text:style-name="P269_0"><text:span text:style-name="T140">4</text:span></text:p></draw:rect> </text:span><text:span text:style-name="T53">추천 제출서류 및 행정사항</text:span></text:p>
      <text:p text:style-name="P191_0"><text:span text:style-name="T139"/></text:p>
      <text:p text:style-name="P222_0"><text:span text:style-name="T76">□ 제출 서류</text:span></text:p>
      <text:p text:style-name="P223_0"><text:span text:style-name="T124"><text:s/></text:span><text:span text:style-name="T125">○</text:span><text:span text:style-name="T83"><text:s/></text:span><text:span text:style-name="T100">장관표창 대상자 명단</text:span><text:span text:style-name="T83"><text:s/><text:s text:c="1"/></text:span><text:span text:style-name="T214">[서식1]</text:span></text:p>
      <text:p text:style-name="P224_0"><text:span text:style-name="T211"><text:s/></text:span><text:span text:style-name="T125">○</text:span><text:span text:style-name="T83"><text:s/></text:span><text:span text:style-name="T100">공적조서</text:span><text:span text:style-name="T83"><text:s/>1부 (개인 :</text:span><text:span text:style-name="T214"><text:s/>[서식2-1] </text:span><text:span text:style-name="T83">/ 단체 :</text:span><text:span text:style-name="T214"><text:s/>[서식 2-2]</text:span><text:span text:style-name="T83">)</text:span></text:p>
      <text:p text:style-name="P224_0"><text:span text:style-name="T125"><text:s/>○</text:span><text:span text:style-name="T83"><text:s/></text:span><text:span text:style-name="T100">장관표창에 대한 동의서</text:span><text:span text:style-name="T83"><text:s/><text:s text:c="1"/></text:span><text:span text:style-name="T214">[서식3]</text:span></text:p>
      <text:p text:style-name="P224_0"><text:span text:style-name="T125"><text:s/>○</text:span><text:span text:style-name="T83"><text:s/>(타기관 공무원) </text:span><text:span text:style-name="T100">공무원인사기록요약서</text:span><text:span text:style-name="T83"><text:s/>1부 <text:s text:c="1"/></text:span><text:span text:style-name="T214">[서식4]</text:span><text:span text:style-name="T83"/></text:p>
      <text:p text:style-name="P224_0"><text:span text:style-name="T125"><text:s/>○</text:span><text:span text:style-name="T83"><text:s/>(타기관 공무원) </text:span><text:span text:style-name="T100">추천서</text:span></text:p>
      <text:p text:style-name="P224_0"><text:span text:style-name="T83"><text:s/><text:s text:c="1"/>- 표창추천 공문서(기관장 직인 날인) 또는 임의양식의 추천서 등 소속기관장의 표창추천사실 증명서류이어야 함</text:span></text:p>
      <text:p text:style-name="P224_0"><text:span text:style-name="T125"><text:s/>○</text:span><text:span text:style-name="T83"><text:s/>(일반국민 대상) </text:span><text:span text:style-name="T100">인사기록카드 사본 </text:span><text:span text:style-name="T83">1부</text:span></text:p>
      <text:p text:style-name="P122_19"><text:span text:style-name="T98"><text:s/><text:s text:c="3"/></text:span><text:span text:style-name="T3">※ 선명하게 복사하여 반드시 인사담당관이 원본과 대조 후 추천기관장의 직인 날인(기록카드는 반드시 원본을 복사)</text:span></text:p>
      <text:p text:style-name="P121_19"><text:span text:style-name="T3"><text:s/><text:s text:c="3"/>※ </text:span><text:span text:style-name="T4">인사기록카드가 없는 경우 이력서와 함께 이력사항을 증명할 수 있는 서류 첨부</text:span></text:p>
      <text:p text:style-name="P121_19"><text:span text:style-name="T212"/></text:p>
      <text:p text:style-name="P121_19"><text:span text:style-name="T4"><draw:frame draw:style-name="tableinfakeframe_gr11" svg:x="0cm" svg:y="0cm" draw:z-index="8" text:anchor-type="as-char"><draw:text-box><table:table table:style-name="Table7"><table:table-column table:style-name="Table7.A"/><table:table-column table:style-name="Table7.B"/><table:table-column table:style-name="Table7.C"/><table:table-row table:style-name="Table7.1"><table:table-cell table:style-name="Table7.A1" office:value-type="string"><text:p text:style-name="P61_0"><text:span text:style-name="T107"/></text:p></table:table-cell><table:table-cell table:style-name="Table7.B1" office:value-type="string" table:number-rows-spanned="2"><text:p text:style-name="P17_19"><text:span text:style-name="T93">공적조서 작성 요령</text:span></text:p></table:table-cell><table:table-cell table:style-name="Table7.C1" office:value-type="string"><text:p text:style-name="P61_0"><text:span text:style-name="T107"/></text:p></table:table-cell></table:table-row><table:table-row table:style-name="Table7.2"><table:table-cell table:style-name="Table7.A2" office:value-type="string"><text:p text:style-name="P61_0"><text:span text:style-name="T107"/></text:p></table:table-cell><table:covered-table-cell/><table:table-cell table:style-name="Table7.C2" office:value-type="string"><text:p text:style-name="P61_0"><text:span text:style-name="T107"/></text:p></table:table-cell></table:table-row><table:table-row table:style-name="Table7.3"><table:table-cell table:style-name="Table7.A3" office:value-type="string" table:number-columns-spanned="3"><text:p text:style-name="P176_0"><text:span text:style-name="T85"><text:s/>○ 공적요지는 추천후보자의 </text:span><text:span text:style-name="T22">주된 공적내용을 개조식으로 쉽고 간명하게 작성</text:span></text:p><text:p text:style-name="P177_0"><text:span text:style-name="T85"><text:s/><text:s text:c="1"/>- </text:span><text:span text:style-name="T109">공적요지는 육하원칙에 따라 </text:span><text:span text:style-name="T24">연구산업 발전 공적을 중점으로 정확하고 구체적인 사례</text:span><text:span text:style-name="T109">를 기재하고 ‘~기여함’으로 종결</text:span></text:p><text:p text:style-name="P177_0"><text:span text:style-name="T109"><draw:frame draw:style-name="tableinfakeframe_gr10" svg:x="0cm" svg:y="0cm" draw:z-index="9" text:anchor-type="as-char"><draw:text-box><table:table table:style-name="Table8"><table:table-column table:style-name="Table8.A"/><table:table-row table:style-name="Table8.1"><table:table-cell table:style-name="Table8.A1" office:value-type="string"><text:p text:style-name="P280_0"><text:span text:style-name="T13">◆ </text:span><text:span text:style-name="T17">공적요지(예시)</text:span></text:p><text:p text:style-name="P281_0"><text:span text:style-name="T13"><text:s/></text:span><text:span text:style-name="T21">00년 00월 00일부터 00년 00월 00일까지 □□공사의 시공책임자(담당자)로 근무하며 △△공법 등 신기술을 도입·적용함으로써 예산을 절감(0억원)하고, 공기를 단축(0년)하여 적기준공에 기여함</text:span></text:p></table:table-cell></table:table-row></table:table></draw:text-box></draw:frame></text:span></text:p><text:p text:style-name="P178_19"><text:span text:style-name="T12"><text:s/>○ 주요경력란의 기간과 과거 포상기록란의 포상일자의 연월일 표기를 정확히 기재</text:span></text:p><text:p text:style-name="P179_19"><text:span text:style-name="T12"><text:s/><text:s text:c="2"/>*</text:span><text:span text:style-name="T19"><text:s/>과거 포상기록을 고의로 누락한 경우에는 포상대상에서 제외</text:span></text:p><text:p text:style-name="P180_19"><text:span text:style-name="T19"><text:s/></text:span><text:span text:style-name="T12">○ 공적기간은 공적과 관련된 전체 기간을 합산하되 </text:span><text:span text:style-name="T19">제출마감일을 기준으로 작성</text:span><text:span text:style-name="T12"><text:line-break/>(7년 6개월인 경우 ‘07년 06월’로 기재)</text:span><text:span text:style-name="T19"/></text:p><text:p text:style-name="P181_0"><text:span text:style-name="T85"><text:s/>○ </text:span><text:span text:style-name="T23">추천훈격란은 ‘장관표창’으로만 기재</text:span><text:span text:style-name="T110">하며 조사자는 추천부서장, 추천자는 기관장임</text:span><text:span text:style-name="T85"/></text:p><text:p text:style-name="P182_0"><text:span text:style-name="T85"><text:s/>○ </text:span><text:span text:style-name="T22">서명 또는 관인을 포함하여</text:span><text:span text:style-name="T85"><text:s/>이미지(스캔) 또는 PDF파일로 첨부</text:span></text:p></table:table-cell><table:covered-table-cell/><table:covered-table-cell/></table:table-row></table:table></draw:text-box></draw:frame></text:span></text:p>
      <text:p text:style-name="P191_0_b4"><text:span text:style-name="T139"><draw:frame draw:style-name="tableinfakeframe_gr12" svg:x="0cm" svg:y="0cm" draw:z-index="29" text:anchor-type="as-char"><draw:text-box><table:table table:style-name="Table9"><table:table-column table:style-name="Table9.A"/><table:table-column table:style-name="Table9.B"/><table:table-column table:style-name="Table9.C"/><table:table-row table:style-name="Table9.1"><table:table-cell table:style-name="Table9.A1" office:value-type="string"><text:p text:style-name="P61_0"><text:span text:style-name="T107"/></text:p></table:table-cell><table:table-cell table:style-name="Table9.B1" office:value-type="string" table:number-rows-spanned="2"><text:p text:style-name="P17_19"><text:span text:style-name="T93">작성 시 유의사항</text:span></text:p></table:table-cell><table:table-cell table:style-name="Table9.C1" office:value-type="string"><text:p text:style-name="P61_0"><text:span text:style-name="T107"/></text:p></table:table-cell></table:table-row><table:table-row table:style-name="Table9.2"><table:table-cell table:style-name="Table9.A2" office:value-type="string"><text:p text:style-name="P61_0"><text:span text:style-name="T107"/></text:p></table:table-cell><table:covered-table-cell/><table:table-cell table:style-name="Table9.C2" office:value-type="string"><text:p text:style-name="P61_0"><text:span text:style-name="T107"/></text:p></table:table-cell></table:table-row><table:table-row table:style-name="Table9.3"><table:table-cell table:style-name="Table9.A3" office:value-type="string" table:number-columns-spanned="3"><text:p text:style-name="P43_0"><text:span text:style-name="T85"><text:s/>○ </text:span><text:span text:style-name="T109">포상대상자 추천시 공적내용의 진실성과 적격성, 객관적 사실관계 등을 확인하여야 하고, 범죄조회 등 개인정보 이용에 대한 사전 동의를 받아야 함</text:span><text:span text:style-name="T24"/></text:p><text:p text:style-name="P44_19"><text:span text:style-name="T12"><text:s/>○ 추천된 자가 반드시 포상을 받게 되는 것은 아님</text:span></text:p><text:p text:style-name="P42_19"><text:span text:style-name="T12"><text:s/>○ 공무원인사기록요약서 허위기재 및 누락, 인사기록카드 사본 위조 및 변조 시에 해당기관이 책임을 짐</text:span></text:p><text:p text:style-name="P44_19"><text:span text:style-name="T12"><text:s/>○ 추천기일을 엄수하여 제출하고, 기일경과로 추천이 누락되는 사례가 없도록 요청</text:span></text:p><text:p text:style-name="P44_19"><text:span text:style-name="T12"><text:s/>○ 기타 장관표창 관련 세부기준은 ‘과학기술정보통신부 장관표창 업무지침’에 의함</text:span></text:p></table:table-cell><table:covered-table-cell/><table:covered-table-cell/></table:table-row></table:table></draw:text-box></draw:frame></text:span></text:p>
      <text:p text:style-name="P225_0"><text:span text:style-name="T139"/></text:p>
      <text:p text:style-name="P225_0"><text:span text:style-name="T76">□ 제출 방법</text:span></text:p>
      <text:p text:style-name="P226_0"><text:span text:style-name="T76"><text:s/></text:span><text:span text:style-name="T104">○</text:span><text:span text:style-name="T63"><text:s/>제출기한 : </text:span><text:span text:style-name="T71">2026.9.11.(금)</text:span></text:p>
      <text:p text:style-name="P227_0"><text:span text:style-name="T76"><text:s/></text:span><text:span text:style-name="T104">○</text:span><text:span text:style-name="T63"><text:s/>제출방법 : </text:span><text:span text:style-name="T144">전자문서 제출 원칙</text:span></text:p>
      <text:p text:style-name="P228_0"><text:span text:style-name="T83"><text:s/><text:s text:c="1"/>- 다만, </text:span><text:span text:style-name="T113">전자문서가 불가능할 경우 공문형태로 우편으로 제출하고 관련 자료를 이메일로 송부</text:span></text:p>
      <text:p text:style-name="P137_1"><text:span text:style-name="T3"><text:s/><text:s text:c="2"/>※ </text:span><text:span text:style-name="T2">원본서류를 스캔한 </text:span><text:span text:style-name="T215">PDF파일</text:span><text:span text:style-name="T2">과 작성 원본 </text:span><text:span text:style-name="T215">한글파일(.hwpx)</text:span><text:span text:style-name="T2"><text:s/>, </text:span><text:span text:style-name="T215">엑셀파일(.xlsx) </text:span><text:span text:style-name="T2">전부 <text:s text:c="1"/>송부 (위 제출서류 중 ‘인사기록카드 사본(일반국민 대상자)’ 외 작성 원본파일 해당)</text:span></text:p>
      <text:p text:style-name="P229_0"><text:span text:style-name="T76"><text:s/></text:span><text:span text:style-name="T125">○</text:span><text:span text:style-name="T83"><text:s/>제출처 :</text:span><text:span text:style-name="T252"><text:s/></text:span></text:p>
      <text:p text:style-name="P230_0"><text:span text:style-name="T252"><text:s/><text:s text:c="2"/>- 대학·출연연 : 과학기술사업화진흥원(서울특별시 강서구 양천로 570 NH서울타워 17층)</text:span></text:p>
      <text:p text:style-name="P231_0"><text:span text:style-name="T252"><text:s/><text:s text:c="18"/></text:span><text:span text:style-name="T248">(문의 : 과학기술사업화진흥원 허익범 선임 02-6347-5446, hik128@compa.re.kr)</text:span></text:p>
      <text:p text:style-name="P232_0"><text:span text:style-name="T252"><text:s/><text:s text:c="2"/>- 기업 : 한국연구산업협회(서울특별시 중구 무교로 21, 3층)</text:span></text:p>
      <text:p text:style-name="P233_0"><text:span text:style-name="T252"><text:s/><text:s text:c="11"/></text:span><text:span text:style-name="T253">(문의 : 한국연구산업협회 최영훈 선임 02-779-9688, choiyh@rndia.or.kr)</text:span></text:p>
      <text:p text:style-name="P139_0"><text:span text:style-name="T216"/></text:p>
      <text:p text:style-name="P194_0"><text:span text:style-name="T76">□ 표창 수여</text:span></text:p>
      <text:p text:style-name="P227_0"><text:span text:style-name="T76"><text:s/></text:span><text:span text:style-name="T125">○</text:span><text:span text:style-name="T83"><text:s/>수여 예정일 : 2026.10.28.(수) </text:span><text:span text:style-name="T10"><text:s/><text:s text:c="1"/></text:span><text:span text:style-name="T250">※ ｢국제</text:span><text:span text:style-name="T251">연구산업 컨벤션 </text:span><text:span text:style-name="T250">2026</text:span><text:span text:style-name="T251">｣ 에서 수여 예정</text:span></text:p>
      <text:p text:style-name="P227_0"><text:span text:style-name="T76"><text:s/></text:span><text:span text:style-name="T125">○</text:span><text:span text:style-name="T83"><text:s/>수여 장소 및 방법 : 대상자 확정 후 별도 통보</text:span></text:p>
      <text:p text:style-name="P225_0"><text:span text:style-name="T76"/></text:p>
      <text:p text:style-name="P225_0"><text:span text:style-name="T26"><draw:rect svg:x="0cm" svg:y="0cm" svg:width="0.679cm" svg:height="0.729cm" draw:z-index="7" draw:style-name="gr13" text:anchor-type="as-char"><text:p text:style-name="P269_0"><text:span text:style-name="T140">5</text:span></text:p></draw:rect> </text:span><text:span text:style-name="T53">추진 일정(안) <text:s text:c="1"/></text:span></text:p>
      <text:p text:style-name="P234_0"><text:span text:style-name="T247"><text:s/></text:span><text:span text:style-name="T104">○</text:span><text:span text:style-name="T63"><text:s/>유공자 표창 대상자 추천 접수 : ~</text:span><text:span text:style-name="T244">‘</text:span><text:span text:style-name="T63">26.9.11.</text:span></text:p>
      <text:p text:style-name="P234_0"><text:span text:style-name="T247"><text:s/></text:span><text:span text:style-name="T104">○</text:span><text:span text:style-name="T63"><text:s/>후보자 검토 및 자체 포상추천심의회 : ~ 10월 2주</text:span></text:p>
      <text:p text:style-name="P234_0"><text:span text:style-name="T247"><text:s/></text:span><text:span text:style-name="T104">○</text:span><text:span text:style-name="T63"><text:s/>과기정통부 공적심사 및 대상자 확정 : ~ 10월 3주</text:span></text:p>
      <text:p text:style-name="P234_0"><text:span text:style-name="T124"><text:s/></text:span><text:span text:style-name="T125">○</text:span><text:span text:style-name="T83"><text:s/>표창 수여 : </text:span><text:span text:style-name="T245">‘</text:span><text:span text:style-name="T83">26.10.28.</text:span><text:span text:style-name="T63"/></text:p>
      <text:p text:style-name="P56_0_b4"><text:span text:style-name="T10"><draw:frame draw:style-name="tableinfakeframe_gr14" svg:x="0cm" svg:y="0cm" draw:z-index="2" text:anchor-type="as-char"><draw:text-box><table:table table:style-name="Table10"><table:table-column table:style-name="Table10.A"/><table:table-column table:style-name="Table10.B"/><table:table-column table:style-name="Table10.C"/><table:table-row table:style-name="Table10.1"><table:table-cell table:style-name="Table10.A1" office:value-type="string"><text:p text:style-name="P282_0"><text:span text:style-name="T131">붙임1</text:span></text:p></table:table-cell><table:table-cell table:style-name="Table10.B1" office:value-type="string"><text:p text:style-name="P283_0"><text:span text:style-name="T88"/></text:p></table:table-cell><table:table-cell table:style-name="Table10.C1" office:value-type="string"><text:p text:style-name="P284_0"><text:span text:style-name="T89"><text:s/>제한사유 조회 방법</text:span></text:p></table:table-cell></table:table-row></table:table></draw:text-box></draw:frame></text:span></text:p>
      <text:p text:style-name="P69_0"><text:span text:style-name="T130"><draw:frame draw:style-name="tableinfakeframe_gr15" svg:x="0cm" svg:y="0cm" draw:z-index="31" text:anchor-type="as-char"><draw:text-box><table:table table:style-name="Table11"><table:table-column table:style-name="Table11.A"/><table:table-row table:style-name="Table11.1"><table:table-cell table:style-name="Table11.A1" office:value-type="string"><text:p text:style-name="P70_0"><text:span text:style-name="T132">◆ 장관표창</text:span><text:span text:style-name="T4"><text:s/>추천 제한사항 중 산업재해, 불공정행위 및 임금체불주 관련 제한사항에 대해 아래 </text:span><text:span text:style-name="T132">두 가지 방법 중 하나</text:span><text:span text:style-name="T4">를 선택하여 확인해야 함</text:span></text:p><text:p text:style-name="P71_0"><text:span text:style-name="T133"><text:s/></text:span><text:span text:style-name="T134">※ 정부포상(훈장, 포장, 대통령·국무총리표창 이상)의 경우, 반드시 기관에 공문을 보내어 조회해야 함</text:span></text:p><text:p text:style-name="P72_0"><text:span text:style-name="T14">① 각 사항을 관장하는 기관에 공문을 통하여 조회</text:span></text:p><text:p text:style-name="P6_0"><text:span text:style-name="T135"><text:s/><text:s text:c="1"/>▪ 산업재해：고용노동부 산업안전정책과(☎ 044-202-8806)</text:span></text:p><text:p text:style-name="P6_0"><text:span text:style-name="T135"><text:s/><text:s text:c="1"/>▪ 불공정행위：공정거래위원회 심판총괄담당관</text:span><text:span text:style-name="T136">(☎ 044 - 200 - 4131)</text:span></text:p><text:p text:style-name="P6_0"><text:span text:style-name="T136"><text:s/><text:s text:c="1"/>▪ 임금체불주：고용노동부 근로기준정책과(☎ 044-202-7548)</text:span></text:p><text:p text:style-name="P72_0"><text:span text:style-name="T14">② 아래의 방법(소관부처 홈페이지 게재 등)을 통하여 확인</text:span></text:p></table:table-cell></table:table-row></table:table></draw:text-box></draw:frame></text:span></text:p>
      <text:p text:style-name="P73_0"><text:span text:style-name="T79"/></text:p>
      <text:p text:style-name="P235_0"><text:span text:style-name="T37">1. ｢산업안전보건법｣에 의하여 산업재해 등과 관련한 명단이 공표된 사업장과 그 임원 </text:span><text:span text:style-name="T60"/></text:p>
      <text:p text:style-name="P236_0"><text:span text:style-name="T33"><text:s/><text:s text:c="1"/>ㅇ </text:span><text:span text:style-name="T44">최근 3년간</text:span><text:span text:style-name="T33"><text:s/>위 법 제9조의2, 동 시행령 제8조의4 및 동 시행규칙 제3조의3의 규정에 의해 </text:span><text:span text:style-name="T44">명단이 공표된 사업장의</text:span><text:span text:style-name="T33"><text:s/></text:span><text:span text:style-name="T44">임원</text:span></text:p>
      <text:p text:style-name="P236_0"><text:span text:style-name="T33"><text:s/><text:s text:c="1"/>ㅇ </text:span><text:span text:style-name="T208">최근 3년간</text:span><text:span text:style-name="T209"><text:s/>위 법 제10조, 동 시행령 제10조 및 동 시행규칙 제8조의</text:span><text:span text:style-name="T33"><text:s/>규정에 의해 </text:span><text:span text:style-name="T44">명단이 공표된 사업장</text:span><text:span text:style-name="T33"><text:s/>및 그 </text:span><text:span text:style-name="T44">임원</text:span></text:p>
      <text:p text:style-name="P31_0"><text:span text:style-name="T3"><text:s/><text:s text:c="3"/>※ 고용노동부 홈페이지(</text:span><text:span text:style-name="T14">뉴스·소식&gt;공지사항&gt;“산업재해” 검색</text:span></text:p>
      <text:p text:style-name="P32_0"><text:span text:style-name="T14"><text:s/><text:s text:c="6"/></text:span><text:span text:style-name="T3">(http://www.moel.go.kr/news/notice/noticeList.do)를 통하여 </text:span><text:span text:style-name="T14">최근 3년간</text:span><text:span text:style-name="T3"><text:s/>산업재해 불량사업장 공표 목록 확인</text:span></text:p>
      <text:p text:style-name="P237_0"><text:span text:style-name="T26"><text:s/><text:s text:c="1"/>① 고용노동부 홈페이지 &gt; 뉴스·소식 &gt; 공지사항</text:span></text:p>
      <text:p text:style-name="P33_0"><text:span text:style-name="T26"><draw:frame draw:style-name="gr16" svg:width="17.000cm" svg:height="7.910cm" svg:x="0cm" svg:y="0cm" draw:z-index="35" text:anchor-type="paragraph"><draw:image xlink:href="Pictures/EMB0000a243428a.bmp" xlink:type="simple" xlink:show="embed" xlink:actuate="onLoad"/></draw:frame></text:span></text:p>
      <text:p text:style-name="P238_0"><text:span text:style-name="T26"><text:s/><text:s text:c="1"/>② “산업재해 발생건수 등 공표” 검색 및 최근 3년간 게시물 확인</text:span></text:p>
      <text:p text:style-name="P34_0"><text:span text:style-name="T26"><draw:frame draw:style-name="gr17" svg:width="17.000cm" svg:height="12.770cm" svg:x="0cm" svg:y="0cm" draw:z-index="36" text:anchor-type="paragraph"><draw:image xlink:href="Pictures/EMB0000a243428b.bmp" xlink:type="simple" xlink:show="embed" xlink:actuate="onLoad"/></draw:frame></text:span></text:p>
      <text:p text:style-name="P189_0"><text:span text:style-name="T33"><text:s/><text:s text:c="1"/></text:span></text:p>
      <text:p text:style-name="P236_0"><text:span text:style-name="T33"><text:s/><text:s text:c="2"/>ㅇ </text:span><text:span text:style-name="T30">‘임원’이라 함은 이사, 대표이사, 감사, 공장장, 현장소장 등 사업장의</text:span><text:span text:style-name="T26"><text:s/>경영에 책임 있는 자를 말함</text:span></text:p>
      <text:p text:style-name="P68_0"><text:span text:style-name="T16"><text:s/><text:s text:c="4"/>※ </text:span><text:span text:style-name="T6">당해사업장의 등기임원(사외이사 제외)과, 미등기 임원이라도 직제상 당해</text:span><text:span text:style-name="T16"><text:s/>사업장을 관장하고 있을 경우에는 추천 제한</text:span></text:p>
      <text:p text:style-name="P65_0"><text:span text:style-name="T15"><text:s/><text:s text:c="6"/>☞</text:span><text:span text:style-name="T8">「사업자 등기부등본」,「금융감독원 전자공시시스템」(</text:span><text:span text:style-name="T8"><text:a office:name="" xlink:href="http://dart.fss.or.kr" xlink:type="simple" office:target-frame-name="_self" text:style-name="T137" text:visited-style-name="Visited_20_Internet_20_Link">http://dart.fss.or.kr</text:a></text:span><text:span text:style-name="T8">, 회사별검색-사업장보고서-임원 및 직원 등에 관한 사항)을 통해 확인 </text:span></text:p>
      <text:p text:style-name="P66_0"><text:span text:style-name="T3"><text:s/><text:s text:c="4"/>※ 감사(위원)는 등기유무를 불문하고 추천대상에서 제외</text:span></text:p>
      <text:p text:style-name="P66_0"><text:span text:style-name="T3"><text:s/><text:s text:c="4"/>※ 현장 경영책임자는 공장장, 현장소장 등 명칭불문하고 추천 제외</text:span></text:p>
      <text:p text:style-name="P66_0"><text:span text:style-name="T3"/></text:p>
      <text:p text:style-name="P239_0"><text:span text:style-name="T37">2. 공정거래관련법 위반 법인 및 그 임원</text:span></text:p>
      <text:p text:style-name="P240_0"><text:span text:style-name="T26"><text:s/><text:s text:c="1"/>ㅇ </text:span><text:span text:style-name="T37">최근 2년 이내</text:span><text:span text:style-name="T26"><text:s/></text:span><text:span text:style-name="T37">3회 </text:span><text:span text:style-name="T26">이상 </text:span><text:span text:style-name="T37">고발</text:span><text:span text:style-name="T26"><text:s/>또는 </text:span><text:span text:style-name="T37">과징금</text:span><text:span text:style-name="T26"><text:s/>처분</text:span><text:span text:style-name="T201">*</text:span><text:span text:style-name="T26">을 받은 </text:span><text:span text:style-name="T37">법인의</text:span><text:span text:style-name="T26"><text:s/></text:span><text:span text:style-name="T37">대표자</text:span><text:span text:style-name="T26">와 책임 있는 </text:span><text:span text:style-name="T37">임원은 추천을 제한</text:span><text:span text:style-name="T26">함</text:span></text:p>
      <text:p text:style-name="P38_0"><text:span text:style-name="T26"><text:s/><text:s text:c="4"/></text:span><text:span text:style-name="T3">* 과징금과 고발을 동시에 받은 동일사건번호는 1회로 처리</text:span></text:p>
      <text:p text:style-name="P241_0"><text:span text:style-name="T56"><text:s/><text:s text:c="1"/>ㅇ </text:span><text:span text:style-name="T34">최근 1년 이내</text:span><text:span text:style-name="T42"><text:s/></text:span><text:span text:style-name="T34">3회 </text:span><text:span text:style-name="T42">이상 </text:span><text:span text:style-name="T34">시정명령</text:span><text:span text:style-name="T42"><text:s/>처분을 받은 </text:span><text:span text:style-name="T34">법인</text:span><text:span text:style-name="T42"><text:s/>및 그 </text:span><text:span text:style-name="T34">대표자</text:span><text:span text:style-name="T42">와</text:span><text:span text:style-name="T56"><text:s/>책임 있는 </text:span><text:span text:style-name="T55">임원은 추천을 제한</text:span><text:span text:style-name="T56">함</text:span><text:span text:style-name="T55"/></text:p>
      <text:p text:style-name="P40_0"><text:span text:style-name="T3"><text:s/><text:s text:c="3"/>※ 공정거래위원회 홈페이지(</text:span><text:span text:style-name="T14">심결/법령 &gt; 법위반사실 조회</text:span><text:span text:style-name="T3"><text:s/>: <text:line-break/>http://www.ftc.go.kr/www/violationLawList.do?key=298)를 통하여 확인</text:span></text:p>
      <text:p text:style-name="P242_0"><text:span text:style-name="T26"><text:s/><text:s text:c="1"/>① 공정거래위원회 홈페이지 &gt; 심결/법령 &gt; 법위반사실조회</text:span></text:p>
      <text:p text:style-name="P35_0"><text:span text:style-name="T26"><draw:frame draw:style-name="gr18" svg:width="17.000cm" svg:height="6.752cm" svg:x="0cm" svg:y="0cm" draw:z-index="37" text:anchor-type="paragraph"><draw:image xlink:href="Pictures/EMB0000a243428c.bmp" xlink:type="simple" xlink:show="embed" xlink:actuate="onLoad"/></draw:frame></text:span></text:p>
      <text:p text:style-name="P34_0"><text:span text:style-name="T26"><text:s/></text:span></text:p>
      <text:p text:style-name="P238_0"><text:span text:style-name="T26"><text:s/><text:s text:c="1"/>② 법인명 등 검색하여 처분사항 확인(최근 3년간)</text:span></text:p>
      <text:p text:style-name="P34_0"><text:span text:style-name="T26"><draw:frame draw:style-name="tableinfakeframe_gr19" svg:x="0cm" svg:y="0cm" draw:z-index="32" text:anchor-type="as-char"><draw:text-box><table:table table:style-name="Table12"><table:table-column table:style-name="Table12.A"/><table:table-row table:style-name="Table12.1"><table:table-cell table:style-name="Table12.A1" office:value-type="string"><text:p text:style-name="P265_0"><text:span text:style-name="T1"/></text:p></table:table-cell></table:table-row></table:table></draw:text-box></draw:frame></text:span></text:p>
      <text:p text:style-name="P243_0"><text:span text:style-name="T37">3. ｢근로기준법｣에 의하여 임금체불과 관련 명단공개 또는 종합신용정보집중기관</text:span><text:span text:style-name="T46">(한국신용정보원)</text:span><text:span text:style-name="T37">에 자료제공이 된 체불사업주</text:span><text:span text:style-name="T26"/></text:p>
      <text:p text:style-name="P244_0"><text:span text:style-name="T30"><text:s/><text:s text:c="1"/>ㅇ </text:span><text:span text:style-name="T43">최근 3년간 위 법 </text:span><text:span text:style-name="T30">제43조의2, 동 시행령 제23조의2의 </text:span><text:span text:style-name="T43">체불사업주</text:span><text:span text:style-name="T30">로서 명단이 공개된 자</text:span><text:span text:style-name="T138"/></text:p>
      <text:p text:style-name="P244_0"><text:span text:style-name="T30"><text:s/><text:s text:c="1"/>ㅇ </text:span><text:span text:style-name="T43">최근 3년간</text:span><text:span text:style-name="T30"><text:s/>위 법 제43조의3, 동 시행령 제23조의4의 </text:span><text:span text:style-name="T43">체불사업주</text:span><text:span text:style-name="T30">로서 종합신용정보집중기관에 체불 자료가 제공된 자</text:span></text:p>
      <text:p text:style-name="P26_0"><text:span text:style-name="T7"><text:s/><text:s text:c="4"/>※ 추천일 이전 체불사건이 권리구제로 취하 또는 체불임금을 청산한 경우 추천 가능</text:span><text:span text:style-name="T84"/></text:p>
      <text:p text:style-name="P40_0"><text:span text:style-name="T3"><text:s/><text:s text:c="3"/>※ 고용노동부 홈페이지(</text:span><text:span text:style-name="T14">정보공개 &gt; 체불사업주 명단공개</text:span><text:span text:style-name="T3"><text:s/>: </text:span></text:p>
      <text:p text:style-name="P37_0"><text:span text:style-name="T3"><text:s/><text:s text:c="6"/>http://www.moel.go.kr/info/defaulter/list.do)를 통하여 확인</text:span></text:p>
      <text:p text:style-name="P237_0"><text:span text:style-name="T26"><draw:frame draw:style-name="gr20" svg:width="17.000cm" svg:height="9.211cm" svg:x="0cm" svg:y="0.952cm" draw:z-index="38" text:anchor-type="paragraph"><draw:image xlink:href="Pictures/EMB0000a243428d.bmp" xlink:type="simple" xlink:show="embed" xlink:actuate="onLoad"/></draw:frame> <text:s text:c="1"/>① 고용노동부 홈페이지 &gt; 정보공개 &gt; 체불사업주 명단공개</text:span></text:p>
      <text:p text:style-name="P190_0"><text:span text:style-name="T26"><text:s/></text:span></text:p>
      <text:p text:style-name="P237_0"><text:span text:style-name="T26"><text:s/><text:s text:c="1"/>② 체불사업주 명단 조회</text:span></text:p>
      <text:p text:style-name="P33_0"><text:span text:style-name="T26"><draw:frame draw:style-name="gr21" svg:width="17.000cm" svg:height="8.522cm" svg:x="0cm" svg:y="0.106cm" draw:z-index="39" text:anchor-type="paragraph"><draw:image xlink:href="Pictures/EMB0000a243428e.bmp" xlink:type="simple" xlink:show="embed" xlink:actuate="onLoad"/></draw:frame></text:span></text:p>
      <text:p text:style-name="P238_0_b4"><text:span text:style-name="T26"><text:s/><text:s text:c="1"/>③ 공개명단에서 검색하여 확인(최근 3년간)</text:span></text:p>
      <text:p text:style-name="P34_0"><text:span text:style-name="T26"><draw:frame draw:style-name="gr22" svg:width="17.000cm" svg:height="12.266cm" svg:x="0cm" svg:y="0cm" draw:z-index="40" text:anchor-type="paragraph"><draw:image xlink:href="Pictures/EMB0000a243428f.bmp" xlink:type="simple" xlink:show="embed" xlink:actuate="onLoad"/></draw:frame></text:span></text:p>
      <text:p text:style-name="P56_0_MS2_b3"><text:span text:style-name="T10"><draw:frame draw:style-name="tableinfakeframe_gr23" svg:x="0cm" svg:y="0cm" draw:z-index="3" text:anchor-type="as-char"><draw:text-box><table:table table:style-name="Table13"><table:table-column table:style-name="Table13.A"/><table:table-column table:style-name="Table13.B"/><table:table-column table:style-name="Table13.C"/><table:table-row table:style-name="Table13.1"><table:table-cell table:style-name="Table13.A1" office:value-type="string"><text:p text:style-name="P282_0"><text:span text:style-name="T131">붙임2</text:span></text:p></table:table-cell><table:table-cell table:style-name="Table13.B1" office:value-type="string"><text:p text:style-name="P283_0"><text:span text:style-name="T88"/></text:p></table:table-cell><table:table-cell table:style-name="Table13.C1" office:value-type="string"><text:p text:style-name="P284_0"><text:span text:style-name="T89"><text:s/>제출 서류</text:span></text:p></table:table-cell></table:table-row></table:table></draw:text-box></draw:frame></text:span></text:p>
      <text:p text:style-name="P64_0"><text:span text:style-name="T193">【</text:span><text:span text:style-name="T156">서식1</text:span><text:span text:style-name="T193">】</text:span><text:span text:style-name="T156"/></text:p>
      <text:p text:style-name="P5_0"><text:span text:style-name="T111"/></text:p>
      <text:p text:style-name="P245_0"><text:span text:style-name="T112">장관표창 대상자 명단</text:span></text:p>
      <text:p text:style-name="P246_0"><text:span text:style-name="T46"><text:s/>□ 공적분야</text:span></text:p>
      <text:p text:style-name="P0_0"><text:span text:style-name="T36"><draw:frame draw:style-name="tableinfakeframe_gr24" svg:x="0cm" svg:y="0cm" draw:z-index="13" text:anchor-type="as-char"><draw:text-box><table:table table:style-name="Table14"><table:table-column table:style-name="Table14.A"/><table:table-column table:style-name="Table14.B"/><table:table-column table:style-name="Table14.C"/><table:table-column table:style-name="Table14.D"/><table:table-column table:style-name="Table14.E"/><table:table-column table:style-name="Table14.F"/><table:table-column table:style-name="Table14.G"/><table:table-column table:style-name="Table14.H"/><table:table-column table:style-name="Table14.I"/><table:table-column table:style-name="Table14.J"/><table:table-column table:style-name="Table14.K"/><table:table-row table:style-name="Table14.1"><table:table-cell table:style-name="Table14.A1" office:value-type="string"><text:p text:style-name="P258_0"><text:span text:style-name="T62">연번</text:span></text:p></table:table-cell><table:table-cell table:style-name="Table14.B1" office:value-type="string"><text:p text:style-name="P258_0"><text:span text:style-name="T62">개인/단체*</text:span></text:p></table:table-cell><table:table-cell table:style-name="Table14.C1" office:value-type="string"><text:p text:style-name="P258_0"><text:span text:style-name="T62">소 속</text:span></text:p></table:table-cell><table:table-cell table:style-name="Table14.D1" office:value-type="string"><text:p text:style-name="P258_0"><text:span text:style-name="T62">직 급</text:span></text:p></table:table-cell><table:table-cell table:style-name="Table14.E1" office:value-type="string"><text:p text:style-name="P258_0"><text:span text:style-name="T62">생년월일<text:line-break/>(사업자번호)</text:span></text:p></table:table-cell><table:table-cell table:style-name="Table14.F1" office:value-type="string"><text:p text:style-name="P285_0"><text:span text:style-name="T62">주소<text:line-break/>(주민등록지)</text:span></text:p></table:table-cell><table:table-cell table:style-name="Table14.G1" office:value-type="string"><text:p text:style-name="P258_0"><text:span text:style-name="T62">성 명</text:span></text:p></table:table-cell><table:table-cell table:style-name="Table14.H1" office:value-type="string"><text:p text:style-name="P258_0"><text:span text:style-name="T62">수공<text:line-break/>기간</text:span></text:p></table:table-cell><table:table-cell table:style-name="Table14.I1" office:value-type="string"><text:p text:style-name="P258_0"><text:span text:style-name="T62">기서훈</text:span></text:p></table:table-cell><table:table-cell table:style-name="Table14.J1" office:value-type="string"><text:p text:style-name="P258_0"><text:span text:style-name="T62">공 적 개 요</text:span></text:p></table:table-cell><table:table-cell table:style-name="Table14.K1" office:value-type="string"><text:p text:style-name="P258_0"><text:span text:style-name="T62">표창 문안(80자 이하)</text:span></text:p></table:table-cell></table:table-row><table:table-row table:style-name="Table14.2"><table:table-cell table:style-name="Table14.A2" office:value-type="string"><text:p text:style-name="P7_0"><text:span text:style-name="T145">1</text:span></text:p></table:table-cell><table:table-cell table:style-name="Table14.B2" office:value-type="string"><text:p text:style-name="P7_0"><text:span text:style-name="T145">12</text:span></text:p></table:table-cell><table:table-cell table:style-name="Table14.C2" office:value-type="string"><text:p text:style-name="P258_0"><text:span text:style-name="T146">중앙전파</text:span><text:span text:style-name="T145">관리소</text:span></text:p></table:table-cell><table:table-cell table:style-name="Table14.D2" office:value-type="string"><text:p text:style-name="P258_0"><text:span text:style-name="T145">방송통신주사보</text:span></text:p></table:table-cell><table:table-cell table:style-name="Table14.E2" office:value-type="string"><text:p text:style-name="P7_0"><text:span text:style-name="T147">800100</text:span></text:p></table:table-cell><table:table-cell table:style-name="Table14.F2" office:value-type="string"><text:p text:style-name="P7_0"><text:span text:style-name="T147"/></text:p></table:table-cell><table:table-cell table:style-name="Table14.G2" office:value-type="string"><text:p text:style-name="P258_0"><text:span text:style-name="T145">성나정</text:span></text:p></table:table-cell><table:table-cell table:style-name="Table14.H2" office:value-type="string"><text:p text:style-name="P258_0"><text:span text:style-name="T145">20년 07월</text:span></text:p></table:table-cell><table:table-cell table:style-name="Table14.I2" office:value-type="string"><text:p text:style-name="P286_0"><text:span text:style-name="T148">총리(’05.12)장관(’07.04)</text:span></text:p></table:table-cell><table:table-cell table:style-name="Table14.J2" office:value-type="string"><text:p text:style-name="P287_0"><text:span text:style-name="T218">포상추천 공적분야의 해당</text:span><text:span text:style-name="T219"><text:s/></text:span><text:span text:style-name="T220">주요</text:span><text:span text:style-name="T221">공적만 요약하여 4~5줄</text:span><text:span text:style-name="T147"><text:s/>이내로 작성(수식어 지양, “~에 기여함“으로 문장 종결)</text:span></text:p></table:table-cell><table:table-cell table:style-name="Table14.K2" office:value-type="string"><text:p text:style-name="P287_0"><text:span text:style-name="T219">귀하는 평소 성실히 근무하여 왔으며 특히, 인터넷 산업 발전 및 이용환경 개선 정책 수립에 기여한 공로가 크므로 이에 표창을 수여합니다.</text:span></text:p></table:table-cell></table:table-row><table:table-row table:style-name="Table14.3"><table:table-cell table:style-name="Table14.A3" office:value-type="string"><text:p text:style-name="P7_0"><text:span text:style-name="T145">2</text:span></text:p></table:table-cell><table:table-cell table:style-name="Table14.B3" office:value-type="string"><text:p text:style-name="P7_0"><text:span text:style-name="T145">14</text:span></text:p></table:table-cell><table:table-cell table:style-name="Table14.C3" office:value-type="string"><text:p text:style-name="P258_0"><text:span text:style-name="T222">보건복지부</text:span></text:p></table:table-cell><table:table-cell table:style-name="Table14.D3" office:value-type="string"><text:p text:style-name="P258_0"><text:span text:style-name="T145">행정주사</text:span></text:p></table:table-cell><table:table-cell table:style-name="Table14.E3" office:value-type="string"><text:p text:style-name="P7_0"><text:span text:style-name="T145"/></text:p></table:table-cell><table:table-cell table:style-name="Table14.F3" office:value-type="string"><text:p text:style-name="P7_0"><text:span text:style-name="T145"/></text:p></table:table-cell><table:table-cell table:style-name="Table14.G3" office:value-type="string"><text:p text:style-name="P258_0"><text:span text:style-name="T145">빙그레</text:span></text:p></table:table-cell><table:table-cell table:style-name="Table14.H3" office:value-type="string"><text:p text:style-name="P7_0"><text:span text:style-name="T145"/></text:p></table:table-cell><table:table-cell table:style-name="Table14.I3" office:value-type="string"><text:p text:style-name="P78_0"><text:span text:style-name="T148"/></text:p></table:table-cell><table:table-cell table:style-name="Table14.J3" office:value-type="string"><text:p text:style-name="P79_0"><text:span text:style-name="T145"/></text:p></table:table-cell><table:table-cell table:style-name="Table14.K3" office:value-type="string"><text:p text:style-name="P79_0"><text:span text:style-name="T145"/></text:p></table:table-cell></table:table-row><table:table-row table:style-name="Table14.4"><table:table-cell table:style-name="Table14.A4" office:value-type="string"><text:p text:style-name="P7_0"><text:span text:style-name="T145">3</text:span></text:p></table:table-cell><table:table-cell table:style-name="Table14.B4" office:value-type="string"><text:p text:style-name="P7_0"><text:span text:style-name="T145">10</text:span></text:p></table:table-cell><table:table-cell table:style-name="Table14.C4" office:value-type="string"><text:p text:style-name="P258_0"><text:span text:style-name="T145">SK텔레콤</text:span></text:p></table:table-cell><table:table-cell table:style-name="Table14.D4" office:value-type="string"><text:p text:style-name="P258_0"><text:span text:style-name="T145">부장</text:span></text:p></table:table-cell><table:table-cell table:style-name="Table14.E4" office:value-type="string"><text:p text:style-name="P7_0"><text:span text:style-name="T145"/></text:p></table:table-cell><table:table-cell table:style-name="Table14.F4" office:value-type="string"><text:p text:style-name="P7_0"><text:span text:style-name="T145"/></text:p></table:table-cell><table:table-cell table:style-name="Table14.G4" office:value-type="string"><text:p text:style-name="P258_0"><text:span text:style-name="T145">삼천포</text:span></text:p></table:table-cell><table:table-cell table:style-name="Table14.H4" office:value-type="string"><text:p text:style-name="P7_0"><text:span text:style-name="T145"/></text:p></table:table-cell><table:table-cell table:style-name="Table14.I4" office:value-type="string"><text:p text:style-name="P78_0"><text:span text:style-name="T148"/></text:p></table:table-cell><table:table-cell table:style-name="Table14.J4" office:value-type="string"><text:p text:style-name="P79_0"><text:span text:style-name="T145"/></text:p></table:table-cell><table:table-cell table:style-name="Table14.K4" office:value-type="string"><text:p text:style-name="P79_0"><text:span text:style-name="T145"/></text:p></table:table-cell></table:table-row><table:table-row table:style-name="Table14.5"><table:table-cell table:style-name="Table14.A5" office:value-type="string"><text:p text:style-name="P7_0"><text:span text:style-name="T145">4</text:span></text:p></table:table-cell><table:table-cell table:style-name="Table14.B5" office:value-type="string"><text:p text:style-name="P7_0"><text:span text:style-name="T145">23</text:span></text:p></table:table-cell><table:table-cell table:style-name="Table14.C5" office:value-type="string"><text:p text:style-name="P258_0"><text:span text:style-name="T145">㈜응답</text:span></text:p></table:table-cell><table:table-cell table:style-name="Table14.D5" office:value-type="string"><text:p text:style-name="P7_0"><text:span text:style-name="T145">-</text:span></text:p></table:table-cell><table:table-cell table:style-name="Table14.E5" office:value-type="string"><text:p text:style-name="P7_0"><text:span text:style-name="T145"/></text:p></table:table-cell><table:table-cell table:style-name="Table14.F5" office:value-type="string"><text:p text:style-name="P7_0"><text:span text:style-name="T145"/></text:p></table:table-cell><table:table-cell table:style-name="Table14.G5" office:value-type="string"><text:p text:style-name="P258_0"><text:span text:style-name="T145">단체</text:span></text:p></table:table-cell><table:table-cell table:style-name="Table14.H5" office:value-type="string"><text:p text:style-name="P7_0"><text:span text:style-name="T145">-</text:span></text:p></table:table-cell><table:table-cell table:style-name="Table14.I5" office:value-type="string"><text:p text:style-name="P286_0"><text:span text:style-name="T148">장관(’05.06)장관(’03.07)</text:span></text:p></table:table-cell><table:table-cell table:style-name="Table14.J5" office:value-type="string"><text:p text:style-name="P80_0"><text:span text:style-name="T145"/></text:p></table:table-cell><table:table-cell table:style-name="Table14.K5" office:value-type="string"><text:p text:style-name="P287_0"><text:span text:style-name="T219">위는 평소 성실히 근무하여 왔으며 특히, 인터넷 산업 발전 및 이용환경 개선 정책 수립에 기여한 공로가 크므로 이에 표창을 수여합니다.</text:span></text:p></table:table-cell></table:table-row></table:table></draw:text-box></draw:frame></text:span></text:p>
      <text:p text:style-name="P81_0"><text:span text:style-name="T149">&lt; 작성요령 &gt;</text:span></text:p>
      <text:p text:style-name="P81_0"><text:span text:style-name="T150"/></text:p>
      <text:p text:style-name="P82_0"><text:span text:style-name="T151"><text:s/>o </text:span><text:span text:style-name="T152">서식변경 금지, 소속·직급은 반드시 정식명 기재</text:span><text:span text:style-name="T153">(표창장에 그대로 인쇄)</text:span></text:p>
      <text:p text:style-name="P82_0"><text:span text:style-name="T151"><text:s/>o </text:span><text:span text:style-name="T154">기서훈은 훈․포장, 대통령, 총리, 장관으로 구분하여 최근 수상일 순으로 기재(3개 이내)</text:span></text:p>
      <text:p text:style-name="P82_0"><text:span text:style-name="T151"><text:s/>* </text:span><text:span text:style-name="T203">&lt;개인&gt;민간인 10 외국인 11 공무원 12 사립학교 교원 13 타부처공무원 14 // &lt;단체&gt;중앙행정기관 20 지방자치단체 21 공공기관 22 민간단체 23 군부대 24</text:span></text:p>
      <text:p text:style-name="P82_0"><text:span text:style-name="T151"><text:s/>o 대장에 기록되지 않는 사항에 대하여 표창장에 별도 기재하기 어려우므로 내용은 최대한 문안에 포함하며, 아래의 예시형식을 최대한 지킬 것</text:span></text:p>
      <text:p text:style-name="P82_0"><text:span text:style-name="T223"><text:s/>o </text:span><text:span text:style-name="T155">위 양식을 </text:span><text:span text:style-name="T224">엑셀</text:span><text:span text:style-name="T155">로 제출 요망</text:span></text:p>
      <text:p text:style-name="P247_0_MS3_b3"><text:span text:style-name="T1"><draw:frame draw:style-name="tableinfakeframe_gr25" svg:x="0cm" svg:y="0cm" draw:z-index="14" text:anchor-type="as-char"><draw:text-box><table:table table:style-name="Table15"><table:table-column table:style-name="Table15.A"/><table:table-column table:style-name="Table15.B"/><table:table-column table:style-name="Table15.C"/><table:table-column table:style-name="Table15.D"/><table:table-column table:style-name="Table15.E"/><table:table-column table:style-name="Table15.F"/><table:table-column table:style-name="Table15.G"/><table:table-row table:style-name="Table15.1"><table:table-cell table:style-name="Table15.A1" office:value-type="string" table:number-columns-spanned="4"><text:p text:style-name="P84_0"><text:span text:style-name="T156">【서식2-1. 개인용】</text:span></text:p></table:table-cell><table:covered-table-cell/><table:covered-table-cell/><table:covered-table-cell/><table:table-cell table:style-name="Table15.E1" office:value-type="string" table:number-columns-spanned="3"><text:p text:style-name="P288_0"><text:span text:style-name="T157">(앞쪽)</text:span></text:p></table:table-cell><table:covered-table-cell/><table:covered-table-cell/></table:table-row><table:table-row table:style-name="Table15.2"><table:table-cell table:style-name="Table15.A2" office:value-type="string" table:number-columns-spanned="7"><text:p text:style-name="P289_0"><text:span text:style-name="T158">공 적 조 서</text:span></text:p></table:table-cell><table:covered-table-cell/><table:covered-table-cell/><table:covered-table-cell/><table:covered-table-cell/><table:covered-table-cell/><table:covered-table-cell/></table:table-row><table:table-row table:style-name="Table15.3"><table:table-cell table:style-name="Table15.A3" office:value-type="string"><text:p text:style-name="P290_0"><text:span text:style-name="T90">성 <text:s text:c="4"/>명</text:span></text:p></table:table-cell><table:table-cell table:style-name="Table15.B3" office:value-type="string" table:number-columns-spanned="6"><text:p text:style-name="P290_0"><text:span text:style-name="T90">( 한자 )</text:span></text:p></table:table-cell><table:covered-table-cell/><table:covered-table-cell/><table:covered-table-cell/><table:covered-table-cell/><table:covered-table-cell/></table:table-row><table:table-row table:style-name="Table15.4"><table:table-cell table:style-name="Table15.A4" office:value-type="string" table:number-rows-spanned="2"><text:p text:style-name="P289_0"><text:span text:style-name="T61">생년월일</text:span></text:p></table:table-cell><table:table-cell table:style-name="Table15.B4" office:value-type="string" table:number-columns-spanned="2" table:number-rows-spanned="2"><text:p text:style-name="P87_0"><text:span text:style-name="T90"/></text:p></table:table-cell><table:covered-table-cell/><table:table-cell table:style-name="Table15.D4" office:value-type="string" table:number-columns-spanned="3"><text:p text:style-name="P291_0"><text:span text:style-name="T90">군 <text:s text:c="3"/>번</text:span></text:p><text:p text:style-name="P289_0"><text:span text:style-name="T90">(군인의 경우)</text:span></text:p></table:table-cell><table:covered-table-cell/><table:covered-table-cell/><table:table-cell table:style-name="Table15.G4" office:value-type="string"><text:p text:style-name="P87_0"><text:span text:style-name="T90"/></text:p></table:table-cell></table:table-row><table:table-row table:style-name="Table15.5"><table:covered-table-cell/><table:covered-table-cell/><table:covered-table-cell/><table:table-cell table:style-name="Table15.D5" office:value-type="string" table:number-columns-spanned="3"><text:p text:style-name="P291_0"><text:span text:style-name="T90">국 <text:s text:c="3"/>적</text:span></text:p><text:p text:style-name="P291_0"><text:span text:style-name="T159">(외국인의 경우)</text:span></text:p></table:table-cell><table:covered-table-cell/><table:covered-table-cell/><table:table-cell table:style-name="Table15.G5" office:value-type="string"><text:p text:style-name="P87_0"><text:span text:style-name="T90"/></text:p></table:table-cell></table:table-row><table:table-row table:style-name="Table15.6"><table:table-cell table:style-name="Table15.A6" office:value-type="string"><text:p text:style-name="P292_0"><text:span text:style-name="T90">주 <text:s text:c="4"/>소</text:span></text:p><text:p text:style-name="P289_0"><text:span text:style-name="T90">(주민등록지)</text:span></text:p></table:table-cell><table:table-cell table:style-name="Table15.B6" office:value-type="string" table:number-columns-spanned="6"><text:p text:style-name="P87_0"><text:span text:style-name="T90"/></text:p></table:table-cell><table:covered-table-cell/><table:covered-table-cell/><table:covered-table-cell/><table:covered-table-cell/><table:covered-table-cell/></table:table-row><table:table-row table:style-name="Table15.7"><table:table-cell table:style-name="Table15.A7" office:value-type="string"><text:p text:style-name="P289_0"><text:span text:style-name="T90">직 <text:s text:c="4"/>업</text:span></text:p></table:table-cell><table:table-cell table:style-name="Table15.B7" office:value-type="string" table:number-columns-spanned="2"><text:p text:style-name="P87_0"><text:span text:style-name="T90"/></text:p></table:table-cell><table:covered-table-cell/><table:table-cell table:style-name="Table15.D7" office:value-type="string" table:number-columns-spanned="3"><text:p text:style-name="P289_0"><text:span text:style-name="T90">소 <text:s text:c="4"/>속</text:span></text:p></table:table-cell><table:covered-table-cell/><table:covered-table-cell/><table:table-cell table:style-name="Table15.G7" office:value-type="string"><text:p text:style-name="P87_0"><text:span text:style-name="T90"/></text:p></table:table-cell></table:table-row><table:table-row table:style-name="Table15.8"><table:table-cell table:style-name="Table15.A8" office:value-type="string"><text:p text:style-name="P289_0"><text:span text:style-name="T90">직 <text:s text:c="4"/>위</text:span></text:p></table:table-cell><table:table-cell table:style-name="Table15.B8" office:value-type="string" table:number-columns-spanned="2"><text:p text:style-name="P87_0"><text:span text:style-name="T90"/></text:p></table:table-cell><table:covered-table-cell/><table:table-cell table:style-name="Table15.D8" office:value-type="string" table:number-columns-spanned="3"><text:p text:style-name="P289_0"><text:span text:style-name="T90">직급 또는 계급</text:span></text:p></table:table-cell><table:covered-table-cell/><table:covered-table-cell/><table:table-cell table:style-name="Table15.G8" office:value-type="string"><text:p text:style-name="P87_0"><text:span text:style-name="T90"/></text:p></table:table-cell></table:table-row><table:table-row table:style-name="Table15.9"><table:table-cell table:style-name="Table15.A9" office:value-type="string"><text:p text:style-name="P289_0"><text:span text:style-name="T90">추천 훈격</text:span></text:p></table:table-cell><table:table-cell table:style-name="Table15.B9" office:value-type="string" table:number-columns-spanned="2"><text:p text:style-name="P87_0"><text:span text:style-name="T90"/></text:p></table:table-cell><table:covered-table-cell/><table:table-cell table:style-name="Table15.D9" office:value-type="string" table:number-columns-spanned="3"><text:p text:style-name="P289_0"><text:span text:style-name="T90">추천 순위</text:span></text:p></table:table-cell><table:covered-table-cell/><table:covered-table-cell/><table:table-cell table:style-name="Table15.G9" office:value-type="string"><text:p text:style-name="P87_0"><text:span text:style-name="T90"/></text:p></table:table-cell></table:table-row><table:table-row table:style-name="Table15.10"><table:table-cell table:style-name="Table15.A10" office:value-type="string"><text:p text:style-name="P289_0"><text:span text:style-name="T90">공적 분야</text:span></text:p></table:table-cell><table:table-cell table:style-name="Table15.B10" office:value-type="string" table:number-columns-spanned="2"><text:p text:style-name="P87_0"><text:span text:style-name="T90"/></text:p></table:table-cell><table:covered-table-cell/><table:table-cell table:style-name="Table15.D10" office:value-type="string" table:number-columns-spanned="3"><text:p text:style-name="P289_0"><text:span text:style-name="T90">공적 기간</text:span></text:p></table:table-cell><table:covered-table-cell/><table:covered-table-cell/><table:table-cell table:style-name="Table15.G10" office:value-type="string"><text:p text:style-name="P87_0"><text:span text:style-name="T90"/></text:p></table:table-cell></table:table-row><table:table-row table:style-name="Table15.11"><table:table-cell table:style-name="Table15.A11" office:value-type="string" table:number-columns-spanned="7"><text:p text:style-name="P293_0"><text:span text:style-name="T90">공적요지(70자 이내)</text:span></text:p></table:table-cell><table:covered-table-cell/><table:covered-table-cell/><table:covered-table-cell/><table:covered-table-cell/><table:covered-table-cell/><table:covered-table-cell/></table:table-row><table:table-row table:style-name="Table15.12"><table:table-cell table:style-name="Table15.A12" office:value-type="string" table:number-columns-spanned="7"><text:p text:style-name="P265_0"><text:span text:style-name="T160">※ 60~70자 작성</text:span></text:p><text:p text:style-name="P265_0"><text:span text:style-name="T160">※ 실적 위주로 구체적으로 작성, 수식어는 지양</text:span></text:p><text:p text:style-name="P265_0"><text:span text:style-name="T160">※ ~~에 기여함 으로 문장을 끝낼 것</text:span></text:p><text:p text:style-name="P265_0"><text:span text:style-name="T160">※ 조사자 : 담당자 또는 담당과장(공무원) / 담당자 또는 부서의 장(일반국민)</text:span></text:p><text:p text:style-name="P265_0"><text:span text:style-name="T160">※ </text:span><text:span text:style-name="T161">추천관 : </text:span><text:span text:style-name="T162">실·국장·소속기관장 이상(공무원) / 임원급 책임자 또는 단체의 장(</text:span><text:span text:style-name="T163">일반국민</text:span><text:span text:style-name="T162">)</text:span></text:p></table:table-cell><table:covered-table-cell/><table:covered-table-cell/><table:covered-table-cell/><table:covered-table-cell/><table:covered-table-cell/><table:covered-table-cell/></table:table-row><table:table-row table:style-name="Table15.13"><table:table-cell table:style-name="Table15.A13" office:value-type="string" table:number-columns-spanned="7"><text:p text:style-name="P289_0"><text:span text:style-name="T90">조 <text:s text:c="1"/>사 <text:s text:c="1"/>자</text:span></text:p></table:table-cell><table:covered-table-cell/><table:covered-table-cell/><table:covered-table-cell/><table:covered-table-cell/><table:covered-table-cell/><table:covered-table-cell/></table:table-row><table:table-row table:style-name="Table15.14"><table:table-cell table:style-name="Table15.A14" office:value-type="string"><text:p text:style-name="P289_0"><text:span text:style-name="T90">소 <text:s text:c="4"/>속</text:span></text:p></table:table-cell><table:table-cell table:style-name="Table15.B14" office:value-type="string"><text:p text:style-name="P87_0"><text:span text:style-name="T90"/></text:p></table:table-cell><table:table-cell table:style-name="Table15.C14" office:value-type="string" table:number-columns-spanned="3"><text:p text:style-name="P289_0"><text:span text:style-name="T90">직 <text:s text:c="4"/>위</text:span></text:p></table:table-cell><table:covered-table-cell/><table:covered-table-cell/><table:table-cell table:style-name="Table15.F14" office:value-type="string" table:number-columns-spanned="2"><text:p text:style-name="P87_0"><text:span text:style-name="T90"/></text:p></table:table-cell><table:covered-table-cell/></table:table-row><table:table-row table:style-name="Table15.15"><table:table-cell table:style-name="Table15.A15" office:value-type="string"><text:p text:style-name="P289_0"><text:span text:style-name="T90">직급 또는 계급</text:span></text:p></table:table-cell><table:table-cell table:style-name="Table15.B15" office:value-type="string"><text:p text:style-name="P18_0"><text:span text:style-name="T90"><text:s/></text:span></text:p></table:table-cell><table:table-cell table:style-name="Table15.C15" office:value-type="string" table:number-columns-spanned="3"><text:p text:style-name="P289_0"><text:span text:style-name="T90">성 <text:s text:c="4"/>명</text:span></text:p></table:table-cell><table:covered-table-cell/><table:covered-table-cell/><table:table-cell table:style-name="Table15.F15" office:value-type="string" table:number-columns-spanned="2"><text:p text:style-name="P294_0"><text:span text:style-name="T90"><text:s/>(인)</text:span></text:p></table:table-cell><table:covered-table-cell/></table:table-row><table:table-row table:style-name="Table15.16"><table:table-cell table:style-name="Table15.A16" office:value-type="string" table:number-columns-spanned="7"><text:p text:style-name="P295_0"><text:span text:style-name="T90"><text:s/><text:s text:c="6"/>위의 기록이 틀림없음을 확인합니다.</text:span></text:p><text:p text:style-name="P296_0"><text:span text:style-name="T90">2026년 <text:s text:c="3"/>월 <text:s text:c="3"/>일</text:span></text:p><text:p text:style-name="P297_0"><text:span text:style-name="T90"><text:s/><text:s text:c="3"/>추 천 관 <text:s text:c="5"/>직 <text:s text:c="1"/>위 <text:s text:c="6"/>성 명 <text:s text:c="31"/>관인</text:span></text:p></table:table-cell><table:covered-table-cell/><table:covered-table-cell/><table:covered-table-cell/><table:covered-table-cell/><table:covered-table-cell/><table:covered-table-cell/></table:table-row><table:table-row table:style-name="Table15.17"><table:table-cell table:style-name="Table15.A17" office:value-type="string" table:number-columns-spanned="7"><text:p text:style-name="P298_0"><text:span text:style-name="T164">210mmx297mm[일반용지 70g/㎡(재활용품)]</text:span></text:p></table:table-cell><table:covered-table-cell/><table:covered-table-cell/><table:covered-table-cell/><table:covered-table-cell/><table:covered-table-cell/><table:covered-table-cell/></table:table-row></table:table></draw:text-box></draw:frame></text:span></text:p>
      <text:p text:style-name="P247_0"><text:span text:style-name="T1"><draw:frame draw:style-name="tableinfakeframe_gr26" svg:x="0cm" svg:y="0cm" draw:z-index="15" text:anchor-type="as-char"><draw:text-box><table:table table:style-name="Table16"><table:table-column table:style-name="Table16.A"/><table:table-column table:style-name="Table16.B"/><table:table-row table:style-name="Table16.1"><table:table-cell table:style-name="Table16.A1" office:value-type="string" table:number-columns-spanned="2"><text:p text:style-name="P299_0"><text:span text:style-name="T157"><text:s/><text:s text:c="43"/></text:span><text:span text:style-name="T165">(뒤쪽)</text:span></text:p><text:p text:style-name="P299_0"><text:span text:style-name="T157"/></text:p></table:table-cell><table:covered-table-cell/></table:table-row><table:table-row table:style-name="Table16.2"><table:table-cell table:style-name="Table16.A2" office:value-type="string" table:number-columns-spanned="2"><text:p text:style-name="P289_0"><text:span text:style-name="T90">주요 경력</text:span></text:p></table:table-cell><table:covered-table-cell/></table:table-row><table:table-row table:style-name="Table16.3"><table:table-cell table:style-name="Table16.A3" office:value-type="string"><text:p text:style-name="P289_0"><text:span text:style-name="T90">연 월 일</text:span></text:p></table:table-cell><table:table-cell table:style-name="Table16.B3" office:value-type="string"><text:p text:style-name="P289_0"><text:span text:style-name="T90">이력사항</text:span></text:p></table:table-cell></table:table-row><table:table-row table:style-name="Table16.4"><table:table-cell table:style-name="Table16.A4" office:value-type="string"><text:p text:style-name="P10_0"><text:span text:style-name="T90">. <text:s text:c="1"/>. <text:s text:c="1"/>. ~ <text:s text:c="1"/>. <text:s text:c="1"/>. <text:s text:c="1"/>.</text:span></text:p></table:table-cell><table:table-cell table:style-name="Table16.B4" office:value-type="string"><text:p text:style-name="P10_0"><text:span text:style-name="T90"/></text:p></table:table-cell></table:table-row><table:table-row table:style-name="Table16.5"><table:table-cell table:style-name="Table16.A5" office:value-type="string"><text:p text:style-name="P10_0"><text:span text:style-name="T90">. <text:s text:c="1"/>. <text:s text:c="1"/>. ~ <text:s text:c="1"/>. <text:s text:c="1"/>. <text:s text:c="1"/>.</text:span></text:p></table:table-cell><table:table-cell table:style-name="Table16.B5" office:value-type="string"><text:p text:style-name="P10_0"><text:span text:style-name="T90"/></text:p></table:table-cell></table:table-row><table:table-row table:style-name="Table16.6"><table:table-cell table:style-name="Table16.A6" office:value-type="string" table:number-columns-spanned="2"><text:p text:style-name="P289_0"><text:span text:style-name="T90">과거 포상기록(훈장ㆍ포장ㆍ표창별로 기록)</text:span></text:p></table:table-cell><table:covered-table-cell/></table:table-row><table:table-row table:style-name="Table16.7"><table:table-cell table:style-name="Table16.A7" office:value-type="string"><text:p text:style-name="P289_0"><text:span text:style-name="T90">수여일자(년 월 일)</text:span></text:p></table:table-cell><table:table-cell table:style-name="Table16.B7" office:value-type="string"><text:p text:style-name="P289_0"><text:span text:style-name="T90">포상종류</text:span></text:p></table:table-cell></table:table-row><table:table-row table:style-name="Table16.8"><table:table-cell table:style-name="Table16.A8" office:value-type="string"><text:p text:style-name="P10_0"><text:span text:style-name="T90"><text:s/><text:s text:c="1"/>. <text:s text:c="1"/>. <text:s text:c="1"/>.</text:span></text:p></table:table-cell><table:table-cell table:style-name="Table16.B8" office:value-type="string"><text:p text:style-name="P10_0"><text:span text:style-name="T90"/></text:p></table:table-cell></table:table-row><table:table-row table:style-name="Table16.9"><table:table-cell table:style-name="Table16.A9" office:value-type="string"><text:p text:style-name="P10_0"><text:span text:style-name="T90"><text:s/><text:s text:c="1"/>. <text:s text:c="1"/>. <text:s text:c="1"/>.</text:span></text:p></table:table-cell><table:table-cell table:style-name="Table16.B9" office:value-type="string"><text:p text:style-name="P10_0"><text:span text:style-name="T90"/></text:p></table:table-cell></table:table-row><table:table-row table:style-name="Table16.10"><table:table-cell table:style-name="Table16.A10" office:value-type="string" table:number-columns-spanned="2"><text:p text:style-name="P289_0"><text:span text:style-name="T90">공 적 내 용</text:span></text:p></table:table-cell><table:covered-table-cell/></table:table-row><table:table-row table:style-name="Table16.11"><table:table-cell table:style-name="Table16.A11" office:value-type="string" table:number-columns-spanned="2"><text:p text:style-name="P10_0"><text:span text:style-name="T166"/></text:p></table:table-cell><table:covered-table-cell/></table:table-row></table:table></draw:text-box></draw:frame></text:span></text:p>
      <table:table table:style-name="Table17">
        <table:table-column table:style-name="Table17.A"/>
        <table:table-row table:style-name="Table17.1">
          <table:table-cell table:style-name="Table17.A1" office:value-type="string">
            <text:p text:style-name="P289_0"><text:span text:style-name="T90">공 적 내 용</text:span></text:p>
          </table:table-cell>
        </table:table-row>
        <table:table-row table:style-name="Table17.2">
          <table:table-cell table:style-name="Table17.A2" office:value-type="string">
            <text:p text:style-name="P10_0"><text:span text:style-name="T166"/></text:p>
          </table:table-cell>
        </table:table-row>
      </table:table>
      <text:p text:style-name="P247_0_b4"><text:span text:style-name="T1"><draw:frame draw:style-name="tableinfakeframe_gr27" svg:x="0cm" svg:y="0cm" draw:z-index="16" text:anchor-type="as-char"><draw:text-box><table:table table:style-name="Table18"><table:table-column table:style-name="Table18.A"/><table:table-column table:style-name="Table18.B"/><table:table-column table:style-name="Table18.C"/><table:table-column table:style-name="Table18.D"/><table:table-column table:style-name="Table18.E"/><table:table-column table:style-name="Table18.F"/><table:table-column table:style-name="Table18.G"/><table:table-row table:style-name="Table18.1"><table:table-cell table:style-name="Table18.A1" office:value-type="string" table:number-columns-spanned="4"><text:p text:style-name="P84_0"><text:span text:style-name="T156">【서식2-2. 단체용】</text:span></text:p></table:table-cell><table:covered-table-cell/><table:covered-table-cell/><table:covered-table-cell/><table:table-cell table:style-name="Table18.E1" office:value-type="string" table:number-columns-spanned="3"><text:p text:style-name="P288_0"><text:span text:style-name="T157">(앞쪽)</text:span></text:p></table:table-cell><table:covered-table-cell/><table:covered-table-cell/></table:table-row><table:table-row table:style-name="Table18.2"><table:table-cell table:style-name="Table18.A2" office:value-type="string" table:number-columns-spanned="7"><text:p text:style-name="P289_0"><text:span text:style-name="T158">공 적 조 서</text:span></text:p></table:table-cell><table:covered-table-cell/><table:covered-table-cell/><table:covered-table-cell/><table:covered-table-cell/><table:covered-table-cell/><table:covered-table-cell/></table:table-row><table:table-row table:style-name="Table18.3"><table:table-cell table:style-name="Table18.A3" office:value-type="string"><text:p text:style-name="P300_0"><text:span text:style-name="T90">단 체 명</text:span></text:p></table:table-cell><table:table-cell table:style-name="Table18.B3" office:value-type="string" table:number-columns-spanned="2"><text:p text:style-name="P128_0"><text:span text:style-name="T90"/></text:p></table:table-cell><table:covered-table-cell/><table:table-cell table:style-name="Table18.D3" office:value-type="string" table:number-columns-spanned="3"><text:p text:style-name="P300_0"><text:span text:style-name="T90">사업자등록번호</text:span></text:p><text:p text:style-name="P300_0"><text:span text:style-name="T90">(고유번호)</text:span></text:p></table:table-cell><table:covered-table-cell/><table:covered-table-cell/><table:table-cell table:style-name="Table18.G3" office:value-type="string"><text:p text:style-name="P128_0"><text:span text:style-name="T90"/></text:p></table:table-cell></table:table-row><table:table-row table:style-name="Table18.4"><table:table-cell table:style-name="Table18.A4" office:value-type="string"><text:p text:style-name="P300_0"><text:span text:style-name="T90">주 <text:s text:c="3"/>소</text:span></text:p></table:table-cell><table:table-cell table:style-name="Table18.B4" office:value-type="string" table:number-columns-spanned="6"><text:p text:style-name="P301_0"><text:span text:style-name="T90">※ 단체대표자의 개인주소가 아닌 수상단체의 주소지</text:span></text:p></table:table-cell><table:covered-table-cell/><table:covered-table-cell/><table:covered-table-cell/><table:covered-table-cell/><table:covered-table-cell/></table:table-row><table:table-row table:style-name="Table18.5"><table:table-cell table:style-name="Table18.A5" office:value-type="string"><text:p text:style-name="P300_0"><text:span text:style-name="T90">대표자성명</text:span></text:p></table:table-cell><table:table-cell table:style-name="Table18.B5" office:value-type="string" table:number-columns-spanned="6"><text:p text:style-name="P130_0"><text:span text:style-name="T90"/></text:p></table:table-cell><table:covered-table-cell/><table:covered-table-cell/><table:covered-table-cell/><table:covered-table-cell/><table:covered-table-cell/></table:table-row><table:table-row table:style-name="Table18.6"><table:table-cell table:style-name="Table18.A6" office:value-type="string"><text:p text:style-name="P300_0"><text:span text:style-name="T90">단체포상 관련 담당자 연락처</text:span></text:p></table:table-cell><table:table-cell table:style-name="Table18.B6" office:value-type="string" table:number-columns-spanned="6"><text:p text:style-name="P302_0"><text:span text:style-name="T90"><text:s/>(성명) <text:s text:c="17"/>(직장)</text:span></text:p><text:p text:style-name="P130_0"><text:span text:style-name="T90"><text:s/>(e-mail) <text:s text:c="17"/></text:span></text:p></table:table-cell><table:covered-table-cell/><table:covered-table-cell/><table:covered-table-cell/><table:covered-table-cell/><table:covered-table-cell/></table:table-row><table:table-row table:style-name="Table18.7"><table:table-cell table:style-name="Table18.A7" office:value-type="string"><text:p text:style-name="P300_0"><text:span text:style-name="T90">추천 훈격</text:span></text:p></table:table-cell><table:table-cell table:style-name="Table18.B7" office:value-type="string" table:number-columns-spanned="2"><text:p text:style-name="P129_0"><text:span text:style-name="T90"/></text:p></table:table-cell><table:covered-table-cell/><table:table-cell table:style-name="Table18.D7" office:value-type="string" table:number-columns-spanned="3"><text:p text:style-name="P300_0"><text:span text:style-name="T90">추천 순위</text:span></text:p></table:table-cell><table:covered-table-cell/><table:covered-table-cell/><table:table-cell table:style-name="Table18.G7" office:value-type="string"><text:p text:style-name="P129_0"><text:span text:style-name="T90"/></text:p></table:table-cell></table:table-row><table:table-row table:style-name="Table18.8"><table:table-cell table:style-name="Table18.A8" office:value-type="string"><text:p text:style-name="P300_0"><text:span text:style-name="T90">공적 분야</text:span></text:p></table:table-cell><table:table-cell table:style-name="Table18.B8" office:value-type="string" table:number-columns-spanned="2"><text:p text:style-name="P129_0"><text:span text:style-name="T90"/></text:p></table:table-cell><table:covered-table-cell/><table:table-cell table:style-name="Table18.D8" office:value-type="string" table:number-columns-spanned="3"><text:p text:style-name="P300_0"><text:span text:style-name="T90">공적 기간</text:span></text:p></table:table-cell><table:covered-table-cell/><table:covered-table-cell/><table:table-cell table:style-name="Table18.G8" office:value-type="string"><text:p text:style-name="P129_0"><text:span text:style-name="T90"/></text:p></table:table-cell></table:table-row><table:table-row table:style-name="Table18.9"><table:table-cell table:style-name="Table18.A9" office:value-type="string" table:number-columns-spanned="7"><text:p text:style-name="P303_0"><text:span text:style-name="T90">공적요지(70자 이내)</text:span></text:p></table:table-cell><table:covered-table-cell/><table:covered-table-cell/><table:covered-table-cell/><table:covered-table-cell/><table:covered-table-cell/><table:covered-table-cell/></table:table-row><table:table-row table:style-name="Table18.10"><table:table-cell table:style-name="Table18.A10" office:value-type="string" table:number-columns-spanned="7"><text:p text:style-name="P265_0"><text:span text:style-name="T160">※ 60~70자 작성</text:span></text:p><text:p text:style-name="P265_0"><text:span text:style-name="T160">※ 실적 위주로 구체적으로 작성, 수식어는 지양</text:span></text:p><text:p text:style-name="P265_0"><text:span text:style-name="T160">※ ~~에 기여함 으로 문장을 끝낼 것</text:span></text:p><text:p text:style-name="P265_0"><text:span text:style-name="T160">※ 조사자 : 담당자 또는 담당과장(공무원) / 담당자 또는 부서의 장(일반국민)</text:span></text:p><text:p text:style-name="P265_0"><text:span text:style-name="T160">※ </text:span><text:span text:style-name="T161">추천관 : </text:span><text:span text:style-name="T162">실·국장·소속기관장 이상(공무원) / 임원급 책임자 또는 단체의 장(</text:span><text:span text:style-name="T163">일반국민</text:span><text:span text:style-name="T162">)</text:span><text:span text:style-name="T161"/></text:p></table:table-cell><table:covered-table-cell/><table:covered-table-cell/><table:covered-table-cell/><table:covered-table-cell/><table:covered-table-cell/><table:covered-table-cell/></table:table-row><table:table-row table:style-name="Table18.11"><table:table-cell table:style-name="Table18.A11" office:value-type="string" table:number-columns-spanned="7"><text:p text:style-name="P289_0"><text:span text:style-name="T90">조 <text:s text:c="1"/>사 <text:s text:c="1"/>자</text:span></text:p></table:table-cell><table:covered-table-cell/><table:covered-table-cell/><table:covered-table-cell/><table:covered-table-cell/><table:covered-table-cell/><table:covered-table-cell/></table:table-row><table:table-row table:style-name="Table18.12"><table:table-cell table:style-name="Table18.A12" office:value-type="string"><text:p text:style-name="P289_0"><text:span text:style-name="T90">소 <text:s text:c="4"/>속</text:span></text:p></table:table-cell><table:table-cell table:style-name="Table18.B12" office:value-type="string"><text:p text:style-name="P87_0"><text:span text:style-name="T90"/></text:p></table:table-cell><table:table-cell table:style-name="Table18.C12" office:value-type="string" table:number-columns-spanned="3"><text:p text:style-name="P289_0"><text:span text:style-name="T90">직 <text:s text:c="4"/>위</text:span></text:p></table:table-cell><table:covered-table-cell/><table:covered-table-cell/><table:table-cell table:style-name="Table18.F12" office:value-type="string" table:number-columns-spanned="2"><text:p text:style-name="P87_0"><text:span text:style-name="T90"/></text:p></table:table-cell><table:covered-table-cell/></table:table-row><table:table-row table:style-name="Table18.13"><table:table-cell table:style-name="Table18.A13" office:value-type="string"><text:p text:style-name="P289_0"><text:span text:style-name="T90">직급 또는 계급</text:span></text:p></table:table-cell><table:table-cell table:style-name="Table18.B13" office:value-type="string"><text:p text:style-name="P18_0"><text:span text:style-name="T90"><text:s/></text:span></text:p></table:table-cell><table:table-cell table:style-name="Table18.C13" office:value-type="string" table:number-columns-spanned="3"><text:p text:style-name="P289_0"><text:span text:style-name="T90">성 <text:s text:c="4"/>명</text:span></text:p></table:table-cell><table:covered-table-cell/><table:covered-table-cell/><table:table-cell table:style-name="Table18.F13" office:value-type="string" table:number-columns-spanned="2"><text:p text:style-name="P294_0"><text:span text:style-name="T90">(인)</text:span></text:p></table:table-cell><table:covered-table-cell/></table:table-row><table:table-row table:style-name="Table18.14"><table:table-cell table:style-name="Table18.A14" office:value-type="string" table:number-columns-spanned="7"><text:p text:style-name="P295_0"><text:span text:style-name="T90"><text:s/><text:s text:c="6"/>위의 기록이 틀림없음을 확인합니다.</text:span></text:p><text:p text:style-name="P296_0"><text:span text:style-name="T90">2026년 <text:s text:c="3"/>월 <text:s text:c="3"/>일</text:span></text:p><text:p text:style-name="P297_0"><text:span text:style-name="T90"><text:s/><text:s text:c="3"/>추 천 관 <text:s text:c="5"/>직 <text:s text:c="1"/>위 <text:s text:c="6"/>성 명 <text:s text:c="31"/>관인</text:span></text:p></table:table-cell><table:covered-table-cell/><table:covered-table-cell/><table:covered-table-cell/><table:covered-table-cell/><table:covered-table-cell/><table:covered-table-cell/></table:table-row><table:table-row table:style-name="Table18.15"><table:table-cell table:style-name="Table18.A15" office:value-type="string" table:number-columns-spanned="7"><text:p text:style-name="P298_0"><text:span text:style-name="T164">210mmx297mm[일반용지 70g/㎡(재활용품)]</text:span></text:p></table:table-cell><table:covered-table-cell/><table:covered-table-cell/><table:covered-table-cell/><table:covered-table-cell/><table:covered-table-cell/><table:covered-table-cell/></table:table-row></table:table></draw:text-box></draw:frame></text:span></text:p>
      <text:p text:style-name="P247_0"><text:span text:style-name="T1"><draw:frame draw:style-name="tableinfakeframe_gr28" svg:x="0cm" svg:y="0cm" draw:z-index="17" text:anchor-type="as-char"><draw:text-box><table:table table:style-name="Table19"><table:table-column table:style-name="Table19.A"/><table:table-column table:style-name="Table19.B"/><table:table-row table:style-name="Table19.1"><table:table-cell table:style-name="Table19.A1" office:value-type="string" table:number-columns-spanned="2"><text:p text:style-name="P299_0"><text:span text:style-name="T157"><text:s/><text:s text:c="43"/></text:span><text:span text:style-name="T165">(뒤쪽)</text:span></text:p><text:p text:style-name="P299_0"><text:span text:style-name="T157"/></text:p></table:table-cell><table:covered-table-cell/></table:table-row><table:table-row table:style-name="Table19.2"><table:table-cell table:style-name="Table19.A2" office:value-type="string" table:number-columns-spanned="2"><text:p text:style-name="P289_0"><text:span text:style-name="T90">단체 연혁</text:span></text:p></table:table-cell><table:covered-table-cell/></table:table-row><table:table-row table:style-name="Table19.3"><table:table-cell table:style-name="Table19.A3" office:value-type="string"><text:p text:style-name="P289_0"><text:span text:style-name="T90">연 월 일</text:span></text:p></table:table-cell><table:table-cell table:style-name="Table19.B3" office:value-type="string"><text:p text:style-name="P289_0"><text:span text:style-name="T90">연혁사항</text:span></text:p></table:table-cell></table:table-row><table:table-row table:style-name="Table19.4"><table:table-cell table:style-name="Table19.A4" office:value-type="string"><text:p text:style-name="P10_0"><text:span text:style-name="T90">. <text:s text:c="1"/>. <text:s text:c="1"/>. ~ <text:s text:c="1"/>. <text:s text:c="1"/>. <text:s text:c="1"/>.</text:span></text:p></table:table-cell><table:table-cell table:style-name="Table19.B4" office:value-type="string"><text:p text:style-name="P10_0"><text:span text:style-name="T90"/></text:p></table:table-cell></table:table-row><table:table-row table:style-name="Table19.5"><table:table-cell table:style-name="Table19.A5" office:value-type="string"><text:p text:style-name="P10_0"><text:span text:style-name="T90">. <text:s text:c="1"/>. <text:s text:c="1"/>. ~ <text:s text:c="1"/>. <text:s text:c="1"/>. <text:s text:c="1"/>.</text:span></text:p></table:table-cell><table:table-cell table:style-name="Table19.B5" office:value-type="string"><text:p text:style-name="P10_0"><text:span text:style-name="T90"/></text:p></table:table-cell></table:table-row><table:table-row table:style-name="Table19.6"><table:table-cell table:style-name="Table19.A6" office:value-type="string" table:number-columns-spanned="2"><text:p text:style-name="P289_0"><text:span text:style-name="T90">과거 포상기록(훈장ㆍ포장ㆍ표창별로 기록)</text:span></text:p></table:table-cell><table:covered-table-cell/></table:table-row><table:table-row table:style-name="Table19.7"><table:table-cell table:style-name="Table19.A7" office:value-type="string"><text:p text:style-name="P289_0"><text:span text:style-name="T90">수여일자(년 월 일)</text:span></text:p></table:table-cell><table:table-cell table:style-name="Table19.B7" office:value-type="string"><text:p text:style-name="P289_0"><text:span text:style-name="T90">포상종류</text:span></text:p></table:table-cell></table:table-row><table:table-row table:style-name="Table19.8"><table:table-cell table:style-name="Table19.A8" office:value-type="string"><text:p text:style-name="P10_0"><text:span text:style-name="T90"><text:s/><text:s text:c="1"/>. <text:s text:c="1"/>. <text:s text:c="1"/>.</text:span></text:p></table:table-cell><table:table-cell table:style-name="Table19.B8" office:value-type="string"><text:p text:style-name="P10_0"><text:span text:style-name="T90"/></text:p></table:table-cell></table:table-row><table:table-row table:style-name="Table19.9"><table:table-cell table:style-name="Table19.A9" office:value-type="string"><text:p text:style-name="P10_0"><text:span text:style-name="T90"><text:s/><text:s text:c="1"/>. <text:s text:c="1"/>. <text:s text:c="1"/>.</text:span></text:p></table:table-cell><table:table-cell table:style-name="Table19.B9" office:value-type="string"><text:p text:style-name="P10_0"><text:span text:style-name="T90"/></text:p></table:table-cell></table:table-row><table:table-row table:style-name="Table19.10"><table:table-cell table:style-name="Table19.A10" office:value-type="string" table:number-columns-spanned="2"><text:p text:style-name="P289_0"><text:span text:style-name="T90">공 적 내 용</text:span></text:p></table:table-cell><table:covered-table-cell/></table:table-row><table:table-row table:style-name="Table19.11"><table:table-cell table:style-name="Table19.A11" office:value-type="string" table:number-columns-spanned="2"><text:p text:style-name="P18_0"><text:span text:style-name="T161"/></text:p></table:table-cell><table:covered-table-cell/></table:table-row></table:table></draw:text-box></draw:frame></text:span></text:p>
      <table:table table:style-name="Table20">
        <table:table-column table:style-name="Table20.A"/>
        <table:table-row table:style-name="Table20.1">
          <table:table-cell table:style-name="Table20.A1" office:value-type="string">
            <text:p text:style-name="P289_0"><text:span text:style-name="T90">공 적 내 용</text:span></text:p>
          </table:table-cell>
        </table:table-row>
        <table:table-row table:style-name="Table20.2">
          <table:table-cell table:style-name="Table20.A2" office:value-type="string">
            <text:p text:style-name="P10_0"><text:span text:style-name="T166"/></text:p>
          </table:table-cell>
        </table:table-row>
      </table:table>
      <text:p text:style-name="P23_0_b4"><text:span text:style-name="T194">【서식3】</text:span></text:p>
      <text:p text:style-name="P249_22"><text:span text:style-name="T210"/></text:p>
      <text:p text:style-name="P250_22"><text:span text:style-name="T95">장관표창에 대한 동의서</text:span></text:p>
      <text:p text:style-name="P251_22"><text:span text:style-name="T49">(장관표창 후보자용)</text:span></text:p>
      <text:p text:style-name="P252_22"><text:span text:style-name="T47"/></text:p>
      <text:p text:style-name="P253_22"><text:span text:style-name="T96">□ 장관표창 후보자</text:span></text:p>
      <text:p text:style-name="P12_22"><text:span text:style-name="T94"><draw:frame draw:style-name="tableinfakeframe_gr29" svg:x="0cm" svg:y="0cm" draw:z-index="20" text:anchor-type="as-char"><draw:text-box><table:table table:style-name="Table21"><table:table-column table:style-name="Table21.A"/><table:table-column table:style-name="Table21.B"/><table:table-column table:style-name="Table21.C"/><table:table-column table:style-name="Table21.D"/><table:table-row table:style-name="Table21.1"><table:table-cell table:style-name="Table21.A1" office:value-type="string"><text:p text:style-name="P251_22"><text:span text:style-name="T25">성 <text:s text:c="4"/>명</text:span></text:p></table:table-cell><table:table-cell table:style-name="Table21.B1" office:value-type="string" table:number-columns-spanned="3"><text:p text:style-name="P19_22"><text:span text:style-name="T25"/></text:p></table:table-cell><table:covered-table-cell/><table:covered-table-cell/></table:table-row><table:table-row table:style-name="Table21.2"><table:table-cell table:style-name="Table21.A2" office:value-type="string"><text:p text:style-name="P251_22"><text:span text:style-name="T25">소속(주소)</text:span></text:p></table:table-cell><table:table-cell table:style-name="Table21.B2" office:value-type="string"><text:p text:style-name="P19_22"><text:span text:style-name="T25"/></text:p></table:table-cell><table:table-cell table:style-name="Table21.C2" office:value-type="string"><text:p text:style-name="P251_22"><text:span text:style-name="T25">직위(급)</text:span></text:p></table:table-cell><table:table-cell table:style-name="Table21.D2" office:value-type="string"><text:p text:style-name="P19_22"><text:span text:style-name="T25"/></text:p></table:table-cell></table:table-row></table:table></draw:text-box></draw:frame></text:span></text:p>
      <text:p text:style-name="P254_1"><text:span text:style-name="T168">위 본인은 장관표창 후보자로 추천되는 것에 대하여 동의하며, 다음 사항을</text:span><text:span text:style-name="T169"><text:s/>엄숙히 서약합니다.</text:span></text:p>
      <text:p text:style-name="P255_1"><text:span text:style-name="T170"><text:s/>1. </text:span><text:span text:style-name="T171">본인은 장관표창업무지침의 추천제한 사유에 해당되지 않음을 충분히</text:span><text:span text:style-name="T170"><text:s/></text:span><text:span text:style-name="T172">확인하였으며, 향후 이에 해당되는 사실이 밝혀지는 경우 표창의 취소</text:span><text:span text:style-name="T170"><text:s/>등 장관표창과 관련한 어떠한 불이익도 감수하겠습니다.</text:span></text:p>
      <text:p text:style-name="P256_1"><text:span text:style-name="T170"><text:s/>2. </text:span><text:span text:style-name="T173">과학기술정보통신부의 공적심사 등 법령절차에 따라 장관표창 대상자로</text:span><text:span text:style-name="T170"><text:s/></text:span><text:span text:style-name="T172">결정될 경우 이에 대하여 어떠한 이의도 제기하지 않고 따르겠습니다.</text:span></text:p>
      <text:p text:style-name="P256_1"><text:span text:style-name="T172"/></text:p>
      <text:p text:style-name="P257_0"><text:span text:style-name="T174">2026. <text:s text:c="2"/>. <text:s text:c="2"/>. </text:span></text:p>
      <text:p text:style-name="P257_0"><text:span text:style-name="T1"/></text:p>
      <text:p text:style-name="P257_0"><text:span text:style-name="T174">성명 <text:s text:c="16"/>(서명)</text:span><text:span text:style-name="T175"><text:s/></text:span></text:p>
      <text:p text:style-name="P257_0"><text:span text:style-name="T176"/></text:p>
      <text:p text:style-name="P257_0"><text:span text:style-name="T176"/></text:p>
      <text:p text:style-name="P25_18"><text:span text:style-name="T92"><draw:frame draw:style-name="tableinfakeframe_gr30" svg:x="0cm" svg:y="0cm" draw:z-index="28" text:anchor-type="as-char"><draw:text-box><table:table table:style-name="Table22"><table:table-column table:style-name="Table22.A"/><table:table-column table:style-name="Table22.B"/><table:table-column table:style-name="Table22.C"/><table:table-row table:style-name="Table22.1"><table:table-cell table:style-name="Table22.A1" office:value-type="string"><text:p text:style-name="P304_0"><text:span text:style-name="T77"/></text:p></table:table-cell><table:table-cell table:style-name="Table22.B1" office:value-type="string" table:number-rows-spanned="2"><text:p text:style-name="P269_0"><text:span text:style-name="T177">&lt; 개인정보 제공 동의 &gt;</text:span></text:p></table:table-cell><table:table-cell table:style-name="Table22.C1" office:value-type="string"><text:p text:style-name="P304_0"><text:span text:style-name="T77"/></text:p></table:table-cell></table:table-row><table:table-row table:style-name="Table22.2"><table:table-cell table:style-name="Table22.A2" office:value-type="string"><text:p text:style-name="P304_0"><text:span text:style-name="T77"/></text:p></table:table-cell><table:covered-table-cell/><table:table-cell table:style-name="Table22.C2" office:value-type="string"><text:p text:style-name="P304_0"><text:span text:style-name="T77"/></text:p></table:table-cell></table:table-row><table:table-row table:style-name="Table22.3"><table:table-cell table:style-name="Table22.A3" office:value-type="string" table:number-columns-spanned="3"><text:p text:style-name="P305_0"><text:span text:style-name="T178">개인정보보호법 제15조에 따라 개인정보 수집 및 이용에 따른 동의를 거부할 수 </text:span><text:span text:style-name="T179">있습니다. 다만, </text:span><text:span text:style-name="T180">동의를 거부할 경우에는 장관표창 추천이 제한</text:span><text:span text:style-name="T179">될 수 있습니다.</text:span></text:p><text:p text:style-name="P306_0"><text:span text:style-name="T178"><text:s/>1. </text:span><text:span text:style-name="T181">(개인정보의 수집･이용 목적) 장관표창 후보자에 대한 </text:span><text:span text:style-name="T182">추천제한사유 해당여부 확인</text:span><text:span text:style-name="T181">,</text:span><text:span text:style-name="T178"><text:s/></text:span><text:span text:style-name="T179">표창 후보자 </text:span><text:span text:style-name="T180">공적심사</text:span><text:span text:style-name="T179">, 장관표창 취소사유 해당여부 확인, 상훈수여증명서 발급</text:span></text:p><text:p text:style-name="P307_0"><text:span text:style-name="T178"><text:s/>2. </text:span><text:span text:style-name="T183">(수집하려는 개인정보의 항목) 성명, 생년월일, 주소, 직업, 소속, 직위 및 직급</text:span><text:span text:style-name="T184">(계급), 공적내용, 공적요지, 주요경력, 군번(군인의 경우), 국적(외국인의 경우)</text:span></text:p><text:p text:style-name="P308_0"><text:span text:style-name="T178"><text:s/>3. (개인정보의 처리 및 보유 기간) </text:span><text:span text:style-name="T185">표창기록부는 영구</text:span><text:span text:style-name="T178">, </text:span><text:span text:style-name="T185">표창추천서 및 상훈 민원신청서는 5년간 처리 및 보유</text:span><text:span text:style-name="T178"><text:s/></text:span></text:p><text:p text:style-name="P309_0"><text:span text:style-name="T186">&lt; □ 개인정보 제공에 동의합니다. / □ 개인정보 제공에 동의하지 않습니다. &gt;</text:span></text:p></table:table-cell><table:covered-table-cell/><table:covered-table-cell/></table:table-row></table:table></draw:text-box></draw:frame></text:span><text:span text:style-name="T19"/></text:p>
      <text:p text:style-name="P84_0_b4"><text:span text:style-name="T156">【서식4】</text:span></text:p>
      <text:p text:style-name="P258_0"><text:span text:style-name="T20"><draw:frame draw:style-name="tableinfakeframe_gr31" svg:x="0cm" svg:y="0cm" draw:z-index="21" text:anchor-type="as-char"><draw:text-box><table:table table:style-name="Table23"><table:table-column table:style-name="Table23.A"/><table:table-row table:style-name="Table23.1"><table:table-cell table:style-name="Table23.A1" office:value-type="string"><text:p text:style-name="P8_0"><text:span text:style-name="T187">공무원인사기록요약서</text:span></text:p></table:table-cell></table:table-row></table:table></draw:text-box></draw:frame></text:span></text:p>
      <text:p text:style-name="P61_0"><text:span text:style-name="T26"><draw:frame draw:style-name="tableinfakeframe_gr32" svg:x="0cm" svg:y="0cm" draw:z-index="22" text:anchor-type="as-char"><draw:text-box><table:table table:style-name="Table24"><table:table-column table:style-name="Table24.A"/><table:table-column table:style-name="Table24.B"/><table:table-column table:style-name="Table24.C"/><table:table-column table:style-name="Table24.D"/><table:table-column table:style-name="Table24.E"/><table:table-column table:style-name="Table24.F"/><table:table-column table:style-name="Table24.G"/><table:table-column table:style-name="Table24.H"/><table:table-row table:style-name="Table24.1"><table:table-cell table:style-name="Table24.A1" office:value-type="string"><text:p text:style-name="P310_0"><text:span text:style-name="T188">1)소속기관</text:span></text:p></table:table-cell><table:table-cell table:style-name="Table24.B1" office:value-type="string" table:number-columns-spanned="2"><text:p text:style-name="P15_0"><text:span text:style-name="T188"/></text:p></table:table-cell><table:covered-table-cell/><table:table-cell table:style-name="Table24.D1" office:value-type="string"><text:p text:style-name="P310_0"><text:span text:style-name="T188">2)직 <text:s text:c="2"/>위</text:span><text:span text:style-name="T189"/></text:p></table:table-cell><table:table-cell table:style-name="Table24.E1" office:value-type="string"><text:p text:style-name="P24_0"><text:span text:style-name="T188"/></text:p></table:table-cell><table:table-cell table:style-name="Table24.F1" office:value-type="string"><text:p text:style-name="P310_0"><text:span text:style-name="T188">3)직급</text:span></text:p></table:table-cell><table:table-cell table:style-name="Table24.G1" office:value-type="string" table:number-columns-spanned="2"><text:p text:style-name="P15_0"><text:span text:style-name="T188"/></text:p></table:table-cell><table:covered-table-cell/></table:table-row><table:table-row table:style-name="Table24.2"><table:table-cell table:style-name="Table24.A2" office:value-type="string" table:number-rows-spanned="2"><text:p text:style-name="P310_0"><text:span text:style-name="T188">4)성 <text:s text:c="3"/>명</text:span></text:p></table:table-cell><table:table-cell table:style-name="Table24.B2" office:value-type="string"><text:p text:style-name="P310_0"><text:span text:style-name="T188">한글</text:span></text:p></table:table-cell><table:table-cell table:style-name="Table24.C2" office:value-type="string"><text:p text:style-name="P24_0"><text:span text:style-name="T188"/></text:p></table:table-cell><table:table-cell table:style-name="Table24.D2" office:value-type="string"><text:p text:style-name="P310_0"><text:span text:style-name="T62">5)생년월일</text:span></text:p></table:table-cell><table:table-cell table:style-name="Table24.E2" office:value-type="string" table:number-columns-spanned="3"><text:p text:style-name="P24_0"><text:span text:style-name="T188"/></text:p></table:table-cell><table:covered-table-cell/><table:covered-table-cell/><table:table-cell table:style-name="Table24.H2" office:value-type="string"><text:p text:style-name="P310_0"><text:span text:style-name="T188">(만 <text:s text:c="2"/>세)</text:span></text:p></table:table-cell></table:table-row><table:table-row table:style-name="Table24.3"><table:covered-table-cell/><table:table-cell table:style-name="Table24.B3" office:value-type="string"><text:p text:style-name="P310_0"><text:span text:style-name="T188">한자</text:span></text:p></table:table-cell><table:table-cell table:style-name="Table24.C3" office:value-type="string"><text:p text:style-name="P24_0"><text:span text:style-name="T188"/></text:p></table:table-cell><table:table-cell table:style-name="Table24.D3" office:value-type="string"><text:p text:style-name="P310_0"><text:span text:style-name="T188">6)군 <text:s text:c="2"/>번(군인)</text:span></text:p></table:table-cell><table:table-cell table:style-name="Table24.E3" office:value-type="string" table:number-columns-spanned="4"><text:p text:style-name="P24_0"><text:span text:style-name="T188"/></text:p></table:table-cell><table:covered-table-cell/><table:covered-table-cell/><table:covered-table-cell/></table:table-row><table:table-row table:style-name="Table24.4"><table:table-cell table:style-name="Table24.A4" office:value-type="string"><text:p text:style-name="P310_0"><text:span text:style-name="T188">7)구 <text:s text:c="3"/>분</text:span></text:p></table:table-cell><table:table-cell table:style-name="Table24.B4" office:value-type="string" table:number-columns-spanned="7"><text:p text:style-name="P311_0"><text:span text:style-name="T190"><text:s/>☑ 재직자 <text:s text:c="2"/>□ 정년퇴직 <text:s text:c="1"/>□ 명예퇴직 <text:s text:c="1"/>□ 의원퇴직 <text:s text:c="1"/>□ 기타</text:span><text:span text:style-name="T189"/></text:p></table:table-cell><table:covered-table-cell/><table:covered-table-cell/><table:covered-table-cell/><table:covered-table-cell/><table:covered-table-cell/><table:covered-table-cell/></table:table-row></table:table></draw:text-box></draw:frame></text:span><text:span text:style-name="T60"/></text:p>
      <text:p text:style-name="P61_0"><text:span text:style-name="T26"><draw:frame draw:style-name="tableinfakeframe_gr33" svg:x="0cm" svg:y="0cm" draw:z-index="23" text:anchor-type="as-char"><draw:text-box><table:table table:style-name="Table25"><table:table-column table:style-name="Table25.A"/><table:table-column table:style-name="Table25.B"/><table:table-column table:style-name="Table25.C"/><table:table-column table:style-name="Table25.D"/><table:table-column table:style-name="Table25.E"/><table:table-row table:style-name="Table25.1"><table:table-cell table:style-name="Table25.A1" office:value-type="string"><text:p text:style-name="P310_0"><text:span text:style-name="T188">근무경력</text:span></text:p></table:table-cell><table:table-cell table:style-name="Table25.B1" office:value-type="string" table:number-columns-spanned="2"><text:p text:style-name="P310_0"><text:span text:style-name="T188">재 <text:s text:c="1"/>직 <text:s text:c="1"/>기 <text:s text:c="1"/>간</text:span><text:span text:style-name="T189"/></text:p></table:table-cell><table:covered-table-cell/><table:table-cell table:style-name="Table25.D1" office:value-type="string"><text:p text:style-name="P311_0"><text:span text:style-name="T188"><text:s/>12)공무원</text:span><text:span text:style-name="T189"/></text:p></table:table-cell><table:table-cell table:style-name="Table25.E1" office:value-type="string"><text:p text:style-name="P312_0"><text:span text:style-name="T188"><text:s/>~ <text:s text:c="4"/>( <text:s text:c="1"/>년 <text:s text:c="1"/>월 <text:s text:c="1"/>일)</text:span></text:p></table:table-cell></table:table-row><table:table-row table:style-name="Table25.2"><table:table-cell table:style-name="Table25.A2" office:value-type="string"><text:p text:style-name="P311_0"><text:span text:style-name="T188"><text:s/>8)학교법인</text:span><text:span text:style-name="T189"/></text:p></table:table-cell><table:table-cell table:style-name="Table25.B2" office:value-type="string" table:number-columns-spanned="2"><text:p text:style-name="P310_0"><text:span text:style-name="T188"><text:s/><text:s text:c="7"/>~ <text:s text:c="4"/>( <text:s text:c="1"/>년 <text:s text:c="1"/>월 <text:s text:c="1"/>일)</text:span></text:p></table:table-cell><table:covered-table-cell/><table:table-cell table:style-name="Table25.D2" office:value-type="string"><text:p text:style-name="P311_0"><text:span text:style-name="T188"><text:s/>13)교 <text:s text:c="1"/>원</text:span></text:p></table:table-cell><table:table-cell table:style-name="Table25.E2" office:value-type="string"><text:p text:style-name="P310_0"><text:span text:style-name="T188"><text:s/><text:s text:c="7"/>~ <text:s text:c="4"/>( <text:s text:c="1"/>년 <text:s text:c="1"/>월 <text:s text:c="1"/>일)</text:span></text:p></table:table-cell></table:table-row><table:table-row table:style-name="Table25.3"><table:table-cell table:style-name="Table25.A3" office:value-type="string"><text:p text:style-name="P311_0"><text:span text:style-name="T188"><text:s/>9)사립학교</text:span><text:span text:style-name="T189"/></text:p></table:table-cell><table:table-cell table:style-name="Table25.B3" office:value-type="string" table:number-columns-spanned="2"><text:p text:style-name="P310_0"><text:span text:style-name="T188"><text:s/><text:s text:c="7"/>~ <text:s text:c="4"/>( <text:s text:c="1"/>년 <text:s text:c="1"/>월 <text:s text:c="1"/>일)</text:span></text:p></table:table-cell><table:covered-table-cell/><table:table-cell table:style-name="Table25.D3" office:value-type="string"><text:p text:style-name="P95_0"><text:span text:style-name="T188"><text:s/>14)</text:span></text:p></table:table-cell><table:table-cell table:style-name="Table25.E3" office:value-type="string"><text:p text:style-name="P310_0"><text:span text:style-name="T188"><text:s/><text:s text:c="7"/>~ <text:s text:c="4"/>( <text:s text:c="1"/>년 <text:s text:c="1"/>월 <text:s text:c="1"/>일)</text:span></text:p></table:table-cell></table:table-row><table:table-row table:style-name="Table25.4"><table:table-cell table:style-name="Table25.A4" office:value-type="string"><text:p text:style-name="P311_0"><text:span text:style-name="T188"><text:s/>10)산하단체</text:span><text:span text:style-name="T189"/></text:p></table:table-cell><table:table-cell table:style-name="Table25.B4" office:value-type="string" table:number-columns-spanned="2"><text:p text:style-name="P310_0"><text:span text:style-name="T188"><text:s/><text:s text:c="7"/>~ <text:s text:c="4"/>( <text:s text:c="1"/>년 <text:s text:c="1"/>월 <text:s text:c="1"/>일)</text:span></text:p></table:table-cell><table:covered-table-cell/><table:table-cell table:style-name="Table25.D4" office:value-type="string"><text:p text:style-name="P95_0"><text:span text:style-name="T188"><text:s/>15)</text:span></text:p></table:table-cell><table:table-cell table:style-name="Table25.E4" office:value-type="string"><text:p text:style-name="P310_0"><text:span text:style-name="T188"><text:s/><text:s text:c="7"/>~ <text:s text:c="4"/>( <text:s text:c="1"/>년 <text:s text:c="1"/>월 <text:s text:c="1"/>일)</text:span></text:p></table:table-cell></table:table-row><table:table-row table:style-name="Table25.5"><table:table-cell table:style-name="Table25.A5" office:value-type="string"><text:p text:style-name="P311_0"><text:span text:style-name="T188"><text:s/>11)공익법인</text:span><text:span text:style-name="T189"/></text:p></table:table-cell><table:table-cell table:style-name="Table25.B5" office:value-type="string" table:number-columns-spanned="2"><text:p text:style-name="P310_0"><text:span text:style-name="T188"><text:s/><text:s text:c="7"/>~ <text:s text:c="4"/>( <text:s text:c="1"/>년 <text:s text:c="1"/>월 <text:s text:c="1"/>일)</text:span></text:p></table:table-cell><table:covered-table-cell/><table:table-cell table:style-name="Table25.D5" office:value-type="string"><text:p text:style-name="P95_0"><text:span text:style-name="T191"><text:s/>16)</text:span><text:span text:style-name="T189"/></text:p></table:table-cell><table:table-cell table:style-name="Table25.E5" office:value-type="string"><text:p text:style-name="P310_0"><text:span text:style-name="T188"><text:s/><text:s text:c="7"/>~ <text:s text:c="4"/>( <text:s text:c="1"/>년 <text:s text:c="1"/>월 <text:s text:c="1"/>일)</text:span></text:p></table:table-cell></table:table-row><table:table-row table:style-name="Table25.6"><table:table-cell table:style-name="Table25.A6" office:value-type="string" table:number-columns-spanned="2"><text:p text:style-name="P310_0"><text:span text:style-name="T188">합 <text:s text:c="4"/>계 ㉮</text:span></text:p></table:table-cell><table:covered-table-cell/><table:table-cell table:style-name="Table25.C6" office:value-type="string" table:number-columns-spanned="3"><text:p text:style-name="P310_0"><text:span text:style-name="T188">년 <text:s text:c="2"/>월 <text:s text:c="2"/>일</text:span></text:p></table:table-cell><table:covered-table-cell/><table:covered-table-cell/></table:table-row></table:table></draw:text-box></draw:frame></text:span><text:span text:style-name="T60"/></text:p>
      <text:p text:style-name="P61_0"><text:span text:style-name="T26"><draw:frame draw:style-name="tableinfakeframe_gr34" svg:x="0cm" svg:y="0cm" draw:z-index="24" text:anchor-type="as-char"><draw:text-box><table:table table:style-name="Table26"><table:table-column table:style-name="Table26.A"/><table:table-column table:style-name="Table26.B"/><table:table-column table:style-name="Table26.C"/><table:table-row table:style-name="Table26.1"><table:table-cell table:style-name="Table26.A1" office:value-type="string"><text:p text:style-name="P310_0"><text:span text:style-name="T190">17)제 외 기 간</text:span><text:span text:style-name="T189"/></text:p></table:table-cell><table:table-cell table:style-name="Table26.B1" office:value-type="string"><text:p text:style-name="P310_0"><text:span text:style-name="T190">휴직 : <text:s text:c="3"/>~ <text:s text:c="3"/>( 년 <text:s text:c="1"/>윌 <text:s text:c="1"/>일)</text:span><text:span text:style-name="T189"/></text:p></table:table-cell><table:table-cell table:style-name="Table26.C1" office:value-type="string"><text:p text:style-name="P310_0"><text:span text:style-name="T190">직위해제 : <text:s text:c="3"/>~ <text:s text:c="2"/>(년 <text:s text:c="1"/>월 <text:s text:c="1"/>일)</text:span><text:span text:style-name="T189"/></text:p></table:table-cell></table:table-row><table:table-row table:style-name="Table26.2"><table:table-cell table:style-name="Table26.A2" office:value-type="string"><text:p text:style-name="P310_0"><text:span text:style-name="T190"><text:s/><text:s text:c="2"/>합 <text:s text:c="4"/>계 ㉯</text:span><text:span text:style-name="T189"/></text:p></table:table-cell><table:table-cell table:style-name="Table26.B2" office:value-type="string" table:number-columns-spanned="2"><text:p text:style-name="P310_0"><text:span text:style-name="T190"><text:s/><text:s text:c="2"/>년 <text:s text:c="4"/>월 <text:s text:c="4"/>일</text:span><text:span text:style-name="T189"/></text:p></table:table-cell><table:covered-table-cell/></table:table-row></table:table></draw:text-box></draw:frame></text:span><text:span text:style-name="T60"/></text:p>
      <text:p text:style-name="P61_0"><text:span text:style-name="T26"><draw:frame draw:style-name="tableinfakeframe_gr35" svg:x="0cm" svg:y="0cm" draw:z-index="25" text:anchor-type="as-char"><draw:text-box><table:table table:style-name="Table27"><table:table-column table:style-name="Table27.A"/><table:table-column table:style-name="Table27.B"/><table:table-row table:style-name="Table27.1"><table:table-cell table:style-name="Table27.A1" office:value-type="string"><text:p text:style-name="P310_0"><text:span text:style-name="T188">18)실재직기간(㉮-㉯)</text:span></text:p></table:table-cell><table:table-cell table:style-name="Table27.B1" office:value-type="string"><text:p text:style-name="P310_0"><text:span text:style-name="T188">년 <text:s text:c="1"/>월 <text:s text:c="2"/>일</text:span></text:p></table:table-cell></table:table-row></table:table></draw:text-box></draw:frame></text:span><text:span text:style-name="T60"/></text:p>
      <text:p text:style-name="P61_0"><text:span text:style-name="T26"><draw:frame draw:style-name="tableinfakeframe_gr36" svg:x="0cm" svg:y="0cm" draw:z-index="26" text:anchor-type="as-char"><draw:text-box><table:table table:style-name="Table28"><table:table-column table:style-name="Table28.A"/><table:table-column table:style-name="Table28.B"/><table:table-column table:style-name="Table28.C"/><table:table-column table:style-name="Table28.D"/><table:table-column table:style-name="Table28.E"/><table:table-column table:style-name="Table28.F"/><table:table-column table:style-name="Table28.G"/><table:table-column table:style-name="Table28.H"/><table:table-column table:style-name="Table28.I"/><table:table-column table:style-name="Table28.J"/><table:table-column table:style-name="Table28.K"/><table:table-column table:style-name="Table28.L"/><table:table-row table:style-name="Table28.1"><table:table-cell table:style-name="Table28.A1" office:value-type="string" table:number-columns-spanned="2" table:number-rows-spanned="2"><text:p text:style-name="P310_0"><text:span text:style-name="T188">19)징계・형벌</text:span></text:p></table:table-cell><table:covered-table-cell/><table:table-cell table:style-name="Table28.C1" office:value-type="string" table:number-columns-spanned="3"><text:p text:style-name="P310_0"><text:span text:style-name="T188">종 <text:s text:c="1"/>류</text:span></text:p></table:table-cell><table:covered-table-cell/><table:covered-table-cell/><table:table-cell table:style-name="Table28.F1" office:value-type="string"><text:p text:style-name="P310_0"><text:span text:style-name="T188">일 <text:s text:c="1"/>자</text:span></text:p></table:table-cell><table:table-cell table:style-name="Table28.G1" office:value-type="string" table:number-columns-spanned="2" table:number-rows-spanned="2"><text:p text:style-name="P310_0"><text:span text:style-name="T188">20)과거포상</text:span></text:p><text:p text:style-name="P310_0"><text:span text:style-name="T188">(장관표창이상)</text:span></text:p></table:table-cell><table:covered-table-cell/><table:table-cell table:style-name="Table28.I1" office:value-type="string" table:number-columns-spanned="2"><text:p text:style-name="P310_0"><text:span text:style-name="T188">포상명</text:span><text:span text:style-name="T189"/></text:p></table:table-cell><table:covered-table-cell/><table:table-cell table:style-name="Table28.K1" office:value-type="string" table:number-columns-spanned="2"><text:p text:style-name="P310_0"><text:span text:style-name="T188">수여일자</text:span></text:p></table:table-cell><table:covered-table-cell/></table:table-row><table:table-row table:style-name="Table28.2"><table:covered-table-cell/><table:covered-table-cell/><table:table-cell table:style-name="Table28.C2" office:value-type="string" table:number-columns-spanned="3"><text:p text:style-name="P24_0"><text:span text:style-name="T188"/></text:p></table:table-cell><table:covered-table-cell/><table:covered-table-cell/><table:table-cell table:style-name="Table28.F2" office:value-type="string"><text:p text:style-name="P24_0"><text:span text:style-name="T188"/></text:p></table:table-cell><table:covered-table-cell/><table:covered-table-cell/><table:table-cell table:style-name="Table28.I2" office:value-type="string" table:number-columns-spanned="2"><text:p text:style-name="P15_0"><text:span text:style-name="T188"/></text:p></table:table-cell><table:covered-table-cell/><table:table-cell table:style-name="Table28.K2" office:value-type="string" table:number-columns-spanned="2"><text:p text:style-name="P15_0"><text:span text:style-name="T188"/></text:p></table:table-cell><table:covered-table-cell/></table:table-row><table:table-row table:style-name="Table28.3"><table:table-cell table:style-name="Table28.A3" office:value-type="string" table:number-columns-spanned="6"><text:p text:style-name="P310_0"><text:span text:style-name="T188">21)작성자(인사담당자)</text:span></text:p></table:table-cell><table:covered-table-cell/><table:covered-table-cell/><table:covered-table-cell/><table:covered-table-cell/><table:covered-table-cell/><table:table-cell table:style-name="Table28.G3" office:value-type="string" table:number-columns-spanned="6"><text:p text:style-name="P310_0"><text:span text:style-name="T188">22)확인자(인사담당관)</text:span><text:span text:style-name="T189"/></text:p></table:table-cell><table:covered-table-cell/><table:covered-table-cell/><table:covered-table-cell/><table:covered-table-cell/><table:covered-table-cell/></table:table-row><table:table-row table:style-name="Table28.4"><table:table-cell table:style-name="Table28.A4" office:value-type="string"><text:p text:style-name="P310_0"><text:span text:style-name="T188">직급</text:span></text:p></table:table-cell><table:table-cell table:style-name="Table28.B4" office:value-type="string" table:number-columns-spanned="2"><text:p text:style-name="P24_0"><text:span text:style-name="T188"/></text:p></table:table-cell><table:covered-table-cell/><table:table-cell table:style-name="Table28.D4" office:value-type="string"><text:p text:style-name="P310_0"><text:span text:style-name="T188">성명</text:span></text:p></table:table-cell><table:table-cell table:style-name="Table28.E4" office:value-type="string" table:number-columns-spanned="2"><text:p text:style-name="P313_0"><text:span text:style-name="T188">(인)</text:span></text:p></table:table-cell><table:covered-table-cell/><table:table-cell table:style-name="Table28.G4" office:value-type="string"><text:p text:style-name="P310_0"><text:span text:style-name="T188">직급</text:span></text:p></table:table-cell><table:table-cell table:style-name="Table28.H4" office:value-type="string" table:number-columns-spanned="2"><text:p text:style-name="P24_0"><text:span text:style-name="T188"/></text:p></table:table-cell><table:covered-table-cell/><table:table-cell table:style-name="Table28.J4" office:value-type="string" table:number-columns-spanned="2"><text:p text:style-name="P310_0"><text:span text:style-name="T188">성명</text:span></text:p></table:table-cell><table:covered-table-cell/><table:table-cell table:style-name="Table28.L4" office:value-type="string"><text:p text:style-name="P313_0"><text:span text:style-name="T190">(인)</text:span><text:span text:style-name="T189"/></text:p></table:table-cell></table:table-row><table:table-row table:style-name="Table28.5"><table:table-cell table:style-name="Table28.A5" office:value-type="string" table:number-columns-spanned="12"><text:p text:style-name="P24_0"><text:span text:style-name="T189"/></text:p><text:p text:style-name="P310_0"><text:span text:style-name="T188">위 기재사항은 인사기록원본과 다름없이 정확하게 기록하였음을 확인함.</text:span></text:p><text:p text:style-name="P24_0"><text:span text:style-name="T188"/></text:p><text:p text:style-name="P310_0"><text:span text:style-name="T188">2026년 <text:s text:c="4"/>월 <text:s text:c="4"/>일</text:span></text:p><text:p text:style-name="P24_0"><text:span text:style-name="T188"/></text:p><text:p text:style-name="P24_0"><text:span text:style-name="T188"/></text:p><text:p text:style-name="P311_0"><text:span text:style-name="T192"><text:s/><text:s text:c="9"/></text:span><text:span text:style-name="T188">23)</text:span><text:span text:style-name="T192">기 관 명 <text:s text:c="1"/>: <text:s text:c="23"/>(직인)</text:span></text:p><text:p text:style-name="P95_0"><text:span text:style-name="T189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/text:span></text:p>
      <text:p text:style-name="P1_0"><text:span text:style-name="T3"><text:s/>※ 인사시스템에서 다운받아 제출 가능</text:span></text:p>
      <text:p text:style-name="P61_0_b4"><text:span text:style-name="T62"><draw:frame draw:style-name="tableinfakeframe_gr37" svg:x="0cm" svg:y="0cm" draw:z-index="27" text:anchor-type="as-char"><draw:text-box><table:table table:style-name="Table29"><table:table-column table:style-name="Table29.A"/><table:table-row table:style-name="Table29.1"><table:table-cell table:style-name="Table29.A1" office:value-type="string"><text:p text:style-name="P8_0"><text:span text:style-name="T187">인사기록요약서 작성요령</text:span></text:p></table:table-cell></table:table-row></table:table></draw:text-box></draw:frame></text:span></text:p>
      <text:p text:style-name="P61_0"><text:span text:style-name="T62"/></text:p>
      <text:p text:style-name="P259_0"><text:span text:style-name="T31"><text:s/>(1)～(21)란은 인사담당자가 인사기록카드를 보고 기재하되 다음 요령에 의한다.</text:span></text:p>
      <text:p text:style-name="P260_0"><text:span text:style-name="T31"><text:s/>(1) 란의 “소속기관”은 정부포상 대상자의 소속기관명을 기재한다.<text:line-break/>(예시 : ○○광역시 ○○구청, ○○초등학교, 육군○○부대)</text:span></text:p>
      <text:p text:style-name="P260_0"><text:span text:style-name="T31"><text:s/>(2) 란은 포상대상자의 현재 보직명칭 및 직위를 기재한다.<text:line-break/></text:span><text:span text:style-name="T54">(예시 : ○○국장, ○○과장, ○○출장소장, ○○초등학교장, 해군 제○○함대장)</text:span></text:p>
      <text:p text:style-name="P260_0"><text:span text:style-name="T31"><text:s/>(3) 란의 경우 공무원은 직급명칭을 군인은 계급을 기재한다.<text:line-break/>(예시 : 교사, 공군원사, 행정주사, 기술서기관)</text:span></text:p>
      <text:p text:style-name="P260_0"><text:span text:style-name="T31"><text:s/>(4) 란은 한글과 한자로 기재하되 한자는 반드시 정자(正字)로 기재한다.</text:span></text:p>
      <text:p text:style-name="P260_0"><text:span text:style-name="T31"><text:s/>(5) 란은 주민등록표상에 등재된 대로 반드시 아라비아 숫자로 기재한다.</text:span></text:p>
      <text:p text:style-name="P260_0"><text:span text:style-name="T31"><text:s/>(6) 란은 현역 군인만 기재한다.</text:span></text:p>
      <text:p text:style-name="P260_0"><text:span text:style-name="T31"><text:s/>(7) 란은 해당란에 “V”로 표시한다. (기타는 사망자, 임기만료 등 해당)</text:span></text:p>
      <text:p text:style-name="P259_0"><text:span text:style-name="T31"><text:s/>(8)~(12)란은 근무경력 별로 해당란에 각각 기재한다.</text:span></text:p>
      <text:p text:style-name="P261_0"><text:span text:style-name="T45"><text:s/>(16) 란은 정무직과 전문직 등을 기재한다.</text:span></text:p>
      <text:p text:style-name="P261_0"><text:span text:style-name="T45"><text:s/>(17) </text:span><text:span text:style-name="T58">란은 재직경력 중 과학기술정보통신부 장관표창 시 제외되는 기간을 기재한다.</text:span></text:p>
      <text:p text:style-name="P261_0"><text:span text:style-name="T31"><text:s/>(18) 란은 재직자나 퇴직예정 공무원의 실 재직기간을 기재한다.</text:span></text:p>
      <text:p text:style-name="P262_0"><text:span text:style-name="T31"><text:s/>(19) </text:span><text:span text:style-name="T82">란은 징계나 형벌사항을 기재하되 일반사면이 되었거나, 징계기록(불문</text:span><text:span text:style-name="T31">경고포함)이 말소된 경우에는 말소된 징계사유를 명확히 기재한다.</text:span></text:p>
      <text:p text:style-name="P263_0"><text:span text:style-name="T31"><text:s/>(20) 란은 과거에 표창을 받은 실적이 있으면 수여일자와 같이 기재하되, 특히 최근 3년 이내 정부로부터 받은 포상실적은 모두 기재한다.</text:span></text:p>
      <text:p text:style-name="P261_0"><text:span text:style-name="T31"><text:s/>(21)～(22) 란은 인사담당자 및 인사담당관이 직급, 성명을 기재하고 날인하여야 한다.</text:span></text:p>
      <text:p text:style-name="P264_0"><text:span text:style-name="T31"><text:s/>(23) 란은 인사기록카드 원본을 보관하고 있는 기관의 직인을 날인한다.</text:span></text:p>
      <text:p text:style-name="P84_0"><text:span text:style-name="T22"/></text:p>
      <text:p text:style-name="P84_0"><text:span text:style-name="T22"/></text:p>
      <text:p text:style-name="P84_0"><text:span text:style-name="T22"/></text:p>
      <text:p text:style-name="P84_0"><text:span text:style-name="T22"/></text:p>
      <text:p text:style-name="P84_0"><text:span text:style-name="T22"/></text:p>
      <text:p text:style-name="P84_0"><text:span text:style-name="T22"/></text:p>
      <text:p text:style-name="P56_0"><text:span text:style-name="T10"/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태고딕" style:name="#태고딕"/>
    <style:font-face svg:font-family="-윤고딕110" style:name="-윤고딕110"/>
    <style:font-face svg:font-family="-윤고딕120" style:name="-윤고딕120"/>
    <style:font-face svg:font-family="-윤고딕310" style:name="-윤고딕310"/>
    <style:font-face svg:font-family="-윤고딕320" style:name="-윤고딕320"/>
    <style:font-face svg:font-family="-윤명조120" style:name="-윤명조120"/>
    <style:font-face svg:font-family="HCI Poppy" style:name="HCI Poppy"/>
    <style:font-face svg:font-family="HY신명조" style:name="HY신명조"/>
    <style:font-face svg:font-family="HY헤드라인M" style:name="HY헤드라인M"/>
    <style:font-face svg:font-family="맑은 고딕" style:name="맑은 고딕"/>
    <style:font-face svg:font-family="바탕" style:name="바탕"/>
    <style:font-face svg:font-family="바탕체" style:name="바탕체"/>
    <style:font-face svg:font-family="산돌명조 L" style:name="산돌명조 L"/>
    <style:font-face svg:font-family="산세리프" style:name="산세리프"/>
    <style:font-face svg:font-family="신명 태고딕" style:name="신명 태고딕"/>
    <style:font-face svg:font-family="한양견고딕" style:name="한양견고딕"/>
    <style:font-face svg:font-family="한양그래픽" style:name="한양그래픽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바탕글 사본1" style:display-name="바탕글 사본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바탕글 사본5" style:display-name="바탕글 사본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가" style:display-name="가" style:family="paragraph">
      <style:paragraph-properties fo:line-height="20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신명 태고딕" style:font-name-asian="신명 태고딕" style:font-name-complex="#태고딕" fo:font-family="신명 태고딕" style:font-family-asian="신명 태고딕" style:font-family-complex="#태고딕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xl71" style:display-name="xl7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컴바탕" style:font-name-asian="휴먼명조" style:font-name-complex="한컴바탕" fo:font-family="한컴바탕" style:font-family-asian="휴먼명조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선그리기" style:display-name="선그리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(신명조9)" style:display-name="머리말(신명조9)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내용(신명조9)" style:display-name="각주내용(신명조9)" style:family="paragraph">
      <style:paragraph-properties fo:line-height="140%" fo:text-align="justify" fo:margin-left="1.058cm" fo:margin-right="0.353cm" fo:text-indent="-0.706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9.00pt" style:font-size-asian="9.00pt" style:font-size-complex="9.00pt" fo:letter-spacing="0.00pt" fo:language="en" style:language-asian="ko" fo:country="US" style:country-asian="KR" style:letter-kerning="false"/>
    </style:style>
    <style:style style:name="당구장" style:display-name="당구장" style:family="paragraph">
      <style:paragraph-properties fo:line-height="160%" fo:text-align="justify" fo:margin-left="1.058cm" fo:margin-right="0cm" fo:text-indent="0cm" fo:margin-top="0cm" fo:margin-bottom="0.141cm" fo:background-color="transparent" fo:border="none" style:shadow="none" style:text-autospace="none" style:vertical-align="auto" style:snap-to-layout-grid="false"/>
      <style:text-properties style:text-line-through-style="solid" style:font-name="-윤고딕120" style:font-name-asian="-윤고딕120" style:font-name-complex="-윤고딕320" fo:font-family="-윤고딕120" style:font-family-asian="-윤고딕120" style:font-family-complex="-윤고딕320" fo:font-size="10.00pt" style:font-size-asian="10.00pt" style:font-size-complex="10.00pt" fo:letter-spacing="-0.90pt" fo:language="en" style:language-asian="ko" fo:country="US" style:country-asian="KR" style:letter-kerning="false"/>
    </style:style>
    <style:style style:name="바탕글 사본2" style:display-name="바탕글 사본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style style:name="MT65" style:family="text"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.00pt" style:font-size-asian="1.00pt" style:font-size-complex="1.00pt" fo:letter-spacing="0.00pt" fo:language="en" style:language-asian="ko" fo:country="US" style:country-asian="KR" style:letter-kerning="false"/>
    </style:style>
    <style:style style:name="Table1" style:family="table">
      <style:table-properties style:width="17.000cm" table:align="left" style:shadow="none" style:may-break-between-rows="true" table:border-model="collapsing"/>
    </style:style>
    <style:style style:name="Table1.A" style:family="table-column">
      <style:table-column-properties style:column-width="8.500cm"/>
    </style:style>
    <style:style style:name="Table1.B" style:family="table-column">
      <style:table-column-properties style:column-width="8.500cm"/>
    </style:style>
    <style:style style:name="Table1.1" style:family="table-row">
      <style:table-row-properties style:min-row-height="28.25pt" fo:keep-together="auto"/>
    </style:style>
    <style:style style:name="Table1.A1" style:family="table-cell">
      <style:table-cell-properties style:vertical-align="middle" style:shadow="none" fo:border="none"/>
    </style:style>
    <style:style style:name="Table1.B1" style:family="table-cell">
      <style:table-cell-properties style:vertical-align="middle" style:shadow="none" fo:border="none"/>
    </style:style>
    <style:style style:name="MP266_10" style:family="paragraph">
      <style:paragraph-properties fo:line-height="94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page-layout style:name="Mpm1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  <style:style style:name="gr0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.231cm, 0cm, 0.227cm)"/>
    </style:style>
    <style:page-layout style:name="Mpm2">
      <style:page-layout-properties fo:page-width="29.700cm" fo:page-height="21.000cm" style:print-orientation="landscape" fo:margin-left="0.800cm" fo:margin-right="0.800cm" fo:margin-top="0.500cm" fo:margin-bottom="0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  <style:page-layout style:name="Mpm3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>
      <style:header>
        <table:table table:style-name="Table1">
          <table:table-column table:style-name="Table1.A"/>
          <table:table-column table:style-name="Table1.B"/>
          <table:table-row table:style-name="Table1.1">
            <table:table-cell table:style-name="Table1.A1" office:value-type="string">
              <text:p text:style-name="P267_0"><text:span text:style-name="T65"><draw:frame draw:style-name="gr0" svg:width="4.208cm" svg:height="0.852cm" svg:x="0cm" svg:y="0cm" draw:z-index="1" text:anchor-type="as-char"><draw:image xlink:href="Pictures/EMB0000a2434289.jpg" xlink:type="simple" xlink:show="embed" xlink:actuate="onLoad"/></draw:frame></text:span><text:span text:style-name="T66"/></text:p>
            </table:table-cell>
            <table:table-cell table:style-name="Table1.B1" office:value-type="string">
              <text:p text:style-name="P266_0"><text:span text:style-name="T66"/></text:p>
            </table:table-cell>
          </table:table-row>
        </table:table>
      </style:header>
    </style:master-page>
    <style:master-page style:name="MP2" style:page-layout-name="Mpm2"/>
    <style:master-page style:name="MP3" style:page-layout-name="Mpm3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○○○ 기획재정담당관</dc:title>
    <dc:description/>
    <dc:subject/>
    <meta:keyword/>
    <dc:creator>USER</dc:creator>
    <meta:creation-date>2017-07-21T02:15:19.000</meta:creation-date>
    <meta:print-date>60056-05-28T05:36:10.000000955</meta:print-date>
    <meta:generator>hwp/hangul/11, 0, 0, 65535/NAME="Red_Hat_Enterprise_Linux_Server"</meta:generator>
  </office:meta>
</office:document-meta>
</file>