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신세고딕" style:name="#신세고딕"/>
    <style:font-face svg:font-family="#중명조" style:name="#중명조"/>
    <style:font-face svg:font-family="HCI Poppy" style:name="HCI Poppy"/>
    <style:font-face svg:font-family="HY중고딕" style:name="HY중고딕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새굴림" style:name="새굴림"/>
    <style:font-face svg:font-family="신명 신명조" style:name="신명 신명조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고딕" style:name="휴먼고딕"/>
    <style:font-face svg:font-family="휴먼명조" style:name="휴먼명조"/>
  </office:font-face-decls>
  <office:automatic-styles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2_0_MS1_b3" style:parent-style-name="Standard" style:master-page-name="Standard" style:family="paragraph">
      <style:paragraph-properties fo:line-height="117%" fo:text-align="justify" fo:margin-left="1.618cm" fo:margin-right="0cm" fo:text-indent="-1.618cm" fo:margin-top="0cm" fo:margin-bottom="0cm" fo:background-color="transparent" fo:border="none" style:shadow="none" style:text-autospace="none" style:vertical-align="auto" style:snap-to-layout-grid="false"/>
    </style:style>
    <style:style style:name="P31_0" style:parent-style-name="Standard" style:family="paragraph">
      <style:paragraph-properties fo:line-height="160%" fo:text-align="justify" fo:margin-left="1.618cm" fo:margin-right="0cm" fo:text-indent="-1.618cm" fo:margin-top="0cm" fo:margin-bottom="0cm" fo:background-color="transparent" fo:border="none" style:shadow="none" style:text-autospace="none" style:vertical-align="auto" style:snap-to-layout-grid="false"/>
    </style:style>
    <style:style style:name="T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.00pt" style:font-size-asian="2.00pt" style:font-size-complex="2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Table1" style:family="table">
      <style:table-properties style:width="16.800cm" table:align="left" fo:margin="0cm" style:shadow="none" style:may-break-between-rows="true" table:border-model="collapsing"/>
    </style:style>
    <style:style style:name="Table1.A" style:family="table-column">
      <style:table-column-properties style:column-width="2.101cm"/>
    </style:style>
    <style:style style:name="Table1.B" style:family="table-column">
      <style:table-column-properties style:column-width="2.201cm"/>
    </style:style>
    <style:style style:name="Table1.C" style:family="table-column">
      <style:table-column-properties style:column-width="5.396cm"/>
    </style:style>
    <style:style style:name="Table1.D" style:family="table-column">
      <style:table-column-properties style:column-width="2.101cm"/>
    </style:style>
    <style:style style:name="Table1.E" style:family="table-column">
      <style:table-column-properties style:column-width="2.900cm"/>
    </style:style>
    <style:style style:name="Table1.F" style:family="table-column">
      <style:table-column-properties style:column-width="2.101cm"/>
    </style:style>
    <style:style style:name="Table1.1" style:family="table-row">
      <style:table-row-properties style:min-row-height="23.31pt" fo:keep-together="auto"/>
    </style:style>
    <style:style style:name="Table1.A1" style:family="table-cell">
      <style:table-cell-properties style:vertical-align="middle" style:shadow="none" fo:background-color="#fff7cc" fo:border-top="0.012cm solid #000000" fo:border-bottom="0.07cm double #000000" fo:border-left="none" fo:border-right="0.012cm solid #000000" style:border-line-width-bottom="0.023cm 0.012cm 0.023cm" fo:padding-top="0.050cm" fo:padding-bottom="0.050cm" fo:padding-left="0.180cm" fo:padding-right="0.180cm"/>
    </style:style>
    <style:style style:name="Table1.B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C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D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E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F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none" style:border-line-width-bottom="0.023cm 0.012cm 0.023cm" fo:padding-top="0.050cm" fo:padding-bottom="0.050cm" fo:padding-left="0.180cm" fo:padding-right="0.180cm"/>
    </style:style>
    <style:style style:name="Table1.2" style:family="table-row">
      <style:table-row-properties style:min-row-height="33.36pt" fo:keep-together="auto"/>
    </style:style>
    <style:style style:name="Table1.A2" style:family="table-cell">
      <style:table-cell-properties style:vertical-align="middle" style:shadow="none" fo:border-top="0.07cm double #000000" fo:border-bottom="0.012cm solid #000000" fo:border-left="none" fo:border-right="0.012cm solid #000000" style:border-line-width-top="0.023cm 0.012cm 0.023cm" fo:padding-top="0.050cm" fo:padding-bottom="0.050cm" fo:padding-left="0.180cm" fo:padding-right="0.180cm"/>
    </style:style>
    <style:style style:name="Table1.B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C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D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E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F2" style:family="table-cell">
      <style:table-cell-properties style:vertical-align="middle" style:shadow="none" fo:border-top="0.07cm double #000000" fo:border-bottom="0.012cm solid #000000" fo:border-left="0.012cm solid #000000" fo:border-right="none" style:border-line-width-top="0.023cm 0.012cm 0.023cm" fo:padding-top="0.050cm" fo:padding-bottom="0.050cm" fo:padding-left="0.180cm" fo:padding-right="0.180cm"/>
    </style:style>
    <style:style style:name="Table1.3" style:family="table-row">
      <style:table-row-properties style:min-row-height="33.36pt" fo:keep-together="auto"/>
    </style:style>
    <style:style style:name="Table1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4" style:family="table-row">
      <style:table-row-properties style:min-row-height="33.36pt" fo:keep-together="auto"/>
    </style:style>
    <style:style style:name="Table1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5" style:family="table-row">
      <style:table-row-properties style:min-row-height="33.36pt" fo:keep-together="auto"/>
    </style:style>
    <style:style style:name="Table1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6" style:family="table-row">
      <style:table-row-properties style:min-row-height="33.36pt" fo:keep-together="auto"/>
    </style:style>
    <style:style style:name="Table1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7" style:family="table-row">
      <style:table-row-properties style:min-row-height="33.36pt" fo:keep-together="auto"/>
    </style:style>
    <style:style style:name="Table1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7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P32_0" style:parent-style-name="Standard" style:family="paragraph">
      <style:paragraph-properties fo:line-height="160%" fo:text-align="justify" fo:margin-left="1.687cm" fo:margin-right="0cm" fo:text-indent="-1.687cm" fo:margin-top="0cm" fo:margin-bottom="0cm" fo:background-color="transparent" fo:border="none" style:shadow="none" style:text-autospace="none" style:vertical-align="auto" style:snap-to-layout-grid="false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_0" style:parent-style-name="Standard" style:family="paragraph">
      <style:paragraph-properties fo:line-height="117%" fo:text-align="justify" fo:margin-left="1.069cm" fo:margin-right="0cm" fo:text-indent="-1.069cm" fo:margin-top="0cm" fo:margin-bottom="0cm" fo:background-color="transparent" fo:border="none" style:shadow="none" style:text-autospace="none" style:vertical-align="auto" style:snap-to-layout-grid="false">
        <style:tab-stops>
          <style:tab-stop style:position="4.071cm" style:type="left" style:leader-style="none"/>
          <style:tab-stop style:position="4.536cm" style:type="left" style:leader-style="none"/>
          <style:tab-stop style:position="11.296cm" style:type="left" style:leader-style="none"/>
          <style:tab-stop style:position="12.285cm" style:type="left" style:leader-style="none"/>
        </style:tab-stops>
      </style:paragraph-properties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_0" style:parent-style-name="Standard" style:family="paragraph">
      <style:paragraph-properties fo:line-height="160%" fo:text-align="justify" fo:margin-left="1.069cm" fo:margin-right="0cm" fo:text-indent="-1.069cm" fo:margin-top="0cm" fo:margin-bottom="0cm" fo:background-color="transparent" fo:border="none" style:shadow="none" style:text-autospace="none" style:vertical-align="auto" style:snap-to-layout-grid="false">
        <style:tab-stops>
          <style:tab-stop style:position="4.071cm" style:type="left" style:leader-style="none"/>
          <style:tab-stop style:position="4.536cm" style:type="left" style:leader-style="none"/>
          <style:tab-stop style:position="11.296cm" style:type="left" style:leader-style="none"/>
          <style:tab-stop style:position="12.285cm" style:type="left" style:leader-style="none"/>
        </style:tab-stops>
      </style:paragraph-properties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0" style:parent-style-name="Standard" style:family="paragraph">
      <style:paragraph-properties fo:line-height="160%" fo:text-align="justify" fo:margin-left="0.994cm" fo:margin-right="0cm" fo:text-indent="-0.994cm" fo:margin-top="0cm" fo:margin-bottom="0cm" fo:background-color="transparent" fo:border="none" style:shadow="none" style:text-autospace="none" style:vertical-align="auto" style:snap-to-layout-grid="false">
        <style:tab-stops>
          <style:tab-stop style:position="2.549cm" style:type="left" style:leader-style="none"/>
        </style:tab-stops>
      </style:paragraph-properties>
    </style:style>
    <style:style style:name="T2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800cm" fo:min-height="7.88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42_0_MS1_b3"><text:span text:style-name="T37">과학기술정보통신부 공고 제2026 - 0927호</text:span></text:p>
      <text:p text:style-name="P31_0"><text:span text:style-name="T37"/></text:p>
      <text:p text:style-name="P43_0"><text:span text:style-name="T12">2026년도 우수 전문연구사업자 지정 공고</text:span></text:p>
      <text:p text:style-name="P3_0"><text:span text:style-name="T14"><text:s/><text:s text:c="1"/></text:span><text:span text:style-name="T16"/></text:p>
      <text:p text:style-name="P44_0"><text:span text:style-name="T7"><text:s/>2026년도 우수 전문연구사업자 지정공모 결과, 다음과 같이 지정되었음을 공고합니다.</text:span></text:p>
      <text:p text:style-name="P3_0"><text:span text:style-name="T35"/></text:p>
      <text:p text:style-name="P3_0"><text:span text:style-name="T17"/></text:p>
      <text:p text:style-name="P45_0"><text:span text:style-name="T7">2026년 9월 2일</text:span></text:p>
      <text:p text:style-name="P38_0"><text:span text:style-name="T6"/></text:p>
      <text:p text:style-name="P45_0"><text:span text:style-name="T7">부총리 겸 과학기술정보통신부 장관 <text:s text:c="1"/></text:span></text:p>
      <text:p text:style-name="P3_0"><text:span text:style-name="T12"/></text:p>
      <text:p text:style-name="P3_0"><text:span text:style-name="T12"/></text:p>
      <text:p text:style-name="P44_0"><text:span text:style-name="T12">1. 2026년 우수 전문연구사업자 지정 기업</text:span></text:p>
      <text:p text:style-name="P45_0"><text:span text:style-name="T41">(지정번호순)</text:span></text:p>
      <text:p text:style-name="P38_0"><text:span text:style-name="T41"><draw:frame draw:style-name="tableinfakeframe_gr0" svg:x="0cm" svg:y="0cm" draw:z-index="0" text:anchor-type="as-char"><draw:text-box><table:table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column table:style-name="Table1.F"/><table:table-row table:style-name="Table1.1"><table:table-cell table:style-name="Table1.A1" office:value-type="string"><text:p text:style-name="P49_0"><text:span text:style-name="T39">지정분야</text:span></text:p></table:table-cell><table:table-cell table:style-name="Table1.B1" office:value-type="string"><text:p text:style-name="P49_0"><text:span text:style-name="T39">지정번호</text:span></text:p></table:table-cell><table:table-cell table:style-name="Table1.C1" office:value-type="string"><text:p text:style-name="P49_0"><text:span text:style-name="T39">업체명</text:span></text:p></table:table-cell><table:table-cell table:style-name="Table1.D1" office:value-type="string"><text:p text:style-name="P49_0"><text:span text:style-name="T39">대표자명</text:span></text:p></table:table-cell><table:table-cell table:style-name="Table1.E1" office:value-type="string"><text:p text:style-name="P49_0"><text:span text:style-name="T39">소재지</text:span></text:p></table:table-cell><table:table-cell table:style-name="Table1.F1" office:value-type="string"><text:p text:style-name="P49_0"><text:span text:style-name="T39">지정기간</text:span></text:p></table:table-cell></table:table-row><table:table-row table:style-name="Table1.2"><table:table-cell table:style-name="Table1.A2" office:value-type="string" table:number-rows-spanned="3"><text:p text:style-name="P49_0"><text:span text:style-name="T11">주문연구</text:span></text:p></table:table-cell><table:table-cell table:style-name="Table1.B2" office:value-type="string"><text:p text:style-name="P49_0"><text:span text:style-name="T5">2026-0001</text:span></text:p></table:table-cell><table:table-cell table:style-name="Table1.C2" office:value-type="string"><text:p text:style-name="P49_0"><text:span text:style-name="T11">디토닉 주식회사</text:span></text:p></table:table-cell><table:table-cell table:style-name="Table1.D2" office:value-type="string"><text:p text:style-name="P49_0"><text:span text:style-name="T11">전용주</text:span></text:p></table:table-cell><table:table-cell table:style-name="Table1.E2" office:value-type="string"><text:p text:style-name="P49_0"><text:span text:style-name="T11">경기 성남시</text:span></text:p></table:table-cell><table:table-cell table:style-name="Table1.F2" office:value-type="string"><text:p text:style-name="P49_0"><text:span text:style-name="T11">3년</text:span></text:p></table:table-cell></table:table-row><table:table-row table:style-name="Table1.3"><table:covered-table-cell/><table:table-cell table:style-name="Table1.B3" office:value-type="string"><text:p text:style-name="P49_0"><text:span text:style-name="T5">2026-0002</text:span></text:p></table:table-cell><table:table-cell table:style-name="Table1.C3" office:value-type="string"><text:p text:style-name="P49_0"><text:span text:style-name="T11">㈜미래와도전</text:span></text:p></table:table-cell><table:table-cell table:style-name="Table1.D3" office:value-type="string"><text:p text:style-name="P49_0"><text:span text:style-name="T11">이병철</text:span></text:p></table:table-cell><table:table-cell table:style-name="Table1.E3" office:value-type="string"><text:p text:style-name="P49_0"><text:span text:style-name="T11">경기 용인시</text:span></text:p></table:table-cell><table:table-cell table:style-name="Table1.F3" office:value-type="string"><text:p text:style-name="P49_0"><text:span text:style-name="T11">3년</text:span></text:p></table:table-cell></table:table-row><table:table-row table:style-name="Table1.4"><table:covered-table-cell/><table:table-cell table:style-name="Table1.B4" office:value-type="string"><text:p text:style-name="P49_0"><text:span text:style-name="T5">2026-0003</text:span></text:p></table:table-cell><table:table-cell table:style-name="Table1.C4" office:value-type="string"><text:p text:style-name="P49_0"><text:span text:style-name="T11">㈜심플랫폼</text:span></text:p></table:table-cell><table:table-cell table:style-name="Table1.D4" office:value-type="string"><text:p text:style-name="P50_0"><text:span text:style-name="T11">임대근, 강태신</text:span></text:p></table:table-cell><table:table-cell table:style-name="Table1.E4" office:value-type="string"><text:p text:style-name="P49_0"><text:span text:style-name="T11">서울 금천구</text:span></text:p></table:table-cell><table:table-cell table:style-name="Table1.F4" office:value-type="string"><text:p text:style-name="P49_0"><text:span text:style-name="T11">3년</text:span></text:p></table:table-cell></table:table-row><table:table-row table:style-name="Table1.5"><table:table-cell table:style-name="Table1.A5" office:value-type="string"><text:p text:style-name="P49_0"><text:span text:style-name="T11">연구관리</text:span></text:p></table:table-cell><table:table-cell table:style-name="Table1.B5" office:value-type="string"><text:p text:style-name="P49_0"><text:span text:style-name="T5">2026-0004</text:span></text:p></table:table-cell><table:table-cell table:style-name="Table1.C5" office:value-type="string"><text:p text:style-name="P49_0"><text:span text:style-name="T11">㈜테크노베이션파트너스</text:span></text:p></table:table-cell><table:table-cell table:style-name="Table1.D5" office:value-type="string"><text:p text:style-name="P49_0"><text:span text:style-name="T11">현재호</text:span></text:p></table:table-cell><table:table-cell table:style-name="Table1.E5" office:value-type="string"><text:p text:style-name="P49_0"><text:span text:style-name="T11">서울 송파구</text:span></text:p></table:table-cell><table:table-cell table:style-name="Table1.F5" office:value-type="string"><text:p text:style-name="P49_0"><text:span text:style-name="T11">3년</text:span></text:p></table:table-cell></table:table-row><table:table-row table:style-name="Table1.6"><table:table-cell table:style-name="Table1.A6" office:value-type="string" table:number-rows-spanned="2"><text:p text:style-name="P49_0"><text:span text:style-name="T11">연구 장비·재료</text:span></text:p></table:table-cell><table:table-cell table:style-name="Table1.B6" office:value-type="string"><text:p text:style-name="P49_0"><text:span text:style-name="T5">2026-0005</text:span></text:p></table:table-cell><table:table-cell table:style-name="Table1.C6" office:value-type="string"><text:p text:style-name="P49_0"><text:span text:style-name="T40">㈜얼라인드제네틱스</text:span></text:p></table:table-cell><table:table-cell table:style-name="Table1.D6" office:value-type="string"><text:p text:style-name="P49_0"><text:span text:style-name="T11">정연철</text:span></text:p></table:table-cell><table:table-cell table:style-name="Table1.E6" office:value-type="string"><text:p text:style-name="P49_0"><text:span text:style-name="T11">경기 군포시</text:span></text:p></table:table-cell><table:table-cell table:style-name="Table1.F6" office:value-type="string"><text:p text:style-name="P49_0"><text:span text:style-name="T11">3년</text:span></text:p></table:table-cell></table:table-row><table:table-row table:style-name="Table1.7"><table:covered-table-cell/><table:table-cell table:style-name="Table1.B7" office:value-type="string"><text:p text:style-name="P49_0"><text:span text:style-name="T5">2026-0006</text:span></text:p></table:table-cell><table:table-cell table:style-name="Table1.C7" office:value-type="string"><text:p text:style-name="P49_0"><text:span text:style-name="T11">㈜코셈</text:span></text:p></table:table-cell><table:table-cell table:style-name="Table1.D7" office:value-type="string"><text:p text:style-name="P49_0"><text:span text:style-name="T11">이준희</text:span></text:p></table:table-cell><table:table-cell table:style-name="Table1.E7" office:value-type="string"><text:p text:style-name="P49_0"><text:span text:style-name="T11">대전 유성구</text:span></text:p></table:table-cell><table:table-cell table:style-name="Table1.F7" office:value-type="string"><text:p text:style-name="P49_0"><text:span text:style-name="T11">3년</text:span></text:p></table:table-cell></table:table-row></table:table></draw:text-box></draw:frame></text:span></text:p>
      <text:p text:style-name="P46_0"><text:span text:style-name="T38"><text:s/>※ 지정 유효기간 : 지정 공고일로부터 3년</text:span></text:p>
      <text:p text:style-name="P32_0"><text:span text:style-name="T30"/></text:p>
      <text:p text:style-name="P44_0"><text:span text:style-name="T12">2. 문의처</text:span></text:p>
      <text:p text:style-name="P3_0"><text:span text:style-name="T42"/></text:p>
      <text:p text:style-name="P47_0"><text:span text:style-name="T43"><text:s/>ㅇ 과학기술정보통신부 연구산업진흥과 ☎044-202-4738</text:span></text:p>
      <text:p text:style-name="P41_0"><text:span text:style-name="T44"/></text:p>
      <text:p text:style-name="P47_0"><text:span text:style-name="T43"><text:s/>ㅇ 한국연구산업협회 기반조성본부 ☎02-779-9077</text:span></text:p>
      <text:p text:style-name="P36_0"><text:span text:style-name="T29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신세고딕" style:name="#신세고딕"/>
    <style:font-face svg:font-family="#중명조" style:name="#중명조"/>
    <style:font-face svg:font-family="HCI Poppy" style:name="HCI Poppy"/>
    <style:font-face svg:font-family="HY중고딕" style:name="HY중고딕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새굴림" style:name="새굴림"/>
    <style:font-face svg:font-family="신명 신명조" style:name="신명 신명조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대비표GEN" style:display-name="대비표GEN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호" style:display-name="호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표그림내용" style:display-name="표그림내용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#신세고딕" style:font-name-asian="#신세고딕" style:font-name-complex="#신세고딕" fo:font-family="#신세고딕" style:font-family-asian="#신세고딕" style:font-family-complex="#신세고딕" fo:font-size="9.50pt" style:font-size-asian="9.50pt" style:font-size-complex="9.50pt" fo:letter-spacing="0.00pt" fo:language="en" style:language-asian="ko" fo:country="US" style:country-asian="KR" style:letter-kerning="false"/>
    </style:style>
    <style:style style:name="가." style:display-name="가." style:family="paragraph">
      <style:paragraph-properties fo:line-height="160%" fo:text-align="justify" fo:margin-left="0.882cm" fo:margin-right="0cm" fo:text-indent="-0.706cm" fo:margin-top="0.176cm" fo:margin-bottom="0.353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-0.70pt" fo:language="en" style:language-asian="ko" fo:country="US" style:country-asian="KR" fo:font-weight="bold" style:font-weight-asian="bold" style:font-weight-complex="bold" style:letter-kerning="false"/>
    </style:style>
    <style:style style:name="당구탱이~" style:display-name="당구탱이~" style:family="paragraph">
      <style:paragraph-properties fo:line-height="140%" fo:text-align="justify" fo:margin-left="1.841cm" fo:margin-right="0cm" fo:text-indent="-0.607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56cm" style:type="right" style:leader-style="none"/>
        </style:tab-stops>
      </style:paragraph-properties>
      <style:text-properties style:text-line-through-style="solid" style:font-name="HY중고딕" style:font-name-asian="HY중고딕" style:font-name-complex="HY중고딕" fo:font-family="HY중고딕" style:font-family-asian="HY중고딕" style:font-family-complex="HY중고딕" fo:font-size="10.50pt" style:font-size-asian="10.50pt" style:font-size-complex="10.50pt" fo:letter-spacing="0.31pt" fo:language="en" style:language-asian="ko" fo:country="US" style:country-asian="KR" style:letter-kerning="false"/>
    </style:style>
    <style:style style:name="제목1" style:display-name="제목1" style:family="paragraph">
      <style:paragraph-properties fo:line-height="160%" fo:text-align="justify" fo:margin-left="0cm" fo:margin-right="0cm" fo:text-indent="0cm" fo:margin-top="0.353cm" fo:margin-bottom="0.176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xl75" style:display-name="xl75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4" style:display-name="xl8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0" style:display-name="xl80" style:family="paragraph">
      <style:paragraph-properties fo:line-height="100%" fo:text-align="center" fo:margin-left="0cm" fo:margin-right="0cm" fo:text-indent="0cm" fo:margin-top="0cm" fo:margin-bottom="0cm" fo:background-color="#f2f2f2" fo:border="none" style:shadow="none" style:text-autospace="none" style:vertical-align="middle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6" style:display-name="xl8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2" style:display-name="xl82" style:family="paragraph">
      <style:paragraph-properties fo:line-height="100%" fo:text-align="center" fo:margin-left="0cm" fo:margin-right="0cm" fo:text-indent="0cm" fo:margin-top="0cm" fo:margin-bottom="0cm" fo:background-color="#f2f2f2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본문(신명 신명조11)" style:display-name="본문(신명 신명조11)" style:family="paragraph">
      <style:paragraph-properties fo:line-height="16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신명조" style:font-name-asian="신명 신명조" style:font-name-complex="한양신명조" fo:font-family="신명 신명조" style:font-family-asian="신명 신명조" style:font-family-complex="한양신명조" fo:font-size="11.00pt" style:font-size-asian="11.00pt" style:font-size-complex="11.00pt" fo:letter-spacing="-0.88pt" fo:language="en" style:language-asian="ko" fo:country="US" style:country-asian="KR" style:letter-kerning="false"/>
    </style:style>
    <style:style style:name="발신기관/발신명의" style:display-name="발신기관/발신명의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24.00pt" style:font-size-asian="24.00pt" style:font-size-complex="24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조" style:display-name="조" style:family="paragraph">
      <style:paragraph-properties fo:line-height="16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표본문" style:display-name="표본문" style:family="paragraph">
      <style:paragraph-properties fo:line-height="0.459cm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#중명조" style:font-name-asian="#중명조" style:font-name-complex="#중명조" fo:font-family="#중명조" style:font-family-asian="#중명조" style:font-family-complex="#중명조" fo:font-size="9.48pt" style:font-size-asian="9.48pt" style:font-size-complex="9.48pt" fo:letter-spacing="-0.47pt" fo:language="en" style:language-asian="ko" fo:country="US" style:country-asian="KR" style:letter-kerning="false"/>
    </style:style>
    <style:style style:name="표내용_가운데" style:display-name="표내용_가운데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262626"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style:letter-kerning="false"/>
    </style:style>
    <style:style style:name="xl163" style:display-name="xl16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0" style:display-name="xl16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9" style:display-name="xl159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7" style:display-name="xl157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2" style:display-name="xl162" style:family="paragraph">
      <style:paragraph-properties fo:line-height="100%" fo:text-align="center" fo:margin-left="0cm" fo:margin-right="0cm" fo:text-indent="0cm" fo:margin-top="0cm" fo:margin-bottom="0cm" fo:background-color="#c6e0b4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1.^" style:display-name="1.^" style:family="paragraph">
      <style:paragraph-properties fo:line-height="170%" fo:text-align="justify" fo:margin-left="0cm" fo:margin-right="0cm" fo:text-indent="0cm" fo:margin-top="0.247cm" fo:margin-bottom="0.141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4.00pt" style:font-size-asian="14.00pt" style:font-size-complex="14.00pt" fo:letter-spacing="-0.70pt" fo:language="en" style:language-asian="ko" fo:country="US" style:country-asian="KR" fo:font-weight="bold" style:font-weight-asian="bold" style:font-weight-complex="bold" style:letter-kerning="false"/>
    </style:style>
    <style:style style:name="항" style:display-name="항" style:family="paragraph">
      <style:paragraph-properties fo:line-height="23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161" style:display-name="xl16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4" style:display-name="xl16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표/그림 제목" style:display-name="표/그림 제목" style:family="paragraph">
      <style:paragraph-properties fo:line-height="19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휴먼고딕" style:font-name-asian="휴먼고딕" style:font-name-complex="휴먼고딕" fo:font-family="휴먼고딕" style:font-family-asian="휴먼고딕" style:font-family-complex="휴먼고딕" fo:font-size="11.00pt" style:font-size-asian="11.00pt" style:font-size-complex="11.00pt" fo:letter-spacing="0.00pt" fo:language="en" style:language-asian="ko" fo:country="US" style:country-asian="KR" fo:font-weight="bold" style:font-weight-asian="bold" style:font-weight-complex="bold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1cm" fo:margin-top="1.0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 제2025</dc:title>
    <dc:description/>
    <dc:subject/>
    <meta:keyword/>
    <dc:creator>김병학</dc:creator>
    <meta:creation-date>2012-03-26T05:00:23.000</meta:creation-date>
    <meta:print-date>60056-05-28T05:36:10.000000955</meta:print-date>
    <meta:generator>hwp/hangul/11, 0, 0, 65535/NAME="Red_Hat_Enterprise_Linux_Server"</meta:generator>
  </office:meta>
</office:document-meta>
</file>