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HCI Hollyhock" style:name="HCI Hollyhock"/>
    <style:font-face svg:font-family="돋움" style:name="돋움"/>
    <style:font-face svg:font-family="맑은 고딕" style:name="맑은 고딕"/>
    <style:font-face svg:font-family="바탕" style:name="바탕"/>
    <style:font-face svg:font-family="양재 다운명조M" style:name="양재 다운명조M"/>
    <style:font-face svg:font-family="판결서체" style:name="판결서체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휴먼고딕" style:name="휴먼고딕"/>
  </office:font-face-decls>
  <office:automatic-styles>
    <style:style style:name="T31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_0_MS1_b3" style:parent-style-name="Standard" style:master-page-name="Standard" style:family="paragraph">
      <style:paragraph-properties fo:line-height="19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27_0" style:parent-style-name="Standard" style:family="paragraph">
      <style:paragraph-properties fo:line-height="2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28_0" style:parent-style-name="Standard" style:family="paragraph">
      <style:paragraph-properties fo:line-height="200%" fo:text-align="justify" fo:margin-left="0.387cm" fo:margin-right="0cm" fo:text-indent="-0.387cm" fo:margin-top="0cm" fo:margin-bottom="0cm" fo:background-color="transparent" fo:border="none" style:shadow="none" style:text-autospace="none" style:vertical-align="auto" style:snap-to-layout-grid="false"/>
    </style:style>
    <style:style style:name="P1_0" style:parent-style-name="Standard" style:family="paragraph">
      <style:paragraph-properties fo:line-height="20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3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_0" style:parent-style-name="Standard" style:family="paragraph">
      <style:paragraph-properties fo:line-height="2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text:list-style style:name="NL1">
      <text:list-level-style-number text:level="1" style:num-format="1" style:num-suffix=".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</text:list-level-style-number>
      <text:list-level-style-number text:level="2" style:num-format="가, 나, 다, ..." style:num-suffix=".">
        <style:list-level-properties text:list-level-position-and-space-mode="label-alignment">
          <style:list-level-label-alignment fo:margin-left="1.905cm" fo:text-indent="-0.635cm" text:label-followed-by="listtab" text:list-tab-stop-position="1.905cm"/>
        </style:list-level-properties>
      </text:list-level-style-number>
      <text:list-level-style-number text:level="3" style:num-format="1" style:num-suffix=")">
        <style:list-level-properties text:list-level-position-and-space-mode="label-alignment">
          <style:list-level-label-alignment fo:margin-left="2.540cm" fo:text-indent="-0.635cm" text:label-followed-by="listtab" text:list-tab-stop-position="2.540cm"/>
        </style:list-level-properties>
      </text:list-level-style-number>
      <text:list-level-style-number text:level="4" style:num-format="가, 나, 다, ..." style:num-suffix=")">
        <style:list-level-properties text:list-level-position-and-space-mode="label-alignment">
          <style:list-level-label-alignment fo:margin-left="3.175cm" fo:text-indent="-0.635cm" text:label-followed-by="listtab" text:list-tab-stop-position="3.175cm"/>
        </style:list-level-properties>
      </text:list-level-style-number>
      <text:list-level-style-number text:level="5" style:num-format="1" style:num-prefix="(" style:num-suffix=")">
        <style:list-level-properties text:list-level-position-and-space-mode="label-alignment">
          <style:list-level-label-alignment fo:margin-left="3.810cm" fo:text-indent="-0.635cm" text:label-followed-by="listtab" text:list-tab-stop-position="3.810cm"/>
        </style:list-level-properties>
      </text:list-level-style-number>
      <text:list-level-style-number text:level="6" style:num-format="가, 나, 다, ..." style:num-prefix="(" style:num-suffix=")">
        <style:list-level-properties text:list-level-position-and-space-mode="label-alignment">
          <style:list-level-label-alignment fo:margin-left="4.445cm" fo:text-indent="-0.635cm" text:label-followed-by="listtab" text:list-tab-stop-position="4.445cm"/>
        </style:list-level-properties>
      </text:list-level-style-number>
      <text:list-level-style-number text:level="7" style:num-format="①, ②, ③, ...">
        <style:list-level-properties text:list-level-position-and-space-mode="label-alignment">
          <style:list-level-label-alignment fo:margin-left="5.080cm" fo:text-indent="-0.635cm" text:label-followed-by="listtab" text:list-tab-stop-position="5.080cm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fo:margin-left="5.715cm" fo:text-indent="-0.635cm" text:label-followed-by="listtab" text:list-tab-stop-position="5.715cm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fo:margin-left="6.350cm" fo:text-indent="-0.635cm" text:label-followed-by="listtab" text:list-tab-stop-position="6.350cm"/>
        </style:list-level-properties>
      </text:list-level-style-number>
      <text:list-level-style-number text:level="10" style:num-format="1">
        <style:list-level-properties text:list-level-position-and-space-mode="label-alignment">
          <style:list-level-label-alignment fo:margin-left="6.985cm" fo:text-indent="-0.635cm" text:label-followed-by="listtab" text:list-tab-stop-position="6.985cm"/>
        </style:list-level-properties>
      </text:list-level-style-number>
    </text:list-style>
    <style:style style:name="P38_0" style:parent-style-name="Standard" style:list-style-name="NL1" style:family="paragraph">
      <style:paragraph-properties fo:line-height="2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able1" style:family="table">
      <style:table-properties style:width="17.691cm" table:align="left" fo:margin="0.300cm" style:shadow="none" style:may-break-between-rows="true" table:border-model="collapsing"/>
    </style:style>
    <style:style style:name="Table1.A" style:family="table-column">
      <style:table-column-properties style:column-width="2.502cm"/>
    </style:style>
    <style:style style:name="Table1.B" style:family="table-column">
      <style:table-column-properties style:column-width="7.439cm"/>
    </style:style>
    <style:style style:name="Table1.C" style:family="table-column">
      <style:table-column-properties style:column-width="2.348cm"/>
    </style:style>
    <style:style style:name="Table1.D" style:family="table-column">
      <style:table-column-properties style:column-width="5.403cm"/>
    </style:style>
    <style:style style:name="Table1.1" style:family="table-row">
      <style:table-row-properties style:min-row-height="30.80pt" fo:keep-together="auto"/>
    </style:style>
    <style:style style:name="Table1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2" style:family="table-row">
      <style:table-row-properties style:min-row-height="52.17pt" fo:keep-together="auto"/>
    </style:style>
    <style:style style:name="Table1.A2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3" style:family="table-row">
      <style:table-row-properties style:min-row-height="55.00pt" fo:keep-together="auto"/>
    </style:style>
    <style:style style:name="Table1.A3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4" style:family="table-row">
      <style:table-row-properties style:min-row-height="55.00pt" fo:keep-together="auto"/>
    </style:style>
    <style:style style:name="Table1.A4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5" style:family="table-row">
      <style:table-row-properties style:min-row-height="55.00pt" fo:keep-together="auto"/>
    </style:style>
    <style:style style:name="Table1.A5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6" style:family="table-row">
      <style:table-row-properties style:min-row-height="55.00pt" fo:keep-together="auto"/>
    </style:style>
    <style:style style:name="Table1.A6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B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7" style:family="table-row">
      <style:table-row-properties style:min-row-height="55.00pt" fo:keep-together="auto"/>
    </style:style>
    <style:style style:name="Table1.A7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B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8" style:family="table-row">
      <style:table-row-properties style:min-row-height="55.00pt" fo:keep-together="auto"/>
    </style:style>
    <style:style style:name="Table1.A8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D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9" style:family="table-row">
      <style:table-row-properties style:min-row-height="55.00pt" fo:keep-together="auto"/>
    </style:style>
    <style:style style:name="Table1.A9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B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10" style:family="table-row">
      <style:table-row-properties style:min-row-height="55.00pt" fo:keep-together="auto"/>
    </style:style>
    <style:style style:name="Table1.A10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B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11" style:family="table-row">
      <style:table-row-properties style:min-row-height="55.00pt" fo:keep-together="auto"/>
    </style:style>
    <style:style style:name="Table1.A11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B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12" style:family="table-row">
      <style:table-row-properties style:min-row-height="55.00pt" fo:keep-together="auto"/>
    </style:style>
    <style:style style:name="Table1.A12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B1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1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1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13" style:family="table-row">
      <style:table-row-properties style:min-row-height="55.00pt" fo:keep-together="auto"/>
    </style:style>
    <style:style style:name="Table1.A13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B1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1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1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14" style:family="table-row">
      <style:table-row-properties style:min-row-height="55.00pt" fo:keep-together="auto"/>
    </style:style>
    <style:style style:name="Table1.A14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B1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1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1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15" style:family="table-row">
      <style:table-row-properties style:min-row-height="68.82pt" fo:keep-together="auto"/>
    </style:style>
    <style:style style:name="Table1.A15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B1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1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1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16" style:family="table-row">
      <style:table-row-properties style:min-row-height="55.00pt" fo:keep-together="auto"/>
    </style:style>
    <style:style style:name="Table1.A16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.B1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1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1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17" style:family="table-row">
      <style:table-row-properties style:min-row-height="55.00pt" fo:keep-together="auto"/>
    </style:style>
    <style:style style:name="Table1.A17" style:family="table-cell">
      <style:table-cell-properties style:vertical-align="middle" style:shadow="none" fo:border-top="0.01cm solid #000000" fo:border-bottom="0.012cm solid #000000" fo:border-left="0.01cm solid #000000" fo:border-right="0.01cm solid #000000" fo:padding-top="0.050cm" fo:padding-bottom="0.050cm" fo:padding-left="0.180cm" fo:padding-right="0.180cm"/>
    </style:style>
    <style:style style:name="Table1.D1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29_0" style:parent-style-name="Standard" style:family="paragraph">
      <style:paragraph-properties fo:line-height="20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7_0" style:parent-style-name="Standard" style:family="paragraph">
      <style:paragraph-properties fo:line-height="19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1" style:family="text">
      <style:text-properties fo:color="#ff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-0.1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_0" style:parent-style-name="Standard" style:family="paragraph">
      <style:paragraph-properties fo:line-height="190%" fo:text-align="justify" fo:margin-left="3.601cm" fo:margin-right="0cm" fo:text-indent="-3.601cm" fo:margin-top="0cm" fo:margin-bottom="0cm" fo:background-color="transparent" fo:border="none" style:shadow="none" style:text-autospace="none" style:vertical-align="auto" style:snap-to-layout-grid="false"/>
    </style:style>
    <style:style style:name="T28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_0" style:parent-style-name="Standard" style:family="paragraph">
      <style:paragraph-properties fo:line-height="190%" fo:text-align="justify" fo:margin-left="0.794cm" fo:margin-right="0cm" fo:text-indent="-0.794cm" fo:margin-top="0cm" fo:margin-bottom="0cm" fo:background-color="transparent" fo:border="none" style:shadow="none" style:text-autospace="none" style:vertical-align="auto" style:snap-to-layout-grid="false"/>
    </style:style>
    <style:style style:name="T25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4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-0.7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_46" style:parent-style-name="xl67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T26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7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_0_b2" style:parent-style-name="Standard" style:family="paragraph">
      <style:paragraph-properties fo:line-height="100%" fo:text-align="justify" fo:margin-left="0.616cm" fo:margin-right="0cm" fo:text-indent="-0.616cm" fo:margin-top="0cm" fo:margin-bottom="0cm" fo:background-color="transparent" fo:border="none" style:shadow="none" style:text-autospace="none" style:vertical-align="auto" style:snap-to-layout-grid="false"/>
    </style:style>
    <style:style style:name="T33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-1.9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-0.6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_0" style:parent-style-name="Standard" style:family="paragraph">
      <style:paragraph-properties fo:line-height="100%" fo:text-align="justify" fo:margin-left="0.616cm" fo:margin-right="0cm" fo:text-indent="-0.616cm" fo:margin-top="0cm" fo:margin-bottom="0cm" fo:background-color="transparent" fo:border="none" style:shadow="none" style:text-autospace="none" style:vertical-align="auto" style:snap-to-layout-grid="false"/>
    </style:style>
    <style:style style:name="T32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_45" style:parent-style-name="xl66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T36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_47" style:parent-style-name="xl68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</office:automatic-styles>
  <office:body>
    <office:text>
      <text:p text:style-name="P7_0_MS1_b3"><text:span text:style-name="T31">◉과학기술정보통신부공고 제2026-911호</text:span></text:p>
      <text:p text:style-name="P27_0"><text:span text:style-name="T31">국가연구개발사업 제재조치 처분 공시송달 공고</text:span></text:p>
      <text:p text:style-name="P28_0"><text:span text:style-name="T31"><text:s/><text:s text:c="1"/>국가연구개발사업에 대한 제재조치 처분을 통지 하고자 하였으나, 동 내용을 송달할 수 없으므로 행정절차법 제14조제4항의 규정에 의거 다음과 같이 공고 합니다.</text:span></text:p>
      <text:p text:style-name="P1_0"><text:span text:style-name="T31">2026년 8월 31일</text:span></text:p>
      <text:p text:style-name="P1_0"><text:span text:style-name="T31">부총리 겸 과학기술정보통신부장관</text:span></text:p>
      <text:p text:style-name="P36_0"><text:span text:style-name="T23"/></text:p>
      <text:list text:style-name="NL1" xml:id="list000010000000001">
        <text:list-item>
          <text:p text:style-name="P38_0"><text:span text:style-name="T31">처분내용</text:span></text:p>
        </text:list-item>
      </text:list>
      <table:table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34_0"><text:span text:style-name="T25">대상</text:span></text:p>
          </table:table-cell>
          <table:table-cell table:style-name="Table1.B1" office:value-type="string">
            <text:p text:style-name="P34_0"><text:span text:style-name="T25">법적근거</text:span></text:p>
          </table:table-cell>
          <table:table-cell table:style-name="Table1.C1" office:value-type="string">
            <text:p text:style-name="P34_0"><text:span text:style-name="T25">처분원인</text:span></text:p>
          </table:table-cell>
          <table:table-cell table:style-name="Table1.D1" office:value-type="string">
            <text:p text:style-name="P34_0"><text:span text:style-name="T25">처분내용</text:span></text:p>
          </table:table-cell>
        </table:table-row>
        <table:table-row table:style-name="Table1.2">
          <table:table-cell table:style-name="Table1.A2" office:value-type="string">
            <text:p text:style-name="P37_46"><text:span text:style-name="T4">㈜다물기술개발</text:span></text:p>
          </table:table-cell>
          <table:table-cell table:style-name="Table1.B2" office:value-type="string">
            <text:p text:style-name="P39_0_b2"><text:span text:style-name="T26"/><text:span text:style-name="T26">ㅇ</text:span><text:span text:style-name="T27"><text:s/></text:span><text:span text:style-name="T28">국가연구개발혁신법 제32조제1항제1호</text:span></text:p>
          </table:table-cell>
          <table:table-cell table:style-name="Table1.C2" office:value-type="string">
            <text:p text:style-name="P37_46"><text:span text:style-name="T33">최종평가 극히불량 등</text:span></text:p>
          </table:table-cell>
          <table:table-cell table:style-name="Table1.D2" office:value-type="string">
            <text:p text:style-name="P39_0"><text:span text:style-name="T35">ㅇ</text:span><text:span text:style-name="T28"><text:s/></text:span><text:span text:style-name="T34">참여제한 : 2년</text:span></text:p>
            <text:p text:style-name="P39_0"><text:span text:style-name="T35">ㅇ</text:span><text:span text:style-name="T28"><text:s/></text:span><text:span text:style-name="T34">제재부가금 : 40,000,000원</text:span></text:p>
          </table:table-cell>
        </table:table-row>
        <table:table-row table:style-name="Table1.3">
          <table:table-cell table:style-name="Table1.A3" office:value-type="string">
            <text:p text:style-name="P37_46"><text:span text:style-name="T4">㈜효림</text:span></text:p>
          </table:table-cell>
          <table:table-cell table:style-name="Table1.B3" office:value-type="string">
            <text:p text:style-name="P39_0_b2"><text:span text:style-name="T26"/><text:span text:style-name="T26">ㅇ</text:span><text:span text:style-name="T27"><text:s/></text:span><text:span text:style-name="T28">국가연구개발혁신법 제32조제1항제6호</text:span></text:p>
          </table:table-cell>
          <table:table-cell table:style-name="Table1.C3" office:value-type="string">
            <text:p text:style-name="P37_46"><text:span text:style-name="T33">회수금 미납</text:span></text:p>
          </table:table-cell>
          <table:table-cell table:style-name="Table1.D3" office:value-type="string">
            <text:p text:style-name="P39_0"><text:span text:style-name="T35">ㅇ</text:span><text:span text:style-name="T28"><text:s/></text:span><text:span text:style-name="T32">참여제한 : 회수금 납부 시까지</text:span></text:p>
          </table:table-cell>
        </table:table-row>
        <table:table-row table:style-name="Table1.4">
          <table:table-cell table:style-name="Table1.A4" office:value-type="string">
            <text:p text:style-name="P37_46"><text:span text:style-name="T4">㈜유지에스</text:span></text:p>
          </table:table-cell>
          <table:table-cell table:style-name="Table1.B4" office:value-type="string">
            <text:p text:style-name="P39_0_b2"><text:span text:style-name="T26"/><text:span text:style-name="T26">ㅇ</text:span><text:span text:style-name="T27"><text:s/></text:span><text:span text:style-name="T28">국가연구개발혁신법 제32조제1항제6호</text:span></text:p>
          </table:table-cell>
          <table:table-cell table:style-name="Table1.C4" office:value-type="string">
            <text:p text:style-name="P37_46"><text:span text:style-name="T33">회수금 미납</text:span></text:p>
          </table:table-cell>
          <table:table-cell table:style-name="Table1.D4" office:value-type="string">
            <text:p text:style-name="P39_0"><text:span text:style-name="T35">ㅇ</text:span><text:span text:style-name="T28"><text:s/></text:span><text:span text:style-name="T32">참여제한 : 회수금 납부 시까지</text:span></text:p>
          </table:table-cell>
        </table:table-row>
        <table:table-row table:style-name="Table1.5">
          <table:table-cell table:style-name="Table1.A5" office:value-type="string">
            <text:p text:style-name="P37_46"><text:span text:style-name="T4">㈜데미안랩</text:span></text:p>
          </table:table-cell>
          <table:table-cell table:style-name="Table1.B5" office:value-type="string">
            <text:p text:style-name="P39_0_b2"><text:span text:style-name="T26"/><text:span text:style-name="T26">ㅇ</text:span><text:span text:style-name="T27"><text:s/></text:span><text:span text:style-name="T28">국가연구개발혁신법 제31조제1항제7호</text:span></text:p>
          </table:table-cell>
          <table:table-cell table:style-name="Table1.C5" office:value-type="string">
            <text:p text:style-name="P37_45"><text:span text:style-name="T33">거짓/부정한 방법으로 연구 참여/수행</text:span></text:p>
          </table:table-cell>
          <table:table-cell table:style-name="Table1.D5" office:value-type="string">
            <text:p text:style-name="P39_0"><text:span text:style-name="T35">ㅇ</text:span><text:span text:style-name="T28"><text:s/>환수</text:span><text:span text:style-name="T34">금 : 429,270,452원</text:span></text:p>
          </table:table-cell>
        </table:table-row>
        <table:table-row table:style-name="Table1.6">
          <table:table-cell table:style-name="Table1.A6" office:value-type="string">
            <text:p text:style-name="P37_46"><text:span text:style-name="T4">㈜핫잇</text:span></text:p>
          </table:table-cell>
          <table:table-cell table:style-name="Table1.B6" office:value-type="string">
            <text:p text:style-name="P39_0_b2"><text:span text:style-name="T26"/><text:span text:style-name="T26">ㅇ</text:span><text:span text:style-name="T27"><text:s/></text:span><text:span text:style-name="T28">국가연구개발혁신법 제31조제1항제7호</text:span></text:p>
          </table:table-cell>
          <table:table-cell table:style-name="Table1.C6" office:value-type="string">
            <text:p text:style-name="P37_45"><text:span text:style-name="T33">거짓/부정한 방법으로 연구 참여/수행</text:span></text:p>
          </table:table-cell>
          <table:table-cell table:style-name="Table1.D6" office:value-type="string">
            <text:p text:style-name="P39_0"><text:span text:style-name="T35">ㅇ</text:span><text:span text:style-name="T28"><text:s/></text:span><text:span text:style-name="T34">참여제한 : 3년</text:span></text:p>
            <text:p text:style-name="P39_0"><text:span text:style-name="T35">ㅇ</text:span><text:span text:style-name="T28"><text:s/>환수</text:span><text:span text:style-name="T34">금 : 48,954,846원</text:span></text:p>
          </table:table-cell>
        </table:table-row>
        <table:table-row table:style-name="Table1.7">
          <table:table-cell table:style-name="Table1.A7" office:value-type="string">
            <text:p text:style-name="P37_45"><text:span text:style-name="T4">㈜리켐텍</text:span></text:p>
          </table:table-cell>
          <table:table-cell table:style-name="Table1.B7" office:value-type="string" table:number-rows-spanned="2">
            <text:p text:style-name="P39_0_b2"><text:span text:style-name="T26"/><text:span text:style-name="T26">ㅇ</text:span><text:span text:style-name="T27"><text:s/></text:span><text:span text:style-name="T28">국가연구개발혁신법 제32조제1항제1호</text:span></text:p>
          </table:table-cell>
          <table:table-cell table:style-name="Table1.C7" office:value-type="string" table:number-rows-spanned="2">
            <text:p text:style-name="P37_46"><text:span text:style-name="T33">최종평가 극히불량</text:span></text:p>
          </table:table-cell>
          <table:table-cell table:style-name="Table1.D7" office:value-type="string">
            <text:p text:style-name="P39_0"><text:span text:style-name="T32">ㅇ</text:span><text:span text:style-name="T36"><text:s/></text:span><text:span text:style-name="T35">참여제한 : 2년</text:span></text:p>
            <text:p text:style-name="P39_0"><text:span text:style-name="T32">ㅇ</text:span><text:span text:style-name="T36"><text:s/></text:span><text:span text:style-name="T35">제재부가금 : 100,000,000원</text:span></text:p>
          </table:table-cell>
        </table:table-row>
        <table:table-row table:style-name="Table1.8">
          <table:table-cell table:style-name="Table1.A8" office:value-type="string">
            <text:p text:style-name="P37_45"><text:span text:style-name="T4">반*찬</text:span></text:p>
          </table:table-cell>
          <table:covered-table-cell/>
          <table:covered-table-cell/>
          <table:table-cell table:style-name="Table1.D8" office:value-type="string">
            <text:p text:style-name="P39_0"><text:span text:style-name="T32">ㅇ</text:span><text:span text:style-name="T36"><text:s/></text:span><text:span text:style-name="T35">참여제한 : 2년</text:span></text:p>
            <text:p text:style-name="P39_0"><text:span text:style-name="T32">ㅇ</text:span><text:span text:style-name="T36"><text:s/></text:span><text:span text:style-name="T35">제재부가금 : 20,000,000원</text:span></text:p>
          </table:table-cell>
        </table:table-row>
        <table:table-row table:style-name="Table1.9">
          <table:table-cell table:style-name="Table1.A9" office:value-type="string">
            <text:p text:style-name="P37_46"><text:span text:style-name="T4">㈜링크</text:span></text:p>
            <text:p text:style-name="P37_46"><text:span text:style-name="T4">옵틱스</text:span></text:p>
          </table:table-cell>
          <table:table-cell table:style-name="Table1.B9" office:value-type="string">
            <text:p text:style-name="P39_0_b2"><text:span text:style-name="T26"/><text:span text:style-name="T26">ㅇ</text:span><text:span text:style-name="T27"><text:s/></text:span><text:span text:style-name="T28">국가연구개발혁신법 제32조제1항제5호</text:span></text:p>
          </table:table-cell>
          <table:table-cell table:style-name="Table1.C9" office:value-type="string">
            <text:p text:style-name="P37_45"><text:span text:style-name="T33">기술료 미납</text:span></text:p>
          </table:table-cell>
          <table:table-cell table:style-name="Table1.D9" office:value-type="string">
            <text:p text:style-name="P39_0"><text:span text:style-name="T32">ㅇ</text:span><text:span text:style-name="T36"><text:s/></text:span><text:span text:style-name="T35">참여제한 : 2년</text:span></text:p>
          </table:table-cell>
        </table:table-row>
        <table:table-row table:style-name="Table1.10">
          <table:table-cell table:style-name="Table1.A10" office:value-type="string">
            <text:p text:style-name="P37_46"><text:span text:style-name="T4">농업회사 건영바이오</text:span></text:p>
          </table:table-cell>
          <table:table-cell table:style-name="Table1.B10" office:value-type="string">
            <text:p text:style-name="P39_0_b2"><text:span text:style-name="T26"/><text:span text:style-name="T26">ㅇ</text:span><text:span text:style-name="T27"><text:s/></text:span><text:span text:style-name="T28">국가연구개발혁신법 제32조제1항제5호</text:span></text:p>
          </table:table-cell>
          <table:table-cell table:style-name="Table1.C10" office:value-type="string">
            <text:p text:style-name="P37_45"><text:span text:style-name="T33">기술료 미납</text:span></text:p>
          </table:table-cell>
          <table:table-cell table:style-name="Table1.D10" office:value-type="string">
            <text:p text:style-name="P39_0"><text:span text:style-name="T32">ㅇ</text:span><text:span text:style-name="T36"><text:s/></text:span><text:span text:style-name="T35">참여제한 : 2년</text:span></text:p>
          </table:table-cell>
        </table:table-row>
        <table:table-row table:style-name="Table1.11">
          <table:table-cell table:style-name="Table1.A11" office:value-type="string">
            <text:p text:style-name="P37_45"><text:span text:style-name="T32">㈜에이치앤피엔지니어링</text:span></text:p>
          </table:table-cell>
          <table:table-cell table:style-name="Table1.B11" office:value-type="string">
            <text:p text:style-name="P39_0_b2"><text:span text:style-name="T26"/><text:span text:style-name="T26">ㅇ</text:span><text:span text:style-name="T27"><text:s/></text:span><text:span text:style-name="T28">국가연구개발혁신법 제32조제1항제6호</text:span></text:p>
          </table:table-cell>
          <table:table-cell table:style-name="Table1.C11" office:value-type="string">
            <text:p text:style-name="P37_45"><text:span text:style-name="T33">회수금 미납</text:span></text:p>
          </table:table-cell>
          <table:table-cell table:style-name="Table1.D11" office:value-type="string">
            <text:p text:style-name="P39_0"><text:span text:style-name="T35">ㅇ</text:span><text:span text:style-name="T28"><text:s/></text:span><text:span text:style-name="T32">참여제한 : 회수금 납부 시까지</text:span></text:p>
          </table:table-cell>
        </table:table-row>
        <table:table-row table:style-name="Table1.12">
          <table:table-cell table:style-name="Table1.A12" office:value-type="string">
            <text:p text:style-name="P37_45"><text:span text:style-name="T4">㈜에이아이솔루션</text:span></text:p>
          </table:table-cell>
          <table:table-cell table:style-name="Table1.B12" office:value-type="string">
            <text:p text:style-name="P39_0_b2"><text:span text:style-name="T26"/><text:span text:style-name="T26">ㅇ</text:span><text:span text:style-name="T27"><text:s/></text:span><text:span text:style-name="T28">국가연구개발혁신법 제32조제1항제6호</text:span></text:p>
          </table:table-cell>
          <table:table-cell table:style-name="Table1.C12" office:value-type="string">
            <text:p text:style-name="P37_45"><text:span text:style-name="T33">회수금 미납</text:span></text:p>
          </table:table-cell>
          <table:table-cell table:style-name="Table1.D12" office:value-type="string">
            <text:p text:style-name="P39_0"><text:span text:style-name="T35">ㅇ</text:span><text:span text:style-name="T28"><text:s/></text:span><text:span text:style-name="T32">참여제한 : 회수금 납부 시까지</text:span></text:p>
          </table:table-cell>
        </table:table-row>
        <table:table-row table:style-name="Table1.13">
          <table:table-cell table:style-name="Table1.A13" office:value-type="string">
            <text:p text:style-name="P37_45"><text:span text:style-name="T32">㈜정상라이다</text:span></text:p>
          </table:table-cell>
          <table:table-cell table:style-name="Table1.B13" office:value-type="string">
            <text:p text:style-name="P39_0_b2"><text:span text:style-name="T26"/><text:span text:style-name="T26">ㅇ</text:span><text:span text:style-name="T27"><text:s/></text:span><text:span text:style-name="T28">국가연구개발혁신법 제32조제1항제6호</text:span></text:p>
          </table:table-cell>
          <table:table-cell table:style-name="Table1.C13" office:value-type="string">
            <text:p text:style-name="P37_45"><text:span text:style-name="T33">회수금 미납</text:span></text:p>
          </table:table-cell>
          <table:table-cell table:style-name="Table1.D13" office:value-type="string">
            <text:p text:style-name="P39_0"><text:span text:style-name="T35">ㅇ</text:span><text:span text:style-name="T28"><text:s/></text:span><text:span text:style-name="T32">참여제한 : 회수금 납부 시까지</text:span></text:p>
          </table:table-cell>
        </table:table-row>
        <table:table-row table:style-name="Table1.14">
          <table:table-cell table:style-name="Table1.A14" office:value-type="string">
            <text:p text:style-name="P37_46"><text:span text:style-name="T32">㈜라이트웨이</text:span></text:p>
          </table:table-cell>
          <table:table-cell table:style-name="Table1.B14" office:value-type="string">
            <text:p text:style-name="P39_0_b2"><text:span text:style-name="T26"/><text:span text:style-name="T26">ㅇ</text:span><text:span text:style-name="T27"><text:s/></text:span><text:span text:style-name="T28">국가연구개발혁신법 제32조제1항제6호</text:span></text:p>
          </table:table-cell>
          <table:table-cell table:style-name="Table1.C14" office:value-type="string">
            <text:p text:style-name="P37_45"><text:span text:style-name="T33">회수금 미납</text:span></text:p>
          </table:table-cell>
          <table:table-cell table:style-name="Table1.D14" office:value-type="string">
            <text:p text:style-name="P39_0"><text:span text:style-name="T35">ㅇ</text:span><text:span text:style-name="T28"><text:s/></text:span><text:span text:style-name="T32">참여제한 : 회수금 납부 시까지</text:span></text:p>
          </table:table-cell>
        </table:table-row>
        <table:table-row table:style-name="Table1.15">
          <table:table-cell table:style-name="Table1.A15" office:value-type="string">
            <text:p text:style-name="P37_46"><text:span text:style-name="T4">㈜화영</text:span></text:p>
            <text:p text:style-name="P37_46"><text:span text:style-name="T4">인더스트리</text:span></text:p>
          </table:table-cell>
          <table:table-cell table:style-name="Table1.B15" office:value-type="string">
            <text:p text:style-name="P39_0_b2"><text:span text:style-name="T26"/><text:span text:style-name="T26">ㅇ</text:span><text:span text:style-name="T27"><text:s/></text:span><text:span text:style-name="T28">국가연구개발혁신법 제31조제1항제2호</text:span></text:p>
            <text:p text:style-name="P39_0"><text:span text:style-name="T26">ㅇ</text:span><text:span text:style-name="T27"><text:s/></text:span><text:span text:style-name="T28">국가연구개발혁신법 제31조제1항제7호</text:span></text:p>
          </table:table-cell>
          <table:table-cell table:style-name="Table1.C15" office:value-type="string">
            <text:p text:style-name="P37_47"><text:span text:style-name="T33">거짓/부정한 방법으로 연구 참여/수행 및 연구비 용도외 사용</text:span></text:p>
          </table:table-cell>
          <table:table-cell table:style-name="Table1.D15" office:value-type="string">
            <text:p text:style-name="P39_0"><text:span text:style-name="T32">ㅇ</text:span><text:span text:style-name="T36"><text:s/></text:span><text:span text:style-name="T35">참여제한 : 15년</text:span></text:p>
            <text:p text:style-name="P39_0"><text:span text:style-name="T32">ㅇ</text:span><text:span text:style-name="T36"><text:s/>환수</text:span><text:span text:style-name="T35">금 : 90,000,000원</text:span></text:p>
            <text:p text:style-name="P39_0"><text:span text:style-name="T32">ㅇ</text:span><text:span text:style-name="T36"><text:s/></text:span><text:span text:style-name="T35">제재부가금 : 40,000,000원</text:span></text:p>
          </table:table-cell>
        </table:table-row>
        <table:table-row table:style-name="Table1.16">
          <table:table-cell table:style-name="Table1.A16" office:value-type="string">
            <text:p text:style-name="P37_46"><text:span text:style-name="T4">㈜대자연</text:span></text:p>
            <text:p text:style-name="P37_46"><text:span text:style-name="T4">솔루션</text:span></text:p>
          </table:table-cell>
          <table:table-cell table:style-name="Table1.B16" office:value-type="string" table:number-rows-spanned="2">
            <text:p text:style-name="P39_0_b2"><text:span text:style-name="T26"/><text:span text:style-name="T26">ㅇ</text:span><text:span text:style-name="T27"><text:s/></text:span><text:span text:style-name="T28">국가연구개발혁신법 제31조제1항제2호</text:span></text:p>
            <text:p text:style-name="P39_0"><text:span text:style-name="T26">ㅇ</text:span><text:span text:style-name="T27"><text:s/></text:span><text:span text:style-name="T28">국가연구개발혁신법 제31조제1항제7호</text:span></text:p>
          </table:table-cell>
          <table:table-cell table:style-name="Table1.C16" office:value-type="string" table:number-rows-spanned="2">
            <text:p text:style-name="P37_47"><text:span text:style-name="T33">거짓/부정한 방법으로 연구 참여/수행 및 연구비 용도외 사용</text:span></text:p>
          </table:table-cell>
          <table:table-cell table:style-name="Table1.D16" office:value-type="string">
            <text:p text:style-name="P39_0"><text:span text:style-name="T32">ㅇ</text:span><text:span text:style-name="T36"><text:s/></text:span><text:span text:style-name="T35">참여제한 : 15년</text:span></text:p>
            <text:p text:style-name="P39_0"><text:span text:style-name="T35">ㅇ 환수금 : 89,000,000원</text:span></text:p>
            <text:p text:style-name="P39_0"><text:span text:style-name="T32">ㅇ</text:span><text:span text:style-name="T36"><text:s/></text:span><text:span text:style-name="T35">제재부가금 : 39,500,000원</text:span></text:p>
          </table:table-cell>
        </table:table-row>
        <table:table-row table:style-name="Table1.17">
          <table:table-cell table:style-name="Table1.A17" office:value-type="string">
            <text:p text:style-name="P37_46"><text:span text:style-name="T4">이*섭</text:span></text:p>
          </table:table-cell>
          <table:covered-table-cell/>
          <table:covered-table-cell/>
          <table:table-cell table:style-name="Table1.D17" office:value-type="string">
            <text:p text:style-name="P39_0"><text:span text:style-name="T32">ㅇ</text:span><text:span text:style-name="T36"><text:s/></text:span><text:span text:style-name="T35">참여제한 : 15년</text:span></text:p>
            <text:p text:style-name="P39_0"><text:span text:style-name="T32">ㅇ</text:span><text:span text:style-name="T36"><text:s/></text:span><text:span text:style-name="T35">제재부가금 : 39,500,000원</text:span></text:p>
          </table:table-cell>
        </table:table-row>
      </table:table>
      <text:p text:style-name="P36_0"><text:span text:style-name="T31"/></text:p>
      <text:p text:style-name="P29_0"><text:span text:style-name="T31">2. 제재조치 집행일정</text:span></text:p>
      <text:p text:style-name="P7_0"><text:span text:style-name="T31"><text:s/>ㅇ 참여제한 개시일 : 공고일로부터 15일이 경과한 때</text:span></text:p>
      <text:p text:style-name="P7_0"><text:span text:style-name="T21"><text:s/></text:span><text:span text:style-name="T31">ㅇ 납부 기한 : 처분의 통보를 받은 날로부터 30일 이내</text:span></text:p>
      <text:p text:style-name="P7_0"><text:span text:style-name="T24"><text:s/><text:s text:c="4"/></text:span><text:span text:style-name="T31">※ 환수금 납부처 : 국민은행 : 468401-04-212204 / 예금주 : (재)연구개발특진흥재단</text:span></text:p>
      <text:p text:style-name="P7_0"><text:span text:style-name="T24"><text:s/><text:s text:c="4"/></text:span><text:span text:style-name="T31">※ 제재부가금 납부처 : 국민은행 : 468401-04-212192 / 예금주 : (재)연구개발특진흥재단</text:span></text:p>
      <text:p text:style-name="P30_0"><text:span text:style-name="T22"/></text:p>
      <text:p text:style-name="P30_0"><text:span text:style-name="T22">3. 처분청</text:span></text:p>
      <text:p text:style-name="P7_0"><text:span text:style-name="T31"><text:s/>ㅇ 기관명/부서명 : 과학기술정보통신부 / 지역과학기술진흥과</text:span></text:p>
      <text:p text:style-name="P7_0"><text:span text:style-name="T31"><text:s/>ㅇ 주소 : 세종특별자치시 갈매로 477(어진동), 과학기술정보통신부 지역과학기술진흥과</text:span></text:p>
      <text:p text:style-name="P7_0"><text:span text:style-name="T31"><text:s/>ㅇ 연락처 : 044-202-4595 / k73s2@korea.kr</text:span></text:p>
      <text:p text:style-name="P30_0"><text:span text:style-name="T22"/></text:p>
      <text:p text:style-name="P30_0"><text:span text:style-name="T22">4. 행정처분에 대한 구제절차 안내</text:span></text:p>
      <text:p text:style-name="P33_0"><text:span text:style-name="T22"><text:s/>ㅇ </text:span><text:span text:style-name="T28">처분에 이의가 있는 경우에는 행정심판법 제23조 및 제27조의 규정에 의거 동 처분이 있음을 알게 된</text:span><text:span text:style-name="T22"><text:s/>날로부터 90일, 동 처분이 있었던 날로부터 180일 이내에 중앙행정심판위원회에 행정심판을 청구</text:span><text:span text:style-name="T34">하거나, 행정소송법 제18조 및 제20조의 규정에 의거 동 처분이 있음을 안 날부터 90일, 동 처분이</text:span><text:span text:style-name="T22"><text:s/>있는 날부터 1년 이내에 법원에 행정소송을 제기할 수 있습니다.<text:line-break/></text:span><text:span text:style-name="T28">(문의 : 과학기술정보통신부 지역과학기술진흥과, </text:span><text:span text:style-name="T31">044-202-4595 / k73s2@korea.kr</text:span><text:span text:style-name="T28">)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HCI Hollyhock" style:name="HCI Hollyhock"/>
    <style:font-face svg:font-family="돋움" style:name="돋움"/>
    <style:font-face svg:font-family="맑은 고딕" style:name="맑은 고딕"/>
    <style:font-face svg:font-family="바탕" style:name="바탕"/>
    <style:font-face svg:font-family="양재 다운명조M" style:name="양재 다운명조M"/>
    <style:font-face svg:font-family="판결서체" style:name="판결서체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휴먼고딕" style:name="휴먼고딕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9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13pt제목" style:display-name="13pt제목" style:family="paragraph">
      <style:paragraph-properties fo:line-height="19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견고딕" style:font-name-asian="한양견고딕" style:font-name-complex="한양중고딕" fo:font-family="한양견고딕" style:font-family-asian="한양견고딕" style:font-family-complex="한양중고딕" fo:font-size="13.00pt" style:font-size-asian="13.00pt" style:font-size-complex="13.00pt" fo:letter-spacing="0.00pt" fo:language="en" style:language-asian="ko" fo:country="US" style:country-asian="KR" style:letter-kerning="false"/>
    </style:style>
    <style:style style:name="3자들어가기" style:display-name="3자들어가기" style:family="paragraph">
      <style:paragraph-properties fo:line-height="190%" fo:text-align="justify" fo:margin-left="0.98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공포자" style:display-name="공포자" style:family="paragraph">
      <style:paragraph-properties fo:line-height="190%" fo:text-align="justify" fo:margin-left="3.52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12pt입법예고" style:display-name="12pt입법예고" style:family="paragraph">
      <style:paragraph-properties fo:line-height="19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견고딕" style:font-name-asian="한양견고딕" style:font-name-complex="한양중고딕" fo:font-family="한양견고딕" style:font-family-asian="한양견고딕" style:font-family-complex="한양중고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첫행한자들어가기" style:display-name="첫행한자들어가기" style:family="paragraph">
      <style:paragraph-properties fo:line-height="190%" fo:text-align="justify" fo:margin-left="0cm" fo:margin-right="0cm" fo:text-indent="0.353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첫행0 둘째행1" style:display-name="첫행0 둘째행1" style:family="paragraph">
      <style:paragraph-properties fo:line-height="190%" fo:text-align="justify" fo:margin-left="0.353cm" fo:margin-right="0cm" fo:text-indent="-0.353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첫행1 둘째행2" style:display-name="첫행1 둘째행2" style:family="paragraph">
      <style:paragraph-properties fo:line-height="190%" fo:text-align="justify" fo:margin-left="0.706cm" fo:margin-right="0cm" fo:text-indent="-0.353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첫행3 둘째행4" style:display-name="첫행3 둘째행4" style:family="paragraph">
      <style:paragraph-properties fo:line-height="190%" fo:text-align="justify" fo:margin-left="1.058cm" fo:margin-right="0cm" fo:text-indent="-0.353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첫행4 둘째행5" style:display-name="첫행4 둘째행5" style:family="paragraph">
      <style:paragraph-properties fo:line-height="190%" fo:text-align="justify" fo:margin-left="1.411cm" fo:margin-right="0cm" fo:text-indent="-0.353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첫행5 둘째행6" style:display-name="첫행5 둘째행6" style:family="paragraph">
      <style:paragraph-properties fo:line-height="190%" fo:text-align="justify" fo:margin-left="1.764cm" fo:margin-right="0cm" fo:text-indent="-0.353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1자들어감" style:display-name="1자들어감" style:family="paragraph">
      <style:paragraph-properties fo:line-height="190%" fo:text-align="justify" fo:margin-left="0.388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0.776cm" style:type="right" style:leader-style="none"/>
        </style:tab-stops>
      </style:paragraph-properties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2자들어가기" style:display-name="2자들어가기" style:family="paragraph">
      <style:paragraph-properties fo:line-height="19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11cm" style:type="right" style:leader-style="none"/>
        </style:tab-stops>
      </style:paragraph-properties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4자들어가기" style:display-name="4자들어가기" style:family="paragraph">
      <style:paragraph-properties fo:line-height="19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5자들어가기" style:display-name="5자들어가기" style:family="paragraph">
      <style:paragraph-properties fo:line-height="19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6자들어감" style:display-name="6자들어감" style:family="paragraph">
      <style:paragraph-properties fo:line-height="19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7자들어가기" style:display-name="7자들어가기" style:family="paragraph">
      <style:paragraph-properties fo:line-height="19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8자들어가기" style:display-name="8자들어가기" style:family="paragraph">
      <style:paragraph-properties fo:line-height="190%" fo:text-align="justify" fo:margin-left="2.822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인사발령이름" style:display-name="인사발령이름" style:family="paragraph">
      <style:paragraph-properties fo:line-height="190%" fo:text-align="start" fo:margin-left="3.52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첫행2 둘째행3" style:display-name="첫행2 둘째행3" style:family="paragraph">
      <style:paragraph-properties fo:line-height="190%" fo:text-align="justify" fo:margin-left="1.058cm" fo:margin-right="0cm" fo:text-indent="-0.353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7" style:display-name="xl7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91" style:display-name="xl91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7.00pt" style:font-size-asian="7.00pt" style:font-size-complex="7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92" style:display-name="xl9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7.00pt" style:font-size-asian="7.00pt" style:font-size-complex="7.00pt" fo:letter-spacing="0.00pt" fo:language="en" style:language-asian="ko" fo:country="US" style:country-asian="KR" style:letter-kerning="false"/>
    </style:style>
    <style:style style:name="xl90" style:display-name="xl90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9" style:display-name="xl7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81" style:display-name="xl81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93" style:display-name="xl9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7.00pt" style:font-size-asian="7.00pt" style:font-size-complex="7.00pt" fo:letter-spacing="0.00pt" fo:language="en" style:language-asian="ko" fo:country="US" style:country-asian="KR" style:letter-kerning="false"/>
    </style:style>
    <style:style style:name="xl83" style:display-name="xl8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78" style:display-name="xl7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94" style:display-name="xl9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한컴바탕" fo:font-family="바탕" style:font-family-asian="바탕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95" style:display-name="xl9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한컴바탕" fo:font-family="바탕" style:font-family-asian="바탕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74" style:display-name="xl7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57" style:display-name="xl5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51" style:display-name="xl51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28" style:display-name="xl2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5" style:display-name="xl2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조" style:display-name="조" style:family="paragraph">
      <style:paragraph-properties fo:line-height="16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중고딕20" style:display-name="중고딕20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20.00pt" style:font-size-asian="20.00pt" style:font-size-complex="20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새 스타일" style:display-name="새 스타일" style:family="paragraph">
      <style:paragraph-properties fo:line-height="190%" fo:text-align="start" fo:margin-left="3.52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0.50pt" style:font-size-asian="10.50pt" style:font-size-complex="10.50pt" fo:letter-spacing="0.00pt" fo:language="en" style:language-asian="ko" fo:country="US" style:country-asian="KR" style:letter-kerning="false"/>
    </style:style>
    <style:style style:name="판결문 타이틀" style:display-name="판결문 타이틀" style:family="paragraph">
      <style:paragraph-properties fo:line-height="3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Hollyhock" style:font-name-asian="휴먼고딕" style:font-name-complex="한양중고딕" fo:font-family="HCI Hollyhock" style:font-family-asian="휴먼고딕" style:font-family-complex="한양중고딕" fo:font-size="15.00pt" style:font-size-asian="15.00pt" style:font-size-complex="15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사건정보" style:display-name="사건정보" style:family="paragraph">
      <style:paragraph-properties fo:line-height="2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4.226cm" style:type="left" style:leader-style="none"/>
        </style:tab-stops>
      </style:paragraph-properties>
      <style:text-properties style:text-line-through-style="solid" style:font-name="판결서체" style:font-name-asian="판결서체" style:font-name-complex="판결서체" fo:font-family="판결서체" style:font-family-asian="판결서체" style:font-family-complex="판결서체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주문/이유 타이틀" style:display-name="주문/이유 타이틀" style:family="paragraph">
      <style:paragraph-properties fo:line-height="2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Hollyhock" style:font-name-asian="휴먼고딕" style:font-name-complex="한양중고딕" fo:font-family="HCI Hollyhock" style:font-family-asian="휴먼고딕" style:font-family-complex="한양중고딕" fo:font-size="13.00pt" style:font-size-asian="13.00pt" style:font-size-complex="13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판사명" style:display-name="판사명" style:family="paragraph">
      <style:paragraph-properties fo:line-height="2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판결서체" style:font-name-asian="판결서체" style:font-name-complex="판결서체" fo:font-family="판결서체" style:font-family-asian="판결서체" style:font-family-complex="판결서체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표내용" style:display-name="표내용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양재 다운명조M" style:font-name-asian="양재 다운명조M" style:font-name-complex="한양신명조" fo:font-family="양재 다운명조M" style:font-family-asian="양재 다운명조M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style style:name="MT5" style:family="text"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MP12_10" style:family="paragraph">
      <style:paragraph-properties fo:line-height="190%" fo:text-align="justify" fo:margin-left="1.764cm" fo:margin-right="0cm" fo:text-indent="-0.353cm" fo:margin-top="0cm" fo:margin-bottom="0cm" fo:background-color="transparent" fo:border="none" style:shadow="none" style:text-autospace="none" style:vertical-align="auto" style:snap-to-layout-grid="false">
        <style:tab-stops>
          <style:tab-stop style:position="18.200cm" style:type="right" style:leader-style="none"/>
        </style:tab-stops>
      </style:paragraph-properties>
    </style:style>
    <style:page-layout style:name="Mpm1">
      <style:page-layout-properties fo:page-width="21.000cm" fo:page-height="29.700cm" style:print-orientation="portrait" fo:margin-left="1.400cm" fo:margin-right="1.400cm" fo:margin-top="0.900cm" fo:margin-bottom="1.000cm" fo:border="0.04cm solid #000000" style:shadow="none" style:writing-mode="lr-tb">
        <style:columns fo:column-count="1">
          <style:column style:rel-width="10188*"/>
          <style:column-sep style:style="none" style:width="0.010cm" style:color="#000000"/>
        </style:columns>
      </style:page-layout-properties>
      <style:header-style>
        <style:header-footer-properties svg:height="0.900cm"/>
      </style:header-style>
      <style:footer-style>
        <style:header-footer-properties svg:height="0.600cm"/>
      </style:footer-style>
    </style:page-layout>
  </office:automatic-styles>
  <office:master-styles>
    <style:master-page style:name="Standard" style:page-layout-name="Mpm1">
      <style:header>
        <text:p text:style-name="MP12_10"><text:span text:style-name="MT5"/></text:p>
      </style:header>
    </style:master-page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과학기술정보통신부공고 제2026</dc:title>
    <dc:description/>
    <dc:subject/>
    <meta:keyword/>
    <dc:creator>이영철</dc:creator>
    <meta:creation-date>2010-05-19T01:28:59.000</meta:creation-date>
    <meta:print-date>60056-05-28T05:36:10.000000955</meta:print-date>
    <meta:generator>hwp/hangul/11, 0, 0, 65535/NAME="Red_Hat_Enterprise_Linux_Server"</meta:generator>
  </office:meta>
</office:document-meta>
</file>