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중고딕" style:name="#중고딕"/>
    <style:font-face svg:font-family="HCI Poppy" style:name="HCI Poppy"/>
    <style:font-face svg:font-family="HY울릉도M" style:name="HY울릉도M"/>
    <style:font-face svg:font-family="HY헤드라인M" style:name="HY헤드라인M"/>
    <style:font-face svg:font-family="Microsoft Sans Serif" style:name="Microsoft Sans Serif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19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5_0_MS1_b3" style:parent-style-name="Standard" style:master-pag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799cm" table:align="left" fo:margin="0cm" style:shadow="none" style:may-break-between-rows="true" table:border-model="collapsing"/>
    </style:style>
    <style:style style:name="Table1.A" style:family="table-column">
      <style:table-column-properties style:column-width="16.799cm"/>
    </style:style>
    <style:style style:name="Table1.1" style:family="table-row">
      <style:table-row-properties style:min-row-height="63.99pt" fo:keep-together="auto"/>
    </style:style>
    <style:style style:name="Table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89_0" style:parent-style-name="Standard" style:family="paragraph">
      <style:paragraph-properties fo:line-height="17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0_0" style:parent-style-name="Standard" style:family="paragraph">
      <style:paragraph-properties fo:line-height="17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79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2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3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0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0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8.00pt" style:font-size-asian="8.00pt" style:font-size-complex="8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6_0" style:parent-styl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7_0" style:parent-style-name="Standard" style:family="paragraph">
      <style:paragraph-properties fo:line-height="12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9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1_0" style:parent-style-name="Standard" style:family="paragraph">
      <style:paragraph-properties fo:line-height="17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5_0" style:parent-style-name="Standard" style:family="paragraph">
      <style:paragraph-properties fo:line-height="165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5.071cm" style:type="left" style:leader-style="none"/>
        </style:tab-stops>
      </style:paragraph-properties>
    </style:style>
    <style:style style:name="Table2" style:family="table">
      <style:table-properties style:width="16.801cm" table:align="left" fo:margin="0cm" style:shadow="none" style:may-break-between-rows="true" table:border-model="collapsing"/>
    </style:style>
    <style:style style:name="Table2.A" style:family="table-column">
      <style:table-column-properties style:column-width="3.503cm"/>
    </style:style>
    <style:style style:name="Table2.B" style:family="table-column">
      <style:table-column-properties style:column-width="9.993cm"/>
    </style:style>
    <style:style style:name="Table2.C" style:family="table-column">
      <style:table-column-properties style:column-width="3.304cm"/>
    </style:style>
    <style:style style:name="Table2.1" style:family="table-row">
      <style:table-row-properties style:min-row-height="11.74pt" fo:keep-together="auto"/>
    </style:style>
    <style:style style:name="Table2.A1" style:family="table-cell">
      <style:table-cell-properties style:vertical-align="middle" style:shadow="none" fo:border-top="none" fo:border-bottom="0.012cm dotted #000000" fo:border-left="none" fo:border-right="0.012cm dotted #000000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ackground-color="#faf3db" fo:border="0.012cm dotted #000000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order-top="none" fo:border-bottom="0.012cm dotted #000000" fo:border-left="0.012cm dotted #000000" fo:border-right="none" fo:padding-top="0.050cm" fo:padding-bottom="0.050cm" fo:padding-left="0.180cm" fo:padding-right="0.180cm"/>
    </style:style>
    <style:style style:name="Table2.2" style:family="table-row">
      <style:table-row-properties style:min-row-height="11.74pt" fo:keep-together="auto"/>
    </style:style>
    <style:style style:name="Table2.A2" style:family="table-cell">
      <style:table-cell-properties style:vertical-align="middle" style:shadow="none" fo:border-top="0.012cm dotted #000000" fo:border-bottom="none" fo:border-left="0.012cm dotted #000000" fo:border-right="0.012cm dotted #000000" fo:padding-top="0.050cm" fo:padding-bottom="0.050cm" fo:padding-left="0.180cm" fo:padding-right="0.180cm"/>
    </style:style>
    <style:style style:name="Table2.C2" style:family="table-cell">
      <style:table-cell-properties style:vertical-align="middle" style:shadow="none" fo:border-top="0.012cm dotted #000000" fo:border-bottom="none" fo:border-left="0.012cm dotted #000000" fo:border-right="0.012cm dotted #000000" fo:padding-top="0.050cm" fo:padding-bottom="0.050cm" fo:padding-left="0.180cm" fo:padding-right="0.180cm"/>
    </style:style>
    <style:style style:name="Table2.3" style:family="table-row">
      <style:table-row-properties style:min-row-height="179.92pt" fo:keep-together="auto"/>
    </style:style>
    <style:style style:name="Table2.A3" style:family="table-cell">
      <style:table-cell-properties style:vertical-align="middle" style:shadow="none" fo:border-top="none" fo:border-bottom="0.012cm dotted #000000" fo:border-left="0.012cm dotted #000000" fo:border-right="0.012cm dotted #000000" fo:padding-top="0.050cm" fo:padding-bottom="0.050cm" fo:padding-left="0.180cm" fo:padding-right="0.180cm"/>
    </style:style>
    <style:style style:name="P27_0_b4" style:parent-style-name="Standard" style:family="paragraph">
      <style:paragraph-properties fo:line-height="180%" fo:text-align="end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14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8_0" style:parent-style-name="Standard" style:family="paragraph">
      <style:paragraph-properties fo:line-height="123%" fo:text-align="justify" fo:margin-left="1.472cm" fo:margin-right="0cm" fo:text-indent="-1.472cm" fo:margin-top="0cm" fo:margin-bottom="0cm" fo:background-color="transparent" fo:border="none" style:shadow="none" style:text-autospace="none" style:vertical-align="auto" style:snap-to-layout-grid="false"/>
    </style:style>
    <style:style style:name="T2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9_0" style:parent-style-name="Standard" style:family="paragraph">
      <style:paragraph-properties fo:line-height="117%" fo:text-align="justify" fo:margin-left="1.042cm" fo:margin-right="0cm" fo:text-indent="-1.042cm" fo:margin-top="0cm" fo:margin-bottom="0cm" fo:background-color="transparent" fo:border="none" style:shadow="none" style:text-autospace="none" style:vertical-align="auto" style:snap-to-layout-grid="false"/>
    </style:style>
    <style:style style:name="T12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0_0" style:parent-style-name="Standard" style:family="paragraph">
      <style:paragraph-properties fo:line-height="117%" fo:text-align="justify" fo:margin-left="1.472cm" fo:margin-right="0cm" fo:text-indent="-1.472cm" fo:margin-top="0cm" fo:margin-bottom="0cm" fo:background-color="transparent" fo:border="none" style:shadow="none" style:text-autospace="none" style:vertical-align="auto" style:snap-to-layout-grid="false"/>
    </style:style>
    <style:style style:name="T12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1_0" style:parent-style-name="Standard" style:family="paragraph">
      <style:paragraph-properties fo:line-height="117%" fo:text-align="justify" fo:margin-left="0.970cm" fo:margin-right="0cm" fo:text-indent="-0.970cm" fo:margin-top="0cm" fo:margin-bottom="0cm" fo:background-color="transparent" fo:border="none" style:shadow="none" style:text-autospace="none" style:vertical-align="auto" style:snap-to-layout-grid="false"/>
    </style:style>
    <style:style style:name="T12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2_0" style:parent-style-name="Standard" style:family="paragraph">
      <style:paragraph-properties fo:line-height="117%" fo:text-align="justify" fo:margin-left="0.918cm" fo:margin-right="0cm" fo:text-indent="-0.918cm" fo:margin-top="0cm" fo:margin-bottom="0cm" fo:background-color="transparent" fo:border="none" style:shadow="none" style:text-autospace="none" style:vertical-align="auto" style:snap-to-layout-grid="false"/>
    </style:style>
    <style:style style:name="T1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8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3_0" style:parent-style-name="Standard" style:family="paragraph">
      <style:paragraph-properties fo:line-height="117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false"/>
    </style:style>
    <style:style style:name="T18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2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4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3.5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4_0" style:parent-style-name="Standard" style:family="paragraph">
      <style:paragraph-properties fo:line-height="117%" fo:text-align="justify" fo:margin-left="1.004cm" fo:margin-right="0cm" fo:text-indent="-1.004cm" fo:margin-top="0cm" fo:margin-bottom="0cm" fo:background-color="transparent" fo:border="none" style:shadow="none" style:text-autospace="none" style:vertical-align="auto" style:snap-to-layout-grid="false"/>
    </style:style>
    <style:style style:name="T5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0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_0" style:parent-style-name="Standard" style:family="paragraph">
      <style:paragraph-properties fo:line-height="160%" fo:text-align="justify" fo:margin-left="0.998cm" fo:margin-right="0cm" fo:text-indent="-0.998cm" fo:margin-top="0cm" fo:margin-bottom="0cm" fo:background-color="transparent" fo:border="none" style:shadow="none" style:text-autospace="none" style:vertical-align="auto" style:snap-to-layout-grid="false"/>
    </style:style>
    <style:style style:name="T98" style:family="text">
      <style:text-properties fo:color="#000000" style:text-outline="false" style:text-line-through-style="solid" style:text-position="0% 100%" style:font-name="휴먼고딕" style:font-name-asian="휴먼고딕" style:font-name-complex="휴먼고딕" fo:font-family="휴먼고딕" style:font-family-asian="휴먼고딕" style:font-family-complex="휴먼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5_0" style:parent-style-name="Standard" style:family="paragraph">
      <style:paragraph-properties fo:line-height="117%" fo:text-align="center" fo:margin-left="0.998cm" fo:margin-right="0cm" fo:text-indent="-0.998cm" fo:margin-top="0cm" fo:margin-bottom="0cm" fo:background-color="transparent" fo:border="none" style:shadow="none" style:text-autospace="none" style:vertical-align="auto" style:snap-to-layout-grid="false"/>
    </style:style>
    <style:style style:name="T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691cm" table:align="left" fo:margin="0cm" style:shadow="none" style:may-break-between-rows="true" table:border-model="collapsing"/>
    </style:style>
    <style:style style:name="Table4.A" style:family="table-column">
      <style:table-column-properties style:column-width="1.016cm"/>
    </style:style>
    <style:style style:name="Table4.B" style:family="table-column">
      <style:table-column-properties style:column-width="0.199cm"/>
    </style:style>
    <style:style style:name="Table4.C" style:family="table-column">
      <style:table-column-properties style:column-width="2.396cm"/>
    </style:style>
    <style:style style:name="Table4.D" style:family="table-column">
      <style:table-column-properties style:column-width="0.300cm"/>
    </style:style>
    <style:style style:name="Table4.E" style:family="table-column">
      <style:table-column-properties style:column-width="2.496cm"/>
    </style:style>
    <style:style style:name="Table4.F" style:family="table-column">
      <style:table-column-properties style:column-width="0.300cm"/>
    </style:style>
    <style:style style:name="Table4.G" style:family="table-column">
      <style:table-column-properties style:column-width="1.778cm"/>
    </style:style>
    <style:style style:name="Table4.H" style:family="table-column">
      <style:table-column-properties style:column-width="0.238cm"/>
    </style:style>
    <style:style style:name="Table4.I" style:family="table-column">
      <style:table-column-properties style:column-width="0.219cm"/>
    </style:style>
    <style:style style:name="Table4.J" style:family="table-column">
      <style:table-column-properties style:column-width="2.109cm"/>
    </style:style>
    <style:style style:name="Table4.K" style:family="table-column">
      <style:table-column-properties style:column-width="0.300cm"/>
    </style:style>
    <style:style style:name="Table4.L" style:family="table-column">
      <style:table-column-properties style:column-width="2.209cm"/>
    </style:style>
    <style:style style:name="Table4.M" style:family="table-column">
      <style:table-column-properties style:column-width="0.300cm"/>
    </style:style>
    <style:style style:name="Table4.N" style:family="table-column">
      <style:table-column-properties style:column-width="2.809cm"/>
    </style:style>
    <style:style style:name="Table4.1" style:family="table-row">
      <style:table-row-properties style:min-row-height="44.94pt" fo:keep-together="auto"/>
    </style:style>
    <style:style style:name="Table4.A1" style:family="table-cell">
      <style:table-cell-properties style:vertical-align="middle" style:shadow="none" fo:background-color="#e5e5e5" fo:border="0.012cm solid #666666" fo:padding="0.050cm"/>
    </style:style>
    <style:style style:name="Table4.B1" style:family="table-cell">
      <style:table-cell-properties style:vertical-align="middle" style:shadow="none" fo:border-top="none" fo:border-bottom="none" fo:border-left="0.012cm solid #666666" fo:border-right="0.012cm solid #666666" fo:padding="0.050cm"/>
    </style:style>
    <style:style style:name="Table4.C1" style:family="table-cell">
      <style:table-cell-properties style:vertical-align="middle" style:shadow="none" fo:background-color="#e5e5e5" fo:border="0.012cm solid #666666" fo:padding="0.050cm"/>
    </style:style>
    <style:style style:name="Table4.2" style:family="table-row">
      <style:table-row-properties style:min-row-height="7.65pt" fo:keep-together="auto"/>
    </style:style>
    <style:style style:name="Table4.A2" style:family="table-cell">
      <style:table-cell-properties style:vertical-align="middle" style:shadow="none" fo:border-top="0.012cm solid #666666" fo:border-bottom="0.012cm solid #666666" fo:border-left="none" fo:border-right="none" fo:padding="0.050cm"/>
    </style:style>
    <style:style style:name="Table4.B2" style:family="table-cell">
      <style:table-cell-properties style:vertical-align="middle" style:shadow="none" fo:border="none" fo:padding="0.050cm"/>
    </style:style>
    <style:style style:name="Table4.C2" style:family="table-cell">
      <style:table-cell-properties style:vertical-align="middle" style:shadow="none" fo:border-top="0.012cm solid #666666" fo:border-bottom="none" fo:border-left="none" fo:border-right="none" fo:padding="0.050cm"/>
    </style:style>
    <style:style style:name="Table4.3" style:family="table-row">
      <style:table-row-properties style:min-row-height="24.31pt" fo:keep-together="auto"/>
    </style:style>
    <style:style style:name="Table4.A3" style:family="table-cell">
      <style:table-cell-properties style:vertical-align="middle" style:shadow="none" fo:border="0.012cm solid #666666" fo:padding="0.050cm"/>
    </style:style>
    <style:style style:name="Table4.B3" style:family="table-cell">
      <style:table-cell-properties style:vertical-align="middle" style:shadow="none" fo:border-top="none" fo:border-bottom="none" fo:border-left="0.012cm solid #666666" fo:border-right="none" fo:padding="0.050cm"/>
    </style:style>
    <style:style style:name="Table4.C3" style:family="table-cell">
      <style:table-cell-properties style:vertical-align="middle" style:shadow="none" fo:background-color="#4d4d4d" fo:border="0.012cm solid #666666" fo:padding="0.050cm"/>
    </style:style>
    <style:style style:name="Table4.H3" style:family="table-cell">
      <style:table-cell-properties style:vertical-align="middle" style:shadow="none" fo:border-top="none" fo:border-bottom="none" fo:border-left="0.012cm solid #666666" fo:border-right="0.012cm solid #666666" fo:padding="0.050cm"/>
    </style:style>
    <style:style style:name="Table4.J3" style:family="table-cell">
      <style:table-cell-properties style:vertical-align="middle" style:shadow="none" fo:background-color="#4d4d4d" fo:border="0.012cm solid #666666" fo:padding="0.050cm"/>
    </style:style>
    <style:style style:name="Table4.4" style:family="table-row">
      <style:table-row-properties style:min-row-height="12.31pt" fo:keep-together="auto"/>
    </style:style>
    <style:style style:name="Table4.C4" style:family="table-cell">
      <style:table-cell-properties style:vertical-align="middle" style:shadow="none" fo:border-top="0.012cm solid #666666" fo:border-bottom="0.012cm solid #666666" fo:border-left="none" fo:border-right="0.012cm solid #666666" fo:padding="0.050cm"/>
    </style:style>
    <style:style style:name="Table4.J4" style:family="table-cell">
      <style:table-cell-properties style:vertical-align="middle" style:shadow="none" fo:border-top="0.012cm solid #666666" fo:border-bottom="0.012cm solid #666666" fo:border-left="0.012cm solid #666666" fo:border-right="none" fo:padding="0.050cm"/>
    </style:style>
    <style:style style:name="Table4.5" style:family="table-row">
      <style:table-row-properties style:min-row-height="27.14pt" fo:keep-together="auto"/>
    </style:style>
    <style:style style:name="Table4.C5" style:family="table-cell">
      <style:table-cell-properties style:vertical-align="middle" style:shadow="none" fo:border="0.012cm solid #666666" fo:padding="0.050cm"/>
    </style:style>
    <style:style style:name="Table4.J5" style:family="table-cell">
      <style:table-cell-properties style:vertical-align="middle" style:shadow="none" fo:border="0.012cm solid #666666" fo:padding="0.050cm"/>
    </style:style>
    <style:style style:name="Table4.6" style:family="table-row">
      <style:table-row-properties style:min-row-height="40.78pt" fo:keep-together="auto"/>
    </style:style>
    <style:style style:name="Table4.C6" style:family="table-cell">
      <style:table-cell-properties style:vertical-align="middle" style:shadow="none" fo:border="0.012cm solid #666666" fo:padding="0.050cm"/>
    </style:style>
    <style:style style:name="Table4.J6" style:family="table-cell">
      <style:table-cell-properties style:vertical-align="middle" style:shadow="none" fo:border="0.012cm solid #666666" fo:padding="0.050cm"/>
    </style:style>
    <style:style style:name="Table4.7" style:family="table-row">
      <style:table-row-properties style:min-row-height="7.65pt" fo:keep-together="auto"/>
    </style:style>
    <style:style style:name="Table4.A7" style:family="table-cell">
      <style:table-cell-properties style:vertical-align="middle" style:shadow="none" fo:border-top="0.012cm solid #666666" fo:border-bottom="0.012cm solid #666666" fo:border-left="none" fo:border-right="none" fo:padding="0.050cm"/>
    </style:style>
    <style:style style:name="Table4.B7" style:family="table-cell">
      <style:table-cell-properties style:vertical-align="middle" style:shadow="none" fo:border="none" fo:padding="0.050cm"/>
    </style:style>
    <style:style style:name="Table4.C7" style:family="table-cell">
      <style:table-cell-properties style:vertical-align="middle" style:shadow="none" fo:border-top="0.012cm solid #666666" fo:border-bottom="none" fo:border-left="none" fo:border-right="none" fo:padding="0.050cm"/>
    </style:style>
    <style:style style:name="Table4.8" style:family="table-row">
      <style:table-row-properties style:min-row-height="31.60pt" fo:keep-together="auto"/>
    </style:style>
    <style:style style:name="Table4.A8" style:family="table-cell">
      <style:table-cell-properties style:vertical-align="middle" style:shadow="none" fo:background-color="#e5e5e5" fo:border="0.012cm solid #666666" fo:padding="0.050cm"/>
    </style:style>
    <style:style style:name="Table4.B8" style:family="table-cell">
      <style:table-cell-properties style:vertical-align="middle" style:shadow="none" fo:border-top="none" fo:border-bottom="none" fo:border-left="0.012cm solid #666666" fo:border-right="none" fo:padding="0.050cm"/>
    </style:style>
    <style:style style:name="Table4.C8" style:family="table-cell">
      <style:table-cell-properties style:vertical-align="middle" style:shadow="none" fo:border="0.012cm solid #666666" fo:padding="0.050cm"/>
    </style:style>
    <style:style style:name="Table4.D8" style:family="table-cell">
      <style:table-cell-properties style:vertical-align="middle" style:shadow="none" fo:border-top="none" fo:border-bottom="none" fo:border-left="0.012cm solid #666666" fo:border-right="0.012cm solid #666666" fo:padding="0.050cm"/>
    </style:style>
    <style:style style:name="Table4.E8" style:family="table-cell">
      <style:table-cell-properties style:vertical-align="middle" style:shadow="none" fo:border="0.012cm solid #666666" fo:padding="0.050cm"/>
    </style:style>
    <style:style style:name="Table4.F8" style:family="table-cell">
      <style:table-cell-properties style:vertical-align="middle" style:shadow="none" fo:border-top="none" fo:border-bottom="none" fo:border-left="0.012cm solid #666666" fo:border-right="0.04cm solid #ff0000" fo:padding="0.050cm"/>
    </style:style>
    <style:style style:name="Table4.G8" style:family="table-cell">
      <style:table-cell-properties style:vertical-align="middle" style:shadow="none" fo:border-top="0.04cm solid #ff0000" fo:border-bottom="0.012cm solid #666666" fo:border-left="0.04cm solid #ff0000" fo:border-right="0.04cm solid #ff0000" fo:padding="0.050cm"/>
    </style:style>
    <style:style style:name="Table4.I8" style:family="table-cell">
      <style:table-cell-properties style:vertical-align="middle" style:shadow="none" fo:border-top="none" fo:border-bottom="none" fo:border-left="0.04cm solid #ff0000" fo:border-right="0.012cm solid #4c4c4c" fo:padding="0.050cm"/>
    </style:style>
    <style:style style:name="Table4.J8" style:family="table-cell">
      <style:table-cell-properties style:vertical-align="middle" style:shadow="none" fo:background-color="#e5e5e5" fo:border="0.05cm solid #000000" fo:padding="0.050cm"/>
    </style:style>
    <style:style style:name="Table4.K8" style:family="table-cell">
      <style:table-cell-properties style:vertical-align="middle" style:shadow="none" fo:border-top="none" fo:border-bottom="none" fo:border-left="0.012cm solid #4c4c4c" fo:border-right="0.05cm solid #000000" fo:padding="0.050cm"/>
    </style:style>
    <style:style style:name="Table4.L8" style:family="table-cell">
      <style:table-cell-properties style:vertical-align="middle" style:shadow="none" fo:background-color="#e5e5e5" fo:border="0.05cm solid #000000" fo:padding="0.050cm"/>
    </style:style>
    <style:style style:name="Table4.M8" style:family="table-cell">
      <style:table-cell-properties style:vertical-align="middle" style:shadow="none" fo:border-top="none" fo:border-bottom="none" fo:border-left="0.05cm solid #000000" fo:border-right="0.01cm solid #000000" fo:padding="0.050cm"/>
    </style:style>
    <style:style style:name="Table4.N8" style:family="table-cell">
      <style:table-cell-properties style:vertical-align="middle" style:shadow="none" fo:background-color="#4d4d4d" fo:border-top="0.01cm solid #000000" fo:border-bottom="none" fo:border-left="0.01cm solid #000000" fo:border-right="0.01cm solid #000000" fo:padding="0.050cm"/>
    </style:style>
    <style:style style:name="Table4.9" style:family="table-row">
      <style:table-row-properties style:min-row-height="18.48pt" fo:keep-together="auto"/>
    </style:style>
    <style:style style:name="Table4.N9" style:family="table-cell">
      <style:table-cell-properties style:vertical-align="middle" style:shadow="none" fo:background-color="#4d4d4d" fo:border-top="none" fo:border-bottom="0.01cm solid #000000" fo:border-left="0.01cm solid #000000" fo:border-right="0.01cm solid #000000" fo:padding="0.050cm"/>
    </style:style>
    <style:style style:name="Table4.10" style:family="table-row">
      <style:table-row-properties style:min-row-height="9.48pt" fo:keep-together="auto"/>
    </style:style>
    <style:style style:name="Table4.C10" style:family="table-cell">
      <style:table-cell-properties style:vertical-align="middle" style:shadow="none" fo:border-top="0.012cm solid #666666" fo:border-bottom="0.012cm solid #666666" fo:border-left="none" fo:border-right="none" fo:padding="0.050cm"/>
    </style:style>
    <style:style style:name="Table4.D10" style:family="table-cell">
      <style:table-cell-properties style:vertical-align="middle" style:shadow="none" fo:border="none" fo:padding="0.050cm"/>
    </style:style>
    <style:style style:name="Table4.E10" style:family="table-cell">
      <style:table-cell-properties style:vertical-align="middle" style:shadow="none" fo:border-top="0.012cm solid #666666" fo:border-bottom="0.012cm solid #666666" fo:border-left="none" fo:border-right="none" fo:padding="0.050cm"/>
    </style:style>
    <style:style style:name="Table4.F10" style:family="table-cell">
      <style:table-cell-properties style:vertical-align="middle" style:shadow="none" fo:border-top="none" fo:border-bottom="none" fo:border-left="none" fo:border-right="0.04cm solid #ff0000" fo:padding="0.050cm"/>
    </style:style>
    <style:style style:name="Table4.G10" style:family="table-cell">
      <style:table-cell-properties style:vertical-align="middle" style:shadow="none" fo:border-top="0.012cm solid #666666" fo:border-bottom="0.012cm solid #4c4c4c" fo:border-left="0.04cm solid #ff0000" fo:border-right="0.04cm solid #ff0000" fo:padding="0.050cm"/>
    </style:style>
    <style:style style:name="Table4.I10" style:family="table-cell">
      <style:table-cell-properties style:vertical-align="middle" style:shadow="none" fo:border-top="none" fo:border-bottom="none" fo:border-left="0.04cm solid #ff0000" fo:border-right="none" fo:padding="0.050cm"/>
    </style:style>
    <style:style style:name="Table4.J10" style:family="table-cell">
      <style:table-cell-properties style:vertical-align="middle" style:shadow="none" fo:border-top="0.012cm solid #4c4c4c" fo:border-bottom="0.012cm solid #4c4c4c" fo:border-left="none" fo:border-right="none" fo:padding="0.050cm"/>
    </style:style>
    <style:style style:name="Table4.K10" style:family="table-cell">
      <style:table-cell-properties style:vertical-align="middle" style:shadow="none" fo:border="none" fo:padding="0.050cm"/>
    </style:style>
    <style:style style:name="Table4.L10" style:family="table-cell">
      <style:table-cell-properties style:vertical-align="middle" style:shadow="none" fo:border-top="0.05cm solid #000000" fo:border-bottom="0.012cm solid #4c4c4c" fo:border-left="none" fo:border-right="none" fo:padding="0.050cm"/>
    </style:style>
    <style:style style:name="Table4.M10" style:family="table-cell">
      <style:table-cell-properties style:vertical-align="middle" style:shadow="none" fo:border="none" fo:padding="0.050cm"/>
    </style:style>
    <style:style style:name="Table4.N10" style:family="table-cell">
      <style:table-cell-properties style:vertical-align="middle" style:shadow="none" fo:border-top="0.01cm solid #000000" fo:border-bottom="0.012cm solid #4c4c4c" fo:border-left="none" fo:border-right="none" fo:padding="0.050cm"/>
    </style:style>
    <style:style style:name="Table4.11" style:family="table-row">
      <style:table-row-properties style:min-row-height="42.48pt" fo:keep-together="auto"/>
    </style:style>
    <style:style style:name="Table4.C11" style:family="table-cell">
      <style:table-cell-properties style:vertical-align="middle" style:shadow="none" fo:border="0.012cm solid #666666" fo:padding="0.050cm"/>
    </style:style>
    <style:style style:name="Table4.D11" style:family="table-cell">
      <style:table-cell-properties style:vertical-align="middle" style:shadow="none" fo:border-top="none" fo:border-bottom="none" fo:border-left="0.012cm solid #666666" fo:border-right="0.012cm solid #666666" fo:padding="0.050cm"/>
    </style:style>
    <style:style style:name="Table4.E11" style:family="table-cell">
      <style:table-cell-properties style:vertical-align="middle" style:shadow="none" fo:border="0.012cm solid #666666" fo:padding="0.050cm"/>
    </style:style>
    <style:style style:name="Table4.F11" style:family="table-cell">
      <style:table-cell-properties style:vertical-align="middle" style:shadow="none" fo:border-top="none" fo:border-bottom="none" fo:border-left="0.012cm solid #666666" fo:border-right="0.04cm solid #ff0000" fo:padding="0.050cm"/>
    </style:style>
    <style:style style:name="Table4.G11" style:family="table-cell">
      <style:table-cell-properties style:vertical-align="middle" style:shadow="none" fo:border-top="0.012cm solid #4c4c4c" fo:border-bottom="0.04cm solid #ff0000" fo:border-left="0.04cm solid #ff0000" fo:border-right="0.04cm solid #ff0000" fo:padding="0.050cm"/>
    </style:style>
    <style:style style:name="Table4.I11" style:family="table-cell">
      <style:table-cell-properties style:vertical-align="middle" style:shadow="none" fo:border-top="none" fo:border-bottom="none" fo:border-left="0.04cm solid #ff0000" fo:border-right="0.012cm solid #4c4c4c" fo:padding="0.050cm"/>
    </style:style>
    <style:style style:name="Table4.J11" style:family="table-cell">
      <style:table-cell-properties style:vertical-align="middle" style:shadow="none" fo:border-top="0.012cm solid #4c4c4c" fo:border-bottom="0.012cm solid #4c4c4c" fo:border-left="0.012cm solid #4c4c4c" fo:border-right="0.01cm solid #000000" fo:padding="0.050cm"/>
    </style:style>
    <style:style style:name="Table4.K11" style:family="table-cell">
      <style:table-cell-properties style:vertical-align="middle" style:shadow="none" fo:border-top="none" fo:border-bottom="none" fo:border-left="0.01cm solid #000000" fo:border-right="0.01cm solid #000000" fo:padding="0.050cm"/>
    </style:style>
    <style:style style:name="Table4.L11" style:family="table-cell">
      <style:table-cell-properties style:vertical-align="middle" style:shadow="none" fo:border-top="0.012cm solid #4c4c4c" fo:border-bottom="0.012cm solid #4c4c4c" fo:border-left="0.01cm solid #000000" fo:border-right="0.01cm solid #000000" fo:padding="0.050cm"/>
    </style:style>
    <style:style style:name="Table4.M11" style:family="table-cell">
      <style:table-cell-properties style:vertical-align="middle" style:shadow="none" fo:border-top="none" fo:border-bottom="none" fo:border-left="0.01cm solid #000000" fo:border-right="0.01cm solid #000000" fo:padding="0.050cm"/>
    </style:style>
    <style:style style:name="Table4.N11" style:family="table-cell">
      <style:table-cell-properties style:vertical-align="middle" style:shadow="none" fo:border-top="0.012cm solid #4c4c4c" fo:border-bottom="0.012cm solid #4c4c4c" fo:border-left="0.01cm solid #000000" fo:border-right="0.012cm solid #4c4c4c" fo:padding="0.050cm"/>
    </style:style>
    <style:style style:name="P79_0" style:parent-style-name="Standard" style:family="paragraph">
      <style:paragraph-properties fo:line-height="170%" fo:text-align="justify" fo:margin-left="0.998cm" fo:margin-right="0cm" fo:text-indent="-0.998cm" fo:margin-top="0cm" fo:margin-bottom="0cm" fo:background-color="transparent" fo:border="none" style:shadow="none" style:text-autospace="none" style:vertical-align="auto" style:snap-to-layout-grid="false"/>
    </style:style>
    <style:style style:name="T17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6_0_b4" style:parent-style-name="Standard" style:family="paragraph">
      <style:paragraph-properties fo:line-height="111%" fo:text-align="justify" fo:margin-left="1.472cm" fo:margin-right="0cm" fo:text-indent="-1.472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9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2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4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7" style:family="text">
      <style:text-properties fo:color="#000000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83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7_0" style:parent-style-name="Standard" style:family="paragraph">
      <style:paragraph-properties fo:line-height="106%" fo:text-align="justify" fo:margin-left="1.028cm" fo:margin-right="0cm" fo:text-indent="-1.028cm" fo:margin-top="0cm" fo:margin-bottom="0cm" fo:background-color="transparent" fo:border="none" style:shadow="none" style:text-autospace="none" style:vertical-align="auto" style:snap-to-layout-grid="false"/>
    </style:style>
    <style:style style:name="T18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1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3_0" style:parent-style-name="Standard" style:family="paragraph">
      <style:paragraph-properties fo:line-height="145%" fo:text-align="justify" fo:margin-left="1.028cm" fo:margin-right="0cm" fo:text-indent="-1.028cm" fo:margin-top="0cm" fo:margin-bottom="0cm" fo:background-color="transparent" fo:border="none" style:shadow="none" style:text-autospace="none" style:vertical-align="auto" style:snap-to-layout-grid="false"/>
    </style:style>
    <style:style style:name="T28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8_0" style:parent-style-name="Standard" style:family="paragraph">
      <style:paragraph-properties fo:line-height="84%" fo:text-align="justify" fo:margin-left="1.650cm" fo:margin-right="0cm" fo:text-indent="-1.650cm" fo:margin-top="0cm" fo:margin-bottom="0cm" fo:background-color="transparent" fo:border="none" style:shadow="none" style:text-autospace="none" style:vertical-align="auto" style:snap-to-layout-grid="false"/>
    </style:style>
    <style:style style:name="T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9_0" style:parent-style-name="Standard" style:family="paragraph">
      <style:paragraph-properties fo:line-height="84%" fo:text-align="center" fo:margin-left="3.080cm" fo:margin-right="0cm" fo:text-indent="-3.080cm" fo:margin-top="0cm" fo:margin-bottom="0cm" fo:background-color="transparent" fo:border="none" style:shadow="none" style:text-autospace="none" style:vertical-align="auto" style:snap-to-layout-grid="false"/>
    </style:style>
    <style:style style:name="Table5" style:family="table">
      <style:table-properties style:width="16.544cm" table:align="left" fo:margin="0cm" style:shadow="none" style:may-break-between-rows="true" table:border-model="collapsing"/>
    </style:style>
    <style:style style:name="Table5.A" style:family="table-column">
      <style:table-column-properties style:column-width="3.737cm"/>
    </style:style>
    <style:style style:name="Table5.B" style:family="table-column">
      <style:table-column-properties style:column-width="12.807cm"/>
    </style:style>
    <style:style style:name="Table5.1" style:family="table-row">
      <style:table-row-properties style:min-row-height="16.77pt" fo:keep-together="auto"/>
    </style:style>
    <style:style style:name="Table5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5.B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4cm solid #000000" fo:padding-top="0.050cm" fo:padding-bottom="0.050cm" fo:padding-left="0.180cm" fo:padding-right="0.180cm"/>
    </style:style>
    <style:style style:name="Table5.2" style:family="table-row">
      <style:table-row-properties style:min-row-height="16.77pt" fo:keep-together="auto"/>
    </style:style>
    <style:style style:name="Table5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Table5.3" style:family="table-row">
      <style:table-row-properties style:min-row-height="16.77pt" fo:keep-together="auto"/>
    </style:style>
    <style:style style:name="Table5.A3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5.B3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4cm solid #000000" fo:padding-top="0.050cm" fo:padding-bottom="0.050cm" fo:padding-left="0.180cm" fo:padding-right="0.180cm"/>
    </style:style>
    <style:style style:name="Table5.4" style:family="table-row">
      <style:table-row-properties style:min-row-height="16.77pt" fo:keep-together="auto"/>
    </style:style>
    <style:style style:name="Table5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Table5.5" style:family="table-row">
      <style:table-row-properties style:min-row-height="16.77pt" fo:keep-together="auto"/>
    </style:style>
    <style:style style:name="Table5.A5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5.B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4cm solid #000000" fo:padding-top="0.050cm" fo:padding-bottom="0.050cm" fo:padding-left="0.180cm" fo:padding-right="0.180cm"/>
    </style:style>
    <style:style style:name="Table5.6" style:family="table-row">
      <style:table-row-properties style:min-row-height="16.77pt" fo:keep-together="auto"/>
    </style:style>
    <style:style style:name="Table5.B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P240_0" style:parent-style-name="Standard" style:family="paragraph">
      <style:paragraph-properties fo:line-height="111%" fo:text-align="center" fo:margin-left="1.472cm" fo:margin-right="0cm" fo:text-indent="-1.472cm" fo:margin-top="0cm" fo:margin-bottom="0cm" fo:background-color="transparent" fo:border="none" style:shadow="none" style:text-autospace="none" style:vertical-align="auto" style:snap-to-layout-grid="false"/>
    </style:style>
    <style:style style:name="T34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1_36" style:parent-style-name="바탕글 사본5" style:family="paragraph">
      <style:paragraph-properties fo:line-height="84%" fo:text-align="justify" fo:margin-left="0.994cm" fo:margin-right="0cm" fo:text-indent="-0.994cm" fo:margin-top="0cm" fo:margin-bottom="0cm" fo:background-color="transparent" fo:border="none" style:shadow="none" style:text-autospace="none" style:vertical-align="auto" style:snap-to-layout-grid="true"/>
    </style:style>
    <style:style style:name="T2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5" style:family="table">
      <style:table-properties style:width="16.801cm" table:align="left" fo:margin="0cm" style:shadow="none" style:may-break-between-rows="true" table:border-model="collapsing"/>
    </style:style>
    <style:style style:name="Table15.A" style:family="table-column">
      <style:table-column-properties style:column-width="16.801cm"/>
    </style:style>
    <style:style style:name="Table15.1" style:family="table-row">
      <style:table-row-properties style:min-row-height="141.32pt" fo:keep-together="auto"/>
    </style:style>
    <style:style style:name="Table15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T2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6_0" style:parent-style-name="Standard" style:family="paragraph">
      <style:paragraph-properties fo:line-height="111%" fo:text-align="justify" fo:margin-left="1.472cm" fo:margin-right="0cm" fo:text-indent="-1.472cm" fo:margin-top="0cm" fo:margin-bottom="0cm" fo:background-color="transparent" fo:border="none" style:shadow="none" style:text-autospace="none" style:vertical-align="auto" style:snap-to-layout-grid="false"/>
    </style:style>
    <style:style style:name="T6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2_0" style:parent-style-name="Standard" style:family="paragraph">
      <style:paragraph-properties fo:line-height="106%" fo:text-align="justify" fo:margin-left="1.005cm" fo:margin-right="0cm" fo:text-indent="-1.005cm" fo:margin-top="0cm" fo:margin-bottom="0cm" fo:background-color="transparent" fo:border="none" style:shadow="none" style:text-autospace="none" style:vertical-align="auto" style:snap-to-layout-grid="false"/>
    </style:style>
    <style:style style:name="P243_0" style:parent-style-name="Standard" style:family="paragraph">
      <style:paragraph-properties fo:line-height="84%" fo:text-align="center" fo:margin-left="1.322cm" fo:margin-right="0cm" fo:text-indent="-1.322cm" fo:margin-top="0cm" fo:margin-bottom="0cm" fo:background-color="transparent" fo:border="none" style:shadow="none" style:text-autospace="none" style:vertical-align="auto" style:snap-to-layout-grid="false"/>
    </style:style>
    <style:style style:name="Table17" style:family="table">
      <style:table-properties style:width="16.768cm" table:align="left" fo:margin="0cm" style:shadow="none" style:may-break-between-rows="true" table:border-model="collapsing"/>
    </style:style>
    <style:style style:name="Table17.A" style:family="table-column">
      <style:table-column-properties style:column-width="2.623cm"/>
    </style:style>
    <style:style style:name="Table17.B" style:family="table-column">
      <style:table-column-properties style:column-width="0.426cm"/>
    </style:style>
    <style:style style:name="Table17.C" style:family="table-column">
      <style:table-column-properties style:column-width="2.423cm"/>
    </style:style>
    <style:style style:name="Table17.D" style:family="table-column">
      <style:table-column-properties style:column-width="0.426cm"/>
    </style:style>
    <style:style style:name="Table17.E" style:family="table-column">
      <style:table-column-properties style:column-width="2.323cm"/>
    </style:style>
    <style:style style:name="Table17.F" style:family="table-column">
      <style:table-column-properties style:column-width="0.426cm"/>
    </style:style>
    <style:style style:name="Table17.G" style:family="table-column">
      <style:table-column-properties style:column-width="2.323cm"/>
    </style:style>
    <style:style style:name="Table17.H" style:family="table-column">
      <style:table-column-properties style:column-width="0.426cm"/>
    </style:style>
    <style:style style:name="Table17.I" style:family="table-column">
      <style:table-column-properties style:column-width="2.523cm"/>
    </style:style>
    <style:style style:name="Table17.J" style:family="table-column">
      <style:table-column-properties style:column-width="0.426cm"/>
    </style:style>
    <style:style style:name="Table17.K" style:family="table-column">
      <style:table-column-properties style:column-width="2.423cm"/>
    </style:style>
    <style:style style:name="Table17.1" style:family="table-row">
      <style:table-row-properties style:min-row-height="25.82pt" fo:keep-together="auto"/>
    </style:style>
    <style:style style:name="Table17.A1" style:family="table-cell">
      <style:table-cell-properties style:vertical-align="middle" style:shadow="none" fo:background-color="#dfe6f7" fo:border-top="0.012cm solid #000000" fo:border-bottom="0.01cm solid #000000" fo:border-left="0.012cm solid #000000" fo:border-right="0.012cm solid #000000" fo:padding="0.050cm"/>
    </style:style>
    <style:style style:name="Table17.B1" style:family="table-cell">
      <style:table-cell-properties style:vertical-align="middle" style:shadow="none" fo:border-top="none" fo:border-bottom="none" fo:border-left="0.012cm solid #000000" fo:border-right="0.012cm solid #000000"/>
    </style:style>
    <style:style style:name="Table17.C1" style:family="table-cell">
      <style:table-cell-properties style:vertical-align="middle" style:shadow="none" fo:background-color="#dfe6f7" fo:border-top="0.012cm solid #000000" fo:border-bottom="0.01cm solid #000000" fo:border-left="0.012cm solid #000000" fo:border-right="0.012cm solid #000000" fo:padding="0.050cm"/>
    </style:style>
    <style:style style:name="Table17.D1" style:family="table-cell">
      <style:table-cell-properties style:vertical-align="middle" style:shadow="none" fo:border-top="none" fo:border-bottom="none" fo:border-left="0.012cm solid #000000" fo:border-right="0.04cm solid #ff0000"/>
    </style:style>
    <style:style style:name="Table17.E1" style:family="table-cell">
      <style:table-cell-properties style:vertical-align="middle" style:shadow="none" fo:background-color="#dfe6f7" fo:border-top="0.04cm solid #ff0000" fo:border-bottom="0.01cm solid #000000" fo:border-left="0.04cm solid #ff0000" fo:border-right="0.04cm solid #ff0000" fo:padding="0.050cm"/>
    </style:style>
    <style:style style:name="Table17.F1" style:family="table-cell">
      <style:table-cell-properties style:vertical-align="middle" style:shadow="none" fo:border-top="none" fo:border-bottom="none" fo:border-left="0.04cm solid #ff0000" fo:border-right="0.012cm solid #000000"/>
    </style:style>
    <style:style style:name="Table17.G1" style:family="table-cell">
      <style:table-cell-properties style:vertical-align="middle" style:shadow="none" fo:background-color="#dfe6f7" fo:border-top="0.012cm solid #000000" fo:border-bottom="0.01cm solid #000000" fo:border-left="0.012cm solid #000000" fo:border-right="0.012cm solid #000000" fo:padding="0.050cm"/>
    </style:style>
    <style:style style:name="Table17.H1" style:family="table-cell">
      <style:table-cell-properties style:vertical-align="middle" style:shadow="none" fo:border-top="none" fo:border-bottom="none" fo:border-left="0.012cm solid #000000" fo:border-right="0.012cm solid #000000"/>
    </style:style>
    <style:style style:name="Table17.I1" style:family="table-cell">
      <style:table-cell-properties style:vertical-align="middle" style:shadow="none" fo:background-color="#dfe6f7" fo:border-top="0.012cm solid #000000" fo:border-bottom="0.01cm solid #000000" fo:border-left="0.012cm solid #000000" fo:border-right="0.012cm solid #000000" fo:padding="0.050cm"/>
    </style:style>
    <style:style style:name="Table17.J1" style:family="table-cell">
      <style:table-cell-properties style:vertical-align="middle" style:shadow="none" fo:border-top="none" fo:border-bottom="none" fo:border-left="0.012cm solid #000000" fo:border-right="0.012cm solid #000000"/>
    </style:style>
    <style:style style:name="Table17.K1" style:family="table-cell">
      <style:table-cell-properties style:vertical-align="middle" style:shadow="none" fo:background-color="#dfe6f7" fo:border-top="0.012cm solid #000000" fo:border-bottom="0.01cm solid #000000" fo:border-left="0.012cm solid #000000" fo:border-right="0.012cm solid #000000" fo:padding="0.050cm"/>
    </style:style>
    <style:style style:name="Table17.2" style:family="table-row">
      <style:table-row-properties style:min-row-height="70.62pt" fo:keep-together="auto"/>
    </style:style>
    <style:style style:name="Table17.A2" style:family="table-cell">
      <style:table-cell-properties style:vertical-align="middle" style:shadow="none" fo:border-top="0.01cm solid #000000" fo:border-bottom="0.012cm dotted #000000" fo:border-left="0.012cm dotted #000000" fo:border-right="0.012cm dotted #000000" fo:padding="0.050cm"/>
    </style:style>
    <style:style style:name="Table17.B2" style:family="table-cell">
      <style:table-cell-properties style:vertical-align="middle" style:shadow="none" fo:border-top="none" fo:border-bottom="none" fo:border-left="0.012cm dotted #000000" fo:border-right="0.012cm dotted #000000" fo:padding="0.050cm"/>
    </style:style>
    <style:style style:name="Table17.C2" style:family="table-cell">
      <style:table-cell-properties style:vertical-align="middle" style:shadow="none" fo:border-top="0.01cm solid #000000" fo:border-bottom="0.012cm dotted #000000" fo:border-left="0.012cm dotted #000000" fo:border-right="0.012cm dotted #000000" fo:padding="0.050cm"/>
    </style:style>
    <style:style style:name="Table17.D2" style:family="table-cell">
      <style:table-cell-properties style:vertical-align="middle" style:shadow="none" fo:border-top="none" fo:border-bottom="none" fo:border-left="0.012cm dotted #000000" fo:border-right="0.04cm solid #ff0000" fo:padding="0.050cm"/>
    </style:style>
    <style:style style:name="Table17.E2" style:family="table-cell">
      <style:table-cell-properties style:vertical-align="middle" style:shadow="none" fo:border-top="0.01cm solid #000000" fo:border-bottom="0.012cm dotted #000000" fo:border-left="0.04cm solid #ff0000" fo:border-right="0.04cm solid #ff0000" fo:padding="0.050cm"/>
    </style:style>
    <style:style style:name="Table17.F2" style:family="table-cell">
      <style:table-cell-properties style:vertical-align="middle" style:shadow="none" fo:border-top="none" fo:border-bottom="none" fo:border-left="0.04cm solid #ff0000" fo:border-right="0.012cm dotted #000000" fo:padding="0.050cm"/>
    </style:style>
    <style:style style:name="Table17.G2" style:family="table-cell">
      <style:table-cell-properties style:vertical-align="middle" style:shadow="none" fo:border-top="0.01cm solid #000000" fo:border-bottom="0.012cm dotted #000000" fo:border-left="0.012cm dotted #000000" fo:border-right="0.012cm dotted #000000" fo:padding="0.050cm"/>
    </style:style>
    <style:style style:name="Table17.H2" style:family="table-cell">
      <style:table-cell-properties style:vertical-align="middle" style:shadow="none" fo:border-top="none" fo:border-bottom="none" fo:border-left="0.012cm dotted #000000" fo:border-right="0.012cm dotted #000000" fo:padding="0.050cm"/>
    </style:style>
    <style:style style:name="Table17.I2" style:family="table-cell">
      <style:table-cell-properties style:vertical-align="middle" style:shadow="none" fo:border-top="0.01cm solid #000000" fo:border-bottom="0.012cm dotted #000000" fo:border-left="0.012cm dotted #000000" fo:border-right="0.012cm dotted #000000" fo:padding="0.050cm"/>
    </style:style>
    <style:style style:name="Table17.J2" style:family="table-cell">
      <style:table-cell-properties style:vertical-align="middle" style:shadow="none" fo:border-top="none" fo:border-bottom="none" fo:border-left="0.012cm dotted #000000" fo:border-right="0.012cm dotted #000000" fo:padding="0.050cm"/>
    </style:style>
    <style:style style:name="Table17.K2" style:family="table-cell">
      <style:table-cell-properties style:vertical-align="middle" style:shadow="none" fo:border-top="0.01cm solid #000000" fo:border-bottom="0.012cm dotted #000000" fo:border-left="0.012cm dotted #000000" fo:border-right="0.012cm dotted #000000" fo:padding="0.050cm"/>
    </style:style>
    <style:style style:name="Table17.3" style:family="table-row">
      <style:table-row-properties style:min-row-height="12.82pt" fo:keep-together="auto"/>
    </style:style>
    <style:style style:name="Table17.A3" style:family="table-cell">
      <style:table-cell-properties style:vertical-align="middle" style:shadow="none" fo:border="0.012cm dotted #000000" fo:padding="0.050cm"/>
    </style:style>
    <style:style style:name="Table17.B3" style:family="table-cell">
      <style:table-cell-properties style:vertical-align="middle" style:shadow="none" fo:border-top="none" fo:border-bottom="none" fo:border-left="0.012cm dotted #000000" fo:border-right="0.012cm dotted #000000" fo:padding="0.050cm"/>
    </style:style>
    <style:style style:name="Table17.C3" style:family="table-cell">
      <style:table-cell-properties style:vertical-align="middle" style:shadow="none" fo:border="0.012cm dotted #000000" fo:padding="0.050cm"/>
    </style:style>
    <style:style style:name="Table17.D3" style:family="table-cell">
      <style:table-cell-properties style:vertical-align="middle" style:shadow="none" fo:border-top="none" fo:border-bottom="none" fo:border-left="0.012cm dotted #000000" fo:border-right="0.04cm solid #ff0000" fo:padding="0.050cm"/>
    </style:style>
    <style:style style:name="Table17.E3" style:family="table-cell">
      <style:table-cell-properties style:vertical-align="middle" style:shadow="none" fo:border-top="0.012cm dotted #000000" fo:border-bottom="0.04cm solid #ff0000" fo:border-left="0.04cm solid #ff0000" fo:border-right="0.04cm solid #ff0000" fo:padding="0.050cm"/>
    </style:style>
    <style:style style:name="Table17.F3" style:family="table-cell">
      <style:table-cell-properties style:vertical-align="middle" style:shadow="none" fo:border-top="none" fo:border-bottom="none" fo:border-left="0.04cm solid #ff0000" fo:border-right="0.012cm dotted #000000" fo:padding="0.050cm"/>
    </style:style>
    <style:style style:name="Table17.G3" style:family="table-cell">
      <style:table-cell-properties style:vertical-align="middle" style:shadow="none" fo:border="0.012cm dotted #000000" fo:padding="0.050cm"/>
    </style:style>
    <style:style style:name="Table17.H3" style:family="table-cell">
      <style:table-cell-properties style:vertical-align="middle" style:shadow="none" fo:border-top="none" fo:border-bottom="none" fo:border-left="0.012cm dotted #000000" fo:border-right="0.012cm dotted #000000" fo:padding="0.050cm"/>
    </style:style>
    <style:style style:name="Table17.I3" style:family="table-cell">
      <style:table-cell-properties style:vertical-align="middle" style:shadow="none" fo:border="0.012cm dotted #000000" fo:padding="0.050cm"/>
    </style:style>
    <style:style style:name="Table17.J3" style:family="table-cell">
      <style:table-cell-properties style:vertical-align="middle" style:shadow="none" fo:border-top="none" fo:border-bottom="none" fo:border-left="0.012cm dotted #000000" fo:border-right="0.012cm dotted #000000" fo:padding="0.050cm"/>
    </style:style>
    <style:style style:name="Table17.K3" style:family="table-cell">
      <style:table-cell-properties style:vertical-align="middle" style:shadow="none" fo:border="0.012cm dotted #000000" fo:padding="0.050cm"/>
    </style:style>
    <style:style style:name="P180_0" style:parent-style-name="Standard" style:family="paragraph">
      <style:paragraph-properties fo:line-height="145%" fo:text-align="end" fo:margin-left="1.013cm" fo:margin-right="0cm" fo:text-indent="-1.013cm" fo:margin-top="0cm" fo:margin-bottom="0cm" fo:background-color="transparent" fo:border="none" style:shadow="none" style:text-autospace="none" style:vertical-align="auto" style:snap-to-layout-grid="false"/>
    </style:style>
    <style:style style:name="T19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1_0" style:parent-style-name="Standard" style:family="paragraph">
      <style:paragraph-properties fo:line-height="145%" fo:text-align="justify" fo:margin-left="0.689cm" fo:margin-right="0cm" fo:text-indent="-0.689cm" fo:margin-top="0cm" fo:margin-bottom="0cm" fo:background-color="transparent" fo:border="none" style:shadow="none" style:text-autospace="none" style:vertical-align="auto" style:snap-to-layout-grid="false"/>
    </style:style>
    <style:style style:name="T31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4_0" style:parent-style-name="Standard" style:family="paragraph">
      <style:paragraph-properties fo:line-height="84%" fo:text-align="justify" fo:margin-left="0.669cm" fo:margin-right="0cm" fo:text-indent="-0.669cm" fo:margin-top="0cm" fo:margin-bottom="0cm" fo:background-color="transparent" fo:border="none" style:shadow="none" style:text-autospace="none" style:vertical-align="auto" style:snap-to-layout-grid="false"/>
    </style:style>
    <style:style style:name="T6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5_0" style:parent-style-name="Standard" style:family="paragraph">
      <style:paragraph-properties fo:line-height="84%" fo:text-align="justify" fo:margin-left="0.689cm" fo:margin-right="0cm" fo:text-indent="-0.689cm" fo:margin-top="0cm" fo:margin-bottom="0cm" fo:background-color="transparent" fo:border="none" style:shadow="none" style:text-autospace="none" style:vertical-align="auto" style:snap-to-layout-grid="false"/>
    </style:style>
    <style:style style:name="T3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4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73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3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7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6_0" style:parent-style-name="Standard" style:family="paragraph">
      <style:paragraph-properties fo:line-height="84%" fo:text-align="justify" fo:margin-left="0.767cm" fo:margin-right="0cm" fo:text-indent="-0.767cm" fo:margin-top="0cm" fo:margin-bottom="0cm" fo:background-color="transparent" fo:border="none" style:shadow="none" style:text-autospace="none" style:vertical-align="auto" style:snap-to-layout-grid="false"/>
    </style:style>
    <style:style style:name="P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1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8" style:family="text">
      <style:text-properties fo:color="#000000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7_0" style:parent-style-name="Standard" style:family="paragraph">
      <style:paragraph-properties fo:line-height="117%" fo:text-align="justify" fo:margin-left="1.064cm" fo:margin-right="0cm" fo:text-indent="-1.064cm" fo:margin-top="0cm" fo:margin-bottom="0cm" fo:background-color="transparent" fo:border="none" style:shadow="none" style:text-autospace="none" style:vertical-align="auto" style:snap-to-layout-grid="false"/>
    </style:style>
    <style:style style:name="T5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8_0" style:parent-style-name="Standard" style:family="paragraph">
      <style:paragraph-properties fo:line-height="117%" fo:text-align="justify" fo:margin-left="1.370cm" fo:margin-right="0cm" fo:text-indent="-1.370cm" fo:margin-top="0cm" fo:margin-bottom="0cm" fo:background-color="transparent" fo:border="none" style:shadow="none" style:text-autospace="none" style:vertical-align="auto" style:snap-to-layout-grid="false"/>
    </style:style>
    <style:style style:name="T18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2_0" style:parent-style-name="Standard" style:family="paragraph">
      <style:paragraph-properties fo:line-height="160%" fo:text-align="justify" fo:margin-left="1.028cm" fo:margin-right="0cm" fo:text-indent="-1.028cm" fo:margin-top="0cm" fo:margin-bottom="0cm" fo:background-color="transparent" fo:border="none" style:shadow="none" style:text-autospace="none" style:vertical-align="auto" style:snap-to-layout-grid="false"/>
    </style:style>
    <style:style style:name="T3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9_0" style:parent-style-name="Standard" style:family="paragraph">
      <style:paragraph-properties fo:line-height="92%" fo:text-align="justify" fo:margin-left="1.610cm" fo:margin-right="0cm" fo:text-indent="-1.610cm" fo:margin-top="0cm" fo:margin-bottom="0cm" fo:background-color="transparent" fo:border="none" style:shadow="none" style:text-autospace="none" style:vertical-align="auto" style:snap-to-layout-grid="false"/>
    </style:style>
    <style:style style:name="T18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0_0" style:parent-style-name="Standard" style:family="paragraph">
      <style:paragraph-properties fo:line-height="93%" fo:text-align="justify" fo:margin-left="1.278cm" fo:margin-right="0cm" fo:text-indent="-1.278cm" fo:margin-top="0cm" fo:margin-bottom="0cm" fo:background-color="transparent" fo:border="none" style:shadow="none" style:text-autospace="none" style:vertical-align="auto" style:snap-to-layout-grid="false"/>
    </style:style>
    <style:style style:name="T4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1_0" style:parent-style-name="Standard" style:family="paragraph">
      <style:paragraph-properties fo:line-height="117%" fo:text-align="justify" fo:margin-left="1.081cm" fo:margin-right="0cm" fo:text-indent="-1.081cm" fo:margin-top="0cm" fo:margin-bottom="0cm" fo:background-color="transparent" fo:border="none" style:shadow="none" style:text-autospace="none" style:vertical-align="auto" style:snap-to-layout-grid="false"/>
    </style:style>
    <style:style style:name="T20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2_0" style:parent-style-name="Standard" style:family="paragraph">
      <style:paragraph-properties fo:line-height="117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P253_0" style:parent-style-name="Standard" style:family="paragraph">
      <style:paragraph-properties fo:line-height="117%" fo:text-align="justify" fo:margin-left="1.388cm" fo:margin-right="0cm" fo:text-indent="-1.388cm" fo:margin-top="0cm" fo:margin-bottom="0cm" fo:background-color="transparent" fo:border="none" style:shadow="none" style:text-autospace="none" style:vertical-align="auto" style:snap-to-layout-grid="false"/>
    </style:style>
    <style:style style:name="T33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7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8" style:family="text">
      <style:text-properties fo:color="#000000" style:text-outline="false" style:text-line-through-style="solid" style:text-position="sub 58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4_0" style:parent-style-name="Standard" style:family="paragraph">
      <style:paragraph-properties fo:line-height="92%" fo:text-align="justify" fo:margin-left="1.535cm" fo:margin-right="0cm" fo:text-indent="-1.535cm" fo:margin-top="0cm" fo:margin-bottom="0cm" fo:background-color="transparent" fo:border="none" style:shadow="none" style:text-autospace="none" style:vertical-align="auto" style:snap-to-layout-grid="false"/>
    </style:style>
    <style:style style:name="P78_0" style:parent-style-name="Standard" style:family="paragraph">
      <style:paragraph-properties fo:line-height="160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T23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5_0" style:parent-style-name="Standard" style:family="paragraph">
      <style:paragraph-properties fo:line-height="117%" fo:text-align="justify" fo:margin-left="1.270cm" fo:margin-right="0cm" fo:text-indent="-1.270cm" fo:margin-top="0cm" fo:margin-bottom="0cm" fo:background-color="transparent" fo:border="none" style:shadow="none" style:text-autospace="none" style:vertical-align="auto" style:snap-to-layout-grid="false"/>
    </style:style>
    <style:style style:name="T1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6_0" style:parent-style-name="Standard" style:family="paragraph">
      <style:paragraph-properties fo:line-height="93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T34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7_0" style:parent-style-name="Standard" style:family="paragraph">
      <style:paragraph-properties fo:line-height="92%" fo:text-align="justify" fo:margin-left="1.554cm" fo:margin-right="0cm" fo:text-indent="-1.554cm" fo:margin-top="0cm" fo:margin-bottom="0cm" fo:background-color="transparent" fo:border="none" style:shadow="none" style:text-autospace="none" style:vertical-align="auto" style:snap-to-layout-grid="false"/>
    </style:style>
    <style:style style:name="T1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8_0" style:parent-style-name="Standard" style:family="paragraph">
      <style:paragraph-properties fo:line-height="93%" fo:text-align="justify" fo:margin-left="1.420cm" fo:margin-right="0cm" fo:text-indent="-1.420cm" fo:margin-top="0cm" fo:margin-bottom="0cm" fo:background-color="transparent" fo:border="none" style:shadow="none" style:text-autospace="none" style:vertical-align="auto" style:snap-to-layout-grid="false"/>
    </style:style>
    <style:style style:name="T37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9_0" style:parent-style-name="Standard" style:family="paragraph">
      <style:paragraph-properties fo:line-height="92%" fo:text-align="justify" fo:margin-left="1.582cm" fo:margin-right="0cm" fo:text-indent="-1.582cm" fo:margin-top="0cm" fo:margin-bottom="0cm" fo:background-color="transparent" fo:border="none" style:shadow="none" style:text-autospace="none" style:vertical-align="auto" style:snap-to-layout-grid="false"/>
    </style:style>
    <style:style style:name="T9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0_0" style:parent-style-name="Standard" style:family="paragraph">
      <style:paragraph-properties fo:line-height="117%" fo:text-align="justify" fo:margin-left="0.999cm" fo:margin-right="0cm" fo:text-indent="-0.999cm" fo:margin-top="0cm" fo:margin-bottom="0cm" fo:background-color="transparent" fo:border="none" style:shadow="none" style:text-autospace="none" style:vertical-align="auto" style:snap-to-layout-grid="false"/>
    </style:style>
    <style:style style:name="T19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1_0" style:parent-style-name="Standard" style:family="paragraph">
      <style:paragraph-properties fo:line-height="117%" fo:text-align="justify" fo:margin-left="1.017cm" fo:margin-right="0cm" fo:text-indent="-1.017cm" fo:margin-top="0cm" fo:margin-bottom="0cm" fo:background-color="transparent" fo:border="none" style:shadow="none" style:text-autospace="none" style:vertical-align="auto" style:snap-to-layout-grid="false"/>
    </style:style>
    <style:style style:name="T2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2_0" style:parent-style-name="Standard" style:family="paragraph">
      <style:paragraph-properties fo:line-height="117%" fo:text-align="justify" fo:margin-left="1.335cm" fo:margin-right="0cm" fo:text-indent="-1.335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P263_0" style:parent-style-name="Standard" style:family="paragraph">
      <style:paragraph-properties fo:line-height="92%" fo:text-align="justify" fo:margin-left="1.543cm" fo:margin-right="0cm" fo:text-indent="-1.543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9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4_0" style:parent-style-name="Standard" style:family="paragraph">
      <style:paragraph-properties fo:line-height="117%" fo:text-align="justify" fo:margin-left="1.325cm" fo:margin-right="0cm" fo:text-indent="-1.325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24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5_0" style:parent-style-name="Standard" style:family="paragraph">
      <style:paragraph-properties fo:line-height="117%" fo:text-align="justify" fo:margin-left="1.243cm" fo:margin-right="0cm" fo:text-indent="-1.243cm" fo:margin-top="0cm" fo:margin-bottom="0cm" fo:background-color="transparent" fo:border="none" style:shadow="none" style:text-autospace="none" style:vertical-align="auto" style:snap-to-layout-grid="false"/>
    </style:style>
    <style:style style:name="T3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P266_0" style:parent-style-name="Standard" style:family="paragraph">
      <style:paragraph-properties fo:line-height="92%" fo:text-align="justify" fo:margin-left="1.641cm" fo:margin-right="0cm" fo:text-indent="-1.641cm" fo:margin-top="0cm" fo:margin-bottom="0cm" fo:background-color="transparent" fo:border="none" style:shadow="none" style:text-autospace="none" style:vertical-align="auto" style:snap-to-layout-grid="false"/>
    </style:style>
    <style:style style:name="T3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T24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7_0" style:parent-style-name="Standard" style:family="paragraph">
      <style:paragraph-properties fo:line-height="117%" fo:text-align="justify" fo:margin-left="1.319cm" fo:margin-right="0cm" fo:text-indent="-1.319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24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T228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8_0" style:parent-style-name="Standard" style:family="paragraph">
      <style:paragraph-properties fo:line-height="104%" fo:text-align="center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T43" style:family="text">
      <style:text-properties fo:color="#ff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8" style:family="table">
      <style:table-properties style:width="16.800cm" table:align="left" fo:margin="0cm" style:shadow="none" style:may-break-between-rows="true" table:border-model="collapsing"/>
    </style:style>
    <style:style style:name="Table18.A" style:family="table-column">
      <style:table-column-properties style:column-width="4.901cm"/>
    </style:style>
    <style:style style:name="Table18.B" style:family="table-column">
      <style:table-column-properties style:column-width="11.899cm"/>
    </style:style>
    <style:style style:name="Table18.1" style:family="table-row">
      <style:table-row-properties style:min-row-height="23.31pt" fo:keep-together="auto"/>
    </style:style>
    <style:style style:name="Table18.A1" style:family="table-cell">
      <style:table-cell-properties style:vertical-align="middle" style:shadow="none" fo:background-color="#f2f2f2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8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8.2" style:family="table-row">
      <style:table-row-properties style:min-row-height="46.83pt" fo:keep-together="auto"/>
    </style:style>
    <style:style style:name="Table18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8.B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8.3" style:family="table-row">
      <style:table-row-properties style:min-row-height="68.10pt" fo:keep-together="auto"/>
    </style:style>
    <style:style style:name="Table18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8.B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8.4" style:family="table-row">
      <style:table-row-properties style:min-row-height="46.83pt" fo:keep-together="auto"/>
    </style:style>
    <style:style style:name="Table18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8.B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8.5" style:family="table-row">
      <style:table-row-properties style:min-row-height="108.23pt" fo:keep-together="auto"/>
    </style:style>
    <style:style style:name="Table18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8.B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P269_0" style:parent-style-name="Standard" style:family="paragraph">
      <style:paragraph-properties fo:line-height="138%" fo:text-align="justify" fo:margin-left="1.472cm" fo:margin-right="0cm" fo:text-indent="-1.472cm" fo:margin-top="0cm" fo:margin-bottom="0cm" fo:background-color="transparent" fo:border="none" style:shadow="none" style:text-autospace="none" style:vertical-align="auto" style:snap-to-layout-grid="false"/>
    </style:style>
    <style:style style:name="P270_0" style:parent-style-name="Standard" style:family="paragraph">
      <style:paragraph-properties fo:line-height="104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T4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1_0" style:parent-style-name="Standard" style:family="paragraph">
      <style:paragraph-properties fo:line-height="92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P272_36" style:parent-style-name="바탕글 사본5" style:family="paragraph">
      <style:paragraph-properties fo:line-height="123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10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3_0" style:parent-style-name="Standard" style:family="paragraph">
      <style:paragraph-properties fo:line-height="117%" fo:text-align="justify" fo:margin-left="0.831cm" fo:margin-right="0cm" fo:text-indent="-0.831cm" fo:margin-top="0cm" fo:margin-bottom="0cm" fo:background-color="transparent" fo:border="none" style:shadow="none" style:text-autospace="none" style:vertical-align="auto" style:snap-to-layout-grid="false"/>
    </style:style>
    <style:style style:name="T81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T10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3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4_0" style:parent-style-name="Standard" style:family="paragraph">
      <style:paragraph-properties fo:line-height="92%" fo:text-align="justify" fo:margin-left="1.604cm" fo:margin-right="0cm" fo:text-indent="-1.604cm" fo:margin-top="0cm" fo:margin-bottom="0cm" fo:background-color="transparent" fo:border="none" style:shadow="none" style:text-autospace="none" style:vertical-align="auto" style:snap-to-layout-grid="false"/>
    </style:style>
    <style:style style:name="T3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2_36_b4" style:parent-style-name="바탕글 사본5" style:family="paragraph">
      <style:paragraph-properties fo:line-height="123%" fo:text-align="start" fo:margin-left="1.263cm" fo:margin-right="0cm" fo:text-indent="-1.263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16.763cm" table:align="left" fo:margin="0cm" style:shadow="none" style:may-break-between-rows="true" table:border-model="collapsing"/>
    </style:style>
    <style:style style:name="Table19.A" style:family="table-column">
      <style:table-column-properties style:column-width="1.599cm"/>
    </style:style>
    <style:style style:name="Table19.B" style:family="table-column">
      <style:table-column-properties style:column-width="12.773cm"/>
    </style:style>
    <style:style style:name="Table19.C" style:family="table-column">
      <style:table-column-properties style:column-width="2.391cm"/>
    </style:style>
    <style:style style:name="Table19.1" style:family="table-row">
      <style:table-row-properties style:min-row-height="17.65pt" fo:keep-together="auto"/>
    </style:style>
    <style:style style:name="Table19.A1" style:family="table-cell">
      <style:table-cell-properties style:vertical-align="middle" style:shadow="none" fo:background-color="#f2f2f2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1" style:family="table-cell">
      <style:table-cell-properties style:vertical-align="middle" style:shadow="none" fo:background-color="#f2f2f2" fo:border="0.01cm solid #000000" fo:padding-top="0.050cm" fo:padding-bottom="0.050cm" fo:padding-left="0.180cm" fo:padding-right="0.180cm"/>
    </style:style>
    <style:style style:name="Table19.C1" style:family="table-cell">
      <style:table-cell-properties style:vertical-align="middle" style:shadow="none" fo:background-color="#f2f2f2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2" style:family="table-row">
      <style:table-row-properties style:min-row-height="17.65pt" fo:keep-together="auto"/>
    </style:style>
    <style:style style:name="Table19.A2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2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2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3" style:family="table-row">
      <style:table-row-properties style:min-row-height="17.65pt" fo:keep-together="auto"/>
    </style:style>
    <style:style style:name="Table19.A3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3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3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4" style:family="table-row">
      <style:table-row-properties style:min-row-height="17.65pt" fo:keep-together="auto"/>
    </style:style>
    <style:style style:name="Table19.A4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4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4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5" style:family="table-row">
      <style:table-row-properties style:min-row-height="14.82pt" fo:keep-together="auto"/>
    </style:style>
    <style:style style:name="Table19.A5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5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5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6" style:family="table-row">
      <style:table-row-properties style:min-row-height="17.65pt" fo:keep-together="auto"/>
    </style:style>
    <style:style style:name="Table19.A6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6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6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7" style:family="table-row">
      <style:table-row-properties style:min-row-height="17.65pt" fo:keep-together="auto"/>
    </style:style>
    <style:style style:name="Table19.A7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7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7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8" style:family="table-row">
      <style:table-row-properties style:min-row-height="17.65pt" fo:keep-together="auto"/>
    </style:style>
    <style:style style:name="Table19.A8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8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8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9" style:family="table-row">
      <style:table-row-properties style:min-row-height="17.65pt" fo:keep-together="auto"/>
    </style:style>
    <style:style style:name="Table19.A9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9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9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10" style:family="table-row">
      <style:table-row-properties style:min-row-height="14.82pt" fo:keep-together="auto"/>
    </style:style>
    <style:style style:name="Table19.A10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10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10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11" style:family="table-row">
      <style:table-row-properties style:min-row-height="14.82pt" fo:keep-together="auto"/>
    </style:style>
    <style:style style:name="Table19.A11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11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11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12" style:family="table-row">
      <style:table-row-properties style:min-row-height="43.91pt" fo:keep-together="auto"/>
    </style:style>
    <style:style style:name="Table19.A12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12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12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13" style:family="table-row">
      <style:table-row-properties style:min-row-height="14.82pt" fo:keep-together="auto"/>
    </style:style>
    <style:style style:name="Table19.A13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13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13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9.14" style:family="table-row">
      <style:table-row-properties style:min-row-height="29.42pt" fo:keep-together="auto"/>
    </style:style>
    <style:style style:name="Table19.A14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9.B14" style:family="table-cell">
      <style:table-cell-properties style:vertical-align="middle" style:shadow="none" fo:border="0.01cm solid #000000" fo:padding-top="0.050cm" fo:padding-bottom="0.050cm" fo:padding-left="0.180cm" fo:padding-right="0.180cm"/>
    </style:style>
    <style:style style:name="Table19.C14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33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5_0" style:parent-style-name="Standard" style:family="paragraph">
      <style:paragraph-properties fo:line-height="117%" fo:text-align="justify" fo:margin-left="1.076cm" fo:margin-right="0cm" fo:text-indent="-1.076cm" fo:margin-top="0cm" fo:margin-bottom="0cm" fo:background-color="transparent" fo:border="none" style:shadow="none" style:text-autospace="none" style:vertical-align="auto" style:snap-to-layout-grid="false"/>
    </style:style>
    <style:style style:name="T30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-3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6_0" style:parent-style-name="Standard" style:family="paragraph">
      <style:paragraph-properties fo:line-height="93%" fo:text-align="justify" fo:margin-left="1.079cm" fo:margin-right="0cm" fo:text-indent="-1.079cm" fo:margin-top="0cm" fo:margin-bottom="0cm" fo:background-color="transparent" fo:border="none" style:shadow="none" style:text-autospace="none" style:vertical-align="auto" style:snap-to-layout-grid="false"/>
    </style:style>
    <style:style style:name="T3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2.00pt" style:font-size-asian="2.00pt" style:font-size-complex="2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5.00pt" style:font-size-asian="5.00pt" style:font-size-complex="5.00pt" fo:letter-spacing="-0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7_0" style:parent-style-name="Standard" style:family="paragraph">
      <style:paragraph-properties fo:line-height="117%" fo:text-align="justify" fo:margin-left="1.604cm" fo:margin-right="0cm" fo:text-indent="-1.604cm" fo:margin-top="0cm" fo:margin-bottom="0cm" fo:background-color="transparent" fo:border="none" style:shadow="none" style:text-autospace="none" style:vertical-align="auto" style:snap-to-layout-grid="false"/>
    </style:style>
    <style:style style:name="T302" style:family="text">
      <style:text-properties fo:color="#000000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8_0" style:parent-style-name="Standard" style:family="paragraph">
      <style:paragraph-properties fo:line-height="117%" fo:text-align="justify" fo:margin-left="1.108cm" fo:margin-right="0cm" fo:text-indent="-1.108cm" fo:margin-top="0cm" fo:margin-bottom="0cm" fo:background-color="transparent" fo:border="none" style:shadow="none" style:text-autospace="none" style:vertical-align="auto" style:snap-to-layout-grid="false"/>
    </style:style>
    <style:style style:name="T30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9_0" style:parent-style-name="Standard" style:family="paragraph">
      <style:paragraph-properties fo:line-height="117%" fo:text-align="justify" fo:margin-left="1.035cm" fo:margin-right="0cm" fo:text-indent="-1.035cm" fo:margin-top="0cm" fo:margin-bottom="0cm" fo:background-color="transparent" fo:border="none" style:shadow="none" style:text-autospace="none" style:vertical-align="auto" style:snap-to-layout-grid="false"/>
    </style:style>
    <style:style style:name="T30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0_0" style:parent-style-name="Standard" style:family="paragraph">
      <style:paragraph-properties fo:line-height="117%" fo:text-align="justify" fo:margin-left="1.306cm" fo:margin-right="0cm" fo:text-indent="-1.306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296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0" style:family="table">
      <style:table-properties style:width="16.876cm" table:align="left" fo:margin="0cm" style:shadow="none" style:may-break-between-rows="true" table:border-model="collapsing"/>
    </style:style>
    <style:style style:name="Table20.A" style:family="table-column">
      <style:table-column-properties style:column-width="3.110cm"/>
    </style:style>
    <style:style style:name="Table20.B" style:family="table-column">
      <style:table-column-properties style:column-width="10.776cm"/>
    </style:style>
    <style:style style:name="Table20.C" style:family="table-column">
      <style:table-column-properties style:column-width="2.989cm"/>
    </style:style>
    <style:style style:name="Table20.1" style:family="table-row">
      <style:table-row-properties style:min-row-height="16.66pt" fo:keep-together="auto"/>
    </style:style>
    <style:style style:name="Table20.A1" style:family="table-cell">
      <style:table-cell-properties style:vertical-align="middle" style:shadow="none" fo:background-color="#e1e1e1" fo:border-top="0.025cm solid #000000" fo:border-bottom="0.025cm solid #000000" fo:border-left="0.012cm solid #000000" fo:border-right="0.012cm solid #000000" fo:padding-left="0.050cm" fo:padding-right="0.050cm"/>
    </style:style>
    <style:style style:name="Table20.B1" style:family="table-cell">
      <style:table-cell-properties style:vertical-align="middle" style:shadow="none" fo:background-color="#e1e1e1" fo:border-top="0.025cm solid #000000" fo:border-bottom="0.025cm solid #000000" fo:border-left="0.012cm solid #000000" fo:border-right="0.012cm solid #000000"/>
    </style:style>
    <style:style style:name="Table20.C1" style:family="table-cell">
      <style:table-cell-properties style:vertical-align="middle" style:shadow="none" fo:background-color="#e1e1e1" fo:border-top="0.025cm solid #000000" fo:border-bottom="0.025cm solid #000000" fo:border-left="0.012cm solid #000000" fo:border-right="0.01cm solid #000000"/>
    </style:style>
    <style:style style:name="Table20.2" style:family="table-row">
      <style:table-row-properties style:min-row-height="99.75pt" fo:keep-together="auto"/>
    </style:style>
    <style:style style:name="Table20.A2" style:family="table-cell">
      <style:table-cell-properties style:vertical-align="middle" style:shadow="none" fo:border-top="0.025cm solid #000000" fo:border-bottom="0.025cm solid #000000" fo:border-left="0.012cm solid #000000" fo:border-right="0.012cm solid #000000" fo:padding-left="0.050cm" fo:padding-right="0.050cm"/>
    </style:style>
    <style:style style:name="Table20.B2" style:family="table-cell">
      <style:table-cell-properties style:vertical-align="middle" style:shadow="none" fo:border-top="0.025cm solid #000000" fo:border-bottom="0.025cm solid #000000" fo:border-left="0.012cm solid #000000" fo:border-right="0.012cm solid #000000"/>
    </style:style>
    <style:style style:name="Table20.C2" style:family="table-cell">
      <style:table-cell-properties style:vertical-align="middle" style:shadow="none" fo:border-top="0.025cm solid #000000" fo:border-bottom="0.025cm solid #000000" fo:border-left="0.012cm solid #000000" fo:border-right="0.01cm solid #000000"/>
    </style:style>
    <style:style style:name="Table20.3" style:family="table-row">
      <style:table-row-properties style:min-row-height="145.20pt" fo:keep-together="auto"/>
    </style:style>
    <style:style style:name="Table20.A3" style:family="table-cell">
      <style:table-cell-properties style:vertical-align="middle" style:shadow="none" fo:border-top="0.025cm solid #000000" fo:border-bottom="0.025cm solid #000000" fo:border-left="0.012cm solid #000000" fo:border-right="0.012cm solid #000000" fo:padding-left="0.050cm" fo:padding-right="0.050cm"/>
    </style:style>
    <style:style style:name="Table20.B3" style:family="table-cell">
      <style:table-cell-properties style:vertical-align="middle" style:shadow="none" fo:border-top="0.025cm solid #000000" fo:border-bottom="0.025cm solid #000000" fo:border-left="0.012cm solid #000000" fo:border-right="0.012cm solid #000000"/>
    </style:style>
    <style:style style:name="Table20.C3" style:family="table-cell">
      <style:table-cell-properties style:vertical-align="middle" style:shadow="none" fo:border-top="0.025cm solid #000000" fo:border-bottom="0.025cm solid #000000" fo:border-left="0.012cm solid #000000" fo:border-right="0.01cm solid #000000"/>
    </style:style>
    <style:style style:name="Table20.4" style:family="table-row">
      <style:table-row-properties style:min-row-height="145.20pt" fo:keep-together="auto"/>
    </style:style>
    <style:style style:name="Table20.A4" style:family="table-cell">
      <style:table-cell-properties style:vertical-align="middle" style:shadow="none" fo:border-top="0.025cm solid #000000" fo:border-bottom="0.025cm solid #000000" fo:border-left="0.012cm solid #000000" fo:border-right="0.012cm solid #000000" fo:padding-left="0.050cm" fo:padding-right="0.050cm"/>
    </style:style>
    <style:style style:name="Table20.B4" style:family="table-cell">
      <style:table-cell-properties style:vertical-align="middle" style:shadow="none" fo:border-top="0.025cm solid #000000" fo:border-bottom="0.025cm solid #000000" fo:border-left="0.012cm solid #000000" fo:border-right="0.012cm solid #000000"/>
    </style:style>
    <style:style style:name="Table20.C4" style:family="table-cell">
      <style:table-cell-properties style:vertical-align="middle" style:shadow="none" fo:border-top="0.025cm solid #000000" fo:border-bottom="0.025cm solid #000000" fo:border-left="0.012cm solid #000000" fo:border-right="0.01cm solid #000000"/>
    </style:style>
    <style:style style:name="P162_0" style:parent-style-name="Standard" style:family="paragraph">
      <style:paragraph-properties fo:line-height="160%" fo:text-align="center" fo:margin-left="1.257cm" fo:margin-right="0cm" fo:text-indent="-1.257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P30_0" style:parent-style-name="Standard" style:family="paragraph">
      <style:paragraph-properties fo:line-height="160%" fo:text-align="justify" fo:margin-left="0.831cm" fo:margin-right="0cm" fo:text-indent="-0.831cm" fo:margin-top="0cm" fo:margin-bottom="0cm" fo:background-color="transparent" fo:border="none" style:shadow="none" style:text-autospace="none" style:vertical-align="auto" style:snap-to-layout-grid="false"/>
    </style:style>
    <style:style style:name="T30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1_0" style:parent-style-name="Standard" style:family="paragraph">
      <style:paragraph-properties fo:line-height="117%" fo:text-align="justify" fo:margin-left="1.062cm" fo:margin-right="0cm" fo:text-indent="-1.062cm" fo:margin-top="0cm" fo:margin-bottom="0cm" fo:background-color="transparent" fo:border="none" style:shadow="none" style:text-autospace="none" style:vertical-align="auto" style:snap-to-layout-grid="false"/>
    </style:style>
    <style:style style:name="T25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2_0" style:parent-style-name="Standard" style:family="paragraph">
      <style:paragraph-properties fo:line-height="117%" fo:text-align="justify" fo:margin-left="1.676cm" fo:margin-right="0cm" fo:text-indent="-1.676cm" fo:margin-top="0cm" fo:margin-bottom="0cm" fo:background-color="transparent" fo:border="none" style:shadow="none" style:text-autospace="none" style:vertical-align="auto" style:snap-to-layout-grid="false"/>
    </style:style>
    <style:style style:name="T25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3_0" style:parent-style-name="Standard" style:family="paragraph">
      <style:paragraph-properties fo:line-height="117%" fo:text-align="justify" fo:margin-left="1.387cm" fo:margin-right="0cm" fo:text-indent="-1.387cm" fo:margin-top="0cm" fo:margin-bottom="0cm" fo:background-color="transparent" fo:border="none" style:shadow="none" style:text-autospace="none" style:vertical-align="auto" style:snap-to-layout-grid="false"/>
    </style:style>
    <style:style style:name="T10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4_0" style:parent-style-name="Standard" style:family="paragraph">
      <style:paragraph-properties fo:line-height="117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P285_0" style:parent-style-name="Standard" style:family="paragraph">
      <style:paragraph-properties fo:line-height="117%" fo:text-align="justify" fo:margin-left="1.333cm" fo:margin-right="0cm" fo:text-indent="-1.333cm" fo:margin-top="0cm" fo:margin-bottom="0cm" fo:background-color="transparent" fo:border="none" style:shadow="none" style:text-autospace="none" style:vertical-align="auto" style:snap-to-layout-grid="false"/>
    </style:style>
    <style:style style:name="T30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2.00pt" style:font-size-asian="2.00pt" style:font-size-complex="2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6_0" style:parent-style-name="Standard" style:family="paragraph">
      <style:paragraph-properties fo:line-height="116%" fo:text-align="justify" fo:margin-left="1.371cm" fo:margin-right="0cm" fo:text-indent="-1.371cm" fo:margin-top="0cm" fo:margin-bottom="0cm" fo:background-color="transparent" fo:border="none" style:shadow="none" style:text-autospace="none" style:vertical-align="auto" style:snap-to-layout-grid="false"/>
    </style:style>
    <style:style style:name="T30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7_0" style:parent-style-name="Standard" style:family="paragraph">
      <style:paragraph-properties fo:line-height="92%" fo:text-align="justify" fo:margin-left="1.671cm" fo:margin-right="0cm" fo:text-indent="-1.671cm" fo:margin-top="0cm" fo:margin-bottom="0cm" fo:background-color="transparent" fo:border="none" style:shadow="none" style:text-autospace="none" style:vertical-align="auto" style:snap-to-layout-grid="false"/>
    </style:style>
    <style:style style:name="T256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1" style:family="table">
      <style:table-properties style:width="16.242cm" table:align="left" fo:margin="0cm" style:shadow="none" style:may-break-between-rows="true" table:border-model="collapsing"/>
    </style:style>
    <style:style style:name="Table21.A" style:family="table-column">
      <style:table-column-properties style:column-width="0.460cm"/>
    </style:style>
    <style:style style:name="Table21.B" style:family="table-column">
      <style:table-column-properties style:column-width="9.403cm"/>
    </style:style>
    <style:style style:name="Table21.C" style:family="table-column">
      <style:table-column-properties style:column-width="6.379cm"/>
    </style:style>
    <style:style style:name="Table21.1" style:family="table-row">
      <style:table-row-properties style:min-row-height="10.74pt" fo:keep-together="auto"/>
    </style:style>
    <style:style style:name="Table21.A1" style:family="table-cell">
      <style:table-cell-properties style:vertical-align="middle" style:shadow="none" fo:border-top="none" fo:border-bottom="0.012cm dotted #000000" fo:border-left="none" fo:border-right="0.012cm solid #000000" fo:padding-top="0.050cm" fo:padding-bottom="0.050cm" fo:padding-left="0.180cm" fo:padding-right="0.180cm"/>
    </style:style>
    <style:style style:name="Table21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1.C1" style:family="table-cell">
      <style:table-cell-properties style:vertical-align="middle" style:shadow="none" fo:border-top="none" fo:border-bottom="0.012cm dotted #000000" fo:border-left="0.012cm solid #000000" fo:border-right="none" fo:padding-top="0.050cm" fo:padding-bottom="0.050cm" fo:padding-left="0.180cm" fo:padding-right="0.180cm"/>
    </style:style>
    <style:style style:name="Table21.2" style:family="table-row">
      <style:table-row-properties style:min-row-height="12.57pt" fo:keep-together="auto"/>
    </style:style>
    <style:style style:name="Table21.A2" style:family="table-cell">
      <style:table-cell-properties style:vertical-align="middle" style:shadow="none" fo:border-top="0.012cm dotted #000000" fo:border-bottom="none" fo:border-left="0.012cm dotted #000000" fo:border-right="0.012cm solid #000000" fo:padding-top="0.050cm" fo:padding-bottom="0.050cm" fo:padding-left="0.180cm" fo:padding-right="0.180cm"/>
    </style:style>
    <style:style style:name="Table21.C2" style:family="table-cell">
      <style:table-cell-properties style:vertical-align="middle" style:shadow="none" fo:border-top="0.012cm dotted #000000" fo:border-bottom="none" fo:border-left="0.012cm solid #000000" fo:border-right="0.012cm dotted #000000" fo:padding-top="0.050cm" fo:padding-bottom="0.050cm" fo:padding-left="0.180cm" fo:padding-right="0.180cm"/>
    </style:style>
    <style:style style:name="Table21.3" style:family="table-row">
      <style:table-row-properties style:min-row-height="356.25pt" fo:keep-together="auto"/>
    </style:style>
    <style:style style:name="Table21.A3" style:family="table-cell">
      <style:table-cell-properties style:vertical-align="middle" style:shadow="none" fo:border-top="none" fo:border-bottom="0.012cm dotted #000000" fo:border-left="0.012cm dotted #000000" fo:border-right="0.012cm dotted #000000" fo:padding-top="0.050cm" fo:padding-bottom="0.050cm" fo:padding-left="0.180cm" fo:padding-right="0.180cm"/>
    </style:style>
    <style:style style:name="P288_0" style:parent-style-name="Standard" style:family="paragraph">
      <style:paragraph-properties fo:line-height="117%" fo:text-align="end" fo:margin-left="1.192cm" fo:margin-right="0cm" fo:text-indent="-1.192cm" fo:margin-top="0cm" fo:margin-bottom="0cm" fo:background-color="transparent" fo:border="none" style:shadow="none" style:text-autospace="none" style:vertical-align="auto" style:snap-to-layout-grid="false"/>
    </style:style>
    <style:style style:name="T3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0_0" style:parent-style-name="Standard" style:family="paragraph">
      <style:paragraph-properties fo:line-height="160%" fo:text-align="justify" fo:margin-left="1.062cm" fo:margin-right="0cm" fo:text-indent="-1.062cm" fo:margin-top="0cm" fo:margin-bottom="0cm" fo:background-color="transparent" fo:border="none" style:shadow="none" style:text-autospace="none" style:vertical-align="auto" style:snap-to-layout-grid="false"/>
    </style:style>
    <style:style style:name="P289_0" style:parent-style-name="Standard" style:family="paragraph">
      <style:paragraph-properties fo:line-height="117%" fo:text-align="justify" fo:margin-left="1.301cm" fo:margin-right="0cm" fo:text-indent="-1.301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3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0_0" style:parent-style-name="Standard" style:family="paragraph">
      <style:paragraph-properties fo:line-height="117%" fo:text-align="justify" fo:margin-left="1.273cm" fo:margin-right="0cm" fo:text-indent="-1.273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3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0" style:parent-style-name="Standard" style:family="paragraph">
      <style:paragraph-properties fo:line-height="160%" fo:text-align="justify" fo:margin-left="1.676cm" fo:margin-right="0cm" fo:text-indent="-1.676cm" fo:margin-top="0cm" fo:margin-bottom="0cm" fo:background-color="transparent" fo:border="none" style:shadow="none" style:text-autospace="none" style:vertical-align="auto" style:snap-to-layout-grid="false"/>
    </style:style>
    <style:style style:name="T3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1_0" style:parent-style-name="Standard" style:family="paragraph">
      <style:paragraph-properties fo:line-height="92%" fo:text-align="justify" fo:margin-left="1.792cm" fo:margin-right="0cm" fo:text-indent="-1.792cm" fo:margin-top="0cm" fo:margin-bottom="0cm" fo:background-color="transparent" fo:border="none" style:shadow="none" style:text-autospace="none" style:vertical-align="auto" style:snap-to-layout-grid="false"/>
    </style:style>
    <style:style style:name="T11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2_0" style:parent-style-name="Standard" style:family="paragraph">
      <style:paragraph-properties fo:line-height="117%" fo:text-align="justify" fo:margin-left="1.296cm" fo:margin-right="0cm" fo:text-indent="-1.296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P293_0" style:parent-style-name="Standard" style:family="paragraph">
      <style:paragraph-properties fo:line-height="117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false"/>
    </style:style>
    <style:style style:name="T3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4_0" style:parent-style-name="Standard" style:family="paragraph">
      <style:paragraph-properties fo:line-height="92%" fo:text-align="justify" fo:margin-left="1.777cm" fo:margin-right="0cm" fo:text-indent="-1.777cm" fo:margin-top="0cm" fo:margin-bottom="0cm" fo:background-color="transparent" fo:border="none" style:shadow="none" style:text-autospace="none" style:vertical-align="auto" style:snap-to-layout-grid="false"/>
    </style:style>
    <style:style style:name="T298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7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2" style:family="table">
      <style:table-properties style:width="16.873cm" table:align="left" fo:margin="0cm" style:shadow="none" style:may-break-between-rows="true" table:border-model="collapsing"/>
    </style:style>
    <style:style style:name="Table22.A" style:family="table-column">
      <style:table-column-properties style:column-width="3.993cm"/>
    </style:style>
    <style:style style:name="Table22.B" style:family="table-column">
      <style:table-column-properties style:column-width="6.190cm"/>
    </style:style>
    <style:style style:name="Table22.C" style:family="table-column">
      <style:table-column-properties style:column-width="6.689cm"/>
    </style:style>
    <style:style style:name="Table22.1" style:family="table-row">
      <style:table-row-properties style:min-row-height="32.05pt" fo:keep-together="auto"/>
    </style:style>
    <style:style style:name="Table22.A1" style:family="table-cell">
      <style:table-cell-properties style:vertical-align="middle" style:shadow="none" fo:background-color="#d6d6d6" fo:border-top="0.04cm solid #000000" fo:border-bottom="0.05cm double #000000" fo:border-left="none" fo:border-right="0.012cm solid #000000" style:border-line-width-bottom="0.017cm 0.008cm 0.017cm" fo:padding-top="0.050cm" fo:padding-bottom="0.050cm" fo:padding-left="0.100cm" fo:padding-right="0.100cm"/>
    </style:style>
    <style:style style:name="Table22.B1" style:family="table-cell">
      <style:table-cell-properties style:vertical-align="middle" style:shadow="none" fo:background-color="#d6d6d6" fo:border-top="0.04cm solid #000000" fo:border-bottom="0.05cm double #000000" fo:border-left="0.012cm solid #000000" fo:border-right="0.012cm solid #000000" style:border-line-width-bottom="0.017cm 0.008cm 0.017cm" fo:padding-top="0.050cm" fo:padding-bottom="0.050cm" fo:padding-left="0.100cm" fo:padding-right="0.100cm"/>
    </style:style>
    <style:style style:name="Table22.C1" style:family="table-cell">
      <style:table-cell-properties style:vertical-align="middle" style:shadow="none" fo:background-color="#d6d6d6" fo:border-top="0.04cm solid #000000" fo:border-bottom="0.05cm double #000000" fo:border-left="0.012cm solid #000000" fo:border-right="none" style:border-line-width-bottom="0.017cm 0.008cm 0.017cm" fo:padding-top="0.050cm" fo:padding-bottom="0.050cm" fo:padding-left="0.100cm" fo:padding-right="0.100cm"/>
    </style:style>
    <style:style style:name="Table22.2" style:family="table-row">
      <style:table-row-properties style:min-row-height="23.31pt" fo:keep-together="auto"/>
    </style:style>
    <style:style style:name="Table22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-top="0.050cm" fo:padding-bottom="0.050cm" fo:padding-left="0.100cm" fo:padding-right="0.100cm"/>
    </style:style>
    <style:style style:name="Table22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00cm" fo:padding-right="0.100cm"/>
    </style:style>
    <style:style style:name="Table22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-top="0.050cm" fo:padding-bottom="0.050cm" fo:padding-left="0.100cm" fo:padding-right="0.100cm"/>
    </style:style>
    <style:style style:name="Table22.3" style:family="table-row">
      <style:table-row-properties style:min-row-height="23.31pt" fo:keep-together="auto"/>
    </style:style>
    <style:style style:name="Table22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00cm" fo:padding-right="0.100cm"/>
    </style:style>
    <style:style style:name="Table22.B3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22.C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00cm" fo:padding-right="0.100cm"/>
    </style:style>
    <style:style style:name="Table22.4" style:family="table-row">
      <style:table-row-properties style:min-row-height="23.31pt" fo:keep-together="auto"/>
    </style:style>
    <style:style style:name="Table22.A4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00cm" fo:padding-right="0.100cm"/>
    </style:style>
    <style:style style:name="Table22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00cm" fo:padding-right="0.100cm"/>
    </style:style>
    <style:style style:name="Table22.C4" style:family="table-cell">
      <style:table-cell-properties style:vertical-align="middle" style:shadow="none" fo:border-top="0.012cm solid #000000" fo:border-bottom="0.04cm solid #000000" fo:border-left="0.012cm solid #000000" fo:border-right="none" fo:padding-top="0.050cm" fo:padding-bottom="0.050cm" fo:padding-left="0.100cm" fo:padding-right="0.100cm"/>
    </style:style>
    <style:style style:name="P197_41" style:parent-style-name="원" style:family="paragraph">
      <style:paragraph-properties fo:line-height="160%" fo:text-align="justify" fo:margin-left="1.062cm" fo:margin-right="0cm" fo:text-indent="-1.062cm" fo:margin-top="0.176cm" fo:margin-bottom="0cm" fo:background-color="transparent" fo:border="none" style:shadow="none" style:text-autospace="none" style:vertical-align="auto" style:snap-to-layout-grid="false"/>
    </style:style>
    <style:style style:name="T3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5_0" style:parent-style-name="Standard" style:family="paragraph">
      <style:paragraph-properties fo:line-height="92%" fo:text-align="justify" fo:margin-left="1.058cm" fo:margin-right="0cm" fo:text-indent="-1.058cm" fo:margin-top="0.106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6_0" style:parent-style-name="Standard" style:family="paragraph">
      <style:paragraph-properties fo:line-height="92%" fo:text-align="justify" fo:margin-left="2.249cm" fo:margin-right="0cm" fo:text-indent="-2.249cm" fo:margin-top="0.106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3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9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3" style:family="table">
      <style:table-properties style:width="16.801cm" table:align="left" fo:margin="0cm" style:shadow="none" style:may-break-between-rows="true" table:border-model="collapsing"/>
    </style:style>
    <style:style style:name="Table23.A" style:family="table-column">
      <style:table-column-properties style:column-width="16.801cm"/>
    </style:style>
    <style:style style:name="Table23.1" style:family="table-row">
      <style:table-row-properties style:min-row-height="142.71pt" fo:keep-together="auto"/>
    </style:style>
    <style:style style:name="Table23.A1" style:family="table-cell">
      <style:table-cell-properties style:vertical-align="middle" style:shadow="none" fo:border="0.012cm dotted #000000" fo:padding-top="0.050cm" fo:padding-bottom="0.050cm" fo:padding-left="0.500cm" fo:padding-right="0.500cm"/>
    </style:style>
    <style:style style:name="P200_0" style:parent-style-name="Standard" style:family="paragraph">
      <style:paragraph-properties fo:line-height="160%" fo:text-align="center" fo:margin-left="1.333cm" fo:margin-right="0cm" fo:text-indent="-1.333cm" fo:margin-top="0cm" fo:margin-bottom="0cm" fo:background-color="transparent" fo:border="none" style:shadow="none" style:text-autospace="none" style:vertical-align="auto" style:snap-to-layout-grid="false"/>
    </style:style>
    <style:style style:name="Table24" style:family="table">
      <style:table-properties style:width="16.801cm" table:align="left" fo:margin="0cm" style:shadow="none" style:may-break-between-rows="true" table:border-model="collapsing"/>
    </style:style>
    <style:style style:name="Table24.A" style:family="table-column">
      <style:table-column-properties style:column-width="16.801cm"/>
    </style:style>
    <style:style style:name="Table24.1" style:family="table-row">
      <style:table-row-properties style:min-row-height="114.54pt" fo:keep-together="auto"/>
    </style:style>
    <style:style style:name="Table24.A1" style:family="table-cell">
      <style:table-cell-properties style:vertical-align="middle" style:shadow="none" fo:border="0.012cm dotted #000000" fo:padding-top="0.050cm" fo:padding-bottom="0.050cm" fo:padding-left="0.500cm" fo:padding-right="0.500cm"/>
    </style:style>
    <style:style style:name="T297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7_0" style:parent-style-name="Standard" style:family="paragraph">
      <style:paragraph-properties fo:line-height="117%" fo:text-align="justify" fo:margin-left="1.090cm" fo:margin-right="0cm" fo:text-indent="-1.090cm" fo:margin-top="0cm" fo:margin-bottom="0cm" fo:background-color="transparent" fo:border="none" style:shadow="none" style:text-autospace="none" style:vertical-align="auto" style:snap-to-layout-grid="false"/>
    </style:style>
    <style:style style:name="T3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1_0" style:parent-style-name="Standard" style:family="paragraph">
      <style:paragraph-properties fo:line-height="160%" fo:text-align="justify" fo:margin-left="1.090cm" fo:margin-right="0cm" fo:text-indent="-1.090cm" fo:margin-top="0cm" fo:margin-bottom="0cm" fo:background-color="transparent" fo:border="none" style:shadow="none" style:text-autospace="none" style:vertical-align="auto" style:snap-to-layout-grid="false"/>
    </style:style>
    <style:style style:name="T31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8_0" style:parent-style-name="Standard" style:family="paragraph">
      <style:paragraph-properties fo:line-height="117%" fo:text-align="justify" fo:margin-left="1.292cm" fo:margin-right="0cm" fo:text-indent="-1.292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T264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5" style:family="table">
      <style:table-properties style:width="16.601cm" table:align="left" fo:margin="0cm" style:shadow="none" style:may-break-between-rows="true" table:border-model="collapsing"/>
    </style:style>
    <style:style style:name="Table25.A" style:family="table-column">
      <style:table-column-properties style:column-width="16.601cm"/>
    </style:style>
    <style:style style:name="Table25.1" style:family="table-row">
      <style:table-row-properties style:min-row-height="76.82pt" fo:keep-together="auto"/>
    </style:style>
    <style:style style:name="Table25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133_0" style:parent-style-name="Standard" style:family="paragraph">
      <style:paragraph-properties fo:line-height="155%" fo:text-align="center" fo:margin-left="1.065cm" fo:margin-right="0cm" fo:text-indent="-1.065cm" fo:margin-top="0.071cm" fo:margin-bottom="0cm" fo:background-color="transparent" fo:border="none" style:shadow="none" style:text-autospace="none" style:vertical-align="auto" style:snap-to-layout-grid="false">
        <style:tab-stops>
          <style:tab-stop style:position="11.443cm" style:type="left" style:leader-style="none"/>
        </style:tab-stops>
      </style:paragraph-properties>
    </style:style>
    <style:style style:name="T300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4_0" style:parent-style-name="Standard" style:family="paragraph">
      <style:paragraph-properties fo:line-height="155%" fo:text-align="justify" fo:margin-left="1.105cm" fo:margin-right="0cm" fo:text-indent="-1.105cm" fo:margin-top="0.071cm" fo:margin-bottom="0cm" fo:background-color="transparent" fo:border="none" style:shadow="none" style:text-autospace="none" style:vertical-align="auto" style:snap-to-layout-grid="false"/>
    </style:style>
    <style:style style:name="T327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4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9%"/>
    </style:style>
    <style:style style:name="Table26" style:family="table">
      <style:table-properties style:width="16.899cm" table:align="left" fo:margin="0cm" style:shadow="none" style:may-break-between-rows="false" table:border-model="collapsing"/>
    </style:style>
    <style:style style:name="Table26.A" style:family="table-column">
      <style:table-column-properties style:column-width="2.736cm"/>
    </style:style>
    <style:style style:name="Table26.B" style:family="table-column">
      <style:table-column-properties style:column-width="5.405cm"/>
    </style:style>
    <style:style style:name="Table26.C" style:family="table-column">
      <style:table-column-properties style:column-width="5.405cm"/>
    </style:style>
    <style:style style:name="Table26.D" style:family="table-column">
      <style:table-column-properties style:column-width="3.354cm"/>
    </style:style>
    <style:style style:name="Table26.1" style:family="table-row">
      <style:table-row-properties style:min-row-height="31.60pt" fo:keep-together="auto"/>
    </style:style>
    <style:style style:name="Table26.A1" style:family="table-cell">
      <style:table-cell-properties style:vertical-align="middle" style:shadow="none" fo:background-color="#e5e5e5" fo:border-top="0.04cm solid #000000" fo:border-bottom="0.07cm double #000000" fo:border-left="none" fo:border-right="0.01cm solid #000000" style:border-line-width-bottom="0.023cm 0.012cm 0.023cm" fo:padding="0.049cm"/>
    </style:style>
    <style:style style:name="Table26.B1" style:family="table-cell">
      <style:table-cell-properties style:vertical-align="middle" style:shadow="none" fo:background-color="#e5e5e5" fo:border-top="0.04cm solid #000000" fo:border-bottom="0.07cm double #000000" fo:border-left="0.01cm solid #000000" fo:border-right="0.01cm solid #000000" style:border-line-width-bottom="0.023cm 0.012cm 0.023cm" fo:padding="0.049cm"/>
    </style:style>
    <style:style style:name="Table26.C1" style:family="table-cell">
      <style:table-cell-properties style:vertical-align="middle" style:shadow="none" fo:background-color="#e5e5e5" fo:border-top="0.04cm solid #000000" fo:border-bottom="0.07cm double #000000" fo:border-left="0.01cm solid #000000" fo:border-right="0.01cm solid #000000" style:border-line-width-bottom="0.023cm 0.012cm 0.023cm" fo:padding="0.049cm"/>
    </style:style>
    <style:style style:name="Table26.D1" style:family="table-cell">
      <style:table-cell-properties style:vertical-align="middle" style:shadow="none" fo:background-color="#e5e5e5" fo:border-top="0.04cm solid #000000" fo:border-bottom="0.07cm double #000000" fo:border-left="0.01cm solid #000000" fo:border-right="none" style:border-line-width-bottom="0.023cm 0.012cm 0.023cm" fo:padding="0.049cm"/>
    </style:style>
    <style:style style:name="Table26.2" style:family="table-row">
      <style:table-row-properties style:min-row-height="31.60pt" fo:keep-together="auto"/>
    </style:style>
    <style:style style:name="Table26.A2" style:family="table-cell">
      <style:table-cell-properties style:vertical-align="middle" style:shadow="none" fo:border-top="0.07cm double #000000" fo:border-bottom="0.012cm solid #000000" fo:border-left="none" fo:border-right="0.01cm solid #000000" style:border-line-width-top="0.023cm 0.012cm 0.023cm" fo:padding="0.049cm"/>
    </style:style>
    <style:style style:name="Table26.B2" style:family="table-cell">
      <style:table-cell-properties style:vertical-align="middle" style:shadow="none" fo:border-top="0.07cm double #000000" fo:border-bottom="0.012cm solid #000000" fo:border-left="0.01cm solid #000000" fo:border-right="0.01cm solid #000000" style:border-line-width-top="0.023cm 0.012cm 0.023cm" fo:padding="0.049cm"/>
    </style:style>
    <style:style style:name="Table26.C2" style:family="table-cell">
      <style:table-cell-properties style:vertical-align="middle" style:shadow="none" fo:border-top="0.07cm double #000000" fo:border-bottom="0.012cm solid #000000" fo:border-left="0.01cm solid #000000" fo:border-right="0.01cm solid #000000" style:border-line-width-top="0.023cm 0.012cm 0.023cm" fo:padding="0.049cm"/>
    </style:style>
    <style:style style:name="Table26.D2" style:family="table-cell">
      <style:table-cell-properties style:vertical-align="middle" style:shadow="none" fo:border-top="0.07cm double #000000" fo:border-bottom="0.012cm solid #000000" fo:border-left="0.01cm solid #000000" fo:border-right="none" style:border-line-width-top="0.023cm 0.012cm 0.023cm" fo:padding="0.049cm"/>
    </style:style>
    <style:style style:name="Table26.3" style:family="table-row">
      <style:table-row-properties style:min-row-height="31.60pt" fo:keep-together="auto"/>
    </style:style>
    <style:style style:name="Table26.A3" style:family="table-cell">
      <style:table-cell-properties style:vertical-align="middle" style:shadow="none" fo:border-top="0.012cm solid #000000" fo:border-bottom="0.012cm solid #000000" fo:border-left="none" fo:border-right="0.01cm solid #000000" fo:padding="0.049cm"/>
    </style:style>
    <style:style style:name="Table26.B3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49cm"/>
    </style:style>
    <style:style style:name="Table26.C3" style:family="table-cell">
      <style:table-cell-properties style:vertical-align="middle" style:shadow="none" fo:border-top="0.012cm solid #000000" fo:border-bottom="0.012cm solid #000000" fo:border-left="0.01cm solid #000000" fo:border-right="0.01cm solid #000000" fo:padding="0.049cm"/>
    </style:style>
    <style:style style:name="Table26.D3" style:family="table-cell">
      <style:table-cell-properties style:vertical-align="middle" style:shadow="none" fo:border-top="0.012cm solid #000000" fo:border-bottom="0.012cm solid #000000" fo:border-left="0.01cm solid #000000" fo:border-right="none" fo:padding="0.049cm"/>
    </style:style>
    <style:style style:name="Table26.4" style:family="table-row">
      <style:table-row-properties style:min-row-height="31.60pt" fo:keep-together="auto"/>
    </style:style>
    <style:style style:name="Table26.A4" style:family="table-cell">
      <style:table-cell-properties style:vertical-align="middle" style:shadow="none" fo:border-top="0.012cm solid #000000" fo:border-bottom="0.04cm solid #000000" fo:border-left="none" fo:border-right="0.01cm solid #000000" fo:padding="0.049cm"/>
    </style:style>
    <style:style style:name="Table26.B4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26.C4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26.D4" style:family="table-cell">
      <style:table-cell-properties style:vertical-align="middle" style:shadow="none" fo:border-top="0.012cm solid #000000" fo:border-bottom="0.04cm solid #000000" fo:border-left="0.01cm solid #000000" fo:border-right="none" fo:padding="0.049cm"/>
    </style:style>
    <style:style style:name="P138_0" style:parent-style-name="Standard" style:family="paragraph">
      <style:paragraph-properties fo:line-height="155%" fo:text-align="justify" fo:margin-left="1.145cm" fo:margin-right="0cm" fo:text-indent="-1.145cm" fo:margin-top="0.106cm" fo:margin-bottom="0cm" fo:background-color="transparent" fo:border="none" style:shadow="none" style:text-autospace="none" style:vertical-align="auto" style:snap-to-layout-grid="false">
        <style:tab-stops>
          <style:tab-stop style:position="1.218cm" style:type="left" style:leader-style="none"/>
        </style:tab-stops>
      </style:paragraph-properties>
    </style:style>
    <style:style style:name="P299_0" style:parent-style-name="Standard" style:family="paragraph">
      <style:paragraph-properties fo:line-height="113%" fo:text-align="justify" fo:margin-left="1.084cm" fo:margin-right="0cm" fo:text-indent="-1.084cm" fo:margin-top="0cm" fo:margin-bottom="0cm" fo:background-color="transparent" fo:border="none" style:shadow="none" style:text-autospace="none" style:vertical-align="auto" style:snap-to-layout-grid="false"/>
    </style:style>
    <style:style style:name="T32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0_0" style:parent-style-name="Standard" style:family="paragraph">
      <style:paragraph-properties fo:line-height="117%" fo:text-align="justify" fo:margin-left="1.244cm" fo:margin-right="0cm" fo:text-indent="-1.244cm" fo:margin-top="0.176cm" fo:margin-bottom="0cm" fo:background-color="transparent" fo:border="none" style:shadow="none" style:text-autospace="none" style:vertical-align="auto" style:snap-to-layout-grid="false"/>
    </style:style>
    <style:style style:name="T32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1_0" style:parent-style-name="Standard" style:family="paragraph">
      <style:paragraph-properties fo:line-height="117%" fo:text-align="justify" fo:margin-left="1.204cm" fo:margin-right="0cm" fo:text-indent="-1.204cm" fo:margin-top="0.176cm" fo:margin-bottom="0cm" fo:background-color="transparent" fo:border="none" style:shadow="none" style:text-autospace="none" style:vertical-align="auto" style:snap-to-layout-grid="false"/>
    </style:style>
    <style:style style:name="T32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2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2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302_0" style:parent-style-name="Standard" style:family="paragraph">
      <style:paragraph-properties fo:line-height="92%" fo:text-align="justify" fo:margin-left="2.009cm" fo:margin-right="0cm" fo:text-indent="-2.009cm" fo:margin-top="0.176cm" fo:margin-bottom="0cm" fo:background-color="transparent" fo:border="none" style:shadow="none" style:text-autospace="none" style:vertical-align="auto" style:snap-to-layout-grid="false"/>
    </style:style>
    <style:style style:name="P303_0" style:parent-style-name="Standard" style:family="paragraph">
      <style:paragraph-properties fo:line-height="138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T176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1_0" style:parent-style-name="Standard" style:family="paragraph">
      <style:paragraph-properties fo:line-height="180%" fo:text-align="justify" fo:margin-left="1.071cm" fo:margin-right="0cm" fo:text-indent="-1.071cm" fo:margin-top="0cm" fo:margin-bottom="0cm" fo:background-color="transparent" fo:border="none" style:shadow="none" style:text-autospace="none" style:vertical-align="auto" style:snap-to-layout-grid="false"/>
    </style:style>
    <style:style style:name="Table27" style:family="table">
      <style:table-properties style:width="16.745cm" table:align="left" fo:margin="0cm" style:shadow="none" style:may-break-between-rows="true" table:border-model="collapsing"/>
    </style:style>
    <style:style style:name="Table27.A" style:family="table-column">
      <style:table-column-properties style:column-width="3.249cm"/>
    </style:style>
    <style:style style:name="Table27.B" style:family="table-column">
      <style:table-column-properties style:column-width="3.748cm"/>
    </style:style>
    <style:style style:name="Table27.C" style:family="table-column">
      <style:table-column-properties style:column-width="4.347cm"/>
    </style:style>
    <style:style style:name="Table27.D" style:family="table-column">
      <style:table-column-properties style:column-width="5.400cm"/>
    </style:style>
    <style:style style:name="Table27.1" style:family="table-row">
      <style:table-row-properties style:min-row-height="20.48pt" fo:keep-together="auto"/>
    </style:style>
    <style:style style:name="Table27.A1" style:family="table-cell">
      <style:table-cell-properties style:vertical-align="middle" style:shadow="none" fo:background-color="#f2f2f2" fo:border-top="0.02cm solid #000000" fo:border-bottom="0.02cm solid #000000" fo:border-left="none" fo:border-right="0.012cm solid #000000" fo:padding-top="0.050cm" fo:padding-bottom="0.050cm" fo:padding-left="0.180cm" fo:padding-right="0.180cm"/>
    </style:style>
    <style:style style:name="Table27.C1" style:family="table-cell">
      <style:table-cell-properties style:vertical-align="middle" style:shadow="none" fo:background-color="#f2f2f2" fo:border-top="0.02cm solid #000000" fo:border-bottom="0.02cm solid #000000" fo:border-left="0.012cm solid #000000" fo:border-right="0.012cm solid #000000" fo:padding-top="0.050cm" fo:padding-bottom="0.050cm" fo:padding-left="0.180cm" fo:padding-right="0.180cm"/>
    </style:style>
    <style:style style:name="Table27.D1" style:family="table-cell">
      <style:table-cell-properties style:vertical-align="middle" style:shadow="none" fo:background-color="#f2f2f2" fo:border-top="0.02cm solid #000000" fo:border-bottom="0.02cm solid #000000" fo:border-left="0.012cm solid #000000" fo:border-right="none" fo:padding-top="0.050cm" fo:padding-bottom="0.050cm" fo:padding-left="0.180cm" fo:padding-right="0.180cm"/>
    </style:style>
    <style:style style:name="Table27.2" style:family="table-row">
      <style:table-row-properties style:min-row-height="23.31pt" fo:keep-together="auto"/>
    </style:style>
    <style:style style:name="Table27.A2" style:family="table-cell">
      <style:table-cell-properties style:vertical-align="middle" style:shadow="none" fo:border-top="0.02cm solid #000000" fo:border-bottom="0.02cm solid #000000" fo:border-left="none" fo:border-right="0.012cm solid #000000" fo:padding-top="0.050cm" fo:padding-bottom="0.050cm" fo:padding-left="0.180cm" fo:padding-right="0.180cm"/>
    </style:style>
    <style:style style:name="Table27.B2" style:family="table-cell">
      <style:table-cell-properties style:vertical-align="middle" style:shadow="none" fo:border-top="0.02cm solid #000000" fo:border-bottom="0.02cm solid #000000" fo:border-left="0.012cm solid #000000" fo:border-right="0.012cm solid #000000" fo:padding-top="0.050cm" fo:padding-bottom="0.050cm" fo:padding-left="0.180cm" fo:padding-right="0.180cm"/>
    </style:style>
    <style:style style:name="Table27.C2" style:family="table-cell">
      <style:table-cell-properties style:vertical-align="middle" style:shadow="none" fo:border-top="0.02cm solid #000000" fo:border-bottom="0.02cm solid #000000" fo:border-left="0.012cm solid #000000" fo:border-right="0.012cm solid #000000" fo:padding-top="0.050cm" fo:padding-bottom="0.050cm" fo:padding-left="0.180cm" fo:padding-right="0.180cm"/>
    </style:style>
    <style:style style:name="Table27.D2" style:family="table-cell">
      <style:table-cell-properties style:vertical-align="middle" style:shadow="none" fo:border-top="0.02cm solid #000000" fo:border-bottom="0.02cm solid #000000" fo:border-left="0.012cm solid #000000" fo:border-right="none" fo:padding-top="0.050cm" fo:padding-bottom="0.050cm" fo:padding-left="0.180cm" fo:padding-right="0.180cm"/>
    </style:style>
    <style:style style:name="Table27.3" style:family="table-row">
      <style:table-row-properties style:min-row-height="23.31pt" fo:keep-together="auto"/>
    </style:style>
    <style:style style:name="Table27.B3" style:family="table-cell">
      <style:table-cell-properties style:vertical-align="middle" style:shadow="none" fo:border-top="0.02cm solid #000000" fo:border-bottom="0.02cm solid #000000" fo:border-left="0.012cm solid #000000" fo:border-right="0.012cm solid #000000" fo:padding-top="0.050cm" fo:padding-bottom="0.050cm" fo:padding-left="0.180cm" fo:padding-right="0.180cm"/>
    </style:style>
    <style:style style:name="Table27.C3" style:family="table-cell">
      <style:table-cell-properties style:vertical-align="middle" style:shadow="none" fo:border-top="0.02cm solid #000000" fo:border-bottom="0.02cm solid #000000" fo:border-left="0.012cm solid #000000" fo:border-right="0.012cm solid #000000" fo:padding-top="0.050cm" fo:padding-bottom="0.050cm" fo:padding-left="0.180cm" fo:padding-right="0.180cm"/>
    </style:style>
    <style:style style:name="Table27.D3" style:family="table-cell">
      <style:table-cell-properties style:vertical-align="middle" style:shadow="none" fo:border-top="0.02cm solid #000000" fo:border-bottom="0.02cm solid #000000" fo:border-left="0.012cm solid #000000" fo:border-right="none" fo:padding-top="0.050cm" fo:padding-bottom="0.050cm" fo:padding-left="0.180cm" fo:padding-right="0.180cm"/>
    </style:style>
    <style:style style:name="P57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1_0" style:parent-style-name="Standard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04_0" style:parent-style-name="Standard" style:family="paragraph">
      <style:paragraph-properties fo:line-height="131%" fo:text-align="justify" fo:margin-left="1.322cm" fo:margin-right="0cm" fo:text-indent="-1.322cm" fo:margin-top="0cm" fo:margin-bottom="0cm" fo:background-color="transparent" fo:border="none" style:shadow="none" style:text-autospace="none" style:vertical-align="auto" style:snap-to-layout-grid="false"/>
    </style:style>
    <style:style style:name="Table28" style:family="table">
      <style:table-properties style:width="16.989cm" table:align="left" fo:margin="0cm" style:shadow="none" style:may-break-between-rows="true" table:border-model="collapsing"/>
    </style:style>
    <style:style style:name="Table28.A" style:family="table-column">
      <style:table-column-properties style:column-width="2.105cm"/>
    </style:style>
    <style:style style:name="Table28.B" style:family="table-column">
      <style:table-column-properties style:column-width="0.199cm"/>
    </style:style>
    <style:style style:name="Table28.C" style:family="table-column">
      <style:table-column-properties style:column-width="14.685cm"/>
    </style:style>
    <style:style style:name="Table28.1" style:family="table-row">
      <style:table-row-properties style:min-row-height="25.48pt" fo:keep-together="auto"/>
    </style:style>
    <style:style style:name="Table28.A1" style:family="table-cell">
      <style:table-cell-properties style:vertical-align="middle" style:shadow="none" fo:background-color="#2b2d63" fo:border="0.05cm solid #1b1760" fo:padding="0.050cm"/>
    </style:style>
    <style:style style:name="Table28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8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205_0_b4" style:parent-style-name="Standard" style:family="paragraph">
      <style:paragraph-properties fo:line-height="155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269" style:family="text">
      <style:text-properties fo:color="#0000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5_36" style:parent-style-name="바탕글 사본5" style:family="paragraph">
      <style:paragraph-properties fo:line-height="119%" fo:text-align="justify" fo:margin-left="1.040cm" fo:margin-right="0cm" fo:text-indent="-1.040cm" fo:margin-top="0cm" fo:margin-bottom="0cm" fo:background-color="transparent" fo:border="none" style:shadow="none" style:text-autospace="none" style:vertical-align="auto" style:snap-to-layout-grid="true"/>
    </style:style>
    <style:style style:name="P306_36" style:parent-style-name="바탕글 사본5" style:family="paragraph">
      <style:paragraph-properties fo:line-height="119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P307_36" style:parent-style-name="바탕글 사본5" style:family="paragraph">
      <style:paragraph-properties fo:line-height="119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27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08_0" style:parent-style-name="Standard" style:family="paragraph">
      <style:paragraph-properties fo:line-height="113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24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9_0" style:parent-style-name="Standard" style:family="paragraph">
      <style:paragraph-properties fo:line-height="113%" fo:text-align="justify" fo:margin-left="1.062cm" fo:margin-right="0cm" fo:text-indent="-1.062cm" fo:margin-top="0cm" fo:margin-bottom="0cm" fo:background-color="transparent" fo:border="none" style:shadow="none" style:text-autospace="none" style:vertical-align="auto" style:snap-to-layout-grid="false"/>
    </style:style>
    <style:style style:name="P310_0" style:parent-style-name="Standard" style:family="paragraph">
      <style:paragraph-properties fo:line-height="113%" fo:text-align="justify" fo:margin-left="1.676cm" fo:margin-right="0cm" fo:text-indent="-1.676cm" fo:margin-top="0cm" fo:margin-bottom="0cm" fo:background-color="transparent" fo:border="none" style:shadow="none" style:text-autospace="none" style:vertical-align="auto" style:snap-to-layout-grid="false"/>
    </style:style>
    <style:style style:name="T2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3" style:family="text">
      <style:text-properties fo:color="#000000" style:text-outline="false" style:text-line-through-style="solid" style:text-position="super 58%" style:font-name="돋움" style:font-name-asian="돋움" style:font-name-complex="돋움" fo:font-family="돋움" style:font-family-asian="돋움" style:font-family-complex="돋움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5" style:family="text">
      <style:text-properties fo:color="#000000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1_0" style:parent-style-name="Standard" style:family="paragraph">
      <style:paragraph-properties fo:line-height="113%" fo:text-align="justify" fo:margin-left="1.416cm" fo:margin-right="0cm" fo:text-indent="-1.416cm" fo:margin-top="0cm" fo:margin-bottom="0cm" fo:background-color="transparent" fo:border="none" style:shadow="none" style:text-autospace="none" style:vertical-align="auto" style:snap-to-layout-grid="false"/>
    </style:style>
    <style:style style:name="T27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3_0" style:parent-style-name="Standard" style:family="paragraph">
      <style:paragraph-properties fo:line-height="155%" fo:text-align="justify" fo:margin-left="1.171cm" fo:margin-right="0cm" fo:text-indent="-1.171cm" fo:margin-top="0cm" fo:margin-bottom="0cm" fo:background-color="transparent" fo:border="none" style:shadow="none" style:text-autospace="none" style:vertical-align="auto" style:snap-to-layout-grid="false"/>
    </style:style>
    <style:style style:name="T35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2_0" style:parent-style-name="Standard" style:family="paragraph">
      <style:paragraph-properties fo:line-height="90%" fo:text-align="justify" fo:margin-left="1.333cm" fo:margin-right="0cm" fo:text-indent="-1.333cm" fo:margin-top="0cm" fo:margin-bottom="0cm" fo:background-color="transparent" fo:border="none" style:shadow="none" style:text-autospace="none" style:vertical-align="auto" style:snap-to-layout-grid="false"/>
    </style:style>
    <style:style style:name="T2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3_0" style:parent-style-name="Standard" style:family="paragraph">
      <style:paragraph-properties fo:line-height="113%" fo:text-align="justify" fo:margin-left="1.580cm" fo:margin-right="0cm" fo:text-indent="-1.580cm" fo:margin-top="0cm" fo:margin-bottom="0cm" fo:background-color="transparent" fo:border="none" style:shadow="none" style:text-autospace="none" style:vertical-align="auto" style:snap-to-layout-grid="false"/>
    </style:style>
    <style:style style:name="T28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6" style:family="text">
      <style:text-properties fo:color="#000000" style:text-outline="false" style:text-line-through-style="solid" style:text-position="super 58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4_0" style:parent-style-name="Standard" style:family="paragraph">
      <style:paragraph-properties fo:line-height="113%" fo:text-align="justify" fo:margin-left="1.167cm" fo:margin-right="0cm" fo:text-indent="-1.167cm" fo:margin-top="0cm" fo:margin-bottom="0cm" fo:background-color="transparent" fo:border="none" style:shadow="none" style:text-autospace="none" style:vertical-align="auto" style:snap-to-layout-grid="false"/>
    </style:style>
    <style:style style:name="T36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36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7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5_0" style:parent-style-name="Standard" style:family="paragraph">
      <style:paragraph-properties fo:line-height="113%" fo:text-align="justify" fo:margin-left="1.789cm" fo:margin-right="0cm" fo:text-indent="-1.789cm" fo:margin-top="0cm" fo:margin-bottom="0cm" fo:background-color="transparent" fo:border="none" style:shadow="none" style:text-autospace="none" style:vertical-align="auto" style:snap-to-layout-grid="false"/>
    </style:style>
    <style:style style:name="T1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6_0" style:parent-style-name="Standard" style:family="paragraph">
      <style:paragraph-properties fo:line-height="90%" fo:text-align="justify" fo:margin-left="1.813cm" fo:margin-right="0cm" fo:text-indent="-1.813cm" fo:margin-top="0cm" fo:margin-bottom="0cm" fo:background-color="transparent" fo:border="none" style:shadow="none" style:text-autospace="none" style:vertical-align="auto" style:snap-to-layout-grid="false"/>
    </style:style>
    <style:style style:name="T2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9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91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93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0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6_0" style:parent-style-name="Standard" style:family="paragraph">
      <style:paragraph-properties fo:line-height="155%" fo:text-align="justify" fo:margin-left="1.167cm" fo:margin-right="0cm" fo:text-indent="-1.167cm" fo:margin-top="0cm" fo:margin-bottom="0cm" fo:background-color="transparent" fo:border="none" style:shadow="none" style:text-autospace="none" style:vertical-align="auto" style:snap-to-layout-grid="false"/>
    </style:style>
    <style:style style:name="T1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7_0" style:parent-style-name="Standard" style:family="paragraph">
      <style:paragraph-properties fo:line-height="97%" fo:text-align="justify" fo:margin-left="1.307cm" fo:margin-right="0cm" fo:text-indent="-1.307cm" fo:margin-top="0cm" fo:margin-bottom="0cm" fo:background-color="transparent" fo:border="none" style:shadow="none" style:text-autospace="none" style:vertical-align="auto" style:snap-to-layout-grid="false"/>
    </style:style>
    <style:style style:name="P318_0" style:parent-style-name="Standard" style:family="paragraph">
      <style:paragraph-properties fo:line-height="90%" fo:text-align="justify" fo:margin-left="1.307cm" fo:margin-right="0cm" fo:text-indent="-1.307cm" fo:margin-top="0cm" fo:margin-bottom="0cm" fo:background-color="transparent" fo:border="none" style:shadow="none" style:text-autospace="none" style:vertical-align="auto" style:snap-to-layout-grid="false"/>
    </style:style>
    <style:style style:name="T29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19_0" style:parent-style-name="Standard" style:family="paragraph">
      <style:paragraph-properties fo:line-height="97%" fo:text-align="justify" fo:margin-left="1.258cm" fo:margin-right="0cm" fo:text-indent="-1.258cm" fo:margin-top="0cm" fo:margin-bottom="0cm" fo:background-color="transparent" fo:border="none" style:shadow="none" style:text-autospace="none" style:vertical-align="auto" style:snap-to-layout-grid="false"/>
    </style:style>
    <style:style style:name="T29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320_0" style:parent-style-name="Standard" style:family="paragraph">
      <style:paragraph-properties fo:line-height="113%" fo:text-align="justify" fo:margin-left="3.768cm" fo:margin-right="0cm" fo:text-indent="-3.768cm" fo:margin-top="0cm" fo:margin-bottom="0cm" fo:background-color="transparent" fo:border="none" style:shadow="none" style:text-autospace="none" style:vertical-align="auto" style:snap-to-layout-grid="false"/>
    </style:style>
    <style:style style:name="T2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1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2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3_0" style:parent-style-name="Standard" style:family="paragraph">
      <style:paragraph-properties fo:line-height="104%" fo:text-align="center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11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" style:family="table">
      <style:table-properties style:width="16.391cm" table:align="left" fo:margin="0cm" style:shadow="none" style:may-break-between-rows="true" table:border-model="collapsing"/>
    </style:style>
    <style:style style:name="Table3.A" style:family="table-column">
      <style:table-column-properties style:column-width="1.016cm"/>
    </style:style>
    <style:style style:name="Table3.B" style:family="table-column">
      <style:table-column-properties style:column-width="0.199cm"/>
    </style:style>
    <style:style style:name="Table3.C" style:family="table-column">
      <style:table-column-properties style:column-width="7.269cm"/>
    </style:style>
    <style:style style:name="Table3.D" style:family="table-column">
      <style:table-column-properties style:column-width="0.458cm"/>
    </style:style>
    <style:style style:name="Table3.E" style:family="table-column">
      <style:table-column-properties style:column-width="7.449cm"/>
    </style:style>
    <style:style style:name="Table3.1" style:family="table-row">
      <style:table-row-properties style:min-row-height="44.31pt" fo:keep-together="auto"/>
    </style:style>
    <style:style style:name="Table3.A1" style:family="table-cell">
      <style:table-cell-properties style:vertical-align="middle" style:shadow="none" fo:background-color="#f2f2f2" fo:border="0.012cm solid #666666" fo:padding="0.050cm"/>
    </style:style>
    <style:style style:name="Table3.B1" style:family="table-cell">
      <style:table-cell-properties style:vertical-align="middle" style:shadow="none" fo:border-top="none" fo:border-bottom="none" fo:border-left="0.012cm solid #666666" fo:border-right="0.012cm solid #666666" fo:padding="0.050cm"/>
    </style:style>
    <style:style style:name="Table3.C1" style:family="table-cell">
      <style:table-cell-properties style:vertical-align="middle" style:shadow="none" fo:background-color="#f2f2f2" fo:border="0.012cm solid #666666" fo:padding="0.050cm"/>
    </style:style>
    <style:style style:name="Table3.2" style:family="table-row">
      <style:table-row-properties style:min-row-height="13.31pt" fo:keep-together="auto"/>
    </style:style>
    <style:style style:name="Table3.A2" style:family="table-cell">
      <style:table-cell-properties style:vertical-align="middle" style:shadow="none" fo:border-top="0.012cm solid #666666" fo:border-bottom="0.012cm solid #666666" fo:border-left="none" fo:border-right="none" fo:padding="0.050cm"/>
    </style:style>
    <style:style style:name="Table3.B2" style:family="table-cell">
      <style:table-cell-properties style:vertical-align="middle" style:shadow="none" fo:border="none" fo:padding="0.050cm"/>
    </style:style>
    <style:style style:name="Table3.C2" style:family="table-cell">
      <style:table-cell-properties style:vertical-align="middle" style:shadow="none" fo:border-top="0.012cm solid #666666" fo:border-bottom="none" fo:border-left="none" fo:border-right="none" fo:padding="0.050cm"/>
    </style:style>
    <style:style style:name="Table3.3" style:family="table-row">
      <style:table-row-properties style:min-row-height="24.31pt" fo:keep-together="auto"/>
    </style:style>
    <style:style style:name="Table3.A3" style:family="table-cell">
      <style:table-cell-properties style:vertical-align="middle" style:shadow="none" fo:border="0.012cm solid #666666" fo:padding="0.050cm"/>
    </style:style>
    <style:style style:name="Table3.B3" style:family="table-cell">
      <style:table-cell-properties style:vertical-align="middle" style:shadow="none" fo:border-top="none" fo:border-bottom="none" fo:border-left="0.012cm solid #666666" fo:border-right="none" fo:padding="0.050cm"/>
    </style:style>
    <style:style style:name="Table3.C3" style:family="table-cell">
      <style:table-cell-properties style:vertical-align="middle" style:shadow="none" fo:background-color="#4d4d4d" fo:border="0.012cm solid #666666" fo:padding="0.050cm"/>
    </style:style>
    <style:style style:name="Table3.D3" style:family="table-cell">
      <style:table-cell-properties style:vertical-align="middle" style:shadow="none" fo:border-top="none" fo:border-bottom="none" fo:border-left="0.012cm solid #666666" fo:border-right="0.012cm solid #666666" fo:padding="0.050cm"/>
    </style:style>
    <style:style style:name="Table3.E3" style:family="table-cell">
      <style:table-cell-properties style:vertical-align="middle" style:shadow="none" fo:background-color="#4d4d4d" fo:border="0.012cm solid #666666" fo:padding="0.050cm"/>
    </style:style>
    <style:style style:name="Table3.4" style:family="table-row">
      <style:table-row-properties style:min-row-height="12.31pt" fo:keep-together="auto"/>
    </style:style>
    <style:style style:name="Table3.C4" style:family="table-cell">
      <style:table-cell-properties style:vertical-align="middle" style:shadow="none" fo:border-top="0.012cm solid #666666" fo:border-bottom="0.012cm solid #666666" fo:border-left="none" fo:border-right="0.012cm solid #666666" fo:padding="0.050cm"/>
    </style:style>
    <style:style style:name="Table3.E4" style:family="table-cell">
      <style:table-cell-properties style:vertical-align="middle" style:shadow="none" fo:border-top="0.012cm solid #666666" fo:border-bottom="0.012cm solid #666666" fo:border-left="0.012cm solid #666666" fo:border-right="none" fo:padding="0.050cm"/>
    </style:style>
    <style:style style:name="Table3.5" style:family="table-row">
      <style:table-row-properties style:min-row-height="27.14pt" fo:keep-together="auto"/>
    </style:style>
    <style:style style:name="Table3.C5" style:family="table-cell">
      <style:table-cell-properties style:vertical-align="middle" style:shadow="none" fo:border="0.012cm solid #666666" fo:padding="0.050cm"/>
    </style:style>
    <style:style style:name="Table3.E5" style:family="table-cell">
      <style:table-cell-properties style:vertical-align="middle" style:shadow="none" fo:border="0.012cm solid #666666" fo:padding="0.050cm"/>
    </style:style>
    <style:style style:name="Table3.6" style:family="table-row">
      <style:table-row-properties style:min-row-height="40.78pt" fo:keep-together="auto"/>
    </style:style>
    <style:style style:name="Table3.C6" style:family="table-cell">
      <style:table-cell-properties style:vertical-align="middle" style:shadow="none" fo:border="0.012cm solid #666666" fo:padding="0.050cm"/>
    </style:style>
    <style:style style:name="Table3.E6" style:family="table-cell">
      <style:table-cell-properties style:vertical-align="middle" style:shadow="none" fo:border="0.012cm solid #666666" fo:padding="0.050cm"/>
    </style:style>
    <style:style style:name="P324_0" style:parent-style-name="Standard" style:family="paragraph">
      <style:paragraph-properties fo:line-height="13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1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4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5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6_0" style:parent-style-name="Standard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3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1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2.00pt" style:font-size-asian="2.00pt" style:font-size-complex="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7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28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9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30_0" style:parent-style-name="Standard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-0.0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9" style:family="text">
      <style:text-properties fo:color="#ffff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1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32_0" style:parent-style-name="Standard" style:family="paragraph">
      <style:paragraph-properties fo:line-height="131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120" style:family="text">
      <style:text-properties fo:color="#ffff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3_0" style:parent-style-name="Standard" style:family="paragraph">
      <style:paragraph-properties fo:line-height="9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1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2.3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4_0" style:parent-style-name="Standard" style:family="paragraph">
      <style:paragraph-properties fo:line-height="7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1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ffffff" style:text-outline="false" style:text-line-through-style="solid" style:text-position="0% 100%" style:font-name="HY울릉도M" style:font-name-asian="HY울릉도M" style:font-name-complex="HY울릉도M" fo:font-family="HY울릉도M" style:font-family-asian="HY울릉도M" style:font-family-complex="HY울릉도M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_0_b4" style:parent-style-name="Standard" style:family="paragraph">
      <style:paragraph-properties fo:line-height="10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8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5_0_b4" style:parent-style-name="Standard" style:family="paragraph">
      <style:paragraph-properties fo:line-height="9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2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6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4" style:family="text">
      <style:text-properties fo:color="#ffff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5" style:family="text">
      <style:text-properties fo:color="#ffff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99" style:text-emphasize="none" style:text-scale="100%"/>
    </style:style>
    <style:style style:name="P337_0" style:parent-style-name="Standard" style:family="paragraph">
      <style:paragraph-properties fo:line-height="7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3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99" style:text-emphasize="none" style:text-scale="100%"/>
    </style:style>
    <style:style style:name="P338_0" style:parent-style-name="Standard" style:family="paragraph">
      <style:paragraph-properties fo:line-height="6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99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ffff99" style:text-emphasize="none" style:text-scale="100%"/>
    </style:style>
    <style:style style:name="T8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99" style:text-emphasize="none" style:text-scale="100%"/>
    </style:style>
    <style:style style:name="P339_38" style:parent-style-name="표헤드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0_0" style:parent-style-name="Standard" style:family="paragraph">
      <style:paragraph-properties fo:line-height="6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4" style:family="text">
      <style:text-properties fo:color="#ffff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5" style:family="text">
      <style:text-properties fo:color="#ffff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6" style:family="text">
      <style:text-properties fo:color="#ffff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7" style:family="text">
      <style:text-properties fo:color="#ffff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-0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1_0" style:parent-style-name="Standard" style:family="paragraph">
      <style:paragraph-properties fo:line-height="5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9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2_0" style:parent-style-name="Standard" style:family="paragraph">
      <style:paragraph-properties fo:line-height="5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6" style:family="table">
      <style:table-properties style:width="1.358cm" table:align="left" fo:margin="0cm" style:shadow="none" style:may-break-between-rows="true" table:border-model="collapsing"/>
    </style:style>
    <style:style style:name="Table6.A" style:family="table-column">
      <style:table-column-properties style:column-width="1.358cm"/>
    </style:style>
    <style:style style:name="Table6.1" style:family="table-row">
      <style:table-row-properties style:min-row-height="13.95pt" fo:keep-together="auto"/>
    </style:style>
    <style:style style:name="Table6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P343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29" style:family="text">
      <style:text-properties fo:color="#ffff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4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1.758cm" table:align="left" fo:margin="0cm" style:shadow="none" style:may-break-between-rows="true" table:border-model="collapsing"/>
    </style:style>
    <style:style style:name="Table7.A" style:family="table-column">
      <style:table-column-properties style:column-width="1.758cm"/>
    </style:style>
    <style:style style:name="Table7.1" style:family="table-row">
      <style:table-row-properties style:min-row-height="13.95pt" fo:keep-together="auto"/>
    </style:style>
    <style:style style:name="Table7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P345_0" style:parent-style-name="Standard" style:family="paragraph">
      <style:paragraph-properties fo:line-height="6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8" style:family="table">
      <style:table-properties style:width="2.456cm" table:align="left" fo:margin="0cm" style:shadow="none" style:may-break-between-rows="true" table:border-model="collapsing"/>
    </style:style>
    <style:style style:name="Table8.A" style:family="table-column">
      <style:table-column-properties style:column-width="2.456cm"/>
    </style:style>
    <style:style style:name="Table8.1" style:family="table-row">
      <style:table-row-properties style:min-row-height="13.95pt" fo:keep-together="auto"/>
    </style:style>
    <style:style style:name="Table8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Table9" style:family="table">
      <style:table-properties style:width="1.358cm" table:align="left" fo:margin="0cm" style:shadow="none" style:may-break-between-rows="true" table:border-model="collapsing"/>
    </style:style>
    <style:style style:name="Table9.A" style:family="table-column">
      <style:table-column-properties style:column-width="1.358cm"/>
    </style:style>
    <style:style style:name="Table9.1" style:family="table-row">
      <style:table-row-properties style:min-row-height="13.95pt" fo:keep-together="auto"/>
    </style:style>
    <style:style style:name="Table9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Table10" style:family="table">
      <style:table-properties style:width="1.758cm" table:align="left" fo:margin="0cm" style:shadow="none" style:may-break-between-rows="true" table:border-model="collapsing"/>
    </style:style>
    <style:style style:name="Table10.A" style:family="table-column">
      <style:table-column-properties style:column-width="1.758cm"/>
    </style:style>
    <style:style style:name="Table10.1" style:family="table-row">
      <style:table-row-properties style:min-row-height="13.95pt" fo:keep-together="auto"/>
    </style:style>
    <style:style style:name="Table10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Table11" style:family="table">
      <style:table-properties style:width="2.456cm" table:align="left" fo:margin="0cm" style:shadow="none" style:may-break-between-rows="true" table:border-model="collapsing"/>
    </style:style>
    <style:style style:name="Table11.A" style:family="table-column">
      <style:table-column-properties style:column-width="2.456cm"/>
    </style:style>
    <style:style style:name="Table11.1" style:family="table-row">
      <style:table-row-properties style:min-row-height="13.95pt" fo:keep-together="auto"/>
    </style:style>
    <style:style style:name="Table11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Table12" style:family="table">
      <style:table-properties style:width="1.358cm" table:align="left" fo:margin="0cm" style:shadow="none" style:may-break-between-rows="true" table:border-model="collapsing"/>
    </style:style>
    <style:style style:name="Table12.A" style:family="table-column">
      <style:table-column-properties style:column-width="1.358cm"/>
    </style:style>
    <style:style style:name="Table12.1" style:family="table-row">
      <style:table-row-properties style:min-row-height="13.95pt" fo:keep-together="auto"/>
    </style:style>
    <style:style style:name="Table12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Table13" style:family="table">
      <style:table-properties style:width="1.758cm" table:align="left" fo:margin="0cm" style:shadow="none" style:may-break-between-rows="true" table:border-model="collapsing"/>
    </style:style>
    <style:style style:name="Table13.A" style:family="table-column">
      <style:table-column-properties style:column-width="1.758cm"/>
    </style:style>
    <style:style style:name="Table13.1" style:family="table-row">
      <style:table-row-properties style:min-row-height="13.95pt" fo:keep-together="auto"/>
    </style:style>
    <style:style style:name="Table13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Table14" style:family="table">
      <style:table-properties style:width="2.456cm" table:align="left" fo:margin="0cm" style:shadow="none" style:may-break-between-rows="true" table:border-model="collapsing"/>
    </style:style>
    <style:style style:name="Table14.A" style:family="table-column">
      <style:table-column-properties style:column-width="2.456cm"/>
    </style:style>
    <style:style style:name="Table14.1" style:family="table-row">
      <style:table-row-properties style:min-row-height="13.95pt" fo:keep-together="auto"/>
    </style:style>
    <style:style style:name="Table14.A1" style:family="table-cell">
      <style:table-cell-properties style:vertical-align="middle" style:shadow="none" fo:background-color="#4d4d4d" fo:border="0.012cm solid #000000" fo:padding-top="0.020cm" fo:padding-bottom="0.020cm" fo:padding-left="0.050cm" fo:padding-right="0.050cm"/>
    </style:style>
    <style:style style:name="T2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34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able16" style:family="table">
      <style:table-properties style:width="15.451cm" table:align="left" fo:margin="0cm" style:shadow="none" style:may-break-between-rows="true" table:border-model="collapsing"/>
    </style:style>
    <style:style style:name="Table16.A" style:family="table-column">
      <style:table-column-properties style:column-width="3.716cm"/>
    </style:style>
    <style:style style:name="Table16.B" style:family="table-column">
      <style:table-column-properties style:column-width="11.735cm"/>
    </style:style>
    <style:style style:name="Table16.1" style:family="table-row">
      <style:table-row-properties style:min-row-height="14.82pt" fo:keep-together="auto"/>
    </style:style>
    <style:style style:name="Table16.A1" style:family="table-cell">
      <style:table-cell-properties style:vertical-align="middle" style:shadow="none" fo:background-color="#f2f2f2" fo:border-top="0.04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6.B1" style:family="table-cell">
      <style:table-cell-properties style:vertical-align="middle" style:shadow="none" fo:background-color="#f2f2f2" fo:border-top="0.04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6.2" style:family="table-row">
      <style:table-row-properties style:min-row-height="28.02pt" fo:keep-together="auto"/>
    </style:style>
    <style:style style:name="Table16.A2" style:family="table-cell">
      <style:table-cell-properties style:vertical-align="middle" style:shadow="none" fo:border-top="0.01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16.B2" style:family="table-cell">
      <style:table-cell-properties style:vertical-align="middle" style:shadow="none" fo:border-top="0.01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16.3" style:family="table-row">
      <style:table-row-properties style:min-row-height="28.02pt" fo:keep-together="auto"/>
    </style:style>
    <style:style style:name="Table16.A3" style:family="table-cell">
      <style:table-cell-properties style:vertical-align="middle" style:shadow="none" fo:border-top="0.01cm solid #000000" fo:border-bottom="0.04cm solid #000000" fo:border-left="none" fo:border-right="0.01cm solid #000000" fo:padding-top="0.050cm" fo:padding-bottom="0.050cm" fo:padding-left="0.180cm" fo:padding-right="0.180cm"/>
    </style:style>
    <style:style style:name="Table16.B3" style:family="table-cell">
      <style:table-cell-properties style:vertical-align="middle" style:shadow="none" fo:border-top="0.01cm solid #000000" fo:border-bottom="0.04cm solid #000000" fo:border-left="0.01cm solid #000000" fo:border-right="none" fo:padding-top="0.050cm" fo:padding-bottom="0.050cm" fo:padding-left="0.180cm" fo:padding-right="0.180cm"/>
    </style:style>
    <style:style style:name="P346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35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7_0" style:parent-style-name="Standard" style:family="paragraph">
      <style:paragraph-properties fo:line-height="75%" fo:text-align="justify" fo:margin-left="1.621cm" fo:margin-right="0cm" fo:text-indent="-1.621cm" fo:margin-top="0cm" fo:margin-bottom="0cm" fo:background-color="transparent" fo:border="none" style:shadow="none" style:text-autospace="none" style:vertical-align="auto" style:snap-to-layout-grid="false"/>
    </style:style>
    <style:style style:name="T2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8_34" style:parent-style-name="xl65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49_33" style:parent-style-name="td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50_0" style:parent-style-name="Standard" style:family="paragraph">
      <style:paragraph-properties fo:line-height="64%" fo:text-align="justify" fo:margin-left="0.363cm" fo:margin-right="0cm" fo:text-indent="-0.363cm" fo:margin-top="0cm" fo:margin-bottom="0cm" fo:background-color="transparent" fo:border="none" style:shadow="none" style:text-autospace="none" style:vertical-align="auto" style:snap-to-layout-grid="false"/>
    </style:style>
    <style:style style:name="T23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1_0" style:parent-style-name="Standard" style:family="paragraph">
      <style:paragraph-properties fo:line-height="64%" fo:text-align="justify" fo:margin-left="0.571cm" fo:margin-right="0cm" fo:text-indent="-0.571cm" fo:margin-top="0cm" fo:margin-bottom="0cm" fo:background-color="transparent" fo:border="none" style:shadow="none" style:text-autospace="none" style:vertical-align="auto" style:snap-to-layout-grid="false"/>
    </style:style>
    <style:style style:name="P352_0" style:parent-style-name="Standard" style:family="paragraph">
      <style:paragraph-properties fo:line-height="64%" fo:text-align="justify" fo:margin-left="0.426cm" fo:margin-right="0cm" fo:text-indent="-0.426cm" fo:margin-top="0cm" fo:margin-bottom="0cm" fo:background-color="transparent" fo:border="none" style:shadow="none" style:text-autospace="none" style:vertical-align="auto" style:snap-to-layout-grid="false"/>
    </style:style>
    <style:style style:name="T14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50%"/>
    </style:style>
    <style:style style:name="T1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6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2.0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3_0" style:parent-style-name="Standard" style:family="paragraph">
      <style:paragraph-properties fo:line-height="69%" fo:text-align="justify" fo:margin-left="0.345cm" fo:margin-right="0cm" fo:text-indent="-0.345cm" fo:margin-top="0cm" fo:margin-bottom="0cm" fo:background-color="transparent" fo:border="none" style:shadow="none" style:text-autospace="none" style:vertical-align="auto" style:snap-to-layout-grid="false"/>
    </style:style>
    <style:style style:name="T4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1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4_0" style:parent-style-name="Standard" style:family="paragraph">
      <style:paragraph-properties fo:line-height="75%" fo:text-align="justify" fo:margin-left="0.268cm" fo:margin-right="0cm" fo:text-indent="-0.268cm" fo:margin-top="0cm" fo:margin-bottom="0cm" fo:background-color="transparent" fo:border="none" style:shadow="none" style:text-autospace="none" style:vertical-align="auto" style:snap-to-layout-grid="false"/>
    </style:style>
    <style:style style:name="T1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4.00pt" style:font-size-asian="4.00pt" style:font-size-complex="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5_0" style:parent-style-name="Standard" style:family="paragraph">
      <style:paragraph-properties fo:line-height="69%" fo:text-align="justify" fo:margin-left="0.158cm" fo:margin-right="0cm" fo:text-indent="-0.158cm" fo:margin-top="0cm" fo:margin-bottom="0cm" fo:background-color="transparent" fo:border="none" style:shadow="none" style:text-autospace="none" style:vertical-align="auto" style:snap-to-layout-grid="false"/>
    </style:style>
    <style:style style:name="T1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8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6_0" style:parent-style-name="Standard" style:family="paragraph">
      <style:paragraph-properties fo:line-height="69%" fo:text-align="justify" fo:margin-left="0.429cm" fo:margin-right="0cm" fo:text-indent="-0.429cm" fo:margin-top="0cm" fo:margin-bottom="0cm" fo:background-color="transparent" fo:border="none" style:shadow="none" style:text-autospace="none" style:vertical-align="auto" style:snap-to-layout-grid="false"/>
    </style:style>
    <style:style style:name="T4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7.00pt" style:font-size-asian="7.00pt" style:font-size-complex="7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2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7_0" style:parent-style-name="Standard" style:family="paragraph">
      <style:paragraph-properties fo:line-height="69%" fo:text-align="justify" fo:margin-left="0.309cm" fo:margin-right="0cm" fo:text-indent="-0.309cm" fo:margin-top="0cm" fo:margin-bottom="0cm" fo:background-color="transparent" fo:border="none" style:shadow="none" style:text-autospace="none" style:vertical-align="auto" style:snap-to-layout-grid="false"/>
    </style:style>
    <style:style style:name="T1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7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8_0" style:parent-style-name="Standard" style:family="paragraph">
      <style:paragraph-properties fo:line-height="69%" fo:text-align="justify" fo:margin-left="0.295cm" fo:margin-right="0cm" fo:text-indent="-0.295cm" fo:margin-top="0cm" fo:margin-bottom="0cm" fo:background-color="transparent" fo:border="none" style:shadow="none" style:text-autospace="none" style:vertical-align="auto" style:snap-to-layout-grid="false"/>
    </style:style>
    <style:style style:name="P359_0" style:parent-style-name="Standard" style:family="paragraph">
      <style:paragraph-properties fo:line-height="69%" fo:text-align="justify" fo:margin-left="0.325cm" fo:margin-right="0cm" fo:text-indent="-0.325cm" fo:margin-top="0cm" fo:margin-bottom="0cm" fo:background-color="transparent" fo:border="none" style:shadow="none" style:text-autospace="none" style:vertical-align="auto" style:snap-to-layout-grid="false"/>
    </style:style>
    <style:style style:name="T9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2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0_0" style:parent-style-name="Standard" style:family="paragraph">
      <style:paragraph-properties fo:line-height="75%" fo:text-align="justify" fo:margin-left="0.334cm" fo:margin-right="0cm" fo:text-indent="-0.334cm" fo:margin-top="0cm" fo:margin-bottom="0cm" fo:background-color="transparent" fo:border="none" style:shadow="none" style:text-autospace="none" style:vertical-align="auto" style:snap-to-layout-grid="false"/>
    </style:style>
    <style:style style:name="T9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-1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1_0" style:parent-style-name="Standard" style:family="paragraph">
      <style:paragraph-properties fo:line-height="69%" fo:text-align="justify" fo:margin-left="0.439cm" fo:margin-right="0cm" fo:text-indent="-0.439cm" fo:margin-top="0cm" fo:margin-bottom="0cm" fo:background-color="transparent" fo:border="none" style:shadow="none" style:text-autospace="none" style:vertical-align="auto" style:snap-to-layout-grid="false"/>
    </style:style>
    <style:style style:name="T10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5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8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8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2_0" style:parent-style-name="Standard" style:family="paragraph">
      <style:paragraph-properties fo:line-height="69%" fo:text-align="justify" fo:margin-left="0.310cm" fo:margin-right="0cm" fo:text-indent="-0.310cm" fo:margin-top="0cm" fo:margin-bottom="0cm" fo:background-color="transparent" fo:border="none" style:shadow="none" style:text-autospace="none" style:vertical-align="auto" style:snap-to-layout-grid="false"/>
    </style:style>
    <style:style style:name="T10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27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3_0" style:parent-style-name="Standard" style:family="paragraph">
      <style:paragraph-properties fo:line-height="69%" fo:text-align="justify" fo:margin-left="0.337cm" fo:margin-right="0cm" fo:text-indent="-0.337cm" fo:margin-top="0cm" fo:margin-bottom="0cm" fo:background-color="transparent" fo:border="none" style:shadow="none" style:text-autospace="none" style:vertical-align="auto" style:snap-to-layout-grid="false"/>
    </style:style>
    <style:style style:name="T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6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4_0" style:parent-style-name="Standard" style:family="paragraph">
      <style:paragraph-properties fo:line-height="69%" fo:text-align="justify" fo:margin-left="0.356cm" fo:margin-right="0cm" fo:text-indent="-0.356cm" fo:margin-top="0cm" fo:margin-bottom="0cm" fo:background-color="transparent" fo:border="none" style:shadow="none" style:text-autospace="none" style:vertical-align="auto" style:snap-to-layout-grid="false"/>
    </style:style>
    <style:style style:name="P365_0" style:parent-style-name="Standard" style:family="paragraph">
      <style:paragraph-properties fo:line-height="69%" fo:text-align="justify" fo:margin-left="0.301cm" fo:margin-right="0cm" fo:text-indent="-0.301cm" fo:margin-top="0cm" fo:margin-bottom="0cm" fo:background-color="transparent" fo:border="none" style:shadow="none" style:text-autospace="none" style:vertical-align="auto" style:snap-to-layout-grid="false"/>
    </style:style>
    <style:style style:name="T16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1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2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6_0" style:parent-style-name="Standard" style:family="paragraph">
      <style:paragraph-properties fo:line-height="69%" fo:text-align="justify" fo:margin-left="0.537cm" fo:margin-right="0cm" fo:text-indent="-0.537cm" fo:margin-top="0cm" fo:margin-bottom="0cm" fo:background-color="transparent" fo:border="none" style:shadow="none" style:text-autospace="none" style:vertical-align="auto" style:snap-to-layout-grid="false"/>
    </style:style>
    <style:style style:name="T17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5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00" style:text-emphasize="none" style:text-scale="100%"/>
    </style:style>
    <style:style style:name="T17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8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00" style:text-emphasize="none" style:text-scale="100%"/>
    </style:style>
    <style:style style:name="P367_0" style:parent-style-name="Standard" style:family="paragraph">
      <style:paragraph-properties fo:line-height="64%" fo:text-align="justify" fo:margin-left="0.388cm" fo:margin-right="0cm" fo:text-indent="-0.388cm" fo:margin-top="0cm" fo:margin-bottom="0cm" fo:background-color="transparent" fo:border="none" style:shadow="none" style:text-autospace="none" style:vertical-align="auto" style:snap-to-layout-grid="false"/>
    </style:style>
    <style:style style:name="T18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2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1.7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00" style:text-emphasize="none" style:text-scale="100%"/>
    </style:style>
    <style:style style:name="T11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fff00" style:text-emphasize="none" style:text-scale="100%"/>
    </style:style>
    <style:style style:name="P368_0" style:parent-style-name="Standard" style:family="paragraph">
      <style:paragraph-properties fo:line-height="64%" fo:text-align="justify" fo:margin-left="0.436cm" fo:margin-right="0cm" fo:text-indent="-0.436cm" fo:margin-top="0cm" fo:margin-bottom="0cm" fo:background-color="transparent" fo:border="none" style:shadow="none" style:text-autospace="none" style:vertical-align="auto" style:snap-to-layout-grid="false"/>
    </style:style>
    <style:style style:name="T22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9_0" style:parent-style-name="Standard" style:family="paragraph">
      <style:paragraph-properties fo:line-height="69%" fo:text-align="justify" fo:margin-left="0.388cm" fo:margin-right="0cm" fo:text-indent="-0.388cm" fo:margin-top="0cm" fo:margin-bottom="0cm" fo:background-color="transparent" fo:border="none" style:shadow="none" style:text-autospace="none" style:vertical-align="auto" style:snap-to-layout-grid="false"/>
    </style:style>
    <style:style style:name="T22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0_0" style:parent-style-name="Standard" style:family="paragraph">
      <style:paragraph-properties fo:line-height="69%" fo:text-align="justify" fo:margin-left="0.400cm" fo:margin-right="0cm" fo:text-indent="-0.400cm" fo:margin-top="0cm" fo:margin-bottom="0cm" fo:background-color="transparent" fo:border="none" style:shadow="none" style:text-autospace="none" style:vertical-align="auto" style:snap-to-layout-grid="false"/>
    </style:style>
    <style:style style:name="T22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1_0" style:parent-style-name="Standard" style:family="paragraph">
      <style:paragraph-properties fo:line-height="69%" fo:text-align="justify" fo:margin-left="0.175cm" fo:margin-right="0cm" fo:text-indent="-0.175cm" fo:margin-top="0cm" fo:margin-bottom="0cm" fo:background-color="transparent" fo:border="none" style:shadow="none" style:text-autospace="none" style:vertical-align="auto" style:snap-to-layout-grid="false"/>
    </style:style>
    <style:style style:name="P372_0" style:parent-style-name="Standard" style:family="paragraph">
      <style:paragraph-properties fo:line-height="69%" fo:text-align="justify" fo:margin-left="0.302cm" fo:margin-right="0cm" fo:text-indent="-0.302cm" fo:margin-top="0cm" fo:margin-bottom="0cm" fo:background-color="transparent" fo:border="none" style:shadow="none" style:text-autospace="none" style:vertical-align="auto" style:snap-to-layout-grid="false"/>
    </style:style>
    <style:style style:name="T220" style:family="text">
      <style:text-properties fo:color="#ff00e5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4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3_0" style:parent-style-name="Standard" style:family="paragraph">
      <style:paragraph-properties fo:line-height="75%" fo:text-align="center" fo:margin-left="0.071cm" fo:margin-right="0.071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74_0" style:parent-style-name="Standard" style:family="paragraph">
      <style:paragraph-properties fo:line-height="75%" fo:text-align="justify" fo:margin-left="0.486cm" fo:margin-right="0cm" fo:text-indent="-0.486cm" fo:margin-top="0cm" fo:margin-bottom="0cm" fo:background-color="transparent" fo:border="none" style:shadow="none" style:text-autospace="none" style:vertical-align="auto" style:snap-to-layout-grid="false"/>
    </style:style>
    <style:style style:name="P375_0" style:parent-style-name="Standard" style:family="paragraph">
      <style:paragraph-properties fo:line-height="75%" fo:text-align="justify" fo:margin-left="0.596cm" fo:margin-right="0cm" fo:text-indent="-0.596cm" fo:margin-top="0cm" fo:margin-bottom="0cm" fo:background-color="transparent" fo:border="none" style:shadow="none" style:text-autospace="none" style:vertical-align="auto" style:snap-to-layout-grid="false"/>
    </style:style>
    <style:style style:name="T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6_0" style:parent-style-name="Standard" style:family="paragraph">
      <style:paragraph-properties fo:line-height="75%" fo:text-align="justify" fo:margin-left="0.554cm" fo:margin-right="0cm" fo:text-indent="-0.554cm" fo:margin-top="0cm" fo:margin-bottom="0cm" fo:background-color="transparent" fo:border="none" style:shadow="none" style:text-autospace="none" style:vertical-align="auto" style:snap-to-layout-grid="false"/>
    </style:style>
    <style:style style:name="P377_0" style:parent-style-name="Standard" style:family="paragraph">
      <style:paragraph-properties fo:line-height="75%" fo:text-align="justify" fo:margin-left="0.546cm" fo:margin-right="0cm" fo:text-indent="-0.546cm" fo:margin-top="0cm" fo:margin-bottom="0cm" fo:background-color="transparent" fo:border="none" style:shadow="none" style:text-autospace="none" style:vertical-align="auto" style:snap-to-layout-grid="false"/>
    </style:style>
    <style:style style:name="T4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8_0" style:parent-style-name="Standard" style:family="paragraph">
      <style:paragraph-properties fo:line-height="75%" fo:text-align="justify" fo:margin-left="0.758cm" fo:margin-right="0cm" fo:text-indent="-0.758cm" fo:margin-top="0cm" fo:margin-bottom="0cm" fo:background-color="transparent" fo:border="none" style:shadow="none" style:text-autospace="none" style:vertical-align="auto" style:snap-to-layout-grid="false"/>
    </style:style>
    <style:style style:name="T10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9_39" style:parent-style-name="바탕글 사본8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80_39" style:parent-style-name="바탕글 사본8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4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1_39" style:parent-style-name="바탕글 사본8" style:family="paragraph">
      <style:paragraph-properties fo:line-height="75%" fo:text-align="center" fo:margin-left="0.071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2_39" style:parent-style-name="바탕글 사본8" style:family="paragraph">
      <style:paragraph-properties fo:line-height="75%" fo:text-align="justify" fo:margin-left="0.071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8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3_39" style:parent-style-name="바탕글 사본8" style:family="paragraph">
      <style:paragraph-properties fo:line-height="75%" fo:text-align="justify" fo:margin-left="1.397cm" fo:margin-right="0cm" fo:text-indent="-1.327cm" fo:margin-top="0cm" fo:margin-bottom="0cm" fo:background-color="transparent" fo:border="none" style:shadow="none" style:text-autospace="none" style:vertical-align="auto" style:snap-to-layout-grid="false"/>
    </style:style>
    <style:style style:name="P384_39" style:parent-style-name="바탕글 사본8" style:family="paragraph">
      <style:paragraph-properties fo:line-height="75%" fo:text-align="justify" fo:margin-left="1.597cm" fo:margin-right="0cm" fo:text-indent="-1.526cm" fo:margin-top="0cm" fo:margin-bottom="0cm" fo:background-color="transparent" fo:border="none" style:shadow="none" style:text-autospace="none" style:vertical-align="auto" style:snap-to-layout-grid="false"/>
    </style:style>
    <style:style style:name="T24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5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5_16" style:parent-style-name="xl67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385_17" style:parent-style-name="xl70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85_26" style:parent-style-name="타이틀20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6_0" style:parent-style-name="Standard" style:family="paragraph">
      <style:paragraph-properties fo:line-height="75%" fo:text-align="justify" fo:margin-left="0.751cm" fo:margin-right="0cm" fo:text-indent="-0.751cm" fo:margin-top="0cm" fo:margin-bottom="0cm" fo:background-color="transparent" fo:border="none" style:shadow="none" style:text-autospace="none" style:vertical-align="auto" style:snap-to-layout-grid="false"/>
    </style:style>
    <style:style style:name="P379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0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7_0" style:parent-style-name="Standard" style:family="paragraph">
      <style:paragraph-properties fo:line-height="75%" fo:text-align="justify" fo:margin-left="0.752cm" fo:margin-right="0cm" fo:text-indent="-0.752cm" fo:margin-top="0cm" fo:margin-bottom="0cm" fo:background-color="transparent" fo:border="none" style:shadow="none" style:text-autospace="none" style:vertical-align="auto" style:snap-to-layout-grid="false"/>
    </style:style>
    <style:style style:name="T3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8_0" style:parent-style-name="Standard" style:family="paragraph">
      <style:paragraph-properties fo:line-height="75%" fo:text-align="justify" fo:margin-left="0.541cm" fo:margin-right="0cm" fo:text-indent="-0.541cm" fo:margin-top="0cm" fo:margin-bottom="0cm" fo:background-color="transparent" fo:border="none" style:shadow="none" style:text-autospace="none" style:vertical-align="auto" style:snap-to-layout-grid="false"/>
    </style:style>
    <style:style style:name="T25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9_0" style:parent-style-name="Standard" style:family="paragraph">
      <style:paragraph-properties fo:line-height="75%" fo:text-align="justify" fo:margin-left="0.719cm" fo:margin-right="0cm" fo:text-indent="-0.719cm" fo:margin-top="0cm" fo:margin-bottom="0cm" fo:background-color="transparent" fo:border="none" style:shadow="none" style:text-autospace="none" style:vertical-align="auto" style:snap-to-layout-grid="false"/>
    </style:style>
    <style:style style:name="P122_0" style:parent-style-name="Standard" style:family="paragraph">
      <style:paragraph-properties fo:line-height="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390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2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1_0_b2" style:parent-style-name="Standard" style:family="paragraph">
      <style:paragraph-properties fo:line-height="75%" fo:text-align="justify" fo:margin-left="0.468cm" fo:margin-right="0cm" fo:text-indent="-0.468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0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2_0" style:parent-style-name="Standard" style:family="paragraph">
      <style:paragraph-properties fo:line-height="75%" fo:text-align="justify" fo:margin-left="0.557cm" fo:margin-right="0cm" fo:text-indent="-0.557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393_0" style:parent-style-name="Standard" style:family="paragraph">
      <style:paragraph-properties fo:line-height="75%" fo:text-align="justify" fo:margin-left="0.585cm" fo:margin-right="0cm" fo:text-indent="-0.585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394_0" style:parent-style-name="Standard" style:family="paragraph">
      <style:paragraph-properties fo:line-height="75%" fo:text-align="justify" fo:margin-left="0.567cm" fo:margin-right="0cm" fo:text-indent="-0.567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2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5_0" style:parent-style-name="Standard" style:family="paragraph">
      <style:paragraph-properties fo:line-height="75%" fo:text-align="justify" fo:margin-left="0.640cm" fo:margin-right="0cm" fo:text-indent="-0.64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396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397_0" style:parent-style-name="Standard" style:family="paragraph">
      <style:paragraph-properties fo:line-height="75%" fo:text-align="justify" fo:margin-left="0.644cm" fo:margin-right="0cm" fo:text-indent="-0.644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27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8_0" style:parent-style-name="Standard" style:family="paragraph">
      <style:paragraph-properties fo:line-height="75%" fo:text-align="justify" fo:margin-left="0.633cm" fo:margin-right="0cm" fo:text-indent="-0.633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399_0" style:parent-style-name="Standard" style:family="paragraph">
      <style:paragraph-properties fo:line-height="75%" fo:text-align="justify" fo:margin-left="0.607cm" fo:margin-right="0cm" fo:text-indent="-0.607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400_0" style:parent-style-name="Standard" style:family="paragraph">
      <style:paragraph-properties fo:line-height="75%" fo:text-align="justify" fo:margin-left="0.659cm" fo:margin-right="0cm" fo:text-indent="-0.659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401_0" style:parent-style-name="Standard" style:family="paragraph">
      <style:paragraph-properties fo:line-height="69%" fo:text-align="center" fo:margin-left="1.446cm" fo:margin-right="0cm" fo:text-indent="-1.446cm" fo:margin-top="0cm" fo:margin-bottom="0cm" fo:background-color="transparent" fo:border="none" style:shadow="none" style:text-autospace="none" style:vertical-align="auto" style:snap-to-layout-grid="false"/>
    </style:style>
    <style:style style:name="P348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402_0" style:parent-style-name="Standard" style:family="paragraph">
      <style:paragraph-properties fo:line-height="75%" fo:text-align="justify" fo:margin-left="1.596cm" fo:margin-right="0cm" fo:text-indent="-1.596cm" fo:margin-top="0cm" fo:margin-bottom="0cm" fo:background-color="transparent" fo:border="none" style:shadow="none" style:text-autospace="none" style:vertical-align="auto" style:snap-to-layout-grid="false"/>
    </style:style>
    <style:style style:name="T1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403_0" style:parent-style-name="Standard" style:family="paragraph">
      <style:paragraph-properties fo:line-height="75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false"/>
    </style:style>
    <style:style style:name="P404_0" style:parent-style-name="Standard" style:family="paragraph">
      <style:paragraph-properties fo:line-height="75%" fo:text-align="justify" fo:margin-left="0.536cm" fo:margin-right="0cm" fo:text-indent="-0.536cm" fo:margin-top="0.353cm" fo:margin-bottom="0cm" fo:background-color="transparent" fo:border="none" style:shadow="none" style:text-autospace="none" style:vertical-align="auto" style:snap-to-layout-grid="false"/>
    </style:style>
    <style:style style:name="P405_0" style:parent-style-name="Standard" style:family="paragraph">
      <style:paragraph-properties fo:line-height="75%" fo:text-align="justify" fo:margin-left="0.538cm" fo:margin-right="0cm" fo:text-indent="-0.538cm" fo:margin-top="0.176cm" fo:margin-bottom="0cm" fo:background-color="transparent" fo:border="none" style:shadow="none" style:text-autospace="none" style:vertical-align="auto" style:snap-to-layout-grid="false"/>
    </style:style>
    <style:style style:name="T26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2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06_0" style:parent-style-name="Standard" style:family="paragraph">
      <style:paragraph-properties fo:line-height="75%" fo:text-align="justify" fo:margin-left="0.542cm" fo:margin-right="0cm" fo:text-indent="-0.542cm" fo:margin-top="0.353cm" fo:margin-bottom="0cm" fo:background-color="transparent" fo:border="none" style:shadow="none" style:text-autospace="none" style:vertical-align="auto" style:snap-to-layout-grid="false"/>
    </style:style>
    <style:style style:name="P407_0" style:parent-style-name="Standard" style:family="paragraph">
      <style:paragraph-properties fo:line-height="75%" fo:text-align="center" fo:margin-left="1.185cm" fo:margin-right="0cm" fo:text-indent="-1.185cm" fo:margin-top="0.106cm" fo:margin-bottom="0cm" fo:background-color="transparent" fo:border="none" style:shadow="none" style:text-autospace="none" style:vertical-align="auto" style:snap-to-layout-grid="false"/>
    </style:style>
    <style:style style:name="P408_0" style:parent-style-name="Standard" style:family="paragraph">
      <style:paragraph-properties fo:line-height="75%" fo:text-align="justify" fo:margin-left="0.886cm" fo:margin-right="0.071cm" fo:text-indent="-0.631cm" fo:margin-top="0cm" fo:margin-bottom="0cm" fo:background-color="transparent" fo:border="none" style:shadow="none" style:text-autospace="none" style:vertical-align="auto" style:snap-to-layout-grid="false"/>
    </style:style>
    <style:style style:name="P409_0" style:parent-style-name="Standard" style:family="paragraph">
      <style:paragraph-properties fo:line-height="75%" fo:text-align="justify" fo:margin-left="0.753cm" fo:margin-right="0.071cm" fo:text-indent="-0.498cm" fo:margin-top="0cm" fo:margin-bottom="0cm" fo:background-color="transparent" fo:border="none" style:shadow="none" style:text-autospace="none" style:vertical-align="auto" style:snap-to-layout-grid="false"/>
    </style:style>
    <style:style style:name="T26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0_0" style:parent-style-name="Standard" style:family="paragraph">
      <style:paragraph-properties fo:line-height="75%" fo:text-align="justify" fo:margin-left="0.693cm" fo:margin-right="0.071cm" fo:text-indent="-0.439cm" fo:margin-top="0cm" fo:margin-bottom="0cm" fo:background-color="transparent" fo:border="none" style:shadow="none" style:text-autospace="none" style:vertical-align="auto" style:snap-to-layout-grid="false"/>
    </style:style>
    <style:style style:name="T2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1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6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2_0" style:parent-style-name="Standard" style:family="paragraph">
      <style:paragraph-properties fo:line-height="81%" fo:text-align="center" fo:margin-left="0.054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413_0" style:parent-style-name="Standard" style:family="paragraph">
      <style:paragraph-properties fo:line-height="87%" fo:text-align="center" fo:margin-left="0.599cm" fo:margin-right="0cm" fo:text-indent="-0.599cm" fo:margin-top="0cm" fo:margin-bottom="0cm" fo:background-color="transparent" fo:border="none" style:shadow="none" style:text-autospace="none" style:vertical-align="auto" style:snap-to-layout-grid="false">
        <style:tab-stops>
          <style:tab-stop style:position="14.644cm" style:type="left" style:leader-style="none"/>
        </style:tab-stops>
      </style:paragraph-properties>
    </style:style>
    <style:style style:name="T39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4_0" style:parent-style-name="Standard" style:family="paragraph">
      <style:paragraph-properties fo:line-height="75%" fo:text-align="center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6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8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5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false"/>
    </style:style>
    <style:style style:name="T271" style:family="text">
      <style:text-properties fo:color="#ff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7.00pt" style:font-size-asian="17.00pt" style:font-size-complex="17.00pt" fo:letter-spacing="-0.8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3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6_0" style:parent-style-name="Standard" style:family="paragraph">
      <style:paragraph-properties fo:line-height="75%" fo:text-align="justify" fo:margin-left="0.299cm" fo:margin-right="0cm" fo:text-indent="-0.299cm" fo:margin-top="0cm" fo:margin-bottom="0cm" fo:background-color="transparent" fo:border="none" style:shadow="none" style:text-autospace="none" style:vertical-align="auto" style:snap-to-layout-grid="false"/>
    </style:style>
    <style:style style:name="tableinfakeframe_gr0" style:parent-style-name="Frame" style:family="graphic">
      <style:graphic-properties fo:min-width="16.799cm" fo:min-height="2.25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391cm" fo:min-height="5.721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801cm" fo:min-height="7.175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3" style:family="graphic">
      <style:graphic-properties fo:margin-left="0.101cm" fo:margin-right="0.101cm" fo:margin-top="0.101cm" fo:margin-bottom="0.101cm" style:horizontal-pos="from-left" style:horizontal-rel="frame-content" style:vertical-pos="from-top" style:vertical-rel="paragraph" style:wrap="none" style:run-through="foreground"/>
    </style:style>
    <style:style style:name="gr5" style:family="graphic">
      <style:graphic-properties draw:stroke="solid" svg:stroke-width="0.012cm" svg:stroke-color="#809fff" draw:stroke-linejoin="miter" svg:stroke-linecap="square" draw:textarea-vertical-align="middle" draw:textarea-horizontal-align="center" fo:wrap-option="wrap" draw:shadow="hidden" fo:margin-left="0.101cm" fo:margin-right="0.101cm" fo:margin-top="0.101cm" fo:margin-bottom="0.101cm" style:horizontal-pos="from-left" style:horizontal-rel="frame-content" style:vertical-pos="from-top" style:vertical-rel="paragraph" fo:padding-top="0.049cm" fo:padding-bottom="0.049cm" fo:padding-left="0.049cm" fo:padding-right="0.049cm" style:wrap="none" style:run-through="foreground" draw:fill="gradient" draw:fill-gradient-name="custom_gradient_4" draw:opacity="100%"/>
    </style:style>
    <style:style style:name="gr6" style:family="graphic">
      <style:graphic-properties draw:stroke="solid" svg:stroke-width="0.012cm" svg:stroke-color="#809fff" draw:stroke-linejoin="miter" svg:stroke-linecap="square" draw:textarea-vertical-align="middle" draw:textarea-horizontal-align="justify" fo:wrap-option="wrap" draw:shadow="hidden" fo:margin-left="0.101cm" fo:margin-right="0.101cm" fo:margin-top="0.101cm" fo:margin-bottom="0.101cm" style:horizontal-pos="from-left" style:horizontal-rel="frame-content" style:vertical-pos="from-top" style:vertical-rel="paragraph" fo:padding-top="0.049cm" fo:padding-bottom="0.049cm" fo:padding-left="0.049cm" fo:padding-right="0.049cm" style:wrap="none" style:run-through="foreground" draw:fill="solid" draw:fill-color="#dcf8fc" draw:opacity="100%"/>
    </style:style>
    <style:style style:name="tableinfakeframe_gr7" style:parent-style-name="Frame" style:family="graphic">
      <style:graphic-properties fo:min-width="16.691cm" fo:min-height="9.41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.358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.758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2.456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.358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.758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2.456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.358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.758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2.456cm" fo:min-height="0.492cm" fo:margin-left="0.049cm" fo:margin-right="0.049cm" fo:margin-top="0cm" fo:margin-bottom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6.544cm" fo:min-height="3.55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5.451cm" fo:min-height="2.500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6.801cm" fo:min-height="4.98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6.768cm" fo:min-height="3.85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6.800cm" fo:min-height="10.34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6.763cm" fo:min-height="9.65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16.876cm" fo:min-height="14.35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16.242cm" fo:min-height="13.39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6.873cm" fo:min-height="3.59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6.801cm" fo:min-height="5.03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6.801cm" fo:min-height="4.04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601cm" fo:min-height="3.93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899cm" fo:min-height="4.459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gr30" style:family="graphic">
      <style:graphic-properties fo:margin-left="0.101cm" fo:margin-right="0.101cm" fo:margin-top="0.101cm" fo:margin-bottom="0.101cm" style:horizontal-pos="from-left" style:horizontal-rel="frame-content" style:vertical-pos="from-top" style:vertical-rel="paragraph" style:wrap="none" style:run-through="foreground"/>
    </style:style>
    <style:style style:name="gr32" style:family="graphic">
      <style:graphic-properties draw:stroke="solid" svg:stroke-width="0.012cm" svg:stroke-color="#809fff" draw:stroke-linejoin="miter" svg:stroke-linecap="square" draw:textarea-vertical-align="middle" draw:textarea-horizontal-align="center" fo:wrap-option="wrap" draw:shadow="hidden" fo:margin-left="0.101cm" fo:margin-right="0.101cm" fo:margin-top="0.101cm" fo:margin-bottom="0.101cm" style:horizontal-pos="from-left" style:horizontal-rel="frame-content" style:vertical-pos="from-top" style:vertical-rel="paragraph" fo:padding-top="0.049cm" fo:padding-bottom="0.049cm" fo:padding-left="0.049cm" fo:padding-right="0.049cm" style:wrap="none" style:run-through="foreground" draw:fill="gradient" draw:fill-gradient-name="custom_gradient_31" draw:opacity="100%"/>
    </style:style>
    <style:style style:name="gr33" style:family="graphic">
      <style:graphic-properties draw:stroke="solid" svg:stroke-width="0.012cm" svg:stroke-color="#809fff" draw:stroke-linejoin="miter" svg:stroke-linecap="square" draw:textarea-vertical-align="middle" draw:textarea-horizontal-align="justify" fo:wrap-option="wrap" draw:shadow="hidden" fo:margin-left="0.101cm" fo:margin-right="0.101cm" fo:margin-top="0.101cm" fo:margin-bottom="0.101cm" style:horizontal-pos="from-left" style:horizontal-rel="frame-content" style:vertical-pos="from-top" style:vertical-rel="paragraph" fo:padding-top="0.049cm" fo:padding-bottom="0.049cm" fo:padding-left="0.049cm" fo:padding-right="0.049cm" style:wrap="none" style:run-through="foreground" draw:fill="solid" draw:fill-color="#dcf8fc" draw:opacity="100%"/>
    </style:style>
    <style:style style:name="tableinfakeframe_gr34" style:parent-style-name="Frame" style:family="graphic">
      <style:graphic-properties fo:min-width="16.745cm" fo:min-height="2.36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989cm" fo:min-height="1.480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225_0_MS1_b3"><text:span text:style-name="T199"/><text:span text:style-name="T199">과학기술정보통신부 공고 제2026-0954호</text:span></text:p>
      <text:p text:style-name="P89_0"><text:span text:style-name="T9"><draw:frame draw:style-name="tableinfakeframe_gr0" svg:x="0cm" svg:y="0cm" draw:z-index="0" text:anchor-type="as-char"><draw:text-box><table:table table:style-name="Table1"><table:table-column table:style-name="Table1.A"/><table:table-row table:style-name="Table1.1"><table:table-cell table:style-name="Table1.A1" office:value-type="string"><text:p text:style-name="P322_0"><text:span text:style-name="T63">「2026년도 연구산업 챔피언십」 공급자 모집 공고</text:span></text:p></table:table-cell></table:table-row></table:table></draw:text-box></draw:frame></text:span></text:p>
      <text:p text:style-name="P90_0"><text:span text:style-name="T29"><text:s/></text:span></text:p>
      <text:p text:style-name="P226_0"><text:span text:style-name="T29"><text:s/><text:s text:c="1"/></text:span><text:span text:style-name="T179">과학기술 R&amp;D의 질 제고 등 기술기반의 혁신에</text:span><text:span text:style-name="T29"><text:s/>필요한 최적의 연구</text:span><text:span text:style-name="T202">개발서비스 발굴 및 밀착 지원을 위해 「2026년도 연구산업 챔피언십</text:span><text:span text:style-name="T203">」을</text:span><text:span text:style-name="T180"><text:s/>다음과 같이 공고하오니 많은 신청 바랍니다. </text:span><text:span text:style-name="T200"><text:s/></text:span></text:p>
      <text:p text:style-name="P89_0"><text:span text:style-name="T9"/></text:p>
      <text:p text:style-name="P227_0"><text:span text:style-name="T123">2026년 9월 14일</text:span></text:p>
      <text:p text:style-name="P91_0"><text:span text:style-name="T196"/></text:p>
      <text:p text:style-name="P227_0"><text:span text:style-name="T4">부총리 겸 과학기술정보통신부장관 배경훈</text:span></text:p>
      <text:p text:style-name="P227_0"><text:span text:style-name="T4">과학기술사업화진흥원장 김병국</text:span></text:p>
      <text:p text:style-name="P85_0"><text:span text:style-name="T4"/></text:p>
      <text:p text:style-name="P85_0"><text:span text:style-name="T4"/></text:p>
      <text:p text:style-name="P85_0"><text:span text:style-name="T4"/></text:p>
      <text:p text:style-name="P85_0"><text:span text:style-name="T4"><draw:frame draw:style-name="tableinfakeframe_gr2" svg:x="0cm" svg:y="0cm" draw:z-index="6" text:anchor-type="as-char"><draw:text-box><table:table table:style-name="Table2"><table:table-column table:style-name="Table2.A"/><table:table-column table:style-name="Table2.B"/><table:table-column table:style-name="Table2.C"/><table:table-row table:style-name="Table2.1"><table:table-cell table:style-name="Table2.A1" office:value-type="string"><text:p text:style-name="P323_0"><text:span text:style-name="T55"/></text:p></table:table-cell><table:table-cell table:style-name="Table2.B1" office:value-type="string" table:number-rows-spanned="2"><text:p text:style-name="P323_0"><text:span text:style-name="T112">2026년 연구산업 챔피언십 기본 방향</text:span></text:p></table:table-cell><table:table-cell table:style-name="Table2.C1" office:value-type="string"><text:p text:style-name="P323_0"><text:span text:style-name="T55"/></text:p></table:table-cell></table:table-row><table:table-row table:style-name="Table2.2"><table:table-cell table:style-name="Table2.A2" office:value-type="string"><text:p text:style-name="P323_0"><text:span text:style-name="T55"/></text:p></table:table-cell><table:covered-table-cell/><table:table-cell table:style-name="Table2.C2" office:value-type="string"><text:p text:style-name="P323_0"><text:span text:style-name="T55"/></text:p></table:table-cell></table:table-row><table:table-row table:style-name="Table2.3"><table:table-cell table:style-name="Table2.A3" office:value-type="string" table:number-columns-spanned="3"><text:p text:style-name="P324_0"><text:span text:style-name="T97"><draw:frame draw:style-name="tableinfakeframe_gr1" svg:x="0cm" svg:y="0cm" draw:z-index="7" text:anchor-type="as-char"><draw:text-box><table:table table:style-name="Table3"><table:table-column table:style-name="Table3.A"/><table:table-column table:style-name="Table3.B"/><table:table-column table:style-name="Table3.C"/><table:table-column table:style-name="Table3.D"/><table:table-column table:style-name="Table3.E"/><table:table-row table:style-name="Table3.1"><table:table-cell table:style-name="Table3.A1" office:value-type="string"><text:p text:style-name="P325_0"><text:span text:style-name="T118">기본 방향</text:span></text:p></table:table-cell><table:table-cell table:style-name="Table3.B1" office:value-type="string"><text:p text:style-name="P326_0"><text:span text:style-name="T67"/></text:p></table:table-cell><table:table-cell table:style-name="Table3.C1" office:value-type="string" table:number-columns-spanned="3"><text:p text:style-name="P325_0"><text:span text:style-name="T134">경</text:span><text:span text:style-name="T135">쟁형 연계 프로그램 기반, 현장 적용성이 높은 핵심수요를 발굴하고</text:span></text:p><text:p text:style-name="P325_0"><text:span text:style-name="T134">최적 R&amp;D서비스와의 결합을 가속하여 ‘Lab‑to‑Service’ 성과 창출</text:span><text:span text:style-name="T136"><text:s/></text:span></text:p></table:table-cell><table:covered-table-cell/><table:covered-table-cell/></table:table-row><table:table-row table:style-name="Table3.2"><table:table-cell table:style-name="Table3.A2" office:value-type="string"><text:p text:style-name="P327_0"><text:span text:style-name="T69"/></text:p></table:table-cell><table:table-cell table:style-name="Table3.B2" office:value-type="string"><text:p text:style-name="P328_0"><text:span text:style-name="T64"/></text:p></table:table-cell><table:table-cell table:style-name="Table3.C2" office:value-type="string" table:number-columns-spanned="3"><text:p text:style-name="P329_0"><text:span text:style-name="T71"/></text:p></table:table-cell><table:covered-table-cell/><table:covered-table-cell/></table:table-row><table:table-row table:style-name="Table3.3"><table:table-cell table:style-name="Table3.A3" office:value-type="string" table:number-rows-spanned="4"><text:p text:style-name="P330_0"><text:span text:style-name="T118">추진전략</text:span></text:p></table:table-cell><table:table-cell table:style-name="Table3.B3" office:value-type="string" table:number-rows-spanned="4"><text:p text:style-name="P328_0"><text:span text:style-name="T73"/></text:p></table:table-cell><table:table-cell table:style-name="Table3.C3" office:value-type="string"><text:p text:style-name="P331_0"><text:span text:style-name="T119">연구현장의 핵심 SVC 수요 발굴</text:span></text:p></table:table-cell><table:table-cell table:style-name="Table3.D3" office:value-type="string" table:number-rows-spanned="4"><text:p text:style-name="P332_0"><text:span text:style-name="T38">+</text:span></text:p></table:table-cell><table:table-cell table:style-name="Table3.E3" office:value-type="string"><text:p text:style-name="P331_0"><text:span text:style-name="T120">최적공급자 선별 및 집중육성</text:span></text:p></table:table-cell></table:table-row><table:table-row table:style-name="Table3.4"><table:covered-table-cell/><table:covered-table-cell/><table:table-cell table:style-name="Table3.C4" office:value-type="string"><text:p text:style-name="P328_0"><text:span text:style-name="T73"/></text:p></table:table-cell><table:covered-table-cell/><table:table-cell table:style-name="Table3.E4" office:value-type="string"><text:p text:style-name="P328_0"><text:span text:style-name="T73"/></text:p></table:table-cell></table:table-row><table:table-row table:style-name="Table3.5"><table:covered-table-cell/><table:covered-table-cell/><table:table-cell table:style-name="Table3.C5" office:value-type="string"><text:p text:style-name="P333_0"><text:span text:style-name="T211">전략기술분야 수요 발굴</text:span></text:p></table:table-cell><table:covered-table-cell/><table:table-cell table:style-name="Table3.E5" office:value-type="string"><text:p text:style-name="P334_0"><text:span text:style-name="T212">경쟁형 프로그램으로 최적 공급기업 선발</text:span></text:p></table:table-cell></table:table-row><table:table-row table:style-name="Table3.6"><table:covered-table-cell/><table:covered-table-cell/><table:table-cell table:style-name="Table3.C6" office:value-type="string"><text:p text:style-name="P334_0"><text:span text:style-name="T213">체계적 수요발굴</text:span><text:span text:style-name="T211">(RFP 평가)</text:span><text:span text:style-name="T214"><text:s/></text:span><text:span text:style-name="T213">및 </text:span></text:p><text:p text:style-name="P334_0"><text:span text:style-name="T213">공급자 pool 제공</text:span><text:span text:style-name="T212"/></text:p></table:table-cell><table:covered-table-cell/><table:table-cell table:style-name="Table3.E6" office:value-type="string"><text:p text:style-name="P333_0"><text:span text:style-name="T215">기술별 코칭 및 후속R&amp;D 지원</text:span></text:p></table:table-cell></table:table-row></table:table></draw:text-box></draw:frame></text:span></text:p></table:table-cell><table:covered-table-cell/><table:covered-table-cell/></table:table-row></table:table></draw:text-box></draw:frame></text:span></text:p>
      <text:p text:style-name="P27_0_b4"><text:span text:style-name="T4"><draw:g draw:z-index="1" draw:style-name="gr3" text:anchor-type="as-char"><draw:custom-shape svg:x="0cm" svg:y="0cm" svg:width="1.140cm" svg:height="0.998cm" draw:style-name="gr5"><text:p text:style-name="P45_0_b4"><text:span text:style-name="T35">1</text:span></text:p><draw:enhanced-geometry draw:type="round-rectangle" svg:viewBox="0 0 21600 21600" draw:enhanced-path="M ?f7 0 X 0 ?f8 L 0 ?f9 Y ?f7 21600 L ?f10 21600 X 21600 ?f9 L 21600 ?f8 Y ?f10 0 Z N" draw:path-stretchpoint-x="10800" draw:path-stretchpoint-y="10800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1.346cm" svg:y="0cm" svg:width="15.554cm" svg:height="0.998cm" draw:style-name="gr6"><text:p text:style-name="P335_0_b4"><text:span text:style-name="T37"><text:s/>연구산업 챔피언십</text:span><text:span text:style-name="T108"/></text:p><draw:enhanced-geometry draw:type="round-rectangle" svg:viewBox="0 0 21600 21600" draw:enhanced-path="M ?f7 0 X 0 ?f8 L 0 ?f9 Y ?f7 21600 L ?f10 21600 X 21600 ?f9 L 21600 ?f8 Y ?f10 0 Z N" draw:path-stretchpoint-x="10800" draw:path-stretchpoint-y="10800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draw:g> <text:s text:c="1"/></text:span></text:p>
      <text:p text:style-name="P228_0"><text:span text:style-name="T143"/></text:p>
      <text:p text:style-name="P228_0"><text:span text:style-name="T28">□</text:span><text:span text:style-name="T57"><text:s/>프로그램 개요</text:span></text:p>
      <text:p text:style-name="P228_0"><text:span text:style-name="T70"/></text:p>
      <text:p text:style-name="P229_0"><text:span text:style-name="T50"><text:s/></text:span><text:span text:style-name="T97">ㅇ</text:span><text:span text:style-name="T50"><text:s/>행사명 : 연구산업 챔피언십</text:span></text:p>
      <text:p text:style-name="P230_0"><text:span text:style-name="T121"><text:s/><text:s text:c="2"/></text:span></text:p>
      <text:p text:style-name="P231_0"><text:span text:style-name="T122"><text:s/></text:span><text:span text:style-name="T58">ㅇ</text:span><text:span text:style-name="T122"><text:s/></text:span><text:span text:style-name="T124">목적 : </text:span><text:span text:style-name="T192">연구현장의 </text:span><text:span text:style-name="T124">R&amp;D서비스 수요를 발굴</text:span><text:span text:style-name="T192">하여 </text:span><text:span text:style-name="T124">최적의 공급자와 연계</text:span><text:span text:style-name="T193">하는</text:span><text:span text:style-name="T191"><text:s/></text:span><text:span text:style-name="T125">경쟁형 매칭 프로그램</text:span><text:span text:style-name="T191">을 통해,</text:span><text:span text:style-name="T125"><text:s/>R&amp;D 분업 &amp; 협업 체계 고도화 및</text:span><text:span text:style-name="T126"><text:s/>R&amp;D효율성 제고</text:span></text:p>
      <text:p text:style-name="P230_0"><text:span text:style-name="T121"><text:s/><text:s text:c="2"/></text:span></text:p>
      <text:p text:style-name="P232_0"><text:span text:style-name="T122"><text:s/></text:span><text:span text:style-name="T58">ㅇ</text:span><text:span text:style-name="T127"><text:s/></text:span><text:span text:style-name="T128">추진기간</text:span><text:span text:style-name="T127"><text:s/>: `26년 8월 ~ 12월(5개월)</text:span></text:p>
      <text:p text:style-name="P230_0"><text:span text:style-name="T121"><text:s/><text:s text:c="2"/></text:span></text:p>
      <text:p text:style-name="P232_0"><text:span text:style-name="T122"><text:s/></text:span><text:span text:style-name="T58">ㅇ</text:span><text:span text:style-name="T127"><text:s/></text:span><text:span text:style-name="T128">지원대상</text:span><text:span text:style-name="T127"><text:s/>: 연구현장에 필요한 </text:span><text:span text:style-name="T128">R&amp;D서비스 제공 역량을 갖춘 기업</text:span></text:p>
      <text:p text:style-name="P230_0"><text:span text:style-name="T121"><text:s/><text:s text:c="2"/></text:span></text:p>
      <text:p text:style-name="P233_0"><text:span text:style-name="T122"><text:s/></text:span><text:span text:style-name="T58">ㅇ</text:span><text:span text:style-name="T127"><text:s/></text:span><text:span text:style-name="T129">지원내용</text:span><text:span text:style-name="T130"><text:s/>: </text:span><text:span text:style-name="T132">전략기술분야 R&amp;D서비스 수요</text:span><text:span text:style-name="T189">를 </text:span><text:span text:style-name="T132">공개</text:span><text:span text:style-name="T189">하고, 경진대회를</text:span><text:span text:style-name="T191"><text:s/>통해 수요별 </text:span><text:span text:style-name="T125">우수 주문연구 공급자</text:span><text:span text:style-name="T191"><text:s/>매칭 및</text:span><text:span text:style-name="T125"><text:s/>R&amp;D 과제 연</text:span><text:span text:style-name="T133">계</text:span></text:p>
      <text:p text:style-name="P230_0"><text:span text:style-name="T121"><text:s/><text:s text:c="2"/></text:span></text:p>
      <text:p text:style-name="P234_0"><text:span text:style-name="T122"><text:s/></text:span><text:span text:style-name="T58">ㅇ</text:span><text:span text:style-name="T129"><text:s/></text:span><text:span text:style-name="T187">프로세스 </text:span><text:span text:style-name="T198">: </text:span><text:span text:style-name="T198">연구자 R&amp;D서비스 수요 접수</text:span><text:span text:style-name="T145">(8.5~9.4)</text:span><text:span text:style-name="T198"><text:s/>→ R&amp;D서비스 수요 선별</text:span><text:span text:style-name="T145">(~9.9)</text:span><text:span text:style-name="T178"><text:s/></text:span><text:span text:style-name="T216">→ </text:span><text:span text:style-name="T217">수요별 공급자 모집</text:span><text:span text:style-name="T218">(9.14~10.14)</text:span><text:span text:style-name="T219"><text:s/></text:span><text:span text:style-name="T217">→ 공급자 선별</text:span><text:span text:style-name="T218">(예선(서면평가) ~10.16, 본선(발표평가, ~10.21))</text:span></text:p>
      <text:p text:style-name="P33_0"><text:span text:style-name="T51"/></text:p>
      <text:p text:style-name="P235_0"><text:span text:style-name="T98">&lt; 연구산업 챔피언십 추진방향 &gt;</text:span></text:p>
      <text:p text:style-name="P79_0"><text:span text:style-name="T65"><draw:frame draw:style-name="tableinfakeframe_gr7" svg:x="0cm" svg:y="0cm" draw:z-index="4" text:anchor-type="as-char"><draw:text-box><table:table table:style-name="Table4"><table:table-column table:style-name="Table4.A"/><table:table-column table:style-name="Table4.B"/><table:table-column table:style-name="Table4.C"/><table:table-column table:style-name="Table4.D"/><table:table-column table:style-name="Table4.E"/><table:table-column table:style-name="Table4.F"/><table:table-column table:style-name="Table4.G"/><table:table-column table:style-name="Table4.H"/><table:table-column table:style-name="Table4.I"/><table:table-column table:style-name="Table4.J"/><table:table-column table:style-name="Table4.K"/><table:table-column table:style-name="Table4.L"/><table:table-column table:style-name="Table4.M"/><table:table-column table:style-name="Table4.N"/><table:table-row table:style-name="Table4.1"><table:table-cell table:style-name="Table4.A1" office:value-type="string"><text:p text:style-name="P336_0"><text:span text:style-name="T32">기본 방향</text:span></text:p></table:table-cell><table:table-cell table:style-name="Table4.B1" office:value-type="string"><text:p text:style-name="P326_0"><text:span text:style-name="T67"/></text:p></table:table-cell><table:table-cell table:style-name="Table4.C1" office:value-type="string" table:number-columns-spanned="12"><text:p text:style-name="P336_0"><text:span text:style-name="T68">경쟁형 연계 프로그램 기반, 현장 적용성이 높은 핵심수요를 발굴하고</text:span></text:p><text:p text:style-name="P336_0"><text:span text:style-name="T67">최적 R&amp;D서비스와의 결합을 가속하여 ‘Lab‑to‑Service’ 성과 창출 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.2"><table:table-cell table:style-name="Table4.A2" office:value-type="string"><text:p text:style-name="P327_0"><text:span text:style-name="T69"/></text:p></table:table-cell><table:table-cell table:style-name="Table4.B2" office:value-type="string"><text:p text:style-name="P328_0"><text:span text:style-name="T64"/></text:p></table:table-cell><table:table-cell table:style-name="Table4.C2" office:value-type="string" table:number-columns-spanned="12"><text:p text:style-name="P329_0"><text:span text:style-name="T71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.3"><table:table-cell table:style-name="Table4.A3" office:value-type="string" table:number-rows-spanned="4"><text:p text:style-name="P327_0"><text:span text:style-name="T72">추진전략</text:span></text:p></table:table-cell><table:table-cell table:style-name="Table4.B3" office:value-type="string" table:number-rows-spanned="4"><text:p text:style-name="P328_0"><text:span text:style-name="T73"/></text:p></table:table-cell><table:table-cell table:style-name="Table4.C3" office:value-type="string" table:number-columns-spanned="5"><text:p text:style-name="P328_0"><text:span text:style-name="T74">연구현장의 핵심 SVC 수요 발굴</text:span></text:p></table:table-cell><table:covered-table-cell/><table:covered-table-cell/><table:covered-table-cell/><table:covered-table-cell/><table:table-cell table:style-name="Table4.H3" office:value-type="string" table:number-columns-spanned="2" table:number-rows-spanned="4"><text:p text:style-name="P332_0"><text:span text:style-name="T38">+</text:span></text:p></table:table-cell><table:covered-table-cell/><table:table-cell table:style-name="Table4.J3" office:value-type="string" table:number-columns-spanned="5"><text:p text:style-name="P328_0"><text:span text:style-name="T75">최적공급자 선별 및 집중육성</text:span></text:p></table:table-cell><table:covered-table-cell/><table:covered-table-cell/><table:covered-table-cell/><table:covered-table-cell/></table:table-row><table:table-row table:style-name="Table4.4"><table:covered-table-cell/><table:covered-table-cell/><table:table-cell table:style-name="Table4.C4" office:value-type="string" table:number-columns-spanned="5"><text:p text:style-name="P328_0"><text:span text:style-name="T73"/></text:p></table:table-cell><table:covered-table-cell/><table:covered-table-cell/><table:covered-table-cell/><table:covered-table-cell/><table:covered-table-cell/><table:covered-table-cell/><table:table-cell table:style-name="Table4.J4" office:value-type="string" table:number-columns-spanned="5"><text:p text:style-name="P328_0"><text:span text:style-name="T73"/></text:p></table:table-cell><table:covered-table-cell/><table:covered-table-cell/><table:covered-table-cell/><table:covered-table-cell/></table:table-row><table:table-row table:style-name="Table4.5"><table:covered-table-cell/><table:covered-table-cell/><table:table-cell table:style-name="Table4.C5" office:value-type="string" table:number-columns-spanned="5"><text:p text:style-name="P337_0"><text:span text:style-name="T76">전략기술분야 수요 발굴</text:span></text:p></table:table-cell><table:covered-table-cell/><table:covered-table-cell/><table:covered-table-cell/><table:covered-table-cell/><table:covered-table-cell/><table:covered-table-cell/><table:table-cell table:style-name="Table4.J5" office:value-type="string" table:number-columns-spanned="5"><text:p text:style-name="P338_0"><text:span text:style-name="T77">경쟁형 프로그램으로 최적 공급기업 선발</text:span></text:p></table:table-cell><table:covered-table-cell/><table:covered-table-cell/><table:covered-table-cell/><table:covered-table-cell/></table:table-row><table:table-row table:style-name="Table4.6"><table:covered-table-cell/><table:covered-table-cell/><table:table-cell table:style-name="Table4.C6" office:value-type="string" table:number-columns-spanned="5"><text:p text:style-name="P338_0"><text:span text:style-name="T78">체계적 수요발굴</text:span><text:span text:style-name="T76">(RFP 평가)</text:span><text:span text:style-name="T79"><text:s/></text:span><text:span text:style-name="T78">및 </text:span></text:p><text:p text:style-name="P338_0"><text:span text:style-name="T78">공급자 pool 제공</text:span><text:span text:style-name="T77"/></text:p></table:table-cell><table:covered-table-cell/><table:covered-table-cell/><table:covered-table-cell/><table:covered-table-cell/><table:covered-table-cell/><table:covered-table-cell/><table:table-cell table:style-name="Table4.J6" office:value-type="string" table:number-columns-spanned="5"><text:p text:style-name="P337_0"><text:span text:style-name="T80">트랙별 코칭 및 후속R&amp;D 지원</text:span></text:p></table:table-cell><table:covered-table-cell/><table:covered-table-cell/><table:covered-table-cell/><table:covered-table-cell/></table:table-row><table:table-row table:style-name="Table4.7"><table:table-cell table:style-name="Table4.A7" office:value-type="string"><text:p text:style-name="P327_0"><text:span text:style-name="T69"/></text:p></table:table-cell><table:table-cell table:style-name="Table4.B7" office:value-type="string"><text:p text:style-name="P328_0"><text:span text:style-name="T64"/></text:p></table:table-cell><table:table-cell table:style-name="Table4.C7" office:value-type="string" table:number-columns-spanned="12"><text:p text:style-name="P329_0"><text:span text:style-name="T71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.8"><table:table-cell table:style-name="Table4.A8" office:value-type="string" table:number-rows-spanned="4"><text:p text:style-name="P336_0"><text:span text:style-name="T27">프로세스</text:span></text:p></table:table-cell><table:table-cell table:style-name="Table4.B8" office:value-type="string" table:number-rows-spanned="4"><text:p text:style-name="P326_0"><text:span text:style-name="T67"/></text:p></table:table-cell><table:table-cell table:style-name="Table4.C8" office:value-type="string" table:number-rows-spanned="2"><text:p text:style-name="P339_38"><text:span text:style-name="T27">국가전략</text:span></text:p><text:p text:style-name="P339_38"><text:span text:style-name="T27">기술</text:span></text:p><text:p text:style-name="P339_38"><text:span text:style-name="T27">수요발굴</text:span></text:p></table:table-cell><table:table-cell table:style-name="Table4.D8" office:value-type="string" table:number-rows-spanned="2"><text:p text:style-name="P340_0"><text:span text:style-name="T82">‣</text:span></text:p></table:table-cell><table:table-cell table:style-name="Table4.E8" office:value-type="string" table:number-rows-spanned="2"><text:p text:style-name="P339_38"><text:span text:style-name="T27">수요선별</text:span></text:p><text:p text:style-name="P326_0"><text:span text:style-name="T27">[서면심사]</text:span></text:p></table:table-cell><table:table-cell table:style-name="Table4.F8" office:value-type="string" table:number-rows-spanned="2"><text:p text:style-name="P340_0"><text:span text:style-name="T82">‣</text:span></text:p></table:table-cell><table:table-cell table:style-name="Table4.G8" office:value-type="string" table:number-columns-spanned="2" table:number-rows-spanned="2"><text:p text:style-name="P339_38"><text:span text:style-name="T27">공급자</text:span></text:p><text:p text:style-name="P339_38"><text:span text:style-name="T27">모집</text:span></text:p></table:table-cell><table:covered-table-cell/><table:table-cell table:style-name="Table4.I8" office:value-type="string" table:number-rows-spanned="2"><text:p text:style-name="P340_0"><text:span text:style-name="T82">‣</text:span></text:p></table:table-cell><table:table-cell table:style-name="Table4.J8" office:value-type="string" table:number-rows-spanned="2"><text:p text:style-name="P339_38"><text:span text:style-name="T27">예선</text:span></text:p><text:p text:style-name="P326_0"><text:span text:style-name="T83">[서면평가]</text:span></text:p></table:table-cell><table:table-cell table:style-name="Table4.K8" office:value-type="string" table:number-rows-spanned="2"><text:p text:style-name="P340_0"><text:span text:style-name="T82">‣</text:span></text:p></table:table-cell><table:table-cell table:style-name="Table4.L8" office:value-type="string" table:number-rows-spanned="2"><text:p text:style-name="P339_38"><text:span text:style-name="T27">본선</text:span></text:p><text:p text:style-name="P326_0"><text:span text:style-name="T83">[발표평가]</text:span></text:p></table:table-cell><table:table-cell table:style-name="Table4.M8" office:value-type="string" table:number-rows-spanned="2"><text:p text:style-name="P340_0"><text:span text:style-name="T82">‣</text:span></text:p></table:table-cell><table:table-cell table:style-name="Table4.N8" office:value-type="string"><text:p text:style-name="P339_38"><text:span text:style-name="T84">선정기업집중지원</text:span></text:p><text:p text:style-name="P326_0"><text:span text:style-name="T85">[R&amp;D</text:span><text:span text:style-name="T86"><text:s/></text:span><text:span text:style-name="T85">연계]</text:span></text:p></table:table-cell></table:table-row><table:table-row table:style-name="Table4.9"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4.N9" office:value-type="string"><text:p text:style-name="P339_38"><text:span text:style-name="T87">(~‘27년초)</text:span></text:p></table:table-cell></table:table-row><table:table-row table:style-name="Table4.10"><table:covered-table-cell/><table:covered-table-cell/><table:table-cell table:style-name="Table4.C10" office:value-type="string"><text:p text:style-name="P339_38"><text:span text:style-name="T88"/></text:p></table:table-cell><table:table-cell table:style-name="Table4.D10" office:value-type="string"><text:p text:style-name="P340_0"><text:span text:style-name="T89"/></text:p></table:table-cell><table:table-cell table:style-name="Table4.E10" office:value-type="string"><text:p text:style-name="P339_38"><text:span text:style-name="T88"/></text:p></table:table-cell><table:table-cell table:style-name="Table4.F10" office:value-type="string"><text:p text:style-name="P340_0"><text:span text:style-name="T89"/></text:p></table:table-cell><table:table-cell table:style-name="Table4.G10" office:value-type="string" table:number-columns-spanned="2"><text:p text:style-name="P339_38"><text:span text:style-name="T88"/></text:p></table:table-cell><table:covered-table-cell/><table:table-cell table:style-name="Table4.I10" office:value-type="string"><text:p text:style-name="P340_0"><text:span text:style-name="T89"/></text:p></table:table-cell><table:table-cell table:style-name="Table4.J10" office:value-type="string"><text:p text:style-name="P339_38"><text:span text:style-name="T88"/></text:p></table:table-cell><table:table-cell table:style-name="Table4.K10" office:value-type="string"><text:p text:style-name="P340_0"><text:span text:style-name="T89"/></text:p></table:table-cell><table:table-cell table:style-name="Table4.L10" office:value-type="string"><text:p text:style-name="P339_38"><text:span text:style-name="T88"/></text:p></table:table-cell><table:table-cell table:style-name="Table4.M10" office:value-type="string"><text:p text:style-name="P340_0"><text:span text:style-name="T89"/></text:p></table:table-cell><table:table-cell table:style-name="Table4.N10" office:value-type="string"><text:p text:style-name="P339_38"><text:span text:style-name="T88"/></text:p></table:table-cell></table:table-row><table:table-row table:style-name="Table4.11"><table:covered-table-cell/><table:covered-table-cell/><table:table-cell table:style-name="Table4.C11" office:value-type="string"><text:p text:style-name="P336_0"><text:span text:style-name="T27">R&amp;D서비스 수요접수</text:span></text:p></table:table-cell><table:table-cell table:style-name="Table4.D11" office:value-type="string"><text:p text:style-name="P341_0"><text:span text:style-name="T92"/></text:p></table:table-cell><table:table-cell table:style-name="Table4.E11" office:value-type="string"><text:p text:style-name="P336_0"><text:span text:style-name="T27">핵심수요 </text:span></text:p><text:p text:style-name="P336_0"><text:span text:style-name="T27">3건 이내</text:span></text:p></table:table-cell><table:table-cell table:style-name="Table4.F11" office:value-type="string"><text:p text:style-name="P341_0"><text:span text:style-name="T92"/></text:p></table:table-cell><table:table-cell table:style-name="Table4.G11" office:value-type="string" table:number-columns-spanned="2"><text:p text:style-name="P342_0"><text:span text:style-name="T90">신청서 접수</text:span></text:p></table:table-cell><table:covered-table-cell/><table:table-cell table:style-name="Table4.I11" office:value-type="string"><text:p text:style-name="P341_0"><text:span text:style-name="T92"/></text:p></table:table-cell><table:table-cell table:style-name="Table4.J11" office:value-type="string"><text:p text:style-name="P336_0"><text:span text:style-name="T90">수요별 공급자 후보 Top3선정</text:span></text:p></table:table-cell><table:table-cell table:style-name="Table4.K11" office:value-type="string"><text:p text:style-name="P342_0"><text:span text:style-name="T90"/></text:p></table:table-cell><table:table-cell table:style-name="Table4.L11" office:value-type="string"><text:p text:style-name="P336_0"><text:span text:style-name="T90">수요별 공급자 Top1 최종선정</text:span></text:p></table:table-cell><table:table-cell table:style-name="Table4.M11" office:value-type="string"><text:p text:style-name="P342_0"><text:span text:style-name="T92"/></text:p></table:table-cell><table:table-cell table:style-name="Table4.N11" office:value-type="string"><text:p text:style-name="P342_0"><text:span text:style-name="T90">후속지원</text:span></text:p></table:table-cell></table:table-row></table:table></draw:text-box></draw:frame></text:span></text:p>
      <text:p text:style-name="P236_0_b4"><text:span text:style-name="T28">□</text:span><text:span text:style-name="T57"><text:s/>신청대상</text:span><text:span text:style-name="T177">(연구자 R&amp;D서비스 공급)</text:span></text:p>
      <text:p text:style-name="P172_0"><text:span text:style-name="T93"/></text:p>
      <text:p text:style-name="P237_0"><text:span text:style-name="T144"><text:s/>ㅇ</text:span><text:span text:style-name="T59"><text:s/>R&amp;D서비스 수요별 해결이 가능한 전문연구사업자</text:span><text:span text:style-name="T227">*</text:span><text:span text:style-name="T183"/></text:p>
      <text:p text:style-name="P173_0"><text:span text:style-name="T184"/></text:p>
      <text:p text:style-name="P238_0"><text:span text:style-name="T287"><text:s/><text:s text:c="4"/>* </text:span><text:span text:style-name="T349">공고일 현재 「연구산업진흥법」 제6조에 따라 과학기술정보통신부장관에게 </text:span><text:span text:style-name="T344">전문연구</text:span><text:span text:style-name="T341">사업자로 신고가 수리된 자 중, 시행령 별표1의 ‘주문연구산업’ 분야를 </text:span><text:span text:style-name="T350">영위하는 기업</text:span></text:p>
      <text:p text:style-name="P173_0"><text:span text:style-name="T46"/></text:p>
      <text:p text:style-name="P239_0"><text:span text:style-name="T30"><text:s/><text:s text:c="2"/></text:span><text:span text:style-name="T27">&lt; R&amp;D서비스 수요 &gt;</text:span></text:p>
      <text:p text:style-name="P240_0"><text:span text:style-name="T57"><draw:frame draw:style-name="tableinfakeframe_gr17" svg:x="0cm" svg:y="0cm" draw:z-index="8" text:anchor-type="as-char"><draw:text-box><table:table table:style-name="Table5"><table:table-column table:style-name="Table5.A"/><table:table-column table:style-name="Table5.B"/><table:table-row table:style-name="Table5.1"><table:table-cell table:style-name="Table5.A1" office:value-type="string" table:number-rows-spanned="2"><text:p text:style-name="P343_0"><text:span text:style-name="T27"><draw:frame draw:style-name="tableinfakeframe_gr8" svg:x="0cm" svg:y="0cm" draw:z-index="9" text:anchor-type="as-char"><draw:text-box><table:table table:style-name="Table6"><table:table-column table:style-name="Table6.A"/><table:table-row table:style-name="Table6.1"><table:table-cell table:style-name="Table6.A1" office:value-type="string"><text:p text:style-name="P344_0"><text:span text:style-name="T229">수요1</text:span></text:p></table:table-cell></table:table-row></table:table></draw:text-box></draw:frame> </text:span></text:p><text:p text:style-name="P343_0"><text:span text:style-name="T27">혁신·미래소재</text:span></text:p></table:table-cell><table:table-cell table:style-name="Table5.B1" office:value-type="string"><text:p text:style-name="P345_0"><text:span text:style-name="T354"><draw:frame draw:style-name="tableinfakeframe_gr9" svg:x="0cm" svg:y="0cm" draw:z-index="10" text:anchor-type="as-char"><draw:text-box><table:table table:style-name="Table7"><table:table-column table:style-name="Table7.A"/><table:table-row table:style-name="Table7.1"><table:table-cell table:style-name="Table7.A1" office:value-type="string"><text:p text:style-name="P344_0"><text:span text:style-name="T229">수요 유형</text:span></text:p></table:table-cell></table:table-row></table:table></draw:text-box></draw:frame> </text:span><text:span text:style-name="T27">시험검사 및 분석, 시작품 및 시제품 제작</text:span></text:p></table:table-cell></table:table-row><table:table-row table:style-name="Table5.2"><table:covered-table-cell/><table:table-cell table:style-name="Table5.B2" office:value-type="string"><text:p text:style-name="P343_0"><text:span text:style-name="T27"><draw:frame draw:style-name="tableinfakeframe_gr10" svg:x="0cm" svg:y="0cm" draw:z-index="11" text:anchor-type="as-char"><draw:text-box><table:table table:style-name="Table8"><table:table-column table:style-name="Table8.A"/><table:table-row table:style-name="Table8.1"><table:table-cell table:style-name="Table8.A1" office:value-type="string"><text:p text:style-name="P344_0"><text:span text:style-name="T229">수요 서비스</text:span></text:p></table:table-cell></table:table-row></table:table></draw:text-box></draw:frame> 폐유 열분해 및 탄소소재 개발</text:span></text:p></table:table-cell></table:table-row><table:table-row table:style-name="Table5.3"><table:table-cell table:style-name="Table5.A3" office:value-type="string" table:number-rows-spanned="2"><text:p text:style-name="P343_0"><text:span text:style-name="T27"><draw:frame draw:style-name="tableinfakeframe_gr11" svg:x="0cm" svg:y="0cm" draw:z-index="12" text:anchor-type="as-char"><draw:text-box><table:table table:style-name="Table9"><table:table-column table:style-name="Table9.A"/><table:table-row table:style-name="Table9.1"><table:table-cell table:style-name="Table9.A1" office:value-type="string"><text:p text:style-name="P344_0"><text:span text:style-name="T229">수요2</text:span></text:p></table:table-cell></table:table-row></table:table></draw:text-box></draw:frame> </text:span></text:p><text:p text:style-name="P343_0"><text:span text:style-name="T27">첨단바이오</text:span></text:p></table:table-cell><table:table-cell table:style-name="Table5.B3" office:value-type="string"><text:p text:style-name="P345_0"><text:span text:style-name="T27"><draw:frame draw:style-name="tableinfakeframe_gr12" svg:x="0cm" svg:y="0cm" draw:z-index="13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344_0"><text:span text:style-name="T229">수요 유형</text:span></text:p></table:table-cell></table:table-row></table:table></draw:text-box></draw:frame></text:span><text:span text:style-name="T354"><text:s/></text:span><text:span text:style-name="T27">시작품 및 시제품 제작, 기타(후보선정·데이터 패키지)</text:span></text:p></table:table-cell></table:table-row><table:table-row table:style-name="Table5.4"><table:covered-table-cell/><table:table-cell table:style-name="Table5.B4" office:value-type="string"><text:p text:style-name="P343_0"><text:span text:style-name="T27"><draw:frame draw:style-name="tableinfakeframe_gr13" svg:x="0cm" svg:y="0cm" draw:z-index="14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344_0"><text:span text:style-name="T229">수요 서비스</text:span></text:p></table:table-cell></table:table-row></table:table></draw:text-box></draw:frame> 간암 치료용 siRNA 후보 개발 및 검증</text:span></text:p></table:table-cell></table:table-row><table:table-row table:style-name="Table5.5"><table:table-cell table:style-name="Table5.A5" office:value-type="string" table:number-rows-spanned="2"><text:p text:style-name="P343_0"><text:span text:style-name="T27"><draw:frame draw:style-name="tableinfakeframe_gr14" svg:x="0cm" svg:y="0cm" draw:z-index="27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344_0"><text:span text:style-name="T229">수요3</text:span></text:p></table:table-cell></table:table-row></table:table></draw:text-box></draw:frame> </text:span></text:p><text:p text:style-name="P343_0"><text:span text:style-name="T27">첨단로봇·모빌리티</text:span></text:p></table:table-cell><table:table-cell table:style-name="Table5.B5" office:value-type="string"><text:p text:style-name="P345_0"><text:span text:style-name="T27"><draw:frame draw:style-name="tableinfakeframe_gr15" svg:x="0cm" svg:y="0cm" draw:z-index="28" text:anchor-type="as-char"><draw:text-box><table:table table:style-name="Table13"><table:table-column table:style-name="Table13.A"/><table:table-row table:style-name="Table13.1"><table:table-cell table:style-name="Table13.A1" office:value-type="string"><text:p text:style-name="P344_0"><text:span text:style-name="T229">수요 유형</text:span></text:p></table:table-cell></table:table-row></table:table></draw:text-box></draw:frame></text:span><text:span text:style-name="T354"><text:s/></text:span><text:span text:style-name="T27">시험검사 및 분석, 설계 및 해석, 시작품 및 시제품 제작</text:span></text:p></table:table-cell></table:table-row><table:table-row table:style-name="Table5.6"><table:covered-table-cell/><table:table-cell table:style-name="Table5.B6" office:value-type="string"><text:p text:style-name="P343_0"><text:span text:style-name="T27"><draw:frame draw:style-name="tableinfakeframe_gr16" svg:x="0cm" svg:y="0cm" draw:z-index="29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344_0"><text:span text:style-name="T229">수요 서비스</text:span></text:p></table:table-cell></table:table-row></table:table></draw:text-box></draw:frame> 그래핀 열확산 코팅 개발 및 실증</text:span></text:p></table:table-cell></table:table-row></table:table></draw:text-box></draw:frame></text:span></text:p>
      <text:p text:style-name="P241_36"><text:span text:style-name="T346"><text:s/></text:span><text:span text:style-name="T287"><text:s/><text:s text:c="3"/></text:span><text:span text:style-name="T346">* 붙임1의 R&amp;D서비스 수요 RFP를 참고, 수요 1~3 중 선택하여 신청</text:span></text:p>
      <text:p text:style-name="P241_36"><text:span text:style-name="T237"/></text:p>
      <text:p text:style-name="P241_36"><text:span text:style-name="T41"><draw:frame draw:style-name="tableinfakeframe_gr19" svg:x="0cm" svg:y="0cm" draw:z-index="15" text:anchor-type="as-char"><draw:text-box><table:table table:style-name="Table15"><table:table-column table:style-name="Table15.A"/><table:table-row table:style-name="Table15.1"><table:table-cell table:style-name="Table15.A1" office:value-type="string"><text:p text:style-name="P343_0"><text:span text:style-name="T231">[`27년 후속 R&amp;D 사업]</text:span></text:p><text:p text:style-name="P343_0"><text:span text:style-name="T41"><text:s/><text:s text:c="1"/></text:span><text:span text:style-name="T232">연구산업육성_주문연구기업성장사다리구축_혁신도약_전략혁신형(사전기획)</text:span><text:span text:style-name="T234">*</text:span></text:p><text:p text:style-name="P346_0"><text:span text:style-name="T41"><draw:frame draw:style-name="tableinfakeframe_gr18" svg:x="0cm" svg:y="0cm" draw:z-index="16" text:anchor-type="as-char"><draw:text-box><table:table table:style-name="Table16"><table:table-column table:style-name="Table16.A"/><table:table-column table:style-name="Table16.B"/><table:table-row table:style-name="Table16.1"><table:table-cell table:style-name="Table16.A1" office:value-type="string"><text:p text:style-name="P348_34"><text:span text:style-name="T142">유형</text:span></text:p></table:table-cell><table:table-cell table:style-name="Table16.B1" office:value-type="string"><text:p text:style-name="P348_34"><text:span text:style-name="T142">지원대상(자격요건)</text:span></text:p></table:table-cell></table:table-row><table:table-row table:style-name="Table16.2"><table:table-cell table:style-name="Table16.A2" office:value-type="string"><text:p text:style-name="P349_33"><text:span text:style-name="T41">신청기관</text:span></text:p><text:p text:style-name="P349_33"><text:span text:style-name="T41">(필수)</text:span></text:p></table:table-cell><table:table-cell table:style-name="Table16.B2" office:value-type="string"><text:p text:style-name="P350_0"><text:span text:style-name="T41">- 주문연구 분야 전문연구사업자</text:span></text:p><text:p text:style-name="P351_0"><text:span text:style-name="T41"><text:s/><text:s text:c="1"/></text:span><text:span text:style-name="T233">* 단, 주관기관 주문연구서비스 매출 비중 최소 30% 이상 기업</text:span></text:p></table:table-cell></table:table-row><table:table-row table:style-name="Table16.3"><table:table-cell table:style-name="Table16.A3" office:value-type="string"><text:p text:style-name="P349_33"><text:span text:style-name="T41">참여기관(필수)</text:span></text:p></table:table-cell><table:table-cell table:style-name="Table16.B3" office:value-type="string"><text:p text:style-name="P352_0"><text:span text:style-name="T41">- 대학, 공공연구기관 참여 필수</text:span></text:p><text:p text:style-name="P352_0"><text:span text:style-name="T41"><text:s/><text:s text:c="1"/>* 본 공고의 R&amp;D서비스 수요(수요1~3)의 연구자 참여 예정</text:span></text:p></table:table-cell></table:table-row></table:table></draw:text-box></draw:frame></text:span></text:p><text:p text:style-name="P347_0"><text:span text:style-name="T235"/></text:p><text:p text:style-name="P347_0"><text:span text:style-name="T236"><text:s/><text:s text:c="6"/>* 본 공고를 통해 최종 선정 시, 전략혁신형(사전기획) 사업으로 연계되며, 본과제 지원은 사전기획 최종평가(경쟁형 선정)를 통해 우수과제로 선정 시 별도 지원 예정</text:span></text:p></table:table-cell></table:table-row></table:table></draw:text-box></draw:frame></text:span></text:p>
      <text:p text:style-name="P241_36"><text:span text:style-name="T230"/></text:p>
      <text:p text:style-name="P236_0"><text:span text:style-name="T28">□</text:span><text:span text:style-name="T57"><text:s/>추진절차 및 일정</text:span></text:p>
      <text:p text:style-name="P172_0"><text:span text:style-name="T93"/></text:p>
      <text:p text:style-name="P242_0"><text:span text:style-name="T58"><text:s/>ㅇ</text:span><text:span text:style-name="T62"><text:s/></text:span><text:span text:style-name="T33">국가전략기술분야 R&amp;D서비스 수요</text:span><text:span text:style-name="T139">(RFP)</text:span><text:span text:style-name="T140">를</text:span><text:span text:style-name="T33"><text:s/>공개</text:span><text:span text:style-name="T140">하고</text:span><text:span text:style-name="T139">,</text:span><text:span text:style-name="T140"><text:s/></text:span><text:span text:style-name="T33">공개</text:span><text:span text:style-name="T54">경쟁</text:span><text:span text:style-name="T117">을 통해 </text:span><text:span text:style-name="T54">우수 주문연구 공급자</text:span><text:span text:style-name="T117"><text:s/>매칭 및</text:span><text:span text:style-name="T54"><text:s/>R&amp;D 과제 연계 </text:span></text:p>
      <text:p text:style-name="P243_0"><text:span text:style-name="T27">&lt; 추진절차 및 일정 &gt;</text:span></text:p>
      <text:p text:style-name="P180_0"><text:span text:style-name="T54"><draw:frame draw:style-name="tableinfakeframe_gr20" svg:x="0cm" svg:y="0cm" draw:z-index="3" text:anchor-type="as-char"><draw:text-box><table:table table:style-name="Table17"><table:table-column table:style-name="Table17.A"/><table:table-column table:style-name="Table17.B"/><table:table-column table:style-name="Table17.C"/><table:table-column table:style-name="Table17.D"/><table:table-column table:style-name="Table17.E"/><table:table-column table:style-name="Table17.F"/><table:table-column table:style-name="Table17.G"/><table:table-column table:style-name="Table17.H"/><table:table-column table:style-name="Table17.I"/><table:table-column table:style-name="Table17.J"/><table:table-column table:style-name="Table17.K"/><table:table-row table:style-name="Table17.1"><table:table-cell table:style-name="Table17.A1" office:value-type="string"><text:p text:style-name="P346_0"><text:span text:style-name="T90">①수요접수</text:span></text:p></table:table-cell><table:table-cell table:style-name="Table17.B1" office:value-type="string"><text:p text:style-name="P346_0"><text:span text:style-name="T146">➡</text:span><text:span text:style-name="T147"/></text:p></table:table-cell><table:table-cell table:style-name="Table17.C1" office:value-type="string"><text:p text:style-name="P346_0"><text:span text:style-name="T90">②수요선별</text:span></text:p></table:table-cell><table:table-cell table:style-name="Table17.D1" office:value-type="string"><text:p text:style-name="P346_0"><text:span text:style-name="T146">➡</text:span><text:span text:style-name="T147"/></text:p></table:table-cell><table:table-cell table:style-name="Table17.E1" office:value-type="string"><text:p text:style-name="P346_0"><text:span text:style-name="T148">③공급자 모집</text:span></text:p></table:table-cell><table:table-cell table:style-name="Table17.F1" office:value-type="string"><text:p text:style-name="P346_0"><text:span text:style-name="T146">➡</text:span></text:p></table:table-cell><table:table-cell table:style-name="Table17.G1" office:value-type="string"><text:p text:style-name="P346_0"><text:span text:style-name="T90">④예선</text:span></text:p><text:p text:style-name="P336_0"><text:span text:style-name="T149">(서면평가)</text:span></text:p></table:table-cell><table:table-cell table:style-name="Table17.H1" office:value-type="string"><text:p text:style-name="P346_0"><text:span text:style-name="T146">➡</text:span></text:p></table:table-cell><table:table-cell table:style-name="Table17.I1" office:value-type="string"><text:p text:style-name="P346_0"><text:span text:style-name="T90">⑤본선</text:span></text:p><text:p text:style-name="P336_0"><text:span text:style-name="T90">(발표평가)</text:span></text:p></table:table-cell><table:table-cell table:style-name="Table17.J1" office:value-type="string"><text:p text:style-name="P346_0"><text:span text:style-name="T146">➡</text:span></text:p></table:table-cell><table:table-cell table:style-name="Table17.K1" office:value-type="string"><text:p text:style-name="P346_0"><text:span text:style-name="T90">⑥후속지원</text:span></text:p></table:table-cell></table:table-row><table:table-row table:style-name="Table17.2"><table:table-cell table:style-name="Table17.A2" office:value-type="string"><text:p text:style-name="P353_0"><text:span text:style-name="T150">-</text:span><text:span text:style-name="T151"><text:s/></text:span><text:span text:style-name="T152">대상 : 대학‧출연(연) 연구자</text:span><text:span text:style-name="T31"/></text:p><text:p text:style-name="P354_0"><text:span text:style-name="T45"><text:s/>* 수요서(RFP) 제출</text:span></text:p><text:p text:style-name="P355_0"><text:span text:style-name="T153"/></text:p><text:p text:style-name="P356_0"><text:span text:style-name="T154">‣ NEXT 국가전략</text:span><text:span text:style-name="T201">기술 수요서 제출</text:span></text:p></table:table-cell><table:table-cell table:style-name="Table17.B2" office:value-type="string"><text:p text:style-name="P336_0"><text:span text:style-name="T152"/></text:p></table:table-cell><table:table-cell table:style-name="Table17.C2" office:value-type="string"><text:p text:style-name="P357_0"><text:span text:style-name="T44">- 수요서</text:span><text:span text:style-name="T155">(RFP)</text:span><text:span text:style-name="T44"><text:s/>평가</text:span><text:span text:style-name="T156"><text:s/></text:span><text:span text:style-name="T157"><text:s/></text:span><text:span text:style-name="T158"/></text:p><text:p text:style-name="P355_0"><text:span text:style-name="T153"><text:s/></text:span><text:span text:style-name="T159"/></text:p><text:p text:style-name="P358_0"><text:span text:style-name="T160">‣</text:span><text:span text:style-name="T44"><text:s/></text:span><text:span text:style-name="T201">수요서 </text:span><text:span text:style-name="T204">3건 이내 선정</text:span></text:p></table:table-cell><table:table-cell table:style-name="Table17.D2" office:value-type="string"><text:p text:style-name="P336_0"><text:span text:style-name="T152"/></text:p></table:table-cell><table:table-cell table:style-name="Table17.E2" office:value-type="string"><text:p text:style-name="P359_0"><text:span text:style-name="T152">- 대상 : 전문연구사업자</text:span></text:p><text:p text:style-name="P360_0"><text:span text:style-name="T45"><text:s/>*</text:span><text:span text:style-name="T95"><text:s/>연구개발계획서 등 제출</text:span></text:p><text:p text:style-name="P355_0"><text:span text:style-name="T31"><text:s/></text:span><text:span text:style-name="T91"/></text:p><text:p text:style-name="P361_0"><text:span text:style-name="T94"/></text:p></table:table-cell><table:table-cell table:style-name="Table17.F2" office:value-type="string"><text:p text:style-name="P336_0"><text:span text:style-name="T102"/></text:p></table:table-cell><table:table-cell table:style-name="Table17.G2" office:value-type="string"><text:p text:style-name="P362_0"><text:span text:style-name="T161">- </text:span><text:span text:style-name="T162">서면평가</text:span><text:span text:style-name="T163"/></text:p><text:p text:style-name="P355_0"><text:span text:style-name="T153"/></text:p><text:p text:style-name="P363_0"><text:span text:style-name="T44">‣</text:span><text:span text:style-name="T100"><text:s/>수요별 </text:span><text:span text:style-name="T161">공급자 <text:s text:c="1"/>Top 3 선</text:span><text:span text:style-name="T165">정</text:span></text:p><text:p text:style-name="P364_0"><text:span text:style-name="T165"><text:s/><text:s text:c="1"/></text:span><text:span text:style-name="T61">(총 9개</text:span><text:span text:style-name="T204">社 이내</text:span><text:span text:style-name="T61">)</text:span></text:p></table:table-cell><table:table-cell table:style-name="Table17.H2" office:value-type="string"><text:p text:style-name="P336_0"><text:span text:style-name="T152"/></text:p></table:table-cell><table:table-cell table:style-name="Table17.I2" office:value-type="string"><text:p text:style-name="P365_0"><text:span text:style-name="T152">- </text:span><text:span text:style-name="T162">발표평가(공개)</text:span><text:span text:style-name="T161"/></text:p><text:p text:style-name="P365_0"><text:span text:style-name="T166"/></text:p><text:p text:style-name="P366_0"><text:span text:style-name="T167"><text:s/><text:s text:c="1"/></text:span><text:span text:style-name="T168">* 발표, 실물데모</text:span><text:span text:style-name="T169">, </text:span><text:span text:style-name="T170">수</text:span><text:span text:style-name="T171">요</text:span><text:span text:style-name="T172">자 질답</text:span><text:span text:style-name="T173"><text:s/></text:span><text:span text:style-name="T45">등</text:span><text:span text:style-name="T169"><text:s/></text:span></text:p><text:p text:style-name="P355_0"><text:span text:style-name="T153"/></text:p><text:p text:style-name="P367_0"><text:span text:style-name="T44">‣</text:span><text:span text:style-name="T162"><text:s/></text:span><text:span text:style-name="T174">수요별 최우수 </text:span><text:span text:style-name="T175">공급자 1개 선정 </text:span></text:p><text:p text:style-name="P368_0"><text:span text:style-name="T181"><text:s/><text:s text:c="2"/></text:span><text:span text:style-name="T109">(총 3개</text:span><text:span text:style-name="T110">社 이내</text:span><text:span text:style-name="T109">)</text:span></text:p></table:table-cell><table:table-cell table:style-name="Table17.J2" office:value-type="string"><text:p text:style-name="P336_0"><text:span text:style-name="T102"/></text:p></table:table-cell><table:table-cell table:style-name="Table17.K2" office:value-type="string"><text:p text:style-name="P369_0"><text:span text:style-name="T154">-</text:span><text:span text:style-name="T181"><text:s/>시상식</text:span><text:span text:style-name="T221">(표창 수여)</text:span></text:p><text:p text:style-name="P370_0"><text:span text:style-name="T167"><text:s/></text:span><text:span text:style-name="T222">* 국제연구산업</text:span></text:p><text:p text:style-name="P370_0"><text:span text:style-name="T222"><text:s/><text:s text:c="1"/></text:span><text:span text:style-name="T163"><text:s/>컨벤션(10.28.)</text:span><text:span text:style-name="T223"/></text:p><text:p text:style-name="P371_0"><text:span text:style-name="T113"/></text:p><text:p text:style-name="P372_0"><text:span text:style-name="T161">- </text:span><text:span text:style-name="T154">‘27년 R&amp;D후속지원</text:span><text:span text:style-name="T100">(예정)</text:span></text:p></table:table-cell></table:table-row><table:table-row table:style-name="Table17.3"><table:table-cell table:style-name="Table17.A3" office:value-type="string"><text:p text:style-name="P346_0"><text:span text:style-name="T90">(8.5~9.4)</text:span></text:p></table:table-cell><table:table-cell table:style-name="Table17.B3" office:value-type="string"><text:p text:style-name="P326_0"><text:span text:style-name="T220"/></text:p></table:table-cell><table:table-cell table:style-name="Table17.C3" office:value-type="string"><text:p text:style-name="P346_0"><text:span text:style-name="T90">(~9.9)</text:span></text:p></table:table-cell><table:table-cell table:style-name="Table17.D3" office:value-type="string"><text:p text:style-name="P326_0"><text:span text:style-name="T164"/></text:p></table:table-cell><table:table-cell table:style-name="Table17.E3" office:value-type="string"><text:p text:style-name="P346_0"><text:span text:style-name="T90">(9.14~10.14)</text:span></text:p></table:table-cell><table:table-cell table:style-name="Table17.F3" office:value-type="string"><text:p text:style-name="P326_0"><text:span text:style-name="T164"/></text:p></table:table-cell><table:table-cell table:style-name="Table17.G3" office:value-type="string"><text:p text:style-name="P346_0"><text:span text:style-name="T90">(~10.16)</text:span></text:p></table:table-cell><table:table-cell table:style-name="Table17.H3" office:value-type="string"><text:p text:style-name="P326_0"><text:span text:style-name="T102"/></text:p></table:table-cell><table:table-cell table:style-name="Table17.I3" office:value-type="string"><text:p text:style-name="P346_0"><text:span text:style-name="T90">(10.21)</text:span></text:p></table:table-cell><table:table-cell table:style-name="Table17.J3" office:value-type="string"><text:p text:style-name="P326_0"><text:span text:style-name="T102"/></text:p></table:table-cell><table:table-cell table:style-name="Table17.K3" office:value-type="string"><text:p text:style-name="P346_0"><text:span text:style-name="T90">-</text:span></text:p></table:table-cell></table:table-row></table:table></draw:text-box></draw:frame></text:span></text:p>
      <text:p text:style-name="P181_0"><text:span text:style-name="T197"/></text:p>
      <text:p text:style-name="P244_0"><text:span text:style-name="T199"><text:s/></text:span><text:span text:style-name="T317">* </text:span><text:span text:style-name="T366">미선정 수요는</text:span><text:span text:style-name="T364"><text:s/>재매칭 풀</text:span><text:span text:style-name="T366">(예 : 연구산업마켓플레이스(26.下~))에 등록하여 </text:span><text:span text:style-name="T364">연구산업 </text:span><text:span text:style-name="T345">공급과 연계 기회</text:span><text:span text:style-name="T317"><text:s/>제공</text:span></text:p>
      <text:p text:style-name="P245_0"><text:span text:style-name="T64"/></text:p>
      <text:p text:style-name="P246_0"><text:span text:style-name="T317"><text:s/></text:span><text:span text:style-name="T361">※ </text:span><text:span text:style-name="T362">본 공고는 ③공급자 모집 공고</text:span><text:span text:style-name="T363">이며, 상기 일정은 진행과정 중 변경 가능(변경 시 개별 통지 예정)</text:span></text:p>
      <text:p text:style-name="P228_0"><text:span text:style-name="T28">□</text:span><text:span text:style-name="T57"><text:s/>지원내용 및 혜택</text:span><text:span text:style-name="T177"/></text:p>
      <text:p text:style-name="P2_0"><text:span text:style-name="T93"/></text:p>
      <text:p text:style-name="P247_0"><text:span text:style-name="T97"><text:s/>ㅇ </text:span><text:span text:style-name="T115">(지원내용)</text:span><text:span text:style-name="T210"><text:s/></text:span><text:span text:style-name="T115">국</text:span><text:span text:style-name="T124">가전략기술</text:span><text:span text:style-name="T192"><text:s/>연구개발의</text:span><text:span text:style-name="T124"><text:s/>효율성 </text:span><text:span text:style-name="T192">및</text:span><text:span text:style-name="T190"><text:s/></text:span><text:span text:style-name="T207">성과창출·활용</text:span><text:span text:style-name="T190">을 촉진할 </text:span><text:span text:style-name="T52">수 있도록 연구자 R&amp;D서비스</text:span><text:span text:style-name="T208">*</text:span><text:span text:style-name="T52"><text:s/>수요에 대한 </text:span><text:span text:style-name="T209">우수 주문연구 기업을 </text:span><text:span text:style-name="T50">선별하여 지원</text:span></text:p>
      <text:p text:style-name="P248_0"><text:span text:style-name="T50"><text:s/><text:s text:c="2"/>- </text:span><text:span text:style-name="T191">시험·검사 및 실증, 시제작품 제작, 설계·해석 등 주문연구서비스를</text:span><text:span text:style-name="T53"><text:s/></text:span><text:span text:style-name="T50">연구자 수요에 가장 부합하게 제공할 수 있는 최우수 주문연구기업을 선정</text:span><text:span text:style-name="T53">하여 </text:span><text:span text:style-name="T50">연구자에 매칭</text:span></text:p>
      <text:p text:style-name="P82_0"><text:span text:style-name="T182"/></text:p>
      <text:p text:style-name="P249_0"><text:span text:style-name="T338"><text:s/><text:s text:c="4"/>* 산학연 연구자의 R&amp;D에 필요하나 인적·물적 인프라, 시간, 전문성 등의 문제로 직접 수행이 어려운 R&amp;D를 연구산업 기업이 전문적으로 지원</text:span></text:p>
      <text:p text:style-name="P250_0"><text:span text:style-name="T186"/></text:p>
      <text:p text:style-name="P251_0"><text:span text:style-name="T97"><text:s/>ㅇ </text:span><text:span text:style-name="T42">(혜택)</text:span><text:span text:style-name="T40"><text:s/>본선 </text:span><text:span text:style-name="T53">수상기업(전문연구사업자)에 대한</text:span><text:span text:style-name="T50"><text:s/>포상</text:span><text:span text:style-name="T53"><text:s/>및</text:span><text:span text:style-name="T50"><text:s/>R&amp;D 연계,</text:span><text:span text:style-name="T53"><text:s/></text:span><text:span text:style-name="T50">현장 도입·활용 확산</text:span></text:p>
      <text:p text:style-name="P252_0"><text:span text:style-name="T206"/></text:p>
      <text:p text:style-name="P253_0"><text:span text:style-name="T50"><text:s/><text:s text:c="2"/>- </text:span><text:span text:style-name="T128">(시상) 수상기업(전문연구사업자) 총 3개社 이내 선발하여 부총리 겸 과학기술정보통신부장관상 수여</text:span></text:p>
      <text:p text:style-name="P254_0"><text:span text:style-name="T333"><text:s/><text:s text:c="4"/>* 시상식 </text:span><text:span text:style-name="T347">｢</text:span><text:span text:style-name="T333">국제 연구산업 컨벤션(IRIC) 2026</text:span><text:span text:style-name="T348">｣</text:span><text:span text:style-name="T333">(10.28, 수원 광교)</text:span></text:p>
      <text:p text:style-name="P78_0"><text:span text:style-name="T46"/></text:p>
      <text:p text:style-name="P255_0"><text:span text:style-name="T133"><text:s/><text:s text:c="2"/></text:span><text:span text:style-name="T128">- </text:span><text:span text:style-name="T125">(R&amp;D지원) 대상 수상 기업(</text:span><text:span text:style-name="T238">총 3개社 이내)</text:span><text:span text:style-name="T125">에 한해 `27년 연구산업육성</text:span><text:span text:style-name="T205">사업 내 과제와</text:span><text:span text:style-name="T128"><text:s/>연계할 수 있음</text:span></text:p>
      <text:p text:style-name="P256_0"><text:span text:style-name="T188"/></text:p>
      <text:p text:style-name="P257_0"><text:span text:style-name="T333"><text:s/><text:s text:c="4"/>* </text:span><text:span text:style-name="T338">(후속 사업 연계시) 본 공고를 통해 선정된 </text:span><text:span text:style-name="T343">R&amp;D서비스 수요(1~3)별 </text:span><text:span text:style-name="T338">최종 선정된 </text:span><text:span text:style-name="T345">공급자(전문연구사업자)는 해당 수요자(연구자)에 최적화된 R&amp;D</text:span><text:span text:style-name="T231">서비스를 개발·제공</text:span><text:span text:style-name="T346">(경진대회 본선을 통해 최종 공급자로 확정된 경우에 한함)</text:span></text:p>
      <text:p text:style-name="P258_0"><text:span text:style-name="T141"/></text:p>
      <text:p text:style-name="P259_0"><text:span text:style-name="T287"><text:s/><text:s text:c="4"/>* </text:span><text:span text:style-name="T371">R&amp;D서비스 공급 신청서 작성시, 후속 R&amp;D 사업의 사업기간 및 사업비에 </text:span><text:span text:style-name="T287">맞추어 작성하고, ‘연구개발비’는 공동연구개발기관(R&amp;D서비스 수요자)의 </text:span><text:span text:style-name="T342">역할 및 사업비를 반영(추정)하여 작성하되, 협약 전 협의를 통해 조정 가능</text:span></text:p>
      <text:p text:style-name="P228_0"><text:span text:style-name="T99"/></text:p>
      <text:p text:style-name="P228_0"><text:span text:style-name="T28">□ 선정방법</text:span><text:span text:style-name="T57"/></text:p>
      <text:p text:style-name="P2_0"><text:span text:style-name="T240"/></text:p>
      <text:p text:style-name="P260_0"><text:span text:style-name="T58"><text:s/>ㅇ</text:span><text:span text:style-name="T62"><text:s/></text:span><text:span text:style-name="T144">R&amp;D서비스 수요(1~3)별 최적의 R&amp;D서비스 공급기업 선정 <text:s text:c="1"/></text:span></text:p>
      <text:p text:style-name="P261_0"><text:span text:style-name="T195"/></text:p>
      <text:p text:style-name="P262_0"><text:span text:style-name="T241"><text:s/><text:s text:c="2"/></text:span><text:span text:style-name="T97">-</text:span><text:span text:style-name="T241"><text:s/></text:span><text:span text:style-name="T4">사전검토 </text:span><text:span text:style-name="T242">: 신청한 기관ㆍ단체ㆍ연구자에 대한 참여 제한 해당 여부, 신청 자격의 적합 여부 검토</text:span></text:p>
      <text:p text:style-name="P263_0"><text:span text:style-name="T287"><text:s/><text:s text:c="4"/>* 사전검토 결과 신청기관 별도 통보</text:span></text:p>
      <text:p text:style-name="P261_0"><text:span text:style-name="T195"/></text:p>
      <text:p text:style-name="P264_0"><text:span text:style-name="T241"><text:s/><text:s text:c="2"/></text:span><text:span text:style-name="T97">-</text:span><text:span text:style-name="T241"><text:s/></text:span><text:span text:style-name="T4">서면평가</text:span><text:span text:style-name="T96">(예선) </text:span><text:span text:style-name="T97">: 제출서류 기반 서면평가로 R&amp;D서비스 수요별 상위 3개 社 이내 선정(총 9개社 이내)</text:span></text:p>
      <text:p text:style-name="P265_0"><text:span text:style-name="T243"/></text:p>
      <text:p text:style-name="P266_0"><text:span text:style-name="T334"><text:s/><text:s text:c="4"/>※ 서면평가 결과 우선순위로 선정하며, 70점 미만은 제외</text:span></text:p>
      <text:p text:style-name="P265_0"><text:span text:style-name="T243"/></text:p>
      <text:p text:style-name="P266_0"><text:span text:style-name="T334"><text:s/><text:s text:c="4"/>※ 최종 선정 결과는 추진상황에 따라 변동 가능</text:span><text:span text:style-name="T339"/></text:p>
      <text:p text:style-name="P261_0"><text:span text:style-name="T195"/></text:p>
      <text:p text:style-name="P267_0"><text:span text:style-name="T241"><text:s/><text:s text:c="2"/></text:span><text:span text:style-name="T97">-</text:span><text:span text:style-name="T241"><text:s/></text:span><text:span text:style-name="T244">발표평가(본선)</text:span><text:span text:style-name="T58"><text:s/>: 서면평가(예선) 선정된 공급기업 대상, 발표평가를</text:span><text:span text:style-name="T97"><text:s/>통해 R&amp;D서비스 수요별 우수 1개社 최종 선정</text:span></text:p>
      <text:p text:style-name="P265_0"><text:span text:style-name="T243"/></text:p>
      <text:p text:style-name="P266_0"><text:span text:style-name="T30"><text:s/><text:s text:c="4"/>※ 발표평가 결과 우선순위로 선정하며, 70점 미만은 제외</text:span></text:p>
      <text:p text:style-name="P266_0"><text:span text:style-name="T245"/></text:p>
      <text:p text:style-name="P268_0"><text:span text:style-name="T27">&lt;</text:span><text:span text:style-name="T228"><text:s/></text:span><text:span text:style-name="T27">경진대회(예선, 본선) 평가지표 &gt;</text:span></text:p>
      <text:p text:style-name="P269_0"><text:span text:style-name="T43"><draw:frame draw:style-name="tableinfakeframe_gr21" svg:x="0cm" svg:y="0cm" draw:z-index="17" text:anchor-type="as-char"><draw:text-box><table:table table:style-name="Table18"><table:table-column table:style-name="Table18.A"/><table:table-column table:style-name="Table18.B"/><table:table-row table:style-name="Table18.1"><table:table-cell table:style-name="Table18.A1" office:value-type="string"><text:p text:style-name="P346_0"><text:span text:style-name="T27">평가항목</text:span></text:p></table:table-cell><table:table-cell table:style-name="Table18.B1" office:value-type="string"><text:p text:style-name="P346_0"><text:span text:style-name="T27">세부기준</text:span></text:p></table:table-cell></table:table-row><table:table-row table:style-name="Table18.2"><table:table-cell table:style-name="Table18.A2" office:value-type="string"><text:p text:style-name="P373_0"><text:span text:style-name="T26">기술의 우수성(20점)</text:span></text:p></table:table-cell><table:table-cell table:style-name="Table18.B2" office:value-type="string"><text:p text:style-name="P374_0"><text:span text:style-name="T31">▶ </text:span><text:span text:style-name="T26">보유기술의 우수성, 기술의 응용 및 확장 가능성 </text:span></text:p><text:p text:style-name="P374_0"><text:span text:style-name="T31">▶ </text:span><text:span text:style-name="T26">보유 기술의 주문연구서비스 활용 가능성</text:span></text:p></table:table-cell></table:table-row><table:table-row table:style-name="Table18.3"><table:table-cell table:style-name="Table18.A3" office:value-type="string"><text:p text:style-name="P346_0"><text:span text:style-name="T26">사업 추진 역량</text:span></text:p><text:p text:style-name="P346_0"><text:span text:style-name="T26">및 계획 우수성(20점)</text:span></text:p></table:table-cell><table:table-cell table:style-name="Table18.B3" office:value-type="string"><text:p text:style-name="P374_0"><text:span text:style-name="T31">▶ </text:span><text:span text:style-name="T26">수행기관의 과제 수행 역량</text:span></text:p><text:p text:style-name="P375_0"><text:span text:style-name="T26"><text:s/>- 인력구성, 주문연구 분야 관련 기술개발 역량, 기술보호역량 및 지식재산권 확보 역량</text:span></text:p><text:p text:style-name="P374_0"><text:span text:style-name="T31">▶ </text:span><text:span text:style-name="T26">추진계획과 내용의 구체성·타당성·명확성</text:span></text:p></table:table-cell></table:table-row><table:table-row table:style-name="Table18.4"><table:table-cell table:style-name="Table18.A4" office:value-type="string"><text:p text:style-name="P373_0"><text:span text:style-name="T26">사업화 가능성(30점)</text:span></text:p></table:table-cell><table:table-cell table:style-name="Table18.B4" office:value-type="string"><text:p text:style-name="P374_0"><text:span text:style-name="T31">▶ </text:span><text:span text:style-name="T26">사업화 계획의 구체성 및 실현가능성</text:span></text:p><text:p text:style-name="P374_0"><text:span text:style-name="T31">▶ </text:span><text:span text:style-name="T26">사업화를 통한 주문연구기업의 성장가능성</text:span></text:p></table:table-cell></table:table-row><table:table-row table:style-name="Table18.5"><table:table-cell table:style-name="Table18.A5" office:value-type="string"><text:p text:style-name="P346_0"><text:span text:style-name="T26">성과창출 및 활용 계획 우수성(30점)</text:span></text:p></table:table-cell><table:table-cell table:style-name="Table18.B5" office:value-type="string"><text:p text:style-name="P374_0"><text:span text:style-name="T31">▶ </text:span><text:span text:style-name="T26">연구개발성과의 활용 가능성 및 기대효과(경제적 파급효과 등)</text:span></text:p><text:p text:style-name="P376_0"><text:span text:style-name="T26"><text:s/>- </text:span><text:span text:style-name="T47">연구자 R&amp;D서비스 수요(공동연구개발기관)에 대한 최적의 서비스</text:span><text:span text:style-name="T26"><text:s/>제공 가능성</text:span></text:p><text:p text:style-name="P377_0"><text:span text:style-name="T26"><text:s/>- 국가전략기술 및 도전혁신형 R&amp;D 분야에 대한 파급효과 등</text:span><text:span text:style-name="T47"/></text:p><text:p text:style-name="P378_0"><text:span text:style-name="T26"><text:s/></text:span><text:span text:style-name="T49"><text:s/>* 시장 확대 및 성장 기여도 등 경제적 파급효과 및 기대효과</text:span></text:p><text:p text:style-name="P374_0"><text:span text:style-name="T31">▶ </text:span><text:span text:style-name="T26">주문연구기업 성장을 통한 매출, 고용 등 사업화 성과 창출 계획의 우수성</text:span></text:p></table:table-cell></table:table-row></table:table></draw:text-box></draw:frame></text:span></text:p>
      <text:p text:style-name="P270_0"><text:span text:style-name="T333"><text:s/><text:s text:c="4"/>* 평가지표는 추진상황에 따라 변동 가능</text:span></text:p>
      <text:p text:style-name="P271_0"><text:span text:style-name="T48"/></text:p>
      <text:p text:style-name="P272_36"><text:span text:style-name="T28">□</text:span><text:span text:style-name="T57"><text:s/>신청기간 및 접수방법</text:span></text:p>
      <text:p text:style-name="P2_0"><text:span text:style-name="T93"/></text:p>
      <text:p text:style-name="P273_0"><text:span text:style-name="T105"><text:s/>ㅇ </text:span><text:span text:style-name="T97">접수기간 : </text:span><text:span text:style-name="T96">공고일 ~ 10월 14일(수) 16:00까지</text:span></text:p>
      <text:p text:style-name="P2_0"><text:span text:style-name="T93"/></text:p>
      <text:p text:style-name="P273_0"><text:span text:style-name="T105"><text:s/>ㅇ </text:span><text:span text:style-name="T97">신청방법 : 이메일 접수(접수처 : </text:span><text:span text:style-name="T97"><text:a office:name="" xlink:href="mailto:smkim@compa.re.kr" xlink:type="simple" text:style-name="T81" text:visited-style-name="Visited_20_Internet_20_Link">smkim@compa.re.kr</text:a></text:span><text:span text:style-name="T97">)</text:span></text:p>
      <text:p text:style-name="P273_0"><text:span text:style-name="T101"/></text:p>
      <text:p text:style-name="P274_0"><text:span text:style-name="T337"><text:s/><text:s text:c="4"/></text:span><text:span text:style-name="T340">※ 공고, 접수, 평가는 IRIS를 활용하지 않으며, `27년 사업 연계시 협약부터 IRIS 활용 예정</text:span></text:p>
      <text:p text:style-name="P272_36_b4"><text:span text:style-name="T38">□ 제출 서류</text:span></text:p>
      <text:p text:style-name="P2_0"><text:span text:style-name="T93"/></text:p>
      <text:p text:style-name="P273_0"><text:span text:style-name="T97"><text:s/>ㅇ (제출서류) 공문을 포함하여 제출서류 전자파일로 제출</text:span></text:p>
      <text:p text:style-name="P272_36"><text:span text:style-name="T38"><draw:frame draw:style-name="tableinfakeframe_gr22" svg:x="0cm" svg:y="0cm" draw:z-index="18" text:anchor-type="as-char"><draw:text-box><table:table table:style-name="Table19"><table:table-column table:style-name="Table19.A"/><table:table-column table:style-name="Table19.B"/><table:table-column table:style-name="Table19.C"/><table:table-row table:style-name="Table19.1"><table:table-cell table:style-name="Table19.A1" office:value-type="string"><text:p text:style-name="P379_39"><text:span text:style-name="T107">구분</text:span></text:p></table:table-cell><table:table-cell table:style-name="Table19.B1" office:value-type="string"><text:p text:style-name="P379_39"><text:span text:style-name="T107">목록</text:span></text:p></table:table-cell><table:table-cell table:style-name="Table19.C1" office:value-type="string"><text:p text:style-name="P380_39"><text:span text:style-name="T107">비고</text:span></text:p></table:table-cell></table:table-row><table:table-row table:style-name="Table19.2"><table:table-cell table:style-name="Table19.A2" office:value-type="string"><text:p text:style-name="P381_39"><text:span text:style-name="T246">1</text:span></text:p></table:table-cell><table:table-cell table:style-name="Table19.B2" office:value-type="string"><text:p text:style-name="P382_39"><text:span text:style-name="T34">[필수] 신청 공문(기관 직인, 담당자 정보 표기)</text:span></text:p></table:table-cell><table:table-cell table:style-name="Table19.C2" office:value-type="string"><text:p text:style-name="P379_39"><text:span text:style-name="T34">-</text:span></text:p></table:table-cell></table:table-row><table:table-row table:style-name="Table19.3"><table:table-cell table:style-name="Table19.A3" office:value-type="string"><text:p text:style-name="P381_39"><text:span text:style-name="T246">2</text:span></text:p></table:table-cell><table:table-cell table:style-name="Table19.B3" office:value-type="string"><text:p text:style-name="P382_39"><text:span text:style-name="T34">[필수] R&amp;D서비스 공급 신청서</text:span></text:p></table:table-cell><table:table-cell table:style-name="Table19.C3" office:value-type="string"><text:p text:style-name="P379_39"><text:span text:style-name="T34">별첨1</text:span></text:p></table:table-cell></table:table-row><table:table-row table:style-name="Table19.4"><table:table-cell table:style-name="Table19.A4" office:value-type="string"><text:p text:style-name="P381_39"><text:span text:style-name="T246">3</text:span></text:p></table:table-cell><table:table-cell table:style-name="Table19.B4" office:value-type="string"><text:p text:style-name="P382_39"><text:span text:style-name="T34">[필수] 신청자격 적정성 확인서</text:span></text:p></table:table-cell><table:table-cell table:style-name="Table19.C4" office:value-type="string"><text:p text:style-name="P379_39"><text:span text:style-name="T34">별첨2</text:span></text:p></table:table-cell></table:table-row><table:table-row table:style-name="Table19.5"><table:table-cell table:style-name="Table19.A5" office:value-type="string"><text:p text:style-name="P381_39"><text:span text:style-name="T246">4</text:span></text:p></table:table-cell><table:table-cell table:style-name="Table19.B5" office:value-type="string"><text:p text:style-name="P382_39"><text:span text:style-name="T34">[필수] </text:span><text:span text:style-name="T185">개인정보·과세정보 제공‧활용 동의서, 제3자 제공 동의서</text:span></text:p></table:table-cell><table:table-cell table:style-name="Table19.C5" office:value-type="string"><text:p text:style-name="P379_39"><text:span text:style-name="T34">별첨3</text:span></text:p></table:table-cell></table:table-row><table:table-row table:style-name="Table19.6"><table:table-cell table:style-name="Table19.A6" office:value-type="string"><text:p text:style-name="P381_39"><text:span text:style-name="T246">5</text:span></text:p></table:table-cell><table:table-cell table:style-name="Table19.B6" office:value-type="string"><text:p text:style-name="P382_39"><text:span text:style-name="T34">[필수] 유사과제 중복성 확인서</text:span><text:span text:style-name="T185"/></text:p></table:table-cell><table:table-cell table:style-name="Table19.C6" office:value-type="string"><text:p text:style-name="P379_39"><text:span text:style-name="T34">별첨4</text:span></text:p></table:table-cell></table:table-row><table:table-row table:style-name="Table19.7"><table:table-cell table:style-name="Table19.A7" office:value-type="string"><text:p text:style-name="P381_39"><text:span text:style-name="T246">6</text:span></text:p></table:table-cell><table:table-cell table:style-name="Table19.B7" office:value-type="string"><text:p text:style-name="P382_39"><text:span text:style-name="T34">[필수] 기관 참여 확인서</text:span></text:p></table:table-cell><table:table-cell table:style-name="Table19.C7" office:value-type="string"><text:p text:style-name="P379_39"><text:span text:style-name="T34">별첨5</text:span></text:p></table:table-cell></table:table-row><table:table-row table:style-name="Table19.8"><table:table-cell table:style-name="Table19.A8" office:value-type="string"><text:p text:style-name="P381_39"><text:span text:style-name="T246">7</text:span></text:p></table:table-cell><table:table-cell table:style-name="Table19.B8" office:value-type="string"><text:p text:style-name="P382_39"><text:span text:style-name="T34">[필수] 전문연구사업자 신고증</text:span></text:p></table:table-cell><table:table-cell table:style-name="Table19.C8" office:value-type="string"><text:p text:style-name="P379_39"><text:span text:style-name="T34">-</text:span></text:p></table:table-cell></table:table-row><table:table-row table:style-name="Table19.9"><table:table-cell table:style-name="Table19.A9" office:value-type="string"><text:p text:style-name="P381_39"><text:span text:style-name="T246">8</text:span></text:p></table:table-cell><table:table-cell table:style-name="Table19.B9" office:value-type="string"><text:p text:style-name="P382_39"><text:span text:style-name="T34">[필수] 사업자등록증 및 법인 등기부등본</text:span></text:p></table:table-cell><table:table-cell table:style-name="Table19.C9" office:value-type="string"><text:p text:style-name="P379_39"><text:span text:style-name="T34"/></text:p></table:table-cell></table:table-row><table:table-row table:style-name="Table19.10"><table:table-cell table:style-name="Table19.A10" office:value-type="string"><text:p text:style-name="P381_39"><text:span text:style-name="T246">9</text:span></text:p></table:table-cell><table:table-cell table:style-name="Table19.B10" office:value-type="string"><text:p text:style-name="P382_39"><text:span text:style-name="T34">[필수] 4대보험 사업장 가입자 명부</text:span></text:p></table:table-cell><table:table-cell table:style-name="Table19.C10" office:value-type="string"><text:p text:style-name="P379_39"><text:span text:style-name="T34">-</text:span></text:p></table:table-cell></table:table-row><table:table-row table:style-name="Table19.11"><table:table-cell table:style-name="Table19.A11" office:value-type="string"><text:p text:style-name="P381_39"><text:span text:style-name="T246">10</text:span></text:p></table:table-cell><table:table-cell table:style-name="Table19.B11" office:value-type="string"><text:p text:style-name="P382_39"><text:span text:style-name="T34">[필수] 국세, 지방세 완납 증명서</text:span></text:p></table:table-cell><table:table-cell table:style-name="Table19.C11" office:value-type="string"><text:p text:style-name="P379_39"><text:span text:style-name="T34">-</text:span></text:p></table:table-cell></table:table-row><table:table-row table:style-name="Table19.12"><table:table-cell table:style-name="Table19.A12" office:value-type="string"><text:p text:style-name="P381_39"><text:span text:style-name="T246">11</text:span></text:p></table:table-cell><table:table-cell table:style-name="Table19.B12" office:value-type="string"><text:p text:style-name="P383_39"><text:span text:style-name="T34">[필수] </text:span><text:span text:style-name="T332">최근 3년간(`23년~`25년)결산 재무제표 또는 회계감사보고서</text:span><text:span text:style-name="T247">(개인사업자 : 부가가치세과제표준 증명 제출)</text:span></text:p><text:p text:style-name="P384_39"><text:span text:style-name="T247"><text:s/><text:s text:c="5"/>* 업력 3년 미만에 해당하는 경우 가능한 년도 자료 제출</text:span></text:p></table:table-cell><table:table-cell table:style-name="Table19.C12" office:value-type="string"><text:p text:style-name="P379_39"><text:span text:style-name="T34">-</text:span></text:p></table:table-cell></table:table-row><table:table-row table:style-name="Table19.13"><table:table-cell table:style-name="Table19.A13" office:value-type="string"><text:p text:style-name="P381_39"><text:span text:style-name="T246">12</text:span></text:p></table:table-cell><table:table-cell table:style-name="Table19.B13" office:value-type="string"><text:p text:style-name="P382_39"><text:span text:style-name="T34">[필수] 채무불이행확인서</text:span><text:span text:style-name="T247">(한국신용정보원 또는 신용평가기관 발급)</text:span></text:p></table:table-cell><table:table-cell table:style-name="Table19.C13" office:value-type="string"><text:p text:style-name="P379_39"><text:span text:style-name="T34">-</text:span></text:p></table:table-cell></table:table-row><table:table-row table:style-name="Table19.14"><table:table-cell table:style-name="Table19.A14" office:value-type="string"><text:p text:style-name="P381_39"><text:span text:style-name="T246">14</text:span></text:p></table:table-cell><table:table-cell table:style-name="Table19.B14" office:value-type="string"><text:p text:style-name="P382_39"><text:span text:style-name="T34">[필수] </text:span><text:span text:style-name="T248">국가전략기술 및 도전혁신형 R&amp;D 분야 연관성 증빙자료</text:span><text:span text:style-name="T335">*</text:span></text:p><text:p text:style-name="P384_39"><text:span text:style-name="T247"><text:s/><text:s text:c="5"/>* 관련 보유 특허, 논문, 서비스, 서비스 제공 이력 등</text:span></text:p></table:table-cell><table:table-cell table:style-name="Table19.C14" office:value-type="string"><text:p text:style-name="P379_39"><text:span text:style-name="T34">자체 양식</text:span></text:p></table:table-cell></table:table-row></table:table></draw:text-box></draw:frame></text:span></text:p>
      <text:p text:style-name="P273_0"><text:span text:style-name="T121"/></text:p>
      <text:p text:style-name="P228_0"><text:span text:style-name="T28">□</text:span><text:span text:style-name="T57"><text:s/>기타</text:span></text:p>
      <text:p text:style-name="P275_0"><text:span text:style-name="T336"/></text:p>
      <text:p text:style-name="P276_0"><text:span text:style-name="T301"><text:s/></text:span><text:span text:style-name="T58">ㅇ</text:span><text:span text:style-name="T53"><text:s/></text:span><text:span text:style-name="T358">본 공고의 R&amp;D서비스 수요 연구자(공동연구개발기관)와 최종 매칭된</text:span><text:span text:style-name="T193"><text:s/></text:span><text:span text:style-name="T359">공급기업(주관기관)은 기관 간 협의를 통해 </text:span><text:span text:style-name="T360">’</text:span><text:span text:style-name="T359">27년 </text:span><text:span text:style-name="T358">연구산업육성사업 내 과제와 연계 가능</text:span></text:p>
      <text:p text:style-name="P273_0"><text:span text:style-name="T101"/></text:p>
      <text:p text:style-name="P274_0"><text:span text:style-name="T337"><text:s/><text:s text:c="4"/>※ 국가연구개발혁신법에 근거하여 제출서류 보완 및 추가 제출 예정(`27년 초)</text:span></text:p>
      <text:p text:style-name="P274_0"><text:span text:style-name="T367"/></text:p>
      <text:p text:style-name="P274_0"><text:span text:style-name="T337"><text:s/><text:s text:c="4"/>* R&amp;D서비스 수요 1~3 중 선택하여 신청, 신청접수 후 수요 변경 불가</text:span></text:p>
      <text:p text:style-name="P277_0"><text:span text:style-name="T357"/></text:p>
      <text:p text:style-name="P278_0"><text:span text:style-name="T301"><text:s/></text:span><text:span text:style-name="T58">ㅇ </text:span><text:span text:style-name="T190">접수마감일</text:span><text:span text:style-name="T302">*</text:span><text:span text:style-name="T190"><text:s/>기준부터 `27년 연구산업육성사업 신규사업 협약시까지 </text:span><text:span text:style-name="T191">컨소</text:span><text:span text:style-name="T192">시엄 전 구성기관의 기관장 또는 연구책임자, </text:span><text:span text:style-name="T193">참여연구원 중 국가연구</text:span><text:span text:style-name="T303">개발</text:span><text:span text:style-name="T194">사업에 참여제한을 받는 경우 지원대상에서 제외(후속 사업 연계시)</text:span></text:p>
      <text:p text:style-name="P279_0"><text:span text:style-name="T304"/></text:p>
      <text:p text:style-name="P274_0"><text:span text:style-name="T317"><text:s/><text:s text:c="4"/>* </text:span><text:span text:style-name="T338">연구자 : R&amp;D서비스 수요 신청 마감일 ~ `27년 신규사업 협약시(`27.4월)</text:span></text:p>
      <text:p text:style-name="P279_0"><text:span text:style-name="T195"/></text:p>
      <text:p text:style-name="P274_0"><text:span text:style-name="T317"><text:s/><text:s text:c="4"/>* 전문연구사업자 : 공급자 모집 마감일 ~ `27년 신규사업 협약시(`27.4월)</text:span></text:p>
      <text:p text:style-name="P261_0"><text:span text:style-name="T195"/></text:p>
      <text:p text:style-name="P280_0"><text:span text:style-name="T241"><text:s/><text:s text:c="2"/></text:span><text:span text:style-name="T97">-</text:span><text:span text:style-name="T241"><text:s/></text:span><text:span text:style-name="T305">(기타사항) 제출서류가 미비 또는 허위로 작성하거나, 과제 신청 기업</text:span><text:span text:style-name="T241">(주관기관, 참여기관)이 다음에 해당하는 경우</text:span></text:p>
      <text:p text:style-name="P162_0"><text:span text:style-name="T296"><draw:frame draw:style-name="tableinfakeframe_gr23" svg:x="0cm" svg:y="0cm" draw:z-index="19" text:anchor-type="as-char"><draw:text-box><table:table table:style-name="Table20"><table:table-column table:style-name="Table20.A"/><table:table-column table:style-name="Table20.B"/><table:table-column table:style-name="Table20.C"/><table:table-row table:style-name="Table20.1"><table:table-cell table:style-name="Table20.A1" office:value-type="string"><text:p text:style-name="P385_16"><text:span text:style-name="T27">구분</text:span></text:p></table:table-cell><table:table-cell table:style-name="Table20.B1" office:value-type="string"><text:p text:style-name="P385_17"><text:span text:style-name="T250">예외 사항</text:span></text:p></table:table-cell><table:table-cell table:style-name="Table20.C1" office:value-type="string"><text:p text:style-name="P385_17"><text:span text:style-name="T250">비고</text:span></text:p></table:table-cell></table:table-row><table:table-row table:style-name="Table20.2"><table:table-cell table:style-name="Table20.A2" office:value-type="string"><text:p text:style-name="P385_26"><text:span text:style-name="T26">국세 또는 지방세 체납으로 규제 중인 자</text:span></text:p></table:table-cell><table:table-cell table:style-name="Table20.B2" office:value-type="string"><text:p text:style-name="P386_0"><text:span text:style-name="T26"><text:s/><text:s text:c="1"/>* 단, 세금분납계획에 따른 성실납부자 (체납처분유예신청), 신청·접수 마감일까지 국세, 지방세 등의 특수채무 변제 후 증빙이 가능한 자, 중소벤처기업진흥공단 등으로부터 </text:span><text:span text:style-name="T253">재창업자금을 지원 받은 자 등 정부·공공기관으로부터 재기지원 필요성을 인정받은 자는 신청 (지원) 가능</text:span></text:p></table:table-cell><table:table-cell table:style-name="Table20.C2" office:value-type="string"><text:p text:style-name="P379_0"><text:span text:style-name="T26">해당 사항을 확인할 수 있는 서류 별도 제출하는 경우 인정</text:span></text:p></table:table-cell></table:table-row><table:table-row table:style-name="Table20.3"><table:table-cell table:style-name="Table20.A3" office:value-type="string"><text:p text:style-name="P379_0"><text:span text:style-name="T26">최근 회계연도 말 결산 기준 자본전액잠식인 기업</text:span></text:p></table:table-cell><table:table-cell table:style-name="Table20.B3" office:value-type="string"><text:p text:style-name="P387_0"><text:span text:style-name="T26"><text:s/><text:s text:c="1"/>* </text:span><text:span text:style-name="T106">회계연도 말 결산 이후 재무상황이 호전된 경우, 외부회계</text:span><text:span text:style-name="T26">법인을 통한 재결산 자료 제출 가능</text:span></text:p><text:p text:style-name="P388_0"><text:span text:style-name="T26">※ </text:span><text:span text:style-name="T352">(판단기준) 한국채택국제회계기준(K-IFRS)을 적용함에 따라 </text:span><text:span text:style-name="T252">자본전액잠식이 발생한 경우에는 일반기업회계기준(K-GAAP)을 </text:span><text:span text:style-name="T352">적용하여 자본전액잠식 여부 판단 가능. 이 경우, 연구개발</text:span><text:span text:style-name="T26">기관은 자본잠식 여부 판단을 위해 추가적인 회계기준에 따른 자료를 전문기관에 제출하여야 하며, 한국채택국제회계기준과 일반기업회계기준을 혼용할 수 없음.</text:span></text:p></table:table-cell><table:table-cell table:style-name="Table20.C3" office:value-type="string"><text:p text:style-name="P379_0"><text:span text:style-name="T26">해당 사항을 확인할 수 있는 서류 별도 제출하는 경우 인정</text:span></text:p></table:table-cell></table:table-row><table:table-row table:style-name="Table20.4"><table:table-cell table:style-name="Table20.A4" office:value-type="string"><text:p text:style-name="P385_26"><text:span text:style-name="T26">금융기관 등으로부터 채무불이행으로 규제 중인 자</text:span></text:p></table:table-cell><table:table-cell table:style-name="Table20.B4" office:value-type="string"><text:p text:style-name="P389_0"><text:span text:style-name="T26"><text:s/><text:s text:c="1"/></text:span><text:span text:style-name="T251">* 단, 신청·접수 마감일까지 채무변제 완료 후 증빙이 가능한</text:span><text:span text:style-name="T106"><text:s/>자,</text:span><text:span text:style-name="T26"><text:s/>신용회복위원회의 프리워크아웃, 개인워크아웃 제도에서 </text:span><text:span text:style-name="T352">채무조정합의서를 체결한 경우, 법원의 개인회생제도에서</text:span><text:span text:style-name="T26"><text:s/></text:span><text:span text:style-name="T252">변제계획인가를 받거나 파산면책 선고자, 회생인가를 받은 자,</text:span><text:span text:style-name="T26"><text:s/></text:span><text:span text:style-name="T353">중소벤처기업진흥공단 등으로부터 재창업자금을 지원 받은 자</text:span><text:span text:style-name="T47"><text:s/>등</text:span><text:span text:style-name="T26"><text:s/></text:span><text:span text:style-name="T352">정부·공공기관으로부터 재기지원 필요성을 인정받은 자는</text:span><text:span text:style-name="T26"><text:s/>신청 (지원) 가능</text:span></text:p></table:table-cell><table:table-cell table:style-name="Table20.C4" office:value-type="string"><text:p text:style-name="P379_0"><text:span text:style-name="T26">해당 사항을 확인할 수 있는 서류 별도 제출하는 경우 인정</text:span></text:p></table:table-cell></table:table-row></table:table></draw:text-box></draw:frame></text:span></text:p>
      <text:p text:style-name="P30_0"><text:span text:style-name="T93"/></text:p>
      <text:p text:style-name="P228_0"><text:span text:style-name="T28">□</text:span><text:span text:style-name="T57"><text:s/>후속사업 연계 시 유의사항 </text:span></text:p>
      <text:p text:style-name="P228_0"><text:span text:style-name="T70"/></text:p>
      <text:p text:style-name="P281_0"><text:span text:style-name="T301"><text:s/></text:span><text:span text:style-name="T58">ㅇ</text:span><text:span text:style-name="T53"><text:s/></text:span><text:span text:style-name="T306">연구개발과제 수의 제한에 따른 신청 제한 조건</text:span></text:p>
      <text:p text:style-name="P282_0"><text:span text:style-name="T254"/></text:p>
      <text:p text:style-name="P283_0"><text:span text:style-name="T255"><text:s/><text:s text:c="2"/>- </text:span><text:span text:style-name="T306">연구자가 동시에 수행할 수 있는 연구개발과제를 최대 5개로 제한하며, </text:span><text:span text:style-name="T210">연구책임자로서 동시에 수행할 수 있는 연구개발과제는 최대 3개로 제한</text:span></text:p>
      <text:p text:style-name="P284_0"><text:span text:style-name="T103"/></text:p>
      <text:p text:style-name="P285_0"><text:span text:style-name="T97"><text:s/><text:s text:c="2"/>- </text:span><text:span text:style-name="T105">연구책임자 또는 참여연구자(공동)이 신청제한 사항 해당 시 사전검토에서</text:span><text:span text:style-name="T306"><text:s/>과제 탈락 처리</text:span></text:p>
      <text:p text:style-name="P286_0"><text:span text:style-name="T307"/></text:p>
      <text:p text:style-name="P287_0"><text:span text:style-name="T308"><text:s/><text:s text:c="4"/>※</text:span><text:span text:style-name="T309"><text:s/></text:span><text:span text:style-name="T317">단, 국가연구개발사업 참여제한 제재조치를 받은 연구자는 제재기간이 </text:span><text:span text:style-name="T231">연구책임자 접수마감일 전일까지 종료되는 경우 신규과제 신청 및 참여 가능</text:span><text:span text:style-name="T346"><text:s/></text:span><text:span text:style-name="T317">(타 부처 소관 국가연구개발사업에서 제재조치를 받은 경우도 동일)</text:span></text:p>
      <text:p text:style-name="P288_0"><text:span text:style-name="T256"><draw:frame draw:style-name="tableinfakeframe_gr24" svg:x="0cm" svg:y="0cm" draw:z-index="20" text:anchor-type="as-char"><draw:text-box><table:table table:style-name="Table21"><table:table-column table:style-name="Table21.A"/><table:table-column table:style-name="Table21.B"/><table:table-column table:style-name="Table21.C"/><table:table-row table:style-name="Table21.1"><table:table-cell table:style-name="Table21.A1" office:value-type="string"><text:p text:style-name="P122_0"><text:span text:style-name="T89"/></text:p></table:table-cell><table:table-cell table:style-name="Table21.B1" office:value-type="string" table:number-rows-spanned="2"><text:p text:style-name="P390_0"><text:span text:style-name="T142">연구개발과제 수 적용 및 예외 관련 주요내용</text:span></text:p></table:table-cell><table:table-cell table:style-name="Table21.C1" office:value-type="string"><text:p text:style-name="P122_0"><text:span text:style-name="T89"/></text:p></table:table-cell></table:table-row><table:table-row table:style-name="Table21.2"><table:table-cell table:style-name="Table21.A2" office:value-type="string"><text:p text:style-name="P122_0"><text:span text:style-name="T89"/></text:p></table:table-cell><table:covered-table-cell/><table:table-cell table:style-name="Table21.C2" office:value-type="string"><text:p text:style-name="P122_0"><text:span text:style-name="T89"/></text:p></table:table-cell></table:table-row><table:table-row table:style-name="Table21.3"><table:table-cell table:style-name="Table21.A3" office:value-type="string" table:number-columns-spanned="3"><text:p text:style-name="P391_0_b2"><text:span text:style-name="T226"/><text:span text:style-name="T226">‣ 「국가연구개발혁신법 시행령」 제64조(연구개발과제 수의 제한) </text:span></text:p><text:p text:style-name="P392_0"><text:span text:style-name="T83">① 중앙행정기관의 장은 법 제35조제1항에 따라 연구자가 동시에 수행할 수 있는 연구개발과제 </text:span><text:span text:style-name="T104">수를 최대 5개로, 그 중 연구책임자로서 동시에 수행할 수 있는 연구개발과제 수를 최대 3개로</text:span><text:span text:style-name="T83"><text:s/>제한할 수 있다.</text:span></text:p><text:p text:style-name="P393_0"><text:span text:style-name="T83">② 중앙행정기관의 장은 제2조제3호에 따른 외국법인인 연구개발기관(연구개발과제협약에 따라 </text:span><text:span text:style-name="T104">연구개발비를 부담하는 연구개발기관으로 한정한다)과 연구개발과제를 공동으로 수행하는 국내 연구개발기관의 연구자에 대해서는 제1항에도 불구하고 연구자가 동시에 수행할 수 있는 연구</text:span><text:span text:style-name="T83">개발과제 수를 최대 6개로, 그 중 연구책임자로서 동시에 수행할 수 있는 연구개발과제 수를 최대 4개로 제한할 수 있다. &lt;신설 2024. 2. 6.&gt;</text:span></text:p><text:p text:style-name="P394_0"><text:span text:style-name="T83">③ 중앙행정기관의 장은 제1항 및 제2항에 따른 연구개발과제 수를 산정할 경우 다음 각 호의 어느 하나에 해당하는 연구개발과제는 그 수에 포함하지 않고 산정할 수 있다. &lt;개정 2022. 2. 28., 2022. 12. 6., 2024. 2. 6.&gt;</text:span></text:p><text:p text:style-name="P395_0"><text:span text:style-name="T83"><text:s/>1. </text:span><text:span text:style-name="T261">제9조제2항 또는 제10조제2항에 따른 연구개발계획서의 제출 마감일부터 6개월 이내에 수행이 </text:span><text:span text:style-name="T83">종료되는 연구개발과제</text:span></text:p><text:p text:style-name="P396_0"><text:span text:style-name="T83"><text:s/>2. 사전 조사, 기획ㆍ평가연구 또는 시험ㆍ검사ㆍ분석에 관한 연구개발과제</text:span></text:p><text:p text:style-name="P396_0"><text:span text:style-name="T83"><text:s/>3. 연구개발과제의 조정 및 관리를 목적으로 하는 연구개발과제</text:span></text:p><text:p text:style-name="P397_0"><text:span text:style-name="T83"><text:s/>4. </text:span><text:span text:style-name="T104">연구개발을 주목적으로 하지 않는 기반 구축 사업, 제5조제1호ㆍ제2호의 사업, 인력 양성 사업 </text:span><text:span text:style-name="T83">및 학술활동사업 관련 연구개발과제</text:span></text:p><text:p text:style-name="P396_0"><text:span text:style-name="T83"><text:s/>4의2. 법 제3조제1호에 따른 사업 관련 연구개발과제</text:span></text:p><text:p text:style-name="P396_0"><text:span text:style-name="T83"><text:s/>5. 법 제4조 단서의 기본사업 관련 연구개발과제</text:span></text:p><text:p text:style-name="P398_0"><text:span text:style-name="T83"><text:s/>6. 다음 각 목의 어느 하나에 해당하는 연구개발기관이 중소기업과 공동으로 수행하는 연구개발</text:span><text:span text:style-name="T274">과제로서 과학기술정보통신부장관이 관계 중앙행정기관의 장과 협의하여 그 연구개발비를 별도로 </text:span><text:span text:style-name="T83">정하는 연구개발과제</text:span></text:p><text:p text:style-name="P399_0"><text:span text:style-name="T83"><text:s/><text:s text:c="1"/>가. 법 제2조제3호나목부터 바목까지의 규정에 해당하는 연구개발기관</text:span></text:p><text:p text:style-name="P396_0"><text:span text:style-name="T83"><text:s/><text:s text:c="1"/>나. 「산업기술혁신 촉진법」 제42조에 따른 전문생산기술연구소</text:span></text:p><text:p text:style-name="P400_0"><text:span text:style-name="T83"><text:s/>7. 그 밖에 연구개발 촉진 등을 위하여 연구개발과제 수에 포함하지 않고 산정할 필요가 있어 국가과학기술자문회의의 심의를 거친 연구개발과제</text:span></text:p></table:table-cell><table:covered-table-cell/><table:covered-table-cell/></table:table-row></table:table></draw:text-box></draw:frame></text:span></text:p>
      <text:p text:style-name="P30_0"><text:span text:style-name="T93"/></text:p>
      <text:p text:style-name="P281_0"><text:span text:style-name="T301"><text:s/></text:span><text:span text:style-name="T58">ㅇ</text:span><text:span text:style-name="T123"><text:s/>연구개발비 산정 기준</text:span></text:p>
      <text:p text:style-name="P60_0"><text:span text:style-name="T310"/></text:p>
      <text:p text:style-name="P289_0"><text:span text:style-name="T241"><text:s/><text:s text:c="2"/></text:span><text:span text:style-name="T97">-</text:span><text:span text:style-name="T241"><text:s/></text:span><text:span text:style-name="T123">「국가연구개발사업 연구개발비 사용 기준」에 따라 산정</text:span></text:p>
      <text:p text:style-name="P30_0"><text:span text:style-name="T240"/></text:p>
      <text:p text:style-name="P290_0"><text:span text:style-name="T241"><text:s/><text:s text:c="2"/></text:span><text:span text:style-name="T97">-</text:span><text:span text:style-name="T241"><text:s/></text:span><text:span text:style-name="T311">「국가연구개발혁신법 시행령」[별표2] 연구개발비 사용용도를 참고</text:span><text:span text:style-name="T117">하여</text:span><text:span text:style-name="T123"><text:s/>적정 연구비를 산정해야하며, 주관연구개발기관과 공동연구개발기관별로 계상하여 관리해야 함</text:span></text:p>
      <text:p text:style-name="P124_0"><text:span text:style-name="T312"/></text:p>
      <text:p text:style-name="P291_0"><text:span text:style-name="T313"><text:s/><text:s text:c="4"/></text:span><text:span text:style-name="T308">※</text:span><text:span text:style-name="T314"><text:s/></text:span><text:span text:style-name="T315">연구개발비 산정과 관련하여 사업 특성 및 관련 규정 지침에 부합되지 </text:span><text:span text:style-name="T314">않는 경우 연구개발과제 평가위원회를 통해 조정될 수 있음</text:span></text:p>
      <text:p text:style-name="P292_0"><text:span text:style-name="T241"><text:s/><text:s text:c="2"/></text:span><text:span text:style-name="T97">-</text:span><text:span text:style-name="T241"><text:s/></text:span><text:span text:style-name="T116">본 사업에서 영리기업은 정부출연금 및 기관부담연구개발비 현금</text:span><text:span text:style-name="T97">으로 인건비를 사용할 수 없음</text:span></text:p>
      <text:p text:style-name="P293_0"><text:span text:style-name="T195"/></text:p>
      <text:p text:style-name="P294_0"><text:span text:style-name="T313"><text:s/><text:s text:c="4"/></text:span><text:span text:style-name="T308">※</text:span><text:span text:style-name="T314"><text:s/></text:span><text:span text:style-name="T337">다만, 신규채용자(공고일로부터 6개월 이내 채용된 직원 포함) 또는 「연구산업</text:span><text:span text:style-name="T356">진흥법」 제2조 제1호 가목 및 나목의 산업을 영위하는 사업자 중 전문연구사업자 신고기업에 소속된 연구자는 허용</text:span></text:p>
      <text:p text:style-name="P30_0"><text:span text:style-name="T298"/></text:p>
      <text:p text:style-name="P281_0"><text:span text:style-name="T123"><text:s/>ㅇ 기업의 경우 아래 기관부담연구개발비 비율 적용</text:span></text:p>
      <text:p text:style-name="P197_41"><text:span text:style-name="T257"><draw:frame draw:style-name="tableinfakeframe_gr25" svg:x="0cm" svg:y="0cm" draw:z-index="23" text:anchor-type="as-char"><draw:text-box><table:table table:style-name="Table22"><table:table-column table:style-name="Table22.A"/><table:table-column table:style-name="Table22.B"/><table:table-column table:style-name="Table22.C"/><table:table-header-rows><table:table-row table:style-name="Table22.1"><table:table-cell table:style-name="Table22.A1" office:value-type="string"><text:p text:style-name="P401_0"><text:span text:style-name="T142">구 분</text:span></text:p></table:table-cell><table:table-cell table:style-name="Table22.B1" office:value-type="string"><text:p text:style-name="P401_0"><text:span text:style-name="T142">정부지원연구개발비 지원기준</text:span></text:p><text:p text:style-name="P401_0"><text:span text:style-name="T142">(나머지는 기관 부담)</text:span></text:p></table:table-cell><table:table-cell table:style-name="Table22.C1" office:value-type="string"><text:p text:style-name="P401_0"><text:span text:style-name="T142">기관부담 연구개발비 중 </text:span></text:p><text:p text:style-name="P401_0"><text:span text:style-name="T142">현금부담 비율</text:span></text:p></table:table-cell></table:table-row></table:table-header-rows><table:table-row table:style-name="Table22.2"><table:table-cell table:style-name="Table22.A2" office:value-type="string"><text:p text:style-name="P401_0"><text:span text:style-name="T8">대기업, 공기업</text:span></text:p></table:table-cell><table:table-cell table:style-name="Table22.B2" office:value-type="string"><text:p text:style-name="P401_0"><text:span text:style-name="T8">총연구개발비의 50% 이하</text:span></text:p></table:table-cell><table:table-cell table:style-name="Table22.C2" office:value-type="string"><text:p text:style-name="P401_0"><text:span text:style-name="T8">기관부담연구개발비의 15% 이상</text:span></text:p></table:table-cell></table:table-row><table:table-row table:style-name="Table22.3"><table:table-cell table:style-name="Table22.A3" office:value-type="string"><text:p text:style-name="P401_0"><text:span text:style-name="T8">중견기업</text:span></text:p></table:table-cell><table:table-cell table:style-name="Table22.B3" office:value-type="string"><text:p text:style-name="P401_0"><text:span text:style-name="T8">총연구개발비의 70% 이하</text:span></text:p></table:table-cell><table:table-cell table:style-name="Table22.C3" office:value-type="string"><text:p text:style-name="P401_0"><text:span text:style-name="T8">기관부담연구개발비의 13% 이상</text:span></text:p></table:table-cell></table:table-row><table:table-row table:style-name="Table22.4"><table:table-cell table:style-name="Table22.A4" office:value-type="string"><text:p text:style-name="P348_0"><text:span text:style-name="T8">중소기업</text:span></text:p></table:table-cell><table:table-cell table:style-name="Table22.B4" office:value-type="string"><text:p text:style-name="P401_0"><text:span text:style-name="T8">총연구개발비의 75% 이하</text:span></text:p></table:table-cell><table:table-cell table:style-name="Table22.C4" office:value-type="string"><text:p text:style-name="P401_0"><text:span text:style-name="T8">기관부담연구개발비의 10% 이상</text:span></text:p></table:table-cell></table:table-row></table:table></draw:text-box></draw:frame></text:span></text:p>
      <text:p text:style-name="P295_0"><text:span text:style-name="T316"><text:s/><text:s text:c="4"/></text:span><text:span text:style-name="T308">※</text:span><text:span text:style-name="T317"><text:s/>총연구개발비 = 정부출연금 + 기관부담금</text:span></text:p>
      <text:p text:style-name="P296_0"><text:span text:style-name="T8"><text:s/><text:s text:c="4"/>예시)</text:span><text:span text:style-name="T258"><text:s/></text:span><text:span text:style-name="T41">[중소기업] </text:span><text:span text:style-name="T36">총연구비 134백만원 = 정부출연금 100백만원 + 기관부담금 34백만원</text:span><text:span text:style-name="T8">(현금 3.4백만원+현물 30.6백만원)</text:span></text:p>
      <text:p text:style-name="P296_0"><text:span text:style-name="T355"/></text:p>
      <text:p text:style-name="P281_0"><text:span text:style-name="T123"><text:s/>ㅇ 기업의 경우 아래의 청년의무채용 및 현금부담 완화 조건 적용</text:span></text:p>
      <text:p text:style-name="P200_0"><text:span text:style-name="T299"><draw:frame draw:style-name="tableinfakeframe_gr26" svg:x="0cm" svg:y="0cm" draw:z-index="24" text:anchor-type="as-char"><draw:text-box><table:table table:style-name="Table23"><table:table-column table:style-name="Table23.A"/><table:table-row table:style-name="Table23.1"><table:table-cell table:style-name="Table23.A1" office:value-type="string"><text:p text:style-name="P402_0"><text:span text:style-name="T142">① &lt; 청년의무채용 &gt; </text:span></text:p><text:p text:style-name="P403_0"><text:span text:style-name="T137">과제에 참여하는 기업의 연구비 중 연구 수행기간의 정부지원 연구개발비 </text:span><text:span text:style-name="T258">총액이</text:span><text:span text:style-name="T225"><text:s/>5억 원 이상인 기업은 </text:span><text:span text:style-name="T259">정부지원 연구개발비 5억 원당 1명의 비율로</text:span><text:span text:style-name="T260"><text:s/>만 18세 이상 34세 이하의 참여연구원을 필수적으로 신규 채용</text:span></text:p><text:p text:style-name="P404_0"><text:span text:style-name="T83">▶ 2개 이상의 기업이 참여하는 경우에는 합산한 정부지원 연구개발비를 기준으로 기업 간 협의하여 채용하고, 채용 후 12개월 이상 고용 유지 및 12개월 이상 과제참여 필수</text:span></text:p><text:p text:style-name="P405_0"><text:span text:style-name="T83">▶ </text:span><text:span text:style-name="T261">협약 시 해당 인력의 인건비를 현물 또는 현금으로 계상(참여율 100%) 하여야 하며, 고용 조건(현물)</text:span><text:span text:style-name="T104"><text:s/>미이행 시 해당 인력의 인건비 현물 계상액 전액을 현금으로 회수 조치함</text:span></text:p></table:table-cell></table:table-row></table:table></draw:text-box></draw:frame></text:span></text:p>
      <text:p text:style-name="P200_0"><text:span text:style-name="T299"><draw:frame draw:style-name="tableinfakeframe_gr27" svg:x="0cm" svg:y="0cm" draw:z-index="25" text:anchor-type="as-char"><draw:text-box><table:table table:style-name="Table24"><table:table-column table:style-name="Table24.A"/><table:table-row table:style-name="Table24.1"><table:table-cell table:style-name="Table24.A1" office:value-type="string"><text:p text:style-name="P402_0"><text:span text:style-name="T142">② &lt; 참여기업 현금부담 완화 &gt; </text:span></text:p><text:p text:style-name="P403_0"><text:span text:style-name="T8">중소･중견기업이 </text:span><text:span text:style-name="T260">청년의무채용분 외에 추가로 청년</text:span><text:span text:style-name="T8">(</text:span><text:span text:style-name="T26">만 18세 이상 34세 이하</text:span><text:span text:style-name="T8">) </text:span><text:span text:style-name="T262">참여연구원을 신규 채용</text:span><text:span text:style-name="T258">(</text:span><text:span text:style-name="T106">공고일 기준 6개월 이전 고용 포함)</text:span><text:span text:style-name="T258">할 경우, </text:span><text:span text:style-name="T262">해당 인건비</text:span><text:span text:style-name="T260"><text:s/></text:span><text:span text:style-name="T224">액수만큼</text:span><text:span text:style-name="T263"><text:s/></text:span><text:span text:style-name="T48">기관부담 연구개발비 중 </text:span><text:span text:style-name="T224">현금비중을 축소</text:span><text:span text:style-name="T48">하고 </text:span><text:span text:style-name="T224">현물로 대체 가능</text:span></text:p><text:p text:style-name="P406_0"><text:span text:style-name="T83">▶ (예시) 2명 청년채용의무가 있는 기업이 3명을 채용할 경우, 추가된 1명의 인건비 액수만큼 현금 부담을 축소하고 현물 부담으로 대체</text:span></text:p></table:table-cell></table:table-row></table:table></draw:text-box></draw:frame></text:span></text:p>
      <text:p text:style-name="P30_0"><text:span text:style-name="T297"/></text:p>
      <text:p text:style-name="P297_0"><text:span text:style-name="T123"><text:s/>ㅇ 영리기관의 경우 아래의 규정에 따라 기술료를 징수할 수 있음</text:span></text:p>
      <text:p text:style-name="P201_0"><text:span text:style-name="T318"/></text:p>
      <text:p text:style-name="P298_0"><text:span text:style-name="T241"><text:s/><text:s text:c="2"/></text:span><text:span text:style-name="T97">-</text:span><text:span text:style-name="T241"><text:s/></text:span><text:span text:style-name="T319">국가연구개발혁신법 제18조제2항에 따라 기술료를 징수하거나 연구개발성과로 인한 수익이 발생한 경우, 기술료 등 납부의무기관은 기술료를 </text:span><text:span text:style-name="T320">처음 징수한 날 또는 수익이 처음 발생한 날이 속한 해의 다음 해부터</text:span><text:span text:style-name="T321"><text:s/></text:span><text:span text:style-name="T319">5년이 되는 날 또는 연구개발과제가 종료된 날로부터 7년이 되는 날 중 </text:span><text:span text:style-name="T320">먼저 도래하는 날까지 납부</text:span></text:p>
      <text:p text:style-name="P133_0"><text:span text:style-name="T264"><draw:frame draw:style-name="tableinfakeframe_gr28" svg:x="0cm" svg:y="0cm" draw:z-index="21" text:anchor-type="as-char"><draw:text-box><table:table table:style-name="Table25"><table:table-column table:style-name="Table25.A"/><table:table-row table:style-name="Table25.1"><table:table-cell table:style-name="Table25.A1" office:value-type="string"><text:p text:style-name="P407_0"><text:span text:style-name="T142">[기술료 징수 관련근거] </text:span></text:p><text:p text:style-name="P408_0"><text:span text:style-name="T8">‣ 국가연구개발혁신법 제18조(기술료의 징수 및 사용)</text:span></text:p><text:p text:style-name="P408_0"><text:span text:style-name="T8">‣ 국가연구개발혁신법 시행령 제38조(기술료의 납부)</text:span></text:p><text:p text:style-name="P408_0"><text:span text:style-name="T8">‣ 국가연구개발혁신법 시행령 제39조(연구개발성과로 인한 수익의 납부)</text:span></text:p><text:p text:style-name="P409_0"><text:span text:style-name="T36">‣ 과학기술정보통신부 소관 과학기술분야 연구개발사업 처리규정 제21조(기술료의 납부)</text:span></text:p><text:p text:style-name="P410_0"><text:span text:style-name="T36">‣ </text:span><text:span text:style-name="T265">과학기술정보통신부 소관 과학기술분야 연구개발사업 처리규정 제22조(연구개발성과로 인한 수익의 납부)</text:span></text:p></table:table-cell></table:table-row></table:table></draw:text-box></draw:frame></text:span></text:p>
      <text:p text:style-name="P134_0"><text:span text:style-name="T300"/></text:p>
      <text:p text:style-name="P138_0"><text:span text:style-name="T327"><draw:frame draw:style-name="tableinfakeframe_gr29" svg:x="0cm" svg:y="0cm" draw:z-index="22" text:anchor-type="as-char"><draw:text-box><table:table table:style-name="Table26"><table:table-column table:style-name="Table26.A"/><table:table-column table:style-name="Table26.B"/><table:table-column table:style-name="Table26.C"/><table:table-column table:style-name="Table26.D"/><table:table-row table:style-name="Table26.1"><table:table-cell table:style-name="Table26.A1" office:value-type="string"><text:p text:style-name="P379_0"><text:span text:style-name="T239">기술료등 납부의무기관</text:span></text:p></table:table-cell><table:table-cell table:style-name="Table26.B1" office:value-type="string"><text:p text:style-name="P411_0"><text:span text:style-name="T239">제3자 실시를 통해 기술료를 징수한 경우 </text:span></text:p></table:table-cell><table:table-cell table:style-name="Table26.C1" office:value-type="string"><text:p text:style-name="P411_0"><text:span text:style-name="T266">직접 연구개발성과를 실시하여 수익이 발생한 경우</text:span></text:p></table:table-cell><table:table-cell table:style-name="Table26.D1" office:value-type="string"><text:p text:style-name="P411_0"><text:span text:style-name="T239">납부 상한</text:span></text:p></table:table-cell></table:table-row><table:table-row table:style-name="Table26.2"><table:table-cell table:style-name="Table26.A2" office:value-type="string"><text:p text:style-name="P379_0"><text:span text:style-name="T267">대기업 및 공기업</text:span></text:p></table:table-cell><table:table-cell table:style-name="Table26.B2" office:value-type="string"><text:p text:style-name="P411_0"><text:span text:style-name="T137">기술료 징수액의 10%</text:span></text:p></table:table-cell><table:table-cell table:style-name="Table26.C2" office:value-type="string"><text:p text:style-name="P411_0"><text:span text:style-name="T137">수익금액×기술기여도×10%</text:span></text:p></table:table-cell><table:table-cell table:style-name="Table26.D2" office:value-type="string"><text:p text:style-name="P412_0"><text:span text:style-name="T268">정부지원</text:span></text:p><text:p text:style-name="P412_0"><text:span text:style-name="T268">연구개발비의 40%</text:span></text:p></table:table-cell></table:table-row><table:table-row table:style-name="Table26.3"><table:table-cell table:style-name="Table26.A3" office:value-type="string"><text:p text:style-name="P413_0"><text:span text:style-name="T137">중견기업</text:span></text:p></table:table-cell><table:table-cell table:style-name="Table26.B3" office:value-type="string"><text:p text:style-name="P411_0"><text:span text:style-name="T137">기술료 징수액의 5%</text:span></text:p></table:table-cell><table:table-cell table:style-name="Table26.C3" office:value-type="string"><text:p text:style-name="P411_0"><text:span text:style-name="T137">수익금액×기술기여도×5%</text:span></text:p></table:table-cell><table:table-cell table:style-name="Table26.D3" office:value-type="string"><text:p text:style-name="P412_0"><text:span text:style-name="T268">정부지원</text:span></text:p><text:p text:style-name="P412_0"><text:span text:style-name="T268">연구개발비의 20%</text:span></text:p></table:table-cell></table:table-row><table:table-row table:style-name="Table26.4"><table:table-cell table:style-name="Table26.A4" office:value-type="string"><text:p text:style-name="P413_0"><text:span text:style-name="T137">중소기업</text:span></text:p></table:table-cell><table:table-cell table:style-name="Table26.B4" office:value-type="string"><text:p text:style-name="P411_0"><text:span text:style-name="T137">기술료 징수액의 2.5%</text:span></text:p></table:table-cell><table:table-cell table:style-name="Table26.C4" office:value-type="string"><text:p text:style-name="P411_0"><text:span text:style-name="T137">수익금액×기술기여도×2.5%</text:span></text:p></table:table-cell><table:table-cell table:style-name="Table26.D4" office:value-type="string"><text:p text:style-name="P412_0"><text:span text:style-name="T268">정부지원</text:span></text:p><text:p text:style-name="P412_0"><text:span text:style-name="T268">연구개발비의 10%</text:span></text:p></table:table-cell></table:table-row></table:table></draw:text-box></draw:frame></text:span></text:p>
      <text:p text:style-name="P299_0"><text:span text:style-name="T53"><text:s/>ㅇ </text:span><text:span text:style-name="T189">관련 규정에 따라 연구장비 및 시설 구입·구축을 위해 아래 사항을 </text:span><text:span text:style-name="T52">준수해야 함</text:span></text:p>
      <text:p text:style-name="P30_0"><text:span text:style-name="T240"/></text:p>
      <text:p text:style-name="P300_0"><text:span text:style-name="T322"><text:s/><text:s text:c="1"/></text:span><text:span text:style-name="T306"><text:s/></text:span><text:span text:style-name="T97">-</text:span><text:span text:style-name="T306"><text:s/></text:span><text:span text:style-name="T136">3천만 원 이상의 연구장비 및 시설을 구입･구축하고자 하는 과제는 신청 시 연구장비예산심의요청서를 제출하여야 함</text:span></text:p>
      <text:p text:style-name="P30_0"><text:span text:style-name="T240"/></text:p>
      <text:p text:style-name="P301_0"><text:span text:style-name="T306"><text:s/><text:s text:c="2"/>- </text:span><text:span text:style-name="T323">선정평가 시 또는 협약체결 이전에 연구시설･장비 도입의 타당성 등에 대한 심의결과에 따라 연구시설･장비 도입 여부 및 예산이 조정될 수 있음</text:span></text:p>
      <text:p text:style-name="P302_0"><text:span text:style-name="T324"><text:s/><text:s text:c="3"/></text:span><text:span text:style-name="T325"><text:s/></text:span><text:span text:style-name="T326">※ 심의기준, 심의항목 등은 </text:span><text:span text:style-name="T326"><text:a office:name="" xlink:href="https://www.law.go.kr/행정규칙/국가연구개발시설·장비의관리등에관한표준지침/(2021-92,20211215)/제1조" xlink:type="simple" office:target-frame-name="_self" text:style-name="T326" text:visited-style-name="Visited_20_Internet_20_Link">｢국가연구개발 시설장비의 관리 등에 관한 표준지침｣</text:a></text:span><text:span text:style-name="T326"><text:s/>참조</text:span></text:p>
      <text:p text:style-name="P303_0"><text:span text:style-name="T43"/></text:p>
      <text:p text:style-name="P81_0"><text:span text:style-name="T176"><draw:g draw:z-index="2" draw:style-name="gr30" text:anchor-type="as-char"><draw:custom-shape svg:x="0cm" svg:y="0cm" svg:width="1.140cm" svg:height="0.998cm" draw:style-name="gr32"><text:p text:style-name="P45_0_b4"><text:span text:style-name="T35">2</text:span></text:p><draw:enhanced-geometry draw:type="round-rectangle" svg:viewBox="0 0 21600 21600" draw:enhanced-path="M ?f7 0 X 0 ?f8 L 0 ?f9 Y ?f7 21600 L ?f10 21600 X 21600 ?f9 L 21600 ?f8 Y ?f10 0 Z N" draw:path-stretchpoint-x="10800" draw:path-stretchpoint-y="10800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1.346cm" svg:y="0cm" svg:width="15.554cm" svg:height="0.998cm" draw:style-name="gr33"><text:p text:style-name="P335_0_b4"><text:span text:style-name="T37"><text:s/>문의처</text:span><text:span text:style-name="T39"/></text:p><draw:enhanced-geometry draw:type="round-rectangle" svg:viewBox="0 0 21600 21600" draw:enhanced-path="M ?f7 0 X 0 ?f8 L 0 ?f9 Y ?f7 21600 L ?f10 21600 X 21600 ?f9 L 21600 ?f8 Y ?f10 0 Z N" draw:path-stretchpoint-x="10800" draw:path-stretchpoint-y="10800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draw:g> <text:s text:c="1"/></text:span></text:p>
      <text:p text:style-name="P57_0"><text:span text:style-name="T176"><draw:frame draw:style-name="tableinfakeframe_gr34" svg:x="0cm" svg:y="0cm" draw:z-index="5" text:anchor-type="as-char"><draw:text-box><table:table table:style-name="Table27"><table:table-column table:style-name="Table27.A"/><table:table-column table:style-name="Table27.B"/><table:table-column table:style-name="Table27.C"/><table:table-column table:style-name="Table27.D"/><table:table-row table:style-name="Table27.1"><table:table-cell table:style-name="Table27.A1" office:value-type="string" table:number-columns-spanned="2"><text:p text:style-name="P414_0"><text:span text:style-name="T107">담당부서</text:span></text:p></table:table-cell><table:covered-table-cell/><table:table-cell table:style-name="Table27.C1" office:value-type="string"><text:p text:style-name="P414_0"><text:span text:style-name="T107">전화번호</text:span></text:p></table:table-cell><table:table-cell table:style-name="Table27.D1" office:value-type="string"><text:p text:style-name="P414_0"><text:span text:style-name="T107">이메일</text:span></text:p></table:table-cell></table:table-row><table:table-row table:style-name="Table27.2"><table:table-cell table:style-name="Table27.A2" office:value-type="string" table:number-rows-spanned="2"><text:p text:style-name="P346_0"><text:span text:style-name="T66">연구산업실</text:span></text:p></table:table-cell><table:table-cell table:style-name="Table27.B2" office:value-type="string"><text:p text:style-name="P346_0"><text:span text:style-name="T131">김소미 연구원</text:span></text:p></table:table-cell><table:table-cell table:style-name="Table27.C2" office:value-type="string"><text:p text:style-name="P414_0"><text:span text:style-name="T8">02-6347-5447</text:span></text:p></table:table-cell><table:table-cell table:style-name="Table27.D2" office:value-type="string"><text:p text:style-name="P414_0"><text:span text:style-name="T8">smkim@compa.re.kr</text:span></text:p></table:table-cell></table:table-row><table:table-row table:style-name="Table27.3"><table:covered-table-cell/><table:table-cell table:style-name="Table27.B3" office:value-type="string"><text:p text:style-name="P346_0"><text:span text:style-name="T131">김지섭 연구원</text:span></text:p></table:table-cell><table:table-cell table:style-name="Table27.C3" office:value-type="string"><text:p text:style-name="P414_0"><text:span text:style-name="T8">02-6347-5448</text:span></text:p></table:table-cell><table:table-cell table:style-name="Table27.D3" office:value-type="string"><text:p text:style-name="P414_0"><text:span text:style-name="T8">boks0502@compa.re.kr</text:span></text:p></table:table-cell></table:table-row></table:table></draw:text-box></draw:frame></text:span></text:p>
      <text:p text:style-name="P21_0"><text:span text:style-name="T4"/></text:p>
      <text:p text:style-name="P304_0"><text:span text:style-name="T4">붙임 1. 연구산업 챔피언십 수요 RFP 각 1부<text:line-break/>2. 연구산업 챔피언십 제출서식 1부.</text:span></text:p>
      <text:p text:style-name="P205_0_b4"><text:span text:style-name="T4"><draw:frame draw:style-name="tableinfakeframe_gr35" svg:x="0cm" svg:y="0cm" draw:z-index="26" text:anchor-type="as-char"><draw:text-box><table:table table:style-name="Table28"><table:table-column table:style-name="Table28.A"/><table:table-column table:style-name="Table28.B"/><table:table-column table:style-name="Table28.C"/><table:table-row table:style-name="Table28.1"><table:table-cell table:style-name="Table28.A1" office:value-type="string"><text:p text:style-name="P415_0"><text:span text:style-name="T328">참고1</text:span></text:p></table:table-cell><table:table-cell table:style-name="Table28.B1" office:value-type="string"><text:p text:style-name="P321_0"><text:span text:style-name="T271"/></text:p></table:table-cell><table:table-cell table:style-name="Table28.C1" office:value-type="string"><text:p text:style-name="P416_0"><text:span text:style-name="T329"><text:s/></text:span><text:span text:style-name="T330">`27년 연구산업육성사업_주문연구기업 성장사다리구축</text:span><text:span text:style-name="T331">(혁신도약_전략혁신형)</text:span><text:span text:style-name="T329"><text:s/>사업 설명자료</text:span></text:p></table:table-cell></table:table-row></table:table></draw:text-box></draw:frame></text:span></text:p>
      <text:p text:style-name="P305_36"><text:span text:style-name="T269"><text:s/><text:s text:c="1"/>※ 본 공고를 통해 최종 선정 시 전략혁신형 사전기획 과제로 연계 예정</text:span></text:p>
      <text:p text:style-name="P306_36"><text:span text:style-name="T269"><text:s/><text:s text:c="4"/>(추후 사전기획 최종평가(경쟁형 선정)를 통해 우수과제로 선정 시 본과제 지원)</text:span></text:p>
      <text:p text:style-name="P307_36"><text:span text:style-name="T99"/></text:p>
      <text:p text:style-name="P307_36"><text:span text:style-name="T28">□</text:span><text:span text:style-name="T57"><text:s/>사업개요</text:span><text:span text:style-name="T270"/></text:p>
      <text:p text:style-name="P308_0"><text:span text:style-name="T103"/></text:p>
      <text:p text:style-name="P309_0"><text:span text:style-name="T97"><text:s/>ㅇ </text:span><text:span text:style-name="T132">국가전략기술 및 혁신도전 R&amp;D</text:span><text:span text:style-name="T189"><text:s/>분야 </text:span><text:span text:style-name="T132">연구개발서비스 지원</text:span><text:span text:style-name="T189"><text:s/>확대하여</text:span><text:span text:style-name="T249"><text:s/></text:span><text:span text:style-name="T133">우수 기초․원천연구 성과의 활용․확산 촉진</text:span></text:p>
      <text:p text:style-name="P310_0"><text:span text:style-name="T254"/></text:p>
      <text:p text:style-name="P311_0"><text:span text:style-name="T255"><text:s/><text:s text:c="2"/>- </text:span><text:span text:style-name="T272">(</text:span><text:span text:style-name="T273">사전기획</text:span><text:span text:style-name="T50">수요발굴</text:span><text:span text:style-name="T272">) 발굴된 </text:span><text:span text:style-name="T194">학·연 연구자의 </text:span><text:span text:style-name="T272">주문연구 분야 수요와 주문연구 </text:span><text:span text:style-name="T128">서</text:span><text:span text:style-name="T207">비스 공급자와 협력 모델 설계</text:span><text:span text:style-name="T190"><text:s/>및 </text:span><text:span text:style-name="T207">협동 연구과제 도출</text:span><text:span text:style-name="T275">*</text:span><text:span text:style-name="T207"><text:s/></text:span><text:span text:style-name="T190">지원</text:span><text:span text:style-name="T276"/></text:p>
      <text:p text:style-name="P213_0"><text:span text:style-name="T277"/></text:p>
      <text:p text:style-name="P312_0"><text:span text:style-name="T351"><text:s/><text:s text:c="4"/>* 본 공고를 통해 최종 선정 시, 전략혁신형(사전기획) 사업으로 연계되며, 본과제 지원은 사전기획 최종평가(경쟁형 선정)를 통해 우수과제로 선정 시 별도 지원 예정</text:span></text:p>
      <text:p text:style-name="P310_0"><text:span text:style-name="T254"/></text:p>
      <text:p text:style-name="P313_0"><text:span text:style-name="T255"><text:s/><text:s text:c="2"/>- </text:span><text:span text:style-name="T50">(</text:span><text:span text:style-name="T273">본과제</text:span><text:span text:style-name="T50">후속 R&amp;BD 지원)</text:span><text:span text:style-name="T53"><text:s/></text:span><text:span text:style-name="T194">학·연</text:span><text:span text:style-name="T53"><text:s/>연구자의 애로사항 기반으로 </text:span><text:span text:style-name="T278">R&amp;D</text:span><text:span text:style-name="T279">의 </text:span><text:span text:style-name="T278">성과 창출 촉진을</text:span><text:span text:style-name="T279"><text:s/>위한 </text:span><text:span text:style-name="T278">주문연구 서비스 </text:span><text:span text:style-name="T279">지원</text:span><text:span text:style-name="T280"/></text:p>
      <text:p text:style-name="P310_0"><text:span text:style-name="T281"/></text:p>
      <text:p text:style-name="P307_36"><text:span text:style-name="T57">□ 지원내용(`27년)</text:span></text:p>
      <text:p text:style-name="P308_0"><text:span text:style-name="T103"/></text:p>
      <text:p text:style-name="P314_0"><text:span text:style-name="T97"><text:s/>ㅇ </text:span><text:span text:style-name="T96">(지원내용)</text:span><text:span text:style-name="T97"><text:s/></text:span><text:span text:style-name="T282">국가전략기술분야</text:span><text:span text:style-name="T283"><text:s/>및</text:span><text:span text:style-name="T282"><text:s/>혁신도전형 R&amp;D</text:span><text:span text:style-name="T283">의</text:span><text:span text:style-name="T284"><text:s/>전문성․효율성 </text:span><text:span text:style-name="T285">제고를 위한</text:span><text:span text:style-name="T284"><text:s/>연구개발서비스</text:span><text:span text:style-name="T286">*</text:span><text:span text:style-name="T284"><text:s/>맞춤형 지원</text:span></text:p>
      <text:p text:style-name="P315_0"><text:span text:style-name="T284"><text:s/><text:s text:c="4"/>- </text:span><text:span text:style-name="T365">R&amp;D 수요 기반 공급기업 기술 및 서비스 개발</text:span><text:span text:style-name="T368">을 통해 </text:span><text:span text:style-name="T369">R&amp;D수요자에게 서비스 제공</text:span><text:span text:style-name="T368">, </text:span><text:span text:style-name="T369">공급기업의 사업화 성과</text:span><text:span text:style-name="T370">(매출액, 신규고용 등) </text:span><text:span text:style-name="T369">도출</text:span></text:p>
      <text:p text:style-name="P316_0"><text:span text:style-name="T138"/></text:p>
      <text:p text:style-name="P316_0"><text:span text:style-name="T287"><text:s/><text:s text:c="4"/>* </text:span><text:span text:style-name="T288">시작품․시제품 제작, 평가‧인증 및 사업화 전략 수립, 기술이전․거래 관련 서비스 등</text:span></text:p>
      <text:p text:style-name="P308_0"><text:span text:style-name="T103"/></text:p>
      <text:p text:style-name="P314_0"><text:span text:style-name="T97"><text:s/>ㅇ </text:span><text:span text:style-name="T96">(지원대상) </text:span><text:span text:style-name="T289">R&amp;D서비스기업</text:span><text:span text:style-name="T290">(공급자 :주문연구기업)</text:span><text:span text:style-name="T291">*</text:span><text:span text:style-name="T65">+</text:span><text:span text:style-name="T289">연구자</text:span><text:span text:style-name="T292">(서비스수요자)</text:span><text:span text:style-name="T291">**</text:span></text:p>
      <text:p text:style-name="P216_0"><text:span text:style-name="T293"/></text:p>
      <text:p text:style-name="P317_0"><text:span text:style-name="T199"><text:s/><text:s text:c="3"/></text:span><text:span text:style-name="T8">* (</text:span><text:span text:style-name="T142">국가R&amp;D 연구자</text:span><text:span text:style-name="T8">) 국가전략기술 및 도전혁신형 분야 대학, 출연연 연구자</text:span></text:p>
      <text:p text:style-name="P318_0"><text:span text:style-name="T141"/></text:p>
      <text:p text:style-name="P319_0"><text:span text:style-name="T199"><text:s/><text:s text:c="2"/>*</text:span><text:span text:style-name="T8">* </text:span><text:span text:style-name="T258">(</text:span><text:span text:style-name="T294">R&amp;D서비스기업</text:span><text:span text:style-name="T258">) </text:span><text:span text:style-name="T294">시험·검사 및 실증, 시제작품 제작, 설계·해석</text:span><text:span text:style-name="T258"><text:s/>등 주문연구서비스를</text:span><text:span text:style-name="T8"><text:s/></text:span><text:span text:style-name="T142">연구자 수요에 가장 부합</text:span><text:span text:style-name="T8">하게 제공할 수 있는</text:span><text:span text:style-name="T142"><text:s/>최우수 주문연구기업</text:span><text:span text:style-name="T8">을 선정하여 연구자에 매칭</text:span></text:p>
      <text:p text:style-name="P308_0"><text:span text:style-name="T103"/></text:p>
      <text:p text:style-name="P320_0"><text:span text:style-name="T97"><text:s/>ㅇ </text:span><text:span text:style-name="T96">(지원규모)</text:span><text:span text:style-name="T97"><text:s/>최대 3년, 연 5억원 내외<text:line-break/></text:span><text:span text:style-name="T295">(</text:span><text:span text:style-name="T372">사전기획: 37.5백만원</text:span><text:span text:style-name="T295">/3개월, 본과제: 연 5억/2.5년)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중고딕" style:name="#중고딕"/>
    <style:font-face svg:font-family="HCI Poppy" style:name="HCI Poppy"/>
    <style:font-face svg:font-family="HY울릉도M" style:name="HY울릉도M"/>
    <style:font-face svg:font-family="HY헤드라인M" style:name="HY헤드라인M"/>
    <style:font-face svg:font-family="Microsoft Sans Serif" style:name="Microsoft Sans Serif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제목" style:display-name="제목" style:family="paragraph">
      <style:paragraph-properties fo:line-height="160%" fo:text-align="center" fo:margin-left="0cm" fo:margin-right="0cm" fo:text-indent="0.35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ㅇ" style:display-name="ㅇ" style:family="paragraph">
      <style:paragraph-properties fo:line-height="200%" fo:text-align="justify" fo:margin-left="1.587cm" fo:margin-right="0cm" fo:text-indent="-0.529cm" fo:margin-top="0.100cm" fo:margin-bottom="0.10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Microsoft Sans Serif" style:font-name-asian="한컴바탕" style:font-name-complex="한컴바탕" fo:font-family="Microsoft Sans Serif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8.25pt" style:font-size-asian="8.25pt" style:font-size-complex="8.25pt" fo:letter-spacing="0.00pt" fo:language="en" style:language-asian="ko" fo:country="US" style:country-asian="KR" style:letter-kerning="false"/>
    </style:style>
    <style:style style:name="xl97" style:display-name="xl9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8.25pt" style:font-size-asian="8.25pt" style:font-size-complex="8.25pt" fo:letter-spacing="0.00pt" fo:language="en" style:language-asian="ko" fo:country="US" style:country-asian="KR" style:letter-kerning="false"/>
    </style:style>
    <style:style style:name="xl143" style:display-name="xl14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146" style:display-name="xl14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8.25pt" style:font-size-asian="8.25pt" style:font-size-complex="8.25pt" fo:letter-spacing="0.00pt" fo:language="en" style:language-asian="ko" fo:country="US" style:country-asian="KR" style:letter-kerning="false"/>
    </style:style>
    <style:style style:name="xl145" style:display-name="xl14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Microsoft Sans Serif" style:font-name-asian="한컴바탕" style:font-name-complex="한컴바탕" fo:font-family="Microsoft Sans Serif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147" style:display-name="xl14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Microsoft Sans Serif" style:font-name-asian="한컴바탕" style:font-name-complex="한컴바탕" fo:font-family="Microsoft Sans Serif" style:font-family-asian="한컴바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150" style:display-name="xl150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ff0000"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표제목" style:display-name="표제목" style:family="paragraph">
      <style:paragraph-properties fo:line-height="2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4.00pt" style:font-size-asian="14.00pt" style:font-size-complex="14.00pt" fo:letter-spacing="0.00pt" fo:language="en" style:language-asian="ko" fo:country="US" style:country-asian="KR" style:text-underline-style="solid" style:letter-kerning="false"/>
    </style:style>
    <style:style style:name="진하게" style:display-name="진하게" style:family="paragraph">
      <style:paragraph-properties fo:line-height="170%" fo:text-align="start" fo:margin-left="1.755cm" fo:margin-right="0cm" fo:text-indent="-1.755cm" fo:margin-top="0cm" fo:margin-bottom="0cm" fo:background-color="transparent" fo:border="none" style:shadow="none" style:text-autospace="none" style:vertical-align="auto" style:snap-to-layout-grid="false">
        <style:tab-stops>
          <style:tab-stop style:position="1.755cm" style:type="left" style:leader-style="none"/>
          <style:tab-stop style:position="8.196cm" style:type="left" style:leader-style="none"/>
        </style:tab-stops>
      </style:paragraph-properties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타이틀20" style:display-name="타이틀2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-0.80pt" fo:language="en" style:language-asian="ko" fo:country="US" style:country-asian="KR" fo:font-weight="bold" style:font-weight-asian="bold" style:font-weight-complex="bold" style:letter-kerning="false"/>
    </style:style>
    <style:style style:name="[표본문]" style:display-name="[표본문]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50pt" fo:language="en" style:language-asian="ko" fo:country="US" style:country-asian="KR" style:letter-kerning="false" style:text-scale="95%"/>
    </style:style>
    <style:style style:name="한컴돋움(중앙)" style:display-name="한컴돋움(중앙)" style:family="paragraph">
      <style:paragraph-properties fo:line-height="11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#중고딕" style:font-name-asian="#중고딕" style:font-name-complex="#중고딕" fo:font-family="#중고딕" style:font-family-asian="#중고딕" style:font-family-complex="#중고딕" fo:font-size="10.00pt" style:font-size-asian="10.00pt" style:font-size-complex="10.00pt" fo:letter-spacing="-0.50pt" fo:language="en" style:language-asian="ko" fo:country="US" style:country-asian="KR" style:letter-kerning="false" style:text-scale="90%"/>
    </style:style>
    <style:style style:name="표 - 내용" style:display-name="표 - 내용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3.212cm" style:type="left" style:leader-style="dotted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</style:tab-stops>
      </style:paragraph-properties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법령기본스타일" style:display-name="법령기본스타일" style:family="paragraph">
      <style:paragraph-properties fo:line-height="2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돋움" style:font-name-asian="돋움" style:font-name-complex="한컴바탕" fo:font-family="돋움" style:font-family-asian="돋움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137" style:display-name="xl13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동그라미" style:display-name="동그라미" style:family="paragraph">
      <style:paragraph-properties fo:line-height="160%" fo:text-align="justify" fo:margin-left="1.240cm" fo:margin-right="0cm" fo:text-indent="-0.888cm" fo:margin-top="0.50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7" style:display-name="바탕글 사본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표헤드" style:display-name="표헤드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50pt" style:font-size-asian="9.50pt" style:font-size-complex="9.50pt" fo:letter-spacing="-0.47pt" fo:language="en" style:language-asian="ko" fo:country="US" style:country-asian="KR" fo:font-weight="bold" style:font-weight-asian="bold" style:font-weight-complex="bold" style:letter-kerning="false"/>
    </style:style>
    <style:style style:name="바탕글 사본8" style:display-name="바탕글 사본8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원" style:display-name="원" style:family="paragraph">
      <style:paragraph-properties fo:line-height="160%" fo:text-align="justify" fo:margin-left="1.055cm" fo:margin-right="0cm" fo:text-indent="-0.808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draw:gradient draw:name="custom_gradient_4" draw:display-name="custom_gradient_4" draw:style="radial" draw:cx="0%" draw:cy="0%" draw:angle="-810" draw:start-color="#aabfff" draw:end-color="#3366ff"/>
    <draw:gradient draw:name="custom_gradient_31" draw:display-name="custom_gradient_31" draw:style="radial" draw:cx="0%" draw:cy="0%" draw:angle="-810" draw:start-color="#aabfff" draw:end-color="#3366ff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 제2022</dc:title>
    <dc:description/>
    <dc:subject/>
    <meta:keyword/>
    <dc:creator>OWNER</dc:creator>
    <meta:creation-date>2009-12-14T05:51:14.000</meta:creation-date>
    <meta:print-date>60056-05-28T05:36:10.000000955</meta:print-date>
    <meta:generator>hwp/hangul/11, 0, 0, 65535/NAME="Red_Hat_Enterprise_Linux_Server"</meta:generator>
  </office:meta>
</office:document-meta>
</file>