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meta.xml"/>
  <manifest:file-entry manifest:media-type="text/xml" manifest:full-path="settings.xml"/>
  <manifest:file-entry manifest:media-type="text/xml" manifest:full-path="styles.xml"/>
</manifest:manifest>
</file>

<file path=content.xml><?xml version="1.0" encoding="utf-8"?>
<office:document-content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HCI Poppy" style:name="HCI Poppy"/>
    <style:font-face svg:font-family="HY견고딕" style:name="HY견고딕"/>
    <style:font-face svg:font-family="HY중고딕" style:name="HY중고딕"/>
    <style:font-face svg:font-family="HY헤드라인M" style:name="HY헤드라인M"/>
    <style:font-face svg:font-family="굴림체" style:name="굴림체"/>
    <style:font-face svg:font-family="맑은 고딕" style:name="맑은 고딕"/>
    <style:font-face svg:font-family="문체부 제목 돋음체" style:name="문체부 제목 돋음체"/>
    <style:font-face svg:font-family="한양신명조" style:name="한양신명조"/>
    <style:font-face svg:font-family="한양중고딕" style:name="한양중고딕"/>
    <style:font-face svg:font-family="한컴바탕" style:name="한컴바탕"/>
    <style:font-face svg:font-family="함초롬돋움" style:name="함초롬돋움"/>
    <style:font-face svg:font-family="함초롬바탕" style:name="함초롬바탕"/>
    <style:font-face svg:font-family="휴먼명조" style:name="휴먼명조"/>
  </office:font-face-decls>
  <office:automatic-styles>
    <style:style style:name="T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0_0_MS1_b3" style:parent-style-name="Standard" style:master-page-name="Standard" style:family="paragraph">
      <style:paragraph-properties fo:line-height="106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7%"/>
    </style:style>
    <style:style style:name="P61_0" style:parent-style-name="Standard" style:family="paragraph">
      <style:paragraph-properties fo:line-height="111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20.00pt" style:font-size-asian="20.00pt" style:font-size-complex="2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7_0" style:parent-style-name="Standard" style:family="paragraph">
      <style:paragraph-properties fo:line-height="14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5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4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7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2_0" style:parent-style-name="Standard" style:family="paragraph">
      <style:paragraph-properties fo:line-height="106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4.00pt" style:font-size-asian="4.00pt" style:font-size-complex="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8_0" style:parent-style-name="Standard" style:family="paragraph">
      <style:paragraph-properties fo:line-height="14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66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63_0" style:parent-style-name="Standard" style:family="paragraph">
      <style:paragraph-properties fo:line-height="106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63" style:family="text">
      <style:text-properties fo:color="#0000ff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9_0" style:parent-style-name="Standard" style:family="paragraph">
      <style:paragraph-properties fo:line-height="145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0_0" style:parent-style-name="Standard" style:family="paragraph">
      <style:paragraph-properties fo:line-height="145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62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1" style:family="table">
      <style:table-properties style:width="8.485cm" table:align="left" fo:margin="0cm" style:shadow="none" style:may-break-between-rows="false" table:border-model="collapsing"/>
    </style:style>
    <style:style style:name="Table1.A" style:family="table-column">
      <style:table-column-properties style:column-width="7.687cm"/>
    </style:style>
    <style:style style:name="Table1.B" style:family="table-column">
      <style:table-column-properties style:column-width="0.798cm"/>
    </style:style>
    <style:style style:name="Table1.1" style:family="table-row">
      <style:table-row-properties style:min-row-height="27.22pt" fo:keep-together="auto"/>
    </style:style>
    <style:style style:name="Table1.A1" style:family="table-cell">
      <style:table-cell-properties style:vertical-align="middle" style:shadow="none" fo:background-color="#ffffff" fo:border-top="0.012cm solid #000000" fo:border-bottom="0.04cm solid #000000" fo:border-left="0.012cm solid #000000" fo:border-right="none" fo:padding="0.049cm"/>
    </style:style>
    <style:style style:name="Table1.B1" style:family="table-cell">
      <style:table-cell-properties style:vertical-align="middle" style:shadow="none" fo:background-color="#ffffff" fo:border-top="none" fo:border-bottom="0.04cm solid #000000" fo:border-left="none" fo:border-right="none" fo:padding="0.049cm"/>
    </style:style>
    <style:style style:name="P64_0" style:parent-style-name="Standard" style:family="paragraph">
      <style:paragraph-properties fo:line-height="111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6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5_0" style:parent-style-name="Standard" style:family="paragraph">
      <style:paragraph-properties fo:line-height="14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5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8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2.5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5_0" style:parent-style-name="Standard" style:family="paragraph">
      <style:paragraph-properties fo:line-height="106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5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9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1.0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6_0" style:parent-style-name="Standard" style:family="paragraph">
      <style:paragraph-properties fo:line-height="106%" fo:text-align="justify" fo:margin-left="0.977cm" fo:margin-right="0cm" fo:text-indent="-0.977cm" fo:margin-top="0cm" fo:margin-bottom="0cm" fo:background-color="transparent" fo:border="none" style:shadow="none" style:text-autospace="none" style:vertical-align="auto" style:snap-to-layout-grid="false"/>
    </style:style>
    <style:style style:name="P52_0" style:parent-style-name="Standard" style:family="paragraph">
      <style:paragraph-properties fo:line-height="145%" fo:text-align="justify" fo:margin-left="0.977cm" fo:margin-right="0cm" fo:text-indent="-0.977cm" fo:margin-top="0cm" fo:margin-bottom="0cm" fo:background-color="transparent" fo:border="none" style:shadow="none" style:text-autospace="none" style:vertical-align="auto" style:snap-to-layout-grid="false"/>
    </style:style>
    <style:style style:name="T7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3.00pt" style:font-size-asian="3.00pt" style:font-size-complex="3.00pt" fo:letter-spacing="-0.0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1_0" style:parent-style-name="Standard" style:family="paragraph">
      <style:paragraph-properties fo:line-height="14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75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3_0" style:parent-style-name="Standard" style:family="paragraph">
      <style:paragraph-properties fo:line-height="145%" fo:text-align="justify" fo:margin-left="1.351cm" fo:margin-right="0cm" fo:text-indent="-1.351cm" fo:margin-top="0cm" fo:margin-bottom="0cm" fo:background-color="transparent" fo:border="none" style:shadow="none" style:text-autospace="none" style:vertical-align="auto" style:snap-to-layout-grid="true"/>
    </style:style>
    <style:style style:name="P54_0" style:parent-style-name="Standard" style:family="paragraph">
      <style:paragraph-properties fo:line-height="145%" fo:text-align="justify" fo:margin-left="1.095cm" fo:margin-right="0cm" fo:text-indent="-1.095cm" fo:margin-top="0cm" fo:margin-bottom="0cm" fo:background-color="transparent" fo:border="none" style:shadow="none" style:text-autospace="none" style:vertical-align="auto" style:snap-to-layout-grid="true"/>
    </style:style>
    <style:style style:name="T80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9.00pt" style:font-size-asian="9.00pt" style:font-size-complex="9.00pt" fo:letter-spacing="-1.0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9.00pt" style:font-size-asian="9.00pt" style:font-size-complex="9.00pt" fo:letter-spacing="-0.0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2" style:family="table">
      <style:table-properties style:width="8.485cm" table:align="left" fo:margin="0cm" style:shadow="none" style:may-break-between-rows="false" table:border-model="collapsing"/>
    </style:style>
    <style:style style:name="Table2.A" style:family="table-column">
      <style:table-column-properties style:column-width="7.687cm"/>
    </style:style>
    <style:style style:name="Table2.B" style:family="table-column">
      <style:table-column-properties style:column-width="0.798cm"/>
    </style:style>
    <style:style style:name="Table2.1" style:family="table-row">
      <style:table-row-properties style:min-row-height="27.22pt" fo:keep-together="auto"/>
    </style:style>
    <style:style style:name="Table2.A1" style:family="table-cell">
      <style:table-cell-properties style:vertical-align="middle" style:shadow="none" fo:background-color="#ffffff" fo:border-top="0.012cm solid #000000" fo:border-bottom="0.04cm solid #000000" fo:border-left="0.012cm solid #000000" fo:border-right="none" fo:padding="0.049cm"/>
    </style:style>
    <style:style style:name="Table2.B1" style:family="table-cell">
      <style:table-cell-properties style:vertical-align="middle" style:shadow="none" fo:background-color="#ffffff" fo:border-top="none" fo:border-bottom="0.04cm solid #000000" fo:border-left="none" fo:border-right="none" fo:padding="0.049cm"/>
    </style:style>
    <style:style style:name="P55_0" style:parent-style-name="Standard" style:family="paragraph">
      <style:paragraph-properties fo:line-height="145%" fo:text-align="justify" fo:margin-left="3.371cm" fo:margin-right="0cm" fo:text-indent="-3.371cm" fo:margin-top="0cm" fo:margin-bottom="0cm" fo:background-color="transparent" fo:border="none" style:shadow="none" style:text-autospace="none" style:vertical-align="auto" style:snap-to-layout-grid="true">
        <style:tab-stops>
          <style:tab-stop style:position="15.766cm" style:type="right" style:leader-style="dotted"/>
        </style:tab-stops>
      </style:paragraph-properties>
    </style:style>
    <style:style style:name="T7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6.00pt" style:font-size-asian="6.00pt" style:font-size-complex="6.00pt" fo:letter-spacing="-0.0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2.4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7_0" style:parent-style-name="Standard" style:family="paragraph">
      <style:paragraph-properties fo:line-height="106%" fo:text-align="justify" fo:margin-left="0.902cm" fo:margin-right="0cm" fo:text-indent="-0.902cm" fo:margin-top="0cm" fo:margin-bottom="0cm" fo:background-color="transparent" fo:border="none" style:shadow="none" style:text-autospace="none" style:vertical-align="auto" style:snap-to-layout-grid="false"/>
    </style:style>
    <style:style style:name="T5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5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8_0" style:parent-style-name="Standard" style:family="paragraph">
      <style:paragraph-properties fo:line-height="106%" fo:text-align="justify" fo:margin-left="0.999cm" fo:margin-right="0cm" fo:text-indent="-0.999cm" fo:margin-top="0cm" fo:margin-bottom="0cm" fo:background-color="transparent" fo:border="none" style:shadow="none" style:text-autospace="none" style:vertical-align="auto" style:snap-to-layout-grid="false"/>
    </style:style>
    <style:style style:name="P57_0" style:parent-style-name="Standard" style:family="paragraph">
      <style:paragraph-properties fo:line-height="145%" fo:text-align="justify" fo:margin-left="0.999cm" fo:margin-right="0cm" fo:text-indent="-0.999cm" fo:margin-top="0cm" fo:margin-bottom="0cm" fo:background-color="transparent" fo:border="none" style:shadow="none" style:text-autospace="none" style:vertical-align="auto" style:snap-to-layout-grid="false"/>
    </style:style>
    <style:style style:name="P69_0" style:parent-style-name="Standard" style:family="paragraph">
      <style:paragraph-properties fo:line-height="106%" fo:text-align="justify" fo:margin-left="0.920cm" fo:margin-right="0cm" fo:text-indent="-0.920cm" fo:margin-top="0cm" fo:margin-bottom="0cm" fo:background-color="transparent" fo:border="none" style:shadow="none" style:text-autospace="none" style:vertical-align="auto" style:snap-to-layout-grid="false"/>
    </style:style>
    <style:style style:name="T67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3" style:family="table">
      <style:table-properties style:width="8.485cm" table:align="left" fo:margin="0cm" style:shadow="none" style:may-break-between-rows="false" table:border-model="collapsing"/>
    </style:style>
    <style:style style:name="Table3.A" style:family="table-column">
      <style:table-column-properties style:column-width="7.687cm"/>
    </style:style>
    <style:style style:name="Table3.B" style:family="table-column">
      <style:table-column-properties style:column-width="0.798cm"/>
    </style:style>
    <style:style style:name="Table3.1" style:family="table-row">
      <style:table-row-properties style:min-row-height="27.22pt" fo:keep-together="auto"/>
    </style:style>
    <style:style style:name="Table3.A1" style:family="table-cell">
      <style:table-cell-properties style:vertical-align="middle" style:shadow="none" fo:background-color="#ffffff" fo:border-top="0.012cm solid #000000" fo:border-bottom="0.04cm solid #000000" fo:border-left="0.012cm solid #000000" fo:border-right="none" fo:padding="0.049cm"/>
    </style:style>
    <style:style style:name="Table3.B1" style:family="table-cell">
      <style:table-cell-properties style:vertical-align="middle" style:shadow="none" fo:background-color="#ffffff" fo:border-top="none" fo:border-bottom="0.04cm solid #000000" fo:border-left="none" fo:border-right="none" fo:padding="0.049cm"/>
    </style:style>
    <style:style style:name="P70_0" style:parent-style-name="Standard" style:family="paragraph">
      <style:paragraph-properties fo:line-height="106%" fo:text-align="justify" fo:margin-left="1.009cm" fo:margin-right="0cm" fo:text-indent="-1.009cm" fo:margin-top="0cm" fo:margin-bottom="0cm" fo:background-color="transparent" fo:border="none" style:shadow="none" style:text-autospace="none" style:vertical-align="auto" style:snap-to-layout-grid="true"/>
    </style:style>
    <style:style style:name="T78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4" style:family="table">
      <style:table-properties style:width="16.400cm" table:align="left" fo:margin="0cm" style:shadow="none" style:may-break-between-rows="true" table:border-model="collapsing"/>
    </style:style>
    <style:style style:name="Table4.A" style:family="table-column">
      <style:table-column-properties style:column-width="1.754cm"/>
    </style:style>
    <style:style style:name="Table4.B" style:family="table-column">
      <style:table-column-properties style:column-width="4.549cm"/>
    </style:style>
    <style:style style:name="Table4.C" style:family="table-column">
      <style:table-column-properties style:column-width="3.301cm"/>
    </style:style>
    <style:style style:name="Table4.D" style:family="table-column">
      <style:table-column-properties style:column-width="6.796cm"/>
    </style:style>
    <style:style style:name="Table4.1" style:family="table-row">
      <style:table-row-properties style:min-row-height="14.82pt" fo:keep-together="auto"/>
    </style:style>
    <style:style style:name="Table4.A1" style:family="table-cell">
      <style:table-cell-properties style:vertical-align="middle" style:shadow="none" fo:background-color="#cedeef" fo:border="0.012cm solid #000000" fo:padding-top="0.050cm" fo:padding-bottom="0.050cm" fo:padding-left="0.180cm" fo:padding-right="0.180cm"/>
    </style:style>
    <style:style style:name="Table4.B1" style:family="table-cell">
      <style:table-cell-properties style:vertical-align="middle" style:shadow="none" fo:background-color="#cedeef" fo:border="0.012cm solid #000000" fo:padding-top="0.050cm" fo:padding-bottom="0.050cm" fo:padding-left="0.180cm" fo:padding-right="0.180cm"/>
    </style:style>
    <style:style style:name="Table4.C1" style:family="table-cell">
      <style:table-cell-properties style:vertical-align="middle" style:shadow="none" fo:background-color="#cedeef" fo:border="0.012cm solid #000000" fo:padding-top="0.050cm" fo:padding-bottom="0.050cm" fo:padding-left="0.180cm" fo:padding-right="0.180cm"/>
    </style:style>
    <style:style style:name="Table4.D1" style:family="table-cell">
      <style:table-cell-properties style:vertical-align="middle" style:shadow="none" fo:background-color="#cedeef" fo:border="0.012cm solid #000000" fo:padding-top="0.050cm" fo:padding-bottom="0.050cm" fo:padding-left="0.180cm" fo:padding-right="0.180cm"/>
    </style:style>
    <style:style style:name="Table4.2" style:family="table-row">
      <style:table-row-properties style:min-row-height="23.98pt" fo:keep-together="auto"/>
    </style:style>
    <style:style style:name="Table4.A2" style:family="table-cell">
      <style:table-cell-properties style:vertical-align="middle" style:shadow="none" fo:background-color="#cedeef" fo:border="0.012cm solid #000000" fo:padding-top="0.050cm" fo:padding-bottom="0.050cm" fo:padding-left="0.180cm" fo:padding-right="0.180cm"/>
    </style:style>
    <style:style style:name="Table4.B2" style:family="table-cell">
      <style:table-cell-properties style:vertical-align="middle" style:shadow="none" fo:background-color="#cedeef" fo:border="0.012cm solid #000000" fo:padding-top="0.050cm" fo:padding-bottom="0.050cm" fo:padding-left="0.180cm" fo:padding-right="0.180cm"/>
    </style:style>
    <style:style style:name="Table4.C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4.D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6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71_0" style:parent-style-name="Standard" style:family="paragraph">
      <style:paragraph-properties fo:line-height="112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4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0_0" style:parent-style-name="Standard" style:family="paragraph">
      <style:paragraph-properties fo:line-height="106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5" style:family="table">
      <style:table-properties style:width="16.900cm" table:align="left" fo:margin="0cm" style:shadow="none" style:may-break-between-rows="true" table:border-model="collapsing"/>
    </style:style>
    <style:style style:name="Table5.A" style:family="table-column">
      <style:table-column-properties style:column-width="2.211cm"/>
    </style:style>
    <style:style style:name="Table5.B" style:family="table-column">
      <style:table-column-properties style:column-width="0.199cm"/>
    </style:style>
    <style:style style:name="Table5.C" style:family="table-column">
      <style:table-column-properties style:column-width="14.490cm"/>
    </style:style>
    <style:style style:name="Table5.1" style:family="table-row">
      <style:table-row-properties style:min-row-height="31.31pt" fo:keep-together="auto"/>
    </style:style>
    <style:style style:name="Table5.A1" style:family="table-cell">
      <style:table-cell-properties style:vertical-align="middle" style:shadow="none" fo:background-color="#193657" fo:border-top="0.04cm solid #1c3d62" fo:border-bottom="0.04cm solid #1c3d62" fo:border-left="0.04cm solid #1c3d62" fo:border-right="none" fo:padding="0.050cm"/>
    </style:style>
    <style:style style:name="Table5.B1" style:family="table-cell">
      <style:table-cell-properties style:vertical-align="middle" style:shadow="none" fo:border="none" fo:padding="0.050cm"/>
    </style:style>
    <style:style style:name="Table5.C1" style:family="table-cell">
      <style:table-cell-properties style:vertical-align="middle" style:shadow="none" fo:border-top="0.04cm solid #1c3d62" fo:border-bottom="0.04cm solid #1c3d62" fo:border-left="none" fo:border-right="none" fo:padding="0.050cm"/>
    </style:style>
    <style:style style:name="P72_0_b4" style:parent-style-name="Standard" style:family="paragraph">
      <style:paragraph-properties fo:line-height="104%" fo:text-align="justify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15" style:family="text">
      <style:text-properties fo:color="#000000" style:text-outline="false" style:text-line-through-style="solid" style:text-position="0% 100%" style:font-name="HY견고딕" style:font-name-asian="HY견고딕" style:font-name-complex="HY견고딕" fo:font-family="HY견고딕" style:font-family-asian="HY견고딕" style:font-family-complex="HY견고딕" fo:font-size="17.00pt" style:font-size-asian="17.00pt" style:font-size-complex="17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20%"/>
    </style:style>
    <style:style style:name="Table6" style:family="table">
      <style:table-properties style:width="16.801cm" table:align="left" fo:margin="0cm" style:shadow="none" style:may-break-between-rows="true" table:border-model="collapsing"/>
    </style:style>
    <style:style style:name="Table6.A" style:family="table-column">
      <style:table-column-properties style:column-width="3.501cm"/>
    </style:style>
    <style:style style:name="Table6.B" style:family="table-column">
      <style:table-column-properties style:column-width="5.631cm"/>
    </style:style>
    <style:style style:name="Table6.C" style:family="table-column">
      <style:table-column-properties style:column-width="3.135cm"/>
    </style:style>
    <style:style style:name="Table6.D" style:family="table-column">
      <style:table-column-properties style:column-width="4.533cm"/>
    </style:style>
    <style:style style:name="Table6.1" style:family="table-row">
      <style:table-row-properties style:min-row-height="49.30pt" fo:keep-together="auto"/>
    </style:style>
    <style:style style:name="Table6.A1" style:family="table-cell">
      <style:table-cell-properties style:vertical-align="middle" style:shadow="none" fo:border="0.015cm solid #000000" fo:padding="0.050cm"/>
    </style:style>
    <style:style style:name="Table6.2" style:family="table-row">
      <style:table-row-properties style:min-row-height="38.46pt" fo:keep-together="auto"/>
    </style:style>
    <style:style style:name="Table6.A2" style:family="table-cell">
      <style:table-cell-properties style:vertical-align="middle" style:shadow="none" fo:background-color="#ebebeb" fo:border="0.015cm solid #000000" fo:padding="0.050cm"/>
    </style:style>
    <style:style style:name="Table6.B2" style:family="table-cell">
      <style:table-cell-properties style:vertical-align="middle" style:shadow="none" fo:border="0.015cm solid #000000" fo:padding="0.050cm"/>
    </style:style>
    <style:style style:name="Table6.C2" style:family="table-cell">
      <style:table-cell-properties style:vertical-align="middle" style:shadow="none" fo:background-color="#ebebeb" fo:border="0.015cm solid #000000" fo:padding="0.050cm"/>
    </style:style>
    <style:style style:name="Table6.D2" style:family="table-cell">
      <style:table-cell-properties style:vertical-align="middle" style:shadow="none" fo:border="0.015cm solid #000000" fo:padding="0.050cm"/>
    </style:style>
    <style:style style:name="Table6.3" style:family="table-row">
      <style:table-row-properties style:min-row-height="38.46pt" fo:keep-together="auto"/>
    </style:style>
    <style:style style:name="Table6.A3" style:family="table-cell">
      <style:table-cell-properties style:vertical-align="middle" style:shadow="none" fo:background-color="#ebebeb" fo:border="0.015cm solid #000000" fo:padding="0.050cm"/>
    </style:style>
    <style:style style:name="Table6.B3" style:family="table-cell">
      <style:table-cell-properties style:vertical-align="middle" style:shadow="none" fo:border="0.015cm solid #000000" fo:padding="0.050cm"/>
    </style:style>
    <style:style style:name="Table6.C3" style:family="table-cell">
      <style:table-cell-properties style:vertical-align="middle" style:shadow="none" fo:background-color="#ebebeb" fo:border="0.015cm solid #000000" fo:padding="0.050cm"/>
    </style:style>
    <style:style style:name="Table6.D3" style:family="table-cell">
      <style:table-cell-properties style:vertical-align="middle" style:shadow="none" fo:border="0.015cm solid #000000" fo:padding="0.050cm"/>
    </style:style>
    <style:style style:name="Table6.4" style:family="table-row">
      <style:table-row-properties style:min-row-height="37.05pt" fo:keep-together="auto"/>
    </style:style>
    <style:style style:name="Table6.A4" style:family="table-cell">
      <style:table-cell-properties style:vertical-align="middle" style:shadow="none" fo:background-color="#ebebeb" fo:border="0.015cm solid #000000" fo:padding="0.050cm"/>
    </style:style>
    <style:style style:name="Table6.B4" style:family="table-cell">
      <style:table-cell-properties style:vertical-align="middle" style:shadow="none" fo:border="0.015cm solid #000000" fo:padding="0.050cm"/>
    </style:style>
    <style:style style:name="Table6.5" style:family="table-row">
      <style:table-row-properties style:min-row-height="37.05pt" fo:keep-together="auto"/>
    </style:style>
    <style:style style:name="Table6.A5" style:family="table-cell">
      <style:table-cell-properties style:vertical-align="middle" style:shadow="none" fo:background-color="#ebebeb" fo:border="0.015cm solid #000000" fo:padding="0.050cm"/>
    </style:style>
    <style:style style:name="Table6.B5" style:family="table-cell">
      <style:table-cell-properties style:vertical-align="middle" style:shadow="none" fo:border="0.015cm solid #000000" fo:padding="0.050cm"/>
    </style:style>
    <style:style style:name="Table6.6" style:family="table-row">
      <style:table-row-properties style:min-row-height="37.05pt" fo:keep-together="auto"/>
    </style:style>
    <style:style style:name="Table6.A6" style:family="table-cell">
      <style:table-cell-properties style:vertical-align="middle" style:shadow="none" fo:background-color="#ebebeb" fo:border="0.015cm solid #000000" fo:padding="0.050cm"/>
    </style:style>
    <style:style style:name="Table6.B6" style:family="table-cell">
      <style:table-cell-properties style:vertical-align="middle" style:shadow="none" fo:border="0.015cm solid #000000" fo:padding="0.050cm"/>
    </style:style>
    <style:style style:name="Table6.7" style:family="table-row">
      <style:table-row-properties style:min-row-height="271.68pt" fo:keep-together="auto"/>
    </style:style>
    <style:style style:name="Table6.A7" style:family="table-cell">
      <style:table-cell-properties style:vertical-align="middle" style:shadow="none" fo:background-color="#ebebeb" fo:border="0.015cm solid #000000" fo:padding="0.050cm"/>
    </style:style>
    <style:style style:name="Table6.B7" style:family="table-cell">
      <style:table-cell-properties style:vertical-align="middle" style:shadow="none" fo:border="0.015cm solid #000000" fo:padding="0.050cm"/>
    </style:style>
    <style:style style:name="Table6.8" style:family="table-row">
      <style:table-row-properties style:min-row-height="168.44pt" fo:keep-together="auto"/>
    </style:style>
    <style:style style:name="Table6.A8" style:family="table-cell">
      <style:table-cell-properties style:vertical-align="middle" style:shadow="none" fo:background-color="#ebebeb" fo:border="0.015cm solid #000000" fo:padding="0.050cm"/>
    </style:style>
    <style:style style:name="P73_0" style:parent-style-name="Standard" style:family="paragraph">
      <style:paragraph-properties fo:line-height="138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72_0" style:parent-style-name="Standard" style:family="paragraph">
      <style:paragraph-properties fo:line-height="104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7" style:family="table">
      <style:table-properties style:width="16.801cm" table:align="left" fo:margin="0cm" style:shadow="none" style:may-break-between-rows="true" table:border-model="collapsing"/>
    </style:style>
    <style:style style:name="Table7.A" style:family="table-column">
      <style:table-column-properties style:column-width="16.801cm"/>
    </style:style>
    <style:style style:name="Table7.1" style:family="table-row">
      <style:table-row-properties style:min-row-height="46.29pt" fo:keep-together="auto"/>
    </style:style>
    <style:style style:name="Table7.A1" style:family="table-cell">
      <style:table-cell-properties style:vertical-align="middle" style:shadow="none" fo:border="0.015cm solid #000000" fo:padding="0.050cm"/>
    </style:style>
    <style:style style:name="Table7.2" style:family="table-row">
      <style:table-row-properties style:min-row-height="417.18pt" fo:keep-together="auto"/>
    </style:style>
    <style:style style:name="Table7.A2" style:family="table-cell">
      <style:table-cell-properties style:vertical-align="middle" style:shadow="none" fo:border="0.015cm solid #000000" fo:padding="0.050cm"/>
    </style:style>
    <style:style style:name="Table7.3" style:family="table-row">
      <style:table-row-properties style:min-row-height="221.37pt" fo:keep-together="auto"/>
    </style:style>
    <style:style style:name="Table7.A3" style:family="table-cell">
      <style:table-cell-properties style:vertical-align="middle" style:shadow="none" fo:border="0.015cm solid #000000" fo:padding="0.050cm"/>
    </style:style>
    <style:style style:name="T4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4_0" style:parent-style-name="Standard" style:family="paragraph">
      <style:paragraph-properties fo:line-height="9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65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75_0" style:parent-style-name="Standard" style:family="paragraph">
      <style:paragraph-properties fo:line-height="161%" fo:text-align="justify" fo:margin-left="1.266cm" fo:margin-right="0cm" fo:text-indent="-1.266cm" fo:margin-top="0cm" fo:margin-bottom="0cm" fo:background-color="transparent" fo:border="none" style:shadow="none" style:text-autospace="none" style:vertical-align="auto" style:snap-to-layout-grid="true"/>
    </style:style>
    <style:style style:name="T46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76_0" style:parent-style-name="Standard" style:family="paragraph">
      <style:paragraph-properties fo:line-height="9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68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8_0" style:parent-style-name="Standard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44_0" style:parent-style-name="Standard" style:family="paragraph">
      <style:paragraph-properties fo:line-height="12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69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9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70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9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1.0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9_0" style:parent-style-name="Standard" style:family="paragraph">
      <style:paragraph-properties fo:line-height="12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1" style:family="text">
      <style:text-properties fo:color="#ffffff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7.00pt" style:font-size-asian="17.00pt" style:font-size-complex="17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7_0" style:parent-style-name="Standard" style:family="paragraph">
      <style:paragraph-properties fo:line-height="123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2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7.00pt" style:font-size-asian="17.00pt" style:font-size-complex="17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3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7.00pt" style:font-size-asian="17.00pt" style:font-size-complex="17.00pt" fo:letter-spacing="-0.3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4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4.00pt" style:font-size-asian="14.00pt" style:font-size-complex="14.00pt" fo:letter-spacing="-0.2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8_0" style:parent-style-name="Standard" style:family="paragraph">
      <style:paragraph-properties fo:line-height="12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6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8.00pt" style:font-size-asian="18.00pt" style:font-size-complex="1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9_0" style:parent-style-name="Standard" style:family="paragraph">
      <style:paragraph-properties fo:line-height="123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80_0" style:parent-style-name="Standard" style:family="paragraph">
      <style:paragraph-properties fo:line-height="92%" fo:text-align="justify" fo:text-align-last="justify" style:justify-single-word="true" fo:margin-left="0.353cm" fo:margin-right="0.353cm" fo:text-indent="0cm" fo:margin-top="0cm" fo:margin-bottom="0cm" fo:background-color="transparent" fo:border="none" style:shadow="none" style:text-autospace="none" style:vertical-align="auto" style:snap-to-layout-grid="true"/>
    </style:style>
    <style:style style:name="P81_0" style:parent-style-name="Standard" style:family="paragraph">
      <style:paragraph-properties fo:line-height="92%" fo:text-align="center" fo:margin-left="0.706cm" fo:margin-right="0.176cm" fo:text-indent="0cm" fo:margin-top="0cm" fo:margin-bottom="0cm" fo:background-color="transparent" fo:border="none" style:shadow="none" style:text-autospace="none" style:vertical-align="auto" style:snap-to-layout-grid="true"/>
    </style:style>
    <style:style style:name="P82_0" style:parent-style-name="Standard" style:family="paragraph">
      <style:paragraph-properties fo:line-height="92%" fo:text-align="justify" fo:text-align-last="justify" style:justify-single-word="true" fo:margin-left="0.353cm" fo:margin-right="0.353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8" style:family="text">
      <style:text-properties fo:color="#999999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8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7%"/>
    </style:style>
    <style:style style:name="T19" style:family="text">
      <style:text-properties fo:color="#999999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7%"/>
    </style:style>
    <style:style style:name="P83_0" style:parent-style-name="Standard" style:family="paragraph">
      <style:paragraph-properties fo:line-height="104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84_0" style:parent-style-name="Standard" style:family="paragraph">
      <style:paragraph-properties fo:line-height="69%" fo:text-align="justify" fo:text-align-last="justify" style:justify-single-word="true" fo:margin-left="0.353cm" fo:margin-right="0.353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3.2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85_0" style:parent-style-name="Standard" style:family="paragraph">
      <style:paragraph-properties fo:line-height="116%" fo:text-align="justify" fo:text-align-last="justify" style:justify-single-word="true" fo:margin-left="0.353cm" fo:margin-right="0.353cm" fo:text-indent="0cm" fo:margin-top="0cm" fo:margin-bottom="0cm" fo:background-color="transparent" fo:border="none" style:shadow="none" style:text-autospace="none" style:vertical-align="auto" style:snap-to-layout-grid="true"/>
    </style:style>
    <style:style style:name="P86_0" style:parent-style-name="Standard" style:family="paragraph">
      <style:paragraph-properties fo:line-height="92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4.00pt" style:font-size-asian="14.00pt" style:font-size-complex="14.00pt" fo:letter-spacing="-1.5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4.00pt" style:font-size-asian="14.00pt" style:font-size-complex="14.00pt" fo:letter-spacing="-1.4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4.00pt" style:font-size-asian="14.00pt" style:font-size-complex="14.00pt" fo:letter-spacing="-0.9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4.00pt" style:font-size-asian="14.00pt" style:font-size-complex="14.00pt" fo:letter-spacing="-1.1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87_0" style:parent-style-name="Standard" style:family="paragraph">
      <style:paragraph-properties fo:line-height="104%" fo:text-align="justify" fo:margin-left="0.706cm" fo:margin-right="0.706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5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88_0" style:parent-style-name="Standard" style:family="paragraph">
      <style:paragraph-properties fo:line-height="104%" fo:text-align="center" fo:margin-left="0.706cm" fo:margin-right="0.706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7" style:family="text">
      <style:text-properties fo:color="#000000" style:text-outline="false" style:text-line-through-style="solid" style:text-position="0% 100%" style:font-name="문체부 제목 돋음체" style:font-name-asian="문체부 제목 돋음체" style:font-name-complex="문체부 제목 돋음체" fo:font-family="문체부 제목 돋음체" style:font-family-asian="문체부 제목 돋음체" style:font-family-complex="문체부 제목 돋음체" fo:font-size="20.00pt" style:font-size-asian="20.00pt" style:font-size-complex="20.00pt" fo:letter-spacing="-1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5%"/>
    </style:style>
    <style:style style:name="P19_0" style:parent-style-name="Standard" style:family="paragraph">
      <style:paragraph-properties fo:line-height="13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89_0" style:parent-style-name="Standard" style:family="paragraph">
      <style:paragraph-properties fo:line-height="92%" fo:text-align="justify" fo:margin-left="0cm" fo:margin-right="0cm" fo:text-indent="0cm" fo:margin-top="0.353cm" fo:margin-bottom="0cm" fo:background-color="transparent" fo:border="none" style:shadow="none" style:text-autospace="none" style:vertical-align="auto" style:snap-to-layout-grid="true"/>
    </style:style>
    <style:style style:name="T2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90_0" style:parent-style-name="Standard" style:family="paragraph">
      <style:paragraph-properties fo:line-height="92%" fo:text-align="center" fo:margin-left="0cm" fo:margin-right="0cm" fo:text-indent="0cm" fo:margin-top="0.176cm" fo:margin-bottom="0cm" fo:background-color="transparent" fo:border="none" style:shadow="none" style:text-autospace="none" style:vertical-align="auto" style:snap-to-layout-grid="true"/>
    </style:style>
    <style:style style:name="Table8" style:family="table">
      <style:table-properties style:width="16.597cm" table:align="left" fo:margin="0cm" style:shadow="none" style:may-break-between-rows="true" table:border-model="collapsing"/>
    </style:style>
    <style:style style:name="Table8.A" style:family="table-column">
      <style:table-column-properties style:column-width="3.207cm"/>
    </style:style>
    <style:style style:name="Table8.B" style:family="table-column">
      <style:table-column-properties style:column-width="13.390cm"/>
    </style:style>
    <style:style style:name="Table8.1" style:family="table-row">
      <style:table-row-properties style:min-row-height="51.61pt" fo:keep-together="auto"/>
    </style:style>
    <style:style style:name="Table8.A1" style:family="table-cell">
      <style:table-cell-properties style:vertical-align="middle" style:shadow="none" fo:border-top="0.04cm solid #5d5d5d" fo:border-bottom="0.012cm solid #5d5d5d" fo:border-left="0.04cm solid #5d5d5d" fo:border-right="0.012cm solid #5d5d5d" fo:padding-top="0.050cm" fo:padding-bottom="0.050cm" fo:padding-left="0.180cm" fo:padding-right="0.180cm"/>
    </style:style>
    <style:style style:name="Table8.B1" style:family="table-cell">
      <style:table-cell-properties style:vertical-align="middle" style:shadow="none" fo:border-top="0.04cm solid #5d5d5d" fo:border-bottom="0.012cm solid #5d5d5d" fo:border-left="0.012cm solid #5d5d5d" fo:border-right="0.04cm solid #5d5d5d" fo:padding-top="0.050cm" fo:padding-bottom="0.050cm" fo:padding-left="0.180cm" fo:padding-right="0.180cm"/>
    </style:style>
    <style:style style:name="Table8.2" style:family="table-row">
      <style:table-row-properties style:min-row-height="125.75pt" fo:keep-together="auto"/>
    </style:style>
    <style:style style:name="Table8.A2" style:family="table-cell">
      <style:table-cell-properties style:vertical-align="middle" style:shadow="none" fo:border-top="0.012cm solid #5d5d5d" fo:border-bottom="0.012cm solid #5d5d5d" fo:border-left="0.04cm solid #5d5d5d" fo:border-right="0.012cm solid #5d5d5d" fo:padding-top="0.050cm" fo:padding-bottom="0.050cm" fo:padding-left="0.180cm" fo:padding-right="0.180cm"/>
    </style:style>
    <style:style style:name="Table8.B2" style:family="table-cell">
      <style:table-cell-properties style:vertical-align="middle" style:shadow="none" fo:border-top="0.012cm solid #5d5d5d" fo:border-bottom="0.012cm solid #5d5d5d" fo:border-left="0.012cm solid #5d5d5d" fo:border-right="0.04cm solid #5d5d5d" fo:padding-top="0.050cm" fo:padding-bottom="0.050cm" fo:padding-left="0.180cm" fo:padding-right="0.180cm"/>
    </style:style>
    <style:style style:name="Table8.3" style:family="table-row">
      <style:table-row-properties style:min-row-height="84.35pt" fo:keep-together="auto"/>
    </style:style>
    <style:style style:name="Table8.A3" style:family="table-cell">
      <style:table-cell-properties style:vertical-align="middle" style:shadow="none" fo:border-top="0.012cm solid #5d5d5d" fo:border-bottom="0.012cm solid #5d5d5d" fo:border-left="0.04cm solid #5d5d5d" fo:border-right="0.012cm solid #5d5d5d" fo:padding-top="0.050cm" fo:padding-bottom="0.050cm" fo:padding-left="0.180cm" fo:padding-right="0.180cm"/>
    </style:style>
    <style:style style:name="Table8.B3" style:family="table-cell">
      <style:table-cell-properties style:vertical-align="middle" style:shadow="none" fo:border-top="0.012cm solid #5d5d5d" fo:border-bottom="0.012cm solid #5d5d5d" fo:border-left="0.012cm solid #5d5d5d" fo:border-right="0.04cm solid #5d5d5d" fo:padding-top="0.050cm" fo:padding-bottom="0.050cm" fo:padding-left="0.180cm" fo:padding-right="0.180cm"/>
    </style:style>
    <style:style style:name="Table8.4" style:family="table-row">
      <style:table-row-properties style:min-row-height="67.21pt" fo:keep-together="auto"/>
    </style:style>
    <style:style style:name="Table8.A4" style:family="table-cell">
      <style:table-cell-properties style:vertical-align="middle" style:shadow="none" fo:border-top="0.012cm solid #5d5d5d" fo:border-bottom="0.04cm solid #5d5d5d" fo:border-left="0.04cm solid #5d5d5d" fo:border-right="0.04cm solid #5d5d5d" fo:padding-top="0.050cm" fo:padding-bottom="0.050cm" fo:padding-left="0.180cm" fo:padding-right="0.180cm"/>
    </style:style>
    <style:style style:name="P91_0" style:parent-style-name="Standard" style:family="paragraph">
      <style:paragraph-properties fo:line-height="92%" fo:text-align="justify" fo:margin-left="0cm" fo:margin-right="0cm" fo:text-indent="0cm" fo:margin-top="0.176cm" fo:margin-bottom="0cm" fo:background-color="transparent" fo:border="none" style:shadow="none" style:text-autospace="none" style:vertical-align="auto" style:snap-to-layout-grid="true"/>
    </style:style>
    <style:style style:name="T2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92_0" style:parent-style-name="Standard" style:family="paragraph">
      <style:paragraph-properties fo:line-height="92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4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8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93_0" style:parent-style-name="Standard" style:family="paragraph">
      <style:paragraph-properties fo:line-height="92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2.0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94_0" style:parent-style-name="Standard" style:family="paragraph">
      <style:paragraph-properties fo:line-height="92%" fo:text-align="justify" fo:margin-left="0cm" fo:margin-right="0cm" fo:text-indent="0cm" fo:margin-top="0.106cm" fo:margin-bottom="0cm" fo:background-color="transparent" fo:border="none" style:shadow="none" style:text-autospace="none" style:vertical-align="auto" style:snap-to-layout-grid="true"/>
    </style:style>
    <style:style style:name="T3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3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1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95_0" style:parent-style-name="Standard" style:family="paragraph">
      <style:paragraph-properties fo:line-height="92%" fo:text-align="justify" fo:margin-left="0.570cm" fo:margin-right="0cm" fo:text-indent="-0.570cm" fo:margin-top="0cm" fo:margin-bottom="0cm" fo:background-color="transparent" fo:border="none" style:shadow="none" style:text-autospace="none" style:vertical-align="auto" style:snap-to-layout-grid="true"/>
    </style:style>
    <style:style style:name="T4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96_0" style:parent-style-name="Standard" style:family="paragraph">
      <style:paragraph-properties fo:line-height="92%" fo:text-align="justify" fo:margin-left="0.194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5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0.91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97_0" style:parent-style-name="Standard" style:family="paragraph">
      <style:paragraph-properties fo:line-height="92%" fo:text-align="start" fo:margin-left="0.194cm" fo:margin-right="0cm" fo:text-indent="0cm" fo:margin-top="0.353cm" fo:margin-bottom="0cm" fo:background-color="transparent" fo:border="none" style:shadow="none" style:text-autospace="none" style:vertical-align="auto" style:snap-to-layout-grid="true"/>
    </style:style>
    <style:style style:name="P98_0" style:parent-style-name="Standard" style:family="paragraph">
      <style:paragraph-properties fo:line-height="92%" fo:text-align="center" fo:margin-left="0.194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0.13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99_0" style:parent-style-name="Standard" style:family="paragraph">
      <style:paragraph-properties fo:line-height="92%" fo:text-align="end" fo:margin-left="0.194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00_0" style:parent-style-name="Standard" style:family="paragraph">
      <style:paragraph-properties fo:line-height="92%" fo:text-align="justify" fo:margin-left="0.194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infakeframe_gr0" style:parent-style-name="Frame" style:family="graphic">
      <style:graphic-properties fo:min-width="8.485cm" fo:min-height="0.960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1" style:parent-style-name="Frame" style:family="graphic">
      <style:graphic-properties fo:min-width="8.485cm" fo:min-height="0.960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2" style:parent-style-name="Frame" style:family="graphic">
      <style:graphic-properties fo:min-width="8.485cm" fo:min-height="0.960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3" style:parent-style-name="Frame" style:family="graphic">
      <style:graphic-properties fo:min-width="16.400cm" fo:min-height="1.369cm" fo:margin-left="0.050cm" fo:margin-right="0.050cm" fo:margin-top="0.050cm" fo:margin-bottom="0.050cm" fo:margin="0.050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4" style:parent-style-name="Frame" style:family="graphic">
      <style:graphic-properties fo:min-width="16.900cm" fo:min-height="1.105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5" style:parent-style-name="Frame" style:family="graphic">
      <style:graphic-properties fo:min-width="16.801cm" fo:min-height="23.900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6" style:parent-style-name="Frame" style:family="graphic">
      <style:graphic-properties fo:min-width="16.597cm" fo:min-height="11.604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7" style:parent-style-name="Frame" style:family="graphic">
      <style:graphic-properties fo:min-width="16.801cm" fo:min-height="24.160cm" fo:margin-left="0.050cm" fo:margin-right="0.050cm" fo:margin-top="0.050cm" fo:margin-bottom="0.050cm" fo:margin="0.050cm" style:horizontal-pos="from-left" style:horizontal-rel="frame-content" style:vertical-pos="from-top" style:vertical-rel="paragraph" fo:border="none" fo:padding="0cm" style:wrap="none" style:run-through="foreground" draw:fill="none"/>
    </style:style>
  </office:automatic-styles>
  <office:body>
    <office:text>
      <text:p text:style-name="P60_0_MS1_b3"><text:span text:style-name="T7"/><text:span text:style-name="T7">과학기술정보통신부 공고 제2026-0950호</text:span></text:p>
      <text:p text:style-name="P61_0"><text:span text:style-name="T2"/></text:p>
      <text:p text:style-name="P61_0"><text:span text:style-name="T3">2026년도「안전한국훈련」국민체험단 모집 공고</text:span></text:p>
      <text:p text:style-name="P47_0"><text:span text:style-name="T5"/></text:p>
      <text:p text:style-name="P62_0"><text:span text:style-name="T7"><text:s/><text:s text:c="1"/>과학기술정보통신부는 안전한국훈련에 대한 국민 관심과 이해도를 </text:span><text:span text:style-name="T51">제고하고, 다양한 계층의 경험과 의견을 반영하여 재난대응역량을 </text:span><text:span text:style-name="T58">향상하고자 합니다. 이에 따라 안전한국훈련 국민체험단에 참석을 희망하는 신청자를 모집하오니, 많은 신청 바랍니다.</text:span></text:p>
      <text:p text:style-name="P48_0"><text:span text:style-name="T10"/></text:p>
      <text:p text:style-name="P63_0"><text:span text:style-name="T66">2026년 9월 14일</text:span></text:p>
      <text:p text:style-name="P63_0"><text:span text:style-name="T66">부총리 겸 과학기술정보통신부장관</text:span></text:p>
      <text:p text:style-name="P49_0"><text:span text:style-name="T63"/></text:p>
      <text:p text:style-name="P50_0"><text:span text:style-name="T9"/></text:p>
      <text:p text:style-name="P64_0"><text:span text:style-name="T62"><draw:frame draw:style-name="tableinfakeframe_gr0" svg:x="0cm" svg:y="0cm" draw:z-index="0" text:anchor-type="as-char"><draw:text-box><table:table table:style-name="Table1"><table:table-column table:style-name="Table1.A"/><table:table-column table:style-name="Table1.B"/><table:table-row table:style-name="Table1.1"><table:table-cell table:style-name="Table1.A1" office:value-type="string"><text:p text:style-name="P75_0"><text:span text:style-name="T65"><text:s/>1. 모집개요</text:span><text:span text:style-name="T62"/></text:p></table:table-cell><table:table-cell table:style-name="Table1.B1" office:value-type="string"><text:p text:style-name="P76_0"><text:span text:style-name="T46"/></text:p></table:table-cell></table:table-row></table:table></draw:text-box></draw:frame></text:span></text:p>
      <text:p text:style-name="P45_0"><text:span text:style-name="T61"/></text:p>
      <text:p text:style-name="P65_0"><text:span text:style-name="T52"><text:s/>□ </text:span><text:span text:style-name="T37">공 고 명 :</text:span><text:span text:style-name="T7"><text:s/></text:span><text:span text:style-name="T73">2026년도 과학기술정보통신부「안전한국훈련」 국민체험단 모집</text:span></text:p>
      <text:p text:style-name="P45_0"><text:span text:style-name="T61"/></text:p>
      <text:p text:style-name="P66_0"><text:span text:style-name="T53"><text:s/>□ </text:span><text:span text:style-name="T38">신청자격 :</text:span><text:span text:style-name="T7"><text:s/>19세 이상 성인</text:span></text:p>
      <text:p text:style-name="P52_0"><text:span text:style-name="T61"/></text:p>
      <text:p text:style-name="P65_0"><text:span text:style-name="T7"><text:s/>□ 체험단 역할 : </text:span><text:span text:style-name="T74">안전한국훈련* 모니터링, 평가표 작성, 강평 참여 등</text:span></text:p>
      <text:p text:style-name="P51_0"><text:span text:style-name="T76"/></text:p>
      <text:p text:style-name="P53_0"><text:span text:style-name="T75"><text:s/><text:s text:c="3"/>* 일시 : 10.29.(목) / 장소 : 서울(KT 구로국사) (기관 일정에 따라 변동 가능)</text:span></text:p>
      <text:p text:style-name="P54_0"><text:span text:style-name="T61"/></text:p>
      <text:p text:style-name="P65_0"><text:span text:style-name="T53"><text:s/>□ </text:span><text:span text:style-name="T58">지원내용 :</text:span><text:span text:style-name="T7"><text:s/>훈련 참석 수당(150,000원) 지급</text:span></text:p>
      <text:p text:style-name="P51_0"><text:span text:style-name="T80"/></text:p>
      <text:p text:style-name="P51_0"><text:span text:style-name="T75"><text:s/><text:s text:c="2"/>※ 교통비 등 여비는 미지급</text:span></text:p>
      <text:p text:style-name="P51_0"><text:span text:style-name="T77"/></text:p>
      <text:p text:style-name="P55_0"><text:span text:style-name="T64"><draw:frame draw:style-name="tableinfakeframe_gr1" svg:x="0cm" svg:y="0cm" draw:z-index="1" text:anchor-type="as-char"><draw:text-box><table:table table:style-name="Table2"><table:table-column table:style-name="Table2.A"/><table:table-column table:style-name="Table2.B"/><table:table-row table:style-name="Table2.1"><table:table-cell table:style-name="Table2.A1" office:value-type="string"><text:p text:style-name="P75_0"><text:span text:style-name="T65"><text:s/>2. 접수기간 및 방법</text:span><text:span text:style-name="T62"/></text:p></table:table-cell><table:table-cell table:style-name="Table2.B1" office:value-type="string"><text:p text:style-name="P76_0"><text:span text:style-name="T46"/></text:p></table:table-cell></table:table-row></table:table></draw:text-box></draw:frame></text:span></text:p>
      <text:p text:style-name="P55_0"><text:span text:style-name="T71"/></text:p>
      <text:p text:style-name="P67_0"><text:span text:style-name="T54"><text:s/>□ 접수</text:span><text:span text:style-name="T7">방법 : 첨부된 ‘안전한국훈련 국민체험단 지원서 및 개인정보동의서’를 작성, 스캔 후 이메일</text:span><text:span text:style-name="T72">(conqueror20@korea.kr)</text:span><text:span text:style-name="T7">로 제출</text:span></text:p>
      <text:p text:style-name="P55_0"><text:span text:style-name="T71"/></text:p>
      <text:p text:style-name="P68_0"><text:span text:style-name="T53"><text:s/>□ 접수기간</text:span><text:span text:style-name="T50"><text:s/>: </text:span><text:span text:style-name="T7">‘26년 9월 14일</text:span><text:span text:style-name="T1">(월)</text:span><text:span text:style-name="T7"><text:s/>∼ ‘26년 9월 18일</text:span><text:span text:style-name="T1">(금)</text:span></text:p>
      <text:p text:style-name="P57_0"><text:span text:style-name="T61"/></text:p>
      <text:p text:style-name="P69_0"><text:span text:style-name="T53"><text:s/>□ </text:span><text:span text:style-name="T52">선정결과 : </text:span><text:span text:style-name="T53">‘26년 10월 中 선정결과를 이메일 등으로 신청자에게 개별 통보</text:span></text:p>
      <text:p text:style-name="P45_0"><text:span text:style-name="T77"/></text:p>
      <text:p text:style-name="P70_0"><text:span text:style-name="T67"><draw:frame draw:style-name="tableinfakeframe_gr2" svg:x="0cm" svg:y="0cm" draw:z-index="2" text:anchor-type="as-char"><draw:text-box><table:table table:style-name="Table3"><table:table-column table:style-name="Table3.A"/><table:table-column table:style-name="Table3.B"/><table:table-row table:style-name="Table3.1"><table:table-cell table:style-name="Table3.A1" office:value-type="string"><text:p text:style-name="P75_0"><text:span text:style-name="T65"><text:s/>3. 문의처</text:span><text:span text:style-name="T62"/></text:p></table:table-cell><table:table-cell table:style-name="Table3.B1" office:value-type="string"><text:p text:style-name="P76_0"><text:span text:style-name="T46"/></text:p></table:table-cell></table:table-row></table:table></draw:text-box></draw:frame></text:span></text:p>
      <text:p text:style-name="P70_0"><text:span text:style-name="T78"/></text:p>
      <text:p text:style-name="P64_0"><text:span text:style-name="T62"><draw:frame draw:style-name="tableinfakeframe_gr3" svg:x="0cm" svg:y="0cm" draw:z-index="3" text:anchor-type="as-char"><draw:text-box><table:table table:style-name="Table4"><table:table-column table:style-name="Table4.A"/><table:table-column table:style-name="Table4.B"/><table:table-column table:style-name="Table4.C"/><table:table-column table:style-name="Table4.D"/><table:table-row table:style-name="Table4.1"><table:table-cell table:style-name="Table4.A1" office:value-type="string"><text:p text:style-name="P8_0"><text:span text:style-name="T68">구분</text:span></text:p></table:table-cell><table:table-cell table:style-name="Table4.B1" office:value-type="string"><text:p text:style-name="P8_0"><text:span text:style-name="T68">담당부서</text:span></text:p></table:table-cell><table:table-cell table:style-name="Table4.C1" office:value-type="string"><text:p text:style-name="P8_0"><text:span text:style-name="T68">담 당</text:span></text:p></table:table-cell><table:table-cell table:style-name="Table4.D1" office:value-type="string"><text:p text:style-name="P8_0"><text:span text:style-name="T68">연락처</text:span></text:p></table:table-cell></table:table-row><table:table-row table:style-name="Table4.2"><table:table-cell table:style-name="Table4.A2" office:value-type="string"><text:p text:style-name="P44_0"><text:span text:style-name="T68">문의처</text:span></text:p></table:table-cell><table:table-cell table:style-name="Table4.B2" office:value-type="string"><text:p text:style-name="P44_0"><text:span text:style-name="T69">과학기술정보통신부</text:span></text:p></table:table-cell><table:table-cell table:style-name="Table4.C2" office:value-type="string"><text:p text:style-name="P44_0"><text:span text:style-name="T70">홍은혜 주무관</text:span></text:p></table:table-cell><table:table-cell table:style-name="Table4.D2" office:value-type="string"><text:p text:style-name="P39_0"><text:span text:style-name="T79">044-202-6774, conqueror20@korea.kr</text:span></text:p></table:table-cell></table:table-row></table:table></draw:text-box></draw:frame></text:span></text:p>
      <text:p text:style-name="P71_0"><text:span text:style-name="T6"/></text:p>
      <text:p text:style-name="P60_0"><text:span text:style-name="T40">붙임 <text:s text:c="1"/></text:span><text:span text:style-name="T55">1. 안전한국훈련 국민체험단 지원서 1부.</text:span></text:p>
      <text:p text:style-name="P60_0"><text:span text:style-name="T40"><text:s/><text:s text:c="5"/>2. 개인정보동의서 1부. 끝.</text:span></text:p>
      <text:p text:style-name="P72_0_b4"><text:span text:style-name="T8"><draw:frame draw:style-name="tableinfakeframe_gr4" svg:x="0cm" svg:y="0cm" draw:z-index="7" text:anchor-type="as-char"><draw:text-box><table:table table:style-name="Table5"><table:table-column table:style-name="Table5.A"/><table:table-column table:style-name="Table5.B"/><table:table-column table:style-name="Table5.C"/><table:table-row table:style-name="Table5.1"><table:table-cell table:style-name="Table5.A1" office:value-type="string"><text:p text:style-name="P77_0"><text:span text:style-name="T11">붙임 </text:span></text:p></table:table-cell><table:table-cell table:style-name="Table5.B1" office:value-type="string"><text:p text:style-name="P77_0"><text:span text:style-name="T11"/></text:p></table:table-cell><table:table-cell table:style-name="Table5.C1" office:value-type="string"><text:p text:style-name="P78_0"><text:span text:style-name="T12"><text:s/></text:span><text:span text:style-name="T13">안전한국훈련 국민체험단 지원서, 개인정보동의서</text:span><text:span text:style-name="T14"/></text:p></table:table-cell></table:table-row></table:table></draw:text-box></draw:frame></text:span></text:p>
      <text:p text:style-name="P73_0"><text:span text:style-name="T15"><draw:frame draw:style-name="tableinfakeframe_gr5" svg:x="0cm" svg:y="0cm" draw:z-index="4" text:anchor-type="as-char"><draw:text-box><table:table table:style-name="Table6"><table:table-column table:style-name="Table6.A"/><table:table-column table:style-name="Table6.B"/><table:table-column table:style-name="Table6.C"/><table:table-column table:style-name="Table6.D"/><table:table-row table:style-name="Table6.1"><table:table-cell table:style-name="Table6.A1" office:value-type="string" table:number-columns-spanned="4"><text:p text:style-name="P79_0"><text:span text:style-name="T16">2026년 안전한국훈련 국민체험단 지원서</text:span></text:p></table:table-cell><table:covered-table-cell/><table:covered-table-cell/><table:covered-table-cell/></table:table-row><table:table-row table:style-name="Table6.2"><table:table-cell table:style-name="Table6.A2" office:value-type="string"><text:p text:style-name="P80_0"><text:span text:style-name="T17">성명</text:span></text:p></table:table-cell><table:table-cell table:style-name="Table6.B2" office:value-type="string"><text:p text:style-name="P81_0"><text:span text:style-name="T17"/></text:p></table:table-cell><table:table-cell table:style-name="Table6.C2" office:value-type="string"><text:p text:style-name="P80_0"><text:span text:style-name="T17">성별</text:span></text:p></table:table-cell><table:table-cell table:style-name="Table6.D2" office:value-type="string"><text:p text:style-name="P81_0"><text:span text:style-name="T17"/></text:p></table:table-cell></table:table-row><table:table-row table:style-name="Table6.3"><table:table-cell table:style-name="Table6.A3" office:value-type="string"><text:p text:style-name="P80_0"><text:span text:style-name="T17">생년월일</text:span></text:p></table:table-cell><table:table-cell table:style-name="Table6.B3" office:value-type="string"><text:p text:style-name="P81_0"><text:span text:style-name="T17">. <text:s text:c="2"/>. <text:s text:c="2"/>.</text:span></text:p></table:table-cell><table:table-cell table:style-name="Table6.C3" office:value-type="string"><text:p text:style-name="P82_0"><text:span text:style-name="T17">거주지역</text:span></text:p></table:table-cell><table:table-cell table:style-name="Table6.D3" office:value-type="string"><text:p text:style-name="P81_0"><text:span text:style-name="T17"/></text:p></table:table-cell></table:table-row><table:table-row table:style-name="Table6.4"><table:table-cell table:style-name="Table6.A4" office:value-type="string"><text:p text:style-name="P80_0"><text:span text:style-name="T17">직업 / 직군</text:span></text:p></table:table-cell><table:table-cell table:style-name="Table6.B4" office:value-type="string" table:number-columns-spanned="3"><text:p text:style-name="P83_0"><text:span text:style-name="T18"><text:s/>예) 회사원 / 금융권, 전문직 / IT, 전업주부, 학생 / OOO전공 등</text:span><text:span text:style-name="T19"/></text:p></table:table-cell><table:covered-table-cell/><table:covered-table-cell/></table:table-row><table:table-row table:style-name="Table6.5"><table:table-cell table:style-name="Table6.A5" office:value-type="string"><text:p text:style-name="P84_0"><text:span text:style-name="T17">휴대폰 번호</text:span></text:p></table:table-cell><table:table-cell table:style-name="Table6.B5" office:value-type="string" table:number-columns-spanned="3"><text:p text:style-name="P81_0"><text:span text:style-name="T17"/></text:p></table:table-cell><table:covered-table-cell/><table:covered-table-cell/></table:table-row><table:table-row table:style-name="Table6.6"><table:table-cell table:style-name="Table6.A6" office:value-type="string"><text:p text:style-name="P80_0"><text:span text:style-name="T17">E-mail</text:span></text:p></table:table-cell><table:table-cell table:style-name="Table6.B6" office:value-type="string" table:number-columns-spanned="3"><text:p text:style-name="P81_0"><text:span text:style-name="T17"/></text:p></table:table-cell><table:covered-table-cell/><table:covered-table-cell/></table:table-row><table:table-row table:style-name="Table6.7"><table:table-cell table:style-name="Table6.A7" office:value-type="string"><text:p text:style-name="P85_0"><text:span text:style-name="T20">하고 싶은 말</text:span></text:p></table:table-cell><table:table-cell table:style-name="Table6.B7" office:value-type="string" table:number-columns-spanned="3"><text:p text:style-name="P86_0"><text:span text:style-name="T19"><text:s/><text:s text:c="1"/>정부주관 국민평가단 및 국민체험단 참여경험, 자기소개, 지원동기 등</text:span></text:p></table:table-cell><table:covered-table-cell/><table:covered-table-cell/></table:table-row><table:table-row table:style-name="Table6.8"><table:table-cell table:style-name="Table6.A8" office:value-type="string" table:number-columns-spanned="4"><text:p text:style-name="P87_0"><text:span text:style-name="T21"><text:s/></text:span><text:span text:style-name="T22"><text:s/></text:span><text:span text:style-name="T23">상기 본인은 「2026년 안전한국훈련」 국민체험단</text:span><text:span text:style-name="T24"><text:s/>모집에</text:span><text:span text:style-name="T21"><text:s/>지원합니다.</text:span></text:p><text:p text:style-name="P88_0"><text:span text:style-name="T25">2026. <text:s text:c="2"/>. <text:s text:c="3"/>.</text:span></text:p><text:p text:style-name="P88_0"><text:span text:style-name="T25"/></text:p><text:p text:style-name="P87_0"><text:span text:style-name="T25"><text:s/><text:s text:c="31"/>지원자</text:span><text:span text:style-name="T26"><text:s/>: <text:s text:c="9"/></text:span><text:span text:style-name="T25"><text:s/></text:span></text:p></table:table-cell><table:covered-table-cell/><table:covered-table-cell/><table:covered-table-cell/></table:table-row></table:table></draw:text-box></draw:frame></text:span></text:p>
      <text:p text:style-name="P72_0"><text:span text:style-name="T8"/></text:p>
      <text:p text:style-name="P73_0"><text:span text:style-name="T15"><draw:frame draw:style-name="tableinfakeframe_gr7" svg:x="0cm" svg:y="0cm" draw:z-index="5" text:anchor-type="as-char"><draw:text-box><table:table table:style-name="Table7"><table:table-column table:style-name="Table7.A"/><table:table-row table:style-name="Table7.1"><table:table-cell table:style-name="Table7.A1" office:value-type="string"><text:p text:style-name="P19_0"><text:span text:style-name="T27">개인정보 수집 ․ 이용 동의서</text:span></text:p></table:table-cell></table:table-row><table:table-row table:style-name="Table7.2"><table:table-cell table:style-name="Table7.A2" office:value-type="string"><text:p text:style-name="P89_0"><text:span text:style-name="T17">■ 개인정보 수집∙이용에 대한 동의</text:span></text:p><text:p text:style-name="P90_0"><text:span text:style-name="T28">개인정보 수집 및 이용에 동의함 □ <text:s text:c="3"/>개인정보 수집 및 이용에 동의하지 않음 □</text:span></text:p><text:p text:style-name="P91_0"><text:span text:style-name="T28"><draw:frame draw:style-name="tableinfakeframe_gr6" svg:x="0cm" svg:y="0cm" draw:z-index="6" text:anchor-type="as-char"><draw:text-box><table:table table:style-name="Table8"><table:table-column table:style-name="Table8.A"/><table:table-column table:style-name="Table8.B"/><table:table-row table:style-name="Table8.1"><table:table-cell table:style-name="Table8.A1" office:value-type="string"><text:p text:style-name="P92_0"><text:span text:style-name="T29">수집 항목</text:span></text:p></table:table-cell><table:table-cell table:style-name="Table8.B1" office:value-type="string"><text:p text:style-name="P93_0"><text:span text:style-name="T49">성명, 성별, 생년월일, 휴대전화번호, 전자우편주소 등</text:span></text:p></table:table-cell></table:table-row><table:table-row table:style-name="Table8.2"><table:table-cell table:style-name="Table8.A2" office:value-type="string"><text:p text:style-name="P92_0"><text:span text:style-name="T29">개인정보의</text:span></text:p><text:p text:style-name="P92_0"><text:span text:style-name="T29">수집 및 이용목적</text:span></text:p></table:table-cell><table:table-cell table:style-name="Table8.B2" office:value-type="string"><text:p text:style-name="P93_0"><text:span text:style-name="T30">제공하신 정보는 국민체험단 선정, 정보 제공, 사후 관리 등을 위해 사용합니다.</text:span></text:p><text:p text:style-name="P94_0"><text:span text:style-name="T31">① 본인 확인 : 성명, 성별, 생년월일, 휴대전화번호</text:span></text:p><text:p text:style-name="P93_0"><text:span text:style-name="T31">② 연락을 위한 정보 : 성명, 주소, 휴대전화번호, 전자우편주소</text:span></text:p><text:p text:style-name="P93_0"><text:span text:style-name="T31">③ 선정절차에 이용 : 거주지역, 생년월일, 직업/직군 등</text:span></text:p><text:p text:style-name="P93_0"><text:span text:style-name="T31">④ 상기 정보 이외 정보는 수집하지 않습니다.</text:span></text:p></table:table-cell></table:table-row><table:table-row table:style-name="Table8.3"><table:table-cell table:style-name="Table8.A3" office:value-type="string"><text:p text:style-name="P92_0"><text:span text:style-name="T29">개인정보의 보유 및 이용기간</text:span></text:p></table:table-cell><table:table-cell table:style-name="Table8.B3" office:value-type="string"><text:p text:style-name="P93_0"><text:span text:style-name="T32">국민체험단 선정과 평가의 공정성 유지를 위해 향후 1년간 개인정보</text:span><text:span text:style-name="T33"><text:s/></text:span><text:span text:style-name="T34">보관 및 행정안전부의 평가결과 사후 확인을 위해 행정안전부 또는</text:span><text:span text:style-name="T33"><text:s/>시·도에 제공할 수 있으며, 보관 필요가 없게 된 경우 즉시 관련 정보를 삭제합니다.</text:span></text:p></table:table-cell></table:table-row><table:table-row table:style-name="Table8.4"><table:table-cell table:style-name="Table8.A4" office:value-type="string" table:number-columns-spanned="2"><text:p text:style-name="P95_0"><text:span text:style-name="T33">※ 귀하는 이에 대한 동의를 거부할 수 있습니다. <text:s text:c="1"/>다만, 동의가 없을 경우 선발이 불가능할 수 있음을 알려드립니다.</text:span></text:p></table:table-cell><table:covered-table-cell/></table:table-row></table:table></draw:text-box></draw:frame> </text:span></text:p></table:table-cell></table:table-row><table:table-row table:style-name="Table7.3"><table:table-cell table:style-name="Table7.A3" office:value-type="string"><text:p text:style-name="P96_0"><text:span text:style-name="T48"><text:s/></text:span><text:span text:style-name="T33"/></text:p><text:p text:style-name="P97_0"><text:span text:style-name="T35"><text:s/><text:s text:c="1"/>본인은 000의 2026년 안전한국훈련 국민체험단 모집에 지원함에 있어 개인정보 수집·이용에 관한 본 동의서의 내용을 충분히 숙지하였으며, 이에 동의합니다.</text:span></text:p><text:p text:style-name="P98_0"><text:span text:style-name="T8"/></text:p><text:p text:style-name="P98_0"><text:span text:style-name="T36">2026년 <text:s text:c="4"/>월 <text:s text:c="6"/>일 </text:span></text:p><text:p text:style-name="P98_0"><text:span text:style-name="T36"/></text:p><text:p text:style-name="P99_0"><text:span text:style-name="T36">성명 : <text:s text:c="12"/>(서명 또는 날인)</text:span></text:p><text:p text:style-name="P100_0"><text:span text:style-name="T32"/></text:p><text:p text:style-name="P100_0"><text:span text:style-name="T32">※ 출력하여 작성･서명 후, 스캔본을 지원서와 함께 제출</text:span></text:p></table:table-cell></table:table-row></table:table></draw:text-box></draw:frame></text:span></text:p>
    </office:text>
  </office:body>
</office:document-content>
</file>

<file path=styles.xml><?xml version="1.0" encoding="utf-8"?>
<office:document-styles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HCI Poppy" style:name="HCI Poppy"/>
    <style:font-face svg:font-family="HY견고딕" style:name="HY견고딕"/>
    <style:font-face svg:font-family="HY중고딕" style:name="HY중고딕"/>
    <style:font-face svg:font-family="HY헤드라인M" style:name="HY헤드라인M"/>
    <style:font-face svg:font-family="굴림체" style:name="굴림체"/>
    <style:font-face svg:font-family="맑은 고딕" style:name="맑은 고딕"/>
    <style:font-face svg:font-family="문체부 제목 돋음체" style:name="문체부 제목 돋음체"/>
    <style:font-face svg:font-family="한양신명조" style:name="한양신명조"/>
    <style:font-face svg:font-family="한양중고딕" style:name="한양중고딕"/>
    <style:font-face svg:font-family="한컴바탕" style:name="한컴바탕"/>
    <style:font-face svg:font-family="함초롬돋움" style:name="함초롬돋움"/>
    <style:font-face svg:font-family="함초롬바탕" style:name="함초롬바탕"/>
    <style:font-face svg:font-family="휴먼명조" style:name="휴먼명조"/>
  </office:font-face-decls>
  <office:styles>
    <style:default-style style:family="text">
      <style:graphic-properties/>
      <style:paragraph-properties/>
      <style:text-properties/>
      <style:table-properties/>
      <style:table-column-properties/>
      <style:table-row-properties/>
      <style:table-cell-properties/>
    </style:default-style>
    <style:style style:name="바탕글" style:display-name="바탕글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본문" style:display-name="본문" style:family="paragraph">
      <style:paragraph-properties fo:line-height="160%" fo:text-align="justify" fo:margin-left="0.529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1" style:display-name="개요 1" style:family="paragraph">
      <style:paragraph-properties fo:line-height="160%" fo:text-align="justify" fo:margin-left="0.353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0.706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2" style:display-name="개요 2" style:family="paragraph">
      <style:paragraph-properties fo:line-height="160%" fo:text-align="justify" fo:margin-left="0.706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.411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3" style:display-name="개요 3" style:family="paragraph">
      <style:paragraph-properties fo:line-height="160%" fo:text-align="justify" fo:margin-left="1.058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2.117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4" style:display-name="개요 4" style:family="paragraph">
      <style:paragraph-properties fo:line-height="160%" fo:text-align="justify" fo:margin-left="1.411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2.822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5" style:display-name="개요 5" style:family="paragraph">
      <style:paragraph-properties fo:line-height="160%" fo:text-align="justify" fo:margin-left="1.764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3.528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6" style:display-name="개요 6" style:family="paragraph">
      <style:paragraph-properties fo:line-height="160%" fo:text-align="justify" fo:margin-left="2.117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4.233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7" style:display-name="개요 7" style:family="paragraph">
      <style:paragraph-properties fo:line-height="160%" fo:text-align="justify" fo:margin-left="2.469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4.939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쪽 번호" style:display-name="쪽 번호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머리말" style:display-name="머리말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9.00pt" style:font-size-asian="9.00pt" style:font-size-complex="9.00pt" fo:letter-spacing="0.00pt" fo:language="en" style:language-asian="ko" fo:country="US" style:country-asian="KR" style:letter-kerning="false"/>
    </style:style>
    <style:style style:name="각주" style:display-name="각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미주" style:display-name="미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메모" style:display-name="메모" style:family="paragraph">
      <style:paragraph-properties fo:line-height="13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9.00pt" style:font-size-asian="9.00pt" style:font-size-complex="9.00pt" fo:letter-spacing="-0.45pt" fo:language="en" style:language-asian="ko" fo:country="US" style:country-asian="KR" style:letter-kerning="false"/>
    </style:style>
    <style:style style:name="xl65" style:display-name="xl65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66" style:display-name="xl66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7" style:display-name="xl67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굴림체" style:font-name-asian="굴림체" style:font-name-complex="한컴바탕" fo:font-family="굴림체" style:font-family-asian="굴림체" style:font-family-complex="한컴바탕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xl69" style:display-name="xl69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xl68" style:display-name="xl68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70" style:display-name="xl70" style:family="paragraph">
      <style:paragraph-properties fo:line-height="100%" fo:text-align="justify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HY중고딕" style:font-name-asian="HY중고딕" style:font-name-complex="HY중고딕" fo:font-family="HY중고딕" style:font-family-asian="HY중고딕" style:font-family-complex="HY중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71" style:display-name="xl71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HY중고딕" style:font-name-asian="HY중고딕" style:font-name-complex="HY중고딕" fo:font-family="HY중고딕" style:font-family-asian="HY중고딕" style:font-family-complex="HY중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73" style:display-name="xl73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72" style:display-name="xl72" style:family="paragraph">
      <style:paragraph-properties fo:line-height="100%" fo:text-align="justify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8.00pt" style:font-size-asian="8.00pt" style:font-size-complex="8.00pt" fo:letter-spacing="0.00pt" fo:language="en" style:language-asian="ko" fo:country="US" style:country-asian="KR" style:letter-kerning="false"/>
    </style:style>
    <style:style style:name="#세부사업명" style:display-name="#세부사업명" style:family="paragraph">
      <style:paragraph-properties fo:line-height="13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style:letter-kerning="false"/>
    </style:style>
    <text:notes-configuration text:note-class="footnote" text:start-value="0" style:num-prefix="" style:num-suffix=")" style:num-format="1"/>
    <text:notes-configuration text:note-class="endnote" text:start-value="0" style:num-prefix="" style:num-suffix=")" style:num-format="1"/>
  </office:styles>
  <office:automatic-styles>
    <style:page-layout style:name="Mpm1">
      <style:page-layout-properties fo:page-width="21.000cm" fo:page-height="29.700cm" style:print-orientation="portrait" fo:margin-left="2.000cm" fo:margin-right="2.000cm" fo:margin-top="1.000cm" fo:margin-bottom="1.000cm" fo:border="none" style:shadow="none" style:writing-mode="lr-tb">
        <style:columns fo:column-count="1">
          <style:column style:rel-width="9622*"/>
          <style:column-sep style:style="none" style:width="0.010cm" style:color="#000000"/>
        </style:columns>
      </style:page-layout-properties>
      <style:header-style>
        <style:header-footer-properties svg:height="1.000cm"/>
      </style:header-style>
      <style:footer-style>
        <style:header-footer-properties svg:height="1.000cm"/>
      </style:footer-style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meta>
    <dc:title>Ⅰ</dc:title>
    <dc:description/>
    <dc:subject/>
    <meta:keyword/>
    <dc:creator>Administrator</dc:creator>
    <meta:creation-date>2014-02-05T05:34:12.000</meta:creation-date>
    <meta:print-date>60056-05-28T05:36:10.000000955</meta:print-date>
    <meta:generator>hwp/hangul/11, 0, 0, 65535/NAME="Red_Hat_Enterprise_Linux_Server"</meta:generator>
  </office:meta>
</office:document-meta>
</file>