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meta.xml"/>
  <manifest:file-entry manifest:media-type="" manifest:full-path="Pictures/EMB0001e4a22592.jpg"/>
  <manifest:file-entry manifest:media-type="" manifest:full-path="Pictures/EMB0001e4a22593.jpg"/>
  <manifest:file-entry manifest:media-type="" manifest:full-path="Pictures/EMB0001e4a22594.jpg"/>
  <manifest:file-entry manifest:media-type="" manifest:full-path="Pictures/EMB0001e4a22595.jpg"/>
  <manifest:file-entry manifest:media-type="" manifest:full-path="Pictures/EMB0001e4a22596.jpg"/>
  <manifest:file-entry manifest:media-type="" manifest:full-path="Pictures/EMB0001e4a22597.jpg"/>
  <manifest:file-entry manifest:media-type="" manifest:full-path="Pictures/EMB0001e4a22598.jpg"/>
  <manifest:file-entry manifest:media-type="text/xml" manifest:full-path="settings.xml"/>
  <manifest:file-entry manifest:media-type="text/xml" manifest:full-path="styles.xml"/>
</manifest:manifest>
</file>

<file path=content.xml><?xml version="1.0" encoding="utf-8"?>
<office:document-content xmlns:r="http://schemas.openxmlformats.org/officeDocument/2006/relationships" xmlns:office="urn:oasis:names:tc:opendocument:xmlns:office:1.0" xmlns:meta="urn:oasis:names:tc:opendocument:xmlns:meta:1.0" xmlns:config="urn:oasis:names:tc:opendocument:xmlns:config:1.0" xmlns:text="urn:oasis:names:tc:opendocument:xmlns:text:1.0" xmlns:table="urn:oasis:names:tc:opendocument:xmlns:table:1.0" xmlns:draw="urn:oasis:names:tc:opendocument:xmlns:drawing:1.0" xmlns:presentation="urn:oasis:names:tc:opendocument:xmlns:presentation:1.0" xmlns:dr3d="urn:oasis:names:tc:opendocument:xmlns:dr3d:1.0" xmlns:chart="urn:oasis:names:tc:opendocument:xmlns:chart:1.0" xmlns:form="urn:oasis:names:tc:opendocument:xmlns:form:1.0" xmlns:script="urn:oasis:names:tc:opendocument:xmlns:script:1.0" xmlns:style="urn:oasis:names:tc:opendocument:xmlns:style:1.0" xmlns:number="urn:oasis:names:tc:opendocument:xmlns:datastyle:1.0" xmlns:anim="urn:oasis:names:tc:opendocument:xmlns:animation:1.0" xmlns:xlink="http://www.w3.org/1999/xlink" xmlns:math="http://www.w3.org/1998/Math/MathML" xmlns:xforms="http://www.w3.org/2002/xforms" xmlns:fo="urn:oasis:names:tc:opendocument:xmlns:xsl-fo-compatible:1.0" xmlns:svg="urn:oasis:names:tc:opendocument:xmlns:svg-compatible:1.0" xmlns:smil="urn:oasis:names:tc:opendocument:xmlns:smil-compatible:1.0" xmlns:ooo="http://openoffice.org/2004/office" xmlns:ooow="http://openoffice.org/2004/writer" xmlns:oooc="http://openoffice.org/2004/calc" xmlns:dom="http://www.w3.org/2001/xml-events" xmlns:xsd="http://www.w3.org/2001/XMLSchema" xmlns:officeooo="http://openoffice.org/2009/office" xmlns:dc="http://purl.org/dc/elements/1.1/">
  <office:font-face-decls>
    <style:font-face svg:font-family="#태고딕" style:name="#태고딕"/>
    <style:font-face svg:font-family="-윤고딕110" style:name="-윤고딕110"/>
    <style:font-face svg:font-family="-윤고딕120" style:name="-윤고딕120"/>
    <style:font-face svg:font-family="-윤고딕310" style:name="-윤고딕310"/>
    <style:font-face svg:font-family="-윤고딕320" style:name="-윤고딕320"/>
    <style:font-face svg:font-family="-윤명조120" style:name="-윤명조120"/>
    <style:font-face svg:font-family="HCI Hollyhock" style:name="HCI Hollyhock"/>
    <style:font-face svg:font-family="HCI Poppy" style:name="HCI Poppy"/>
    <style:font-face svg:font-family="HCI Tulip" style:name="HCI Tulip"/>
    <style:font-face svg:font-family="HY울릉도M" style:name="HY울릉도M"/>
    <style:font-face svg:font-family="HY헤드라인M" style:name="HY헤드라인M"/>
    <style:font-face svg:font-family="Times New Roman" style:name="Times New Roman"/>
    <style:font-face svg:font-family="YDVYGOStd12" style:name="YDVYGOStd12"/>
    <style:font-face svg:font-family="Yoon가변 윤고딕 120_TT" style:name="Yoon가변 윤고딕 120_TT"/>
    <style:font-face svg:font-family="굴림" style:name="굴림"/>
    <style:font-face svg:font-family="굴림체" style:name="굴림체"/>
    <style:font-face svg:font-family="맑은 고딕" style:name="맑은 고딕"/>
    <style:font-face svg:font-family="바탕" style:name="바탕"/>
    <style:font-face svg:font-family="산돌명조 L" style:name="산돌명조 L"/>
    <style:font-face svg:font-family="산세리프" style:name="산세리프"/>
    <style:font-face svg:font-family="신명 태고딕" style:name="신명 태고딕"/>
    <style:font-face svg:font-family="타이포_씨고딕 140" style:name="타이포_씨고딕 140"/>
    <style:font-face svg:font-family="한양견고딕" style:name="한양견고딕"/>
    <style:font-face svg:font-family="한양그래픽" style:name="한양그래픽"/>
    <style:font-face svg:font-family="한양신명조" style:name="한양신명조"/>
    <style:font-face svg:font-family="한양중고딕" style:name="한양중고딕"/>
    <style:font-face svg:font-family="한컴돋움" style:name="한컴돋움"/>
    <style:font-face svg:font-family="한컴바탕" style:name="한컴바탕"/>
    <style:font-face svg:font-family="함초롬돋움" style:name="함초롬돋움"/>
    <style:font-face svg:font-family="함초롬바탕" style:name="함초롬바탕"/>
    <style:font-face svg:font-family="휴먼고딕" style:name="휴먼고딕"/>
    <style:font-face svg:font-family="휴먼명조" style:name="휴먼명조"/>
  </office:font-face-decls>
  <office:automatic-styles>
    <style:style style:name="T17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5.00pt" style:font-size-asian="5.00pt" style:font-size-complex="5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able1" style:family="table">
      <style:table-properties style:width="16.701cm" table:align="left" fo:margin="0.100cm" style:shadow="none" style:may-break-between-rows="true" table:border-model="collapsing"/>
    </style:style>
    <style:style style:name="Table1.A" style:family="table-column">
      <style:table-column-properties style:column-width="16.701cm"/>
    </style:style>
    <style:style style:name="Table1.1" style:family="table-row">
      <style:table-row-properties style:min-row-height="2.82pt" fo:keep-together="auto"/>
    </style:style>
    <style:style style:name="Table1.A1" style:family="table-cell">
      <style:table-cell-properties style:vertical-align="middle" style:shadow="none" fo:border="none" fo:padding-top="0.050cm" fo:padding-bottom="0.050cm" fo:padding-left="0.180cm" fo:padding-right="0.180cm"/>
    </style:style>
    <style:style style:name="Table1.2" style:family="table-row">
      <style:table-row-properties style:min-row-height="2.82pt" fo:keep-together="auto"/>
    </style:style>
    <style:style style:name="Table1.A2" style:family="table-cell">
      <style:table-cell-properties style:vertical-align="middle" style:shadow="none" fo:border="none" fo:padding-top="0.050cm" fo:padding-bottom="0.050cm" fo:padding-left="0.180cm" fo:padding-right="0.180cm"/>
    </style:style>
    <style:style style:name="Table1.3" style:family="table-row">
      <style:table-row-properties style:min-row-height="2.82pt" fo:keep-together="auto"/>
    </style:style>
    <style:style style:name="Table1.A3" style:family="table-cell">
      <style:table-cell-properties style:vertical-align="middle" style:shadow="none" fo:border="none" fo:padding-top="0.050cm" fo:padding-bottom="0.050cm" fo:padding-left="0.180cm" fo:padding-right="0.180cm"/>
    </style:style>
    <style:style style:name="Table1.4" style:family="table-row">
      <style:table-row-properties style:min-row-height="102.82pt" fo:keep-together="auto"/>
    </style:style>
    <style:style style:name="Table1.A4" style:family="table-cell">
      <style:table-cell-properties style:vertical-align="middle" style:shadow="none" fo:border="none" fo:padding-top="0.050cm" fo:padding-bottom="0.050cm" fo:padding-left="0.180cm" fo:padding-right="0.180cm"/>
    </style:style>
    <style:style style:name="Table1.5" style:family="table-row">
      <style:table-row-properties style:min-row-height="28.82pt" fo:keep-together="auto"/>
    </style:style>
    <style:style style:name="Table1.A5" style:family="table-cell">
      <style:table-cell-properties style:vertical-align="middle" style:shadow="none" fo:border="none" fo:padding-top="0.050cm" fo:padding-bottom="0.050cm" fo:padding-left="0.180cm" fo:padding-right="0.180cm"/>
    </style:style>
    <style:style style:name="Table1.6" style:family="table-row">
      <style:table-row-properties style:min-row-height="202.82pt" fo:keep-together="auto"/>
    </style:style>
    <style:style style:name="Table1.A6" style:family="table-cell">
      <style:table-cell-properties style:vertical-align="middle" style:shadow="none" fo:border="none" fo:padding-top="0.050cm" fo:padding-bottom="0.050cm" fo:padding-left="0.180cm" fo:padding-right="0.180cm"/>
    </style:style>
    <style:style style:name="P42_0_MS1_b3" style:parent-style-name="Standard" style:master-page-name="Standard" style:family="paragraph">
      <style:paragraph-properties fo:line-height="160%" fo:text-align="end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33" style:family="text">
      <style:text-properties fo:color="#ff0000" style:text-outline="false" style:text-line-through-style="solid" style:text-position="0% 100%" style:font-name="HCI Poppy" style:font-name-asian="휴먼명조" style:font-name-complex="함초롬바탕" fo:font-family="HCI Poppy" style:font-family-asian="휴먼명조" style:font-family-complex="함초롬바탕" fo:font-size="15.00pt" style:font-size-asian="15.00pt" style:font-size-complex="15.00pt" fo:letter-spacing="-1.35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able3" style:family="table">
      <style:table-properties style:width="16.401cm" table:align="left" fo:margin="0cm" style:shadow="none" style:may-break-between-rows="true" table:border-model="collapsing"/>
    </style:style>
    <style:style style:name="Table3.A" style:family="table-column">
      <style:table-column-properties style:column-width="16.401cm"/>
    </style:style>
    <style:style style:name="Table3.1" style:family="table-row">
      <style:table-row-properties style:min-row-height="588.55pt" fo:keep-together="auto"/>
    </style:style>
    <style:style style:name="Table3.A1" style:family="table-cell">
      <style:table-cell-properties style:vertical-align="middle" style:shadow="none" fo:border="0.012cm dotted #000000" fo:padding="0.500cm"/>
    </style:style>
    <style:style style:name="T34" style:family="text">
      <style:text-properties fo:color="#000000" style:text-outline="false" style:text-line-through-style="solid" style:text-position="0% 100%" style:font-name="HY헤드라인M" style:font-name-asian="HY헤드라인M" style:font-name-complex="HY헤드라인M" fo:font-family="HY헤드라인M" style:font-family-asian="HY헤드라인M" style:font-family-complex="HY헤드라인M" fo:font-size="26.00pt" style:font-size-asian="26.00pt" style:font-size-complex="26.00pt" fo:letter-spacing="8.06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327_0_MS2_b3" style:parent-style-name="Standard" style:master-page-name="MP2" style:family="paragraph">
      <style:paragraph-properties fo:line-height="123%" fo:text-align="center" fo:margin-left="0cm" fo:margin-right="0cm" fo:text-indent="0cm" fo:margin-top="0.353cm" fo:margin-bottom="0cm" fo:background-color="transparent" fo:border="none" style:shadow="none" style:text-autospace="none" style:vertical-align="auto" style:snap-to-layout-grid="true"/>
    </style:style>
    <style:style style:name="T45" style:family="text">
      <style:text-properties fo:color="#000000" style:text-outline="false" style:text-line-through-style="solid" style:text-position="0% 100%" style:font-name="HCI Poppy" style:font-name-asian="휴먼명조" style:font-name-complex="함초롬바탕" fo:font-family="HCI Poppy" style:font-family-asian="휴먼명조" style:font-family-complex="함초롬바탕" fo:font-size="15.00pt" style:font-size-asian="15.00pt" style:font-size-complex="15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able4" style:family="table">
      <style:table-properties style:width="4.718cm" table:align="left" fo:margin="0cm" style:shadow="none" style:may-break-between-rows="true" table:border-model="collapsing"/>
    </style:style>
    <style:style style:name="Table4.A" style:family="table-column">
      <style:table-column-properties style:column-width="1.173cm"/>
    </style:style>
    <style:style style:name="Table4.B" style:family="table-column">
      <style:table-column-properties style:column-width="0.275cm"/>
    </style:style>
    <style:style style:name="Table4.C" style:family="table-column">
      <style:table-column-properties style:column-width="3.270cm"/>
    </style:style>
    <style:style style:name="Table4.1" style:family="table-row">
      <style:table-row-properties style:min-row-height="30.14pt" fo:keep-together="auto"/>
    </style:style>
    <style:style style:name="Table4.A1" style:family="table-cell">
      <style:table-cell-properties style:vertical-align="middle" style:shadow="none" fo:background-color="#6699cc" fo:border="0.012cm solid #000000" fo:padding="0.050cm"/>
    </style:style>
    <style:style style:name="Table4.B1" style:family="table-cell">
      <style:table-cell-properties style:vertical-align="middle" style:shadow="none" fo:border-top="none" fo:border-bottom="none" fo:border-left="0.012cm solid #000000" fo:border-right="none" fo:padding="0.050cm"/>
    </style:style>
    <style:style style:name="Table4.C1" style:family="table-cell">
      <style:table-cell-properties style:vertical-align="middle" style:shadow="none" fo:border-top="none" fo:border-bottom="0.03cm solid #000000" fo:border-left="none" fo:border-right="none" fo:padding="0.050cm"/>
    </style:style>
    <style:style style:name="T46" style:family="text">
      <style:text-properties fo:color="#282828" style:text-outline="false" style:text-line-through-style="solid" style:text-position="0% 100%" style:font-name="HCI Poppy" style:font-name-asian="휴먼명조" style:font-name-complex="함초롬바탕" fo:font-family="HCI Poppy" style:font-family-asian="휴먼명조" style:font-family-complex="함초롬바탕" fo:font-size="12.00pt" style:font-size-asian="12.00pt" style:font-size-complex="12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40_0_b4" style:parent-style-name="Standard" style:family="paragraph">
      <style:paragraph-properties fo:line-height="160%" fo:text-align="justify" fo:margin-left="0cm" fo:margin-right="0cm" fo:text-indent="0cm" fo:margin-top="0cm" fo:margin-bottom="0cm" fo:break-before="page" fo:background-color="transparent" fo:border="none" style:shadow="none" style:text-autospace="none" style:vertical-align="auto" style:snap-to-layout-grid="true"/>
    </style:style>
    <style:style style:name="T314" style:family="text">
      <style:text-properties fo:color="#000000" style:text-outline="false" style:text-line-through-style="solid" style:text-position="0% 100%" style:font-name="HY헤드라인M" style:font-name-asian="HY헤드라인M" style:font-name-complex="HY헤드라인M" fo:font-family="HY헤드라인M" style:font-family-asian="HY헤드라인M" style:font-family-complex="HY헤드라인M" fo:font-size="1.00pt" style:font-size-asian="1.00pt" style:font-size-complex="1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T315" style:family="text">
      <style:text-properties fo:color="#000000" style:text-outline="false" style:text-line-through-style="solid" style:text-position="0% 100%" style:font-name="HY헤드라인M" style:font-name-asian="HY헤드라인M" style:font-name-complex="HY헤드라인M" fo:font-family="HY헤드라인M" style:font-family-asian="HY헤드라인M" style:font-family-complex="HY헤드라인M" fo:font-size="10.00pt" style:font-size-asian="10.00pt" style:font-size-complex="10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328_0" style:parent-style-name="Standard" style:family="paragraph">
      <style:paragraph-properties fo:line-height="123%" fo:text-align="justify" fo:margin-left="0.799cm" fo:margin-right="0cm" fo:text-indent="-0.799cm" fo:margin-top="0cm" fo:margin-bottom="0cm" fo:background-color="transparent" fo:border="none" style:shadow="none" style:text-autospace="none" style:vertical-align="auto" style:snap-to-layout-grid="true"/>
    </style:style>
    <style:style style:name="T57" style:family="text">
      <style:text-properties fo:color="#000000" style:text-outline="false" style:text-line-through-style="solid" style:text-position="0% 100%" style:font-name="HY헤드라인M" style:font-name-asian="HY헤드라인M" style:font-name-complex="HY헤드라인M" fo:font-family="HY헤드라인M" style:font-family-asian="HY헤드라인M" style:font-family-complex="HY헤드라인M" fo:font-size="16.00pt" style:font-size-asian="16.00pt" style:font-size-complex="16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T317" style:family="text">
      <style:text-properties fo:color="#000000" style:text-outline="false" style:text-line-through-style="solid" style:text-position="0% 100%" style:font-name="HCI Poppy" style:font-name-asian="휴먼명조" style:font-name-complex="함초롬바탕" fo:font-family="HCI Poppy" style:font-family-asian="휴먼명조" style:font-family-complex="함초롬바탕" fo:font-size="6.00pt" style:font-size-asian="6.00pt" style:font-size-complex="6.00pt" fo:letter-spacing="-0.9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15_0" style:parent-style-name="Standard" style:family="paragraph">
      <style:paragraph-properties fo:line-height="160%" fo:text-align="justify" fo:margin-left="0.799cm" fo:margin-right="0cm" fo:text-indent="-0.799cm" fo:margin-top="0cm" fo:margin-bottom="0cm" fo:background-color="transparent" fo:border="none" style:shadow="none" style:text-autospace="none" style:vertical-align="auto" style:snap-to-layout-grid="true"/>
    </style:style>
    <style:style style:name="T42" style:family="text">
      <style:text-properties fo:color="#000000" style:text-outline="false" style:text-line-through-style="solid" style:text-position="0% 100%" style:font-name="HCI Poppy" style:font-name-asian="휴먼명조" style:font-name-complex="함초롬바탕" fo:font-family="HCI Poppy" style:font-family-asian="휴먼명조" style:font-family-complex="함초롬바탕" fo:font-size="15.00pt" style:font-size-asian="15.00pt" style:font-size-complex="15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329_0" style:parent-style-name="Standard" style:family="paragraph">
      <style:paragraph-properties fo:line-height="95%" fo:text-align="justify" fo:margin-left="1.110cm" fo:margin-right="0cm" fo:text-indent="-1.110cm" fo:margin-top="0cm" fo:margin-bottom="0cm" fo:background-color="transparent" fo:border="none" style:shadow="none" style:text-autospace="none" style:vertical-align="auto" style:snap-to-layout-grid="true">
        <style:tab-stops>
          <style:tab-stop style:position="0.651cm" style:type="left" style:leader-style="none"/>
          <style:tab-stop style:position="2.822cm" style:type="left" style:leader-style="none"/>
          <style:tab-stop style:position="4.233cm" style:type="left" style:leader-style="none"/>
          <style:tab-stop style:position="5.644cm" style:type="left" style:leader-style="none"/>
          <style:tab-stop style:position="7.056cm" style:type="left" style:leader-style="none"/>
          <style:tab-stop style:position="8.467cm" style:type="left" style:leader-style="none"/>
          <style:tab-stop style:position="9.878cm" style:type="left" style:leader-style="none"/>
          <style:tab-stop style:position="11.289cm" style:type="left" style:leader-style="none"/>
          <style:tab-stop style:position="12.700cm" style:type="left" style:leader-style="none"/>
          <style:tab-stop style:position="14.111cm" style:type="left" style:leader-style="none"/>
          <style:tab-stop style:position="15.522cm" style:type="left" style:leader-style="none"/>
          <style:tab-stop style:position="16.933cm" style:type="left" style:leader-style="none"/>
          <style:tab-stop style:position="18.344cm" style:type="left" style:leader-style="none"/>
          <style:tab-stop style:position="19.756cm" style:type="left" style:leader-style="none"/>
          <style:tab-stop style:position="21.167cm" style:type="left" style:leader-style="none"/>
          <style:tab-stop style:position="22.578cm" style:type="left" style:leader-style="none"/>
          <style:tab-stop style:position="23.989cm" style:type="left" style:leader-style="none"/>
          <style:tab-stop style:position="25.400cm" style:type="left" style:leader-style="none"/>
          <style:tab-stop style:position="26.811cm" style:type="left" style:leader-style="none"/>
          <style:tab-stop style:position="28.222cm" style:type="left" style:leader-style="none"/>
          <style:tab-stop style:position="29.633cm" style:type="left" style:leader-style="none"/>
          <style:tab-stop style:position="31.044cm" style:type="left" style:leader-style="none"/>
          <style:tab-stop style:position="32.456cm" style:type="left" style:leader-style="none"/>
          <style:tab-stop style:position="33.867cm" style:type="left" style:leader-style="none"/>
          <style:tab-stop style:position="35.278cm" style:type="left" style:leader-style="none"/>
          <style:tab-stop style:position="36.689cm" style:type="left" style:leader-style="none"/>
          <style:tab-stop style:position="38.100cm" style:type="left" style:leader-style="none"/>
          <style:tab-stop style:position="39.511cm" style:type="left" style:leader-style="none"/>
          <style:tab-stop style:position="40.922cm" style:type="left" style:leader-style="none"/>
          <style:tab-stop style:position="42.333cm" style:type="left" style:leader-style="none"/>
          <style:tab-stop style:position="43.744cm" style:type="left" style:leader-style="none"/>
        </style:tab-stops>
      </style:paragraph-properties>
    </style:style>
    <style:style style:name="T95" style:family="text">
      <style:text-properties fo:color="#000000" style:text-outline="false" style:text-line-through-style="solid" style:text-position="0% 100%" style:font-name="HCI Poppy" style:font-name-asian="휴먼명조" style:font-name-complex="함초롬바탕" fo:font-family="HCI Poppy" style:font-family-asian="휴먼명조" style:font-family-complex="함초롬바탕" fo:font-size="6.00pt" style:font-size-asian="6.00pt" style:font-size-complex="6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16_0" style:parent-style-name="Standard" style:family="paragraph">
      <style:paragraph-properties fo:line-height="160%" fo:text-align="justify" fo:margin-left="1.053cm" fo:margin-right="0cm" fo:text-indent="-1.053cm" fo:margin-top="0cm" fo:margin-bottom="0cm" fo:background-color="transparent" fo:border="none" style:shadow="none" style:text-autospace="none" style:vertical-align="auto" style:snap-to-layout-grid="true">
        <style:tab-stops>
          <style:tab-stop style:position="0.651cm" style:type="left" style:leader-style="none"/>
          <style:tab-stop style:position="2.822cm" style:type="left" style:leader-style="none"/>
          <style:tab-stop style:position="4.233cm" style:type="left" style:leader-style="none"/>
          <style:tab-stop style:position="5.644cm" style:type="left" style:leader-style="none"/>
          <style:tab-stop style:position="7.056cm" style:type="left" style:leader-style="none"/>
          <style:tab-stop style:position="8.467cm" style:type="left" style:leader-style="none"/>
          <style:tab-stop style:position="9.878cm" style:type="left" style:leader-style="none"/>
          <style:tab-stop style:position="11.289cm" style:type="left" style:leader-style="none"/>
          <style:tab-stop style:position="12.700cm" style:type="left" style:leader-style="none"/>
          <style:tab-stop style:position="14.111cm" style:type="left" style:leader-style="none"/>
          <style:tab-stop style:position="15.522cm" style:type="left" style:leader-style="none"/>
          <style:tab-stop style:position="16.933cm" style:type="left" style:leader-style="none"/>
          <style:tab-stop style:position="18.344cm" style:type="left" style:leader-style="none"/>
          <style:tab-stop style:position="19.756cm" style:type="left" style:leader-style="none"/>
          <style:tab-stop style:position="21.167cm" style:type="left" style:leader-style="none"/>
          <style:tab-stop style:position="22.578cm" style:type="left" style:leader-style="none"/>
          <style:tab-stop style:position="23.989cm" style:type="left" style:leader-style="none"/>
          <style:tab-stop style:position="25.400cm" style:type="left" style:leader-style="none"/>
          <style:tab-stop style:position="26.811cm" style:type="left" style:leader-style="none"/>
          <style:tab-stop style:position="28.222cm" style:type="left" style:leader-style="none"/>
          <style:tab-stop style:position="29.633cm" style:type="left" style:leader-style="none"/>
          <style:tab-stop style:position="31.044cm" style:type="left" style:leader-style="none"/>
          <style:tab-stop style:position="32.456cm" style:type="left" style:leader-style="none"/>
          <style:tab-stop style:position="33.867cm" style:type="left" style:leader-style="none"/>
          <style:tab-stop style:position="35.278cm" style:type="left" style:leader-style="none"/>
          <style:tab-stop style:position="36.689cm" style:type="left" style:leader-style="none"/>
          <style:tab-stop style:position="38.100cm" style:type="left" style:leader-style="none"/>
          <style:tab-stop style:position="39.511cm" style:type="left" style:leader-style="none"/>
          <style:tab-stop style:position="40.922cm" style:type="left" style:leader-style="none"/>
          <style:tab-stop style:position="42.333cm" style:type="left" style:leader-style="none"/>
          <style:tab-stop style:position="43.744cm" style:type="left" style:leader-style="none"/>
        </style:tab-stops>
      </style:paragraph-properties>
    </style:style>
    <style:style style:name="P330_0" style:parent-style-name="Standard" style:family="paragraph">
      <style:paragraph-properties fo:line-height="95%" fo:text-align="justify" fo:margin-left="1.060cm" fo:margin-right="0cm" fo:text-indent="-1.060cm" fo:margin-top="0cm" fo:margin-bottom="0cm" fo:background-color="transparent" fo:border="none" style:shadow="none" style:text-autospace="none" style:vertical-align="auto" style:snap-to-layout-grid="true">
        <style:tab-stops>
          <style:tab-stop style:position="0.651cm" style:type="left" style:leader-style="none"/>
          <style:tab-stop style:position="2.822cm" style:type="left" style:leader-style="none"/>
          <style:tab-stop style:position="4.233cm" style:type="left" style:leader-style="none"/>
          <style:tab-stop style:position="5.644cm" style:type="left" style:leader-style="none"/>
          <style:tab-stop style:position="7.056cm" style:type="left" style:leader-style="none"/>
          <style:tab-stop style:position="8.467cm" style:type="left" style:leader-style="none"/>
          <style:tab-stop style:position="9.878cm" style:type="left" style:leader-style="none"/>
          <style:tab-stop style:position="11.289cm" style:type="left" style:leader-style="none"/>
          <style:tab-stop style:position="12.700cm" style:type="left" style:leader-style="none"/>
          <style:tab-stop style:position="14.111cm" style:type="left" style:leader-style="none"/>
          <style:tab-stop style:position="15.522cm" style:type="left" style:leader-style="none"/>
          <style:tab-stop style:position="16.933cm" style:type="left" style:leader-style="none"/>
          <style:tab-stop style:position="18.344cm" style:type="left" style:leader-style="none"/>
          <style:tab-stop style:position="19.756cm" style:type="left" style:leader-style="none"/>
          <style:tab-stop style:position="21.167cm" style:type="left" style:leader-style="none"/>
          <style:tab-stop style:position="22.578cm" style:type="left" style:leader-style="none"/>
          <style:tab-stop style:position="23.989cm" style:type="left" style:leader-style="none"/>
          <style:tab-stop style:position="25.400cm" style:type="left" style:leader-style="none"/>
          <style:tab-stop style:position="26.811cm" style:type="left" style:leader-style="none"/>
          <style:tab-stop style:position="28.222cm" style:type="left" style:leader-style="none"/>
          <style:tab-stop style:position="29.633cm" style:type="left" style:leader-style="none"/>
          <style:tab-stop style:position="31.044cm" style:type="left" style:leader-style="none"/>
          <style:tab-stop style:position="32.456cm" style:type="left" style:leader-style="none"/>
          <style:tab-stop style:position="33.867cm" style:type="left" style:leader-style="none"/>
          <style:tab-stop style:position="35.278cm" style:type="left" style:leader-style="none"/>
          <style:tab-stop style:position="36.689cm" style:type="left" style:leader-style="none"/>
          <style:tab-stop style:position="38.100cm" style:type="left" style:leader-style="none"/>
          <style:tab-stop style:position="39.511cm" style:type="left" style:leader-style="none"/>
          <style:tab-stop style:position="40.922cm" style:type="left" style:leader-style="none"/>
          <style:tab-stop style:position="42.333cm" style:type="left" style:leader-style="none"/>
          <style:tab-stop style:position="43.744cm" style:type="left" style:leader-style="none"/>
        </style:tab-stops>
      </style:paragraph-properties>
    </style:style>
    <style:style style:name="T113" style:family="text">
      <style:text-properties fo:color="#000000" style:text-outline="false" style:text-line-through-style="solid" style:text-position="0% 100%" style:font-name="HCI Poppy" style:font-name-asian="휴먼명조" style:font-name-complex="함초롬바탕" fo:font-family="HCI Poppy" style:font-family-asian="휴먼명조" style:font-family-complex="함초롬바탕" fo:font-size="10.00pt" style:font-size-asian="10.00pt" style:font-size-complex="10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18_0" style:parent-style-name="Standard" style:family="paragraph">
      <style:paragraph-properties fo:line-height="160%" fo:text-align="justify" fo:margin-left="1.109cm" fo:margin-right="0cm" fo:text-indent="-1.109cm" fo:margin-top="0cm" fo:margin-bottom="0cm" fo:background-color="transparent" fo:border="none" style:shadow="none" style:text-autospace="none" style:vertical-align="auto" style:snap-to-layout-grid="true">
        <style:tab-stops>
          <style:tab-stop style:position="0.651cm" style:type="left" style:leader-style="none"/>
          <style:tab-stop style:position="2.822cm" style:type="left" style:leader-style="none"/>
          <style:tab-stop style:position="4.233cm" style:type="left" style:leader-style="none"/>
          <style:tab-stop style:position="5.644cm" style:type="left" style:leader-style="none"/>
          <style:tab-stop style:position="7.056cm" style:type="left" style:leader-style="none"/>
          <style:tab-stop style:position="8.467cm" style:type="left" style:leader-style="none"/>
          <style:tab-stop style:position="9.878cm" style:type="left" style:leader-style="none"/>
          <style:tab-stop style:position="11.289cm" style:type="left" style:leader-style="none"/>
          <style:tab-stop style:position="12.700cm" style:type="left" style:leader-style="none"/>
          <style:tab-stop style:position="14.111cm" style:type="left" style:leader-style="none"/>
          <style:tab-stop style:position="15.522cm" style:type="left" style:leader-style="none"/>
          <style:tab-stop style:position="16.933cm" style:type="left" style:leader-style="none"/>
          <style:tab-stop style:position="18.344cm" style:type="left" style:leader-style="none"/>
          <style:tab-stop style:position="19.756cm" style:type="left" style:leader-style="none"/>
          <style:tab-stop style:position="21.167cm" style:type="left" style:leader-style="none"/>
          <style:tab-stop style:position="22.578cm" style:type="left" style:leader-style="none"/>
          <style:tab-stop style:position="23.989cm" style:type="left" style:leader-style="none"/>
          <style:tab-stop style:position="25.400cm" style:type="left" style:leader-style="none"/>
          <style:tab-stop style:position="26.811cm" style:type="left" style:leader-style="none"/>
          <style:tab-stop style:position="28.222cm" style:type="left" style:leader-style="none"/>
          <style:tab-stop style:position="29.633cm" style:type="left" style:leader-style="none"/>
          <style:tab-stop style:position="31.044cm" style:type="left" style:leader-style="none"/>
          <style:tab-stop style:position="32.456cm" style:type="left" style:leader-style="none"/>
          <style:tab-stop style:position="33.867cm" style:type="left" style:leader-style="none"/>
          <style:tab-stop style:position="35.278cm" style:type="left" style:leader-style="none"/>
          <style:tab-stop style:position="36.689cm" style:type="left" style:leader-style="none"/>
          <style:tab-stop style:position="38.100cm" style:type="left" style:leader-style="none"/>
          <style:tab-stop style:position="39.511cm" style:type="left" style:leader-style="none"/>
          <style:tab-stop style:position="40.922cm" style:type="left" style:leader-style="none"/>
          <style:tab-stop style:position="42.333cm" style:type="left" style:leader-style="none"/>
          <style:tab-stop style:position="43.744cm" style:type="left" style:leader-style="none"/>
        </style:tab-stops>
      </style:paragraph-properties>
    </style:style>
    <style:style style:name="T61" style:family="text">
      <style:text-properties fo:color="#000000" style:text-outline="false" style:text-line-through-style="solid" style:text-position="0% 100%" style:font-name="HY헤드라인M" style:font-name-asian="HY헤드라인M" style:font-name-complex="HY헤드라인M" fo:font-family="HY헤드라인M" style:font-family-asian="HY헤드라인M" style:font-family-complex="HY헤드라인M" fo:font-size="16.00pt" style:font-size-asian="16.00pt" style:font-size-complex="16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331_0" style:parent-style-name="Standard" style:family="paragraph">
      <style:paragraph-properties fo:line-height="123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62" style:family="text">
      <style:text-properties fo:color="#000000" style:text-outline="false" style:text-line-through-style="solid" style:text-position="0% 100%" style:font-name="HCI Poppy" style:font-name-asian="휴먼명조" style:font-name-complex="함초롬바탕" fo:font-family="HCI Poppy" style:font-family-asian="휴먼명조" style:font-family-complex="함초롬바탕" fo:font-size="15.00pt" style:font-size-asian="15.00pt" style:font-size-complex="15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able5" style:family="table">
      <style:table-properties style:width="16.675cm" table:align="left" fo:margin="0cm" style:shadow="none" style:may-break-between-rows="true" table:border-model="collapsing"/>
    </style:style>
    <style:style style:name="Table5.A" style:family="table-column">
      <style:table-column-properties style:column-width="5.823cm"/>
    </style:style>
    <style:style style:name="Table5.B" style:family="table-column">
      <style:table-column-properties style:column-width="6.513cm"/>
    </style:style>
    <style:style style:name="Table5.C" style:family="table-column">
      <style:table-column-properties style:column-width="4.339cm"/>
    </style:style>
    <style:style style:name="Table5.1" style:family="table-row">
      <style:table-row-properties style:min-row-height="26.81pt" fo:keep-together="auto"/>
    </style:style>
    <style:style style:name="Table5.A1" style:family="table-cell">
      <style:table-cell-properties style:vertical-align="middle" style:shadow="none" fo:background-color="#e6eef7" fo:border-top="0.04cm solid #000000" fo:border-bottom="0.05cm double #000000" fo:border-left="none" fo:border-right="0.012cm solid #000000" style:border-line-width-bottom="0.017cm 0.008cm 0.017cm" fo:padding="0.050cm"/>
    </style:style>
    <style:style style:name="Table5.B1" style:family="table-cell">
      <style:table-cell-properties style:vertical-align="middle" style:shadow="none" fo:background-color="#e6eef7" fo:border-top="0.04cm solid #000000" fo:border-bottom="0.05cm double #000000" fo:border-left="0.012cm solid #000000" fo:border-right="0.012cm solid #000000" style:border-line-width-bottom="0.017cm 0.008cm 0.017cm" fo:padding="0.050cm"/>
    </style:style>
    <style:style style:name="Table5.C1" style:family="table-cell">
      <style:table-cell-properties style:vertical-align="middle" style:shadow="none" fo:background-color="#e6eef7" fo:border-top="0.04cm solid #000000" fo:border-bottom="0.05cm double #000000" fo:border-left="0.012cm solid #000000" fo:border-right="none" style:border-line-width-bottom="0.017cm 0.008cm 0.017cm" fo:padding="0.050cm"/>
    </style:style>
    <style:style style:name="Table5.2" style:family="table-row">
      <style:table-row-properties style:min-row-height="23.31pt" fo:keep-together="auto"/>
    </style:style>
    <style:style style:name="Table5.A2" style:family="table-cell">
      <style:table-cell-properties style:vertical-align="middle" style:shadow="none" fo:border-top="0.05cm double #000000" fo:border-bottom="0.012cm solid #000000" fo:border-left="none" fo:border-right="0.012cm solid #000000" style:border-line-width-top="0.017cm 0.008cm 0.017cm" fo:padding="0.050cm"/>
    </style:style>
    <style:style style:name="Table5.B2" style:family="table-cell">
      <style:table-cell-properties style:vertical-align="middle" style:shadow="none" fo:border-top="0.05cm double #000000" fo:border-bottom="0.012cm solid #000000" fo:border-left="0.012cm solid #000000" fo:border-right="0.012cm solid #000000" style:border-line-width-top="0.017cm 0.008cm 0.017cm" fo:padding="0.050cm"/>
    </style:style>
    <style:style style:name="Table5.C2" style:family="table-cell">
      <style:table-cell-properties style:vertical-align="middle" style:shadow="none" fo:border-top="0.05cm double #000000" fo:border-bottom="0.012cm solid #000000" fo:border-left="0.012cm solid #000000" fo:border-right="none" style:border-line-width-top="0.017cm 0.008cm 0.017cm" fo:padding="0.050cm"/>
    </style:style>
    <style:style style:name="Table5.3" style:family="table-row">
      <style:table-row-properties style:min-row-height="23.31pt" fo:keep-together="auto"/>
    </style:style>
    <style:style style:name="Table5.B3" style:family="table-cell">
      <style:table-cell-properties style:vertical-align="middle" style:shadow="none" fo:border="0.012cm solid #000000" fo:padding="0.050cm"/>
    </style:style>
    <style:style style:name="Table5.C3" style:family="table-cell">
      <style:table-cell-properties style:vertical-align="middle" style:shadow="none" fo:border-top="0.012cm solid #000000" fo:border-bottom="0.012cm solid #000000" fo:border-left="0.012cm solid #000000" fo:border-right="none" fo:padding="0.050cm"/>
    </style:style>
    <style:style style:name="Table5.4" style:family="table-row">
      <style:table-row-properties style:min-row-height="23.31pt" fo:keep-together="auto"/>
    </style:style>
    <style:style style:name="Table5.A4" style:family="table-cell">
      <style:table-cell-properties style:vertical-align="middle" style:shadow="none" fo:border-top="0.012cm solid #000000" fo:border-bottom="0.012cm solid #000000" fo:border-left="none" fo:border-right="0.012cm solid #000000" fo:padding="0.050cm"/>
    </style:style>
    <style:style style:name="Table5.B4" style:family="table-cell">
      <style:table-cell-properties style:vertical-align="middle" style:shadow="none" fo:border="0.012cm solid #000000" fo:padding="0.050cm"/>
    </style:style>
    <style:style style:name="Table5.C4" style:family="table-cell">
      <style:table-cell-properties style:vertical-align="middle" style:shadow="none" fo:border-top="0.012cm solid #000000" fo:border-bottom="0.012cm solid #000000" fo:border-left="0.012cm solid #000000" fo:border-right="none" fo:padding="0.050cm"/>
    </style:style>
    <style:style style:name="Table5.5" style:family="table-row">
      <style:table-row-properties style:min-row-height="24.09pt" fo:keep-together="auto"/>
    </style:style>
    <style:style style:name="Table5.B5" style:family="table-cell">
      <style:table-cell-properties style:vertical-align="middle" style:shadow="none" fo:border="0.012cm solid #000000" fo:padding="0.050cm"/>
    </style:style>
    <style:style style:name="Table5.C5" style:family="table-cell">
      <style:table-cell-properties style:vertical-align="middle" style:shadow="none" fo:border-top="0.012cm solid #000000" fo:border-bottom="0.012cm solid #000000" fo:border-left="0.012cm solid #000000" fo:border-right="none" fo:padding="0.050cm"/>
    </style:style>
    <style:style style:name="Table5.6" style:family="table-row">
      <style:table-row-properties style:min-row-height="23.31pt" fo:keep-together="auto"/>
    </style:style>
    <style:style style:name="Table5.A6" style:family="table-cell">
      <style:table-cell-properties style:vertical-align="middle" style:shadow="none" fo:border-top="0.012cm solid #000000" fo:border-bottom="0.012cm solid #000000" fo:border-left="none" fo:border-right="0.012cm solid #000000" fo:padding="0.050cm"/>
    </style:style>
    <style:style style:name="Table5.B6" style:family="table-cell">
      <style:table-cell-properties style:vertical-align="middle" style:shadow="none" fo:border="0.012cm solid #000000" fo:padding="0.050cm"/>
    </style:style>
    <style:style style:name="Table5.C6" style:family="table-cell">
      <style:table-cell-properties style:vertical-align="middle" style:shadow="none" fo:border-top="0.012cm solid #000000" fo:border-bottom="0.012cm solid #000000" fo:border-left="0.012cm solid #000000" fo:border-right="none" fo:padding="0.050cm"/>
    </style:style>
    <style:style style:name="Table5.7" style:family="table-row">
      <style:table-row-properties style:min-row-height="24.09pt" fo:keep-together="auto"/>
    </style:style>
    <style:style style:name="Table5.B7" style:family="table-cell">
      <style:table-cell-properties style:vertical-align="middle" style:shadow="none" fo:border="0.012cm solid #000000" fo:padding="0.050cm"/>
    </style:style>
    <style:style style:name="Table5.C7" style:family="table-cell">
      <style:table-cell-properties style:vertical-align="middle" style:shadow="none" fo:border-top="0.012cm solid #000000" fo:border-bottom="0.012cm solid #000000" fo:border-left="0.012cm solid #000000" fo:border-right="none" fo:padding="0.050cm"/>
    </style:style>
    <style:style style:name="Table5.8" style:family="table-row">
      <style:table-row-properties style:min-row-height="23.31pt" fo:keep-together="auto"/>
    </style:style>
    <style:style style:name="Table5.A8" style:family="table-cell">
      <style:table-cell-properties style:vertical-align="middle" style:shadow="none" fo:background-color="#e6eef7" fo:border-top="0.05cm double #000000" fo:border-bottom="0.04cm solid #000000" fo:border-left="none" fo:border-right="0.012cm solid #000000" style:border-line-width-top="0.017cm 0.008cm 0.017cm" fo:padding="0.050cm"/>
    </style:style>
    <style:style style:name="Table5.C8" style:family="table-cell">
      <style:table-cell-properties style:vertical-align="middle" style:shadow="none" fo:background-color="#e6eef7" fo:border-top="0.05cm double #000000" fo:border-bottom="0.04cm solid #000000" fo:border-left="0.012cm solid #000000" fo:border-right="none" style:border-line-width-top="0.017cm 0.008cm 0.017cm" fo:padding="0.050cm"/>
    </style:style>
    <style:style style:name="P42_0" style:parent-style-name="Standard" style:family="paragraph">
      <style:paragraph-properties fo:line-height="160%" fo:text-align="end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272" style:family="text">
      <style:text-properties fo:color="#000000" style:text-outline="false" style:text-line-through-style="solid" style:text-position="0% 100%" style:font-name="휴먼명조" style:font-name-asian="휴먼명조" style:font-name-complex="휴먼명조" fo:font-family="휴먼명조" style:font-family-asian="휴먼명조" style:font-family-complex="휴먼명조" fo:font-size="12.00pt" style:font-size-asian="12.00pt" style:font-size-complex="12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332_17" style:parent-style-name="선그리기" style:family="paragraph">
      <style:paragraph-properties fo:line-height="117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false"/>
    </style:style>
    <style:style style:name="T316" style:family="text">
      <style:text-properties fo:color="#000000" style:text-outline="false" style:text-line-through-style="solid" style:text-position="0% 100%" style:font-name="한양중고딕" style:font-name-asian="한양중고딕" style:font-name-complex="한양중고딕" fo:font-family="한양중고딕" style:font-family-asian="한양중고딕" style:font-family-complex="한양중고딕" fo:font-size="10.00pt" style:font-size-asian="10.00pt" style:font-size-complex="10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89_17" style:parent-style-name="선그리기" style:family="paragraph">
      <style:paragraph-properties fo:line-height="160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false"/>
    </style:style>
    <style:style style:name="T249" style:family="text">
      <style:text-properties fo:color="#000000" style:text-outline="false" style:text-line-through-style="solid" style:text-position="0% 100%" style:font-name="HY헤드라인M" style:font-name-asian="HY헤드라인M" style:font-name-complex="HY헤드라인M" fo:font-family="HY헤드라인M" style:font-family-asian="HY헤드라인M" style:font-family-complex="HY헤드라인M" fo:font-size="15.00pt" style:font-size-asian="15.00pt" style:font-size-complex="15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Table6" style:family="table">
      <style:table-properties style:width="16.868cm" table:align="left" fo:margin="0cm" style:shadow="none" style:may-break-between-rows="true" table:border-model="collapsing"/>
    </style:style>
    <style:style style:name="Table6.A" style:family="table-column">
      <style:table-column-properties style:column-width="3.158cm"/>
    </style:style>
    <style:style style:name="Table6.B" style:family="table-column">
      <style:table-column-properties style:column-width="1.661cm"/>
    </style:style>
    <style:style style:name="Table6.C" style:family="table-column">
      <style:table-column-properties style:column-width="3.084cm"/>
    </style:style>
    <style:style style:name="Table6.D" style:family="table-column">
      <style:table-column-properties style:column-width="1.519cm"/>
    </style:style>
    <style:style style:name="Table6.E" style:family="table-column">
      <style:table-column-properties style:column-width="3.030cm"/>
    </style:style>
    <style:style style:name="Table6.F" style:family="table-column">
      <style:table-column-properties style:column-width="1.390cm"/>
    </style:style>
    <style:style style:name="Table6.G" style:family="table-column">
      <style:table-column-properties style:column-width="3.027cm"/>
    </style:style>
    <style:style style:name="Table6.1" style:family="table-row">
      <style:table-row-properties style:min-row-height="34.02pt" fo:keep-together="auto"/>
    </style:style>
    <style:style style:name="Table6.A1" style:family="table-cell">
      <style:table-cell-properties style:vertical-align="middle" style:shadow="none" fo:background-color="#dfeaf5" fo:border-top="0.04cm solid #000000" fo:border-bottom="0.012cm solid #000000" fo:border-left="0.04cm solid #000000" fo:border-right="0.04cm solid #000000" fo:padding-top="0.050cm" fo:padding-bottom="0.050cm" fo:padding-left="0.180cm" fo:padding-right="0.180cm"/>
    </style:style>
    <style:style style:name="Table6.B1" style:family="table-cell">
      <style:table-cell-properties style:vertical-align="middle" style:shadow="none" fo:border-top="none" fo:border-bottom="none" fo:border-left="0.04cm solid #000000" fo:border-right="0.04cm solid #000000" fo:padding-top="0.050cm" fo:padding-bottom="0.050cm" fo:padding-left="0.180cm" fo:padding-right="0.180cm"/>
    </style:style>
    <style:style style:name="Table6.C1" style:family="table-cell">
      <style:table-cell-properties style:vertical-align="middle" style:shadow="none" fo:background-color="#dfeaf5" fo:border-top="0.04cm solid #000000" fo:border-bottom="0.012cm solid #000000" fo:border-left="0.04cm solid #000000" fo:border-right="0.04cm solid #000000" fo:padding-top="0.050cm" fo:padding-bottom="0.050cm" fo:padding-left="0.180cm" fo:padding-right="0.180cm"/>
    </style:style>
    <style:style style:name="Table6.D1" style:family="table-cell">
      <style:table-cell-properties style:vertical-align="middle" style:shadow="none" fo:border-top="none" fo:border-bottom="none" fo:border-left="0.04cm solid #000000" fo:border-right="0.04cm solid #000000" fo:padding-top="0.050cm" fo:padding-bottom="0.050cm" fo:padding-left="0.180cm" fo:padding-right="0.180cm"/>
    </style:style>
    <style:style style:name="Table6.E1" style:family="table-cell">
      <style:table-cell-properties style:vertical-align="middle" style:shadow="none" fo:background-color="#e6eef7" fo:border-top="0.04cm solid #000000" fo:border-bottom="0.012cm solid #000000" fo:border-left="0.04cm solid #000000" fo:border-right="0.04cm solid #000000" fo:padding-top="0.050cm" fo:padding-bottom="0.050cm" fo:padding-left="0.180cm" fo:padding-right="0.180cm"/>
    </style:style>
    <style:style style:name="Table6.F1" style:family="table-cell">
      <style:table-cell-properties style:vertical-align="middle" style:shadow="none" fo:border-top="none" fo:border-bottom="none" fo:border-left="0.04cm solid #000000" fo:border-right="0.04cm solid #000000" fo:padding-top="0.050cm" fo:padding-bottom="0.050cm" fo:padding-left="0.180cm" fo:padding-right="0.180cm"/>
    </style:style>
    <style:style style:name="Table6.G1" style:family="table-cell">
      <style:table-cell-properties style:vertical-align="middle" style:shadow="none" fo:background-color="#dfeaf5" fo:border-top="0.04cm solid #000000" fo:border-bottom="0.02cm solid #000000" fo:border-left="0.04cm solid #000000" fo:border-right="0.04cm solid #000000" fo:padding-top="0.050cm" fo:padding-bottom="0.050cm" fo:padding-left="0.180cm" fo:padding-right="0.180cm"/>
    </style:style>
    <style:style style:name="Table6.2" style:family="table-row">
      <style:table-row-properties style:min-row-height="34.02pt" fo:keep-together="auto"/>
    </style:style>
    <style:style style:name="Table6.A2" style:family="table-cell">
      <style:table-cell-properties style:vertical-align="middle" style:shadow="none" fo:border-top="0.012cm solid #000000" fo:border-bottom="0.04cm solid #000000" fo:border-left="0.04cm solid #000000" fo:border-right="0.04cm solid #000000" fo:padding-top="0.050cm" fo:padding-bottom="0.050cm" fo:padding-left="0.180cm" fo:padding-right="0.180cm"/>
    </style:style>
    <style:style style:name="Table6.C2" style:family="table-cell">
      <style:table-cell-properties style:vertical-align="middle" style:shadow="none" fo:border-top="0.012cm solid #000000" fo:border-bottom="0.04cm solid #000000" fo:border-left="0.04cm solid #000000" fo:border-right="0.04cm solid #000000" fo:padding-top="0.050cm" fo:padding-bottom="0.050cm" fo:padding-left="0.180cm" fo:padding-right="0.180cm"/>
    </style:style>
    <style:style style:name="Table6.E2" style:family="table-cell">
      <style:table-cell-properties style:vertical-align="middle" style:shadow="none" fo:border-top="0.012cm solid #000000" fo:border-bottom="0.04cm solid #000000" fo:border-left="0.04cm solid #000000" fo:border-right="0.04cm solid #000000" fo:padding-top="0.050cm" fo:padding-bottom="0.050cm" fo:padding-left="0.180cm" fo:padding-right="0.180cm"/>
    </style:style>
    <style:style style:name="Table6.G2" style:family="table-cell">
      <style:table-cell-properties style:vertical-align="middle" style:shadow="none" fo:border-top="0.02cm solid #000000" fo:border-bottom="0.04cm solid #000000" fo:border-left="0.04cm solid #000000" fo:border-right="0.04cm solid #000000" fo:padding-top="0.050cm" fo:padding-bottom="0.050cm" fo:padding-left="0.180cm" fo:padding-right="0.180cm"/>
    </style:style>
    <style:style style:name="P333_17" style:parent-style-name="선그리기" style:family="paragraph">
      <style:paragraph-properties fo:line-height="123%" fo:text-align="justify" fo:margin-left="1.426cm" fo:margin-right="0cm" fo:text-indent="-1.426cm" fo:margin-top="0cm" fo:margin-bottom="0cm" fo:background-color="transparent" fo:border="none" style:shadow="none" style:text-autospace="none" style:vertical-align="auto" style:snap-to-layout-grid="false">
        <style:tab-stops>
          <style:tab-stop style:position="15.804cm" style:type="right" style:leader-style="none"/>
        </style:tab-stops>
      </style:paragraph-properties>
    </style:style>
    <style:style style:name="T248" style:family="text">
      <style:text-properties fo:color="#000000" style:text-outline="false" style:text-line-through-style="solid" style:text-position="0% 100%" style:font-name="HY헤드라인M" style:font-name-asian="HY헤드라인M" style:font-name-complex="HY헤드라인M" fo:font-family="HY헤드라인M" style:font-family-asian="HY헤드라인M" style:font-family-complex="HY헤드라인M" fo:font-size="6.00pt" style:font-size-asian="6.00pt" style:font-size-complex="6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334_17" style:parent-style-name="선그리기" style:family="paragraph">
      <style:paragraph-properties fo:line-height="123%" fo:text-align="end" fo:margin-left="1.426cm" fo:margin-right="0cm" fo:text-indent="-1.426cm" fo:margin-top="0cm" fo:margin-bottom="0cm" fo:background-color="transparent" fo:border="none" style:shadow="none" style:text-autospace="none" style:vertical-align="auto" style:snap-to-layout-grid="false">
        <style:tab-stops>
          <style:tab-stop style:position="15.804cm" style:type="right" style:leader-style="none"/>
        </style:tab-stops>
      </style:paragraph-properties>
    </style:style>
    <style:style style:name="T44" style:family="text">
      <style:text-properties fo:color="#000000" style:text-outline="false" style:text-line-through-style="solid" style:text-position="0% 100%" style:font-name="HCI Poppy" style:font-name-asian="휴먼명조" style:font-name-complex="함초롬바탕" fo:font-family="HCI Poppy" style:font-family-asian="휴먼명조" style:font-family-complex="함초롬바탕" fo:font-size="15.00pt" style:font-size-asian="15.00pt" style:font-size-complex="15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T257" style:family="text">
      <style:text-properties fo:color="#000000" style:text-outline="false" style:text-line-through-style="solid" style:text-position="0% 100%" style:font-name="HCI Poppy" style:font-name-asian="휴먼명조" style:font-name-complex="함초롬바탕" fo:font-family="HCI Poppy" style:font-family-asian="휴먼명조" style:font-family-complex="함초롬바탕" fo:font-size="15.00pt" style:font-size-asian="15.00pt" style:font-size-complex="15.00pt" fo:letter-spacing="0.45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258" style:family="text">
      <style:text-properties fo:color="#000000" style:text-outline="false" style:text-line-through-style="solid" style:text-position="super 58%" style:font-name="HCI Poppy" style:font-name-asian="휴먼명조" style:font-name-complex="함초롬바탕" fo:font-family="HCI Poppy" style:font-family-asian="휴먼명조" style:font-family-complex="함초롬바탕" fo:font-size="15.00pt" style:font-size-asian="15.00pt" style:font-size-complex="15.00pt" fo:letter-spacing="0.45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259" style:family="text">
      <style:text-properties fo:color="#000000" style:text-outline="false" style:text-line-through-style="solid" style:text-position="0% 100%" style:font-name="HCI Poppy" style:font-name-asian="휴먼명조" style:font-name-complex="함초롬바탕" fo:font-family="HCI Poppy" style:font-family-asian="휴먼명조" style:font-family-complex="함초롬바탕" fo:font-size="13.00pt" style:font-size-asian="13.00pt" style:font-size-complex="13.00pt" fo:letter-spacing="0.39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72" style:family="text">
      <style:text-properties fo:color="#000000" style:text-outline="false" style:text-line-through-style="solid" style:text-position="0% 100%" style:font-name="HCI Poppy" style:font-name-asian="휴먼명조" style:font-name-complex="함초롬바탕" fo:font-family="HCI Poppy" style:font-family-asian="휴먼명조" style:font-family-complex="함초롬바탕" fo:font-size="13.00pt" style:font-size-asian="13.00pt" style:font-size-complex="13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335_0" style:parent-style-name="Standard" style:family="paragraph">
      <style:paragraph-properties fo:line-height="102%" fo:text-align="justify" fo:margin-left="1.096cm" fo:margin-right="0cm" fo:text-indent="-1.096cm" fo:margin-top="0cm" fo:margin-bottom="0cm" fo:background-color="transparent" fo:border="none" style:shadow="none" style:text-autospace="none" style:vertical-align="auto" style:snap-to-layout-grid="true">
        <style:tab-stops>
          <style:tab-stop style:position="0.651cm" style:type="left" style:leader-style="none"/>
          <style:tab-stop style:position="2.822cm" style:type="left" style:leader-style="none"/>
          <style:tab-stop style:position="4.233cm" style:type="left" style:leader-style="none"/>
          <style:tab-stop style:position="5.644cm" style:type="left" style:leader-style="none"/>
          <style:tab-stop style:position="7.056cm" style:type="left" style:leader-style="none"/>
          <style:tab-stop style:position="8.467cm" style:type="left" style:leader-style="none"/>
          <style:tab-stop style:position="9.878cm" style:type="left" style:leader-style="none"/>
          <style:tab-stop style:position="11.289cm" style:type="left" style:leader-style="none"/>
          <style:tab-stop style:position="12.700cm" style:type="left" style:leader-style="none"/>
          <style:tab-stop style:position="14.111cm" style:type="left" style:leader-style="none"/>
          <style:tab-stop style:position="15.522cm" style:type="left" style:leader-style="none"/>
          <style:tab-stop style:position="16.933cm" style:type="left" style:leader-style="none"/>
          <style:tab-stop style:position="18.344cm" style:type="left" style:leader-style="none"/>
          <style:tab-stop style:position="19.756cm" style:type="left" style:leader-style="none"/>
          <style:tab-stop style:position="21.167cm" style:type="left" style:leader-style="none"/>
          <style:tab-stop style:position="22.578cm" style:type="left" style:leader-style="none"/>
          <style:tab-stop style:position="23.989cm" style:type="left" style:leader-style="none"/>
          <style:tab-stop style:position="25.400cm" style:type="left" style:leader-style="none"/>
          <style:tab-stop style:position="26.811cm" style:type="left" style:leader-style="none"/>
          <style:tab-stop style:position="28.222cm" style:type="left" style:leader-style="none"/>
          <style:tab-stop style:position="29.633cm" style:type="left" style:leader-style="none"/>
          <style:tab-stop style:position="31.044cm" style:type="left" style:leader-style="none"/>
          <style:tab-stop style:position="32.456cm" style:type="left" style:leader-style="none"/>
          <style:tab-stop style:position="33.867cm" style:type="left" style:leader-style="none"/>
          <style:tab-stop style:position="35.278cm" style:type="left" style:leader-style="none"/>
          <style:tab-stop style:position="36.689cm" style:type="left" style:leader-style="none"/>
          <style:tab-stop style:position="38.100cm" style:type="left" style:leader-style="none"/>
          <style:tab-stop style:position="39.511cm" style:type="left" style:leader-style="none"/>
          <style:tab-stop style:position="40.922cm" style:type="left" style:leader-style="none"/>
          <style:tab-stop style:position="42.333cm" style:type="left" style:leader-style="none"/>
          <style:tab-stop style:position="43.744cm" style:type="left" style:leader-style="none"/>
        </style:tab-stops>
      </style:paragraph-properties>
    </style:style>
    <style:style style:name="T364" style:family="text">
      <style:text-properties fo:color="#000000" style:text-outline="false" style:text-line-through-style="solid" style:text-position="0% 100%" style:font-name="휴먼명조" style:font-name-asian="휴먼명조" style:font-name-complex="휴먼명조" fo:font-family="휴먼명조" style:font-family-asian="휴먼명조" style:font-family-complex="휴먼명조" fo:font-size="12.00pt" style:font-size-asian="12.00pt" style:font-size-complex="12.00pt" fo:letter-spacing="-2.76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336_17" style:parent-style-name="선그리기" style:family="paragraph">
      <style:paragraph-properties fo:line-height="126%" fo:text-align="justify" fo:margin-left="1.010cm" fo:margin-right="0cm" fo:text-indent="-1.010cm" fo:margin-top="0cm" fo:margin-bottom="0cm" fo:background-color="transparent" fo:border="none" style:shadow="none" style:text-autospace="none" style:vertical-align="auto" style:snap-to-layout-grid="false"/>
    </style:style>
    <style:style style:name="Table7" style:family="table">
      <style:table-properties style:width="7.613cm" table:align="left" fo:margin="0cm" style:shadow="none" style:may-break-between-rows="true" table:border-model="collapsing"/>
    </style:style>
    <style:style style:name="Table7.A" style:family="table-column">
      <style:table-column-properties style:column-width="1.173cm"/>
    </style:style>
    <style:style style:name="Table7.B" style:family="table-column">
      <style:table-column-properties style:column-width="0.275cm"/>
    </style:style>
    <style:style style:name="Table7.C" style:family="table-column">
      <style:table-column-properties style:column-width="6.165cm"/>
    </style:style>
    <style:style style:name="Table7.1" style:family="table-row">
      <style:table-row-properties style:min-row-height="30.14pt" fo:keep-together="auto"/>
    </style:style>
    <style:style style:name="Table7.A1" style:family="table-cell">
      <style:table-cell-properties style:vertical-align="middle" style:shadow="none" fo:background-color="#6699cc" fo:border="0.012cm solid #000000" fo:padding="0.050cm"/>
    </style:style>
    <style:style style:name="Table7.B1" style:family="table-cell">
      <style:table-cell-properties style:vertical-align="middle" style:shadow="none" fo:border-top="none" fo:border-bottom="none" fo:border-left="0.012cm solid #000000" fo:border-right="none" fo:padding="0.050cm"/>
    </style:style>
    <style:style style:name="Table7.C1" style:family="table-cell">
      <style:table-cell-properties style:vertical-align="middle" style:shadow="none" fo:border-top="none" fo:border-bottom="0.03cm solid #000000" fo:border-left="none" fo:border-right="none" fo:padding="0.050cm"/>
    </style:style>
    <style:style style:name="T273" style:family="text">
      <style:text-properties fo:color="#000000" style:text-outline="false" style:text-line-through-style="solid" style:text-position="0% 100%" style:font-name="HY헤드라인M" style:font-name-asian="HY헤드라인M" style:font-name-complex="HY헤드라인M" fo:font-family="HY헤드라인M" style:font-family-asian="HY헤드라인M" style:font-family-complex="HY헤드라인M" fo:font-size="6.00pt" style:font-size-asian="6.00pt" style:font-size-complex="6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337_0" style:parent-style-name="Standard" style:family="paragraph">
      <style:paragraph-properties fo:line-height="95%" fo:text-align="justify" fo:margin-left="1.053cm" fo:margin-right="0cm" fo:text-indent="-1.053cm" fo:margin-top="0cm" fo:margin-bottom="0cm" fo:background-color="transparent" fo:border="none" style:shadow="none" style:text-autospace="none" style:vertical-align="auto" style:snap-to-layout-grid="true">
        <style:tab-stops>
          <style:tab-stop style:position="0.651cm" style:type="left" style:leader-style="none"/>
          <style:tab-stop style:position="2.822cm" style:type="left" style:leader-style="none"/>
          <style:tab-stop style:position="4.233cm" style:type="left" style:leader-style="none"/>
          <style:tab-stop style:position="5.644cm" style:type="left" style:leader-style="none"/>
          <style:tab-stop style:position="7.056cm" style:type="left" style:leader-style="none"/>
          <style:tab-stop style:position="8.467cm" style:type="left" style:leader-style="none"/>
          <style:tab-stop style:position="9.878cm" style:type="left" style:leader-style="none"/>
          <style:tab-stop style:position="11.289cm" style:type="left" style:leader-style="none"/>
          <style:tab-stop style:position="12.700cm" style:type="left" style:leader-style="none"/>
          <style:tab-stop style:position="14.111cm" style:type="left" style:leader-style="none"/>
          <style:tab-stop style:position="15.522cm" style:type="left" style:leader-style="none"/>
          <style:tab-stop style:position="16.933cm" style:type="left" style:leader-style="none"/>
          <style:tab-stop style:position="18.344cm" style:type="left" style:leader-style="none"/>
          <style:tab-stop style:position="19.756cm" style:type="left" style:leader-style="none"/>
          <style:tab-stop style:position="21.167cm" style:type="left" style:leader-style="none"/>
          <style:tab-stop style:position="22.578cm" style:type="left" style:leader-style="none"/>
          <style:tab-stop style:position="23.989cm" style:type="left" style:leader-style="none"/>
          <style:tab-stop style:position="25.400cm" style:type="left" style:leader-style="none"/>
          <style:tab-stop style:position="26.811cm" style:type="left" style:leader-style="none"/>
          <style:tab-stop style:position="28.222cm" style:type="left" style:leader-style="none"/>
          <style:tab-stop style:position="29.633cm" style:type="left" style:leader-style="none"/>
          <style:tab-stop style:position="31.044cm" style:type="left" style:leader-style="none"/>
          <style:tab-stop style:position="32.456cm" style:type="left" style:leader-style="none"/>
          <style:tab-stop style:position="33.867cm" style:type="left" style:leader-style="none"/>
          <style:tab-stop style:position="35.278cm" style:type="left" style:leader-style="none"/>
          <style:tab-stop style:position="36.689cm" style:type="left" style:leader-style="none"/>
          <style:tab-stop style:position="38.100cm" style:type="left" style:leader-style="none"/>
          <style:tab-stop style:position="39.511cm" style:type="left" style:leader-style="none"/>
          <style:tab-stop style:position="40.922cm" style:type="left" style:leader-style="none"/>
          <style:tab-stop style:position="42.333cm" style:type="left" style:leader-style="none"/>
          <style:tab-stop style:position="43.744cm" style:type="left" style:leader-style="none"/>
        </style:tab-stops>
      </style:paragraph-properties>
    </style:style>
    <style:style style:name="T420" style:family="text">
      <style:text-properties fo:color="#000000" style:text-outline="false" style:text-line-through-style="solid" style:text-position="0% 100%" style:font-name="HCI Poppy" style:font-name-asian="휴먼명조" style:font-name-complex="함초롬바탕" fo:font-family="HCI Poppy" style:font-family-asian="휴먼명조" style:font-family-complex="함초롬바탕" fo:font-size="3.00pt" style:font-size-asian="3.00pt" style:font-size-complex="3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T76" style:family="text">
      <style:text-properties fo:color="#000000" style:text-outline="false" style:text-line-through-style="solid" style:text-position="0% 100%" style:font-name="HCI Poppy" style:font-name-asian="휴먼명조" style:font-name-complex="함초롬바탕" fo:font-family="HCI Poppy" style:font-family-asian="휴먼명조" style:font-family-complex="함초롬바탕" fo:font-size="14.00pt" style:font-size-asian="14.00pt" style:font-size-complex="14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able8" style:family="table">
      <style:table-properties style:width="16.676cm" table:align="left" fo:margin="0cm" style:shadow="none" style:may-break-between-rows="true" table:border-model="collapsing"/>
    </style:style>
    <style:style style:name="Table8.A" style:family="table-column">
      <style:table-column-properties style:column-width="16.676cm"/>
    </style:style>
    <style:style style:name="Table8.1" style:family="table-row">
      <style:table-row-properties style:min-row-height="18.65pt" fo:keep-together="auto"/>
    </style:style>
    <style:style style:name="Table8.A1" style:family="table-cell">
      <style:table-cell-properties style:vertical-align="middle" style:shadow="none" fo:background-color="#e6eef7" fo:border-top="0.04cm solid #000000" fo:border-bottom="0.05cm double #000000" fo:border-left="none" fo:border-right="none" style:border-line-width-bottom="0.017cm 0.008cm 0.017cm" fo:padding="0.050cm"/>
    </style:style>
    <style:style style:name="Table8.2" style:family="table-row">
      <style:table-row-properties style:min-row-height="39.75pt" fo:keep-together="auto"/>
    </style:style>
    <style:style style:name="Table8.A2" style:family="table-cell">
      <style:table-cell-properties style:vertical-align="middle" style:shadow="none" fo:border-top="0.05cm double #000000" fo:border-bottom="0.04cm solid #000000" fo:border-left="none" fo:border-right="none" style:border-line-width-top="0.017cm 0.008cm 0.017cm" fo:padding="0.050cm"/>
    </style:style>
    <style:style style:name="P338_0" style:parent-style-name="Standard" style:family="paragraph">
      <style:paragraph-properties fo:line-height="117%" fo:text-align="justify" fo:margin-left="1.486cm" fo:margin-right="0cm" fo:text-indent="-1.486cm" fo:margin-top="0cm" fo:margin-bottom="0cm" fo:background-color="transparent" fo:border="none" style:shadow="none" style:text-autospace="none" style:vertical-align="auto" style:snap-to-layout-grid="true"/>
    </style:style>
    <style:style style:name="T94" style:family="text">
      <style:text-properties fo:color="#000000" style:text-outline="false" style:text-line-through-style="solid" style:text-position="0% 100%" style:font-name="HCI Poppy" style:font-name-asian="휴먼명조" style:font-name-complex="함초롬바탕" fo:font-family="HCI Poppy" style:font-family-asian="휴먼명조" style:font-family-complex="함초롬바탕" fo:font-size="6.00pt" style:font-size-asian="6.00pt" style:font-size-complex="6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T79" style:family="text">
      <style:text-properties fo:color="#000000" style:text-outline="false" style:text-line-through-style="solid" style:text-position="0% 100%" style:font-name="HCI Poppy" style:font-name-asian="휴먼명조" style:font-name-complex="함초롬바탕" fo:font-family="HCI Poppy" style:font-family-asian="휴먼명조" style:font-family-complex="함초롬바탕" fo:font-size="14.00pt" style:font-size-asian="14.00pt" style:font-size-complex="14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T80" style:family="text">
      <style:text-properties fo:color="#000000" style:text-outline="false" style:text-line-through-style="solid" style:text-position="0% 100%" style:font-name="HCI Poppy" style:font-name-asian="휴먼명조" style:font-name-complex="함초롬바탕" fo:font-family="HCI Poppy" style:font-family-asian="휴먼명조" style:font-family-complex="함초롬바탕" fo:font-size="14.00pt" style:font-size-asian="14.00pt" style:font-size-complex="14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able9" style:family="table">
      <style:table-properties style:width="16.657cm" table:align="left" fo:margin="0cm" style:shadow="none" style:may-break-between-rows="true" table:border-model="collapsing"/>
    </style:style>
    <style:style style:name="Table9.A" style:family="table-column">
      <style:table-column-properties style:column-width="3.993cm"/>
    </style:style>
    <style:style style:name="Table9.B" style:family="table-column">
      <style:table-column-properties style:column-width="12.664cm"/>
    </style:style>
    <style:style style:name="Table9.1" style:family="table-row">
      <style:table-row-properties style:min-row-height="21.48pt" fo:keep-together="auto"/>
    </style:style>
    <style:style style:name="Table9.A1" style:family="table-cell">
      <style:table-cell-properties style:vertical-align="middle" style:shadow="none" fo:background-color="#e6eef7" fo:border-top="0.04cm solid #000000" fo:border-bottom="0.05cm double #000000" fo:border-left="none" fo:border-right="0.012cm solid #000000" style:border-line-width-bottom="0.017cm 0.008cm 0.017cm" fo:padding="0.050cm"/>
    </style:style>
    <style:style style:name="Table9.B1" style:family="table-cell">
      <style:table-cell-properties style:vertical-align="middle" style:shadow="none" fo:background-color="#e6eef7" fo:border-top="0.04cm solid #000000" fo:border-bottom="0.05cm double #000000" fo:border-left="0.012cm solid #000000" fo:border-right="none" style:border-line-width-bottom="0.017cm 0.008cm 0.017cm" fo:padding="0.050cm"/>
    </style:style>
    <style:style style:name="Table9.2" style:family="table-row">
      <style:table-row-properties style:min-row-height="33.25pt" fo:keep-together="auto"/>
    </style:style>
    <style:style style:name="Table9.A2" style:family="table-cell">
      <style:table-cell-properties style:vertical-align="middle" style:shadow="none" fo:border-top="0.05cm double #000000" fo:border-bottom="0.012cm solid #000000" fo:border-left="none" fo:border-right="0.012cm solid #000000" style:border-line-width-top="0.017cm 0.008cm 0.017cm" fo:padding="0.050cm"/>
    </style:style>
    <style:style style:name="Table9.B2" style:family="table-cell">
      <style:table-cell-properties style:vertical-align="middle" style:shadow="none" fo:border-top="0.05cm double #000000" fo:border-bottom="0.012cm solid #000000" fo:border-left="0.012cm solid #000000" fo:border-right="none" style:border-line-width-top="0.017cm 0.008cm 0.017cm" fo:padding="0.050cm"/>
    </style:style>
    <style:style style:name="Table9.3" style:family="table-row">
      <style:table-row-properties style:min-row-height="33.25pt" fo:keep-together="auto"/>
    </style:style>
    <style:style style:name="Table9.A3" style:family="table-cell">
      <style:table-cell-properties style:vertical-align="middle" style:shadow="none" fo:border-top="0.012cm solid #000000" fo:border-bottom="0.012cm solid #000000" fo:border-left="none" fo:border-right="0.012cm solid #000000" fo:padding="0.050cm"/>
    </style:style>
    <style:style style:name="Table9.B3" style:family="table-cell">
      <style:table-cell-properties style:vertical-align="middle" style:shadow="none" fo:border-top="0.012cm solid #000000" fo:border-bottom="0.012cm solid #000000" fo:border-left="0.012cm solid #000000" fo:border-right="none" fo:padding="0.050cm"/>
    </style:style>
    <style:style style:name="Table9.4" style:family="table-row">
      <style:table-row-properties style:min-row-height="33.25pt" fo:keep-together="auto"/>
    </style:style>
    <style:style style:name="Table9.A4" style:family="table-cell">
      <style:table-cell-properties style:vertical-align="middle" style:shadow="none" fo:border-top="0.012cm solid #000000" fo:border-bottom="0.012cm solid #000000" fo:border-left="none" fo:border-right="0.012cm solid #000000" fo:padding="0.050cm"/>
    </style:style>
    <style:style style:name="Table9.B4" style:family="table-cell">
      <style:table-cell-properties style:vertical-align="middle" style:shadow="none" fo:border-top="0.012cm solid #000000" fo:border-bottom="0.012cm solid #000000" fo:border-left="0.012cm solid #000000" fo:border-right="none" fo:padding="0.050cm"/>
    </style:style>
    <style:style style:name="Table9.5" style:family="table-row">
      <style:table-row-properties style:min-row-height="33.25pt" fo:keep-together="auto"/>
    </style:style>
    <style:style style:name="Table9.A5" style:family="table-cell">
      <style:table-cell-properties style:vertical-align="middle" style:shadow="none" fo:border-top="0.012cm solid #000000" fo:border-bottom="0.04cm solid #000000" fo:border-left="none" fo:border-right="0.012cm solid #000000" fo:padding="0.050cm"/>
    </style:style>
    <style:style style:name="Table9.B5" style:family="table-cell">
      <style:table-cell-properties style:vertical-align="middle" style:shadow="none" fo:border-top="0.012cm solid #000000" fo:border-bottom="0.04cm solid #000000" fo:border-left="0.012cm solid #000000" fo:border-right="none" fo:padding="0.050cm"/>
    </style:style>
    <style:style style:name="P22_0" style:parent-style-name="Standard" style:family="paragraph">
      <style:paragraph-properties fo:line-height="160%" fo:text-align="end" fo:margin-left="1.335cm" fo:margin-right="0cm" fo:text-indent="-1.335cm" fo:margin-top="0cm" fo:margin-bottom="0cm" fo:background-color="transparent" fo:border="none" style:shadow="none" style:text-autospace="none" style:vertical-align="auto" style:snap-to-layout-grid="true"/>
    </style:style>
    <style:style style:name="T274" style:family="text">
      <style:text-properties fo:color="#000000" style:text-outline="false" style:text-line-through-style="solid" style:text-position="0% 100%" style:font-name="휴먼명조" style:font-name-asian="휴먼명조" style:font-name-complex="휴먼명조" fo:font-family="휴먼명조" style:font-family-asian="휴먼명조" style:font-family-complex="휴먼명조" fo:font-size="12.00pt" style:font-size-asian="12.00pt" style:font-size-complex="12.00pt" fo:letter-spacing="-0.96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318" style:family="text">
      <style:text-properties fo:color="#000000" style:text-outline="false" style:text-line-through-style="solid" style:text-position="0% 100%" style:font-name="HY헤드라인M" style:font-name-asian="HY헤드라인M" style:font-name-complex="HY헤드라인M" fo:font-family="HY헤드라인M" style:font-family-asian="HY헤드라인M" style:font-family-complex="HY헤드라인M" fo:font-size="15.00pt" style:font-size-asian="15.00pt" style:font-size-complex="15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T86" style:family="text">
      <style:text-properties fo:color="#000000" style:text-outline="false" style:text-line-through-style="solid" style:text-position="0% 100%" style:font-name="HCI Poppy" style:font-name-asian="휴먼명조" style:font-name-complex="함초롬바탕" fo:font-family="HCI Poppy" style:font-family-asian="휴먼명조" style:font-family-complex="함초롬바탕" fo:font-size="6.00pt" style:font-size-asian="6.00pt" style:font-size-complex="6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76_0" style:parent-style-name="Standard" style:family="paragraph">
      <style:paragraph-properties fo:line-height="150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69" style:family="text">
      <style:text-properties fo:color="#000000" style:text-outline="false" style:text-line-through-style="solid" style:text-position="0% 100%" style:font-name="HCI Poppy" style:font-name-asian="휴먼명조" style:font-name-complex="함초롬바탕" fo:font-family="HCI Poppy" style:font-family-asian="휴먼명조" style:font-family-complex="함초롬바탕" fo:font-size="15.00pt" style:font-size-asian="15.00pt" style:font-size-complex="15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T278" style:family="text">
      <style:text-properties fo:color="#000000" style:text-outline="false" style:text-line-through-style="solid" style:text-position="0% 100%" style:font-name="HCI Poppy" style:font-name-asian="휴먼명조" style:font-name-complex="함초롬바탕" fo:font-family="HCI Poppy" style:font-family-asian="휴먼명조" style:font-family-complex="함초롬바탕" fo:font-size="3.00pt" style:font-size-asian="3.00pt" style:font-size-complex="3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T85" style:family="text">
      <style:text-properties fo:color="#000000" style:text-outline="false" style:text-line-through-style="solid" style:text-position="0% 100%" style:font-name="HCI Poppy" style:font-name-asian="휴먼명조" style:font-name-complex="함초롬바탕" fo:font-family="HCI Poppy" style:font-family-asian="휴먼명조" style:font-family-complex="함초롬바탕" fo:font-size="15.00pt" style:font-size-asian="15.00pt" style:font-size-complex="15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Table10" style:family="table">
      <style:table-properties style:width="16.891cm" table:align="left" fo:margin="0cm" style:shadow="none" style:may-break-between-rows="true" table:border-model="collapsing"/>
    </style:style>
    <style:style style:name="Table10.A" style:family="table-column">
      <style:table-column-properties style:column-width="2.014cm"/>
    </style:style>
    <style:style style:name="Table10.B" style:family="table-column">
      <style:table-column-properties style:column-width="2.014cm"/>
    </style:style>
    <style:style style:name="Table10.C" style:family="table-column">
      <style:table-column-properties style:column-width="12.862cm"/>
    </style:style>
    <style:style style:name="Table10.1" style:family="table-row">
      <style:table-row-properties style:min-row-height="21.48pt" fo:keep-together="auto"/>
    </style:style>
    <style:style style:name="Table10.A1" style:family="table-cell">
      <style:table-cell-properties style:vertical-align="middle" style:shadow="none" fo:background-color="#e6eef7" fo:border-top="0.04cm solid #000000" fo:border-bottom="0.05cm double #000000" fo:border-left="none" fo:border-right="0.012cm solid #000000" style:border-line-width-bottom="0.017cm 0.008cm 0.017cm" fo:padding="0.050cm"/>
    </style:style>
    <style:style style:name="Table10.C1" style:family="table-cell">
      <style:table-cell-properties style:vertical-align="middle" style:shadow="none" fo:background-color="#e6eef7" fo:border-top="0.04cm solid #000000" fo:border-bottom="0.05cm double #000000" fo:border-left="0.012cm solid #000000" fo:border-right="none" style:border-line-width-bottom="0.017cm 0.008cm 0.017cm" fo:padding="0.050cm"/>
    </style:style>
    <style:style style:name="Table10.2" style:family="table-row">
      <style:table-row-properties style:min-row-height="71.71pt" fo:keep-together="auto"/>
    </style:style>
    <style:style style:name="Table10.A2" style:family="table-cell">
      <style:table-cell-properties style:vertical-align="middle" style:shadow="none" fo:border-top="0.05cm double #000000" fo:border-bottom="0.012cm solid #000000" fo:border-left="none" fo:border-right="0.012cm solid #000000" style:border-line-width-top="0.017cm 0.008cm 0.017cm" fo:padding="0.050cm"/>
    </style:style>
    <style:style style:name="Table10.B2" style:family="table-cell">
      <style:table-cell-properties style:vertical-align="middle" style:shadow="none" fo:border-top="0.05cm double #000000" fo:border-bottom="0.012cm solid #000000" fo:border-left="0.012cm solid #000000" fo:border-right="0.012cm solid #000000" style:border-line-width-top="0.017cm 0.008cm 0.017cm" fo:padding="0.050cm"/>
    </style:style>
    <style:style style:name="Table10.C2" style:family="table-cell">
      <style:table-cell-properties style:vertical-align="middle" style:shadow="none" fo:border-top="0.05cm double #000000" fo:border-bottom="0.012cm solid #000000" fo:border-left="0.012cm solid #000000" fo:border-right="none" style:border-line-width-top="0.017cm 0.008cm 0.017cm" fo:padding="0.050cm"/>
    </style:style>
    <style:style style:name="Table10.3" style:family="table-row">
      <style:table-row-properties style:min-row-height="23.31pt" fo:keep-together="auto"/>
    </style:style>
    <style:style style:name="Table10.B3" style:family="table-cell">
      <style:table-cell-properties style:vertical-align="middle" style:shadow="none" fo:border="0.012cm solid #000000" fo:padding="0.050cm"/>
    </style:style>
    <style:style style:name="Table10.C3" style:family="table-cell">
      <style:table-cell-properties style:vertical-align="middle" style:shadow="none" fo:border-top="0.012cm solid #000000" fo:border-bottom="0.012cm solid #000000" fo:border-left="0.012cm solid #000000" fo:border-right="none" fo:padding="0.050cm"/>
    </style:style>
    <style:style style:name="Table10.4" style:family="table-row">
      <style:table-row-properties style:min-row-height="40.11pt" fo:keep-together="auto"/>
    </style:style>
    <style:style style:name="Table10.A4" style:family="table-cell">
      <style:table-cell-properties style:vertical-align="middle" style:shadow="none" fo:border-top="0.012cm solid #000000" fo:border-bottom="0.04cm solid #000000" fo:border-left="none" fo:border-right="0.012cm solid #000000" fo:padding="0.050cm"/>
    </style:style>
    <style:style style:name="Table10.B4" style:family="table-cell">
      <style:table-cell-properties style:vertical-align="middle" style:shadow="none" fo:border="0.012cm solid #000000" fo:padding="0.050cm"/>
    </style:style>
    <style:style style:name="Table10.C4" style:family="table-cell">
      <style:table-cell-properties style:vertical-align="middle" style:shadow="none" fo:border-top="0.012cm solid #000000" fo:border-bottom="0.012cm solid #000000" fo:border-left="0.012cm solid #000000" fo:border-right="none" fo:padding="0.050cm"/>
    </style:style>
    <style:style style:name="Table10.5" style:family="table-row">
      <style:table-row-properties style:min-row-height="23.31pt" fo:keep-together="auto"/>
    </style:style>
    <style:style style:name="Table10.B5" style:family="table-cell">
      <style:table-cell-properties style:vertical-align="middle" style:shadow="none" fo:border-top="0.012cm solid #000000" fo:border-bottom="0.04cm solid #000000" fo:border-left="0.012cm solid #000000" fo:border-right="0.012cm solid #000000" fo:padding="0.050cm"/>
    </style:style>
    <style:style style:name="Table10.C5" style:family="table-cell">
      <style:table-cell-properties style:vertical-align="middle" style:shadow="none" fo:border-top="0.012cm solid #000000" fo:border-bottom="0.04cm solid #000000" fo:border-left="0.012cm solid #000000" fo:border-right="none" fo:padding="0.050cm"/>
    </style:style>
    <style:style style:name="P23_0" style:parent-style-name="Standard" style:family="paragraph">
      <style:paragraph-properties fo:line-height="100%" fo:text-align="end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320" style:family="text">
      <style:text-properties fo:color="#000000" style:text-outline="false" style:text-line-through-style="solid" style:text-position="0% 100%" style:font-name="HY헤드라인M" style:font-name-asian="HY헤드라인M" style:font-name-complex="HY헤드라인M" fo:font-family="HY헤드라인M" style:font-family-asian="HY헤드라인M" style:font-family-complex="HY헤드라인M" fo:font-size="3.00pt" style:font-size-asian="3.00pt" style:font-size-complex="3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339_17" style:parent-style-name="선그리기" style:family="paragraph">
      <style:paragraph-properties fo:line-height="123%" fo:text-align="justify" fo:margin-left="1.426cm" fo:margin-right="0cm" fo:text-indent="-1.426cm" fo:margin-top="0cm" fo:margin-bottom="0cm" fo:background-color="transparent" fo:border="none" style:shadow="none" style:text-autospace="none" style:vertical-align="auto" style:snap-to-layout-grid="false">
        <style:tab-stops>
          <style:tab-stop style:position="15.804cm" style:type="right" style:leader-style="none"/>
        </style:tab-stops>
      </style:paragraph-properties>
    </style:style>
    <style:style style:name="Table11" style:family="table">
      <style:table-properties style:width="16.891cm" table:align="left" fo:margin="0cm" style:shadow="none" style:may-break-between-rows="true" table:border-model="collapsing"/>
    </style:style>
    <style:style style:name="Table11.A" style:family="table-column">
      <style:table-column-properties style:column-width="2.388cm"/>
    </style:style>
    <style:style style:name="Table11.B" style:family="table-column">
      <style:table-column-properties style:column-width="14.502cm"/>
    </style:style>
    <style:style style:name="Table11.1" style:family="table-row">
      <style:table-row-properties style:min-row-height="21.48pt" fo:keep-together="auto"/>
    </style:style>
    <style:style style:name="Table11.A1" style:family="table-cell">
      <style:table-cell-properties style:vertical-align="middle" style:shadow="none" fo:background-color="#dfeaf5" fo:border-top="0.04cm solid #000000" fo:border-bottom="0.05cm double #000000" fo:border-left="none" fo:border-right="0.012cm solid #000000" style:border-line-width-bottom="0.017cm 0.008cm 0.017cm" fo:padding="0.050cm"/>
    </style:style>
    <style:style style:name="Table11.B1" style:family="table-cell">
      <style:table-cell-properties style:vertical-align="middle" style:shadow="none" fo:background-color="#dfeaf5" fo:border-top="0.04cm solid #000000" fo:border-bottom="0.05cm double #000000" fo:border-left="0.012cm solid #000000" fo:border-right="none" style:border-line-width-bottom="0.017cm 0.008cm 0.017cm" fo:padding="0.050cm"/>
    </style:style>
    <style:style style:name="Table11.2" style:family="table-row">
      <style:table-row-properties style:min-row-height="188.78pt" fo:keep-together="auto"/>
    </style:style>
    <style:style style:name="Table11.A2" style:family="table-cell">
      <style:table-cell-properties style:vertical-align="middle" style:shadow="none" fo:border-top="0.05cm double #000000" fo:border-bottom="0.012cm solid #000000" fo:border-left="none" fo:border-right="0.012cm solid #000000" style:border-line-width-top="0.017cm 0.008cm 0.017cm" fo:padding="0.050cm"/>
    </style:style>
    <style:style style:name="Table11.B2" style:family="table-cell">
      <style:table-cell-properties style:vertical-align="middle" style:shadow="none" fo:border-top="0.05cm double #000000" fo:border-bottom="0.012cm solid #000000" fo:border-left="0.012cm solid #000000" fo:border-right="none" style:border-line-width-top="0.017cm 0.008cm 0.017cm" fo:padding="0.050cm"/>
    </style:style>
    <style:style style:name="Table11.3" style:family="table-row">
      <style:table-row-properties style:min-row-height="135.90pt" fo:keep-together="auto"/>
    </style:style>
    <style:style style:name="Table11.A3" style:family="table-cell">
      <style:table-cell-properties style:vertical-align="middle" style:shadow="none" fo:border-top="0.012cm solid #000000" fo:border-bottom="0.012cm solid #000000" fo:border-left="none" fo:border-right="0.012cm solid #000000" fo:padding="0.050cm"/>
    </style:style>
    <style:style style:name="Table11.B3" style:family="table-cell">
      <style:table-cell-properties style:vertical-align="middle" style:shadow="none" fo:border-top="0.012cm solid #000000" fo:border-bottom="0.012cm solid #000000" fo:border-left="0.012cm solid #000000" fo:border-right="none" fo:padding="0.050cm"/>
    </style:style>
    <style:style style:name="Table11.4" style:family="table-row">
      <style:table-row-properties style:min-row-height="63.06pt" fo:keep-together="auto"/>
    </style:style>
    <style:style style:name="Table11.A4" style:family="table-cell">
      <style:table-cell-properties style:vertical-align="middle" style:shadow="none" fo:border-top="0.012cm solid #000000" fo:border-bottom="0.04cm solid #000000" fo:border-left="none" fo:border-right="0.012cm solid #000000" fo:padding="0.050cm"/>
    </style:style>
    <style:style style:name="Table11.B4" style:family="table-cell">
      <style:table-cell-properties style:vertical-align="middle" style:shadow="none" fo:border-top="0.012cm solid #000000" fo:border-bottom="0.04cm solid #000000" fo:border-left="0.012cm solid #000000" fo:border-right="none" fo:padding="0.050cm"/>
    </style:style>
    <style:style style:name="P24_0" style:parent-style-name="Standard" style:family="paragraph">
      <style:paragraph-properties fo:line-height="170%" fo:text-align="end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414" style:family="text">
      <style:text-properties fo:color="#000000" style:text-outline="false" style:text-line-through-style="solid" style:text-position="0% 100%" style:font-name="휴먼명조" style:font-name-asian="휴먼명조" style:font-name-complex="휴먼명조" fo:font-family="휴먼명조" style:font-family-asian="휴먼명조" style:font-family-complex="휴먼명조" fo:font-size="15.00pt" style:font-size-asian="15.00pt" style:font-size-complex="15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340_0" style:parent-style-name="Standard" style:family="paragraph">
      <style:paragraph-properties fo:line-height="117%" fo:text-align="justify" fo:margin-left="0.818cm" fo:margin-right="0cm" fo:text-indent="-0.818cm" fo:margin-top="0.106cm" fo:margin-bottom="0cm" fo:background-color="transparent" fo:border="none" style:shadow="none" style:text-autospace="none" style:vertical-align="auto" style:snap-to-layout-grid="true"/>
    </style:style>
    <style:style style:name="T415" style:family="text">
      <style:text-properties fo:color="#000000" style:text-outline="false" style:text-line-through-style="solid" style:text-position="0% 100%" style:font-name="HCI Poppy" style:font-name-asian="휴먼명조" style:font-name-complex="함초롬바탕" fo:font-family="HCI Poppy" style:font-family-asian="휴먼명조" style:font-family-complex="함초롬바탕" fo:font-size="1.00pt" style:font-size-asian="1.00pt" style:font-size-complex="1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263_0" style:parent-style-name="Standard" style:family="paragraph">
      <style:paragraph-properties fo:line-height="160%" fo:text-align="justify" fo:margin-left="0.818cm" fo:margin-right="0cm" fo:text-indent="-0.818cm" fo:margin-top="0.106cm" fo:margin-bottom="0cm" fo:background-color="transparent" fo:border="none" style:shadow="none" style:text-autospace="none" style:vertical-align="auto" style:snap-to-layout-grid="true"/>
    </style:style>
    <style:style style:name="T96" style:family="text">
      <style:text-properties fo:color="#000000" style:text-outline="false" style:text-line-through-style="solid" style:text-position="0% 100%" style:font-name="HCI Poppy" style:font-name-asian="휴먼명조" style:font-name-complex="함초롬바탕" fo:font-family="HCI Poppy" style:font-family-asian="휴먼명조" style:font-family-complex="함초롬바탕" fo:font-size="15.00pt" style:font-size-asian="15.00pt" style:font-size-complex="15.00pt" fo:letter-spacing="-0.15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341_0" style:parent-style-name="Standard" style:family="paragraph">
      <style:paragraph-properties fo:line-height="117%" fo:text-align="justify" fo:margin-left="1.103cm" fo:margin-right="0cm" fo:text-indent="-1.103cm" fo:margin-top="0.106cm" fo:margin-bottom="0cm" fo:background-color="transparent" fo:border="none" style:shadow="none" style:text-autospace="none" style:vertical-align="auto" style:snap-to-layout-grid="true"/>
    </style:style>
    <style:style style:name="T416" style:family="text">
      <style:text-properties fo:color="#000000" style:text-outline="false" style:text-line-through-style="solid" style:text-position="0% 100%" style:font-name="한양중고딕" style:font-name-asian="한양중고딕" style:font-name-complex="한양중고딕" fo:font-family="한양중고딕" style:font-family-asian="한양중고딕" style:font-family-complex="한양중고딕" fo:font-size="1.00pt" style:font-size-asian="1.00pt" style:font-size-complex="1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282_0" style:parent-style-name="Standard" style:family="paragraph">
      <style:paragraph-properties fo:line-height="160%" fo:text-align="justify" fo:margin-left="1.334cm" fo:margin-right="0cm" fo:text-indent="-1.334cm" fo:margin-top="0.106cm" fo:margin-bottom="0cm" fo:background-color="transparent" fo:border="none" style:shadow="none" style:text-autospace="none" style:vertical-align="auto" style:snap-to-layout-grid="true"/>
    </style:style>
    <style:style style:name="Table12" style:family="table">
      <style:table-properties style:width="16.801cm" table:align="left" fo:margin="0cm" style:shadow="none" style:may-break-between-rows="true" table:border-model="collapsing"/>
    </style:style>
    <style:style style:name="Table12.A" style:family="table-column">
      <style:table-column-properties style:column-width="16.801cm"/>
    </style:style>
    <style:style style:name="Table12.1" style:family="table-row">
      <style:table-row-properties style:min-row-height="89.40pt" fo:keep-together="auto"/>
    </style:style>
    <style:style style:name="Table12.A1" style:family="table-cell">
      <style:table-cell-properties style:vertical-align="middle" style:shadow="none" fo:background-color="#dfeaf5" fo:border="0.04cm solid #000000" fo:padding-top="0.050cm" fo:padding-bottom="0.050cm" fo:padding-left="0.180cm" fo:padding-right="0.180cm"/>
    </style:style>
    <style:style style:name="T417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13.00pt" style:font-size-asian="13.00pt" style:font-size-complex="13.00pt" fo:letter-spacing="-0.78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85%"/>
    </style:style>
    <style:style style:name="T418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13.00pt" style:font-size-asian="13.00pt" style:font-size-complex="13.00pt" fo:letter-spacing="-0.65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85%"/>
    </style:style>
    <style:style style:name="T419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13.00pt" style:font-size-asian="13.00pt" style:font-size-complex="13.00pt" fo:letter-spacing="-0.65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85%"/>
    </style:style>
    <style:style style:name="P342_0" style:parent-style-name="Standard" style:family="paragraph">
      <style:paragraph-properties fo:line-height="92%" fo:text-align="justify" fo:margin-left="1.044cm" fo:margin-right="0cm" fo:text-indent="-1.044cm" fo:margin-top="0.106cm" fo:margin-bottom="0cm" fo:background-color="transparent" fo:border="none" style:shadow="none" style:text-autospace="none" style:vertical-align="auto" style:snap-to-layout-grid="true"/>
    </style:style>
    <style:style style:name="P343_0" style:parent-style-name="Standard" style:family="paragraph">
      <style:paragraph-properties fo:line-height="117%" fo:text-align="justify" fo:margin-left="0.828cm" fo:margin-right="0cm" fo:text-indent="-0.828cm" fo:margin-top="0cm" fo:margin-bottom="0cm" fo:background-color="transparent" fo:border="none" style:shadow="none" style:text-autospace="none" style:vertical-align="auto" style:snap-to-layout-grid="true"/>
    </style:style>
    <style:style style:name="P286_0" style:parent-style-name="Standard" style:family="paragraph">
      <style:paragraph-properties fo:line-height="160%" fo:text-align="justify" fo:margin-left="0.828cm" fo:margin-right="0cm" fo:text-indent="-0.828cm" fo:margin-top="0cm" fo:margin-bottom="0cm" fo:background-color="transparent" fo:border="none" style:shadow="none" style:text-autospace="none" style:vertical-align="auto" style:snap-to-layout-grid="true"/>
    </style:style>
    <style:style style:name="T312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5.00pt" style:font-size-asian="15.00pt" style:font-size-complex="15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334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5.00pt" style:font-size-asian="15.00pt" style:font-size-complex="15.00pt" fo:letter-spacing="-0.75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323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5.00pt" style:font-size-asian="15.00pt" style:font-size-complex="15.00pt" fo:letter-spacing="-0.15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T325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5.00pt" style:font-size-asian="15.00pt" style:font-size-complex="15.00pt" fo:letter-spacing="-0.15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344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5.00pt" style:font-size-asian="15.00pt" style:font-size-complex="15.00pt" fo:letter-spacing="-0.9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T345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5.00pt" style:font-size-asian="15.00pt" style:font-size-complex="15.00pt" fo:letter-spacing="-0.9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344_24" style:parent-style-name="각주내용(신명조9)" style:family="paragraph">
      <style:paragraph-properties fo:line-height="117%" fo:text-align="justify" fo:margin-left="1.282cm" fo:margin-right="0cm" fo:text-indent="-1.282cm" fo:margin-top="0cm" fo:margin-bottom="0cm" fo:background-color="transparent" fo:border="none" style:shadow="none" style:text-autospace="none" style:vertical-align="auto" style:snap-to-layout-grid="false"/>
    </style:style>
    <style:style style:name="T346" style:family="text">
      <style:text-properties fo:color="#000000" style:text-outline="false" style:text-line-through-style="solid" style:text-position="0% 100%" style:font-name="한양중고딕" style:font-name-asian="한양중고딕" style:font-name-complex="한양중고딕" fo:font-family="한양중고딕" style:font-family-asian="한양중고딕" style:font-family-complex="한양중고딕" fo:font-size="3.00pt" style:font-size-asian="3.00pt" style:font-size-complex="3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247_24" style:parent-style-name="각주내용(신명조9)" style:family="paragraph">
      <style:paragraph-properties fo:line-height="160%" fo:text-align="justify" fo:margin-left="1.286cm" fo:margin-right="0cm" fo:text-indent="-1.286cm" fo:margin-top="0cm" fo:margin-bottom="0cm" fo:background-color="transparent" fo:border="none" style:shadow="none" style:text-autospace="none" style:vertical-align="auto" style:snap-to-layout-grid="false"/>
    </style:style>
    <style:style style:name="T421" style:family="text">
      <style:text-properties fo:color="#000000" style:text-outline="false" style:text-line-through-style="solid" style:text-position="0% 100%" style:font-name="HCI Poppy" style:font-name-asian="휴먼명조" style:font-name-complex="함초롬바탕" fo:font-family="HCI Poppy" style:font-family-asian="휴먼명조" style:font-family-complex="함초롬바탕" fo:font-size="15.00pt" style:font-size-asian="15.00pt" style:font-size-complex="15.00pt" fo:letter-spacing="-0.3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T422" style:family="text">
      <style:text-properties fo:color="#000000" style:text-outline="false" style:text-line-through-style="solid" style:text-position="0% 100%" style:font-name="HCI Poppy" style:font-name-asian="휴먼명조" style:font-name-complex="함초롬바탕" fo:font-family="HCI Poppy" style:font-family-asian="휴먼명조" style:font-family-complex="함초롬바탕" fo:font-size="15.00pt" style:font-size-asian="15.00pt" style:font-size-complex="15.00pt" fo:letter-spacing="-2.25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T423" style:family="text">
      <style:text-properties fo:color="#000000" style:text-outline="false" style:text-line-through-style="solid" style:text-position="0% 100%" style:font-name="HCI Poppy" style:font-name-asian="휴먼명조" style:font-name-complex="함초롬바탕" fo:font-family="HCI Poppy" style:font-family-asian="휴먼명조" style:font-family-complex="함초롬바탕" fo:font-size="15.00pt" style:font-size-asian="15.00pt" style:font-size-complex="15.00pt" fo:letter-spacing="-2.25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424" style:family="text">
      <style:text-properties fo:color="#000000" style:text-outline="false" style:text-line-through-style="solid" style:text-position="0% 100%" style:font-name="HCI Poppy" style:font-name-asian="휴먼명조" style:font-name-complex="함초롬바탕" fo:font-family="HCI Poppy" style:font-family-asian="휴먼명조" style:font-family-complex="함초롬바탕" fo:font-size="13.00pt" style:font-size-asian="13.00pt" style:font-size-complex="13.00pt" fo:letter-spacing="-1.95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85%"/>
    </style:style>
    <style:style style:name="T244" style:family="text">
      <style:text-properties fo:color="#000000" style:text-outline="false" style:text-line-through-style="solid" style:text-position="0% 100%" style:font-name="HCI Poppy" style:font-name-asian="휴먼명조" style:font-name-complex="함초롬바탕" fo:font-family="HCI Poppy" style:font-family-asian="휴먼명조" style:font-family-complex="함초롬바탕" fo:font-size="15.00pt" style:font-size-asian="15.00pt" style:font-size-complex="15.00pt" fo:letter-spacing="-1.95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345_0" style:parent-style-name="Standard" style:family="paragraph">
      <style:paragraph-properties fo:line-height="95%" fo:text-align="justify" fo:margin-left="1.321cm" fo:margin-right="0cm" fo:text-indent="-1.321cm" fo:margin-top="0cm" fo:margin-bottom="0cm" fo:background-color="transparent" fo:border="none" style:shadow="none" style:text-autospace="none" style:vertical-align="auto" style:snap-to-layout-grid="true"/>
    </style:style>
    <style:style style:name="T425" style:family="text">
      <style:text-properties fo:color="#000000" style:text-outline="false" style:text-line-through-style="solid" style:text-position="0% 100%" style:font-name="HCI Poppy" style:font-name-asian="휴먼명조" style:font-name-complex="함초롬바탕" fo:font-family="HCI Poppy" style:font-family-asian="휴먼명조" style:font-family-complex="함초롬바탕" fo:font-size="2.00pt" style:font-size-asian="2.00pt" style:font-size-complex="2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288_0" style:parent-style-name="Standard" style:family="paragraph">
      <style:paragraph-properties fo:line-height="160%" fo:text-align="justify" fo:margin-left="1.391cm" fo:margin-right="0cm" fo:text-indent="-1.391cm" fo:margin-top="0cm" fo:margin-bottom="0cm" fo:background-color="transparent" fo:border="none" style:shadow="none" style:text-autospace="none" style:vertical-align="auto" style:snap-to-layout-grid="true"/>
    </style:style>
    <style:style style:name="T347" style:family="text">
      <style:text-properties fo:color="#000000" style:text-outline="false" style:text-line-through-style="solid" style:text-position="0% 100%" style:font-name="휴먼명조" style:font-name-asian="휴먼명조" style:font-name-complex="휴먼명조" fo:font-family="휴먼명조" style:font-family-asian="휴먼명조" style:font-family-complex="휴먼명조" fo:font-size="12.00pt" style:font-size-asian="12.00pt" style:font-size-complex="12.00pt" fo:letter-spacing="-1.08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486" style:family="text">
      <style:text-properties fo:color="#000000" style:text-outline="false" style:text-line-through-style="solid" style:text-position="0% 100%" style:font-name="휴먼명조" style:font-name-asian="휴먼명조" style:font-name-complex="휴먼명조" fo:font-family="휴먼명조" style:font-family-asian="휴먼명조" style:font-family-complex="휴먼명조" fo:font-size="12.00pt" style:font-size-asian="12.00pt" style:font-size-complex="12.00pt" fo:letter-spacing="-1.44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346_0" style:parent-style-name="Standard" style:family="paragraph">
      <style:paragraph-properties fo:line-height="117%" fo:text-align="justify" fo:margin-left="1.508cm" fo:margin-right="0cm" fo:text-indent="-1.508cm" fo:margin-top="0cm" fo:margin-bottom="0cm" fo:background-color="transparent" fo:border="none" style:shadow="none" style:text-autospace="none" style:vertical-align="auto" style:snap-to-layout-grid="true"/>
    </style:style>
    <style:style style:name="T426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3.00pt" style:font-size-asian="3.00pt" style:font-size-complex="3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347_0" style:parent-style-name="Standard" style:family="paragraph">
      <style:paragraph-properties fo:line-height="93%" fo:text-align="justify" fo:margin-left="1.427cm" fo:margin-right="0cm" fo:text-indent="-1.427cm" fo:margin-top="0cm" fo:margin-bottom="0cm" fo:background-color="transparent" fo:border="none" style:shadow="none" style:text-autospace="none" style:vertical-align="auto" style:snap-to-layout-grid="true"/>
    </style:style>
    <style:style style:name="T331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5.00pt" style:font-size-asian="15.00pt" style:font-size-complex="15.00pt" fo:letter-spacing="-0.3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354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3.00pt" style:font-size-asian="13.00pt" style:font-size-complex="13.00pt" fo:letter-spacing="-0.78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85%"/>
    </style:style>
    <style:style style:name="P348_24" style:parent-style-name="각주내용(신명조9)" style:family="paragraph">
      <style:paragraph-properties fo:line-height="117%" fo:text-align="justify" fo:margin-left="0.977cm" fo:margin-right="0cm" fo:text-indent="-0.977cm" fo:margin-top="0cm" fo:margin-bottom="0cm" fo:background-color="transparent" fo:border="none" style:shadow="none" style:text-autospace="none" style:vertical-align="auto" style:snap-to-layout-grid="false"/>
    </style:style>
    <style:style style:name="T431" style:family="text">
      <style:text-properties fo:color="#000000" style:text-outline="false" style:text-line-through-style="solid" style:text-position="0% 100%" style:font-name="HCI Poppy" style:font-name-asian="휴먼명조" style:font-name-complex="함초롬바탕" fo:font-family="HCI Poppy" style:font-family-asian="휴먼명조" style:font-family-complex="함초롬바탕" fo:font-size="15.00pt" style:font-size-asian="15.00pt" style:font-size-complex="15.00pt" fo:letter-spacing="-1.2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432" style:family="text">
      <style:text-properties fo:color="#000000" style:text-outline="false" style:text-line-through-style="solid" style:text-position="0% 100%" style:font-name="HCI Poppy" style:font-name-asian="휴먼명조" style:font-name-complex="함초롬바탕" fo:font-family="HCI Poppy" style:font-family-asian="휴먼명조" style:font-family-complex="함초롬바탕" fo:font-size="13.00pt" style:font-size-asian="13.00pt" style:font-size-complex="13.00pt" fo:letter-spacing="-1.04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437" style:family="text">
      <style:text-properties fo:color="#000000" style:text-outline="false" style:text-line-through-style="solid" style:text-position="0% 100%" style:font-name="HCI Poppy" style:font-name-asian="휴먼명조" style:font-name-complex="함초롬바탕" fo:font-family="HCI Poppy" style:font-family-asian="휴먼명조" style:font-family-complex="함초롬바탕" fo:font-size="15.00pt" style:font-size-asian="15.00pt" style:font-size-complex="15.00pt" fo:letter-spacing="-0.45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349_0" style:parent-style-name="Standard" style:family="paragraph">
      <style:paragraph-properties fo:line-height="95%" fo:text-align="justify" fo:margin-left="1.305cm" fo:margin-right="0cm" fo:text-indent="-1.305cm" fo:margin-top="0cm" fo:margin-bottom="0cm" fo:background-color="transparent" fo:border="none" style:shadow="none" style:text-autospace="none" style:vertical-align="auto" style:snap-to-layout-grid="true"/>
    </style:style>
    <style:style style:name="T427" style:family="text">
      <style:text-properties fo:color="#000000" style:text-outline="false" style:text-line-through-style="solid" style:text-position="0% 100%" style:font-name="HCI Poppy" style:font-name-asian="휴먼명조" style:font-name-complex="함초롬바탕" fo:font-family="HCI Poppy" style:font-family-asian="휴먼명조" style:font-family-complex="함초롬바탕" fo:font-size="15.00pt" style:font-size-asian="15.00pt" style:font-size-complex="15.00pt" fo:letter-spacing="-2.1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428" style:family="text">
      <style:text-properties fo:color="#000000" style:text-outline="false" style:text-line-through-style="solid" style:text-position="0% 100%" style:font-name="HCI Poppy" style:font-name-asian="휴먼명조" style:font-name-complex="함초롬바탕" fo:font-family="HCI Poppy" style:font-family-asian="휴먼명조" style:font-family-complex="함초롬바탕" fo:font-size="13.00pt" style:font-size-asian="13.00pt" style:font-size-complex="13.00pt" fo:letter-spacing="-1.82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429" style:family="text">
      <style:text-properties fo:color="#000000" style:text-outline="false" style:text-line-through-style="solid" style:text-position="0% 100%" style:font-name="HCI Poppy" style:font-name-asian="휴먼명조" style:font-name-complex="함초롬바탕" fo:font-family="HCI Poppy" style:font-family-asian="휴먼명조" style:font-family-complex="함초롬바탕" fo:font-size="13.00pt" style:font-size-asian="13.00pt" style:font-size-complex="13.00pt" fo:letter-spacing="-2.47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430" style:family="text">
      <style:text-properties fo:color="#000000" style:text-outline="false" style:text-line-through-style="solid" style:text-position="0% 100%" style:font-name="HCI Poppy" style:font-name-asian="휴먼명조" style:font-name-complex="함초롬바탕" fo:font-family="HCI Poppy" style:font-family-asian="휴먼명조" style:font-family-complex="함초롬바탕" fo:font-size="15.00pt" style:font-size-asian="15.00pt" style:font-size-complex="15.00pt" fo:letter-spacing="-2.85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433" style:family="text">
      <style:text-properties fo:color="#000000" style:text-outline="false" style:text-line-through-style="solid" style:text-position="0% 100%" style:font-name="HCI Poppy" style:font-name-asian="휴먼명조" style:font-name-complex="함초롬바탕" fo:font-family="HCI Poppy" style:font-family-asian="휴먼명조" style:font-family-complex="함초롬바탕" fo:font-size="3.00pt" style:font-size-asian="3.00pt" style:font-size-complex="3.00pt" fo:letter-spacing="-0.03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290_0" style:parent-style-name="Standard" style:family="paragraph">
      <style:paragraph-properties fo:line-height="160%" fo:text-align="justify" fo:margin-left="1.593cm" fo:margin-right="0cm" fo:text-indent="-1.593cm" fo:margin-top="0cm" fo:margin-bottom="0cm" fo:background-color="transparent" fo:border="none" style:shadow="none" style:text-autospace="none" style:vertical-align="auto" style:snap-to-layout-grid="true"/>
    </style:style>
    <style:style style:name="T434" style:family="text">
      <style:text-properties fo:color="#0000ff" style:text-outline="false" style:text-line-through-style="solid" style:text-position="0% 100%" style:font-name="HCI Poppy" style:font-name-asian="휴먼명조" style:font-name-complex="함초롬바탕" fo:font-family="HCI Poppy" style:font-family-asian="휴먼명조" style:font-family-complex="함초롬바탕" fo:font-size="15.00pt" style:font-size-asian="15.00pt" style:font-size-complex="15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able13" style:family="table">
      <style:table-properties style:width="16.801cm" table:align="left" fo:margin="0.100cm" style:shadow="none" style:may-break-between-rows="true" table:border-model="collapsing"/>
    </style:style>
    <style:style style:name="Table13.A" style:family="table-column">
      <style:table-column-properties style:column-width="16.801cm"/>
    </style:style>
    <style:style style:name="Table13.1" style:family="table-row">
      <style:table-row-properties style:min-row-height="0.01pt" fo:keep-together="auto"/>
    </style:style>
    <style:style style:name="Table13.A1" style:family="table-cell">
      <style:table-cell-properties style:vertical-align="middle" style:shadow="none" fo:background-color="#dfeaf5" fo:border="0.04cm solid #000000" fo:padding-top="0.050cm" fo:padding-bottom="0.050cm" fo:padding-left="0.180cm" fo:padding-right="0.180cm"/>
    </style:style>
    <style:style style:name="P291_0" style:parent-style-name="Standard" style:family="paragraph">
      <style:paragraph-properties fo:line-height="160%" fo:text-align="justify" fo:margin-left="1.319cm" fo:margin-right="0cm" fo:text-indent="-1.319cm" fo:margin-top="0.106cm" fo:margin-bottom="0cm" fo:background-color="transparent" fo:border="none" style:shadow="none" style:text-autospace="none" style:vertical-align="auto" style:snap-to-layout-grid="true"/>
    </style:style>
    <style:style style:name="T313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5.00pt" style:font-size-asian="15.00pt" style:font-size-complex="15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T343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7.00pt" style:font-size-asian="7.00pt" style:font-size-complex="7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350_24_b4" style:parent-style-name="각주내용(신명조9)" style:family="paragraph">
      <style:paragraph-properties fo:line-height="106%" fo:text-align="justify" fo:margin-left="0.977cm" fo:margin-right="0cm" fo:text-indent="-0.977cm" fo:margin-top="0.106cm" fo:margin-bottom="0cm" fo:break-before="page" fo:background-color="transparent" fo:border="none" style:shadow="none" style:text-autospace="none" style:vertical-align="auto" style:snap-to-layout-grid="false"/>
    </style:style>
    <style:style style:name="T435" style:family="text">
      <style:text-properties fo:color="#000000" style:text-outline="false" style:text-line-through-style="solid" style:text-position="0% 100%" style:font-name="한양중고딕" style:font-name-asian="한양중고딕" style:font-name-complex="한양중고딕" fo:font-family="한양중고딕" style:font-family-asian="한양중고딕" style:font-family-complex="한양중고딕" fo:font-size="3.00pt" style:font-size-asian="3.00pt" style:font-size-complex="3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292_0" style:parent-style-name="Standard" style:family="paragraph">
      <style:paragraph-properties fo:line-height="145%" fo:text-align="justify" fo:margin-left="1.319cm" fo:margin-right="0cm" fo:text-indent="-1.319cm" fo:margin-top="0.106cm" fo:margin-bottom="0cm" fo:background-color="transparent" fo:border="none" style:shadow="none" style:text-autospace="none" style:vertical-align="auto" style:snap-to-layout-grid="true"/>
    </style:style>
    <style:style style:name="T436" style:family="text">
      <style:text-properties fo:color="#000000" style:text-outline="false" style:text-line-through-style="solid" style:text-position="0% 100%" style:font-name="HCI Poppy" style:font-name-asian="휴먼명조" style:font-name-complex="함초롬바탕" fo:font-family="HCI Poppy" style:font-family-asian="휴먼명조" style:font-family-complex="함초롬바탕" fo:font-size="7.00pt" style:font-size-asian="7.00pt" style:font-size-complex="7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351_0" style:parent-style-name="Standard" style:family="paragraph">
      <style:paragraph-properties fo:line-height="106%" fo:text-align="justify" fo:margin-left="1.069cm" fo:margin-right="0cm" fo:text-indent="-1.069cm" fo:margin-top="0.106cm" fo:margin-bottom="0cm" fo:background-color="transparent" fo:border="none" style:shadow="none" style:text-autospace="none" style:vertical-align="auto" style:snap-to-layout-grid="true">
        <style:tab-stops>
          <style:tab-stop style:position="9.057cm" style:type="left" style:leader-style="none"/>
        </style:tab-stops>
      </style:paragraph-properties>
    </style:style>
    <style:style style:name="T98" style:family="text">
      <style:text-properties fo:color="#000000" style:text-outline="false" style:text-line-through-style="solid" style:text-position="0% 100%" style:font-name="HCI Poppy" style:font-name-asian="휴먼명조" style:font-name-complex="함초롬바탕" fo:font-family="HCI Poppy" style:font-family-asian="휴먼명조" style:font-family-complex="함초롬바탕" fo:font-size="15.00pt" style:font-size-asian="15.00pt" style:font-size-complex="15.00pt" fo:letter-spacing="-0.45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T438" style:family="text">
      <style:text-properties fo:color="#000000" style:text-outline="false" style:text-line-through-style="solid" style:text-position="0% 100%" style:font-name="HCI Poppy" style:font-name-asian="휴먼명조" style:font-name-complex="함초롬바탕" fo:font-family="HCI Poppy" style:font-family-asian="휴먼명조" style:font-family-complex="함초롬바탕" fo:font-size="13.00pt" style:font-size-asian="13.00pt" style:font-size-complex="13.00pt" fo:letter-spacing="-0.13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352_0" style:parent-style-name="Standard" style:family="paragraph">
      <style:paragraph-properties fo:line-height="99%" fo:text-align="justify" fo:margin-left="1.242cm" fo:margin-right="0cm" fo:text-indent="-1.242cm" fo:margin-top="0.106cm" fo:margin-bottom="0cm" fo:background-color="transparent" fo:border="none" style:shadow="none" style:text-autospace="none" style:vertical-align="auto" style:snap-to-layout-grid="true"/>
    </style:style>
    <style:style style:name="T439" style:family="text">
      <style:text-properties fo:color="#000000" style:text-outline="false" style:text-line-through-style="solid" style:text-position="0% 100%" style:font-name="HCI Poppy" style:font-name-asian="휴먼명조" style:font-name-complex="함초롬바탕" fo:font-family="HCI Poppy" style:font-family-asian="휴먼명조" style:font-family-complex="함초롬바탕" fo:font-size="2.00pt" style:font-size-asian="2.00pt" style:font-size-complex="2.00pt" fo:letter-spacing="-0.02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295_0" style:parent-style-name="Standard" style:family="paragraph">
      <style:paragraph-properties fo:line-height="145%" fo:text-align="justify" fo:margin-left="1.238cm" fo:margin-right="0cm" fo:text-indent="-1.238cm" fo:margin-top="0.106cm" fo:margin-bottom="0cm" fo:background-color="transparent" fo:border="none" style:shadow="none" style:text-autospace="none" style:vertical-align="auto" style:snap-to-layout-grid="true"/>
    </style:style>
    <style:style style:name="T286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12.00pt" style:font-size-asian="12.00pt" style:font-size-complex="12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353_0" style:parent-style-name="Standard" style:family="paragraph">
      <style:paragraph-properties fo:line-height="84%" fo:text-align="justify" fo:margin-left="0.978cm" fo:margin-right="0cm" fo:text-indent="-0.978cm" fo:margin-top="0.106cm" fo:margin-bottom="0cm" fo:background-color="transparent" fo:border="none" style:shadow="none" style:text-autospace="none" style:vertical-align="auto" style:snap-to-layout-grid="true"/>
    </style:style>
    <style:style style:name="T440" style:family="text">
      <style:text-properties fo:color="#000000" style:text-outline="false" style:text-line-through-style="solid" style:text-position="0% 100%" style:font-name="HCI Poppy" style:font-name-asian="휴먼명조" style:font-name-complex="함초롬바탕" fo:font-family="HCI Poppy" style:font-family-asian="휴먼명조" style:font-family-complex="함초롬바탕" fo:font-size="10.00pt" style:font-size-asian="10.00pt" style:font-size-complex="10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354_0" style:parent-style-name="Standard" style:family="paragraph">
      <style:paragraph-properties fo:line-height="106%" fo:text-align="justify" fo:margin-left="0.828cm" fo:margin-right="0cm" fo:text-indent="-0.828cm" fo:margin-top="0.106cm" fo:margin-bottom="0cm" fo:background-color="transparent" fo:border="none" style:shadow="none" style:text-autospace="none" style:vertical-align="auto" style:snap-to-layout-grid="true"/>
    </style:style>
    <style:style style:name="T97" style:family="text">
      <style:text-properties fo:color="#000000" style:text-outline="false" style:text-line-through-style="solid" style:text-position="0% 100%" style:font-name="HCI Poppy" style:font-name-asian="휴먼명조" style:font-name-complex="함초롬바탕" fo:font-family="HCI Poppy" style:font-family-asian="휴먼명조" style:font-family-complex="함초롬바탕" fo:font-size="15.00pt" style:font-size-asian="15.00pt" style:font-size-complex="15.00pt" fo:letter-spacing="-0.75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380" style:family="text">
      <style:text-properties fo:color="#000000" style:text-outline="false" style:text-line-through-style="solid" style:text-position="0% 100%" style:font-name="HCI Poppy" style:font-name-asian="휴먼명조" style:font-name-complex="함초롬바탕" fo:font-family="HCI Poppy" style:font-family-asian="휴먼명조" style:font-family-complex="함초롬바탕" fo:font-size="15.00pt" style:font-size-asian="15.00pt" style:font-size-complex="15.00pt" fo:letter-spacing="-0.3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326" style:family="text">
      <style:text-properties fo:color="#000000" style:text-outline="false" style:text-line-through-style="solid" style:text-position="0% 100%" style:font-name="HCI Poppy" style:font-name-asian="휴먼명조" style:font-name-complex="함초롬바탕" fo:font-family="HCI Poppy" style:font-family-asian="휴먼명조" style:font-family-complex="함초롬바탕" fo:font-size="15.00pt" style:font-size-asian="15.00pt" style:font-size-complex="15.00pt" fo:letter-spacing="0.3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355_0" style:parent-style-name="Standard" style:family="paragraph">
      <style:paragraph-properties fo:line-height="106%" fo:text-align="justify" fo:margin-left="1.252cm" fo:margin-right="0cm" fo:text-indent="-1.252cm" fo:margin-top="0.106cm" fo:margin-bottom="0cm" fo:background-color="transparent" fo:border="none" style:shadow="none" style:text-autospace="none" style:vertical-align="auto" style:snap-to-layout-grid="true"/>
    </style:style>
    <style:style style:name="T280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12.00pt" style:font-size-asian="12.00pt" style:font-size-complex="12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356_0" style:parent-style-name="Standard" style:family="paragraph">
      <style:paragraph-properties fo:line-height="84%" fo:text-align="justify" fo:margin-left="1.262cm" fo:margin-right="0cm" fo:text-indent="-1.262cm" fo:margin-top="0.106cm" fo:margin-bottom="0cm" fo:background-color="transparent" fo:border="none" style:shadow="none" style:text-autospace="none" style:vertical-align="auto" style:snap-to-layout-grid="true"/>
    </style:style>
    <style:style style:name="T441" style:family="text">
      <style:text-properties fo:color="#0000ff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3.00pt" style:font-size-asian="3.00pt" style:font-size-complex="3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442" style:family="text">
      <style:text-properties fo:color="#000000" style:text-outline="false" style:text-line-through-style="solid" style:text-position="0% 100%" style:font-name="HCI Poppy" style:font-name-asian="휴먼명조" style:font-name-complex="함초롬바탕" fo:font-family="HCI Poppy" style:font-family-asian="휴먼명조" style:font-family-complex="함초롬바탕" fo:font-size="15.00pt" style:font-size-asian="15.00pt" style:font-size-complex="15.00pt" fo:letter-spacing="-0.6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T59" style:family="text">
      <style:text-properties fo:color="#000000" style:text-outline="false" style:text-line-through-style="solid" style:text-position="0% 100%" style:font-name="HCI Poppy" style:font-name-asian="휴먼명조" style:font-name-complex="함초롬바탕" fo:font-family="HCI Poppy" style:font-family-asian="휴먼명조" style:font-family-complex="함초롬바탕" fo:font-size="15.00pt" style:font-size-asian="15.00pt" style:font-size-complex="15.00pt" fo:letter-spacing="-0.6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357_0" style:parent-style-name="Standard" style:family="paragraph">
      <style:paragraph-properties fo:line-height="106%" fo:text-align="justify" fo:margin-left="1.296cm" fo:margin-right="0cm" fo:text-indent="-1.296cm" fo:margin-top="0.106cm" fo:margin-bottom="0cm" fo:background-color="transparent" fo:border="none" style:shadow="none" style:text-autospace="none" style:vertical-align="auto" style:snap-to-layout-grid="true"/>
    </style:style>
    <style:style style:name="T443" style:family="text">
      <style:text-properties fo:color="#000000" style:text-outline="false" style:text-line-through-style="solid" style:text-position="0% 100%" style:font-name="HCI Poppy" style:font-name-asian="휴먼명조" style:font-name-complex="함초롬바탕" fo:font-family="HCI Poppy" style:font-family-asian="휴먼명조" style:font-family-complex="함초롬바탕" fo:font-size="13.00pt" style:font-size-asian="13.00pt" style:font-size-complex="13.00pt" fo:letter-spacing="-0.52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358_0" style:parent-style-name="Standard" style:family="paragraph">
      <style:paragraph-properties fo:line-height="106%" fo:text-align="justify" fo:margin-left="1.238cm" fo:margin-right="0cm" fo:text-indent="-1.238cm" fo:margin-top="0.106cm" fo:margin-bottom="0cm" fo:background-color="transparent" fo:border="none" style:shadow="none" style:text-autospace="none" style:vertical-align="auto" style:snap-to-layout-grid="true"/>
    </style:style>
    <style:style style:name="T242" style:family="text">
      <style:text-properties fo:color="#000000" style:text-outline="false" style:text-line-through-style="solid" style:text-position="0% 100%" style:font-name="HCI Poppy" style:font-name-asian="휴먼명조" style:font-name-complex="함초롬바탕" fo:font-family="HCI Poppy" style:font-family-asian="휴먼명조" style:font-family-complex="함초롬바탕" fo:font-size="15.00pt" style:font-size-asian="15.00pt" style:font-size-complex="15.00pt" fo:letter-spacing="-0.75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359_0" style:parent-style-name="Standard" style:family="paragraph">
      <style:paragraph-properties fo:line-height="106%" fo:text-align="justify" fo:margin-left="1.200cm" fo:margin-right="0cm" fo:text-indent="-1.200cm" fo:margin-top="0.106cm" fo:margin-bottom="0cm" fo:background-color="transparent" fo:border="none" style:shadow="none" style:text-autospace="none" style:vertical-align="auto" style:snap-to-layout-grid="true"/>
    </style:style>
    <style:style style:name="T444" style:family="text">
      <style:text-properties fo:color="#000000" style:text-outline="false" style:text-line-through-style="solid" style:text-position="0% 100%" style:font-name="HCI Poppy" style:font-name-asian="휴먼명조" style:font-name-complex="함초롬바탕" fo:font-family="HCI Poppy" style:font-family-asian="휴먼명조" style:font-family-complex="함초롬바탕" fo:font-size="3.00pt" style:font-size-asian="3.00pt" style:font-size-complex="3.00pt" fo:letter-spacing="-0.12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302_0" style:parent-style-name="Standard" style:family="paragraph">
      <style:paragraph-properties fo:line-height="145%" fo:text-align="justify" fo:margin-left="0.969cm" fo:margin-right="0cm" fo:text-indent="-0.969cm" fo:margin-top="0.106cm" fo:margin-bottom="0cm" fo:background-color="transparent" fo:border="none" style:shadow="none" style:text-autospace="none" style:vertical-align="auto" style:snap-to-layout-grid="true"/>
    </style:style>
    <style:style style:name="T445" style:family="text">
      <style:text-properties fo:color="#000000" style:text-outline="false" style:text-line-through-style="solid" style:text-position="0% 100%" style:font-name="HCI Poppy" style:font-name-asian="휴먼명조" style:font-name-complex="함초롬바탕" fo:font-family="HCI Poppy" style:font-family-asian="휴먼명조" style:font-family-complex="함초롬바탕" fo:font-size="15.00pt" style:font-size-asian="15.00pt" style:font-size-complex="15.00pt" fo:letter-spacing="0.15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446" style:family="text">
      <style:text-properties fo:color="#000000" style:text-outline="false" style:text-line-through-style="solid" style:text-position="0% 100%" style:font-name="HCI Poppy" style:font-name-asian="휴먼명조" style:font-name-complex="함초롬바탕" fo:font-family="HCI Poppy" style:font-family-asian="휴먼명조" style:font-family-complex="함초롬바탕" fo:font-size="13.00pt" style:font-size-asian="13.00pt" style:font-size-complex="13.00pt" fo:letter-spacing="0.13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447" style:family="text">
      <style:text-properties fo:color="#000000" style:text-outline="false" style:text-line-through-style="solid" style:text-position="0% 100%" style:font-name="HCI Poppy" style:font-name-asian="휴먼명조" style:font-name-complex="함초롬바탕" fo:font-family="HCI Poppy" style:font-family-asian="휴먼명조" style:font-family-complex="함초롬바탕" fo:font-size="15.00pt" style:font-size-asian="15.00pt" style:font-size-complex="15.00pt" fo:letter-spacing="0.15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360_0" style:parent-style-name="Standard" style:family="paragraph">
      <style:paragraph-properties fo:line-height="86%" fo:text-align="justify" fo:margin-left="1.321cm" fo:margin-right="0cm" fo:text-indent="-1.321cm" fo:margin-top="0.106cm" fo:margin-bottom="0cm" fo:background-color="transparent" fo:border="none" style:shadow="none" style:text-autospace="none" style:vertical-align="auto" style:snap-to-layout-grid="true"/>
    </style:style>
    <style:style style:name="T448" style:family="text">
      <style:text-properties fo:color="#000000" style:text-outline="false" style:text-line-through-style="solid" style:text-position="0% 100%" style:font-name="HCI Poppy" style:font-name-asian="휴먼명조" style:font-name-complex="함초롬바탕" fo:font-family="HCI Poppy" style:font-family-asian="휴먼명조" style:font-family-complex="함초롬바탕" fo:font-size="2.00pt" style:font-size-asian="2.00pt" style:font-size-complex="2.00pt" fo:letter-spacing="-0.08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296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12.00pt" style:font-size-asian="12.00pt" style:font-size-complex="12.00pt" fo:letter-spacing="-0.48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361_0" style:parent-style-name="Standard" style:family="paragraph">
      <style:paragraph-properties fo:line-height="84%" fo:text-align="justify" fo:margin-left="1.770cm" fo:margin-right="0cm" fo:text-indent="-1.770cm" fo:margin-top="0.106cm" fo:margin-bottom="0cm" fo:background-color="transparent" fo:border="none" style:shadow="none" style:text-autospace="none" style:vertical-align="auto" style:snap-to-layout-grid="true"/>
    </style:style>
    <style:style style:name="P362_0" style:parent-style-name="Standard" style:family="paragraph">
      <style:paragraph-properties fo:line-height="106%" fo:text-align="justify" fo:margin-left="0.978cm" fo:margin-right="0cm" fo:text-indent="-0.978cm" fo:margin-top="0.106cm" fo:margin-bottom="0cm" fo:background-color="transparent" fo:border="none" style:shadow="none" style:text-autospace="none" style:vertical-align="auto" style:snap-to-layout-grid="true"/>
    </style:style>
    <style:style style:name="Table15" style:family="table">
      <style:table-properties style:width="16.500cm" table:align="left" fo:margin="0cm" style:shadow="none" style:may-break-between-rows="true" table:border-model="collapsing"/>
    </style:style>
    <style:style style:name="Table15.A" style:family="table-column">
      <style:table-column-properties style:column-width="3.603cm"/>
    </style:style>
    <style:style style:name="Table15.B" style:family="table-column">
      <style:table-column-properties style:column-width="9.693cm"/>
    </style:style>
    <style:style style:name="Table15.C" style:family="table-column">
      <style:table-column-properties style:column-width="3.204cm"/>
    </style:style>
    <style:style style:name="Table15.1" style:family="table-row">
      <style:table-row-properties style:min-row-height="19.48pt" fo:keep-together="auto"/>
    </style:style>
    <style:style style:name="Table15.A1" style:family="table-cell">
      <style:table-cell-properties style:vertical-align="middle" style:shadow="none" fo:background-color="#e5e5e5" fo:border-top="0.04cm solid #000000" fo:border-bottom="0.05cm double #000000" fo:border-left="none" fo:border-right="0.012cm solid #000000" style:border-line-width-bottom="0.017cm 0.008cm 0.017cm" fo:padding-top="0.050cm" fo:padding-bottom="0.050cm" fo:padding-left="0.180cm" fo:padding-right="0.180cm"/>
    </style:style>
    <style:style style:name="Table15.B1" style:family="table-cell">
      <style:table-cell-properties style:vertical-align="middle" style:shadow="none" fo:background-color="#e5e5e5" fo:border-top="0.04cm solid #000000" fo:border-bottom="0.05cm double #000000" fo:border-left="0.012cm solid #000000" fo:border-right="0.012cm solid #000000" style:border-line-width-bottom="0.017cm 0.008cm 0.017cm" fo:padding-top="0.050cm" fo:padding-bottom="0.050cm" fo:padding-left="0.180cm" fo:padding-right="0.180cm"/>
    </style:style>
    <style:style style:name="Table15.C1" style:family="table-cell">
      <style:table-cell-properties style:vertical-align="middle" style:shadow="none" fo:background-color="#e5e5e5" fo:border-top="0.04cm solid #000000" fo:border-bottom="0.05cm double #000000" fo:border-left="0.012cm solid #000000" fo:border-right="none" style:border-line-width-bottom="0.017cm 0.008cm 0.017cm" fo:padding-top="0.050cm" fo:padding-bottom="0.050cm" fo:padding-left="0.180cm" fo:padding-right="0.180cm"/>
    </style:style>
    <style:style style:name="Table15.2" style:family="table-row">
      <style:table-row-properties style:min-row-height="51.40pt" fo:keep-together="auto"/>
    </style:style>
    <style:style style:name="Table15.A2" style:family="table-cell">
      <style:table-cell-properties style:vertical-align="middle" style:shadow="none" fo:border-top="0.05cm double #000000" fo:border-bottom="0.012cm solid #000000" fo:border-left="none" fo:border-right="0.012cm solid #000000" style:border-line-width-top="0.017cm 0.008cm 0.017cm" fo:padding-top="0.050cm" fo:padding-bottom="0.050cm" fo:padding-left="0.180cm" fo:padding-right="0.180cm"/>
    </style:style>
    <style:style style:name="Table15.B2" style:family="table-cell">
      <style:table-cell-properties style:vertical-align="middle" style:shadow="none" fo:border-top="0.05cm double #000000" fo:border-bottom="0.012cm solid #000000" fo:border-left="0.012cm solid #000000" fo:border-right="0.012cm solid #000000" style:border-line-width-top="0.017cm 0.008cm 0.017cm" fo:padding-top="0.050cm" fo:padding-bottom="0.050cm" fo:padding-left="0.180cm" fo:padding-right="0.180cm"/>
    </style:style>
    <style:style style:name="Table15.C2" style:family="table-cell">
      <style:table-cell-properties style:vertical-align="middle" style:shadow="none" fo:border-top="0.05cm double #000000" fo:border-bottom="0.04cm solid #000000" fo:border-left="0.012cm solid #000000" fo:border-right="none" style:border-line-width-top="0.017cm 0.008cm 0.017cm" fo:padding-top="0.050cm" fo:padding-bottom="0.050cm" fo:padding-left="0.180cm" fo:padding-right="0.180cm"/>
    </style:style>
    <style:style style:name="Table15.3" style:family="table-row">
      <style:table-row-properties style:min-row-height="51.40pt" fo:keep-together="auto"/>
    </style:style>
    <style:style style:name="Table15.A3" style:family="table-cell">
      <style:table-cell-properties style:vertical-align="middle" style:shadow="none" fo:border-top="0.012cm solid #000000" fo:border-bottom="0.012cm solid #000000" fo:border-left="none" fo:border-right="0.012cm solid #000000" fo:padding-top="0.050cm" fo:padding-bottom="0.050cm" fo:padding-left="0.180cm" fo:padding-right="0.180cm"/>
    </style:style>
    <style:style style:name="Table15.B3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15.4" style:family="table-row">
      <style:table-row-properties style:min-row-height="35.44pt" fo:keep-together="auto"/>
    </style:style>
    <style:style style:name="Table15.A4" style:family="table-cell">
      <style:table-cell-properties style:vertical-align="middle" style:shadow="none" fo:border-top="0.012cm solid #000000" fo:border-bottom="0.04cm solid #000000" fo:border-left="none" fo:border-right="0.012cm solid #000000" fo:padding-top="0.050cm" fo:padding-bottom="0.050cm" fo:padding-left="0.180cm" fo:padding-right="0.180cm"/>
    </style:style>
    <style:style style:name="Table15.B4" style:family="table-cell">
      <style:table-cell-properties style:vertical-align="middle" style:shadow="none" fo:border-top="0.012cm solid #000000" fo:border-bottom="0.04cm solid #000000" fo:border-left="0.012cm solid #000000" fo:border-right="0.012cm solid #000000" fo:padding-top="0.050cm" fo:padding-bottom="0.050cm" fo:padding-left="0.180cm" fo:padding-right="0.180cm"/>
    </style:style>
    <style:style style:name="P305_0" style:parent-style-name="Standard" style:family="paragraph">
      <style:paragraph-properties fo:line-height="145%" fo:text-align="end" fo:margin-left="0.913cm" fo:margin-right="0cm" fo:text-indent="-0.913cm" fo:margin-top="0.106cm" fo:margin-bottom="0cm" fo:background-color="transparent" fo:border="none" style:shadow="none" style:text-autospace="none" style:vertical-align="auto" style:snap-to-layout-grid="true"/>
    </style:style>
    <style:style style:name="Table16" style:family="table">
      <style:table-properties style:width="7.813cm" table:align="left" fo:margin="0cm" style:shadow="none" style:may-break-between-rows="true" table:border-model="collapsing"/>
    </style:style>
    <style:style style:name="Table16.A" style:family="table-column">
      <style:table-column-properties style:column-width="1.173cm"/>
    </style:style>
    <style:style style:name="Table16.B" style:family="table-column">
      <style:table-column-properties style:column-width="0.275cm"/>
    </style:style>
    <style:style style:name="Table16.C" style:family="table-column">
      <style:table-column-properties style:column-width="6.365cm"/>
    </style:style>
    <style:style style:name="Table16.1" style:family="table-row">
      <style:table-row-properties style:min-row-height="30.14pt" fo:keep-together="auto"/>
    </style:style>
    <style:style style:name="Table16.A1" style:family="table-cell">
      <style:table-cell-properties style:vertical-align="middle" style:shadow="none" fo:background-color="#6699cc" fo:border="0.012cm solid #000000" fo:padding="0.050cm"/>
    </style:style>
    <style:style style:name="Table16.B1" style:family="table-cell">
      <style:table-cell-properties style:vertical-align="middle" style:shadow="none" fo:border-top="none" fo:border-bottom="none" fo:border-left="0.012cm solid #000000" fo:border-right="none" fo:padding="0.050cm"/>
    </style:style>
    <style:style style:name="Table16.C1" style:family="table-cell">
      <style:table-cell-properties style:vertical-align="middle" style:shadow="none" fo:border-top="none" fo:border-bottom="0.03cm solid #000000" fo:border-left="none" fo:border-right="none" fo:padding="0.050cm"/>
    </style:style>
    <style:style style:name="T253" style:family="text">
      <style:text-properties fo:color="#000000" style:text-outline="false" style:text-line-through-style="solid" style:text-position="0% 100%" style:font-name="HY헤드라인M" style:font-name-asian="HY헤드라인M" style:font-name-complex="HY헤드라인M" fo:font-family="HY헤드라인M" style:font-family-asian="HY헤드라인M" style:font-family-complex="HY헤드라인M" fo:font-size="12.00pt" style:font-size-asian="12.00pt" style:font-size-complex="12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Table17" style:family="table">
      <style:table-properties style:width="16.913cm" table:align="left" fo:margin="0cm" style:shadow="none" style:may-break-between-rows="false" table:border-model="collapsing"/>
    </style:style>
    <style:style style:name="Table17.A" style:family="table-column">
      <style:table-column-properties style:column-width="2.570cm"/>
    </style:style>
    <style:style style:name="Table17.B" style:family="table-column">
      <style:table-column-properties style:column-width="9.277cm"/>
    </style:style>
    <style:style style:name="Table17.C" style:family="table-column">
      <style:table-column-properties style:column-width="5.067cm"/>
    </style:style>
    <style:style style:name="Table17.1" style:family="table-row">
      <style:table-row-properties style:min-row-height="24.08pt" fo:keep-together="auto"/>
    </style:style>
    <style:style style:name="Table17.A1" style:family="table-cell">
      <style:table-cell-properties style:vertical-align="middle" style:shadow="none" fo:background-color="#dfeaf5" fo:border-top="0.04cm solid #000000" fo:border-bottom="0.012cm solid #000000" fo:border-left="none" fo:border-right="0.012cm solid #000000" fo:padding="0.049cm"/>
    </style:style>
    <style:style style:name="Table17.B1" style:family="table-cell">
      <style:table-cell-properties style:vertical-align="middle" style:shadow="none" fo:background-color="#dfeaf5" fo:border-top="0.04cm solid #000000" fo:border-bottom="0.012cm solid #000000" fo:border-left="0.012cm solid #000000" fo:border-right="0.012cm solid #000000" fo:padding="0.049cm"/>
    </style:style>
    <style:style style:name="Table17.C1" style:family="table-cell">
      <style:table-cell-properties style:vertical-align="middle" style:shadow="none" fo:background-color="#dfeaf5" fo:border-top="0.04cm solid #000000" fo:border-bottom="0.012cm solid #000000" fo:border-left="0.012cm solid #000000" fo:border-right="none" fo:padding="0.049cm"/>
    </style:style>
    <style:style style:name="Table17.2" style:family="table-row">
      <style:table-row-properties style:min-row-height="231.30pt" fo:keep-together="auto"/>
    </style:style>
    <style:style style:name="Table17.A2" style:family="table-cell">
      <style:table-cell-properties style:vertical-align="middle" style:shadow="none" fo:border-top="0.012cm solid #000000" fo:border-bottom="0.012cm solid #000000" fo:border-left="none" fo:border-right="0.012cm solid #000000" fo:padding="0.200cm"/>
    </style:style>
    <style:style style:name="Table17.B2" style:family="table-cell">
      <style:table-cell-properties style:vertical-align="middle" style:shadow="none" fo:border="0.012cm solid #000000" fo:padding="0.200cm"/>
    </style:style>
    <style:style style:name="Table17.C2" style:family="table-cell">
      <style:table-cell-properties style:vertical-align="middle" style:shadow="none" fo:border-top="0.012cm solid #000000" fo:border-bottom="0.012cm solid #000000" fo:border-left="0.012cm solid #000000" fo:border-right="none" fo:padding="0.200cm"/>
    </style:style>
    <style:style style:name="Table17.3" style:family="table-row">
      <style:table-row-properties style:min-row-height="244.90pt" fo:keep-together="auto"/>
    </style:style>
    <style:style style:name="Table17.A3" style:family="table-cell">
      <style:table-cell-properties style:vertical-align="middle" style:shadow="none" fo:border-top="0.012cm solid #000000" fo:border-bottom="0.04cm solid #000000" fo:border-left="none" fo:border-right="0.012cm solid #000000" fo:padding="0.200cm"/>
    </style:style>
    <style:style style:name="Table17.B3" style:family="table-cell">
      <style:table-cell-properties style:vertical-align="middle" style:shadow="none" fo:border-top="0.012cm solid #000000" fo:border-bottom="0.04cm solid #000000" fo:border-left="0.012cm solid #000000" fo:border-right="0.012cm solid #000000" fo:padding="0.200cm"/>
    </style:style>
    <style:style style:name="Table17.C3" style:family="table-cell">
      <style:table-cell-properties style:vertical-align="middle" style:shadow="none" fo:border-top="0.012cm solid #000000" fo:border-bottom="0.04cm solid #000000" fo:border-left="0.012cm solid #000000" fo:border-right="none" fo:padding="0.200cm"/>
    </style:style>
    <style:style style:name="T461" style:family="text">
      <style:text-properties fo:color="#000000" style:text-outline="false" style:text-line-through-style="solid" style:text-position="0% 100%" style:font-name="휴먼명조" style:font-name-asian="휴먼명조" style:font-name-complex="휴먼명조" fo:font-family="휴먼명조" style:font-family-asian="휴먼명조" style:font-family-complex="휴먼명조" fo:font-size="12.00pt" style:font-size-asian="12.00pt" style:font-size-complex="12.00pt" fo:letter-spacing="-0.84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T358" style:family="text">
      <style:text-properties fo:color="#000000" style:text-outline="false" style:text-line-through-style="solid" style:text-position="0% 100%" style:font-name="휴먼명조" style:font-name-asian="휴먼명조" style:font-name-complex="휴먼명조" fo:font-family="휴먼명조" style:font-family-asian="휴먼명조" style:font-family-complex="휴먼명조" fo:font-size="12.00pt" style:font-size-asian="12.00pt" style:font-size-complex="12.00pt" fo:letter-spacing="-0.84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330" style:family="text">
      <style:text-properties fo:color="#000000" style:text-outline="false" style:text-line-through-style="solid" style:text-position="0% 100%" style:font-name="휴먼명조" style:font-name-asian="휴먼명조" style:font-name-complex="휴먼명조" fo:font-family="휴먼명조" style:font-family-asian="휴먼명조" style:font-family-complex="휴먼명조" fo:font-size="12.00pt" style:font-size-asian="12.00pt" style:font-size-complex="12.00pt" fo:letter-spacing="-0.12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363_17" style:parent-style-name="선그리기" style:family="paragraph">
      <style:paragraph-properties fo:line-height="117%" fo:text-align="justify" fo:margin-left="1.287cm" fo:margin-right="0cm" fo:text-indent="-1.287cm" fo:margin-top="0cm" fo:margin-bottom="0cm" fo:background-color="transparent" fo:border="none" style:shadow="none" style:text-autospace="none" style:vertical-align="auto" style:snap-to-layout-grid="false"/>
    </style:style>
    <style:style style:name="T338" style:family="text">
      <style:text-properties fo:color="#000000" style:text-outline="false" style:text-line-through-style="solid" style:text-position="0% 100%" style:font-name="휴먼명조" style:font-name-asian="휴먼명조" style:font-name-complex="휴먼명조" fo:font-family="휴먼명조" style:font-family-asian="휴먼명조" style:font-family-complex="휴먼명조" fo:font-size="5.00pt" style:font-size-asian="5.00pt" style:font-size-complex="5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364_17" style:parent-style-name="선그리기" style:family="paragraph">
      <style:paragraph-properties fo:line-height="117%" fo:text-align="justify" fo:margin-left="1.062cm" fo:margin-right="0cm" fo:text-indent="-1.062cm" fo:margin-top="0cm" fo:margin-bottom="0cm" fo:background-color="transparent" fo:border="none" style:shadow="none" style:text-autospace="none" style:vertical-align="auto" style:snap-to-layout-grid="false"/>
    </style:style>
    <style:style style:name="P365_0" style:parent-style-name="Standard" style:family="paragraph">
      <style:paragraph-properties fo:line-height="117%" fo:text-align="justify" fo:margin-left="1.279cm" fo:margin-right="0cm" fo:text-indent="-1.279cm" fo:margin-top="0cm" fo:margin-bottom="0cm" fo:background-color="transparent" fo:border="none" style:shadow="none" style:text-autospace="none" style:vertical-align="auto" style:snap-to-layout-grid="true"/>
    </style:style>
    <style:style style:name="T5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2.00pt" style:font-size-asian="12.00pt" style:font-size-complex="12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183_18" style:parent-style-name="머리말(신명조9)" style:family="paragraph">
      <style:paragraph-properties fo:line-height="140%" fo:text-align="justify" fo:margin-left="3.374cm" fo:margin-right="0cm" fo:text-indent="-3.374cm" fo:margin-top="0.282cm" fo:margin-bottom="0cm" fo:background-color="transparent" fo:border="none" style:shadow="none" style:text-autospace="none" style:vertical-align="auto" style:snap-to-layout-grid="false"/>
    </style:style>
    <style:style style:name="P366_0" style:parent-style-name="Standard" style:family="paragraph">
      <style:paragraph-properties fo:line-height="123%" fo:text-align="justify" fo:margin-left="1.345cm" fo:margin-right="0cm" fo:text-indent="-1.345cm" fo:margin-top="0cm" fo:margin-bottom="0cm" fo:background-color="transparent" fo:border="none" style:shadow="none" style:text-autospace="none" style:vertical-align="auto" style:snap-to-layout-grid="true"/>
    </style:style>
    <style:style style:name="T73" style:family="text">
      <style:text-properties fo:color="#000000" style:text-outline="false" style:text-line-through-style="solid" style:text-position="0% 100%" style:font-name="HCI Poppy" style:font-name-asian="휴먼명조" style:font-name-complex="함초롬바탕" fo:font-family="HCI Poppy" style:font-family-asian="휴먼명조" style:font-family-complex="함초롬바탕" fo:font-size="8.00pt" style:font-size-asian="8.00pt" style:font-size-complex="8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40_0" style:parent-style-name="Standard" style:family="paragraph">
      <style:paragraph-properties fo:line-height="160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52" style:family="text">
      <style:text-properties fo:color="#000000" style:text-outline="false" style:text-line-through-style="solid" style:text-position="0% 100%" style:font-name="휴먼명조" style:font-name-asian="휴먼명조" style:font-name-complex="휴먼명조" fo:font-family="휴먼명조" style:font-family-asian="휴먼명조" style:font-family-complex="휴먼명조" fo:font-size="15.00pt" style:font-size-asian="15.00pt" style:font-size-complex="15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T58" style:family="text">
      <style:text-properties fo:color="#000000" style:text-outline="false" style:text-line-through-style="solid" style:text-position="0% 100%" style:font-name="휴먼명조" style:font-name-asian="휴먼명조" style:font-name-complex="휴먼명조" fo:font-family="휴먼명조" style:font-family-asian="휴먼명조" style:font-family-complex="휴먼명조" fo:font-size="15.00pt" style:font-size-asian="15.00pt" style:font-size-complex="15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367_0" style:parent-style-name="Standard" style:family="paragraph">
      <style:paragraph-properties fo:line-height="117%" fo:text-align="justify" fo:margin-left="1.053cm" fo:margin-right="0cm" fo:text-indent="-1.053cm" fo:margin-top="0cm" fo:margin-bottom="0cm" fo:background-color="transparent" fo:border="none" style:shadow="none" style:text-autospace="none" style:vertical-align="auto" style:snap-to-layout-grid="true">
        <style:tab-stops>
          <style:tab-stop style:position="0.651cm" style:type="left" style:leader-style="none"/>
          <style:tab-stop style:position="2.822cm" style:type="left" style:leader-style="none"/>
          <style:tab-stop style:position="4.233cm" style:type="left" style:leader-style="none"/>
          <style:tab-stop style:position="5.644cm" style:type="left" style:leader-style="none"/>
          <style:tab-stop style:position="7.056cm" style:type="left" style:leader-style="none"/>
          <style:tab-stop style:position="8.467cm" style:type="left" style:leader-style="none"/>
          <style:tab-stop style:position="9.878cm" style:type="left" style:leader-style="none"/>
          <style:tab-stop style:position="11.289cm" style:type="left" style:leader-style="none"/>
          <style:tab-stop style:position="12.700cm" style:type="left" style:leader-style="none"/>
          <style:tab-stop style:position="14.111cm" style:type="left" style:leader-style="none"/>
          <style:tab-stop style:position="15.522cm" style:type="left" style:leader-style="none"/>
          <style:tab-stop style:position="16.933cm" style:type="left" style:leader-style="none"/>
          <style:tab-stop style:position="18.344cm" style:type="left" style:leader-style="none"/>
          <style:tab-stop style:position="19.756cm" style:type="left" style:leader-style="none"/>
          <style:tab-stop style:position="21.167cm" style:type="left" style:leader-style="none"/>
          <style:tab-stop style:position="22.578cm" style:type="left" style:leader-style="none"/>
          <style:tab-stop style:position="23.989cm" style:type="left" style:leader-style="none"/>
          <style:tab-stop style:position="25.400cm" style:type="left" style:leader-style="none"/>
          <style:tab-stop style:position="26.811cm" style:type="left" style:leader-style="none"/>
          <style:tab-stop style:position="28.222cm" style:type="left" style:leader-style="none"/>
          <style:tab-stop style:position="29.633cm" style:type="left" style:leader-style="none"/>
          <style:tab-stop style:position="31.044cm" style:type="left" style:leader-style="none"/>
          <style:tab-stop style:position="32.456cm" style:type="left" style:leader-style="none"/>
          <style:tab-stop style:position="33.867cm" style:type="left" style:leader-style="none"/>
          <style:tab-stop style:position="35.278cm" style:type="left" style:leader-style="none"/>
          <style:tab-stop style:position="36.689cm" style:type="left" style:leader-style="none"/>
          <style:tab-stop style:position="38.100cm" style:type="left" style:leader-style="none"/>
          <style:tab-stop style:position="39.511cm" style:type="left" style:leader-style="none"/>
          <style:tab-stop style:position="40.922cm" style:type="left" style:leader-style="none"/>
          <style:tab-stop style:position="42.333cm" style:type="left" style:leader-style="none"/>
          <style:tab-stop style:position="43.744cm" style:type="left" style:leader-style="none"/>
        </style:tab-stops>
      </style:paragraph-properties>
    </style:style>
    <style:style style:name="T87" style:family="text">
      <style:text-properties fo:color="#000000" style:text-outline="false" style:text-line-through-style="solid" style:text-position="0% 100%" style:font-name="휴먼명조" style:font-name-asian="휴먼명조" style:font-name-complex="휴먼명조" fo:font-family="휴먼명조" style:font-family-asian="휴먼명조" style:font-family-complex="휴먼명조" fo:font-size="6.00pt" style:font-size-asian="6.00pt" style:font-size-complex="6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368_0" style:parent-style-name="Standard" style:family="paragraph">
      <style:paragraph-properties fo:line-height="117%" fo:text-align="justify" fo:margin-left="1.345cm" fo:margin-right="0cm" fo:text-indent="-1.345cm" fo:margin-top="0cm" fo:margin-bottom="0cm" fo:background-color="transparent" fo:border="none" style:shadow="none" style:text-autospace="none" style:vertical-align="auto" style:snap-to-layout-grid="true"/>
    </style:style>
    <style:style style:name="T91" style:family="text">
      <style:text-properties fo:color="#000000" style:text-outline="false" style:text-line-through-style="solid" style:text-position="0% 100%" style:font-name="휴먼명조" style:font-name-asian="휴먼명조" style:font-name-complex="휴먼명조" fo:font-family="휴먼명조" style:font-family-asian="휴먼명조" style:font-family-complex="휴먼명조" fo:font-size="15.00pt" style:font-size-asian="15.00pt" style:font-size-complex="15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226" style:family="text">
      <style:text-properties fo:color="#000000" style:text-outline="false" style:text-line-through-style="solid" style:text-position="0% 100%" style:font-name="휴먼명조" style:font-name-asian="휴먼명조" style:font-name-complex="휴먼명조" fo:font-family="휴먼명조" style:font-family-asian="휴먼명조" style:font-family-complex="휴먼명조" fo:font-size="12.00pt" style:font-size-asian="12.00pt" style:font-size-complex="12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369_0" style:parent-style-name="Standard" style:family="paragraph">
      <style:paragraph-properties fo:line-height="115%" fo:text-align="justify" fo:margin-left="4.245cm" fo:margin-right="0cm" fo:text-indent="-4.245cm" fo:margin-top="0cm" fo:margin-bottom="0cm" fo:background-color="transparent" fo:border="none" style:shadow="none" style:text-autospace="none" style:vertical-align="auto" style:snap-to-layout-grid="true"/>
    </style:style>
    <style:style style:name="T222" style:family="text">
      <style:text-properties fo:color="#000000" style:text-outline="false" style:text-line-through-style="solid" style:text-position="0% 100%" style:font-name="휴먼명조" style:font-name-asian="휴먼명조" style:font-name-complex="휴먼명조" fo:font-family="휴먼명조" style:font-family-asian="휴먼명조" style:font-family-complex="휴먼명조" fo:font-size="6.00pt" style:font-size-asian="6.00pt" style:font-size-complex="6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370_0" style:parent-style-name="Standard" style:family="paragraph">
      <style:paragraph-properties fo:line-height="117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110" style:family="text">
      <style:text-properties fo:color="#000000" style:text-outline="false" style:text-line-through-style="solid" style:text-position="0% 100%" style:font-name="휴먼명조" style:font-name-asian="휴먼명조" style:font-name-complex="휴먼명조" fo:font-family="휴먼명조" style:font-family-asian="휴먼명조" style:font-family-complex="휴먼명조" fo:font-size="13.00pt" style:font-size-asian="13.00pt" style:font-size-complex="13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111" style:family="text">
      <style:text-properties fo:color="#0059ff" style:text-outline="false" style:text-line-through-style="solid" style:text-position="0% 100%" style:font-name="휴먼명조" style:font-name-asian="휴먼명조" style:font-name-complex="휴먼명조" fo:font-family="휴먼명조" style:font-family-asian="휴먼명조" style:font-family-complex="휴먼명조" fo:font-size="12.00pt" style:font-size-asian="12.00pt" style:font-size-complex="12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238" style:family="text">
      <style:text-properties fo:color="#ff0000" style:text-outline="false" style:text-line-through-style="solid" style:text-position="0% 100%" style:font-name="휴먼명조" style:font-name-asian="휴먼명조" style:font-name-complex="휴먼명조" fo:font-family="휴먼명조" style:font-family-asian="휴먼명조" style:font-family-complex="휴먼명조" fo:font-size="6.00pt" style:font-size-asian="6.00pt" style:font-size-complex="6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371_0" style:parent-style-name="Standard" style:family="paragraph">
      <style:paragraph-properties fo:line-height="117%" fo:text-align="justify" fo:margin-left="4.245cm" fo:margin-right="0cm" fo:text-indent="-4.245cm" fo:margin-top="0cm" fo:margin-bottom="0cm" fo:background-color="transparent" fo:border="none" style:shadow="none" style:text-autospace="none" style:vertical-align="auto" style:snap-to-layout-grid="true"/>
    </style:style>
    <style:style style:name="P372_0" style:parent-style-name="Standard" style:family="paragraph">
      <style:paragraph-properties fo:line-height="117%" fo:text-align="justify" fo:margin-left="3.947cm" fo:margin-right="0cm" fo:text-indent="-3.947cm" fo:margin-top="0cm" fo:margin-bottom="0cm" fo:background-color="transparent" fo:border="none" style:shadow="none" style:text-autospace="none" style:vertical-align="auto" style:snap-to-layout-grid="true"/>
    </style:style>
    <style:style style:name="T246" style:family="text">
      <style:text-properties fo:color="#000000" style:text-outline="false" style:text-line-through-style="solid" style:text-position="0% 100%" style:font-name="휴먼명조" style:font-name-asian="휴먼명조" style:font-name-complex="휴먼명조" fo:font-family="휴먼명조" style:font-family-asian="휴먼명조" style:font-family-complex="휴먼명조" fo:font-size="8.00pt" style:font-size-asian="8.00pt" style:font-size-complex="8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T307" style:family="text">
      <style:text-properties fo:color="#000000" style:text-outline="false" style:text-line-through-style="solid" style:text-position="0% 100%" style:font-name="휴먼명조" style:font-name-asian="휴먼명조" style:font-name-complex="휴먼명조" fo:font-family="휴먼명조" style:font-family-asian="휴먼명조" style:font-family-complex="휴먼명조" fo:font-size="15.00pt" style:font-size-asian="15.00pt" style:font-size-complex="15.00pt" fo:letter-spacing="-0.15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310" style:family="text">
      <style:text-properties fo:color="#000000" style:text-outline="false" style:text-line-through-style="solid" style:text-position="0% 100%" style:font-name="휴먼명조" style:font-name-asian="휴먼명조" style:font-name-complex="휴먼명조" fo:font-family="휴먼명조" style:font-family-asian="휴먼명조" style:font-family-complex="휴먼명조" fo:font-size="15.00pt" style:font-size-asian="15.00pt" style:font-size-complex="15.00pt" fo:letter-spacing="-0.15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T365" style:family="text">
      <style:text-properties fo:color="#000000" style:text-outline="false" style:text-line-through-style="solid" style:text-position="0% 100%" style:font-name="휴먼명조" style:font-name-asian="휴먼명조" style:font-name-complex="휴먼명조" fo:font-family="휴먼명조" style:font-family-asian="휴먼명조" style:font-family-complex="휴먼명조" fo:font-size="13.00pt" style:font-size-asian="13.00pt" style:font-size-complex="13.00pt" fo:letter-spacing="-0.13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368" style:family="text">
      <style:text-properties fo:color="#000000" style:text-outline="false" style:text-line-through-style="solid" style:text-position="0% 100%" style:font-name="HCI Poppy" style:font-name-asian="휴먼명조" style:font-name-complex="함초롬바탕" fo:font-family="HCI Poppy" style:font-family-asian="휴먼명조" style:font-family-complex="함초롬바탕" fo:font-size="13.00pt" style:font-size-asian="13.00pt" style:font-size-complex="13.00pt" fo:letter-spacing="-0.13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290" style:family="text">
      <style:text-properties fo:color="#000000" style:text-outline="false" style:text-line-through-style="solid" style:text-position="0% 100%" style:font-name="휴먼명조" style:font-name-asian="휴먼명조" style:font-name-complex="휴먼명조" fo:font-family="휴먼명조" style:font-family-asian="휴먼명조" style:font-family-complex="휴먼명조" fo:font-size="15.00pt" style:font-size-asian="15.00pt" style:font-size-complex="15.00pt" fo:letter-spacing="-0.15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254" style:family="text">
      <style:text-properties fo:color="#000000" style:text-outline="false" style:text-line-through-style="solid" style:text-position="0% 100%" style:font-name="휴먼명조" style:font-name-asian="휴먼명조" style:font-name-complex="휴먼명조" fo:font-family="휴먼명조" style:font-family-asian="휴먼명조" style:font-family-complex="휴먼명조" fo:font-size="8.00pt" style:font-size-asian="8.00pt" style:font-size-complex="8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300" style:family="text">
      <style:text-properties fo:color="#000000" style:text-outline="false" style:text-line-through-style="solid" style:text-position="0% 100%" style:font-name="휴먼명조" style:font-name-asian="휴먼명조" style:font-name-complex="휴먼명조" fo:font-family="휴먼명조" style:font-family-asian="휴먼명조" style:font-family-complex="휴먼명조" fo:font-size="15.00pt" style:font-size-asian="15.00pt" style:font-size-complex="15.00pt" fo:letter-spacing="-2.1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255" style:family="text">
      <style:text-properties fo:color="#000000" style:text-outline="false" style:text-line-through-style="solid" style:text-position="0% 100%" style:font-name="휴먼명조" style:font-name-asian="휴먼명조" style:font-name-complex="휴먼명조" fo:font-family="휴먼명조" style:font-family-asian="휴먼명조" style:font-family-complex="휴먼명조" fo:font-size="15.00pt" style:font-size-asian="15.00pt" style:font-size-complex="15.00pt" fo:letter-spacing="-2.1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T256" style:family="text">
      <style:text-properties fo:color="#000000" style:text-outline="false" style:text-line-through-style="solid" style:text-position="0% 100%" style:font-name="휴먼명조" style:font-name-asian="휴먼명조" style:font-name-complex="휴먼명조" fo:font-family="휴먼명조" style:font-family-asian="휴먼명조" style:font-family-complex="휴먼명조" fo:font-size="15.00pt" style:font-size-asian="15.00pt" style:font-size-complex="15.00pt" fo:letter-spacing="-0.6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T268" style:family="text">
      <style:text-properties fo:color="#000000" style:text-outline="false" style:text-line-through-style="solid" style:text-position="0% 100%" style:font-name="휴먼명조" style:font-name-asian="휴먼명조" style:font-name-complex="휴먼명조" fo:font-family="휴먼명조" style:font-family-asian="휴먼명조" style:font-family-complex="휴먼명조" fo:font-size="15.00pt" style:font-size-asian="15.00pt" style:font-size-complex="15.00pt" fo:letter-spacing="-3.45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T275" style:family="text">
      <style:text-properties fo:color="#000000" style:text-outline="false" style:text-line-through-style="solid" style:text-position="0% 100%" style:font-name="휴먼명조" style:font-name-asian="휴먼명조" style:font-name-complex="휴먼명조" fo:font-family="휴먼명조" style:font-family-asian="휴먼명조" style:font-family-complex="휴먼명조" fo:font-size="15.00pt" style:font-size-asian="15.00pt" style:font-size-complex="15.00pt" fo:letter-spacing="-3.45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373_1" style:parent-style-name="본문" style:family="paragraph">
      <style:paragraph-properties fo:line-height="117%" fo:text-align="justify" fo:margin-left="1.072cm" fo:margin-right="0.617cm" fo:text-indent="-1.072cm" fo:margin-top="0cm" fo:margin-bottom="0cm" fo:background-color="transparent" fo:border="none" style:shadow="none" style:text-autospace="none" style:vertical-align="auto" style:snap-to-layout-grid="true"/>
    </style:style>
    <style:style style:name="T279" style:family="text">
      <style:text-properties fo:color="#000000" style:text-outline="false" style:text-line-through-style="solid" style:text-position="0% 100%" style:font-name="휴먼명조" style:font-name-asian="휴먼명조" style:font-name-complex="휴먼명조" fo:font-family="휴먼명조" style:font-family-asian="휴먼명조" style:font-family-complex="휴먼명조" fo:font-size="6.00pt" style:font-size-asian="6.00pt" style:font-size-complex="6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374_1" style:parent-style-name="본문" style:family="paragraph">
      <style:paragraph-properties fo:line-height="117%" fo:text-align="justify" fo:margin-left="0.931cm" fo:margin-right="0.617cm" fo:text-indent="-0.931cm" fo:margin-top="0cm" fo:margin-bottom="0cm" fo:background-color="transparent" fo:border="none" style:shadow="none" style:text-autospace="none" style:vertical-align="auto" style:snap-to-layout-grid="true"/>
    </style:style>
    <style:style style:name="T283" style:family="text">
      <style:text-properties fo:color="#000000" style:text-outline="false" style:text-line-through-style="solid" style:text-position="0% 100%" style:font-name="휴먼명조" style:font-name-asian="휴먼명조" style:font-name-complex="휴먼명조" fo:font-family="휴먼명조" style:font-family-asian="휴먼명조" style:font-family-complex="휴먼명조" fo:font-size="15.00pt" style:font-size-asian="15.00pt" style:font-size-complex="15.00pt" fo:letter-spacing="0.3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276" style:family="text">
      <style:text-properties fo:color="#000000" style:text-outline="false" style:text-line-through-style="solid" style:text-position="0% 100%" style:font-name="휴먼명조" style:font-name-asian="휴먼명조" style:font-name-complex="휴먼명조" fo:font-family="휴먼명조" style:font-family-asian="휴먼명조" style:font-family-complex="휴먼명조" fo:font-size="15.00pt" style:font-size-asian="15.00pt" style:font-size-complex="15.00pt" fo:letter-spacing="-3.3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T289" style:family="text">
      <style:text-properties fo:color="#000000" style:text-outline="false" style:text-line-through-style="solid" style:text-position="0% 100%" style:font-name="휴먼명조" style:font-name-asian="휴먼명조" style:font-name-complex="휴먼명조" fo:font-family="휴먼명조" style:font-family-asian="휴먼명조" style:font-family-complex="휴먼명조" fo:font-size="15.00pt" style:font-size-asian="15.00pt" style:font-size-complex="15.00pt" fo:letter-spacing="-3.3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375_1" style:parent-style-name="본문" style:family="paragraph">
      <style:paragraph-properties fo:line-height="117%" fo:text-align="justify" fo:margin-left="1.020cm" fo:margin-right="0.617cm" fo:text-indent="-1.020cm" fo:margin-top="0cm" fo:margin-bottom="0cm" fo:background-color="transparent" fo:border="none" style:shadow="none" style:text-autospace="none" style:vertical-align="auto" style:snap-to-layout-grid="true"/>
    </style:style>
    <style:style style:name="T92" style:family="text">
      <style:text-properties fo:color="#000000" style:text-outline="false" style:text-line-through-style="solid" style:text-position="0% 100%" style:font-name="휴먼명조" style:font-name-asian="휴먼명조" style:font-name-complex="휴먼명조" fo:font-family="휴먼명조" style:font-family-asian="휴먼명조" style:font-family-complex="휴먼명조" fo:font-size="6.00pt" style:font-size-asian="6.00pt" style:font-size-complex="6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376_1" style:parent-style-name="본문" style:family="paragraph">
      <style:paragraph-properties fo:line-height="117%" fo:text-align="justify" fo:margin-left="1.225cm" fo:margin-right="0.617cm" fo:text-indent="-1.225cm" fo:margin-top="0cm" fo:margin-bottom="0cm" fo:background-color="transparent" fo:border="none" style:shadow="none" style:text-autospace="none" style:vertical-align="auto" style:snap-to-layout-grid="true"/>
    </style:style>
    <style:style style:name="P377_1" style:parent-style-name="본문" style:family="paragraph">
      <style:paragraph-properties fo:line-height="117%" fo:text-align="justify" fo:margin-left="1.074cm" fo:margin-right="0.617cm" fo:text-indent="-1.074cm" fo:margin-top="0cm" fo:margin-bottom="0cm" fo:background-color="transparent" fo:border="none" style:shadow="none" style:text-autospace="none" style:vertical-align="auto" style:snap-to-layout-grid="true"/>
    </style:style>
    <style:style style:name="P378_1" style:parent-style-name="본문" style:family="paragraph">
      <style:paragraph-properties fo:line-height="117%" fo:text-align="justify" fo:margin-left="1.227cm" fo:margin-right="0.617cm" fo:text-indent="-1.227cm" fo:margin-top="0cm" fo:margin-bottom="0cm" fo:background-color="transparent" fo:border="none" style:shadow="none" style:text-autospace="none" style:vertical-align="auto" style:snap-to-layout-grid="true"/>
    </style:style>
    <style:style style:name="T291" style:family="text">
      <style:text-properties fo:color="#000000" style:text-outline="false" style:text-line-through-style="solid" style:text-position="0% 100%" style:font-name="휴먼명조" style:font-name-asian="휴먼명조" style:font-name-complex="휴먼명조" fo:font-family="휴먼명조" style:font-family-asian="휴먼명조" style:font-family-complex="휴먼명조" fo:font-size="15.00pt" style:font-size-asian="15.00pt" style:font-size-complex="15.00pt" fo:letter-spacing="-0.15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379_1" style:parent-style-name="본문" style:family="paragraph">
      <style:paragraph-properties fo:line-height="117%" fo:text-align="justify" fo:margin-left="1.112cm" fo:margin-right="0.617cm" fo:text-indent="-1.112cm" fo:margin-top="0cm" fo:margin-bottom="0cm" fo:background-color="transparent" fo:border="none" style:shadow="none" style:text-autospace="none" style:vertical-align="auto" style:snap-to-layout-grid="true"/>
    </style:style>
    <style:style style:name="P380_1" style:parent-style-name="본문" style:family="paragraph">
      <style:paragraph-properties fo:line-height="117%" fo:text-align="justify" fo:margin-left="1.302cm" fo:margin-right="0.617cm" fo:text-indent="-1.302cm" fo:margin-top="0cm" fo:margin-bottom="0cm" fo:background-color="transparent" fo:border="none" style:shadow="none" style:text-autospace="none" style:vertical-align="auto" style:snap-to-layout-grid="true"/>
    </style:style>
    <style:style style:name="T247" style:family="text">
      <style:text-properties fo:color="#000000" style:text-outline="false" style:text-line-through-style="solid" style:text-position="0% 100%" style:font-name="휴먼명조" style:font-name-asian="휴먼명조" style:font-name-complex="휴먼명조" fo:font-family="휴먼명조" style:font-family-asian="휴먼명조" style:font-family-complex="휴먼명조" fo:font-size="13.00pt" style:font-size-asian="13.00pt" style:font-size-complex="13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292" style:family="text">
      <style:text-properties fo:color="#000000" style:text-outline="false" style:text-line-through-style="solid" style:text-position="0% 100%" style:font-name="휴먼명조" style:font-name-asian="휴먼명조" style:font-name-complex="휴먼명조" fo:font-family="휴먼명조" style:font-family-asian="휴먼명조" style:font-family-complex="휴먼명조" fo:font-size="15.00pt" style:font-size-asian="15.00pt" style:font-size-complex="15.00pt" fo:letter-spacing="-1.35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369" style:family="text">
      <style:text-properties fo:color="#000000" style:text-outline="false" style:text-line-through-style="solid" style:text-position="0% 100%" style:font-name="HCI Poppy" style:font-name-asian="휴먼명조" style:font-name-complex="함초롬바탕" fo:font-family="HCI Poppy" style:font-family-asian="휴먼명조" style:font-family-complex="함초롬바탕" fo:font-size="15.00pt" style:font-size-asian="15.00pt" style:font-size-complex="15.00pt" fo:letter-spacing="-1.2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T293" style:family="text">
      <style:text-properties fo:color="#000000" style:text-outline="false" style:text-line-through-style="solid" style:text-position="0% 100%" style:font-name="휴먼명조" style:font-name-asian="휴먼명조" style:font-name-complex="휴먼명조" fo:font-family="휴먼명조" style:font-family-asian="휴먼명조" style:font-family-complex="휴먼명조" fo:font-size="15.00pt" style:font-size-asian="15.00pt" style:font-size-complex="15.00pt" fo:letter-spacing="-1.35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T99" style:family="text">
      <style:text-properties fo:color="#000000" style:text-outline="false" style:text-line-through-style="solid" style:text-position="0% 100%" style:font-name="HY헤드라인M" style:font-name-asian="HY헤드라인M" style:font-name-complex="HY헤드라인M" fo:font-family="HY헤드라인M" style:font-family-asian="HY헤드라인M" style:font-family-complex="HY헤드라인M" fo:font-size="12.00pt" style:font-size-asian="12.00pt" style:font-size-complex="12.00pt" fo:letter-spacing="-0.6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95%"/>
    </style:style>
    <style:style style:name="P381_0" style:parent-style-name="Standard" style:family="paragraph">
      <style:paragraph-properties fo:line-height="123%" fo:text-align="justify" fo:margin-left="1.302cm" fo:margin-right="0.617cm" fo:text-indent="-1.302cm" fo:margin-top="0cm" fo:margin-bottom="0cm" fo:background-color="transparent" fo:border="none" style:shadow="none" style:text-autospace="none" style:vertical-align="auto" style:snap-to-layout-grid="true"/>
    </style:style>
    <style:style style:name="T100" style:family="text">
      <style:text-properties fo:color="#000000" style:text-outline="false" style:text-line-through-style="solid" style:text-position="0% 100%" style:font-name="HY헤드라인M" style:font-name-asian="HY헤드라인M" style:font-name-complex="HY헤드라인M" fo:font-family="HY헤드라인M" style:font-family-asian="HY헤드라인M" style:font-family-complex="HY헤드라인M" fo:font-size="16.00pt" style:font-size-asian="16.00pt" style:font-size-complex="16.00pt" fo:letter-spacing="-0.8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95%"/>
    </style:style>
    <style:style style:name="T101" style:family="text">
      <style:text-properties fo:color="#000000" style:text-outline="false" style:text-line-through-style="solid" style:text-position="0% 100%" style:font-name="HY헤드라인M" style:font-name-asian="HY헤드라인M" style:font-name-complex="HY헤드라인M" fo:font-family="HY헤드라인M" style:font-family-asian="HY헤드라인M" style:font-family-complex="HY헤드라인M" fo:font-size="13.00pt" style:font-size-asian="13.00pt" style:font-size-complex="13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98%"/>
    </style:style>
    <style:style style:name="P381_0_b4" style:parent-style-name="Standard" style:family="paragraph">
      <style:paragraph-properties fo:line-height="123%" fo:text-align="justify" fo:margin-left="1.302cm" fo:margin-right="0.617cm" fo:text-indent="-1.302cm" fo:margin-top="0cm" fo:margin-bottom="0cm" fo:break-before="page" fo:background-color="transparent" fo:border="none" style:shadow="none" style:text-autospace="none" style:vertical-align="auto" style:snap-to-layout-grid="true"/>
    </style:style>
    <style:style style:name="T102" style:family="text">
      <style:text-properties fo:color="#000000" style:text-outline="false" style:text-line-through-style="solid" style:text-position="0% 100%" style:font-name="휴먼명조" style:font-name-asian="휴먼명조" style:font-name-complex="휴먼명조" fo:font-family="휴먼명조" style:font-family-asian="휴먼명조" style:font-family-complex="휴먼명조" fo:font-size="8.00pt" style:font-size-asian="8.00pt" style:font-size-complex="8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366" style:family="text">
      <style:text-properties fo:color="#000000" style:text-outline="false" style:text-line-through-style="solid" style:text-position="0% 100%" style:font-name="휴먼명조" style:font-name-asian="휴먼명조" style:font-name-complex="휴먼명조" fo:font-family="휴먼명조" style:font-family-asian="휴먼명조" style:font-family-complex="휴먼명조" fo:font-size="15.00pt" style:font-size-asian="15.00pt" style:font-size-complex="15.00pt" fo:letter-spacing="-0.9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367" style:family="text">
      <style:text-properties fo:color="#000000" style:text-outline="false" style:text-line-through-style="solid" style:text-position="0% 100%" style:font-name="휴먼명조" style:font-name-asian="휴먼명조" style:font-name-complex="휴먼명조" fo:font-family="휴먼명조" style:font-family-asian="휴먼명조" style:font-family-complex="휴먼명조" fo:font-size="15.00pt" style:font-size-asian="15.00pt" style:font-size-complex="15.00pt" fo:letter-spacing="-0.9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T306" style:family="text">
      <style:text-properties fo:color="#000000" style:text-outline="false" style:text-line-through-style="solid" style:text-position="0% 100%" style:font-name="휴먼명조" style:font-name-asian="휴먼명조" style:font-name-complex="휴먼명조" fo:font-family="휴먼명조" style:font-family-asian="휴먼명조" style:font-family-complex="휴먼명조" fo:font-size="15.00pt" style:font-size-asian="15.00pt" style:font-size-complex="15.00pt" fo:letter-spacing="-0.6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382_0" style:parent-style-name="Standard" style:family="paragraph">
      <style:paragraph-properties fo:line-height="117%" fo:text-align="justify" fo:margin-left="1.107cm" fo:margin-right="0cm" fo:text-indent="-1.107cm" fo:margin-top="0cm" fo:margin-bottom="0cm" fo:background-color="transparent" fo:border="none" style:shadow="none" style:text-autospace="none" style:vertical-align="auto" style:snap-to-layout-grid="true">
        <style:tab-stops>
          <style:tab-stop style:position="0.651cm" style:type="left" style:leader-style="none"/>
          <style:tab-stop style:position="2.822cm" style:type="left" style:leader-style="none"/>
          <style:tab-stop style:position="4.233cm" style:type="left" style:leader-style="none"/>
          <style:tab-stop style:position="5.644cm" style:type="left" style:leader-style="none"/>
          <style:tab-stop style:position="7.056cm" style:type="left" style:leader-style="none"/>
          <style:tab-stop style:position="8.467cm" style:type="left" style:leader-style="none"/>
          <style:tab-stop style:position="9.878cm" style:type="left" style:leader-style="none"/>
          <style:tab-stop style:position="11.289cm" style:type="left" style:leader-style="none"/>
          <style:tab-stop style:position="12.700cm" style:type="left" style:leader-style="none"/>
          <style:tab-stop style:position="14.111cm" style:type="left" style:leader-style="none"/>
          <style:tab-stop style:position="15.522cm" style:type="left" style:leader-style="none"/>
          <style:tab-stop style:position="16.933cm" style:type="left" style:leader-style="none"/>
          <style:tab-stop style:position="18.344cm" style:type="left" style:leader-style="none"/>
          <style:tab-stop style:position="19.756cm" style:type="left" style:leader-style="none"/>
          <style:tab-stop style:position="21.167cm" style:type="left" style:leader-style="none"/>
          <style:tab-stop style:position="22.578cm" style:type="left" style:leader-style="none"/>
          <style:tab-stop style:position="23.989cm" style:type="left" style:leader-style="none"/>
          <style:tab-stop style:position="25.400cm" style:type="left" style:leader-style="none"/>
          <style:tab-stop style:position="26.811cm" style:type="left" style:leader-style="none"/>
          <style:tab-stop style:position="28.222cm" style:type="left" style:leader-style="none"/>
          <style:tab-stop style:position="29.633cm" style:type="left" style:leader-style="none"/>
          <style:tab-stop style:position="31.044cm" style:type="left" style:leader-style="none"/>
          <style:tab-stop style:position="32.456cm" style:type="left" style:leader-style="none"/>
          <style:tab-stop style:position="33.867cm" style:type="left" style:leader-style="none"/>
          <style:tab-stop style:position="35.278cm" style:type="left" style:leader-style="none"/>
          <style:tab-stop style:position="36.689cm" style:type="left" style:leader-style="none"/>
          <style:tab-stop style:position="38.100cm" style:type="left" style:leader-style="none"/>
          <style:tab-stop style:position="39.511cm" style:type="left" style:leader-style="none"/>
          <style:tab-stop style:position="40.922cm" style:type="left" style:leader-style="none"/>
          <style:tab-stop style:position="42.333cm" style:type="left" style:leader-style="none"/>
          <style:tab-stop style:position="43.744cm" style:type="left" style:leader-style="none"/>
        </style:tab-stops>
      </style:paragraph-properties>
    </style:style>
    <style:style style:name="P383_0" style:parent-style-name="Standard" style:family="paragraph">
      <style:paragraph-properties fo:line-height="117%" fo:text-align="justify" fo:margin-left="1.322cm" fo:margin-right="0cm" fo:text-indent="-1.322cm" fo:margin-top="0cm" fo:margin-bottom="0cm" fo:background-color="transparent" fo:border="none" style:shadow="none" style:text-autospace="none" style:vertical-align="auto" style:snap-to-layout-grid="true"/>
    </style:style>
    <style:style style:name="T308" style:family="text">
      <style:text-properties fo:color="#000000" style:text-outline="false" style:text-line-through-style="solid" style:text-position="0% 100%" style:font-name="휴먼명조" style:font-name-asian="휴먼명조" style:font-name-complex="휴먼명조" fo:font-family="휴먼명조" style:font-family-asian="휴먼명조" style:font-family-complex="휴먼명조" fo:font-size="15.00pt" style:font-size-asian="15.00pt" style:font-size-complex="15.00pt" fo:letter-spacing="-0.75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309" style:family="text">
      <style:text-properties fo:color="#000000" style:text-outline="false" style:text-line-through-style="solid" style:text-position="0% 100%" style:font-name="휴먼명조" style:font-name-asian="휴먼명조" style:font-name-complex="휴먼명조" fo:font-family="휴먼명조" style:font-family-asian="휴먼명조" style:font-family-complex="휴먼명조" fo:font-size="15.00pt" style:font-size-asian="15.00pt" style:font-size-complex="15.00pt" fo:letter-spacing="-0.75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384_0" style:parent-style-name="Standard" style:family="paragraph">
      <style:paragraph-properties fo:line-height="117%" fo:text-align="justify" fo:margin-left="1.068cm" fo:margin-right="0cm" fo:text-indent="-1.068cm" fo:margin-top="0cm" fo:margin-bottom="0cm" fo:background-color="transparent" fo:border="none" style:shadow="none" style:text-autospace="none" style:vertical-align="auto" style:snap-to-layout-grid="true"/>
    </style:style>
    <style:style style:name="T301" style:family="text">
      <style:text-properties fo:color="#000000" style:text-outline="false" style:text-line-through-style="solid" style:text-position="0% 100%" style:font-name="휴먼명조" style:font-name-asian="휴먼명조" style:font-name-complex="휴먼명조" fo:font-family="휴먼명조" style:font-family-asian="휴먼명조" style:font-family-complex="휴먼명조" fo:font-size="15.00pt" style:font-size-asian="15.00pt" style:font-size-complex="15.00pt" fo:letter-spacing="-1.05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302" style:family="text">
      <style:text-properties fo:color="#000000" style:text-outline="false" style:text-line-through-style="solid" style:text-position="0% 100%" style:font-name="휴먼명조" style:font-name-asian="휴먼명조" style:font-name-complex="휴먼명조" fo:font-family="휴먼명조" style:font-family-asian="휴먼명조" style:font-family-complex="휴먼명조" fo:font-size="15.00pt" style:font-size-asian="15.00pt" style:font-size-complex="15.00pt" fo:letter-spacing="-1.05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T294" style:family="text">
      <style:text-properties fo:color="#000000" style:text-outline="false" style:text-line-through-style="solid" style:text-position="0% 100%" style:font-name="휴먼명조" style:font-name-asian="휴먼명조" style:font-name-complex="휴먼명조" fo:font-family="휴먼명조" style:font-family-asian="휴먼명조" style:font-family-complex="휴먼명조" fo:font-size="15.00pt" style:font-size-asian="15.00pt" style:font-size-complex="15.00pt" fo:letter-spacing="-0.3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311" style:family="text">
      <style:text-properties fo:color="#000000" style:text-outline="false" style:text-line-through-style="solid" style:text-position="0% 100%" style:font-name="휴먼명조" style:font-name-asian="휴먼명조" style:font-name-complex="휴먼명조" fo:font-family="휴먼명조" style:font-family-asian="휴먼명조" style:font-family-complex="휴먼명조" fo:font-size="15.00pt" style:font-size-asian="15.00pt" style:font-size-complex="15.00pt" fo:letter-spacing="-0.6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385_0" style:parent-style-name="Standard" style:family="paragraph">
      <style:paragraph-properties fo:line-height="117%" fo:text-align="justify" fo:margin-left="1.090cm" fo:margin-right="0cm" fo:text-indent="-1.090cm" fo:margin-top="0cm" fo:margin-bottom="0cm" fo:background-color="transparent" fo:border="none" style:shadow="none" style:text-autospace="none" style:vertical-align="auto" style:snap-to-layout-grid="true"/>
    </style:style>
    <style:style style:name="P386_0" style:parent-style-name="Standard" style:family="paragraph">
      <style:paragraph-properties fo:line-height="117%" fo:text-align="justify" fo:margin-left="1.544cm" fo:margin-right="0cm" fo:text-indent="-1.544cm" fo:margin-top="0cm" fo:margin-bottom="0cm" fo:background-color="transparent" fo:border="none" style:shadow="none" style:text-autospace="none" style:vertical-align="auto" style:snap-to-layout-grid="true"/>
    </style:style>
    <style:style style:name="T319" style:family="text">
      <style:text-properties fo:color="#000000" style:text-outline="false" style:text-line-through-style="solid" style:text-position="0% 100%" style:font-name="휴먼명조" style:font-name-asian="휴먼명조" style:font-name-complex="휴먼명조" fo:font-family="휴먼명조" style:font-family-asian="휴먼명조" style:font-family-complex="휴먼명조" fo:font-size="15.00pt" style:font-size-asian="15.00pt" style:font-size-complex="15.00pt" fo:letter-spacing="-1.95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T321" style:family="text">
      <style:text-properties fo:color="#000000" style:text-outline="false" style:text-line-through-style="solid" style:text-position="0% 100%" style:font-name="휴먼명조" style:font-name-asian="휴먼명조" style:font-name-complex="휴먼명조" fo:font-family="휴먼명조" style:font-family-asian="휴먼명조" style:font-family-complex="휴먼명조" fo:font-size="15.00pt" style:font-size-asian="15.00pt" style:font-size-complex="15.00pt" fo:letter-spacing="-1.95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387_0" style:parent-style-name="Standard" style:family="paragraph">
      <style:paragraph-properties fo:line-height="117%" fo:text-align="justify" fo:margin-left="0.981cm" fo:margin-right="0cm" fo:text-indent="-0.981cm" fo:margin-top="0cm" fo:margin-bottom="0cm" fo:background-color="transparent" fo:border="none" style:shadow="none" style:text-autospace="none" style:vertical-align="auto" style:snap-to-layout-grid="true"/>
    </style:style>
    <style:style style:name="T322" style:family="text">
      <style:text-properties fo:color="#000000" style:text-outline="false" style:text-line-through-style="solid" style:text-position="0% 100%" style:font-name="휴먼명조" style:font-name-asian="휴먼명조" style:font-name-complex="휴먼명조" fo:font-family="휴먼명조" style:font-family-asian="휴먼명조" style:font-family-complex="휴먼명조" fo:font-size="2.00pt" style:font-size-asian="2.00pt" style:font-size-complex="2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388_0" style:parent-style-name="Standard" style:family="paragraph">
      <style:paragraph-properties fo:line-height="116%" fo:text-align="justify" fo:margin-left="1.592cm" fo:margin-right="0cm" fo:text-indent="-1.592cm" fo:margin-top="0cm" fo:margin-bottom="0cm" fo:background-color="transparent" fo:border="none" style:shadow="none" style:text-autospace="none" style:vertical-align="auto" style:snap-to-layout-grid="true"/>
    </style:style>
    <style:style style:name="T324" style:family="text">
      <style:text-properties fo:color="#000000" style:text-outline="false" style:text-line-through-style="solid" style:text-position="0% 100%" style:font-name="휴먼명조" style:font-name-asian="휴먼명조" style:font-name-complex="휴먼명조" fo:font-family="휴먼명조" style:font-family-asian="휴먼명조" style:font-family-complex="휴먼명조" fo:font-size="15.00pt" style:font-size-asian="15.00pt" style:font-size-complex="15.00pt" fo:letter-spacing="-0.45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329" style:family="text">
      <style:text-properties fo:color="#000000" style:text-outline="false" style:text-line-through-style="solid" style:text-position="0% 100%" style:font-name="휴먼명조" style:font-name-asian="휴먼명조" style:font-name-complex="휴먼명조" fo:font-family="휴먼명조" style:font-family-asian="휴먼명조" style:font-family-complex="휴먼명조" fo:font-size="15.00pt" style:font-size-asian="15.00pt" style:font-size-complex="15.00pt" fo:letter-spacing="-0.45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389_0" style:parent-style-name="Standard" style:family="paragraph">
      <style:paragraph-properties fo:line-height="117%" fo:text-align="justify" fo:margin-left="1.112cm" fo:margin-right="0cm" fo:text-indent="-1.112cm" fo:margin-top="0cm" fo:margin-bottom="0cm" fo:background-color="transparent" fo:border="none" style:shadow="none" style:text-autospace="none" style:vertical-align="auto" style:snap-to-layout-grid="true">
        <style:tab-stops>
          <style:tab-stop style:position="0.651cm" style:type="left" style:leader-style="none"/>
          <style:tab-stop style:position="2.822cm" style:type="left" style:leader-style="none"/>
          <style:tab-stop style:position="4.233cm" style:type="left" style:leader-style="none"/>
          <style:tab-stop style:position="5.644cm" style:type="left" style:leader-style="none"/>
          <style:tab-stop style:position="7.056cm" style:type="left" style:leader-style="none"/>
          <style:tab-stop style:position="8.467cm" style:type="left" style:leader-style="none"/>
          <style:tab-stop style:position="9.878cm" style:type="left" style:leader-style="none"/>
          <style:tab-stop style:position="11.289cm" style:type="left" style:leader-style="none"/>
          <style:tab-stop style:position="12.700cm" style:type="left" style:leader-style="none"/>
          <style:tab-stop style:position="14.111cm" style:type="left" style:leader-style="none"/>
          <style:tab-stop style:position="15.522cm" style:type="left" style:leader-style="none"/>
          <style:tab-stop style:position="16.933cm" style:type="left" style:leader-style="none"/>
          <style:tab-stop style:position="18.344cm" style:type="left" style:leader-style="none"/>
          <style:tab-stop style:position="19.756cm" style:type="left" style:leader-style="none"/>
          <style:tab-stop style:position="21.167cm" style:type="left" style:leader-style="none"/>
          <style:tab-stop style:position="22.578cm" style:type="left" style:leader-style="none"/>
          <style:tab-stop style:position="23.989cm" style:type="left" style:leader-style="none"/>
          <style:tab-stop style:position="25.400cm" style:type="left" style:leader-style="none"/>
          <style:tab-stop style:position="26.811cm" style:type="left" style:leader-style="none"/>
          <style:tab-stop style:position="28.222cm" style:type="left" style:leader-style="none"/>
          <style:tab-stop style:position="29.633cm" style:type="left" style:leader-style="none"/>
          <style:tab-stop style:position="31.044cm" style:type="left" style:leader-style="none"/>
          <style:tab-stop style:position="32.456cm" style:type="left" style:leader-style="none"/>
          <style:tab-stop style:position="33.867cm" style:type="left" style:leader-style="none"/>
          <style:tab-stop style:position="35.278cm" style:type="left" style:leader-style="none"/>
          <style:tab-stop style:position="36.689cm" style:type="left" style:leader-style="none"/>
          <style:tab-stop style:position="38.100cm" style:type="left" style:leader-style="none"/>
          <style:tab-stop style:position="39.511cm" style:type="left" style:leader-style="none"/>
          <style:tab-stop style:position="40.922cm" style:type="left" style:leader-style="none"/>
          <style:tab-stop style:position="42.333cm" style:type="left" style:leader-style="none"/>
          <style:tab-stop style:position="43.744cm" style:type="left" style:leader-style="none"/>
        </style:tab-stops>
      </style:paragraph-properties>
    </style:style>
    <style:style style:name="T332" style:family="text">
      <style:text-properties fo:color="#000000" style:text-outline="false" style:text-line-through-style="solid" style:text-position="0% 100%" style:font-name="휴먼명조" style:font-name-asian="휴먼명조" style:font-name-complex="휴먼명조" fo:font-family="휴먼명조" style:font-family-asian="휴먼명조" style:font-family-complex="휴먼명조" fo:font-size="15.00pt" style:font-size-asian="15.00pt" style:font-size-complex="15.00pt" fo:letter-spacing="-1.35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333" style:family="text">
      <style:text-properties fo:color="#000000" style:text-outline="false" style:text-line-through-style="solid" style:text-position="0% 100%" style:font-name="휴먼명조" style:font-name-asian="휴먼명조" style:font-name-complex="휴먼명조" fo:font-family="휴먼명조" style:font-family-asian="휴먼명조" style:font-family-complex="휴먼명조" fo:font-size="15.00pt" style:font-size-asian="15.00pt" style:font-size-complex="15.00pt" fo:letter-spacing="-1.35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T335" style:family="text">
      <style:text-properties fo:color="#000000" style:text-outline="false" style:text-line-through-style="solid" style:text-position="0% 100%" style:font-name="휴먼명조" style:font-name-asian="휴먼명조" style:font-name-complex="휴먼명조" fo:font-family="휴먼명조" style:font-family-asian="휴먼명조" style:font-family-complex="휴먼명조" fo:font-size="13.00pt" style:font-size-asian="13.00pt" style:font-size-complex="13.00pt" fo:letter-spacing="-1.17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390_0" style:parent-style-name="Standard" style:family="paragraph">
      <style:paragraph-properties fo:line-height="117%" fo:text-align="justify" fo:margin-left="1.103cm" fo:margin-right="0cm" fo:text-indent="-1.103cm" fo:margin-top="0cm" fo:margin-bottom="0cm" fo:background-color="transparent" fo:border="none" style:shadow="none" style:text-autospace="none" style:vertical-align="auto" style:snap-to-layout-grid="true">
        <style:tab-stops>
          <style:tab-stop style:position="0.651cm" style:type="left" style:leader-style="none"/>
          <style:tab-stop style:position="2.822cm" style:type="left" style:leader-style="none"/>
          <style:tab-stop style:position="4.233cm" style:type="left" style:leader-style="none"/>
          <style:tab-stop style:position="5.644cm" style:type="left" style:leader-style="none"/>
          <style:tab-stop style:position="7.056cm" style:type="left" style:leader-style="none"/>
          <style:tab-stop style:position="8.467cm" style:type="left" style:leader-style="none"/>
          <style:tab-stop style:position="9.878cm" style:type="left" style:leader-style="none"/>
          <style:tab-stop style:position="11.289cm" style:type="left" style:leader-style="none"/>
          <style:tab-stop style:position="12.700cm" style:type="left" style:leader-style="none"/>
          <style:tab-stop style:position="14.111cm" style:type="left" style:leader-style="none"/>
          <style:tab-stop style:position="15.522cm" style:type="left" style:leader-style="none"/>
          <style:tab-stop style:position="16.933cm" style:type="left" style:leader-style="none"/>
          <style:tab-stop style:position="18.344cm" style:type="left" style:leader-style="none"/>
          <style:tab-stop style:position="19.756cm" style:type="left" style:leader-style="none"/>
          <style:tab-stop style:position="21.167cm" style:type="left" style:leader-style="none"/>
          <style:tab-stop style:position="22.578cm" style:type="left" style:leader-style="none"/>
          <style:tab-stop style:position="23.989cm" style:type="left" style:leader-style="none"/>
          <style:tab-stop style:position="25.400cm" style:type="left" style:leader-style="none"/>
          <style:tab-stop style:position="26.811cm" style:type="left" style:leader-style="none"/>
          <style:tab-stop style:position="28.222cm" style:type="left" style:leader-style="none"/>
          <style:tab-stop style:position="29.633cm" style:type="left" style:leader-style="none"/>
          <style:tab-stop style:position="31.044cm" style:type="left" style:leader-style="none"/>
          <style:tab-stop style:position="32.456cm" style:type="left" style:leader-style="none"/>
          <style:tab-stop style:position="33.867cm" style:type="left" style:leader-style="none"/>
          <style:tab-stop style:position="35.278cm" style:type="left" style:leader-style="none"/>
          <style:tab-stop style:position="36.689cm" style:type="left" style:leader-style="none"/>
          <style:tab-stop style:position="38.100cm" style:type="left" style:leader-style="none"/>
          <style:tab-stop style:position="39.511cm" style:type="left" style:leader-style="none"/>
          <style:tab-stop style:position="40.922cm" style:type="left" style:leader-style="none"/>
          <style:tab-stop style:position="42.333cm" style:type="left" style:leader-style="none"/>
          <style:tab-stop style:position="43.744cm" style:type="left" style:leader-style="none"/>
        </style:tab-stops>
      </style:paragraph-properties>
    </style:style>
    <style:style style:name="P63_0" style:parent-style-name="Standard" style:family="paragraph">
      <style:paragraph-properties fo:line-height="160%" fo:text-align="justify" fo:margin-left="1.337cm" fo:margin-right="0cm" fo:text-indent="-1.337cm" fo:margin-top="0cm" fo:margin-bottom="0cm" fo:background-color="transparent" fo:border="none" style:shadow="none" style:text-autospace="none" style:vertical-align="auto" style:snap-to-layout-grid="true"/>
    </style:style>
    <style:style style:name="Table18" style:family="table">
      <style:table-properties style:width="16.851cm" table:align="left" fo:margin="0cm" style:shadow="none" style:may-break-between-rows="false" table:border-model="collapsing"/>
    </style:style>
    <style:style style:name="Table18.A" style:family="table-column">
      <style:table-column-properties style:column-width="3.853cm"/>
    </style:style>
    <style:style style:name="Table18.B" style:family="table-column">
      <style:table-column-properties style:column-width="9.244cm"/>
    </style:style>
    <style:style style:name="Table18.C" style:family="table-column">
      <style:table-column-properties style:column-width="3.754cm"/>
    </style:style>
    <style:style style:name="Table18.1" style:family="table-row">
      <style:table-row-properties style:min-row-height="17.32pt" fo:keep-together="auto"/>
    </style:style>
    <style:style style:name="Table18.A1" style:family="table-cell">
      <style:table-cell-properties style:vertical-align="middle" style:shadow="none" fo:border-top="none" fo:border-bottom="0.02cm solid #000000" fo:border-left="none" fo:border-right="0.02cm solid #000000" fo:padding="0.100cm"/>
    </style:style>
    <style:style style:name="Table18.B1" style:family="table-cell">
      <style:table-cell-properties style:vertical-align="middle" style:shadow="none" fo:background-color="#ffeed8" fo:border-top="0.02cm solid #000000" fo:border-bottom="0.04cm solid #000000" fo:border-left="0.02cm solid #000000" fo:border-right="0.04cm solid #000000" fo:padding="0.100cm"/>
    </style:style>
    <style:style style:name="Table18.C1" style:family="table-cell">
      <style:table-cell-properties style:vertical-align="middle" style:shadow="none" fo:border-top="none" fo:border-bottom="0.02cm solid #000000" fo:border-left="0.04cm solid #000000" fo:border-right="none" fo:padding="0.100cm"/>
    </style:style>
    <style:style style:name="Table18.2" style:family="table-row">
      <style:table-row-properties style:min-row-height="5.35pt" fo:keep-together="auto"/>
    </style:style>
    <style:style style:name="Table18.A2" style:family="table-cell">
      <style:table-cell-properties style:vertical-align="middle" style:shadow="none" fo:border-top="0.02cm solid #000000" fo:border-bottom="none" fo:border-left="0.02cm solid #000000" fo:border-right="0.02cm solid #000000" fo:padding="0.100cm"/>
    </style:style>
    <style:style style:name="Table18.C2" style:family="table-cell">
      <style:table-cell-properties style:vertical-align="middle" style:shadow="none" fo:border-top="0.02cm solid #000000" fo:border-bottom="none" fo:border-left="0.04cm solid #000000" fo:border-right="0.02cm solid #000000" fo:padding="0.100cm"/>
    </style:style>
    <style:style style:name="Table18.3" style:family="table-row">
      <style:table-row-properties style:min-row-height="204.54pt" fo:keep-together="auto"/>
    </style:style>
    <style:style style:name="Table18.A3" style:family="table-cell">
      <style:table-cell-properties style:vertical-align="middle" style:shadow="none" fo:border-top="none" fo:border-bottom="0.02cm solid #000000" fo:border-left="0.02cm solid #000000" fo:border-right="0.02cm solid #000000" fo:padding="0.100cm"/>
    </style:style>
    <style:style style:name="T109" style:family="text">
      <style:text-properties fo:color="#0000ff" style:text-outline="false" style:text-line-through-style="solid" style:text-position="0% 100%" style:font-name="함초롬바탕" style:font-name-asian="함초롬바탕" style:font-name-complex="함초롬바탕" fo:font-family="함초롬바탕" style:font-family-asian="함초롬바탕" style:font-family-complex="함초롬바탕" fo:font-size="15.00pt" style:font-size-asian="15.00pt" style:font-size-complex="15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able20" style:family="table">
      <style:table-properties style:width="16.989cm" table:align="left" fo:margin="0cm" style:shadow="none" style:may-break-between-rows="true" table:border-model="collapsing"/>
    </style:style>
    <style:style style:name="Table20.A" style:family="table-column">
      <style:table-column-properties style:column-width="2.105cm"/>
    </style:style>
    <style:style style:name="Table20.B" style:family="table-column">
      <style:table-column-properties style:column-width="0.199cm"/>
    </style:style>
    <style:style style:name="Table20.C" style:family="table-column">
      <style:table-column-properties style:column-width="14.685cm"/>
    </style:style>
    <style:style style:name="Table20.1" style:family="table-row">
      <style:table-row-properties style:min-row-height="28.31pt" fo:keep-together="auto"/>
    </style:style>
    <style:style style:name="Table20.A1" style:family="table-cell">
      <style:table-cell-properties style:vertical-align="middle" style:shadow="none" fo:background-color="#2b2d63" fo:border="0.05cm solid #1b1760" fo:padding="0.050cm"/>
    </style:style>
    <style:style style:name="Table20.B1" style:family="table-cell">
      <style:table-cell-properties style:vertical-align="middle" style:shadow="none" fo:border-top="none" fo:border-bottom="none" fo:border-left="0.05cm solid #1b1760" fo:border-right="none" fo:padding="0.050cm"/>
    </style:style>
    <style:style style:name="Table20.C1" style:family="table-cell">
      <style:table-cell-properties style:vertical-align="middle" style:shadow="none" fo:border-top="0.05cm solid #1b1760" fo:border-bottom="0.05cm solid #1b1760" fo:border-left="none" fo:border-right="none" fo:padding="0.050cm"/>
    </style:style>
    <style:style style:name="P391_0_b4" style:parent-style-name="Standard" style:family="paragraph">
      <style:paragraph-properties fo:line-height="95%" fo:text-align="justify" fo:margin-left="0cm" fo:margin-right="0cm" fo:text-indent="0cm" fo:margin-top="0cm" fo:margin-bottom="0cm" fo:break-before="page" fo:background-color="transparent" fo:border="none" style:shadow="none" style:text-autospace="none" style:vertical-align="auto" style:snap-to-layout-grid="true"/>
    </style:style>
    <style:style style:name="T9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6.00pt" style:font-size-asian="6.00pt" style:font-size-complex="6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184_19" style:parent-style-name="본문16" style:family="paragraph">
      <style:paragraph-properties fo:line-height="160%" fo:text-align="justify" fo:margin-left="1.082cm" fo:margin-right="0cm" fo:text-indent="-1.082cm" fo:margin-top="0cm" fo:margin-bottom="0cm" fo:background-color="transparent" fo:border="none" style:shadow="none" style:text-autospace="none" style:vertical-align="auto" style:snap-to-layout-grid="true"/>
    </style:style>
    <style:style style:name="T54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5.00pt" style:font-size-asian="15.00pt" style:font-size-complex="15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able21" style:family="table">
      <style:table-properties style:width="16.864cm" table:align="left" fo:margin="0cm" style:shadow="none" style:may-break-between-rows="true" table:border-model="collapsing"/>
    </style:style>
    <style:style style:name="Table21.A" style:family="table-column">
      <style:table-column-properties style:column-width="3.606cm"/>
    </style:style>
    <style:style style:name="Table21.B" style:family="table-column">
      <style:table-column-properties style:column-width="0.266cm"/>
    </style:style>
    <style:style style:name="Table21.C" style:family="table-column">
      <style:table-column-properties style:column-width="12.991cm"/>
    </style:style>
    <style:style style:name="Table21.1" style:family="table-row">
      <style:table-row-properties style:min-row-height="31.97pt" fo:keep-together="auto"/>
    </style:style>
    <style:style style:name="Table21.A1" style:family="table-cell">
      <style:table-cell-properties style:vertical-align="middle" style:shadow="none" fo:background-color="#fafabf" fo:border="0.05cm solid #000000" fo:padding="0.050cm"/>
    </style:style>
    <style:style style:name="Table21.B1" style:family="table-cell">
      <style:table-cell-properties style:vertical-align="middle" style:shadow="none" fo:border-top="none" fo:border-bottom="none" fo:border-left="0.05cm solid #000000" fo:border-right="0.05cm solid #000000" fo:padding="0.050cm"/>
    </style:style>
    <style:style style:name="Table21.C1" style:family="table-cell">
      <style:table-cell-properties style:vertical-align="middle" style:shadow="none" fo:background-color="#fafabf" fo:border="0.05cm solid #000000" fo:padding="0.050cm"/>
    </style:style>
    <style:style style:name="Table21.2" style:family="table-row">
      <style:table-row-properties style:min-row-height="8.82pt" fo:keep-together="auto"/>
    </style:style>
    <style:style style:name="Table21.A2" style:family="table-cell">
      <style:table-cell-properties style:vertical-align="middle" style:shadow="none" fo:border-top="0.05cm solid #000000" fo:border-bottom="0.012cm solid #000000" fo:border-left="none" fo:border-right="none" fo:padding="0.050cm"/>
    </style:style>
    <style:style style:name="Table21.B2" style:family="table-cell">
      <style:table-cell-properties style:vertical-align="middle" style:shadow="none" fo:border="none" fo:padding="0.050cm"/>
    </style:style>
    <style:style style:name="Table21.C2" style:family="table-cell">
      <style:table-cell-properties style:vertical-align="middle" style:shadow="none" fo:border-top="0.05cm solid #000000" fo:border-bottom="0.012cm solid #000000" fo:border-left="none" fo:border-right="none" fo:padding="0.050cm"/>
    </style:style>
    <style:style style:name="Table21.3" style:family="table-row">
      <style:table-row-properties style:min-row-height="2.82pt" fo:keep-together="auto"/>
    </style:style>
    <style:style style:name="Table21.A3" style:family="table-cell">
      <style:table-cell-properties style:vertical-align="middle" style:shadow="none" fo:border="0.012cm solid #000000" fo:padding="0.050cm"/>
    </style:style>
    <style:style style:name="Table21.B3" style:family="table-cell">
      <style:table-cell-properties style:vertical-align="middle" style:shadow="none" fo:border-top="none" fo:border-bottom="none" fo:border-left="0.012cm solid #000000" fo:border-right="0.012cm solid #000000" fo:padding="0.050cm"/>
    </style:style>
    <style:style style:name="Table21.C3" style:family="table-cell">
      <style:table-cell-properties style:vertical-align="middle" style:shadow="none" fo:border="0.012cm solid #000000" fo:padding="0.050cm"/>
    </style:style>
    <style:style style:name="Table21.4" style:family="table-row">
      <style:table-row-properties style:min-row-height="3.82pt" fo:keep-together="auto"/>
    </style:style>
    <style:style style:name="Table21.A4" style:family="table-cell">
      <style:table-cell-properties style:vertical-align="middle" style:shadow="none" fo:border-top="0.012cm solid #000000" fo:border-bottom="0.012cm solid #000000" fo:border-left="none" fo:border-right="none" fo:padding="0.050cm"/>
    </style:style>
    <style:style style:name="Table21.B4" style:family="table-cell">
      <style:table-cell-properties style:vertical-align="middle" style:shadow="none" fo:border="none" fo:padding="0.050cm"/>
    </style:style>
    <style:style style:name="Table21.C4" style:family="table-cell">
      <style:table-cell-properties style:vertical-align="middle" style:shadow="none" fo:border-top="0.012cm solid #000000" fo:border-bottom="0.012cm solid #000000" fo:border-left="none" fo:border-right="none" fo:padding="0.050cm"/>
    </style:style>
    <style:style style:name="Table21.5" style:family="table-row">
      <style:table-row-properties style:min-row-height="2.82pt" fo:keep-together="auto"/>
    </style:style>
    <style:style style:name="Table21.A5" style:family="table-cell">
      <style:table-cell-properties style:vertical-align="middle" style:shadow="none" fo:border="0.012cm solid #000000" fo:padding="0.050cm"/>
    </style:style>
    <style:style style:name="Table21.B5" style:family="table-cell">
      <style:table-cell-properties style:vertical-align="middle" style:shadow="none" fo:border-top="none" fo:border-bottom="none" fo:border-left="0.012cm solid #000000" fo:border-right="0.012cm solid #000000" fo:padding="0.050cm"/>
    </style:style>
    <style:style style:name="Table21.C5" style:family="table-cell">
      <style:table-cell-properties style:vertical-align="middle" style:shadow="none" fo:border="0.012cm solid #000000" fo:padding="0.050cm"/>
    </style:style>
    <style:style style:name="Table21.6" style:family="table-row">
      <style:table-row-properties style:min-row-height="3.82pt" fo:keep-together="auto"/>
    </style:style>
    <style:style style:name="Table21.A6" style:family="table-cell">
      <style:table-cell-properties style:vertical-align="middle" style:shadow="none" fo:border-top="0.012cm solid #000000" fo:border-bottom="0.012cm solid #000000" fo:border-left="none" fo:border-right="none" fo:padding="0.050cm"/>
    </style:style>
    <style:style style:name="Table21.B6" style:family="table-cell">
      <style:table-cell-properties style:vertical-align="middle" style:shadow="none" fo:border="none" fo:padding="0.050cm"/>
    </style:style>
    <style:style style:name="Table21.C6" style:family="table-cell">
      <style:table-cell-properties style:vertical-align="middle" style:shadow="none" fo:border-top="0.012cm solid #000000" fo:border-bottom="0.012cm double #000000" fo:border-left="none" fo:border-right="none" style:border-line-width-bottom="0.004cm 0.002cm 0.004cm" fo:padding="0.050cm"/>
    </style:style>
    <style:style style:name="Table21.7" style:family="table-row">
      <style:table-row-properties style:min-row-height="2.82pt" fo:keep-together="auto"/>
    </style:style>
    <style:style style:name="Table21.A7" style:family="table-cell">
      <style:table-cell-properties style:vertical-align="middle" style:shadow="none" fo:border="0.012cm solid #000000" fo:padding="0.050cm"/>
    </style:style>
    <style:style style:name="Table21.B7" style:family="table-cell">
      <style:table-cell-properties style:vertical-align="middle" style:shadow="none" fo:border-top="none" fo:border-bottom="none" fo:border-left="0.012cm solid #000000" fo:border-right="0.012cm double #000000" style:border-line-width-right="0.004cm 0.002cm 0.004cm" fo:padding="0.050cm"/>
    </style:style>
    <style:style style:name="Table21.C7" style:family="table-cell">
      <style:table-cell-properties style:vertical-align="middle" style:shadow="none" fo:border="0.012cm double #000000" style:border-line-width="0.004cm 0.002cm 0.004cm" fo:padding="0.050cm"/>
    </style:style>
    <style:style style:name="Table21.8" style:family="table-row">
      <style:table-row-properties style:min-row-height="3.82pt" fo:keep-together="auto"/>
    </style:style>
    <style:style style:name="Table21.A8" style:family="table-cell">
      <style:table-cell-properties style:vertical-align="middle" style:shadow="none" fo:border-top="0.012cm solid #000000" fo:border-bottom="0.012cm solid #000000" fo:border-left="none" fo:border-right="none" fo:padding="0.050cm"/>
    </style:style>
    <style:style style:name="Table21.B8" style:family="table-cell">
      <style:table-cell-properties style:vertical-align="middle" style:shadow="none" fo:border="none" fo:padding="0.050cm"/>
    </style:style>
    <style:style style:name="Table21.C8" style:family="table-cell">
      <style:table-cell-properties style:vertical-align="middle" style:shadow="none" fo:border-top="0.012cm double #000000" fo:border-bottom="0.012cm double #000000" fo:border-left="none" fo:border-right="none" style:border-line-width-top="0.004cm 0.002cm 0.004cm" style:border-line-width-bottom="0.004cm 0.002cm 0.004cm" fo:padding="0.050cm"/>
    </style:style>
    <style:style style:name="Table21.9" style:family="table-row">
      <style:table-row-properties style:min-row-height="394.52pt" fo:keep-together="auto"/>
    </style:style>
    <style:style style:name="Table21.A9" style:family="table-cell">
      <style:table-cell-properties style:vertical-align="middle" style:shadow="none" fo:border="0.012cm solid #000000" fo:padding="0.050cm"/>
    </style:style>
    <style:style style:name="Table21.B9" style:family="table-cell">
      <style:table-cell-properties style:vertical-align="middle" style:shadow="none" fo:border-top="none" fo:border-bottom="none" fo:border-left="0.012cm solid #000000" fo:border-right="0.012cm double #000000" style:border-line-width-right="0.004cm 0.002cm 0.004cm" fo:padding="0.050cm"/>
    </style:style>
    <style:style style:name="Table21.C9" style:family="table-cell">
      <style:table-cell-properties style:vertical-align="middle" style:shadow="none" fo:border="0.012cm double #000000" style:border-line-width="0.004cm 0.002cm 0.004cm" fo:padding="0.050cm"/>
    </style:style>
    <style:style style:name="T245" style:family="text">
      <style:text-properties fo:color="#0000ff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5.00pt" style:font-size-asian="15.00pt" style:font-size-complex="15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able27" style:family="table">
      <style:table-properties style:width="16.989cm" table:align="left" fo:margin="0cm" style:shadow="none" style:may-break-between-rows="true" table:border-model="collapsing"/>
    </style:style>
    <style:style style:name="Table27.A" style:family="table-column">
      <style:table-column-properties style:column-width="2.105cm"/>
    </style:style>
    <style:style style:name="Table27.B" style:family="table-column">
      <style:table-column-properties style:column-width="0.199cm"/>
    </style:style>
    <style:style style:name="Table27.C" style:family="table-column">
      <style:table-column-properties style:column-width="14.685cm"/>
    </style:style>
    <style:style style:name="Table27.1" style:family="table-row">
      <style:table-row-properties style:min-row-height="28.31pt" fo:keep-together="auto"/>
    </style:style>
    <style:style style:name="Table27.A1" style:family="table-cell">
      <style:table-cell-properties style:vertical-align="middle" style:shadow="none" fo:background-color="#2b2d63" fo:border="0.05cm solid #1b1760" fo:padding="0.050cm"/>
    </style:style>
    <style:style style:name="Table27.B1" style:family="table-cell">
      <style:table-cell-properties style:vertical-align="middle" style:shadow="none" fo:border-top="none" fo:border-bottom="none" fo:border-left="0.05cm solid #1b1760" fo:border-right="none" fo:padding="0.050cm"/>
    </style:style>
    <style:style style:name="Table27.C1" style:family="table-cell">
      <style:table-cell-properties style:vertical-align="middle" style:shadow="none" fo:border-top="0.05cm solid #1b1760" fo:border-bottom="0.05cm solid #1b1760" fo:border-left="none" fo:border-right="none" fo:padding="0.050cm"/>
    </style:style>
    <style:style style:name="P179_19_b4" style:parent-style-name="본문16" style:family="paragraph">
      <style:paragraph-properties fo:line-height="130%" fo:text-align="justify" fo:margin-left="1.082cm" fo:margin-right="0cm" fo:text-indent="-1.082cm" fo:margin-top="0cm" fo:margin-bottom="0cm" fo:break-before="page" fo:background-color="transparent" fo:border="none" style:shadow="none" style:text-autospace="none" style:vertical-align="auto" style:snap-to-layout-grid="true"/>
    </style:style>
    <style:style style:name="P179_19" style:parent-style-name="본문16" style:family="paragraph">
      <style:paragraph-properties fo:line-height="130%" fo:text-align="justify" fo:margin-left="1.082cm" fo:margin-right="0cm" fo:text-indent="-1.082cm" fo:margin-top="0cm" fo:margin-bottom="0cm" fo:background-color="transparent" fo:border="none" style:shadow="none" style:text-autospace="none" style:vertical-align="auto" style:snap-to-layout-grid="true"/>
    </style:style>
    <style:style style:name="T382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5.00pt" style:font-size-asian="15.00pt" style:font-size-complex="15.00pt" fo:letter-spacing="-1.05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able28" style:family="table">
      <style:table-properties style:width="16.801cm" table:align="left" fo:margin="0cm" style:shadow="none" style:may-break-between-rows="true" table:border-model="collapsing"/>
    </style:style>
    <style:style style:name="Table28.A" style:family="table-column">
      <style:table-column-properties style:column-width="16.801cm"/>
    </style:style>
    <style:style style:name="Table28.1" style:family="table-row">
      <style:table-row-properties style:min-row-height="161.41pt" fo:keep-together="auto"/>
    </style:style>
    <style:style style:name="Table28.A1" style:family="table-cell">
      <style:table-cell-properties style:vertical-align="middle" style:shadow="none" fo:background-color="#ffffe5" fo:border="0.012cm fine-dashed #000000" fo:padding-top="0.050cm" fo:padding-bottom="0.050cm" fo:padding-left="0.180cm" fo:padding-right="0.180cm"/>
    </style:style>
    <style:style style:name="P244_0" style:parent-style-name="Standard" style:family="paragraph">
      <style:paragraph-properties fo:line-height="160%" fo:text-align="justify" fo:margin-left="0.901cm" fo:margin-right="0cm" fo:text-indent="-0.901cm" fo:margin-top="0.106cm" fo:margin-bottom="0cm" fo:background-color="transparent" fo:border="none" style:shadow="none" style:text-autospace="none" style:vertical-align="auto" style:snap-to-layout-grid="true"/>
    </style:style>
    <style:style style:name="T392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5.00pt" style:font-size-asian="5.00pt" style:font-size-complex="5.00pt" fo:letter-spacing="-0.35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245_0" style:parent-style-name="Standard" style:family="paragraph">
      <style:paragraph-properties fo:line-height="160%" fo:text-align="justify" fo:margin-left="0.681cm" fo:margin-right="0cm" fo:text-indent="-0.681cm" fo:margin-top="0.106cm" fo:margin-bottom="0cm" fo:background-color="transparent" fo:border="none" style:shadow="none" style:text-autospace="none" style:vertical-align="auto" style:snap-to-layout-grid="true"/>
    </style:style>
    <style:style style:name="T393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0.00pt" style:font-size-asian="10.00pt" style:font-size-complex="10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392_0" style:parent-style-name="Standard" style:family="paragraph">
      <style:paragraph-properties fo:line-height="117%" fo:text-align="justify" fo:margin-left="0.619cm" fo:margin-right="0cm" fo:text-indent="-0.619cm" fo:margin-top="0.106cm" fo:margin-bottom="0cm" fo:background-color="transparent" fo:border="none" style:shadow="none" style:text-autospace="none" style:vertical-align="auto" style:snap-to-layout-grid="true"/>
    </style:style>
    <style:style style:name="T394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5.00pt" style:font-size-asian="15.00pt" style:font-size-complex="15.00pt" fo:letter-spacing="0.15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T395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5.00pt" style:font-size-asian="15.00pt" style:font-size-complex="15.00pt" fo:letter-spacing="-0.75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T396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5.00pt" style:font-size-asian="15.00pt" style:font-size-complex="15.00pt" fo:letter-spacing="0.45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393_0" style:parent-style-name="Standard" style:family="paragraph">
      <style:paragraph-properties fo:line-height="117%" fo:text-align="justify" fo:margin-left="1.330cm" fo:margin-right="0cm" fo:text-indent="-1.330cm" fo:margin-top="0.106cm" fo:margin-bottom="0cm" fo:background-color="transparent" fo:border="none" style:shadow="none" style:text-autospace="none" style:vertical-align="auto" style:snap-to-layout-grid="true"/>
    </style:style>
    <style:style style:name="T374" style:family="text">
      <style:text-properties fo:color="#000000" style:text-outline="false" style:text-line-through-style="solid" style:text-position="0% 100%" style:font-name="한양중고딕" style:font-name-asian="한양중고딕" style:font-name-complex="한양중고딕" fo:font-family="한양중고딕" style:font-family-asian="한양중고딕" style:font-family-complex="한양중고딕" fo:font-size="13.00pt" style:font-size-asian="13.00pt" style:font-size-complex="13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397" style:family="text">
      <style:text-properties fo:color="#000000" style:text-outline="false" style:text-line-through-style="solid" style:text-position="0% 100%" style:font-name="한양중고딕" style:font-name-asian="한양중고딕" style:font-name-complex="한양중고딕" fo:font-family="한양중고딕" style:font-family-asian="한양중고딕" style:font-family-complex="한양중고딕" fo:font-size="13.00pt" style:font-size-asian="13.00pt" style:font-size-complex="13.00pt" fo:letter-spacing="-1.04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398" style:family="text">
      <style:text-properties fo:color="#000000" style:text-outline="false" style:text-line-through-style="solid" style:text-position="0% 100%" style:font-name="한양중고딕" style:font-name-asian="한양중고딕" style:font-name-complex="한양중고딕" fo:font-family="한양중고딕" style:font-family-asian="한양중고딕" style:font-family-complex="한양중고딕" fo:font-size="13.00pt" style:font-size-asian="13.00pt" style:font-size-complex="13.00pt" fo:letter-spacing="-1.04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249_0" style:parent-style-name="Standard" style:family="paragraph">
      <style:paragraph-properties fo:line-height="160%" fo:text-align="justify" fo:margin-left="1.602cm" fo:margin-right="0cm" fo:text-indent="-1.602cm" fo:margin-top="0.106cm" fo:margin-bottom="0cm" fo:background-color="transparent" fo:border="none" style:shadow="none" style:text-autospace="none" style:vertical-align="auto" style:snap-to-layout-grid="true"/>
    </style:style>
    <style:style style:name="T389" style:family="text">
      <style:text-properties fo:color="#000000" style:text-outline="false" style:text-line-through-style="solid" style:text-position="0% 100%" style:font-name="한양중고딕" style:font-name-asian="한양중고딕" style:font-name-complex="한양중고딕" fo:font-family="한양중고딕" style:font-family-asian="한양중고딕" style:font-family-complex="한양중고딕" fo:font-size="13.00pt" style:font-size-asian="13.00pt" style:font-size-complex="13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250_0" style:parent-style-name="Standard" style:family="paragraph">
      <style:paragraph-properties fo:line-height="160%" fo:text-align="justify" fo:margin-left="1.600cm" fo:margin-right="0cm" fo:text-indent="-1.600cm" fo:margin-top="0.106cm" fo:margin-bottom="0cm" fo:background-color="transparent" fo:border="none" style:shadow="none" style:text-autospace="none" style:vertical-align="auto" style:snap-to-layout-grid="true"/>
    </style:style>
    <style:style style:name="P394_0" style:parent-style-name="Standard" style:family="paragraph">
      <style:paragraph-properties fo:line-height="117%" fo:text-align="justify" fo:margin-left="1.245cm" fo:margin-right="0cm" fo:text-indent="-1.245cm" fo:margin-top="0.106cm" fo:margin-bottom="0cm" fo:background-color="transparent" fo:border="none" style:shadow="none" style:text-autospace="none" style:vertical-align="auto" style:snap-to-layout-grid="true"/>
    </style:style>
    <style:style style:name="Table29" style:family="table">
      <style:table-properties style:width="16.801cm" table:align="left" fo:margin="0cm" style:shadow="none" style:may-break-between-rows="true" table:border-model="collapsing"/>
    </style:style>
    <style:style style:name="Table29.A" style:family="table-column">
      <style:table-column-properties style:column-width="16.801cm"/>
    </style:style>
    <style:style style:name="Table29.1" style:family="table-row">
      <style:table-row-properties style:min-row-height="216.58pt" fo:keep-together="auto"/>
    </style:style>
    <style:style style:name="Table29.A1" style:family="table-cell">
      <style:table-cell-properties style:vertical-align="middle" style:shadow="none" fo:background-color="transparent" fo:border="none" fo:padding-top="0.050cm" fo:padding-bottom="0.050cm" fo:padding-left="0.180cm" fo:padding-right="0.180cm">
        <style:background-image style:repeat="stretch" xlink:href="Pictures/EMB0001e4a22592.jpg" xlink:type="simple" xlink:show="embed"/>
      </style:table-cell-properties>
    </style:style>
    <style:style style:name="P251_0" style:parent-style-name="Standard" style:family="paragraph">
      <style:paragraph-properties fo:line-height="160%" fo:text-align="justify" fo:margin-left="1.245cm" fo:margin-right="0cm" fo:text-indent="-1.245cm" fo:margin-top="0.106cm" fo:margin-bottom="0cm" fo:background-color="transparent" fo:border="none" style:shadow="none" style:text-autospace="none" style:vertical-align="auto" style:snap-to-layout-grid="true"/>
    </style:style>
    <style:style style:name="P395_0" style:parent-style-name="Standard" style:family="paragraph">
      <style:paragraph-properties fo:line-height="117%" fo:text-align="justify" fo:margin-left="1.244cm" fo:margin-right="0cm" fo:text-indent="-1.244cm" fo:margin-top="0.106cm" fo:margin-bottom="0cm" fo:background-color="transparent" fo:border="none" style:shadow="none" style:text-autospace="none" style:vertical-align="auto" style:snap-to-layout-grid="true"/>
    </style:style>
    <style:style style:name="Table30" style:family="table">
      <style:table-properties style:width="16.801cm" table:align="left" fo:margin="0cm" style:shadow="none" style:may-break-between-rows="true" table:border-model="collapsing"/>
    </style:style>
    <style:style style:name="Table30.A" style:family="table-column">
      <style:table-column-properties style:column-width="16.801cm"/>
    </style:style>
    <style:style style:name="Table30.1" style:family="table-row">
      <style:table-row-properties style:min-row-height="213.75pt" fo:keep-together="auto"/>
    </style:style>
    <style:style style:name="Table30.A1" style:family="table-cell">
      <style:table-cell-properties style:vertical-align="middle" style:shadow="none" fo:background-color="transparent" fo:border="none" fo:padding-top="0.050cm" fo:padding-bottom="0.050cm" fo:padding-left="0.180cm" fo:padding-right="0.180cm">
        <style:background-image style:repeat="stretch" xlink:href="Pictures/EMB0001e4a22593.jpg" xlink:type="simple" xlink:show="embed"/>
      </style:table-cell-properties>
    </style:style>
    <style:style style:name="P253_0" style:parent-style-name="Standard" style:family="paragraph">
      <style:paragraph-properties fo:line-height="160%" fo:text-align="justify" fo:margin-left="1.244cm" fo:margin-right="0cm" fo:text-indent="-1.244cm" fo:margin-top="0.106cm" fo:margin-bottom="0cm" fo:background-color="transparent" fo:border="none" style:shadow="none" style:text-autospace="none" style:vertical-align="auto" style:snap-to-layout-grid="true"/>
    </style:style>
    <style:style style:name="T381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5.00pt" style:font-size-asian="15.00pt" style:font-size-complex="15.00pt" fo:letter-spacing="-0.6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396_0" style:parent-style-name="Standard" style:family="paragraph">
      <style:paragraph-properties fo:line-height="117%" fo:text-align="justify" fo:margin-left="1.411cm" fo:margin-right="0cm" fo:text-indent="-1.411cm" fo:margin-top="0.106cm" fo:margin-bottom="0cm" fo:background-color="transparent" fo:border="none" style:shadow="none" style:text-autospace="none" style:vertical-align="auto" style:snap-to-layout-grid="true"/>
    </style:style>
    <style:style style:name="T375" style:family="text">
      <style:text-properties fo:color="#000000" style:text-outline="false" style:text-line-through-style="solid" style:text-position="0% 100%" style:font-name="한양중고딕" style:font-name-asian="한양중고딕" style:font-name-complex="한양중고딕" fo:font-family="한양중고딕" style:font-family-asian="한양중고딕" style:font-family-complex="한양중고딕" fo:font-size="13.00pt" style:font-size-asian="13.00pt" style:font-size-complex="13.00pt" fo:letter-spacing="-0.26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399" style:family="text">
      <style:text-properties fo:color="#000000" style:text-outline="false" style:text-line-through-style="solid" style:text-position="0% 100%" style:font-name="한양중고딕" style:font-name-asian="한양중고딕" style:font-name-complex="한양중고딕" fo:font-family="한양중고딕" style:font-family-asian="한양중고딕" style:font-family-complex="한양중고딕" fo:font-size="13.00pt" style:font-size-asian="13.00pt" style:font-size-complex="13.00pt" fo:letter-spacing="-0.65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255_0" style:parent-style-name="Standard" style:family="paragraph">
      <style:paragraph-properties fo:line-height="135%" fo:text-align="justify" fo:margin-left="1.858cm" fo:margin-right="0cm" fo:text-indent="-1.858cm" fo:margin-top="0.106cm" fo:margin-bottom="0cm" fo:background-color="transparent" fo:border="none" style:shadow="none" style:text-autospace="none" style:vertical-align="auto" style:snap-to-layout-grid="true"/>
    </style:style>
    <style:style style:name="T400" style:family="text">
      <style:text-properties fo:color="#000000" style:text-outline="false" style:text-line-through-style="solid" style:text-position="0% 100%" style:font-name="한양중고딕" style:font-name-asian="한양중고딕" style:font-name-complex="한양중고딕" fo:font-family="한양중고딕" style:font-family-asian="한양중고딕" style:font-family-complex="한양중고딕" fo:font-size="13.00pt" style:font-size-asian="13.00pt" style:font-size-complex="13.00pt" fo:letter-spacing="-0.13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401" style:family="text">
      <style:text-properties fo:color="#000000" style:text-outline="false" style:text-line-through-style="solid" style:text-position="0% 100%" style:font-name="한양중고딕" style:font-name-asian="한양중고딕" style:font-name-complex="한양중고딕" fo:font-family="한양중고딕" style:font-family-asian="한양중고딕" style:font-family-complex="한양중고딕" fo:font-size="13.00pt" style:font-size-asian="13.00pt" style:font-size-complex="13.00pt" fo:letter-spacing="-0.78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402" style:family="text">
      <style:text-properties fo:color="#000000" style:text-outline="false" style:text-line-through-style="solid" style:text-position="0% 100%" style:font-name="한양중고딕" style:font-name-asian="한양중고딕" style:font-name-complex="한양중고딕" fo:font-family="한양중고딕" style:font-family-asian="한양중고딕" style:font-family-complex="한양중고딕" fo:font-size="13.00pt" style:font-size-asian="13.00pt" style:font-size-complex="13.00pt" fo:letter-spacing="-0.78pt" fo:language="en" style:language-asian="ko" fo:country="US" style:country-asian="KR" fo:font-style="normal" style:font-style-asian="normal" style:font-style-complex="normal" style:font-relief="none" fo:text-shadow="none" style:text-underline-style="solid" style:text-underline-color="#0000ff" fo:font-weight="normal" style:font-weight-asian="normal" style:font-weight-complex="normal" style:letter-kerning="false" style:text-emphasize="none" style:text-scale="100%"/>
    </style:style>
    <style:style style:name="P256_0" style:parent-style-name="Standard" style:family="paragraph">
      <style:paragraph-properties fo:line-height="135%" fo:text-align="justify" fo:margin-left="2.465cm" fo:margin-right="0cm" fo:text-indent="-2.465cm" fo:margin-top="0.106cm" fo:margin-bottom="0cm" fo:background-color="transparent" fo:border="none" style:shadow="none" style:text-autospace="none" style:vertical-align="auto" style:snap-to-layout-grid="true"/>
    </style:style>
    <style:style style:name="P257_0" style:parent-style-name="Standard" style:family="paragraph">
      <style:paragraph-properties fo:line-height="135%" fo:text-align="justify" fo:margin-left="1.770cm" fo:margin-right="0cm" fo:text-indent="-1.770cm" fo:margin-top="0.106cm" fo:margin-bottom="0cm" fo:background-color="transparent" fo:border="none" style:shadow="none" style:text-autospace="none" style:vertical-align="auto" style:snap-to-layout-grid="true"/>
    </style:style>
    <style:style style:name="T403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5.00pt" style:font-size-asian="15.00pt" style:font-size-complex="15.00pt" fo:letter-spacing="-1.05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397_0_b4" style:parent-style-name="Standard" style:family="paragraph">
      <style:paragraph-properties fo:line-height="117%" fo:text-align="justify" fo:margin-left="0.901cm" fo:margin-right="0cm" fo:text-indent="-0.901cm" fo:margin-top="0.106cm" fo:margin-bottom="0cm" fo:break-before="page" fo:background-color="transparent" fo:border="none" style:shadow="none" style:text-autospace="none" style:vertical-align="auto" style:snap-to-layout-grid="true"/>
    </style:style>
    <style:style style:name="T404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5.00pt" style:font-size-asian="15.00pt" style:font-size-complex="15.00pt" fo:letter-spacing="0.15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405" style:family="text">
      <style:text-properties fo:color="#000000" style:text-outline="false" style:text-line-through-style="solid" style:text-position="super 58%" style:font-name="HCI Poppy" style:font-name-asian="휴먼명조" style:font-name-complex="한양신명조" fo:font-family="HCI Poppy" style:font-family-asian="휴먼명조" style:font-family-complex="한양신명조" fo:font-size="15.00pt" style:font-size-asian="15.00pt" style:font-size-complex="15.00pt" fo:letter-spacing="0.15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398_0" style:parent-style-name="Standard" style:family="paragraph">
      <style:paragraph-properties fo:line-height="117%" fo:text-align="justify" fo:margin-left="1.374cm" fo:margin-right="0cm" fo:text-indent="-1.374cm" fo:margin-top="0.106cm" fo:margin-bottom="0cm" fo:background-color="transparent" fo:border="none" style:shadow="none" style:text-autospace="none" style:vertical-align="auto" style:snap-to-layout-grid="true"/>
    </style:style>
    <style:style style:name="P260_0" style:parent-style-name="Standard" style:family="paragraph">
      <style:paragraph-properties fo:line-height="160%" fo:text-align="justify" fo:margin-left="1.339cm" fo:margin-right="0cm" fo:text-indent="-1.339cm" fo:margin-top="0.106cm" fo:margin-bottom="0cm" fo:background-color="transparent" fo:border="none" style:shadow="none" style:text-autospace="none" style:vertical-align="auto" style:snap-to-layout-grid="true"/>
    </style:style>
    <style:style style:name="T406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5.00pt" style:font-size-asian="15.00pt" style:font-size-complex="15.00pt" fo:letter-spacing="-1.2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T407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5.00pt" style:font-size-asian="15.00pt" style:font-size-complex="15.00pt" fo:letter-spacing="-1.2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399_0" style:parent-style-name="Standard" style:family="paragraph">
      <style:paragraph-properties fo:line-height="117%" fo:text-align="justify" fo:margin-left="1.274cm" fo:margin-right="0cm" fo:text-indent="-1.274cm" fo:margin-top="0.106cm" fo:margin-bottom="0cm" fo:background-color="transparent" fo:border="none" style:shadow="none" style:text-autospace="none" style:vertical-align="auto" style:snap-to-layout-grid="true"/>
    </style:style>
    <style:style style:name="Table31" style:family="table">
      <style:table-properties style:width="16.801cm" table:align="left" fo:margin="0cm" style:shadow="none" style:may-break-between-rows="true" table:border-model="collapsing"/>
    </style:style>
    <style:style style:name="Table31.A" style:family="table-column">
      <style:table-column-properties style:column-width="16.801cm"/>
    </style:style>
    <style:style style:name="Table31.1" style:family="table-row">
      <style:table-row-properties style:min-row-height="208.09pt" fo:keep-together="auto"/>
    </style:style>
    <style:style style:name="Table31.A1" style:family="table-cell">
      <style:table-cell-properties style:vertical-align="middle" style:shadow="none" fo:background-color="transparent" fo:border="none" fo:padding-top="0.050cm" fo:padding-bottom="0.050cm" fo:padding-left="0.180cm" fo:padding-right="0.180cm">
        <style:background-image style:repeat="stretch" xlink:href="Pictures/EMB0001e4a22594.jpg" xlink:type="simple" xlink:show="embed"/>
      </style:table-cell-properties>
    </style:style>
    <style:style style:name="T408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4.00pt" style:font-size-asian="14.00pt" style:font-size-complex="14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400_0_b4" style:parent-style-name="Standard" style:family="paragraph">
      <style:paragraph-properties fo:line-height="117%" fo:text-align="justify" fo:margin-left="0.719cm" fo:margin-right="0cm" fo:text-indent="-0.719cm" fo:margin-top="0.106cm" fo:margin-bottom="0cm" fo:break-before="page" fo:background-color="transparent" fo:border="none" style:shadow="none" style:text-autospace="none" style:vertical-align="auto" style:snap-to-layout-grid="true"/>
    </style:style>
    <style:style style:name="T409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5.00pt" style:font-size-asian="15.00pt" style:font-size-complex="15.00pt" fo:letter-spacing="-1.8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410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5.00pt" style:font-size-asian="15.00pt" style:font-size-complex="15.00pt" fo:letter-spacing="-1.8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T411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0.00pt" style:font-size-asian="10.00pt" style:font-size-complex="10.00pt" fo:letter-spacing="-1.2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412" style:family="text">
      <style:text-properties fo:color="#000000" style:text-outline="false" style:text-line-through-style="solid" style:text-position="0% 100%" style:font-name="한양중고딕" style:font-name-asian="한양중고딕" style:font-name-complex="한양중고딕" fo:font-family="한양중고딕" style:font-family-asian="한양중고딕" style:font-family-complex="한양중고딕" fo:font-size="13.00pt" style:font-size-asian="13.00pt" style:font-size-complex="13.00pt" fo:letter-spacing="-1.69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413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0.00pt" style:font-size-asian="10.00pt" style:font-size-complex="10.00pt" fo:letter-spacing="-1.3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269_0" style:parent-style-name="Standard" style:family="paragraph">
      <style:paragraph-properties fo:line-height="160%" fo:text-align="justify" fo:margin-left="1.770cm" fo:margin-right="0cm" fo:text-indent="-1.770cm" fo:margin-top="0.106cm" fo:margin-bottom="0cm" fo:background-color="transparent" fo:border="none" style:shadow="none" style:text-autospace="none" style:vertical-align="auto" style:snap-to-layout-grid="true"/>
    </style:style>
    <style:style style:name="P265_0" style:parent-style-name="Standard" style:family="paragraph">
      <style:paragraph-properties fo:line-height="160%" fo:text-align="justify" fo:margin-left="1.859cm" fo:margin-right="0cm" fo:text-indent="-1.859cm" fo:margin-top="0.106cm" fo:margin-bottom="0cm" fo:background-color="transparent" fo:border="none" style:shadow="none" style:text-autospace="none" style:vertical-align="auto" style:snap-to-layout-grid="true"/>
    </style:style>
    <style:style style:name="Table32" style:family="table">
      <style:table-properties style:width="16.801cm" table:align="left" fo:margin="0cm" style:shadow="none" style:may-break-between-rows="true" table:border-model="collapsing"/>
    </style:style>
    <style:style style:name="Table32.A" style:family="table-column">
      <style:table-column-properties style:column-width="16.801cm"/>
    </style:style>
    <style:style style:name="Table32.1" style:family="table-row">
      <style:table-row-properties style:min-row-height="196.77pt" fo:keep-together="auto"/>
    </style:style>
    <style:style style:name="Table32.A1" style:family="table-cell">
      <style:table-cell-properties style:vertical-align="middle" style:shadow="none" fo:background-color="transparent" fo:border="none" fo:padding-top="0.050cm" fo:padding-bottom="0.050cm" fo:padding-left="0.180cm" fo:padding-right="0.180cm">
        <style:background-image style:repeat="stretch" xlink:href="Pictures/EMB0001e4a22595.jpg" xlink:type="simple" xlink:show="embed"/>
      </style:table-cell-properties>
    </style:style>
    <style:style style:name="P270_0" style:parent-style-name="Standard" style:family="paragraph">
      <style:paragraph-properties fo:line-height="160%" fo:text-align="justify" fo:margin-left="1.399cm" fo:margin-right="0cm" fo:text-indent="-1.399cm" fo:margin-top="0.106cm" fo:margin-bottom="0cm" fo:background-color="transparent" fo:border="none" style:shadow="none" style:text-autospace="none" style:vertical-align="auto" style:snap-to-layout-grid="true"/>
    </style:style>
    <style:style style:name="Table33" style:family="table">
      <style:table-properties style:width="16.801cm" table:align="left" fo:margin="0cm" style:shadow="none" style:may-break-between-rows="true" table:border-model="collapsing"/>
    </style:style>
    <style:style style:name="Table33.A" style:family="table-column">
      <style:table-column-properties style:column-width="16.801cm"/>
    </style:style>
    <style:style style:name="Table33.1" style:family="table-row">
      <style:table-row-properties style:min-row-height="199.60pt" fo:keep-together="auto"/>
    </style:style>
    <style:style style:name="Table33.A1" style:family="table-cell">
      <style:table-cell-properties style:vertical-align="middle" style:shadow="none" fo:background-color="transparent" fo:border="none" fo:padding-top="0.050cm" fo:padding-bottom="0.050cm" fo:padding-left="0.180cm" fo:padding-right="0.180cm">
        <style:background-image style:repeat="stretch" xlink:href="Pictures/EMB0001e4a22596.jpg" xlink:type="simple" xlink:show="embed"/>
      </style:table-cell-properties>
    </style:style>
    <style:style style:name="Table34" style:family="table">
      <style:table-properties style:width="16.801cm" table:align="left" fo:margin="0cm" style:shadow="none" style:may-break-between-rows="true" table:border-model="collapsing"/>
    </style:style>
    <style:style style:name="Table34.A" style:family="table-column">
      <style:table-column-properties style:column-width="16.801cm"/>
    </style:style>
    <style:style style:name="Table34.1" style:family="table-row">
      <style:table-row-properties style:min-row-height="278.84pt" fo:keep-together="auto"/>
    </style:style>
    <style:style style:name="Table34.A1" style:family="table-cell">
      <style:table-cell-properties style:vertical-align="middle" style:shadow="none" fo:background-color="transparent" fo:border="none" fo:padding-top="0.050cm" fo:padding-bottom="0.050cm" fo:padding-left="0.180cm" fo:padding-right="0.180cm">
        <style:background-image style:repeat="stretch" xlink:href="Pictures/EMB0001e4a22597.jpg" xlink:type="simple" xlink:show="embed"/>
      </style:table-cell-properties>
    </style:style>
    <style:style style:name="P276_0" style:parent-style-name="Standard" style:family="paragraph">
      <style:paragraph-properties fo:line-height="160%" fo:text-align="justify" fo:margin-left="1.399cm" fo:margin-right="0cm" fo:text-indent="-1.399cm" fo:margin-top="0cm" fo:margin-bottom="0cm" fo:background-color="transparent" fo:border="none" style:shadow="none" style:text-autospace="none" style:vertical-align="auto" style:snap-to-layout-grid="true"/>
    </style:style>
    <style:style style:name="T340" style:family="text">
      <style:text-properties fo:color="#0000ff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5.00pt" style:font-size-asian="15.00pt" style:font-size-complex="15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able35" style:family="table">
      <style:table-properties style:width="16.989cm" table:align="left" fo:margin="0cm" style:shadow="none" style:may-break-between-rows="true" table:border-model="collapsing"/>
    </style:style>
    <style:style style:name="Table35.A" style:family="table-column">
      <style:table-column-properties style:column-width="2.105cm"/>
    </style:style>
    <style:style style:name="Table35.B" style:family="table-column">
      <style:table-column-properties style:column-width="0.199cm"/>
    </style:style>
    <style:style style:name="Table35.C" style:family="table-column">
      <style:table-column-properties style:column-width="14.685cm"/>
    </style:style>
    <style:style style:name="Table35.1" style:family="table-row">
      <style:table-row-properties style:min-row-height="28.31pt" fo:keep-together="auto"/>
    </style:style>
    <style:style style:name="Table35.A1" style:family="table-cell">
      <style:table-cell-properties style:vertical-align="middle" style:shadow="none" fo:background-color="#2b2d63" fo:border="0.05cm solid #1b1760" fo:padding="0.050cm"/>
    </style:style>
    <style:style style:name="Table35.B1" style:family="table-cell">
      <style:table-cell-properties style:vertical-align="middle" style:shadow="none" fo:border-top="none" fo:border-bottom="none" fo:border-left="0.05cm solid #1b1760" fo:border-right="none" fo:padding="0.050cm"/>
    </style:style>
    <style:style style:name="Table35.C1" style:family="table-cell">
      <style:table-cell-properties style:vertical-align="middle" style:shadow="none" fo:border-top="0.05cm solid #1b1760" fo:border-bottom="0.05cm solid #1b1760" fo:border-left="none" fo:border-right="none" fo:padding="0.050cm"/>
    </style:style>
    <style:style style:name="P1_0" style:parent-style-name="Standard" style:family="paragraph">
      <style:paragraph-properties fo:line-height="120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161" style:family="text">
      <style:text-properties fo:color="#000000" style:text-outline="false" style:text-line-through-style="solid" style:text-position="0% 100%" style:font-name="한양그래픽" style:font-name-asian="한양그래픽" style:font-name-complex="한양중고딕" fo:font-family="한양그래픽" style:font-family-asian="한양그래픽" style:font-family-complex="한양중고딕" fo:font-size="10.00pt" style:font-size-asian="10.00pt" style:font-size-complex="10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T162" style:family="text">
      <style:text-properties fo:color="#000000" style:text-outline="false" style:text-line-through-style="solid" style:text-position="0% 100%" style:font-name="한양그래픽" style:font-name-asian="한양그래픽" style:font-name-complex="한양중고딕" fo:font-family="한양그래픽" style:font-family-asian="한양그래픽" style:font-family-complex="한양중고딕" fo:font-size="10.00pt" style:font-size-asian="10.00pt" style:font-size-complex="10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163" style:family="text">
      <style:text-properties fo:color="#000000" style:text-outline="false" style:text-line-through-style="solid" style:text-position="0% 100%" style:font-name="HCI Poppy" style:font-name-asian="휴먼명조" style:font-name-complex="함초롬바탕" fo:font-family="HCI Poppy" style:font-family-asian="휴먼명조" style:font-family-complex="함초롬바탕" fo:font-size="6.00pt" style:font-size-asian="6.00pt" style:font-size-complex="6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135_0" style:parent-style-name="Standard" style:family="paragraph">
      <style:paragraph-properties fo:line-height="160%" fo:text-align="justify" fo:margin-left="1.209cm" fo:margin-right="0cm" fo:text-indent="-1.209cm" fo:margin-top="0cm" fo:margin-bottom="0cm" fo:background-color="transparent" fo:border="none" style:shadow="none" style:text-autospace="none" style:vertical-align="auto" style:snap-to-layout-grid="true"/>
    </style:style>
    <style:style style:name="T40" style:family="text">
      <style:text-properties fo:color="#000000" style:text-outline="false" style:text-line-through-style="solid" style:text-position="0% 100%" style:font-name="HCI Poppy" style:font-name-asian="휴먼명조" style:font-name-complex="함초롬바탕" fo:font-family="HCI Poppy" style:font-family-asian="휴먼명조" style:font-family-complex="함초롬바탕" fo:font-size="18.00pt" style:font-size-asian="18.00pt" style:font-size-complex="18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T164" style:family="text">
      <style:text-properties fo:color="#000000" style:text-outline="false" style:text-line-through-style="solid" style:text-position="0% 100%" style:font-name="HCI Poppy" style:font-name-asian="휴먼명조" style:font-name-complex="함초롬바탕" fo:font-family="HCI Poppy" style:font-family-asian="휴먼명조" style:font-family-complex="함초롬바탕" fo:font-size="18.00pt" style:font-size-asian="18.00pt" style:font-size-complex="18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401_0" style:parent-style-name="Standard" style:family="paragraph">
      <style:paragraph-properties fo:line-height="95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165" style:family="text">
      <style:text-properties fo:color="#000000" style:text-outline="false" style:text-line-through-style="solid" style:text-position="0% 100%" style:font-name="HCI Poppy" style:font-name-asian="휴먼명조" style:font-name-complex="함초롬바탕" fo:font-family="HCI Poppy" style:font-family-asian="휴먼명조" style:font-family-complex="함초롬바탕" fo:font-size="14.00pt" style:font-size-asian="14.00pt" style:font-size-complex="14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78_0" style:parent-style-name="Standard" style:family="paragraph">
      <style:paragraph-properties fo:line-height="130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P402_0" style:parent-style-name="Standard" style:family="paragraph">
      <style:paragraph-properties fo:line-height="95%" fo:text-align="start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166" style:family="text">
      <style:text-properties fo:color="#000000" style:text-outline="false" style:text-line-through-style="solid" style:text-position="0% 100%" style:font-name="함초롬바탕" style:font-name-asian="함초롬바탕" style:font-name-complex="함초롬바탕" fo:font-family="함초롬바탕" style:font-family-asian="함초롬바탕" style:font-family-complex="함초롬바탕" fo:font-size="14.00pt" style:font-size-asian="14.00pt" style:font-size-complex="14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able36" style:family="table">
      <style:table-properties style:width="16.678cm" table:align="left" fo:margin="0cm" style:shadow="none" style:may-break-between-rows="false" table:border-model="collapsing"/>
    </style:style>
    <style:style style:name="Table36.A" style:family="table-column">
      <style:table-column-properties style:column-width="2.582cm"/>
    </style:style>
    <style:style style:name="Table36.B" style:family="table-column">
      <style:table-column-properties style:column-width="2.325cm"/>
    </style:style>
    <style:style style:name="Table36.C" style:family="table-column">
      <style:table-column-properties style:column-width="3.095cm"/>
    </style:style>
    <style:style style:name="Table36.D" style:family="table-column">
      <style:table-column-properties style:column-width="2.555cm"/>
    </style:style>
    <style:style style:name="Table36.E" style:family="table-column">
      <style:table-column-properties style:column-width="6.121cm"/>
    </style:style>
    <style:style style:name="Table36.1" style:family="table-row">
      <style:table-row-properties style:min-row-height="29.95pt" fo:keep-together="auto"/>
    </style:style>
    <style:style style:name="Table36.A1" style:family="table-cell">
      <style:table-cell-properties style:vertical-align="middle" style:shadow="none" fo:background-color="#e3e3e3" fo:border-top="0.04cm solid #000000" fo:border-bottom="0.012cm solid #000000" fo:border-left="0.04cm solid #000000" fo:border-right="0.01cm solid #000000" fo:padding="0.049cm"/>
    </style:style>
    <style:style style:name="Table36.B1" style:family="table-cell">
      <style:table-cell-properties style:vertical-align="middle" style:shadow="none" fo:border-top="0.04cm solid #000000" fo:border-bottom="0.012cm solid #000000" fo:border-left="0.01cm solid #000000" fo:border-right="0.04cm solid #000000" fo:padding="0.049cm"/>
    </style:style>
    <style:style style:name="Table36.2" style:family="table-row">
      <style:table-row-properties style:min-row-height="36.60pt" fo:keep-together="auto"/>
    </style:style>
    <style:style style:name="Table36.A2" style:family="table-cell">
      <style:table-cell-properties style:vertical-align="middle" style:shadow="none" fo:background-color="#e3e3e3" fo:border-top="0.012cm solid #000000" fo:border-bottom="0.01cm solid #000000" fo:border-left="0.04cm solid #000000" fo:border-right="0.01cm solid #000000" fo:padding="0.049cm"/>
    </style:style>
    <style:style style:name="Table36.B2" style:family="table-cell">
      <style:table-cell-properties style:vertical-align="middle" style:shadow="none" fo:border-top="0.012cm solid #000000" fo:border-bottom="0.01cm solid #000000" fo:border-left="0.01cm solid #000000" fo:border-right="0.04cm solid #000000" fo:padding="0.049cm"/>
    </style:style>
    <style:style style:name="Table36.3" style:family="table-row">
      <style:table-row-properties style:min-row-height="29.95pt" fo:keep-together="auto"/>
    </style:style>
    <style:style style:name="Table36.A3" style:family="table-cell">
      <style:table-cell-properties style:vertical-align="middle" style:shadow="none" fo:background-color="#e3e3e3" fo:border-top="0.01cm solid #000000" fo:border-bottom="0.01cm solid #000000" fo:border-left="0.04cm solid #000000" fo:border-right="0.01cm solid #000000" fo:padding="0.049cm"/>
    </style:style>
    <style:style style:name="Table36.B3" style:family="table-cell">
      <style:table-cell-properties style:vertical-align="middle" style:shadow="none" fo:border-top="0.01cm solid #000000" fo:border-bottom="0.01cm solid #000000" fo:border-left="0.01cm solid #000000" fo:border-right="0.012cm solid #000000" fo:padding="0.049cm"/>
    </style:style>
    <style:style style:name="Table36.D3" style:family="table-cell">
      <style:table-cell-properties style:vertical-align="middle" style:shadow="none" fo:background-color="#e3e3e3" fo:border-top="0.01cm solid #000000" fo:border-bottom="0.01cm solid #000000" fo:border-left="0.012cm solid #000000" fo:border-right="0.012cm solid #000000" fo:padding="0.049cm"/>
    </style:style>
    <style:style style:name="Table36.E3" style:family="table-cell">
      <style:table-cell-properties style:vertical-align="middle" style:shadow="none" fo:border-top="0.01cm solid #000000" fo:border-bottom="0.01cm solid #000000" fo:border-left="0.012cm solid #000000" fo:border-right="0.04cm solid #000000" fo:padding="0.049cm"/>
    </style:style>
    <style:style style:name="Table36.4" style:family="table-row">
      <style:table-row-properties style:min-row-height="29.95pt" fo:keep-together="auto"/>
    </style:style>
    <style:style style:name="Table36.A4" style:family="table-cell">
      <style:table-cell-properties style:vertical-align="middle" style:shadow="none" fo:background-color="#e3e3e3" fo:border-top="0.01cm solid #000000" fo:border-bottom="0.012cm solid #000000" fo:border-left="0.04cm solid #000000" fo:border-right="0.01cm solid #000000" fo:padding="0.049cm"/>
    </style:style>
    <style:style style:name="Table36.B4" style:family="table-cell">
      <style:table-cell-properties style:vertical-align="middle" style:shadow="none" fo:border-top="0.01cm solid #000000" fo:border-bottom="0.012cm solid #000000" fo:border-left="0.01cm solid #000000" fo:border-right="0.01cm solid #000000" fo:padding="0.049cm"/>
    </style:style>
    <style:style style:name="Table36.D4" style:family="table-cell">
      <style:table-cell-properties style:vertical-align="middle" style:shadow="none" fo:background-color="#e3e3e3" fo:border-top="0.01cm solid #000000" fo:border-bottom="0.012cm solid #000000" fo:border-left="0.01cm solid #000000" fo:border-right="0.01cm solid #000000" fo:padding="0.049cm"/>
    </style:style>
    <style:style style:name="Table36.E4" style:family="table-cell">
      <style:table-cell-properties style:vertical-align="middle" style:shadow="none" fo:border-top="0.01cm solid #000000" fo:border-bottom="0.012cm solid #000000" fo:border-left="0.01cm solid #000000" fo:border-right="0.04cm solid #000000" fo:padding="0.049cm"/>
    </style:style>
    <style:style style:name="Table36.5" style:family="table-row">
      <style:table-row-properties style:min-row-height="29.95pt" fo:keep-together="auto"/>
    </style:style>
    <style:style style:name="Table36.A5" style:family="table-cell">
      <style:table-cell-properties style:vertical-align="middle" style:shadow="none" fo:background-color="#e3e3e3" fo:border-top="0.012cm solid #000000" fo:border-bottom="0.01cm solid #000000" fo:border-left="0.04cm solid #000000" fo:border-right="0.01cm solid #000000" fo:padding="0.049cm"/>
    </style:style>
    <style:style style:name="Table36.B5" style:family="table-cell">
      <style:table-cell-properties style:vertical-align="middle" style:shadow="none" fo:border-top="0.012cm solid #000000" fo:border-bottom="0.01cm solid #000000" fo:border-left="0.01cm solid #000000" fo:border-right="0.04cm solid #000000" fo:padding="0.049cm"/>
    </style:style>
    <style:style style:name="Table36.6" style:family="table-row">
      <style:table-row-properties style:min-row-height="29.95pt" fo:keep-together="auto"/>
    </style:style>
    <style:style style:name="Table36.A6" style:family="table-cell">
      <style:table-cell-properties style:vertical-align="middle" style:shadow="none" fo:background-color="#e3e3e3" fo:border-top="0.01cm solid #000000" fo:border-bottom="0.01cm solid #000000" fo:border-left="0.04cm solid #000000" fo:border-right="0.01cm solid #000000" fo:padding="0.049cm"/>
    </style:style>
    <style:style style:name="Table36.B6" style:family="table-cell">
      <style:table-cell-properties style:vertical-align="middle" style:shadow="none" fo:border="0.01cm solid #000000" fo:padding="0.049cm"/>
    </style:style>
    <style:style style:name="Table36.D6" style:family="table-cell">
      <style:table-cell-properties style:vertical-align="middle" style:shadow="none" fo:background-color="#e3e3e3" fo:border="0.01cm solid #000000" fo:padding="0.049cm"/>
    </style:style>
    <style:style style:name="Table36.E6" style:family="table-cell">
      <style:table-cell-properties style:vertical-align="middle" style:shadow="none" fo:border-top="0.01cm solid #000000" fo:border-bottom="0.01cm solid #000000" fo:border-left="0.01cm solid #000000" fo:border-right="0.04cm solid #000000" fo:padding="0.049cm"/>
    </style:style>
    <style:style style:name="Table36.7" style:family="table-row">
      <style:table-row-properties style:min-row-height="29.95pt" fo:keep-together="auto"/>
    </style:style>
    <style:style style:name="Table36.A7" style:family="table-cell">
      <style:table-cell-properties style:vertical-align="middle" style:shadow="none" fo:background-color="#e3e3e3" fo:border-top="0.01cm solid #000000" fo:border-bottom="0.01cm solid #000000" fo:border-left="0.04cm solid #000000" fo:border-right="0.01cm solid #000000" fo:padding="0.049cm"/>
    </style:style>
    <style:style style:name="Table36.B7" style:family="table-cell">
      <style:table-cell-properties style:vertical-align="middle" style:shadow="none" fo:border="0.01cm solid #000000" fo:padding="0.049cm"/>
    </style:style>
    <style:style style:name="Table36.D7" style:family="table-cell">
      <style:table-cell-properties style:vertical-align="middle" style:shadow="none" fo:background-color="#e3e3e3" fo:border="0.01cm solid #000000" fo:padding="0.049cm"/>
    </style:style>
    <style:style style:name="Table36.E7" style:family="table-cell">
      <style:table-cell-properties style:vertical-align="middle" style:shadow="none" fo:border-top="0.01cm solid #000000" fo:border-bottom="0.01cm solid #000000" fo:border-left="0.01cm solid #000000" fo:border-right="0.04cm solid #000000" fo:padding="0.049cm"/>
    </style:style>
    <style:style style:name="Table36.8" style:family="table-row">
      <style:table-row-properties style:min-row-height="29.95pt" fo:keep-together="auto"/>
    </style:style>
    <style:style style:name="Table36.A8" style:family="table-cell">
      <style:table-cell-properties style:vertical-align="middle" style:shadow="none" fo:background-color="#e3e3e3" fo:border-top="0.01cm solid #000000" fo:border-bottom="0.01cm solid #000000" fo:border-left="0.04cm solid #000000" fo:border-right="0.01cm solid #000000" fo:padding="0.049cm"/>
    </style:style>
    <style:style style:name="Table36.B8" style:family="table-cell">
      <style:table-cell-properties style:vertical-align="middle" style:shadow="none" fo:border-top="0.01cm solid #000000" fo:border-bottom="0.01cm solid #000000" fo:border-left="0.01cm solid #000000" fo:border-right="0.012cm solid #000000" fo:padding="0.049cm"/>
    </style:style>
    <style:style style:name="Table36.D8" style:family="table-cell">
      <style:table-cell-properties style:vertical-align="middle" style:shadow="none" fo:background-color="#e3e3e3" fo:border-top="0.01cm solid #000000" fo:border-bottom="0.01cm solid #000000" fo:border-left="0.012cm solid #000000" fo:border-right="0.01cm solid #000000" fo:padding="0.049cm"/>
    </style:style>
    <style:style style:name="Table36.E8" style:family="table-cell">
      <style:table-cell-properties style:vertical-align="middle" style:shadow="none" fo:border-top="0.01cm solid #000000" fo:border-bottom="0.01cm solid #000000" fo:border-left="0.01cm solid #000000" fo:border-right="0.04cm solid #000000" fo:padding="0.049cm"/>
    </style:style>
    <style:style style:name="Table36.9" style:family="table-row">
      <style:table-row-properties style:min-row-height="27.12pt" fo:keep-together="auto"/>
    </style:style>
    <style:style style:name="Table36.A9" style:family="table-cell">
      <style:table-cell-properties style:vertical-align="middle" style:shadow="none" fo:background-color="#e3e3e3" fo:border-top="0.01cm solid #000000" fo:border-bottom="0.012cm solid #000000" fo:border-left="0.04cm solid #000000" fo:border-right="0.01cm solid #000000" fo:padding="0.049cm"/>
    </style:style>
    <style:style style:name="Table36.B9" style:family="table-cell">
      <style:table-cell-properties style:vertical-align="middle" style:shadow="none" fo:border-top="0.01cm solid #000000" fo:border-bottom="0.01cm solid #000000" fo:border-left="0.01cm solid #000000" fo:border-right="0.012cm solid #000000" fo:padding="0.049cm"/>
    </style:style>
    <style:style style:name="Table36.C9" style:family="table-cell">
      <style:table-cell-properties style:vertical-align="middle" style:shadow="none" fo:border-top="0.01cm solid #000000" fo:border-bottom="0.01cm solid #000000" fo:border-left="0.012cm solid #000000" fo:border-right="0.012cm solid #000000" fo:padding="0.049cm"/>
    </style:style>
    <style:style style:name="Table36.E9" style:family="table-cell">
      <style:table-cell-properties style:vertical-align="middle" style:shadow="none" fo:border-top="0.01cm solid #000000" fo:border-bottom="0.01cm solid #000000" fo:border-left="0.012cm solid #000000" fo:border-right="0.04cm solid #000000" fo:padding="0.049cm"/>
    </style:style>
    <style:style style:name="Table36.10" style:family="table-row">
      <style:table-row-properties style:min-row-height="27.12pt" fo:keep-together="auto"/>
    </style:style>
    <style:style style:name="Table36.B10" style:family="table-cell">
      <style:table-cell-properties style:vertical-align="middle" style:shadow="none" fo:border-top="0.01cm solid #000000" fo:border-bottom="0.012cm solid #000000" fo:border-left="0.01cm solid #000000" fo:border-right="0.012cm solid #000000" fo:padding="0.049cm"/>
    </style:style>
    <style:style style:name="Table36.C10" style:family="table-cell">
      <style:table-cell-properties style:vertical-align="middle" style:shadow="none" fo:border-top="0.01cm solid #000000" fo:border-bottom="0.012cm solid #000000" fo:border-left="0.012cm solid #000000" fo:border-right="0.012cm solid #000000" fo:padding="0.049cm"/>
    </style:style>
    <style:style style:name="Table36.E10" style:family="table-cell">
      <style:table-cell-properties style:vertical-align="middle" style:shadow="none" fo:border-top="0.01cm solid #000000" fo:border-bottom="0.012cm solid #000000" fo:border-left="0.012cm solid #000000" fo:border-right="0.04cm solid #000000" fo:padding="0.049cm"/>
    </style:style>
    <style:style style:name="Table36.11" style:family="table-row">
      <style:table-row-properties style:min-row-height="27.12pt" fo:keep-together="auto"/>
    </style:style>
    <style:style style:name="Table36.B11" style:family="table-cell">
      <style:table-cell-properties style:vertical-align="middle" style:shadow="none" fo:border-top="0.012cm solid #000000" fo:border-bottom="0.012cm solid #000000" fo:border-left="0.01cm solid #000000" fo:border-right="0.012cm solid #000000" fo:padding="0.049cm"/>
    </style:style>
    <style:style style:name="Table36.C11" style:family="table-cell">
      <style:table-cell-properties style:vertical-align="middle" style:shadow="none" fo:border="0.012cm solid #000000" fo:padding="0.049cm"/>
    </style:style>
    <style:style style:name="Table36.E11" style:family="table-cell">
      <style:table-cell-properties style:vertical-align="middle" style:shadow="none" fo:border-top="0.012cm solid #000000" fo:border-bottom="0.012cm solid #000000" fo:border-left="0.012cm solid #000000" fo:border-right="0.04cm solid #000000" fo:padding="0.049cm"/>
    </style:style>
    <style:style style:name="Table36.12" style:family="table-row">
      <style:table-row-properties style:min-row-height="29.53pt" fo:keep-together="auto"/>
    </style:style>
    <style:style style:name="Table36.B12" style:family="table-cell">
      <style:table-cell-properties style:vertical-align="middle" style:shadow="none" fo:border-top="0.012cm solid #000000" fo:border-bottom="0.012cm solid #000000" fo:border-left="0.01cm solid #000000" fo:border-right="0.012cm solid #000000" fo:padding="0.049cm"/>
    </style:style>
    <style:style style:name="Table36.C12" style:family="table-cell">
      <style:table-cell-properties style:vertical-align="middle" style:shadow="none" fo:border="0.012cm solid #000000" fo:padding="0.049cm"/>
    </style:style>
    <style:style style:name="Table36.E12" style:family="table-cell">
      <style:table-cell-properties style:vertical-align="middle" style:shadow="none" fo:border-top="0.012cm solid #000000" fo:border-bottom="0.012cm solid #000000" fo:border-left="0.012cm solid #000000" fo:border-right="0.04cm solid #000000" fo:padding="0.049cm"/>
    </style:style>
    <style:style style:name="Table36.13" style:family="table-row">
      <style:table-row-properties style:min-row-height="27.03pt" fo:keep-together="auto"/>
    </style:style>
    <style:style style:name="Table36.A13" style:family="table-cell">
      <style:table-cell-properties style:vertical-align="middle" style:shadow="none" fo:background-color="#e3e3e3" fo:border-top="0.012cm solid #000000" fo:border-bottom="0.012cm solid #000000" fo:border-left="0.04cm solid #000000" fo:border-right="0.01cm solid #000000" fo:padding="0.049cm"/>
    </style:style>
    <style:style style:name="Table36.B13" style:family="table-cell">
      <style:table-cell-properties style:vertical-align="middle" style:shadow="none" fo:border-top="0.012cm solid #000000" fo:border-bottom="0.012cm solid #000000" fo:border-left="0.01cm solid #000000" fo:border-right="0.012cm solid #000000" fo:padding="0.049cm"/>
    </style:style>
    <style:style style:name="Table36.C13" style:family="table-cell">
      <style:table-cell-properties style:vertical-align="middle" style:shadow="none" fo:border="0.012cm solid #000000" fo:padding="0.049cm"/>
    </style:style>
    <style:style style:name="Table36.E13" style:family="table-cell">
      <style:table-cell-properties style:vertical-align="middle" style:shadow="none" fo:border-top="0.012cm solid #000000" fo:border-bottom="0.012cm solid #000000" fo:border-left="0.012cm solid #000000" fo:border-right="0.04cm solid #000000" fo:padding="0.049cm"/>
    </style:style>
    <style:style style:name="Table36.14" style:family="table-row">
      <style:table-row-properties style:min-row-height="66.74pt" fo:keep-together="auto"/>
    </style:style>
    <style:style style:name="Table36.A14" style:family="table-cell">
      <style:table-cell-properties style:vertical-align="middle" style:shadow="none" fo:background-color="#e3e3e3" fo:border-top="0.012cm solid #000000" fo:border-bottom="0.01cm solid #000000" fo:border-left="0.04cm solid #000000" fo:border-right="0.01cm solid #000000" fo:padding="0.049cm"/>
    </style:style>
    <style:style style:name="Table36.B14" style:family="table-cell">
      <style:table-cell-properties style:vertical-align="middle" style:shadow="none" fo:border-top="0.012cm solid #000000" fo:border-bottom="0.01cm solid #000000" fo:border-left="0.01cm solid #000000" fo:border-right="0.012cm solid #000000" fo:padding="0.049cm"/>
    </style:style>
    <style:style style:name="Table36.C14" style:family="table-cell">
      <style:table-cell-properties style:vertical-align="middle" style:shadow="none" fo:border-top="0.012cm solid #000000" fo:border-bottom="0.01cm solid #000000" fo:border-left="0.012cm solid #000000" fo:border-right="0.04cm solid #000000" fo:padding="0.049cm"/>
    </style:style>
    <style:style style:name="Table36.15" style:family="table-row">
      <style:table-row-properties style:min-row-height="29.95pt" fo:keep-together="auto"/>
    </style:style>
    <style:style style:name="Table36.A15" style:family="table-cell">
      <style:table-cell-properties style:vertical-align="middle" style:shadow="none" fo:background-color="#e3e3e3" fo:border-top="0.01cm solid #000000" fo:border-bottom="0.04cm solid #000000" fo:border-left="0.04cm solid #000000" fo:border-right="0.01cm solid #000000" fo:padding="0.049cm"/>
    </style:style>
    <style:style style:name="Table36.B15" style:family="table-cell">
      <style:table-cell-properties style:vertical-align="middle" style:shadow="none" fo:border-top="0.01cm solid #000000" fo:border-bottom="0.012cm solid #000000" fo:border-left="0.01cm solid #000000" fo:border-right="0.01cm solid #000000" fo:padding="0.049cm"/>
    </style:style>
    <style:style style:name="Table36.C15" style:family="table-cell">
      <style:table-cell-properties style:vertical-align="middle" style:shadow="none" fo:border-top="0.01cm solid #000000" fo:border-bottom="0.012cm solid #000000" fo:border-left="0.01cm solid #000000" fo:border-right="0.01cm solid #000000" fo:padding="0.049cm"/>
    </style:style>
    <style:style style:name="Table36.D15" style:family="table-cell">
      <style:table-cell-properties style:vertical-align="middle" style:shadow="none" fo:border-top="0.01cm solid #000000" fo:border-bottom="0.012cm solid #000000" fo:border-left="0.01cm solid #000000" fo:border-right="0.01cm solid #000000" fo:padding="0.049cm"/>
    </style:style>
    <style:style style:name="Table36.E15" style:family="table-cell">
      <style:table-cell-properties style:vertical-align="middle" style:shadow="none" fo:border-top="0.01cm solid #000000" fo:border-bottom="0.012cm solid #000000" fo:border-left="0.01cm solid #000000" fo:border-right="0.04cm solid #000000" fo:padding="0.049cm"/>
    </style:style>
    <style:style style:name="Table36.16" style:family="table-row">
      <style:table-row-properties style:min-row-height="29.95pt" fo:keep-together="auto"/>
    </style:style>
    <style:style style:name="Table36.B16" style:family="table-cell">
      <style:table-cell-properties style:vertical-align="middle" style:shadow="none" fo:border-top="0.012cm solid #000000" fo:border-bottom="0.04cm solid #000000" fo:border-left="0.01cm solid #000000" fo:border-right="0.01cm solid #000000" fo:padding="0.049cm"/>
    </style:style>
    <style:style style:name="Table36.C16" style:family="table-cell">
      <style:table-cell-properties style:vertical-align="middle" style:shadow="none" fo:border-top="0.012cm solid #000000" fo:border-bottom="0.04cm solid #000000" fo:border-left="0.01cm solid #000000" fo:border-right="0.01cm solid #000000" fo:padding="0.049cm"/>
    </style:style>
    <style:style style:name="Table36.D16" style:family="table-cell">
      <style:table-cell-properties style:vertical-align="middle" style:shadow="none" fo:border-top="0.012cm solid #000000" fo:border-bottom="0.04cm solid #000000" fo:border-left="0.01cm solid #000000" fo:border-right="0.01cm solid #000000" fo:padding="0.049cm"/>
    </style:style>
    <style:style style:name="Table36.E16" style:family="table-cell">
      <style:table-cell-properties style:vertical-align="middle" style:shadow="none" fo:border-top="0.012cm solid #000000" fo:border-bottom="0.04cm solid #000000" fo:border-left="0.01cm solid #000000" fo:border-right="0.04cm solid #000000" fo:padding="0.049cm"/>
    </style:style>
    <style:style style:name="T114" style:family="text">
      <style:text-properties fo:color="#000000" style:text-outline="false" style:text-line-through-style="solid" style:text-position="0% 100%" style:font-name="함초롬바탕" style:font-name-asian="함초롬바탕" style:font-name-complex="함초롬바탕" fo:font-family="함초롬바탕" style:font-family-asian="함초롬바탕" style:font-family-complex="함초롬바탕" fo:font-size="10.00pt" style:font-size-asian="10.00pt" style:font-size-complex="10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403_0" style:parent-style-name="Standard" style:family="paragraph">
      <style:paragraph-properties fo:line-height="95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2" style:family="text">
      <style:text-properties fo:color="#ff0000" style:text-outline="false" style:text-line-through-style="solid" style:text-position="0% 100%" style:font-name="HY울릉도M" style:font-name-asian="HY울릉도M" style:font-name-complex="HY울릉도M" fo:font-family="HY울릉도M" style:font-family-asian="HY울릉도M" style:font-family-complex="HY울릉도M" fo:font-size="12.00pt" style:font-size-asian="12.00pt" style:font-size-complex="12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404_0" style:parent-style-name="Standard" style:family="paragraph">
      <style:paragraph-properties fo:line-height="123%" fo:text-align="start" fo:margin-left="1.322cm" fo:margin-right="0cm" fo:text-indent="-1.322cm" fo:margin-top="0cm" fo:margin-bottom="0cm" fo:background-color="transparent" fo:border="none" style:shadow="none" style:text-autospace="none" style:vertical-align="auto" style:snap-to-layout-grid="true"/>
    </style:style>
    <style:style style:name="T75" style:family="text">
      <style:text-properties fo:color="#000000" style:text-outline="false" style:text-line-through-style="solid" style:text-position="0% 100%" style:font-name="HCI Poppy" style:font-name-asian="휴먼명조" style:font-name-complex="함초롬바탕" fo:font-family="HCI Poppy" style:font-family-asian="휴먼명조" style:font-family-complex="함초롬바탕" fo:font-size="10.00pt" style:font-size-asian="10.00pt" style:font-size-complex="10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able37" style:family="table">
      <style:table-properties style:width="16.572cm" table:align="left" fo:margin="0cm" style:shadow="none" style:may-break-between-rows="false" table:border-model="collapsing"/>
    </style:style>
    <style:style style:name="Table37.A" style:family="table-column">
      <style:table-column-properties style:column-width="6.855cm"/>
    </style:style>
    <style:style style:name="Table37.B" style:family="table-column">
      <style:table-column-properties style:column-width="7.537cm"/>
    </style:style>
    <style:style style:name="Table37.C" style:family="table-column">
      <style:table-column-properties style:column-width="2.179cm"/>
    </style:style>
    <style:style style:name="Table37.1" style:family="table-row">
      <style:table-row-properties style:min-row-height="30.98pt" fo:keep-together="auto"/>
    </style:style>
    <style:style style:name="Table37.A1" style:family="table-cell">
      <style:table-cell-properties style:vertical-align="middle" style:shadow="none" fo:background-color="#e3e3e3" fo:border-top="0.04cm solid #000000" fo:border-bottom="0.01cm solid #000000" fo:border-left="0.04cm solid #000000" fo:border-right="0.01cm solid #000000" fo:padding="0.049cm"/>
    </style:style>
    <style:style style:name="Table37.B1" style:family="table-cell">
      <style:table-cell-properties style:vertical-align="middle" style:shadow="none" fo:background-color="#e3e3e3" fo:border-top="0.04cm solid #000000" fo:border-bottom="0.01cm solid #000000" fo:border-left="0.01cm solid #000000" fo:border-right="0.012cm solid #000000" fo:padding="0.049cm"/>
    </style:style>
    <style:style style:name="Table37.C1" style:family="table-cell">
      <style:table-cell-properties style:vertical-align="middle" style:shadow="none" fo:background-color="#e3e3e3" fo:border-top="0.04cm solid #000000" fo:border-bottom="0.01cm solid #000000" fo:border-left="0.012cm solid #000000" fo:border-right="0.04cm solid #000000" fo:padding="0.049cm"/>
    </style:style>
    <style:style style:name="Table37.2" style:family="table-row">
      <style:table-row-properties style:min-row-height="75.37pt" fo:keep-together="auto"/>
    </style:style>
    <style:style style:name="Table37.A2" style:family="table-cell">
      <style:table-cell-properties style:vertical-align="middle" style:shadow="none" fo:border-top="0.01cm solid #000000" fo:border-bottom="0.012cm solid #000000" fo:border-left="0.04cm solid #000000" fo:border-right="0.01cm solid #000000" fo:padding="0.049cm"/>
    </style:style>
    <style:style style:name="Table37.B2" style:family="table-cell">
      <style:table-cell-properties style:vertical-align="middle" style:shadow="none" fo:border-top="0.01cm solid #000000" fo:border-bottom="0.012cm solid #000000" fo:border-left="0.01cm solid #000000" fo:border-right="0.012cm solid #000000" fo:padding="0.049cm"/>
    </style:style>
    <style:style style:name="Table37.C2" style:family="table-cell">
      <style:table-cell-properties style:vertical-align="middle" style:shadow="none" fo:border-top="0.01cm solid #000000" fo:border-bottom="0.012cm solid #000000" fo:border-left="0.012cm solid #000000" fo:border-right="0.04cm solid #000000" fo:padding="0.049cm"/>
    </style:style>
    <style:style style:name="Table37.3" style:family="table-row">
      <style:table-row-properties style:min-row-height="81.10pt" fo:keep-together="auto"/>
    </style:style>
    <style:style style:name="Table37.A3" style:family="table-cell">
      <style:table-cell-properties style:vertical-align="middle" style:shadow="none" fo:border-top="0.012cm solid #000000" fo:border-bottom="0.012cm solid #000000" fo:border-left="0.04cm solid #000000" fo:border-right="0.01cm solid #000000" fo:padding="0.049cm"/>
    </style:style>
    <style:style style:name="Table37.B3" style:family="table-cell">
      <style:table-cell-properties style:vertical-align="middle" style:shadow="none" fo:border-top="0.012cm solid #000000" fo:border-bottom="0.01cm solid #000000" fo:border-left="0.01cm solid #000000" fo:border-right="0.012cm solid #000000" fo:padding="0.049cm"/>
    </style:style>
    <style:style style:name="Table37.C3" style:family="table-cell">
      <style:table-cell-properties style:vertical-align="middle" style:shadow="none" fo:border-top="0.012cm solid #000000" fo:border-bottom="0.01cm solid #000000" fo:border-left="0.012cm solid #000000" fo:border-right="0.04cm solid #000000" fo:padding="0.049cm"/>
    </style:style>
    <style:style style:name="Table37.4" style:family="table-row">
      <style:table-row-properties style:min-row-height="100.15pt" fo:keep-together="auto"/>
    </style:style>
    <style:style style:name="Table37.A4" style:family="table-cell">
      <style:table-cell-properties style:vertical-align="middle" style:shadow="none" fo:border-top="0.012cm solid #000000" fo:border-bottom="0.012cm solid #000000" fo:border-left="0.04cm solid #000000" fo:border-right="0.01cm solid #000000" fo:padding="0.049cm"/>
    </style:style>
    <style:style style:name="Table37.B4" style:family="table-cell">
      <style:table-cell-properties style:vertical-align="middle" style:shadow="none" fo:border-top="0.01cm solid #000000" fo:border-bottom="0.012cm solid #000000" fo:border-left="0.01cm solid #000000" fo:border-right="0.012cm solid #000000" fo:padding="0.049cm"/>
    </style:style>
    <style:style style:name="Table37.C4" style:family="table-cell">
      <style:table-cell-properties style:vertical-align="middle" style:shadow="none" fo:border-top="0.01cm solid #000000" fo:border-bottom="0.012cm solid #000000" fo:border-left="0.012cm solid #000000" fo:border-right="0.04cm solid #000000" fo:padding="0.049cm"/>
    </style:style>
    <style:style style:name="Table37.5" style:family="table-row">
      <style:table-row-properties style:min-row-height="83.17pt" fo:keep-together="auto"/>
    </style:style>
    <style:style style:name="Table37.A5" style:family="table-cell">
      <style:table-cell-properties style:vertical-align="middle" style:shadow="none" fo:border-top="0.012cm solid #000000" fo:border-bottom="0.04cm solid #000000" fo:border-left="0.04cm solid #000000" fo:border-right="0.01cm solid #000000" fo:padding="0.049cm"/>
    </style:style>
    <style:style style:name="Table37.B5" style:family="table-cell">
      <style:table-cell-properties style:vertical-align="middle" style:shadow="none" fo:border-top="0.012cm solid #000000" fo:border-bottom="0.04cm solid #000000" fo:border-left="0.01cm solid #000000" fo:border-right="0.012cm solid #000000" fo:padding="0.049cm"/>
    </style:style>
    <style:style style:name="Table37.C5" style:family="table-cell">
      <style:table-cell-properties style:vertical-align="middle" style:shadow="none" fo:border-top="0.012cm solid #000000" fo:border-bottom="0.04cm solid #000000" fo:border-left="0.012cm solid #000000" fo:border-right="0.04cm solid #000000" fo:padding="0.049cm"/>
    </style:style>
    <style:style style:name="P141_0" style:parent-style-name="Standard" style:family="paragraph">
      <style:paragraph-properties fo:line-height="130%" fo:text-align="start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177" style:family="text">
      <style:text-properties fo:color="#000000" style:text-outline="false" style:text-line-through-style="solid" style:text-position="0% 100%" style:font-name="HY울릉도M" style:font-name-asian="HY울릉도M" style:font-name-complex="HY울릉도M" fo:font-family="HY울릉도M" style:font-family-asian="HY울릉도M" style:font-family-complex="HY울릉도M" fo:font-size="12.00pt" style:font-size-asian="12.00pt" style:font-size-complex="12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405_0" style:parent-style-name="Standard" style:family="paragraph">
      <style:paragraph-properties fo:line-height="77%" fo:text-align="justify" fo:margin-left="1.111cm" fo:margin-right="0cm" fo:text-indent="-1.111cm" fo:margin-top="0cm" fo:margin-bottom="0cm" fo:background-color="transparent" fo:border="none" style:shadow="none" style:text-autospace="none" style:vertical-align="auto" style:snap-to-layout-grid="true"/>
    </style:style>
    <style:style style:name="P140_0" style:parent-style-name="Standard" style:family="paragraph">
      <style:paragraph-properties fo:line-height="160%" fo:text-align="start" fo:margin-left="1.322cm" fo:margin-right="0cm" fo:text-indent="-1.322cm" fo:margin-top="0cm" fo:margin-bottom="0cm" fo:background-color="transparent" fo:border="none" style:shadow="none" style:text-autospace="none" style:vertical-align="auto" style:snap-to-layout-grid="true"/>
    </style:style>
    <style:style style:name="P406_0" style:parent-style-name="Standard" style:family="paragraph">
      <style:paragraph-properties fo:line-height="77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P199_0" style:parent-style-name="Standard" style:family="paragraph">
      <style:paragraph-properties fo:line-height="180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P407_0" style:parent-style-name="Standard" style:family="paragraph">
      <style:paragraph-properties fo:line-height="73%" fo:text-align="end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P144_0" style:parent-style-name="Standard" style:family="paragraph">
      <style:paragraph-properties fo:line-height="100%" fo:text-align="end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P198_0" style:parent-style-name="Standard" style:family="paragraph">
      <style:paragraph-properties fo:line-height="180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184" style:family="text">
      <style:text-properties fo:color="#000000" style:text-outline="false" style:text-line-through-style="solid" style:text-position="0% 100%" style:font-name="HCI Poppy" style:font-name-asian="휴먼명조" style:font-name-complex="함초롬바탕" fo:font-family="HCI Poppy" style:font-family-asian="휴먼명조" style:font-family-complex="함초롬바탕" fo:font-size="14.00pt" style:font-size-asian="14.00pt" style:font-size-complex="14.00pt" fo:letter-spacing="0.00pt" fo:language="en" style:language-asian="ko" fo:country="US" style:country-asian="KR" fo:font-style="normal" style:font-style-asian="normal" style:font-style-complex="normal" style:font-relief="none" fo:text-shadow="none" style:text-underline-style="solid" fo:font-weight="normal" style:font-weight-asian="normal" style:font-weight-complex="normal" style:letter-kerning="false" style:text-emphasize="none" style:text-scale="100%"/>
    </style:style>
    <style:style style:name="P408_0" style:parent-style-name="Standard" style:family="paragraph">
      <style:paragraph-properties fo:line-height="146%" fo:text-align="end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P197_0" style:parent-style-name="Standard" style:family="paragraph">
      <style:paragraph-properties fo:line-height="160%" fo:text-align="end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185" style:family="text">
      <style:text-properties fo:color="#000000" style:text-outline="false" style:text-line-through-style="solid" style:text-position="0% 100%" style:font-name="HCI Poppy" style:font-name-asian="휴먼명조" style:font-name-complex="함초롬바탕" fo:font-family="HCI Poppy" style:font-family-asian="휴먼명조" style:font-family-complex="함초롬바탕" fo:font-size="18.00pt" style:font-size-asian="18.00pt" style:font-size-complex="18.00pt" fo:letter-spacing="3.42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195_0" style:parent-style-name="Standard" style:family="paragraph">
      <style:paragraph-properties fo:line-height="160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168" style:family="text">
      <style:text-properties fo:color="#000000" style:text-outline="false" style:text-line-through-style="solid" style:text-position="0% 100%" style:font-name="HCI Poppy" style:font-name-asian="휴먼명조" style:font-name-complex="함초롬바탕" fo:font-family="HCI Poppy" style:font-family-asian="휴먼명조" style:font-family-complex="함초롬바탕" fo:font-size="13.00pt" style:font-size-asian="13.00pt" style:font-size-complex="13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409_0" style:parent-style-name="Standard" style:family="paragraph">
      <style:paragraph-properties fo:line-height="123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187" style:family="text">
      <style:text-properties fo:color="#000000" style:text-outline="false" style:text-line-through-style="solid" style:text-position="0% 100%" style:font-name="Times New Roman" style:font-name-asian="-윤명조120" style:font-name-complex="-윤명조120" fo:font-family="Times New Roman" style:font-family-asian="-윤명조120" style:font-family-complex="-윤명조120" fo:font-size="11.70pt" style:font-size-asian="11.70pt" style:font-size-complex="11.70pt" fo:letter-spacing="-0.35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410_0" style:parent-style-name="Standard" style:family="paragraph">
      <style:paragraph-properties fo:line-height="139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able38" style:family="table">
      <style:table-properties style:width="16.479cm" table:align="left" fo:margin="0cm" style:shadow="none" style:may-break-between-rows="true" table:border-model="collapsing"/>
    </style:style>
    <style:style style:name="Table38.A" style:family="table-column">
      <style:table-column-properties style:column-width="3.336cm"/>
    </style:style>
    <style:style style:name="Table38.B" style:family="table-column">
      <style:table-column-properties style:column-width="4.554cm"/>
    </style:style>
    <style:style style:name="Table38.C" style:family="table-column">
      <style:table-column-properties style:column-width="0.699cm"/>
    </style:style>
    <style:style style:name="Table38.D" style:family="table-column">
      <style:table-column-properties style:column-width="1.098cm"/>
    </style:style>
    <style:style style:name="Table38.E" style:family="table-column">
      <style:table-column-properties style:column-width="0.833cm"/>
    </style:style>
    <style:style style:name="Table38.F" style:family="table-column">
      <style:table-column-properties style:column-width="1.233cm"/>
    </style:style>
    <style:style style:name="Table38.G" style:family="table-column">
      <style:table-column-properties style:column-width="4.725cm"/>
    </style:style>
    <style:style style:name="Table38.1" style:family="table-row">
      <style:table-row-properties style:min-row-height="21.32pt" fo:keep-together="auto"/>
    </style:style>
    <style:style style:name="Table38.A1" style:family="table-cell">
      <style:table-cell-properties style:shadow="none" fo:border-top="none" fo:border-bottom="0.04cm solid #000000" fo:border-left="none" fo:border-right="none" fo:padding="0.100cm"/>
    </style:style>
    <style:style style:name="Table38.E1" style:family="table-cell">
      <style:table-cell-properties style:vertical-align="bottom" style:shadow="none" fo:border-top="none" fo:border-bottom="0.04cm solid #000000" fo:border-left="none" fo:border-right="none" fo:padding="0.100cm"/>
    </style:style>
    <style:style style:name="Table38.2" style:family="table-row">
      <style:table-row-properties style:min-row-height="35.81pt" fo:keep-together="auto"/>
    </style:style>
    <style:style style:name="Table38.A2" style:family="table-cell">
      <style:table-cell-properties style:vertical-align="middle" style:shadow="none" fo:border-top="0.04cm solid #000000" fo:border-bottom="0.03cm solid #000000" fo:border-left="0.04cm solid #000000" fo:border-right="0.04cm solid #000000" fo:padding="0.100cm"/>
    </style:style>
    <style:style style:name="Table38.3" style:family="table-row">
      <style:table-row-properties style:min-row-height="34.46pt" fo:keep-together="auto"/>
    </style:style>
    <style:style style:name="Table38.A3" style:family="table-cell">
      <style:table-cell-properties style:vertical-align="middle" style:shadow="none" fo:border-top="0.03cm solid #000000" fo:border-bottom="0.012cm solid #000000" fo:border-left="0.04cm solid #000000" fo:border-right="0.012cm solid #000000" fo:padding="0.100cm"/>
    </style:style>
    <style:style style:name="Table38.B3" style:family="table-cell">
      <style:table-cell-properties style:vertical-align="middle" style:shadow="none" fo:border-top="0.03cm solid #000000" fo:border-bottom="0.012cm solid #000000" fo:border-left="0.012cm solid #000000" fo:border-right="0.012cm solid #000000" fo:padding="0.100cm"/>
    </style:style>
    <style:style style:name="Table38.D3" style:family="table-cell">
      <style:table-cell-properties style:vertical-align="middle" style:shadow="none" fo:border-top="0.03cm solid #000000" fo:border-bottom="0.012cm solid #000000" fo:border-left="0.012cm solid #000000" fo:border-right="0.012cm solid #000000" fo:padding="0.100cm"/>
    </style:style>
    <style:style style:name="Table38.G3" style:family="table-cell">
      <style:table-cell-properties style:vertical-align="middle" style:shadow="none" fo:border-top="0.03cm solid #000000" fo:border-bottom="0.012cm solid #000000" fo:border-left="0.012cm solid #000000" fo:border-right="0.04cm solid #000000" fo:padding="0.100cm"/>
    </style:style>
    <style:style style:name="Table38.4" style:family="table-row">
      <style:table-row-properties style:min-row-height="28.98pt" fo:keep-together="auto"/>
    </style:style>
    <style:style style:name="Table38.A4" style:family="table-cell">
      <style:table-cell-properties style:vertical-align="middle" style:shadow="none" fo:border-top="0.012cm solid #000000" fo:border-bottom="0.012cm solid #000000" fo:border-left="0.04cm solid #000000" fo:border-right="0.012cm solid #000000" fo:padding="0.100cm"/>
    </style:style>
    <style:style style:name="Table38.B4" style:family="table-cell">
      <style:table-cell-properties style:vertical-align="middle" style:shadow="none" fo:border-top="0.012cm solid #000000" fo:border-bottom="0.012cm solid #000000" fo:border-left="0.012cm solid #000000" fo:border-right="0.04cm solid #000000" fo:padding="0.100cm"/>
    </style:style>
    <style:style style:name="Table38.5" style:family="table-row">
      <style:table-row-properties style:min-row-height="28.98pt" fo:keep-together="auto"/>
    </style:style>
    <style:style style:name="Table38.A5" style:family="table-cell">
      <style:table-cell-properties style:vertical-align="middle" style:shadow="none" fo:border-top="0.012cm solid #000000" fo:border-bottom="0.012cm solid #000000" fo:border-left="0.04cm solid #000000" fo:border-right="0.012cm solid #000000" fo:padding="0.100cm"/>
    </style:style>
    <style:style style:name="Table38.B5" style:family="table-cell">
      <style:table-cell-properties style:vertical-align="middle" style:shadow="none" fo:border-top="0.012cm solid #000000" fo:border-bottom="0.012cm solid #000000" fo:border-left="0.012cm solid #000000" fo:border-right="0.04cm solid #000000" fo:padding="0.100cm"/>
    </style:style>
    <style:style style:name="Table38.6" style:family="table-row">
      <style:table-row-properties style:min-row-height="31.81pt" fo:keep-together="auto"/>
    </style:style>
    <style:style style:name="Table38.A6" style:family="table-cell">
      <style:table-cell-properties style:vertical-align="middle" style:shadow="none" fo:border-top="0.012cm solid #000000" fo:border-bottom="0.012cm solid #000000" fo:border-left="0.04cm solid #000000" fo:border-right="0.012cm solid #000000" fo:padding="0.100cm"/>
    </style:style>
    <style:style style:name="Table38.B6" style:family="table-cell">
      <style:table-cell-properties style:vertical-align="middle" style:shadow="none" fo:border-top="0.012cm solid #000000" fo:border-bottom="0.012cm solid #000000" fo:border-left="0.012cm solid #000000" fo:border-right="0.04cm solid #000000" fo:padding="0.100cm"/>
    </style:style>
    <style:style style:name="Table38.7" style:family="table-row">
      <style:table-row-properties style:min-row-height="28.98pt" fo:keep-together="auto"/>
    </style:style>
    <style:style style:name="Table38.A7" style:family="table-cell">
      <style:table-cell-properties style:vertical-align="middle" style:shadow="none" fo:border-top="0.012cm solid #000000" fo:border-bottom="0.012cm solid #000000" fo:border-left="0.04cm solid #000000" fo:border-right="0.012cm solid #000000" fo:padding="0.100cm"/>
    </style:style>
    <style:style style:name="Table38.B7" style:family="table-cell">
      <style:table-cell-properties style:vertical-align="middle" style:shadow="none" fo:border="0.012cm solid #000000" fo:padding="0.100cm"/>
    </style:style>
    <style:style style:name="Table38.D7" style:family="table-cell">
      <style:table-cell-properties style:vertical-align="middle" style:shadow="none" fo:border="0.012cm solid #000000" fo:padding="0.100cm"/>
    </style:style>
    <style:style style:name="Table38.G7" style:family="table-cell">
      <style:table-cell-properties style:vertical-align="middle" style:shadow="none" fo:border-top="0.012cm solid #000000" fo:border-bottom="0.012cm solid #000000" fo:border-left="0.012cm solid #000000" fo:border-right="0.04cm solid #000000" fo:padding="0.100cm"/>
    </style:style>
    <style:style style:name="Table38.8" style:family="table-row">
      <style:table-row-properties style:min-row-height="28.98pt" fo:keep-together="auto"/>
    </style:style>
    <style:style style:name="Table38.A8" style:family="table-cell">
      <style:table-cell-properties style:vertical-align="middle" style:shadow="none" fo:border-top="0.012cm solid #000000" fo:border-bottom="0.012cm solid #000000" fo:border-left="0.04cm solid #000000" fo:border-right="0.012cm solid #000000" fo:padding="0.100cm"/>
    </style:style>
    <style:style style:name="Table38.B8" style:family="table-cell">
      <style:table-cell-properties style:vertical-align="middle" style:shadow="none" fo:border="0.012cm solid #000000" fo:padding="0.100cm"/>
    </style:style>
    <style:style style:name="Table38.D8" style:family="table-cell">
      <style:table-cell-properties style:vertical-align="middle" style:shadow="none" fo:border="0.012cm solid #000000" fo:padding="0.100cm"/>
    </style:style>
    <style:style style:name="Table38.G8" style:family="table-cell">
      <style:table-cell-properties style:vertical-align="middle" style:shadow="none" fo:border-top="0.012cm solid #000000" fo:border-bottom="0.012cm solid #000000" fo:border-left="0.012cm solid #000000" fo:border-right="0.04cm solid #000000" fo:padding="0.100cm"/>
    </style:style>
    <style:style style:name="Table38.9" style:family="table-row">
      <style:table-row-properties style:min-row-height="28.98pt" fo:keep-together="auto"/>
    </style:style>
    <style:style style:name="Table38.A9" style:family="table-cell">
      <style:table-cell-properties style:vertical-align="middle" style:shadow="none" fo:border-top="0.012cm solid #000000" fo:border-bottom="none" fo:border-left="0.04cm solid #000000" fo:border-right="0.04cm solid #000000" fo:padding="0.100cm"/>
    </style:style>
    <style:style style:name="Table38.10" style:family="table-row">
      <style:table-row-properties style:min-row-height="170.48pt" fo:keep-together="auto"/>
    </style:style>
    <style:style style:name="Table38.A10" style:family="table-cell">
      <style:table-cell-properties style:vertical-align="middle" style:shadow="none" fo:border-top="none" fo:border-bottom="0.012cm solid #000000" fo:border-left="0.04cm solid #000000" fo:border-right="0.04cm solid #000000" fo:padding="0.100cm"/>
    </style:style>
    <style:style style:name="Table38.11" style:family="table-row">
      <style:table-row-properties style:min-row-height="28.98pt" fo:keep-together="auto"/>
    </style:style>
    <style:style style:name="Table38.A11" style:family="table-cell">
      <style:table-cell-properties style:vertical-align="middle" style:shadow="none" fo:border-top="0.012cm solid #000000" fo:border-bottom="0.012cm solid #000000" fo:border-left="0.04cm solid #000000" fo:border-right="0.04cm solid #000000" fo:padding="0.100cm"/>
    </style:style>
    <style:style style:name="Table38.12" style:family="table-row">
      <style:table-row-properties style:min-row-height="28.98pt" fo:keep-together="auto"/>
    </style:style>
    <style:style style:name="Table38.A12" style:family="table-cell">
      <style:table-cell-properties style:vertical-align="middle" style:shadow="none" fo:border-top="0.012cm solid #000000" fo:border-bottom="0.012cm solid #000000" fo:border-left="0.04cm solid #000000" fo:border-right="0.015cm solid #000000" fo:padding="0.100cm"/>
    </style:style>
    <style:style style:name="Table38.B12" style:family="table-cell">
      <style:table-cell-properties style:vertical-align="middle" style:shadow="none" fo:border="0.015cm solid #000000" fo:padding="0.100cm"/>
    </style:style>
    <style:style style:name="Table38.C12" style:family="table-cell">
      <style:table-cell-properties style:vertical-align="middle" style:shadow="none" fo:border="0.015cm solid #000000" fo:padding="0.100cm"/>
    </style:style>
    <style:style style:name="Table38.F12" style:family="table-cell">
      <style:table-cell-properties style:vertical-align="middle" style:shadow="none" fo:border-top="0.012cm solid #000000" fo:border-bottom="0.012cm solid #000000" fo:border-left="0.015cm solid #000000" fo:border-right="0.04cm solid #000000" fo:padding="0.100cm"/>
    </style:style>
    <style:style style:name="Table38.13" style:family="table-row">
      <style:table-row-properties style:min-row-height="28.98pt" fo:keep-together="auto"/>
    </style:style>
    <style:style style:name="Table38.A13" style:family="table-cell">
      <style:table-cell-properties style:vertical-align="middle" style:shadow="none" fo:border-top="0.012cm solid #000000" fo:border-bottom="0.012cm solid #000000" fo:border-left="0.04cm solid #000000" fo:border-right="0.012cm solid #000000" fo:padding="0.100cm"/>
    </style:style>
    <style:style style:name="Table38.B13" style:family="table-cell">
      <style:table-cell-properties style:vertical-align="middle" style:shadow="none" fo:border-top="0.015cm solid #000000" fo:border-bottom="0.012cm solid #000000" fo:border-left="0.012cm solid #000000" fo:border-right="0.012cm solid #000000" fo:padding="0.100cm"/>
    </style:style>
    <style:style style:name="Table38.C13" style:family="table-cell">
      <style:table-cell-properties style:vertical-align="middle" style:shadow="none" fo:border-top="0.015cm solid #000000" fo:border-bottom="0.012cm solid #000000" fo:border-left="0.012cm solid #000000" fo:border-right="0.012cm solid #000000" fo:padding="0.100cm"/>
    </style:style>
    <style:style style:name="Table38.F13" style:family="table-cell">
      <style:table-cell-properties style:vertical-align="middle" style:shadow="none" fo:border-top="0.012cm solid #000000" fo:border-bottom="0.012cm solid #000000" fo:border-left="0.012cm solid #000000" fo:border-right="0.04cm solid #000000" fo:padding="0.100cm"/>
    </style:style>
    <style:style style:name="Table38.14" style:family="table-row">
      <style:table-row-properties style:min-row-height="115.38pt" fo:keep-together="auto"/>
    </style:style>
    <style:style style:name="Table38.A14" style:family="table-cell">
      <style:table-cell-properties style:vertical-align="middle" style:shadow="none" fo:border-top="0.012cm solid #000000" fo:border-bottom="0.04cm solid #000000" fo:border-left="0.04cm solid #000000" fo:border-right="0.04cm solid #000000" fo:padding="0.100cm"/>
    </style:style>
    <style:style style:name="Table38.15" style:family="table-row">
      <style:table-row-properties style:min-row-height="28.55pt" fo:keep-together="auto"/>
    </style:style>
    <style:style style:name="Table38.A15" style:family="table-cell">
      <style:table-cell-properties style:vertical-align="middle" style:shadow="none" fo:border-top="0.012cm solid #000000" fo:border-bottom="none" fo:border-left="none" fo:border-right="none" fo:padding="0.100cm"/>
    </style:style>
    <style:style style:name="P411_0" style:parent-style-name="Standard" style:family="paragraph">
      <style:paragraph-properties fo:line-height="148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195" style:family="text">
      <style:text-properties fo:color="#000000" style:text-outline="false" style:text-line-through-style="solid" style:text-position="0% 100%" style:font-name="Times New Roman" style:font-name-asian="-윤명조120" style:font-name-complex="-윤명조120" fo:font-family="Times New Roman" style:font-family-asian="-윤명조120" style:font-family-complex="-윤명조120" fo:font-size="11.70pt" style:font-size-asian="11.70pt" style:font-size-complex="11.70pt" fo:letter-spacing="-0.35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able39" style:family="table">
      <style:table-properties style:width="16.407cm" table:align="left" fo:margin="0cm" style:shadow="none" style:may-break-between-rows="true" table:border-model="collapsing"/>
    </style:style>
    <style:style style:name="Table39.A" style:family="table-column">
      <style:table-column-properties style:column-width="4.529cm"/>
    </style:style>
    <style:style style:name="Table39.B" style:family="table-column">
      <style:table-column-properties style:column-width="11.878cm"/>
    </style:style>
    <style:style style:name="Table39.1" style:family="table-row">
      <style:table-row-properties style:min-row-height="27.97pt" fo:keep-together="auto"/>
    </style:style>
    <style:style style:name="Table39.A1" style:family="table-cell">
      <style:table-cell-properties style:vertical-align="bottom" style:shadow="none" fo:border-top="none" fo:border-bottom="0.04cm solid #000000" fo:border-left="none" fo:border-right="none" fo:padding="0.050cm"/>
    </style:style>
    <style:style style:name="Table39.2" style:family="table-row">
      <style:table-row-properties style:min-row-height="31.80pt" fo:keep-together="auto"/>
    </style:style>
    <style:style style:name="Table39.A2" style:family="table-cell">
      <style:table-cell-properties style:vertical-align="middle" style:shadow="none" fo:border-top="0.03cm solid #000000" fo:border-bottom="0.012cm solid #000000" fo:border-left="0.04cm solid #000000" fo:border-right="0.04cm solid #000000" fo:padding="0.050cm"/>
    </style:style>
    <style:style style:name="Table39.3" style:family="table-row">
      <style:table-row-properties style:min-row-height="31.80pt" fo:keep-together="auto"/>
    </style:style>
    <style:style style:name="Table39.A3" style:family="table-cell">
      <style:table-cell-properties style:vertical-align="middle" style:shadow="none" fo:border-top="0.012cm solid #000000" fo:border-bottom="0.012cm solid #000000" fo:border-left="0.04cm solid #000000" fo:border-right="0.012cm solid #000000" fo:padding="0.050cm"/>
    </style:style>
    <style:style style:name="Table39.B3" style:family="table-cell">
      <style:table-cell-properties style:vertical-align="middle" style:shadow="none" fo:border-top="0.012cm solid #000000" fo:border-bottom="0.012cm solid #000000" fo:border-left="0.012cm solid #000000" fo:border-right="0.04cm solid #000000" fo:padding="0.050cm"/>
    </style:style>
    <style:style style:name="Table39.4" style:family="table-row">
      <style:table-row-properties style:min-row-height="31.80pt" fo:keep-together="auto"/>
    </style:style>
    <style:style style:name="Table39.A4" style:family="table-cell">
      <style:table-cell-properties style:vertical-align="middle" style:shadow="none" fo:border-top="0.012cm solid #000000" fo:border-bottom="0.012cm solid #000000" fo:border-left="0.04cm solid #000000" fo:border-right="0.012cm solid #000000" fo:padding="0.050cm"/>
    </style:style>
    <style:style style:name="Table39.B4" style:family="table-cell">
      <style:table-cell-properties style:vertical-align="middle" style:shadow="none" fo:border-top="0.012cm solid #000000" fo:border-bottom="0.012cm solid #000000" fo:border-left="0.012cm solid #000000" fo:border-right="0.04cm solid #000000" fo:padding="0.050cm"/>
    </style:style>
    <style:style style:name="Table39.5" style:family="table-row">
      <style:table-row-properties style:min-row-height="31.80pt" fo:keep-together="auto"/>
    </style:style>
    <style:style style:name="Table39.A5" style:family="table-cell">
      <style:table-cell-properties style:vertical-align="middle" style:shadow="none" fo:border-top="0.012cm solid #000000" fo:border-bottom="0.012cm solid #000000" fo:border-left="0.04cm solid #000000" fo:border-right="0.012cm solid #000000" fo:padding="0.050cm"/>
    </style:style>
    <style:style style:name="Table39.B5" style:family="table-cell">
      <style:table-cell-properties style:vertical-align="middle" style:shadow="none" fo:border-top="0.012cm solid #000000" fo:border-bottom="0.012cm solid #000000" fo:border-left="0.012cm solid #000000" fo:border-right="0.04cm solid #000000" fo:padding="0.050cm"/>
    </style:style>
    <style:style style:name="Table39.6" style:family="table-row">
      <style:table-row-properties style:min-row-height="31.80pt" fo:keep-together="auto"/>
    </style:style>
    <style:style style:name="Table39.A6" style:family="table-cell">
      <style:table-cell-properties style:vertical-align="middle" style:shadow="none" fo:border-top="0.012cm solid #000000" fo:border-bottom="0.012cm solid #000000" fo:border-left="0.04cm solid #000000" fo:border-right="0.04cm solid #000000" fo:padding="0.050cm"/>
    </style:style>
    <style:style style:name="Table39.7" style:family="table-row">
      <style:table-row-properties style:min-row-height="31.80pt" fo:keep-together="auto"/>
    </style:style>
    <style:style style:name="Table39.A7" style:family="table-cell">
      <style:table-cell-properties style:vertical-align="middle" style:shadow="none" fo:border-top="0.012cm solid #000000" fo:border-bottom="0.012cm solid #000000" fo:border-left="0.04cm solid #000000" fo:border-right="0.012cm solid #000000" fo:padding="0.050cm"/>
    </style:style>
    <style:style style:name="Table39.B7" style:family="table-cell">
      <style:table-cell-properties style:vertical-align="middle" style:shadow="none" fo:border-top="0.012cm solid #000000" fo:border-bottom="0.012cm solid #000000" fo:border-left="0.012cm solid #000000" fo:border-right="0.04cm solid #000000" fo:padding="0.050cm"/>
    </style:style>
    <style:style style:name="Table39.8" style:family="table-row">
      <style:table-row-properties style:min-row-height="31.80pt" fo:keep-together="auto"/>
    </style:style>
    <style:style style:name="Table39.A8" style:family="table-cell">
      <style:table-cell-properties style:vertical-align="middle" style:shadow="none" fo:border-top="0.012cm solid #000000" fo:border-bottom="0.012cm solid #000000" fo:border-left="0.04cm solid #000000" fo:border-right="0.012cm solid #000000" fo:padding="0.050cm"/>
    </style:style>
    <style:style style:name="Table39.B8" style:family="table-cell">
      <style:table-cell-properties style:vertical-align="middle" style:shadow="none" fo:border-top="0.012cm solid #000000" fo:border-bottom="0.012cm solid #000000" fo:border-left="0.012cm solid #000000" fo:border-right="0.04cm solid #000000" fo:padding="0.050cm"/>
    </style:style>
    <style:style style:name="Table39.9" style:family="table-row">
      <style:table-row-properties style:min-row-height="31.80pt" fo:keep-together="auto"/>
    </style:style>
    <style:style style:name="Table39.A9" style:family="table-cell">
      <style:table-cell-properties style:vertical-align="middle" style:shadow="none" fo:border-top="0.012cm solid #000000" fo:border-bottom="0.012cm solid #000000" fo:border-left="0.04cm solid #000000" fo:border-right="0.012cm solid #000000" fo:padding="0.050cm"/>
    </style:style>
    <style:style style:name="Table39.B9" style:family="table-cell">
      <style:table-cell-properties style:vertical-align="middle" style:shadow="none" fo:border-top="0.012cm solid #000000" fo:border-bottom="0.012cm solid #000000" fo:border-left="0.012cm solid #000000" fo:border-right="0.04cm solid #000000" fo:padding="0.050cm"/>
    </style:style>
    <style:style style:name="Table39.10" style:family="table-row">
      <style:table-row-properties style:min-row-height="31.80pt" fo:keep-together="auto"/>
    </style:style>
    <style:style style:name="Table39.A10" style:family="table-cell">
      <style:table-cell-properties style:vertical-align="middle" style:shadow="none" fo:border-top="0.012cm solid #000000" fo:border-bottom="0.012cm solid #000000" fo:border-left="0.04cm solid #000000" fo:border-right="0.04cm solid #000000" fo:padding="0.050cm"/>
    </style:style>
    <style:style style:name="Table39.11" style:family="table-row">
      <style:table-row-properties style:min-row-height="354.42pt" fo:keep-together="auto"/>
    </style:style>
    <style:style style:name="Table39.A11" style:family="table-cell">
      <style:table-cell-properties style:shadow="none" fo:border-top="0.012cm solid #000000" fo:border-bottom="0.04cm solid #000000" fo:border-left="0.04cm solid #000000" fo:border-right="0.04cm solid #000000" fo:padding="0.050cm"/>
    </style:style>
    <style:style style:name="P411_0_b4" style:parent-style-name="Standard" style:family="paragraph">
      <style:paragraph-properties fo:line-height="148%" fo:text-align="justify" fo:margin-left="0cm" fo:margin-right="0cm" fo:text-indent="0cm" fo:margin-top="0cm" fo:margin-bottom="0cm" fo:break-before="page" fo:background-color="transparent" fo:border="none" style:shadow="none" style:text-autospace="none" style:vertical-align="auto" style:snap-to-layout-grid="true"/>
    </style:style>
    <style:style style:name="Table40" style:family="table">
      <style:table-properties style:width="16.407cm" table:align="left" fo:margin="0.050cm" style:shadow="none" style:may-break-between-rows="true" table:border-model="collapsing"/>
    </style:style>
    <style:style style:name="Table40.A" style:family="table-column">
      <style:table-column-properties style:column-width="16.407cm"/>
    </style:style>
    <style:style style:name="Table40.1" style:family="table-row">
      <style:table-row-properties style:min-row-height="31.80pt" fo:keep-together="auto"/>
    </style:style>
    <style:style style:name="Table40.A1" style:family="table-cell">
      <style:table-cell-properties style:vertical-align="middle" style:shadow="none" fo:border-top="0.012cm solid #000000" fo:border-bottom="0.012cm solid #000000" fo:border-left="0.04cm solid #000000" fo:border-right="0.04cm solid #000000" fo:padding="0.050cm"/>
    </style:style>
    <style:style style:name="Table40.2" style:family="table-row">
      <style:table-row-properties style:min-row-height="657.23pt" fo:keep-together="auto"/>
    </style:style>
    <style:style style:name="Table40.A2" style:family="table-cell">
      <style:table-cell-properties style:vertical-align="middle" style:shadow="none" fo:border-top="0.012cm solid #000000" fo:border-bottom="0.04cm solid #000000" fo:border-left="0.04cm solid #000000" fo:border-right="0.04cm solid #000000" fo:padding="0.050cm"/>
    </style:style>
    <style:style style:name="P153_0" style:parent-style-name="Standard" style:family="paragraph">
      <style:paragraph-properties fo:line-height="160%" fo:text-align="justify" fo:margin-left="0.768cm" fo:margin-right="0cm" fo:text-indent="-0.768cm" fo:margin-top="0cm" fo:margin-bottom="0cm" fo:background-color="transparent" fo:border="none" style:shadow="none" style:text-autospace="none" style:vertical-align="auto" style:snap-to-layout-grid="true"/>
    </style:style>
    <style:style style:name="T186" style:family="text">
      <style:text-properties fo:color="#000000" style:text-outline="false" style:text-line-through-style="solid" style:text-position="0% 100%" style:font-name="HCI Poppy" style:font-name-asian="휴먼명조" style:font-name-complex="함초롬바탕" fo:font-family="HCI Poppy" style:font-family-asian="휴먼명조" style:font-family-complex="함초롬바탕" fo:font-size="15.00pt" style:font-size-asian="15.00pt" style:font-size-complex="15.00pt" fo:letter-spacing="0.00pt" fo:language="en" style:language-asian="ko" fo:country="US" style:country-asian="KR" fo:font-style="normal" style:font-style-asian="normal" style:font-style-complex="normal" style:font-relief="none" fo:text-shadow="none" style:text-underline-style="solid" fo:font-weight="bold" style:font-weight-asian="bold" style:font-weight-complex="bold" style:letter-kerning="false" style:text-emphasize="none" style:text-scale="100%"/>
    </style:style>
    <style:style style:name="Table41" style:family="table">
      <style:table-properties style:width="16.893cm" table:align="left" fo:margin="0cm" style:shadow="none" style:may-break-between-rows="false" table:border-model="collapsing"/>
    </style:style>
    <style:style style:name="Table41.A" style:family="table-column">
      <style:table-column-properties style:column-width="2.440cm"/>
    </style:style>
    <style:style style:name="Table41.B" style:family="table-column">
      <style:table-column-properties style:column-width="3.069cm"/>
    </style:style>
    <style:style style:name="Table41.C" style:family="table-column">
      <style:table-column-properties style:column-width="3.795cm"/>
    </style:style>
    <style:style style:name="Table41.D" style:family="table-column">
      <style:table-column-properties style:column-width="3.795cm"/>
    </style:style>
    <style:style style:name="Table41.E" style:family="table-column">
      <style:table-column-properties style:column-width="3.795cm"/>
    </style:style>
    <style:style style:name="Table41.1" style:family="table-row">
      <style:table-row-properties style:min-row-height="32.68pt" fo:keep-together="auto"/>
    </style:style>
    <style:style style:name="Table41.A1" style:family="table-cell">
      <style:table-cell-properties style:vertical-align="middle" style:shadow="none" fo:background-color="#ffffff" fo:border-top="0.04cm solid #000000" fo:border-bottom="0.012cm solid #000000" fo:border-left="0.04cm solid #000000" fo:border-right="0.012cm solid #000000" fo:padding="0.049cm"/>
    </style:style>
    <style:style style:name="Table41.B1" style:family="table-cell">
      <style:table-cell-properties style:vertical-align="middle" style:shadow="none" fo:border-top="0.04cm solid #000000" fo:border-bottom="0.012cm solid #000000" fo:border-left="0.012cm solid #000000" fo:border-right="0.04cm solid #000000" fo:padding="0.049cm"/>
    </style:style>
    <style:style style:name="Table41.2" style:family="table-row">
      <style:table-row-properties style:min-row-height="32.72pt" fo:keep-together="auto"/>
    </style:style>
    <style:style style:name="Table41.A2" style:family="table-cell">
      <style:table-cell-properties style:vertical-align="middle" style:shadow="none" fo:background-color="#ffffff" fo:border-top="0.012cm solid #000000" fo:border-bottom="0.012cm solid #000000" fo:border-left="0.04cm solid #000000" fo:border-right="0.012cm solid #000000" fo:padding="0.049cm"/>
    </style:style>
    <style:style style:name="Table41.B2" style:family="table-cell">
      <style:table-cell-properties style:vertical-align="middle" style:shadow="none" fo:border-top="0.012cm solid #000000" fo:border-bottom="0.012cm solid #000000" fo:border-left="0.012cm solid #000000" fo:border-right="0.04cm solid #000000" fo:padding="0.049cm"/>
    </style:style>
    <style:style style:name="Table41.3" style:family="table-row">
      <style:table-row-properties style:min-row-height="38.36pt" fo:keep-together="auto"/>
    </style:style>
    <style:style style:name="Table41.A3" style:family="table-cell">
      <style:table-cell-properties style:vertical-align="middle" style:shadow="none" fo:background-color="#ffffff" fo:border-top="0.012cm solid #000000" fo:border-bottom="0.012cm solid #000000" fo:border-left="0.04cm solid #000000" fo:border-right="0.012cm solid #000000" fo:padding="0.049cm"/>
    </style:style>
    <style:style style:name="Table41.B3" style:family="table-cell">
      <style:table-cell-properties style:vertical-align="middle" style:shadow="none" fo:border-top="0.012cm solid #000000" fo:border-bottom="0.012cm solid #000000" fo:border-left="0.012cm solid #000000" fo:border-right="0.04cm solid #000000" fo:padding="0.049cm"/>
    </style:style>
    <style:style style:name="Table41.4" style:family="table-row">
      <style:table-row-properties style:min-row-height="38.56pt" fo:keep-together="auto"/>
    </style:style>
    <style:style style:name="Table41.A4" style:family="table-cell">
      <style:table-cell-properties style:vertical-align="middle" style:shadow="none" fo:background-color="#ffffff" fo:border-top="0.012cm solid #000000" fo:border-bottom="0.012cm solid #000000" fo:border-left="0.04cm solid #000000" fo:border-right="0.012cm solid #000000" fo:padding="0.049cm"/>
    </style:style>
    <style:style style:name="Table41.B4" style:family="table-cell">
      <style:table-cell-properties style:vertical-align="middle" style:shadow="none" fo:border-top="0.012cm solid #000000" fo:border-bottom="0.012cm solid #000000" fo:border-left="0.012cm solid #000000" fo:border-right="0.04cm solid #000000" fo:padding="0.049cm"/>
    </style:style>
    <style:style style:name="Table41.5" style:family="table-row">
      <style:table-row-properties style:min-row-height="38.52pt" fo:keep-together="auto"/>
    </style:style>
    <style:style style:name="Table41.A5" style:family="table-cell">
      <style:table-cell-properties style:vertical-align="middle" style:shadow="none" fo:background-color="#ffffff" fo:border-top="0.012cm solid #000000" fo:border-bottom="0.012cm solid #000000" fo:border-left="0.04cm solid #000000" fo:border-right="0.012cm solid #000000" fo:padding="0.049cm"/>
    </style:style>
    <style:style style:name="Table41.B5" style:family="table-cell">
      <style:table-cell-properties style:vertical-align="middle" style:shadow="none" fo:border-top="0.012cm solid #000000" fo:border-bottom="0.012cm solid #000000" fo:border-left="0.012cm solid #000000" fo:border-right="0.04cm solid #000000" fo:padding="0.049cm"/>
    </style:style>
    <style:style style:name="Table41.6" style:family="table-row">
      <style:table-row-properties style:min-row-height="29.96pt" fo:keep-together="auto"/>
    </style:style>
    <style:style style:name="Table41.A6" style:family="table-cell">
      <style:table-cell-properties style:vertical-align="middle" style:shadow="none" fo:background-color="#ffffff" fo:border-top="0.012cm solid #000000" fo:border-bottom="0.012cm solid #000000" fo:border-left="0.04cm solid #000000" fo:border-right="0.012cm solid #000000" fo:padding="0.049cm"/>
    </style:style>
    <style:style style:name="Table41.B6" style:family="table-cell">
      <style:table-cell-properties style:vertical-align="middle" style:shadow="none" fo:border="0.012cm solid #000000" fo:padding="0.049cm"/>
    </style:style>
    <style:style style:name="Table41.C6" style:family="table-cell">
      <style:table-cell-properties style:vertical-align="middle" style:shadow="none" fo:border="0.012cm solid #000000" fo:padding="0.049cm"/>
    </style:style>
    <style:style style:name="Table41.D6" style:family="table-cell">
      <style:table-cell-properties style:vertical-align="middle" style:shadow="none" fo:border="0.012cm solid #000000" fo:padding="0.049cm"/>
    </style:style>
    <style:style style:name="Table41.E6" style:family="table-cell">
      <style:table-cell-properties style:vertical-align="middle" style:shadow="none" fo:border-top="0.012cm solid #000000" fo:border-bottom="0.012cm solid #000000" fo:border-left="0.012cm solid #000000" fo:border-right="0.04cm solid #000000" fo:padding="0.049cm"/>
    </style:style>
    <style:style style:name="Table41.7" style:family="table-row">
      <style:table-row-properties style:min-row-height="32.78pt" fo:keep-together="auto"/>
    </style:style>
    <style:style style:name="Table41.B7" style:family="table-cell">
      <style:table-cell-properties style:vertical-align="middle" style:shadow="none" fo:border="0.012cm solid #000000" fo:padding="0.049cm"/>
    </style:style>
    <style:style style:name="Table41.C7" style:family="table-cell">
      <style:table-cell-properties style:vertical-align="middle" style:shadow="none" fo:border="0.012cm solid #000000" fo:padding="0.049cm"/>
    </style:style>
    <style:style style:name="Table41.D7" style:family="table-cell">
      <style:table-cell-properties style:vertical-align="middle" style:shadow="none" fo:border="0.012cm solid #000000" fo:padding="0.049cm"/>
    </style:style>
    <style:style style:name="Table41.E7" style:family="table-cell">
      <style:table-cell-properties style:vertical-align="middle" style:shadow="none" fo:border-top="0.012cm solid #000000" fo:border-bottom="0.012cm solid #000000" fo:border-left="0.012cm solid #000000" fo:border-right="0.04cm solid #000000" fo:padding="0.049cm"/>
    </style:style>
    <style:style style:name="Table41.8" style:family="table-row">
      <style:table-row-properties style:min-row-height="32.62pt" fo:keep-together="auto"/>
    </style:style>
    <style:style style:name="Table41.B8" style:family="table-cell">
      <style:table-cell-properties style:vertical-align="middle" style:shadow="none" fo:border="0.012cm solid #000000" fo:padding="0.049cm"/>
    </style:style>
    <style:style style:name="Table41.C8" style:family="table-cell">
      <style:table-cell-properties style:vertical-align="middle" style:shadow="none" fo:border="0.012cm solid #000000" fo:padding="0.049cm"/>
    </style:style>
    <style:style style:name="Table41.D8" style:family="table-cell">
      <style:table-cell-properties style:vertical-align="middle" style:shadow="none" fo:border="0.012cm solid #000000" fo:padding="0.049cm"/>
    </style:style>
    <style:style style:name="Table41.E8" style:family="table-cell">
      <style:table-cell-properties style:vertical-align="middle" style:shadow="none" fo:border-top="0.012cm solid #000000" fo:border-bottom="0.012cm solid #000000" fo:border-left="0.012cm solid #000000" fo:border-right="0.04cm solid #000000" fo:padding="0.049cm"/>
    </style:style>
    <style:style style:name="Table41.9" style:family="table-row">
      <style:table-row-properties style:min-row-height="32.78pt" fo:keep-together="auto"/>
    </style:style>
    <style:style style:name="Table41.B9" style:family="table-cell">
      <style:table-cell-properties style:vertical-align="middle" style:shadow="none" fo:border="0.012cm solid #000000" fo:padding="0.049cm"/>
    </style:style>
    <style:style style:name="Table41.C9" style:family="table-cell">
      <style:table-cell-properties style:vertical-align="middle" style:shadow="none" fo:border="0.012cm solid #000000" fo:padding="0.049cm"/>
    </style:style>
    <style:style style:name="Table41.D9" style:family="table-cell">
      <style:table-cell-properties style:vertical-align="middle" style:shadow="none" fo:border="0.012cm solid #000000" fo:padding="0.049cm"/>
    </style:style>
    <style:style style:name="Table41.E9" style:family="table-cell">
      <style:table-cell-properties style:vertical-align="middle" style:shadow="none" fo:border-top="0.012cm solid #000000" fo:border-bottom="0.012cm solid #000000" fo:border-left="0.012cm solid #000000" fo:border-right="0.04cm solid #000000" fo:padding="0.049cm"/>
    </style:style>
    <style:style style:name="Table41.10" style:family="table-row">
      <style:table-row-properties style:min-row-height="47.04pt" fo:keep-together="auto"/>
    </style:style>
    <style:style style:name="Table41.A10" style:family="table-cell">
      <style:table-cell-properties style:vertical-align="middle" style:shadow="none" fo:background-color="#ffffff" fo:border-top="0.012cm solid #000000" fo:border-bottom="0.012cm solid #000000" fo:border-left="0.04cm solid #000000" fo:border-right="0.012cm solid #000000" fo:padding="0.049cm"/>
    </style:style>
    <style:style style:name="Table41.B10" style:family="table-cell">
      <style:table-cell-properties style:vertical-align="middle" style:shadow="none" fo:border-top="0.012cm solid #000000" fo:border-bottom="0.012cm solid #000000" fo:border-left="0.012cm solid #000000" fo:border-right="0.04cm solid #000000" fo:padding="0.049cm"/>
    </style:style>
    <style:style style:name="Table41.11" style:family="table-row">
      <style:table-row-properties style:min-row-height="78.64pt" fo:keep-together="auto"/>
    </style:style>
    <style:style style:name="Table41.A11" style:family="table-cell">
      <style:table-cell-properties style:vertical-align="middle" style:shadow="none" fo:background-color="#ffffff" fo:border-top="0.012cm solid #000000" fo:border-bottom="0.012cm solid #000000" fo:border-left="0.04cm solid #000000" fo:border-right="0.012cm solid #000000" fo:padding="0.049cm"/>
    </style:style>
    <style:style style:name="Table41.B11" style:family="table-cell">
      <style:table-cell-properties style:vertical-align="middle" style:shadow="none" fo:border-top="0.012cm solid #000000" fo:border-bottom="0.012cm solid #000000" fo:border-left="0.012cm solid #000000" fo:border-right="0.04cm solid #000000" fo:padding="0.049cm"/>
    </style:style>
    <style:style style:name="Table41.12" style:family="table-row">
      <style:table-row-properties style:min-row-height="32.68pt" fo:keep-together="auto"/>
    </style:style>
    <style:style style:name="Table41.A12" style:family="table-cell">
      <style:table-cell-properties style:vertical-align="middle" style:shadow="none" fo:background-color="#ffffff" fo:border-top="0.012cm solid #000000" fo:border-bottom="0.012cm solid #000000" fo:border-left="0.04cm solid #000000" fo:border-right="0.012cm solid #000000" fo:padding="0.049cm"/>
    </style:style>
    <style:style style:name="Table41.B12" style:family="table-cell">
      <style:table-cell-properties style:vertical-align="middle" style:shadow="none" fo:border-top="0.012cm solid #000000" fo:border-bottom="0.012cm solid #000000" fo:border-left="0.012cm solid #000000" fo:border-right="0.04cm solid #000000" fo:padding="0.049cm"/>
    </style:style>
    <style:style style:name="Table41.13" style:family="table-row">
      <style:table-row-properties style:min-row-height="52.72pt" fo:keep-together="auto"/>
    </style:style>
    <style:style style:name="Table41.A13" style:family="table-cell">
      <style:table-cell-properties style:vertical-align="middle" style:shadow="none" fo:background-color="#ffffff" fo:border-top="0.012cm solid #000000" fo:border-bottom="0.012cm solid #000000" fo:border-left="0.04cm solid #000000" fo:border-right="0.012cm solid #000000" fo:padding="0.049cm"/>
    </style:style>
    <style:style style:name="Table41.B13" style:family="table-cell">
      <style:table-cell-properties style:vertical-align="middle" style:shadow="none" fo:border-top="0.012cm solid #000000" fo:border-bottom="0.012cm solid #000000" fo:border-left="0.012cm solid #000000" fo:border-right="0.04cm solid #000000" fo:padding="0.049cm"/>
    </style:style>
    <style:style style:name="Table41.14" style:family="table-row">
      <style:table-row-properties style:min-row-height="70.36pt" fo:keep-together="auto"/>
    </style:style>
    <style:style style:name="Table41.A14" style:family="table-cell">
      <style:table-cell-properties style:vertical-align="middle" style:shadow="none" fo:border-top="0.012cm solid #000000" fo:border-bottom="0.04cm solid #000000" fo:border-left="0.04cm solid #000000" fo:border-right="0.04cm solid #000000" fo:padding="0.049cm"/>
    </style:style>
    <style:style style:name="T200" style:family="text">
      <style:text-properties fo:color="#ff0000" style:text-outline="false" style:text-line-through-style="solid" style:text-position="0% 100%" style:font-name="HY울릉도M" style:font-name-asian="HY울릉도M" style:font-name-complex="HY울릉도M" fo:font-family="HY울릉도M" style:font-family-asian="HY울릉도M" style:font-family-complex="HY울릉도M" fo:font-size="12.00pt" style:font-size-asian="12.00pt" style:font-size-complex="12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251" style:family="text">
      <style:text-properties fo:color="#0000ff" style:text-outline="false" style:text-line-through-style="solid" style:text-position="0% 100%" style:font-name="한컴바탕" style:font-name-asian="한컴바탕" style:font-name-complex="한컴바탕" fo:font-family="한컴바탕" style:font-family-asian="한컴바탕" style:font-family-complex="한컴바탕" fo:font-size="10.00pt" style:font-size-asian="10.00pt" style:font-size-complex="10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412_20" style:parent-style-name="바탕글 사본2" style:family="paragraph">
      <style:paragraph-properties fo:line-height="77%" fo:text-align="justify" fo:margin-left="1.187cm" fo:margin-right="0cm" fo:text-indent="-1.187cm" fo:margin-top="0cm" fo:margin-bottom="0cm" fo:background-color="transparent" fo:border="none" style:shadow="none" style:text-autospace="none" style:vertical-align="auto" style:snap-to-layout-grid="false"/>
    </style:style>
    <style:style style:name="T13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8.00pt" style:font-size-asian="18.00pt" style:font-size-complex="18.00pt" fo:letter-spacing="0.00pt" fo:language="en" style:language-asian="ko" fo:country="US" style:country-asian="KR" fo:font-style="normal" style:font-style-asian="normal" style:font-style-complex="normal" style:font-relief="none" fo:text-shadow="none" style:text-underline-style="solid" fo:font-weight="bold" style:font-weight-asian="bold" style:font-weight-complex="bold" style:letter-kerning="false" style:text-emphasize="none" style:text-scale="100%"/>
    </style:style>
    <style:style style:name="P413_20" style:parent-style-name="바탕글 사본2" style:family="paragraph">
      <style:paragraph-properties fo:line-height="102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false"/>
    </style:style>
    <style:style style:name="T11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4.00pt" style:font-size-asian="14.00pt" style:font-size-complex="14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414_20" style:parent-style-name="바탕글 사본2" style:family="paragraph">
      <style:paragraph-properties fo:line-height="117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false"/>
    </style:style>
    <style:style style:name="T485" style:family="text">
      <style:text-properties fo:color="#000000" style:text-outline="false" style:text-line-through-style="solid" style:text-position="0% 100%" style:font-name="바탕" style:font-name-asian="바탕" style:font-name-complex="바탕" fo:font-family="바탕" style:font-family-asian="바탕" style:font-family-complex="바탕" fo:font-size="8.00pt" style:font-size-asian="8.00pt" style:font-size-complex="8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415_20" style:parent-style-name="바탕글 사본2" style:family="paragraph">
      <style:paragraph-properties fo:line-height="123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false"/>
    </style:style>
    <style:style style:name="T14" style:family="text">
      <style:text-properties fo:color="#000000" style:text-outline="false" style:text-line-through-style="solid" style:text-position="0% 100%" style:font-name="바탕" style:font-name-asian="바탕" style:font-name-complex="바탕" fo:font-family="바탕" style:font-family-asian="바탕" style:font-family-complex="바탕" fo:font-size="15.00pt" style:font-size-asian="15.00pt" style:font-size-complex="15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416_20" style:parent-style-name="바탕글 사본2" style:family="paragraph">
      <style:paragraph-properties fo:line-height="111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false"/>
    </style:style>
    <style:style style:name="T250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8.00pt" style:font-size-asian="18.00pt" style:font-size-complex="18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Table42" style:family="table">
      <style:table-properties style:width="16.801cm" table:align="left" fo:margin="0cm" style:shadow="none" style:may-break-between-rows="true" table:border-model="collapsing"/>
    </style:style>
    <style:style style:name="Table42.A" style:family="table-column">
      <style:table-column-properties style:column-width="3.109cm"/>
    </style:style>
    <style:style style:name="Table42.B" style:family="table-column">
      <style:table-column-properties style:column-width="13.692cm"/>
    </style:style>
    <style:style style:name="Table42.1" style:family="table-row">
      <style:table-row-properties style:min-row-height="26.14pt" fo:keep-together="auto"/>
    </style:style>
    <style:style style:name="Table42.A1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42.B1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42.2" style:family="table-row">
      <style:table-row-properties style:min-row-height="26.14pt" fo:keep-together="auto"/>
    </style:style>
    <style:style style:name="Table42.A2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42.B2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P7_20" style:parent-style-name="바탕글 사본2" style:family="paragraph">
      <style:paragraph-properties fo:line-height="145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false"/>
    </style:style>
    <style:style style:name="T252" style:family="text">
      <style:text-properties fo:color="#000000" style:text-outline="false" style:text-line-through-style="solid" style:text-position="0% 100%" style:font-name="함초롬바탕" style:font-name-asian="함초롬바탕" style:font-name-complex="함초롬바탕" fo:font-family="함초롬바탕" style:font-family-asian="함초롬바탕" style:font-family-complex="함초롬바탕" fo:font-size="15.00pt" style:font-size-asian="15.00pt" style:font-size-complex="15.00pt" fo:letter-spacing="-1.35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56" style:family="text">
      <style:text-properties fo:color="#000000" style:text-outline="false" style:text-line-through-style="solid" style:text-position="0% 100%" style:font-name="함초롬바탕" style:font-name-asian="함초롬바탕" style:font-name-complex="함초롬바탕" fo:font-family="함초롬바탕" style:font-family-asian="함초롬바탕" style:font-family-complex="함초롬바탕" fo:font-size="15.00pt" style:font-size-asian="15.00pt" style:font-size-complex="15.00pt" fo:letter-spacing="-0.45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417_1" style:parent-style-name="본문" style:family="paragraph">
      <style:paragraph-properties fo:line-height="86%" fo:text-align="justify" fo:margin-left="0cm" fo:margin-right="0cm" fo:text-indent="0cm" fo:margin-top="0.353cm" fo:margin-bottom="0cm" fo:background-color="transparent" fo:border="none" style:shadow="none" style:text-autospace="none" style:vertical-align="auto" style:snap-to-layout-grid="true"/>
    </style:style>
    <style:style style:name="T233" style:family="text">
      <style:text-properties fo:color="#000000" style:text-outline="false" style:text-line-through-style="solid" style:text-position="0% 100%" style:font-name="함초롬바탕" style:font-name-asian="함초롬바탕" style:font-name-complex="함초롬바탕" fo:font-family="함초롬바탕" style:font-family-asian="함초롬바탕" style:font-family-complex="함초롬바탕" fo:font-size="15.00pt" style:font-size-asian="15.00pt" style:font-size-complex="15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95%"/>
    </style:style>
    <style:style style:name="T243" style:family="text">
      <style:text-properties fo:color="#000000" style:text-outline="false" style:text-line-through-style="solid" style:text-position="0% 100%" style:font-name="함초롬바탕" style:font-name-asian="함초롬바탕" style:font-name-complex="함초롬바탕" fo:font-family="함초롬바탕" style:font-family-asian="함초롬바탕" style:font-family-complex="함초롬바탕" fo:font-size="15.00pt" style:font-size-asian="15.00pt" style:font-size-complex="15.00pt" fo:letter-spacing="-0.9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64" style:family="text">
      <style:text-properties fo:color="#000000" style:text-outline="false" style:text-line-through-style="solid" style:text-position="0% 100%" style:font-name="함초롬바탕" style:font-name-asian="함초롬바탕" style:font-name-complex="함초롬바탕" fo:font-family="함초롬바탕" style:font-family-asian="함초롬바탕" style:font-family-complex="함초롬바탕" fo:font-size="15.00pt" style:font-size-asian="15.00pt" style:font-size-complex="15.00pt" fo:letter-spacing="-1.35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95%"/>
    </style:style>
    <style:style style:name="T267" style:family="text">
      <style:text-properties fo:color="#000000" style:text-outline="false" style:text-line-through-style="solid" style:text-position="0% 100%" style:font-name="함초롬바탕" style:font-name-asian="함초롬바탕" style:font-name-complex="함초롬바탕" fo:font-family="함초롬바탕" style:font-family-asian="함초롬바탕" style:font-family-complex="함초롬바탕" fo:font-size="15.00pt" style:font-size-asian="15.00pt" style:font-size-complex="15.00pt" fo:letter-spacing="-0.45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95%"/>
    </style:style>
    <style:style style:name="P418_1" style:parent-style-name="본문" style:family="paragraph">
      <style:paragraph-properties fo:line-height="86%" fo:text-align="justify" fo:margin-left="0.969cm" fo:margin-right="0cm" fo:text-indent="-0.969cm" fo:margin-top="0.353cm" fo:margin-bottom="0cm" fo:background-color="transparent" fo:border="none" style:shadow="none" style:text-autospace="none" style:vertical-align="auto" style:snap-to-layout-grid="true"/>
    </style:style>
    <style:style style:name="T18" style:family="text">
      <style:text-properties fo:color="#000000" style:text-outline="false" style:text-line-through-style="solid" style:text-position="0% 100%" style:font-name="함초롬바탕" style:font-name-asian="함초롬바탕" style:font-name-complex="함초롬바탕" fo:font-family="함초롬바탕" style:font-family-asian="함초롬바탕" style:font-family-complex="함초롬바탕" fo:font-size="15.00pt" style:font-size-asian="15.00pt" style:font-size-complex="15.00pt" fo:letter-spacing="-1.35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74" style:family="text">
      <style:text-properties fo:color="#000000" style:text-outline="false" style:text-line-through-style="solid" style:text-position="0% 100%" style:font-name="함초롬바탕" style:font-name-asian="함초롬바탕" style:font-name-complex="함초롬바탕" fo:font-family="함초롬바탕" style:font-family-asian="함초롬바탕" style:font-family-complex="함초롬바탕" fo:font-size="15.00pt" style:font-size-asian="15.00pt" style:font-size-complex="15.00pt" fo:letter-spacing="-1.65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95%"/>
    </style:style>
    <style:style style:name="P419_1" style:parent-style-name="본문" style:family="paragraph">
      <style:paragraph-properties fo:line-height="86%" fo:text-align="justify" fo:margin-left="0.985cm" fo:margin-right="0cm" fo:text-indent="-0.985cm" fo:margin-top="0.353cm" fo:margin-bottom="0cm" fo:background-color="transparent" fo:border="none" style:shadow="none" style:text-autospace="none" style:vertical-align="auto" style:snap-to-layout-grid="true"/>
    </style:style>
    <style:style style:name="T484" style:family="text">
      <style:text-properties fo:color="#000000" style:text-outline="false" style:text-line-through-style="solid" style:text-position="0% 100%" style:font-name="함초롬바탕" style:font-name-asian="함초롬바탕" style:font-name-complex="함초롬바탕" fo:font-family="함초롬바탕" style:font-family-asian="함초롬바탕" style:font-family-complex="함초롬바탕" fo:font-size="1.00pt" style:font-size-asian="1.00pt" style:font-size-complex="1.00pt" fo:letter-spacing="-0.02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420_1" style:parent-style-name="본문" style:family="paragraph">
      <style:paragraph-properties fo:line-height="85%" fo:text-align="justify" fo:margin-left="0.963cm" fo:margin-right="0cm" fo:text-indent="-0.963cm" fo:margin-top="0.353cm" fo:margin-bottom="0cm" fo:background-color="transparent" fo:border="none" style:shadow="none" style:text-autospace="none" style:vertical-align="auto" style:snap-to-layout-grid="true"/>
    </style:style>
    <style:style style:name="T235" style:family="text">
      <style:text-properties fo:color="#000000" style:text-outline="false" style:text-line-through-style="solid" style:text-position="0% 100%" style:font-name="산돌명조 L" style:font-name-asian="-윤명조120" style:font-name-complex="함초롬바탕" fo:font-family="산돌명조 L" style:font-family-asian="-윤명조120" style:font-family-complex="함초롬바탕" fo:font-size="15.00pt" style:font-size-asian="15.00pt" style:font-size-complex="15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421_0" style:parent-style-name="Standard" style:family="paragraph">
      <style:paragraph-properties fo:line-height="111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23" style:family="text">
      <style:text-properties fo:color="#000000" style:text-outline="false" style:text-line-through-style="solid" style:text-position="0% 100%" style:font-name="함초롬바탕" style:font-name-asian="함초롬바탕" style:font-name-complex="함초롬바탕" fo:font-family="함초롬바탕" style:font-family-asian="함초롬바탕" style:font-family-complex="함초롬바탕" fo:font-size="10.00pt" style:font-size-asian="10.00pt" style:font-size-complex="10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422_0" style:parent-style-name="Standard" style:family="paragraph">
      <style:paragraph-properties fo:line-height="86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236" style:family="text">
      <style:text-properties fo:color="#000000" style:text-outline="false" style:text-line-through-style="solid" style:text-position="0% 100%" style:font-name="-윤명조120" style:font-name-asian="-윤명조120" style:font-name-complex="함초롬바탕" fo:font-family="-윤명조120" style:font-family-asian="-윤명조120" style:font-family-complex="함초롬바탕" fo:font-size="15.00pt" style:font-size-asian="15.00pt" style:font-size-complex="15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466" style:family="text">
      <style:text-properties fo:color="#000000" style:text-outline="false" style:text-line-through-style="solid" style:text-position="0% 100%" style:font-name="-윤명조120" style:font-name-asian="-윤명조120" style:font-name-complex="함초롬바탕" fo:font-family="-윤명조120" style:font-family-asian="-윤명조120" style:font-family-complex="함초롬바탕" fo:font-size="3.00pt" style:font-size-asian="3.00pt" style:font-size-complex="3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6" style:family="text">
      <style:text-properties fo:color="#000000" style:text-outline="false" style:text-line-through-style="solid" style:text-position="0% 100%" style:font-name="산돌명조 L" style:font-name-asian="-윤명조120" style:font-name-complex="휴먼명조" fo:font-family="산돌명조 L" style:font-family-asian="-윤명조120" style:font-family-complex="휴먼명조" fo:font-size="16.00pt" style:font-size-asian="16.00pt" style:font-size-complex="16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able43" style:family="table">
      <style:table-properties style:width="16.802cm" table:align="left" fo:margin="0cm" style:shadow="none" style:may-break-between-rows="true" table:border-model="collapsing"/>
    </style:style>
    <style:style style:name="Table43.A" style:family="table-column">
      <style:table-column-properties style:column-width="4.962cm"/>
    </style:style>
    <style:style style:name="Table43.B" style:family="table-column">
      <style:table-column-properties style:column-width="6.998cm"/>
    </style:style>
    <style:style style:name="Table43.C" style:family="table-column">
      <style:table-column-properties style:column-width="4.842cm"/>
    </style:style>
    <style:style style:name="Table43.1" style:family="table-row">
      <style:table-row-properties style:min-row-height="2.51pt" fo:keep-together="auto"/>
    </style:style>
    <style:style style:name="Table43.A1" style:family="table-cell">
      <style:table-cell-properties style:vertical-align="middle" style:shadow="none" fo:border-top="none" fo:border-bottom="0.012cm dotted #000000" fo:border-left="none" fo:border-right="none" fo:padding-left="0.180cm" fo:padding-right="0.180cm"/>
    </style:style>
    <style:style style:name="Table43.B1" style:family="table-cell">
      <style:table-cell-properties style:vertical-align="middle" style:shadow="none" fo:background-color="#e5e5e5" fo:border="none" fo:padding-left="0.180cm" fo:padding-right="0.180cm"/>
    </style:style>
    <style:style style:name="Table43.C1" style:family="table-cell">
      <style:table-cell-properties style:vertical-align="middle" style:shadow="none" fo:border-top="none" fo:border-bottom="0.012cm dotted #000000" fo:border-left="none" fo:border-right="none" fo:padding-left="0.180cm" fo:padding-right="0.180cm"/>
    </style:style>
    <style:style style:name="Table43.2" style:family="table-row">
      <style:table-row-properties style:min-row-height="8.49pt" fo:keep-together="auto"/>
    </style:style>
    <style:style style:name="Table43.A2" style:family="table-cell">
      <style:table-cell-properties style:vertical-align="middle" style:shadow="none" fo:border-top="0.012cm dotted #000000" fo:border-bottom="none" fo:border-left="0.012cm dotted #000000" fo:border-right="none" fo:padding-left="0.180cm" fo:padding-right="0.180cm"/>
    </style:style>
    <style:style style:name="Table43.C2" style:family="table-cell">
      <style:table-cell-properties style:vertical-align="middle" style:shadow="none" fo:border-top="0.012cm dotted #000000" fo:border-bottom="none" fo:border-left="none" fo:border-right="0.012cm dotted #000000" fo:padding-left="0.180cm" fo:padding-right="0.180cm"/>
    </style:style>
    <style:style style:name="Table43.3" style:family="table-row">
      <style:table-row-properties style:min-row-height="119.16pt" fo:keep-together="auto"/>
    </style:style>
    <style:style style:name="Table43.A3" style:family="table-cell">
      <style:table-cell-properties style:vertical-align="middle" style:shadow="none" fo:border-top="none" fo:border-bottom="0.012cm dotted #000000" fo:border-left="0.012cm dotted #000000" fo:border-right="0.012cm dotted #000000" fo:padding-left="0.180cm" fo:padding-right="0.180cm"/>
    </style:style>
    <style:style style:name="T465" style:family="text">
      <style:text-properties fo:color="#000000" style:text-outline="false" style:text-line-through-style="solid" style:text-position="0% 100%" style:font-name="산돌명조 L" style:font-name-asian="-윤명조120" style:font-name-complex="휴먼명조" fo:font-family="산돌명조 L" style:font-family-asian="-윤명조120" style:font-family-complex="휴먼명조" fo:font-size="13.00pt" style:font-size-asian="13.00pt" style:font-size-complex="13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423_17" style:parent-style-name="선그리기" style:family="paragraph">
      <style:paragraph-properties fo:line-height="154%" fo:text-align="center" fo:margin-left="1.422cm" fo:margin-right="0cm" fo:text-indent="-1.422cm" fo:margin-top="0cm" fo:margin-bottom="0cm" fo:background-color="transparent" fo:border="none" style:shadow="none" style:text-autospace="none" style:vertical-align="auto" style:snap-to-layout-grid="false"/>
    </style:style>
    <style:style style:name="Table44" style:family="table">
      <style:table-properties style:width="16.802cm" table:align="left" fo:margin="0cm" style:shadow="none" style:may-break-between-rows="true" table:border-model="collapsing"/>
    </style:style>
    <style:style style:name="Table44.A" style:family="table-column">
      <style:table-column-properties style:column-width="4.962cm"/>
    </style:style>
    <style:style style:name="Table44.B" style:family="table-column">
      <style:table-column-properties style:column-width="6.998cm"/>
    </style:style>
    <style:style style:name="Table44.C" style:family="table-column">
      <style:table-column-properties style:column-width="4.842cm"/>
    </style:style>
    <style:style style:name="Table44.1" style:family="table-row">
      <style:table-row-properties style:min-row-height="2.51pt" fo:keep-together="auto"/>
    </style:style>
    <style:style style:name="Table44.A1" style:family="table-cell">
      <style:table-cell-properties style:vertical-align="middle" style:shadow="none" fo:border-top="none" fo:border-bottom="0.012cm dotted #000000" fo:border-left="none" fo:border-right="none" fo:padding-left="0.180cm" fo:padding-right="0.180cm"/>
    </style:style>
    <style:style style:name="Table44.B1" style:family="table-cell">
      <style:table-cell-properties style:vertical-align="middle" style:shadow="none" fo:background-color="#e5e5e5" fo:border="none" fo:padding-left="0.180cm" fo:padding-right="0.180cm"/>
    </style:style>
    <style:style style:name="Table44.C1" style:family="table-cell">
      <style:table-cell-properties style:vertical-align="middle" style:shadow="none" fo:border-top="none" fo:border-bottom="0.012cm dotted #000000" fo:border-left="none" fo:border-right="none" fo:padding-left="0.180cm" fo:padding-right="0.180cm"/>
    </style:style>
    <style:style style:name="Table44.2" style:family="table-row">
      <style:table-row-properties style:min-row-height="8.49pt" fo:keep-together="auto"/>
    </style:style>
    <style:style style:name="Table44.A2" style:family="table-cell">
      <style:table-cell-properties style:vertical-align="middle" style:shadow="none" fo:border-top="0.012cm dotted #000000" fo:border-bottom="none" fo:border-left="0.012cm dotted #000000" fo:border-right="none" fo:padding-left="0.180cm" fo:padding-right="0.180cm"/>
    </style:style>
    <style:style style:name="Table44.C2" style:family="table-cell">
      <style:table-cell-properties style:vertical-align="middle" style:shadow="none" fo:border-top="0.012cm dotted #000000" fo:border-bottom="none" fo:border-left="none" fo:border-right="0.012cm dotted #000000" fo:padding-left="0.180cm" fo:padding-right="0.180cm"/>
    </style:style>
    <style:style style:name="Table44.3" style:family="table-row">
      <style:table-row-properties style:min-row-height="124.52pt" fo:keep-together="auto"/>
    </style:style>
    <style:style style:name="Table44.A3" style:family="table-cell">
      <style:table-cell-properties style:vertical-align="middle" style:shadow="none" fo:border-top="none" fo:border-bottom="0.012cm dotted #000000" fo:border-left="0.012cm dotted #000000" fo:border-right="0.012cm dotted #000000" fo:padding-left="0.180cm" fo:padding-right="0.180cm"/>
    </style:style>
    <style:style style:name="Table46" style:family="table">
      <style:table-properties style:width="16.894cm" table:align="left" fo:margin="0cm" style:shadow="none" style:may-break-between-rows="false" table:border-model="collapsing"/>
    </style:style>
    <style:style style:name="Table46.A" style:family="table-column">
      <style:table-column-properties style:column-width="3.125cm"/>
    </style:style>
    <style:style style:name="Table46.B" style:family="table-column">
      <style:table-column-properties style:column-width="3.522cm"/>
    </style:style>
    <style:style style:name="Table46.C" style:family="table-column">
      <style:table-column-properties style:column-width="1.602cm"/>
    </style:style>
    <style:style style:name="Table46.D" style:family="table-column">
      <style:table-column-properties style:column-width="3.223cm"/>
    </style:style>
    <style:style style:name="Table46.E" style:family="table-column">
      <style:table-column-properties style:column-width="2.526cm"/>
    </style:style>
    <style:style style:name="Table46.F" style:family="table-column">
      <style:table-column-properties style:column-width="2.896cm"/>
    </style:style>
    <style:style style:name="Table46.1" style:family="table-row">
      <style:table-row-properties style:min-row-height="37.12pt" fo:keep-together="auto"/>
    </style:style>
    <style:style style:name="Table46.A1" style:family="table-cell">
      <style:table-cell-properties style:vertical-align="middle" style:shadow="none" fo:background-color="#e3e3e3" fo:border-top="0.04cm solid #000000" fo:border-bottom="0.012cm solid #000000" fo:border-left="0.04cm solid #000000" fo:border-right="0.012cm solid #000000" fo:padding="0.049cm"/>
    </style:style>
    <style:style style:name="Table46.B1" style:family="table-cell">
      <style:table-cell-properties style:vertical-align="middle" style:shadow="none" fo:border-top="0.04cm solid #000000" fo:border-bottom="0.012cm solid #000000" fo:border-left="0.012cm solid #000000" fo:border-right="0.012cm solid #000000" fo:padding="0.049cm"/>
    </style:style>
    <style:style style:name="Table46.D1" style:family="table-cell">
      <style:table-cell-properties style:vertical-align="middle" style:shadow="none" fo:background-color="#e3e3e3" fo:border-top="0.04cm solid #000000" fo:border-bottom="0.012cm solid #000000" fo:border-left="0.012cm solid #000000" fo:border-right="0.012cm solid #000000" fo:padding="0.049cm"/>
    </style:style>
    <style:style style:name="Table46.E1" style:family="table-cell">
      <style:table-cell-properties style:vertical-align="middle" style:shadow="none" fo:border-top="0.04cm solid #000000" fo:border-bottom="0.012cm solid #000000" fo:border-left="0.012cm solid #000000" fo:border-right="0.04cm solid #000000" fo:padding="0.049cm"/>
    </style:style>
    <style:style style:name="Table46.2" style:family="table-row">
      <style:table-row-properties style:min-row-height="24.29pt" fo:keep-together="auto"/>
    </style:style>
    <style:style style:name="Table46.A2" style:family="table-cell">
      <style:table-cell-properties style:vertical-align="middle" style:shadow="none" fo:background-color="#e3e3e3" fo:border-top="0.012cm solid #000000" fo:border-bottom="0.012cm solid #000000" fo:border-left="0.04cm solid #000000" fo:border-right="0.012cm solid #000000" fo:padding="0.049cm"/>
    </style:style>
    <style:style style:name="Table46.B2" style:family="table-cell">
      <style:table-cell-properties style:vertical-align="middle" style:shadow="none" fo:border-top="0.012cm solid #000000" fo:border-bottom="0.012cm solid #000000" fo:border-left="0.012cm solid #000000" fo:border-right="0.04cm solid #000000" fo:padding="0.049cm"/>
    </style:style>
    <style:style style:name="Table46.3" style:family="table-row">
      <style:table-row-properties style:min-row-height="24.29pt" fo:keep-together="auto"/>
    </style:style>
    <style:style style:name="Table46.A3" style:family="table-cell">
      <style:table-cell-properties style:vertical-align="middle" style:shadow="none" fo:background-color="#e3e3e3" fo:border-top="0.012cm solid #000000" fo:border-bottom="0.012cm solid #000000" fo:border-left="0.04cm solid #000000" fo:border-right="0.012cm solid #000000" fo:padding="0.049cm"/>
    </style:style>
    <style:style style:name="Table46.B3" style:family="table-cell">
      <style:table-cell-properties style:vertical-align="middle" style:shadow="none" fo:border="0.012cm solid #000000" fo:padding="0.049cm"/>
    </style:style>
    <style:style style:name="Table46.D3" style:family="table-cell">
      <style:table-cell-properties style:vertical-align="middle" style:shadow="none" fo:background-color="#e3e3e3" fo:border="0.012cm solid #000000" fo:padding="0.049cm"/>
    </style:style>
    <style:style style:name="Table46.E3" style:family="table-cell">
      <style:table-cell-properties style:vertical-align="middle" style:shadow="none" fo:border-top="0.012cm solid #000000" fo:border-bottom="0.012cm solid #000000" fo:border-left="0.012cm solid #000000" fo:border-right="0.04cm solid #000000" fo:padding="0.049cm"/>
    </style:style>
    <style:style style:name="Table46.4" style:family="table-row">
      <style:table-row-properties style:min-row-height="24.29pt" fo:keep-together="auto"/>
    </style:style>
    <style:style style:name="Table46.A4" style:family="table-cell">
      <style:table-cell-properties style:vertical-align="middle" style:shadow="none" fo:background-color="#e3e3e3" fo:border-top="0.012cm solid #000000" fo:border-bottom="0.012cm solid #000000" fo:border-left="0.04cm solid #000000" fo:border-right="0.012cm solid #000000" fo:padding="0.049cm"/>
    </style:style>
    <style:style style:name="Table46.B4" style:family="table-cell">
      <style:table-cell-properties style:vertical-align="middle" style:shadow="none" fo:border="0.012cm solid #000000" fo:padding="0.049cm"/>
    </style:style>
    <style:style style:name="Table46.D4" style:family="table-cell">
      <style:table-cell-properties style:vertical-align="middle" style:shadow="none" fo:background-color="#e3e3e3" fo:border="0.012cm solid #000000" fo:padding="0.049cm"/>
    </style:style>
    <style:style style:name="Table46.E4" style:family="table-cell">
      <style:table-cell-properties style:vertical-align="middle" style:shadow="none" fo:border-top="0.012cm solid #000000" fo:border-bottom="0.012cm solid #000000" fo:border-left="0.012cm solid #000000" fo:border-right="0.04cm solid #000000" fo:padding="0.049cm"/>
    </style:style>
    <style:style style:name="Table46.5" style:family="table-row">
      <style:table-row-properties style:min-row-height="45.09pt" fo:keep-together="auto"/>
    </style:style>
    <style:style style:name="Table46.A5" style:family="table-cell">
      <style:table-cell-properties style:vertical-align="middle" style:shadow="none" fo:background-color="#e3e3e3" fo:border-top="0.012cm solid #000000" fo:border-bottom="0.012cm solid #000000" fo:border-left="0.04cm solid #000000" fo:border-right="0.012cm solid #000000" fo:padding="0.049cm"/>
    </style:style>
    <style:style style:name="Table46.B5" style:family="table-cell">
      <style:table-cell-properties style:vertical-align="middle" style:shadow="none" fo:border="0.012cm solid #000000" fo:padding="0.049cm"/>
    </style:style>
    <style:style style:name="Table46.D5" style:family="table-cell">
      <style:table-cell-properties style:vertical-align="middle" style:shadow="none" fo:background-color="#e3e3e3" fo:border="0.012cm solid #000000" fo:padding="0.049cm"/>
    </style:style>
    <style:style style:name="Table46.E5" style:family="table-cell">
      <style:table-cell-properties style:vertical-align="middle" style:shadow="none" fo:border-top="0.012cm solid #000000" fo:border-bottom="0.012cm solid #000000" fo:border-left="0.012cm solid #000000" fo:border-right="0.04cm solid #000000" fo:padding="0.049cm"/>
    </style:style>
    <style:style style:name="Table46.6" style:family="table-row">
      <style:table-row-properties style:min-row-height="37.12pt" fo:keep-together="auto"/>
    </style:style>
    <style:style style:name="Table46.A6" style:family="table-cell">
      <style:table-cell-properties style:vertical-align="middle" style:shadow="none" fo:background-color="#e3e3e3" fo:border-top="0.012cm solid #000000" fo:border-bottom="0.012cm solid #000000" fo:border-left="0.04cm solid #000000" fo:border-right="0.012cm solid #000000" fo:padding="0.049cm"/>
    </style:style>
    <style:style style:name="Table46.B6" style:family="table-cell">
      <style:table-cell-properties style:vertical-align="middle" style:shadow="none" fo:border="0.012cm solid #000000" fo:padding="0.049cm"/>
    </style:style>
    <style:style style:name="Table46.D6" style:family="table-cell">
      <style:table-cell-properties style:vertical-align="middle" style:shadow="none" fo:background-color="#e3e3e3" fo:border="0.012cm solid #000000" fo:padding="0.049cm"/>
    </style:style>
    <style:style style:name="Table46.E6" style:family="table-cell">
      <style:table-cell-properties style:vertical-align="middle" style:shadow="none" fo:border-top="0.012cm solid #000000" fo:border-bottom="0.012cm solid #000000" fo:border-left="0.012cm solid #000000" fo:border-right="0.04cm solid #000000" fo:padding="0.049cm"/>
    </style:style>
    <style:style style:name="Table46.7" style:family="table-row">
      <style:table-row-properties style:min-row-height="27.12pt" fo:keep-together="auto"/>
    </style:style>
    <style:style style:name="Table46.A7" style:family="table-cell">
      <style:table-cell-properties style:vertical-align="middle" style:shadow="none" fo:border-top="0.012cm solid #000000" fo:border-bottom="0.012cm solid #000000" fo:border-left="0.04cm solid #000000" fo:border-right="0.04cm solid #000000" fo:padding="0.049cm"/>
    </style:style>
    <style:style style:name="Table46.8" style:family="table-row">
      <style:table-row-properties style:min-row-height="29.91pt" fo:keep-together="auto"/>
    </style:style>
    <style:style style:name="Table46.A8" style:family="table-cell">
      <style:table-cell-properties style:vertical-align="middle" style:shadow="none" fo:background-color="#e3e3e3" fo:border-top="0.012cm solid #000000" fo:border-bottom="0.012cm solid #000000" fo:border-left="0.04cm solid #000000" fo:border-right="0.012cm solid #000000" fo:padding="0.049cm"/>
    </style:style>
    <style:style style:name="Table46.B8" style:family="table-cell">
      <style:table-cell-properties style:vertical-align="middle" style:shadow="none" fo:border="0.012cm solid #000000" fo:padding="0.049cm"/>
    </style:style>
    <style:style style:name="Table46.C8" style:family="table-cell">
      <style:table-cell-properties style:vertical-align="middle" style:shadow="none" fo:border-top="0.012cm solid #000000" fo:border-bottom="0.012cm solid #000000" fo:border-left="0.012cm solid #000000" fo:border-right="0.04cm solid #000000" fo:padding="0.049cm"/>
    </style:style>
    <style:style style:name="Table46.9" style:family="table-row">
      <style:table-row-properties style:min-row-height="24.86pt" fo:keep-together="auto"/>
    </style:style>
    <style:style style:name="Table46.B9" style:family="table-cell">
      <style:table-cell-properties style:vertical-align="middle" style:shadow="none" fo:border="0.012cm solid #000000" fo:padding="0.049cm"/>
    </style:style>
    <style:style style:name="Table46.C9" style:family="table-cell">
      <style:table-cell-properties style:vertical-align="middle" style:shadow="none" fo:border-top="0.012cm solid #000000" fo:border-bottom="0.012cm solid #000000" fo:border-left="0.012cm solid #000000" fo:border-right="0.04cm solid #000000" fo:padding="0.049cm"/>
    </style:style>
    <style:style style:name="Table46.10" style:family="table-row">
      <style:table-row-properties style:min-row-height="24.86pt" fo:keep-together="auto"/>
    </style:style>
    <style:style style:name="Table46.B10" style:family="table-cell">
      <style:table-cell-properties style:vertical-align="middle" style:shadow="none" fo:border="0.012cm solid #000000" fo:padding="0.049cm"/>
    </style:style>
    <style:style style:name="Table46.C10" style:family="table-cell">
      <style:table-cell-properties style:vertical-align="middle" style:shadow="none" fo:border-top="0.012cm solid #000000" fo:border-bottom="0.012cm solid #000000" fo:border-left="0.012cm solid #000000" fo:border-right="0.04cm solid #000000" fo:padding="0.049cm"/>
    </style:style>
    <style:style style:name="Table46.11" style:family="table-row">
      <style:table-row-properties style:min-row-height="24.86pt" fo:keep-together="auto"/>
    </style:style>
    <style:style style:name="Table46.B11" style:family="table-cell">
      <style:table-cell-properties style:vertical-align="middle" style:shadow="none" fo:border="0.012cm solid #000000" fo:padding="0.049cm"/>
    </style:style>
    <style:style style:name="Table46.C11" style:family="table-cell">
      <style:table-cell-properties style:vertical-align="middle" style:shadow="none" fo:border-top="0.012cm solid #000000" fo:border-bottom="0.012cm solid #000000" fo:border-left="0.012cm solid #000000" fo:border-right="0.04cm solid #000000" fo:padding="0.049cm"/>
    </style:style>
    <style:style style:name="Table46.12" style:family="table-row">
      <style:table-row-properties style:min-row-height="30.36pt" fo:keep-together="auto"/>
    </style:style>
    <style:style style:name="Table46.A12" style:family="table-cell">
      <style:table-cell-properties style:vertical-align="middle" style:shadow="none" fo:background-color="#e3e3e3" fo:border-top="0.012cm solid #000000" fo:border-bottom="0.012cm solid #000000" fo:border-left="0.04cm solid #000000" fo:border-right="0.012cm solid #000000" fo:padding="0.049cm"/>
    </style:style>
    <style:style style:name="Table46.B12" style:family="table-cell">
      <style:table-cell-properties style:vertical-align="middle" style:shadow="none" fo:border="0.012cm solid #000000" fo:padding="0.049cm"/>
    </style:style>
    <style:style style:name="Table46.C12" style:family="table-cell">
      <style:table-cell-properties style:vertical-align="middle" style:shadow="none" fo:border-top="0.012cm solid #000000" fo:border-bottom="0.012cm solid #000000" fo:border-left="0.012cm solid #000000" fo:border-right="0.04cm solid #000000" fo:padding="0.049cm"/>
    </style:style>
    <style:style style:name="Table46.13" style:family="table-row">
      <style:table-row-properties style:min-row-height="26.50pt" fo:keep-together="auto"/>
    </style:style>
    <style:style style:name="Table46.B13" style:family="table-cell">
      <style:table-cell-properties style:vertical-align="middle" style:shadow="none" fo:border="0.012cm solid #000000" fo:padding="0.049cm"/>
    </style:style>
    <style:style style:name="Table46.C13" style:family="table-cell">
      <style:table-cell-properties style:vertical-align="middle" style:shadow="none" fo:border-top="0.012cm solid #000000" fo:border-bottom="0.012cm solid #000000" fo:border-left="0.012cm solid #000000" fo:border-right="0.04cm solid #000000" fo:padding="0.049cm"/>
    </style:style>
    <style:style style:name="Table46.14" style:family="table-row">
      <style:table-row-properties style:min-row-height="26.50pt" fo:keep-together="auto"/>
    </style:style>
    <style:style style:name="Table46.B14" style:family="table-cell">
      <style:table-cell-properties style:vertical-align="middle" style:shadow="none" fo:border="0.012cm solid #000000" fo:padding="0.049cm"/>
    </style:style>
    <style:style style:name="Table46.C14" style:family="table-cell">
      <style:table-cell-properties style:vertical-align="middle" style:shadow="none" fo:border-top="0.012cm solid #000000" fo:border-bottom="0.012cm solid #000000" fo:border-left="0.012cm solid #000000" fo:border-right="0.04cm solid #000000" fo:padding="0.049cm"/>
    </style:style>
    <style:style style:name="Table46.15" style:family="table-row">
      <style:table-row-properties style:min-row-height="26.50pt" fo:keep-together="auto"/>
    </style:style>
    <style:style style:name="Table46.B15" style:family="table-cell">
      <style:table-cell-properties style:vertical-align="middle" style:shadow="none" fo:border="0.012cm solid #000000" fo:padding="0.049cm"/>
    </style:style>
    <style:style style:name="Table46.C15" style:family="table-cell">
      <style:table-cell-properties style:vertical-align="middle" style:shadow="none" fo:border-top="0.012cm solid #000000" fo:border-bottom="0.012cm solid #000000" fo:border-left="0.012cm solid #000000" fo:border-right="0.04cm solid #000000" fo:padding="0.049cm"/>
    </style:style>
    <style:style style:name="Table46.16" style:family="table-row">
      <style:table-row-properties style:min-row-height="26.50pt" fo:keep-together="auto"/>
    </style:style>
    <style:style style:name="Table46.B16" style:family="table-cell">
      <style:table-cell-properties style:vertical-align="middle" style:shadow="none" fo:border="0.012cm solid #000000" fo:padding="0.049cm"/>
    </style:style>
    <style:style style:name="Table46.C16" style:family="table-cell">
      <style:table-cell-properties style:vertical-align="middle" style:shadow="none" fo:border-top="0.012cm solid #000000" fo:border-bottom="0.012cm solid #000000" fo:border-left="0.012cm solid #000000" fo:border-right="0.04cm solid #000000" fo:padding="0.049cm"/>
    </style:style>
    <style:style style:name="Table46.17" style:family="table-row">
      <style:table-row-properties style:min-row-height="29.95pt" fo:keep-together="auto"/>
    </style:style>
    <style:style style:name="Table46.A17" style:family="table-cell">
      <style:table-cell-properties style:vertical-align="middle" style:shadow="none" fo:background-color="#e3e3e3" fo:border-top="0.012cm solid #000000" fo:border-bottom="0.04cm solid #000000" fo:border-left="0.04cm solid #000000" fo:border-right="0.012cm solid #000000" fo:padding="0.049cm"/>
    </style:style>
    <style:style style:name="Table46.B17" style:family="table-cell">
      <style:table-cell-properties style:vertical-align="middle" style:shadow="none" fo:border="0.012cm solid #000000" fo:padding="0.049cm"/>
    </style:style>
    <style:style style:name="Table46.C17" style:family="table-cell">
      <style:table-cell-properties style:vertical-align="middle" style:shadow="none" fo:border="0.012cm solid #000000" fo:padding="0.049cm"/>
    </style:style>
    <style:style style:name="Table46.F17" style:family="table-cell">
      <style:table-cell-properties style:vertical-align="middle" style:shadow="none" fo:border-top="0.012cm solid #000000" fo:border-bottom="0.012cm solid #000000" fo:border-left="0.012cm solid #000000" fo:border-right="0.04cm solid #000000" fo:padding="0.049cm"/>
    </style:style>
    <style:style style:name="Table46.18" style:family="table-row">
      <style:table-row-properties style:min-row-height="34.29pt" fo:keep-together="auto"/>
    </style:style>
    <style:style style:name="Table46.B18" style:family="table-cell">
      <style:table-cell-properties style:vertical-align="middle" style:shadow="none" fo:border="0.012cm solid #000000" fo:padding="0.049cm"/>
    </style:style>
    <style:style style:name="Table46.C18" style:family="table-cell">
      <style:table-cell-properties style:vertical-align="middle" style:shadow="none" fo:border="0.012cm solid #000000" fo:padding="0.049cm"/>
    </style:style>
    <style:style style:name="Table46.F18" style:family="table-cell">
      <style:table-cell-properties style:vertical-align="middle" style:shadow="none" fo:border-top="0.012cm solid #000000" fo:border-bottom="0.012cm solid #000000" fo:border-left="0.012cm solid #000000" fo:border-right="0.04cm solid #000000" fo:padding="0.049cm"/>
    </style:style>
    <style:style style:name="Table46.19" style:family="table-row">
      <style:table-row-properties style:min-row-height="34.29pt" fo:keep-together="auto"/>
    </style:style>
    <style:style style:name="Table46.B19" style:family="table-cell">
      <style:table-cell-properties style:vertical-align="middle" style:shadow="none" fo:border-top="0.012cm solid #000000" fo:border-bottom="0.04cm solid #000000" fo:border-left="0.012cm solid #000000" fo:border-right="0.012cm solid #000000" fo:padding="0.049cm"/>
    </style:style>
    <style:style style:name="Table46.C19" style:family="table-cell">
      <style:table-cell-properties style:vertical-align="middle" style:shadow="none" fo:border-top="0.012cm solid #000000" fo:border-bottom="0.04cm solid #000000" fo:border-left="0.012cm solid #000000" fo:border-right="0.012cm solid #000000" fo:padding="0.049cm"/>
    </style:style>
    <style:style style:name="Table46.F19" style:family="table-cell">
      <style:table-cell-properties style:vertical-align="middle" style:shadow="none" fo:border-top="0.012cm solid #000000" fo:border-bottom="0.04cm solid #000000" fo:border-left="0.012cm solid #000000" fo:border-right="0.04cm solid #000000" fo:padding="0.049cm"/>
    </style:style>
    <style:style style:name="P136_0" style:parent-style-name="Standard" style:family="paragraph">
      <style:paragraph-properties fo:line-height="160%" fo:text-align="start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able47" style:family="table">
      <style:table-properties style:width="16.572cm" table:align="left" fo:margin="0cm" style:shadow="none" style:may-break-between-rows="false" table:border-model="collapsing"/>
    </style:style>
    <style:style style:name="Table47.A" style:family="table-column">
      <style:table-column-properties style:column-width="6.855cm"/>
    </style:style>
    <style:style style:name="Table47.B" style:family="table-column">
      <style:table-column-properties style:column-width="7.537cm"/>
    </style:style>
    <style:style style:name="Table47.C" style:family="table-column">
      <style:table-column-properties style:column-width="2.179cm"/>
    </style:style>
    <style:style style:name="Table47.1" style:family="table-row">
      <style:table-row-properties style:min-row-height="30.98pt" fo:keep-together="auto"/>
    </style:style>
    <style:style style:name="Table47.A1" style:family="table-cell">
      <style:table-cell-properties style:vertical-align="middle" style:shadow="none" fo:background-color="#e3e3e3" fo:border-top="0.04cm solid #000000" fo:border-bottom="0.01cm solid #000000" fo:border-left="0.04cm solid #000000" fo:border-right="0.01cm solid #000000" fo:padding="0.049cm"/>
    </style:style>
    <style:style style:name="Table47.B1" style:family="table-cell">
      <style:table-cell-properties style:vertical-align="middle" style:shadow="none" fo:background-color="#e3e3e3" fo:border-top="0.04cm solid #000000" fo:border-bottom="0.01cm solid #000000" fo:border-left="0.01cm solid #000000" fo:border-right="0.012cm solid #000000" fo:padding="0.049cm"/>
    </style:style>
    <style:style style:name="Table47.C1" style:family="table-cell">
      <style:table-cell-properties style:vertical-align="middle" style:shadow="none" fo:background-color="#e3e3e3" fo:border-top="0.04cm solid #000000" fo:border-bottom="0.01cm solid #000000" fo:border-left="0.012cm solid #000000" fo:border-right="0.04cm solid #000000" fo:padding="0.049cm"/>
    </style:style>
    <style:style style:name="Table47.2" style:family="table-row">
      <style:table-row-properties style:min-row-height="75.37pt" fo:keep-together="auto"/>
    </style:style>
    <style:style style:name="Table47.A2" style:family="table-cell">
      <style:table-cell-properties style:vertical-align="middle" style:shadow="none" fo:border-top="0.01cm solid #000000" fo:border-bottom="0.012cm solid #000000" fo:border-left="0.04cm solid #000000" fo:border-right="0.01cm solid #000000" fo:padding="0.049cm"/>
    </style:style>
    <style:style style:name="Table47.B2" style:family="table-cell">
      <style:table-cell-properties style:vertical-align="middle" style:shadow="none" fo:border-top="0.01cm solid #000000" fo:border-bottom="0.012cm solid #000000" fo:border-left="0.01cm solid #000000" fo:border-right="0.012cm solid #000000" fo:padding="0.049cm"/>
    </style:style>
    <style:style style:name="Table47.C2" style:family="table-cell">
      <style:table-cell-properties style:vertical-align="middle" style:shadow="none" fo:border-top="0.01cm solid #000000" fo:border-bottom="0.012cm solid #000000" fo:border-left="0.012cm solid #000000" fo:border-right="0.04cm solid #000000" fo:padding="0.049cm"/>
    </style:style>
    <style:style style:name="Table47.3" style:family="table-row">
      <style:table-row-properties style:min-row-height="81.10pt" fo:keep-together="auto"/>
    </style:style>
    <style:style style:name="Table47.A3" style:family="table-cell">
      <style:table-cell-properties style:vertical-align="middle" style:shadow="none" fo:border-top="0.012cm solid #000000" fo:border-bottom="0.012cm solid #000000" fo:border-left="0.04cm solid #000000" fo:border-right="0.01cm solid #000000" fo:padding="0.049cm"/>
    </style:style>
    <style:style style:name="Table47.B3" style:family="table-cell">
      <style:table-cell-properties style:vertical-align="middle" style:shadow="none" fo:border-top="0.012cm solid #000000" fo:border-bottom="0.01cm solid #000000" fo:border-left="0.01cm solid #000000" fo:border-right="0.012cm solid #000000" fo:padding="0.049cm"/>
    </style:style>
    <style:style style:name="Table47.C3" style:family="table-cell">
      <style:table-cell-properties style:vertical-align="middle" style:shadow="none" fo:border-top="0.012cm solid #000000" fo:border-bottom="0.01cm solid #000000" fo:border-left="0.012cm solid #000000" fo:border-right="0.04cm solid #000000" fo:padding="0.049cm"/>
    </style:style>
    <style:style style:name="Table47.4" style:family="table-row">
      <style:table-row-properties style:min-row-height="100.15pt" fo:keep-together="auto"/>
    </style:style>
    <style:style style:name="Table47.A4" style:family="table-cell">
      <style:table-cell-properties style:vertical-align="middle" style:shadow="none" fo:border-top="0.012cm solid #000000" fo:border-bottom="0.012cm solid #000000" fo:border-left="0.04cm solid #000000" fo:border-right="0.01cm solid #000000" fo:padding="0.049cm"/>
    </style:style>
    <style:style style:name="Table47.B4" style:family="table-cell">
      <style:table-cell-properties style:vertical-align="middle" style:shadow="none" fo:border-top="0.01cm solid #000000" fo:border-bottom="0.012cm solid #000000" fo:border-left="0.01cm solid #000000" fo:border-right="0.012cm solid #000000" fo:padding="0.049cm"/>
    </style:style>
    <style:style style:name="Table47.C4" style:family="table-cell">
      <style:table-cell-properties style:vertical-align="middle" style:shadow="none" fo:border-top="0.01cm solid #000000" fo:border-bottom="0.012cm solid #000000" fo:border-left="0.012cm solid #000000" fo:border-right="0.04cm solid #000000" fo:padding="0.049cm"/>
    </style:style>
    <style:style style:name="Table47.5" style:family="table-row">
      <style:table-row-properties style:min-row-height="83.17pt" fo:keep-together="auto"/>
    </style:style>
    <style:style style:name="Table47.A5" style:family="table-cell">
      <style:table-cell-properties style:vertical-align="middle" style:shadow="none" fo:border-top="0.012cm solid #000000" fo:border-bottom="0.04cm solid #000000" fo:border-left="0.04cm solid #000000" fo:border-right="0.01cm solid #000000" fo:padding="0.049cm"/>
    </style:style>
    <style:style style:name="Table47.B5" style:family="table-cell">
      <style:table-cell-properties style:vertical-align="middle" style:shadow="none" fo:border-top="0.012cm solid #000000" fo:border-bottom="0.04cm solid #000000" fo:border-left="0.01cm solid #000000" fo:border-right="0.012cm solid #000000" fo:padding="0.049cm"/>
    </style:style>
    <style:style style:name="Table47.C5" style:family="table-cell">
      <style:table-cell-properties style:vertical-align="middle" style:shadow="none" fo:border-top="0.012cm solid #000000" fo:border-bottom="0.04cm solid #000000" fo:border-left="0.012cm solid #000000" fo:border-right="0.04cm solid #000000" fo:padding="0.049cm"/>
    </style:style>
    <style:style style:name="T181" style:family="text">
      <style:text-properties fo:color="#000000" style:text-outline="false" style:text-line-through-style="solid" style:text-position="0% 100%" style:font-name="HCI Poppy" style:font-name-asian="휴먼명조" style:font-name-complex="함초롬바탕" fo:font-family="HCI Poppy" style:font-family-asian="휴먼명조" style:font-family-complex="함초롬바탕" fo:font-size="14.00pt" style:font-size-asian="14.00pt" style:font-size-complex="14.00pt" fo:letter-spacing="0.84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182" style:family="text">
      <style:text-properties fo:color="#000000" style:text-outline="false" style:text-line-through-style="solid" style:text-position="0% 100%" style:font-name="HCI Poppy" style:font-name-asian="휴먼명조" style:font-name-complex="함초롬바탕" fo:font-family="HCI Poppy" style:font-family-asian="휴먼명조" style:font-family-complex="함초롬바탕" fo:font-size="14.00pt" style:font-size-asian="14.00pt" style:font-size-complex="14.00pt" fo:letter-spacing="-0.7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183" style:family="text">
      <style:text-properties fo:color="#000000" style:text-outline="false" style:text-line-through-style="solid" style:text-position="0% 100%" style:font-name="HCI Poppy" style:font-name-asian="휴먼명조" style:font-name-complex="함초롬바탕" fo:font-family="HCI Poppy" style:font-family-asian="휴먼명조" style:font-family-complex="함초롬바탕" fo:font-size="14.00pt" style:font-size-asian="14.00pt" style:font-size-complex="14.00pt" fo:letter-spacing="-0.7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able48" style:family="table">
      <style:table-properties style:width="16.479cm" table:align="left" fo:margin="0cm" style:shadow="none" style:may-break-between-rows="true" table:border-model="collapsing"/>
    </style:style>
    <style:style style:name="Table48.A" style:family="table-column">
      <style:table-column-properties style:column-width="3.336cm"/>
    </style:style>
    <style:style style:name="Table48.B" style:family="table-column">
      <style:table-column-properties style:column-width="4.554cm"/>
    </style:style>
    <style:style style:name="Table48.C" style:family="table-column">
      <style:table-column-properties style:column-width="0.699cm"/>
    </style:style>
    <style:style style:name="Table48.D" style:family="table-column">
      <style:table-column-properties style:column-width="1.098cm"/>
    </style:style>
    <style:style style:name="Table48.E" style:family="table-column">
      <style:table-column-properties style:column-width="0.833cm"/>
    </style:style>
    <style:style style:name="Table48.F" style:family="table-column">
      <style:table-column-properties style:column-width="1.233cm"/>
    </style:style>
    <style:style style:name="Table48.G" style:family="table-column">
      <style:table-column-properties style:column-width="4.725cm"/>
    </style:style>
    <style:style style:name="Table48.1" style:family="table-row">
      <style:table-row-properties style:min-row-height="24.15pt" fo:keep-together="auto"/>
    </style:style>
    <style:style style:name="Table48.A1" style:family="table-cell">
      <style:table-cell-properties style:shadow="none" fo:border-top="none" fo:border-bottom="0.04cm solid #000000" fo:border-left="none" fo:border-right="none" fo:padding="0.100cm"/>
    </style:style>
    <style:style style:name="Table48.E1" style:family="table-cell">
      <style:table-cell-properties style:vertical-align="bottom" style:shadow="none" fo:border-top="none" fo:border-bottom="0.04cm solid #000000" fo:border-left="none" fo:border-right="none" fo:padding="0.100cm"/>
    </style:style>
    <style:style style:name="Table48.2" style:family="table-row">
      <style:table-row-properties style:min-row-height="38.64pt" fo:keep-together="auto"/>
    </style:style>
    <style:style style:name="Table48.A2" style:family="table-cell">
      <style:table-cell-properties style:vertical-align="middle" style:shadow="none" fo:border-top="0.04cm solid #000000" fo:border-bottom="0.03cm solid #000000" fo:border-left="0.04cm solid #000000" fo:border-right="0.04cm solid #000000" fo:padding="0.100cm"/>
    </style:style>
    <style:style style:name="Table48.3" style:family="table-row">
      <style:table-row-properties style:min-row-height="31.81pt" fo:keep-together="auto"/>
    </style:style>
    <style:style style:name="Table48.A3" style:family="table-cell">
      <style:table-cell-properties style:vertical-align="middle" style:shadow="none" fo:border-top="0.03cm solid #000000" fo:border-bottom="0.012cm solid #000000" fo:border-left="0.04cm solid #000000" fo:border-right="0.012cm solid #000000" fo:padding="0.100cm"/>
    </style:style>
    <style:style style:name="Table48.B3" style:family="table-cell">
      <style:table-cell-properties style:vertical-align="middle" style:shadow="none" fo:border-top="0.03cm solid #000000" fo:border-bottom="0.012cm solid #000000" fo:border-left="0.012cm solid #000000" fo:border-right="0.04cm solid #000000" fo:padding="0.100cm"/>
    </style:style>
    <style:style style:name="Table48.4" style:family="table-row">
      <style:table-row-properties style:min-row-height="31.81pt" fo:keep-together="auto"/>
    </style:style>
    <style:style style:name="Table48.A4" style:family="table-cell">
      <style:table-cell-properties style:vertical-align="middle" style:shadow="none" fo:border-top="0.012cm solid #000000" fo:border-bottom="0.012cm solid #000000" fo:border-left="0.04cm solid #000000" fo:border-right="0.012cm solid #000000" fo:padding="0.100cm"/>
    </style:style>
    <style:style style:name="Table48.B4" style:family="table-cell">
      <style:table-cell-properties style:vertical-align="middle" style:shadow="none" fo:border="0.012cm solid #000000" fo:padding="0.100cm"/>
    </style:style>
    <style:style style:name="Table48.D4" style:family="table-cell">
      <style:table-cell-properties style:vertical-align="middle" style:shadow="none" fo:border="0.012cm solid #000000" fo:padding="0.100cm"/>
    </style:style>
    <style:style style:name="Table48.G4" style:family="table-cell">
      <style:table-cell-properties style:vertical-align="middle" style:shadow="none" fo:border-top="0.012cm solid #000000" fo:border-bottom="0.012cm solid #000000" fo:border-left="0.012cm solid #000000" fo:border-right="0.04cm solid #000000" fo:padding="0.100cm"/>
    </style:style>
    <style:style style:name="Table48.5" style:family="table-row">
      <style:table-row-properties style:min-row-height="31.81pt" fo:keep-together="auto"/>
    </style:style>
    <style:style style:name="Table48.D5" style:family="table-cell">
      <style:table-cell-properties style:vertical-align="middle" style:shadow="none" fo:border="0.012cm solid #000000" fo:padding="0.100cm"/>
    </style:style>
    <style:style style:name="Table48.G5" style:family="table-cell">
      <style:table-cell-properties style:vertical-align="middle" style:shadow="none" fo:border-top="0.012cm solid #000000" fo:border-bottom="0.012cm solid #000000" fo:border-left="0.012cm solid #000000" fo:border-right="0.04cm solid #000000" fo:padding="0.100cm"/>
    </style:style>
    <style:style style:name="Table48.6" style:family="table-row">
      <style:table-row-properties style:min-row-height="31.81pt" fo:keep-together="auto"/>
    </style:style>
    <style:style style:name="Table48.A6" style:family="table-cell">
      <style:table-cell-properties style:vertical-align="middle" style:shadow="none" fo:border-top="0.012cm solid #000000" fo:border-bottom="0.012cm solid #000000" fo:border-left="0.04cm solid #000000" fo:border-right="0.012cm solid #000000" fo:padding="0.100cm"/>
    </style:style>
    <style:style style:name="Table48.B6" style:family="table-cell">
      <style:table-cell-properties style:vertical-align="middle" style:shadow="none" fo:border-top="0.012cm solid #000000" fo:border-bottom="0.012cm solid #000000" fo:border-left="0.012cm solid #000000" fo:border-right="0.04cm solid #000000" fo:padding="0.100cm"/>
    </style:style>
    <style:style style:name="Table48.7" style:family="table-row">
      <style:table-row-properties style:min-row-height="31.81pt" fo:keep-together="auto"/>
    </style:style>
    <style:style style:name="Table48.A7" style:family="table-cell">
      <style:table-cell-properties style:vertical-align="middle" style:shadow="none" fo:border-top="0.012cm solid #000000" fo:border-bottom="0.012cm solid #000000" fo:border-left="0.04cm solid #000000" fo:border-right="0.012cm solid #000000" fo:padding="0.100cm"/>
    </style:style>
    <style:style style:name="Table48.B7" style:family="table-cell">
      <style:table-cell-properties style:vertical-align="middle" style:shadow="none" fo:border="0.012cm solid #000000" fo:padding="0.100cm"/>
    </style:style>
    <style:style style:name="Table48.D7" style:family="table-cell">
      <style:table-cell-properties style:vertical-align="middle" style:shadow="none" fo:border="0.012cm solid #000000" fo:padding="0.100cm"/>
    </style:style>
    <style:style style:name="Table48.G7" style:family="table-cell">
      <style:table-cell-properties style:vertical-align="middle" style:shadow="none" fo:border-top="0.012cm solid #000000" fo:border-bottom="0.012cm solid #000000" fo:border-left="0.012cm solid #000000" fo:border-right="0.04cm solid #000000" fo:padding="0.100cm"/>
    </style:style>
    <style:style style:name="Table48.8" style:family="table-row">
      <style:table-row-properties style:min-row-height="31.81pt" fo:keep-together="auto"/>
    </style:style>
    <style:style style:name="Table48.A8" style:family="table-cell">
      <style:table-cell-properties style:vertical-align="middle" style:shadow="none" fo:border-top="0.012cm solid #000000" fo:border-bottom="0.012cm solid #000000" fo:border-left="0.04cm solid #000000" fo:border-right="0.012cm solid #000000" fo:padding="0.100cm"/>
    </style:style>
    <style:style style:name="Table48.B8" style:family="table-cell">
      <style:table-cell-properties style:vertical-align="middle" style:shadow="none" fo:border="0.012cm solid #000000" fo:padding="0.100cm"/>
    </style:style>
    <style:style style:name="Table48.D8" style:family="table-cell">
      <style:table-cell-properties style:vertical-align="middle" style:shadow="none" fo:border="0.012cm solid #000000" fo:padding="0.100cm"/>
    </style:style>
    <style:style style:name="Table48.G8" style:family="table-cell">
      <style:table-cell-properties style:vertical-align="middle" style:shadow="none" fo:border-top="0.012cm solid #000000" fo:border-bottom="0.012cm solid #000000" fo:border-left="0.012cm solid #000000" fo:border-right="0.04cm solid #000000" fo:padding="0.100cm"/>
    </style:style>
    <style:style style:name="Table48.9" style:family="table-row">
      <style:table-row-properties style:min-row-height="31.81pt" fo:keep-together="auto"/>
    </style:style>
    <style:style style:name="Table48.A9" style:family="table-cell">
      <style:table-cell-properties style:vertical-align="middle" style:shadow="none" fo:border-top="0.012cm solid #000000" fo:border-bottom="0.012cm solid #000000" fo:border-left="0.04cm solid #000000" fo:border-right="0.012cm solid #000000" fo:padding="0.100cm"/>
    </style:style>
    <style:style style:name="Table48.B9" style:family="table-cell">
      <style:table-cell-properties style:vertical-align="middle" style:shadow="none" fo:border="0.012cm solid #000000" fo:padding="0.100cm"/>
    </style:style>
    <style:style style:name="Table48.D9" style:family="table-cell">
      <style:table-cell-properties style:vertical-align="middle" style:shadow="none" fo:border="0.012cm solid #000000" fo:padding="0.100cm"/>
    </style:style>
    <style:style style:name="Table48.G9" style:family="table-cell">
      <style:table-cell-properties style:vertical-align="middle" style:shadow="none" fo:border-top="0.012cm solid #000000" fo:border-bottom="0.012cm solid #000000" fo:border-left="0.012cm solid #000000" fo:border-right="0.04cm solid #000000" fo:padding="0.100cm"/>
    </style:style>
    <style:style style:name="Table48.10" style:family="table-row">
      <style:table-row-properties style:min-row-height="31.81pt" fo:keep-together="auto"/>
    </style:style>
    <style:style style:name="Table48.A10" style:family="table-cell">
      <style:table-cell-properties style:vertical-align="middle" style:shadow="none" fo:border-top="0.012cm solid #000000" fo:border-bottom="0.012cm solid #000000" fo:border-left="0.04cm solid #000000" fo:border-right="0.012cm solid #000000" fo:padding="0.100cm"/>
    </style:style>
    <style:style style:name="Table48.B10" style:family="table-cell">
      <style:table-cell-properties style:vertical-align="middle" style:shadow="none" fo:border="0.012cm solid #000000" fo:padding="0.100cm"/>
    </style:style>
    <style:style style:name="Table48.D10" style:family="table-cell">
      <style:table-cell-properties style:vertical-align="middle" style:shadow="none" fo:border="0.012cm solid #000000" fo:padding="0.100cm"/>
    </style:style>
    <style:style style:name="Table48.G10" style:family="table-cell">
      <style:table-cell-properties style:vertical-align="middle" style:shadow="none" fo:border-top="0.012cm solid #000000" fo:border-bottom="0.012cm solid #000000" fo:border-left="0.012cm solid #000000" fo:border-right="0.04cm solid #000000" fo:padding="0.100cm"/>
    </style:style>
    <style:style style:name="Table48.11" style:family="table-row">
      <style:table-row-properties style:min-row-height="31.81pt" fo:keep-together="auto"/>
    </style:style>
    <style:style style:name="Table48.A11" style:family="table-cell">
      <style:table-cell-properties style:vertical-align="middle" style:shadow="none" fo:border-top="0.012cm solid #000000" fo:border-bottom="none" fo:border-left="0.04cm solid #000000" fo:border-right="0.04cm solid #000000" fo:padding="0.100cm"/>
    </style:style>
    <style:style style:name="Table48.12" style:family="table-row">
      <style:table-row-properties style:min-row-height="111.05pt" fo:keep-together="auto"/>
    </style:style>
    <style:style style:name="Table48.A12" style:family="table-cell">
      <style:table-cell-properties style:vertical-align="middle" style:shadow="none" fo:border-top="none" fo:border-bottom="0.012cm solid #000000" fo:border-left="0.04cm solid #000000" fo:border-right="0.04cm solid #000000" fo:padding="0.100cm"/>
    </style:style>
    <style:style style:name="Table48.13" style:family="table-row">
      <style:table-row-properties style:min-row-height="31.81pt" fo:keep-together="auto"/>
    </style:style>
    <style:style style:name="Table48.A13" style:family="table-cell">
      <style:table-cell-properties style:vertical-align="middle" style:shadow="none" fo:border-top="0.012cm solid #000000" fo:border-bottom="0.012cm solid #000000" fo:border-left="0.04cm solid #000000" fo:border-right="0.04cm solid #000000" fo:padding="0.100cm"/>
    </style:style>
    <style:style style:name="Table48.14" style:family="table-row">
      <style:table-row-properties style:min-row-height="31.81pt" fo:keep-together="auto"/>
    </style:style>
    <style:style style:name="Table48.A14" style:family="table-cell">
      <style:table-cell-properties style:vertical-align="middle" style:shadow="none" fo:border-top="0.012cm solid #000000" fo:border-bottom="0.012cm solid #000000" fo:border-left="0.04cm solid #000000" fo:border-right="0.015cm solid #000000" fo:padding="0.100cm"/>
    </style:style>
    <style:style style:name="Table48.B14" style:family="table-cell">
      <style:table-cell-properties style:vertical-align="middle" style:shadow="none" fo:border="0.015cm solid #000000" fo:padding="0.100cm"/>
    </style:style>
    <style:style style:name="Table48.C14" style:family="table-cell">
      <style:table-cell-properties style:vertical-align="middle" style:shadow="none" fo:border="0.015cm solid #000000" fo:padding="0.100cm"/>
    </style:style>
    <style:style style:name="Table48.F14" style:family="table-cell">
      <style:table-cell-properties style:vertical-align="middle" style:shadow="none" fo:border-top="0.012cm solid #000000" fo:border-bottom="0.012cm solid #000000" fo:border-left="0.015cm solid #000000" fo:border-right="0.04cm solid #000000" fo:padding="0.100cm"/>
    </style:style>
    <style:style style:name="Table48.15" style:family="table-row">
      <style:table-row-properties style:min-row-height="31.81pt" fo:keep-together="auto"/>
    </style:style>
    <style:style style:name="Table48.A15" style:family="table-cell">
      <style:table-cell-properties style:vertical-align="middle" style:shadow="none" fo:border-top="0.012cm solid #000000" fo:border-bottom="0.012cm solid #000000" fo:border-left="0.04cm solid #000000" fo:border-right="0.012cm solid #000000" fo:padding="0.100cm"/>
    </style:style>
    <style:style style:name="Table48.B15" style:family="table-cell">
      <style:table-cell-properties style:vertical-align="middle" style:shadow="none" fo:border-top="0.015cm solid #000000" fo:border-bottom="0.012cm solid #000000" fo:border-left="0.012cm solid #000000" fo:border-right="0.012cm solid #000000" fo:padding="0.100cm"/>
    </style:style>
    <style:style style:name="Table48.C15" style:family="table-cell">
      <style:table-cell-properties style:vertical-align="middle" style:shadow="none" fo:border-top="0.015cm solid #000000" fo:border-bottom="0.012cm solid #000000" fo:border-left="0.012cm solid #000000" fo:border-right="0.012cm solid #000000" fo:padding="0.100cm"/>
    </style:style>
    <style:style style:name="Table48.F15" style:family="table-cell">
      <style:table-cell-properties style:vertical-align="middle" style:shadow="none" fo:border-top="0.012cm solid #000000" fo:border-bottom="0.012cm solid #000000" fo:border-left="0.012cm solid #000000" fo:border-right="0.04cm solid #000000" fo:padding="0.100cm"/>
    </style:style>
    <style:style style:name="Table48.16" style:family="table-row">
      <style:table-row-properties style:min-row-height="102.90pt" fo:keep-together="auto"/>
    </style:style>
    <style:style style:name="Table48.A16" style:family="table-cell">
      <style:table-cell-properties style:vertical-align="middle" style:shadow="none" fo:border-top="0.012cm solid #000000" fo:border-bottom="0.04cm solid #000000" fo:border-left="0.04cm solid #000000" fo:border-right="0.04cm solid #000000" fo:padding="0.100cm"/>
    </style:style>
    <style:style style:name="Table48.17" style:family="table-row">
      <style:table-row-properties style:min-row-height="31.38pt" fo:keep-together="auto"/>
    </style:style>
    <style:style style:name="Table48.A17" style:family="table-cell">
      <style:table-cell-properties style:vertical-align="middle" style:shadow="none" fo:border-top="0.012cm solid #000000" fo:border-bottom="none" fo:border-left="none" fo:border-right="none" fo:padding="0.100cm"/>
    </style:style>
    <style:style style:name="Table49" style:family="table">
      <style:table-properties style:width="16.407cm" table:align="left" fo:margin="0cm" style:shadow="none" style:may-break-between-rows="true" table:border-model="collapsing"/>
    </style:style>
    <style:style style:name="Table49.A" style:family="table-column">
      <style:table-column-properties style:column-width="4.529cm"/>
    </style:style>
    <style:style style:name="Table49.B" style:family="table-column">
      <style:table-column-properties style:column-width="11.878cm"/>
    </style:style>
    <style:style style:name="Table49.1" style:family="table-row">
      <style:table-row-properties style:min-row-height="27.97pt" fo:keep-together="auto"/>
    </style:style>
    <style:style style:name="Table49.A1" style:family="table-cell">
      <style:table-cell-properties style:vertical-align="bottom" style:shadow="none" fo:border-top="none" fo:border-bottom="0.04cm solid #000000" fo:border-left="none" fo:border-right="none" fo:padding="0.050cm"/>
    </style:style>
    <style:style style:name="Table49.2" style:family="table-row">
      <style:table-row-properties style:min-row-height="31.80pt" fo:keep-together="auto"/>
    </style:style>
    <style:style style:name="Table49.A2" style:family="table-cell">
      <style:table-cell-properties style:vertical-align="middle" style:shadow="none" fo:border-top="0.03cm solid #000000" fo:border-bottom="0.012cm solid #000000" fo:border-left="0.04cm solid #000000" fo:border-right="0.04cm solid #000000" fo:padding="0.050cm"/>
    </style:style>
    <style:style style:name="Table49.3" style:family="table-row">
      <style:table-row-properties style:min-row-height="31.80pt" fo:keep-together="auto"/>
    </style:style>
    <style:style style:name="Table49.A3" style:family="table-cell">
      <style:table-cell-properties style:vertical-align="middle" style:shadow="none" fo:border-top="0.012cm solid #000000" fo:border-bottom="0.012cm solid #000000" fo:border-left="0.04cm solid #000000" fo:border-right="0.012cm solid #000000" fo:padding="0.050cm"/>
    </style:style>
    <style:style style:name="Table49.B3" style:family="table-cell">
      <style:table-cell-properties style:vertical-align="middle" style:shadow="none" fo:border-top="0.012cm solid #000000" fo:border-bottom="0.012cm solid #000000" fo:border-left="0.012cm solid #000000" fo:border-right="0.04cm solid #000000" fo:padding="0.050cm"/>
    </style:style>
    <style:style style:name="Table49.4" style:family="table-row">
      <style:table-row-properties style:min-row-height="31.80pt" fo:keep-together="auto"/>
    </style:style>
    <style:style style:name="Table49.A4" style:family="table-cell">
      <style:table-cell-properties style:vertical-align="middle" style:shadow="none" fo:border-top="0.012cm solid #000000" fo:border-bottom="0.012cm solid #000000" fo:border-left="0.04cm solid #000000" fo:border-right="0.012cm solid #000000" fo:padding="0.050cm"/>
    </style:style>
    <style:style style:name="Table49.B4" style:family="table-cell">
      <style:table-cell-properties style:vertical-align="middle" style:shadow="none" fo:border-top="0.012cm solid #000000" fo:border-bottom="0.012cm solid #000000" fo:border-left="0.012cm solid #000000" fo:border-right="0.04cm solid #000000" fo:padding="0.050cm"/>
    </style:style>
    <style:style style:name="Table49.5" style:family="table-row">
      <style:table-row-properties style:min-row-height="31.80pt" fo:keep-together="auto"/>
    </style:style>
    <style:style style:name="Table49.A5" style:family="table-cell">
      <style:table-cell-properties style:vertical-align="middle" style:shadow="none" fo:border-top="0.012cm solid #000000" fo:border-bottom="0.012cm solid #000000" fo:border-left="0.04cm solid #000000" fo:border-right="0.012cm solid #000000" fo:padding="0.050cm"/>
    </style:style>
    <style:style style:name="Table49.B5" style:family="table-cell">
      <style:table-cell-properties style:vertical-align="middle" style:shadow="none" fo:border-top="0.012cm solid #000000" fo:border-bottom="0.012cm solid #000000" fo:border-left="0.012cm solid #000000" fo:border-right="0.04cm solid #000000" fo:padding="0.050cm"/>
    </style:style>
    <style:style style:name="Table49.6" style:family="table-row">
      <style:table-row-properties style:min-row-height="31.80pt" fo:keep-together="auto"/>
    </style:style>
    <style:style style:name="Table49.A6" style:family="table-cell">
      <style:table-cell-properties style:vertical-align="middle" style:shadow="none" fo:border-top="0.012cm solid #000000" fo:border-bottom="0.012cm solid #000000" fo:border-left="0.04cm solid #000000" fo:border-right="0.04cm solid #000000" fo:padding="0.050cm"/>
    </style:style>
    <style:style style:name="Table49.7" style:family="table-row">
      <style:table-row-properties style:min-row-height="31.80pt" fo:keep-together="auto"/>
    </style:style>
    <style:style style:name="Table49.A7" style:family="table-cell">
      <style:table-cell-properties style:vertical-align="middle" style:shadow="none" fo:border-top="0.012cm solid #000000" fo:border-bottom="0.012cm solid #000000" fo:border-left="0.04cm solid #000000" fo:border-right="0.012cm solid #000000" fo:padding="0.050cm"/>
    </style:style>
    <style:style style:name="Table49.B7" style:family="table-cell">
      <style:table-cell-properties style:vertical-align="middle" style:shadow="none" fo:border-top="0.012cm solid #000000" fo:border-bottom="0.012cm solid #000000" fo:border-left="0.012cm solid #000000" fo:border-right="0.04cm solid #000000" fo:padding="0.050cm"/>
    </style:style>
    <style:style style:name="Table49.8" style:family="table-row">
      <style:table-row-properties style:min-row-height="31.80pt" fo:keep-together="auto"/>
    </style:style>
    <style:style style:name="Table49.A8" style:family="table-cell">
      <style:table-cell-properties style:vertical-align="middle" style:shadow="none" fo:border-top="0.012cm solid #000000" fo:border-bottom="0.012cm solid #000000" fo:border-left="0.04cm solid #000000" fo:border-right="0.012cm solid #000000" fo:padding="0.050cm"/>
    </style:style>
    <style:style style:name="Table49.B8" style:family="table-cell">
      <style:table-cell-properties style:vertical-align="middle" style:shadow="none" fo:border-top="0.012cm solid #000000" fo:border-bottom="0.012cm solid #000000" fo:border-left="0.012cm solid #000000" fo:border-right="0.04cm solid #000000" fo:padding="0.050cm"/>
    </style:style>
    <style:style style:name="Table49.9" style:family="table-row">
      <style:table-row-properties style:min-row-height="31.80pt" fo:keep-together="auto"/>
    </style:style>
    <style:style style:name="Table49.A9" style:family="table-cell">
      <style:table-cell-properties style:vertical-align="middle" style:shadow="none" fo:border-top="0.012cm solid #000000" fo:border-bottom="0.012cm solid #000000" fo:border-left="0.04cm solid #000000" fo:border-right="0.012cm solid #000000" fo:padding="0.050cm"/>
    </style:style>
    <style:style style:name="Table49.B9" style:family="table-cell">
      <style:table-cell-properties style:vertical-align="middle" style:shadow="none" fo:border-top="0.012cm solid #000000" fo:border-bottom="0.012cm solid #000000" fo:border-left="0.012cm solid #000000" fo:border-right="0.04cm solid #000000" fo:padding="0.050cm"/>
    </style:style>
    <style:style style:name="Table49.10" style:family="table-row">
      <style:table-row-properties style:min-row-height="31.80pt" fo:keep-together="auto"/>
    </style:style>
    <style:style style:name="Table49.A10" style:family="table-cell">
      <style:table-cell-properties style:vertical-align="middle" style:shadow="none" fo:border-top="0.012cm solid #000000" fo:border-bottom="0.012cm solid #000000" fo:border-left="0.04cm solid #000000" fo:border-right="0.04cm solid #000000" fo:padding="0.050cm"/>
    </style:style>
    <style:style style:name="Table49.11" style:family="table-row">
      <style:table-row-properties style:min-row-height="354.42pt" fo:keep-together="auto"/>
    </style:style>
    <style:style style:name="Table49.A11" style:family="table-cell">
      <style:table-cell-properties style:vertical-align="middle" style:shadow="none" fo:border-top="0.012cm solid #000000" fo:border-bottom="0.04cm solid #000000" fo:border-left="0.04cm solid #000000" fo:border-right="0.04cm solid #000000" fo:padding="0.050cm"/>
    </style:style>
    <style:style style:name="P424_0" style:parent-style-name="Standard" style:family="paragraph">
      <style:paragraph-properties fo:line-height="148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188" style:family="text">
      <style:text-properties fo:color="#0000ff" style:text-outline="false" style:text-line-through-style="solid" style:text-position="0% 100%" style:font-name="한양중고딕" style:font-name-asian="한양중고딕" style:font-name-complex="한양중고딕" fo:font-family="한양중고딕" style:font-family-asian="한양중고딕" style:font-family-complex="한양중고딕" fo:font-size="12.00pt" style:font-size-asian="12.00pt" style:font-size-complex="12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139_0" style:parent-style-name="Standard" style:family="paragraph">
      <style:paragraph-properties fo:line-height="120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206" style:family="text">
      <style:text-properties fo:color="#000000" style:text-outline="false" style:text-line-through-style="solid" style:text-position="0% 100%" style:font-name="함초롬바탕" style:font-name-asian="함초롬바탕" style:font-name-complex="함초롬바탕" fo:font-family="함초롬바탕" style:font-family-asian="함초롬바탕" style:font-family-complex="함초롬바탕" fo:font-size="16.00pt" style:font-size-asian="16.00pt" style:font-size-complex="16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Table50" style:family="table">
      <style:table-properties style:width="10.212cm" table:align="left" fo:margin="0cm" style:shadow="none" style:may-break-between-rows="true" table:border-model="collapsing"/>
    </style:style>
    <style:style style:name="Table50.A" style:family="table-column">
      <style:table-column-properties style:column-width="10.212cm"/>
    </style:style>
    <style:style style:name="Table50.1" style:family="table-row">
      <style:table-row-properties style:min-row-height="32.97pt" fo:keep-together="auto"/>
    </style:style>
    <style:style style:name="Table50.A1" style:family="table-cell">
      <style:table-cell-properties style:vertical-align="middle" style:shadow="none" fo:border="0.012cm solid #000000" fo:padding="0.050cm"/>
    </style:style>
    <style:style style:name="Table51" style:family="table">
      <style:table-properties style:width="16.317cm" table:align="left" fo:margin="0cm" style:shadow="none" style:may-break-between-rows="false" table:border-model="collapsing"/>
    </style:style>
    <style:style style:name="Table51.A" style:family="table-column">
      <style:table-column-properties style:column-width="2.546cm"/>
    </style:style>
    <style:style style:name="Table51.B" style:family="table-column">
      <style:table-column-properties style:column-width="1.544cm"/>
    </style:style>
    <style:style style:name="Table51.C" style:family="table-column">
      <style:table-column-properties style:column-width="2.746cm"/>
    </style:style>
    <style:style style:name="Table51.D" style:family="table-column">
      <style:table-column-properties style:column-width="2.846cm"/>
    </style:style>
    <style:style style:name="Table51.E" style:family="table-column">
      <style:table-column-properties style:column-width="2.646cm"/>
    </style:style>
    <style:style style:name="Table51.F" style:family="table-column">
      <style:table-column-properties style:column-width="1.544cm"/>
    </style:style>
    <style:style style:name="Table51.G" style:family="table-column">
      <style:table-column-properties style:column-width="0.301cm"/>
    </style:style>
    <style:style style:name="Table51.H" style:family="table-column">
      <style:table-column-properties style:column-width="2.145cm"/>
    </style:style>
    <style:style style:name="Table51.1" style:family="table-row">
      <style:table-row-properties style:min-row-height="25.12pt" fo:keep-together="auto"/>
    </style:style>
    <style:style style:name="Table51.A1" style:family="table-cell">
      <style:table-cell-properties style:vertical-align="middle" style:shadow="none" fo:border-top="0.04cm solid #000000" fo:border-bottom="0.012cm solid #000000" fo:border-left="0.04cm solid #000000" fo:border-right="0.012cm solid #000000" fo:padding="0.049cm"/>
    </style:style>
    <style:style style:name="Table51.B1" style:family="table-cell">
      <style:table-cell-properties style:vertical-align="middle" style:shadow="none" fo:border-top="0.04cm solid #000000" fo:border-bottom="0.012cm solid #000000" fo:border-left="0.012cm solid #000000" fo:border-right="0.012cm solid #000000" fo:padding="0.049cm"/>
    </style:style>
    <style:style style:name="Table51.D1" style:family="table-cell">
      <style:table-cell-properties style:vertical-align="middle" style:shadow="none" fo:border-top="0.04cm solid #000000" fo:border-bottom="0.012cm solid #000000" fo:border-left="0.012cm solid #000000" fo:border-right="0.012cm solid #000000" fo:padding="0.049cm"/>
    </style:style>
    <style:style style:name="Table51.E1" style:family="table-cell">
      <style:table-cell-properties style:vertical-align="middle" style:shadow="none" fo:border-top="0.04cm solid #000000" fo:border-bottom="0.012cm solid #000000" fo:border-left="0.012cm solid #000000" fo:border-right="0.012cm solid #000000" fo:padding="0.049cm"/>
    </style:style>
    <style:style style:name="Table51.F1" style:family="table-cell">
      <style:table-cell-properties style:vertical-align="middle" style:shadow="none" fo:border-top="0.04cm solid #000000" fo:border-bottom="0.012cm solid #000000" fo:border-left="0.012cm solid #000000" fo:border-right="0.012cm solid #000000" fo:padding="0.049cm"/>
    </style:style>
    <style:style style:name="Table51.G1" style:family="table-cell">
      <style:table-cell-properties style:vertical-align="middle" style:shadow="none" fo:border-top="0.04cm solid #000000" fo:border-bottom="0.012cm solid #000000" fo:border-left="0.012cm solid #000000" fo:border-right="0.04cm solid #000000" fo:padding="0.049cm"/>
    </style:style>
    <style:style style:name="Table51.2" style:family="table-row">
      <style:table-row-properties style:min-row-height="25.12pt" fo:keep-together="auto"/>
    </style:style>
    <style:style style:name="Table51.A2" style:family="table-cell">
      <style:table-cell-properties style:vertical-align="middle" style:shadow="none" fo:border-top="0.012cm solid #000000" fo:border-bottom="0.012cm solid #000000" fo:border-left="0.04cm solid #000000" fo:border-right="0.012cm solid #000000" fo:padding="0.049cm"/>
    </style:style>
    <style:style style:name="Table51.B2" style:family="table-cell">
      <style:table-cell-properties style:vertical-align="middle" style:shadow="none" fo:border="0.012cm solid #000000" fo:padding="0.049cm"/>
    </style:style>
    <style:style style:name="Table51.C2" style:family="table-cell">
      <style:table-cell-properties style:vertical-align="middle" style:shadow="none" fo:border="0.012cm solid #000000" fo:padding="0.049cm"/>
    </style:style>
    <style:style style:name="Table51.D2" style:family="table-cell">
      <style:table-cell-properties style:vertical-align="middle" style:shadow="none" fo:border="0.012cm solid #000000" fo:padding="0.049cm"/>
    </style:style>
    <style:style style:name="Table51.E2" style:family="table-cell">
      <style:table-cell-properties style:vertical-align="middle" style:shadow="none" fo:border-top="0.012cm solid #000000" fo:border-bottom="0.012cm solid #000000" fo:border-left="0.012cm solid #000000" fo:border-right="none" fo:padding="0.049cm"/>
    </style:style>
    <style:style style:name="Table51.H2" style:family="table-cell">
      <style:table-cell-properties style:vertical-align="middle" style:shadow="none" fo:border-top="0.012cm solid #000000" fo:border-bottom="0.012cm solid #000000" fo:border-left="none" fo:border-right="0.04cm solid #000000" fo:padding="0.049cm"/>
    </style:style>
    <style:style style:name="Table51.3" style:family="table-row">
      <style:table-row-properties style:min-row-height="25.12pt" fo:keep-together="auto"/>
    </style:style>
    <style:style style:name="Table51.B3" style:family="table-cell">
      <style:table-cell-properties style:vertical-align="middle" style:shadow="none" fo:border="0.012cm solid #000000" fo:padding="0.049cm"/>
    </style:style>
    <style:style style:name="Table51.C3" style:family="table-cell">
      <style:table-cell-properties style:vertical-align="middle" style:shadow="none" fo:border="0.012cm solid #000000" fo:padding="0.049cm"/>
    </style:style>
    <style:style style:name="Table51.D3" style:family="table-cell">
      <style:table-cell-properties style:vertical-align="middle" style:shadow="none" fo:border="0.012cm solid #000000" fo:padding="0.049cm"/>
    </style:style>
    <style:style style:name="Table51.E3" style:family="table-cell">
      <style:table-cell-properties style:vertical-align="middle" style:shadow="none" fo:border-top="0.012cm solid #000000" fo:border-bottom="0.012cm solid #000000" fo:border-left="0.012cm solid #000000" fo:border-right="0.04cm solid #000000" fo:padding="0.049cm"/>
    </style:style>
    <style:style style:name="Table51.4" style:family="table-row">
      <style:table-row-properties style:min-row-height="25.12pt" fo:keep-together="auto"/>
    </style:style>
    <style:style style:name="Table51.A4" style:family="table-cell">
      <style:table-cell-properties style:vertical-align="middle" style:shadow="none" fo:border-top="0.012cm solid #000000" fo:border-bottom="0.04cm solid #000000" fo:border-left="0.04cm solid #000000" fo:border-right="0.012cm solid #000000" fo:padding="0.049cm"/>
    </style:style>
    <style:style style:name="Table51.B4" style:family="table-cell">
      <style:table-cell-properties style:vertical-align="middle" style:shadow="none" fo:border-top="0.012cm solid #000000" fo:border-bottom="0.04cm solid #000000" fo:border-left="0.012cm solid #000000" fo:border-right="0.04cm solid #000000" fo:padding="0.049cm"/>
    </style:style>
    <style:style style:name="Table52" style:family="table">
      <style:table-properties style:width="16.321cm" table:align="left" fo:margin="0cm" style:shadow="none" style:may-break-between-rows="false" table:border-model="collapsing"/>
    </style:style>
    <style:style style:name="Table52.A" style:family="table-column">
      <style:table-column-properties style:column-width="2.427cm"/>
    </style:style>
    <style:style style:name="Table52.B" style:family="table-column">
      <style:table-column-properties style:column-width="4.331cm"/>
    </style:style>
    <style:style style:name="Table52.C" style:family="table-column">
      <style:table-column-properties style:column-width="1.403cm"/>
    </style:style>
    <style:style style:name="Table52.D" style:family="table-column">
      <style:table-column-properties style:column-width="2.427cm"/>
    </style:style>
    <style:style style:name="Table52.E" style:family="table-column">
      <style:table-column-properties style:column-width="5.733cm"/>
    </style:style>
    <style:style style:name="Table52.1" style:family="table-row">
      <style:table-row-properties style:min-row-height="22.29pt" fo:keep-together="auto"/>
    </style:style>
    <style:style style:name="Table52.A1" style:family="table-cell">
      <style:table-cell-properties style:vertical-align="middle" style:shadow="none" fo:border-top="0.04cm solid #000000" fo:border-bottom="0.012cm solid #000000" fo:border-left="0.04cm solid #000000" fo:border-right="0.012cm solid #000000" fo:padding="0.049cm"/>
    </style:style>
    <style:style style:name="Table52.B1" style:family="table-cell">
      <style:table-cell-properties style:vertical-align="middle" style:shadow="none" fo:border-top="0.04cm solid #000000" fo:border-bottom="0.012cm solid #000000" fo:border-left="0.012cm solid #000000" fo:border-right="0.012cm solid #000000" fo:padding="0.049cm"/>
    </style:style>
    <style:style style:name="Table52.D1" style:family="table-cell">
      <style:table-cell-properties style:vertical-align="middle" style:shadow="none" fo:border-top="0.04cm solid #000000" fo:border-bottom="0.012cm solid #000000" fo:border-left="0.012cm solid #000000" fo:border-right="0.012cm solid #000000" fo:padding="0.049cm"/>
    </style:style>
    <style:style style:name="Table52.E1" style:family="table-cell">
      <style:table-cell-properties style:vertical-align="middle" style:shadow="none" fo:border-top="0.04cm solid #000000" fo:border-bottom="0.012cm solid #000000" fo:border-left="0.012cm solid #000000" fo:border-right="0.04cm solid #000000" fo:padding="0.049cm"/>
    </style:style>
    <style:style style:name="Table52.2" style:family="table-row">
      <style:table-row-properties style:min-row-height="19.46pt" fo:keep-together="auto"/>
    </style:style>
    <style:style style:name="Table52.A2" style:family="table-cell">
      <style:table-cell-properties style:vertical-align="middle" style:shadow="none" fo:border-top="0.012cm solid #000000" fo:border-bottom="0.012cm solid #000000" fo:border-left="0.04cm solid #000000" fo:border-right="0.012cm solid #000000" fo:padding="0.049cm"/>
    </style:style>
    <style:style style:name="Table52.B2" style:family="table-cell">
      <style:table-cell-properties style:vertical-align="middle" style:shadow="none" fo:border="0.012cm solid #000000" fo:padding="0.049cm"/>
    </style:style>
    <style:style style:name="Table52.D2" style:family="table-cell">
      <style:table-cell-properties style:vertical-align="middle" style:shadow="none" fo:border="0.012cm solid #000000" fo:padding="0.049cm"/>
    </style:style>
    <style:style style:name="Table52.E2" style:family="table-cell">
      <style:table-cell-properties style:vertical-align="middle" style:shadow="none" fo:border-top="0.012cm solid #000000" fo:border-bottom="0.012cm solid #000000" fo:border-left="0.012cm solid #000000" fo:border-right="0.04cm solid #000000" fo:padding="0.049cm"/>
    </style:style>
    <style:style style:name="Table52.3" style:family="table-row">
      <style:table-row-properties style:min-row-height="19.46pt" fo:keep-together="auto"/>
    </style:style>
    <style:style style:name="Table52.A3" style:family="table-cell">
      <style:table-cell-properties style:vertical-align="middle" style:shadow="none" fo:border-top="0.012cm solid #000000" fo:border-bottom="0.012cm solid #000000" fo:border-left="0.04cm solid #000000" fo:border-right="0.012cm solid #000000" fo:padding="0.049cm"/>
    </style:style>
    <style:style style:name="Table52.B3" style:family="table-cell">
      <style:table-cell-properties style:vertical-align="middle" style:shadow="none" fo:border="0.012cm solid #000000" fo:padding="0.049cm"/>
    </style:style>
    <style:style style:name="Table52.D3" style:family="table-cell">
      <style:table-cell-properties style:vertical-align="middle" style:shadow="none" fo:border="0.012cm solid #000000" fo:padding="0.049cm"/>
    </style:style>
    <style:style style:name="Table52.E3" style:family="table-cell">
      <style:table-cell-properties style:vertical-align="middle" style:shadow="none" fo:border-top="0.012cm solid #000000" fo:border-bottom="0.012cm solid #000000" fo:border-left="0.012cm solid #000000" fo:border-right="0.04cm solid #000000" fo:padding="0.049cm"/>
    </style:style>
    <style:style style:name="Table52.4" style:family="table-row">
      <style:table-row-properties style:min-row-height="19.46pt" fo:keep-together="auto"/>
    </style:style>
    <style:style style:name="Table52.A4" style:family="table-cell">
      <style:table-cell-properties style:vertical-align="middle" style:shadow="none" fo:border-top="0.012cm solid #000000" fo:border-bottom="0.012cm solid #000000" fo:border-left="0.04cm solid #000000" fo:border-right="0.012cm solid #000000" fo:padding="0.049cm"/>
    </style:style>
    <style:style style:name="Table52.B4" style:family="table-cell">
      <style:table-cell-properties style:vertical-align="middle" style:shadow="none" fo:border="0.012cm solid #000000" fo:padding="0.049cm"/>
    </style:style>
    <style:style style:name="Table52.D4" style:family="table-cell">
      <style:table-cell-properties style:vertical-align="middle" style:shadow="none" fo:border="0.012cm solid #000000" fo:padding="0.049cm"/>
    </style:style>
    <style:style style:name="Table52.E4" style:family="table-cell">
      <style:table-cell-properties style:vertical-align="middle" style:shadow="none" fo:border-top="0.012cm solid #000000" fo:border-bottom="0.012cm solid #000000" fo:border-left="0.012cm solid #000000" fo:border-right="0.04cm solid #000000" fo:padding="0.049cm"/>
    </style:style>
    <style:style style:name="Table52.5" style:family="table-row">
      <style:table-row-properties style:min-row-height="19.46pt" fo:keep-together="auto"/>
    </style:style>
    <style:style style:name="Table52.A5" style:family="table-cell">
      <style:table-cell-properties style:vertical-align="middle" style:shadow="none" fo:border-top="0.012cm solid #000000" fo:border-bottom="0.012cm solid #000000" fo:border-left="0.04cm solid #000000" fo:border-right="0.012cm solid #000000" fo:padding="0.049cm"/>
    </style:style>
    <style:style style:name="Table52.B5" style:family="table-cell">
      <style:table-cell-properties style:vertical-align="middle" style:shadow="none" fo:border="0.012cm solid #000000" fo:padding="0.049cm"/>
    </style:style>
    <style:style style:name="Table52.D5" style:family="table-cell">
      <style:table-cell-properties style:vertical-align="middle" style:shadow="none" fo:border="0.012cm solid #000000" fo:padding="0.049cm"/>
    </style:style>
    <style:style style:name="Table52.E5" style:family="table-cell">
      <style:table-cell-properties style:vertical-align="middle" style:shadow="none" fo:border-top="0.012cm solid #000000" fo:border-bottom="0.012cm solid #000000" fo:border-left="0.012cm solid #000000" fo:border-right="0.04cm solid #000000" fo:padding="0.049cm"/>
    </style:style>
    <style:style style:name="Table52.6" style:family="table-row">
      <style:table-row-properties style:min-row-height="22.29pt" fo:keep-together="auto"/>
    </style:style>
    <style:style style:name="Table52.A6" style:family="table-cell">
      <style:table-cell-properties style:vertical-align="middle" style:shadow="none" fo:border-top="0.012cm solid #000000" fo:border-bottom="0.04cm solid #000000" fo:border-left="0.04cm solid #000000" fo:border-right="0.012cm solid #000000" fo:padding="0.049cm"/>
    </style:style>
    <style:style style:name="Table52.C6" style:family="table-cell">
      <style:table-cell-properties style:vertical-align="middle" style:shadow="none" fo:border-top="0.012cm solid #000000" fo:border-bottom="0.04cm solid #000000" fo:border-left="0.012cm solid #000000" fo:border-right="0.04cm solid #000000" fo:padding="0.049cm"/>
    </style:style>
    <style:style style:name="Table53" style:family="table">
      <style:table-properties style:width="16.319cm" table:align="left" fo:margin="0cm" style:shadow="none" style:may-break-between-rows="false" table:border-model="collapsing"/>
    </style:style>
    <style:style style:name="Table53.A" style:family="table-column">
      <style:table-column-properties style:column-width="4.137cm"/>
    </style:style>
    <style:style style:name="Table53.B" style:family="table-column">
      <style:table-column-properties style:column-width="6.041cm"/>
    </style:style>
    <style:style style:name="Table53.C" style:family="table-column">
      <style:table-column-properties style:column-width="6.141cm"/>
    </style:style>
    <style:style style:name="Table53.1" style:family="table-row">
      <style:table-row-properties style:min-row-height="25.12pt" fo:keep-together="auto"/>
    </style:style>
    <style:style style:name="Table53.A1" style:family="table-cell">
      <style:table-cell-properties style:vertical-align="middle" style:shadow="none" fo:border-top="0.04cm solid #000000" fo:border-bottom="0.012cm solid #000000" fo:border-left="0.04cm solid #000000" fo:border-right="0.012cm solid #000000" fo:padding="0.049cm"/>
    </style:style>
    <style:style style:name="Table53.B1" style:family="table-cell">
      <style:table-cell-properties style:vertical-align="middle" style:shadow="none" fo:border-top="0.04cm solid #000000" fo:border-bottom="0.012cm solid #000000" fo:border-left="0.012cm solid #000000" fo:border-right="0.012cm solid #000000" fo:padding="0.049cm"/>
    </style:style>
    <style:style style:name="Table53.C1" style:family="table-cell">
      <style:table-cell-properties style:vertical-align="middle" style:shadow="none" fo:border-top="0.04cm solid #000000" fo:border-bottom="0.012cm solid #000000" fo:border-left="0.012cm solid #000000" fo:border-right="0.04cm solid #000000" fo:padding="0.049cm"/>
    </style:style>
    <style:style style:name="Table53.2" style:family="table-row">
      <style:table-row-properties style:min-row-height="25.12pt" fo:keep-together="auto"/>
    </style:style>
    <style:style style:name="Table53.A2" style:family="table-cell">
      <style:table-cell-properties style:vertical-align="middle" style:shadow="none" fo:border-top="0.012cm solid #000000" fo:border-bottom="0.04cm solid #000000" fo:border-left="0.04cm solid #000000" fo:border-right="0.012cm solid #000000" fo:padding="0.049cm"/>
    </style:style>
    <style:style style:name="Table53.B2" style:family="table-cell">
      <style:table-cell-properties style:vertical-align="middle" style:shadow="none" fo:border-top="0.012cm solid #000000" fo:border-bottom="0.04cm solid #000000" fo:border-left="0.012cm solid #000000" fo:border-right="0.04cm solid #000000" fo:padding="0.049cm"/>
    </style:style>
    <style:style style:name="Table54" style:family="table">
      <style:table-properties style:width="16.321cm" table:align="left" fo:margin="0cm" style:shadow="none" style:may-break-between-rows="false" table:border-model="collapsing"/>
    </style:style>
    <style:style style:name="Table54.A" style:family="table-column">
      <style:table-column-properties style:column-width="3.930cm"/>
    </style:style>
    <style:style style:name="Table54.B" style:family="table-column">
      <style:table-column-properties style:column-width="12.391cm"/>
    </style:style>
    <style:style style:name="Table54.1" style:family="table-row">
      <style:table-row-properties style:min-row-height="25.12pt" fo:keep-together="auto"/>
    </style:style>
    <style:style style:name="Table54.A1" style:family="table-cell">
      <style:table-cell-properties style:vertical-align="middle" style:shadow="none" fo:border-top="0.04cm solid #000000" fo:border-bottom="0.04cm solid #000000" fo:border-left="0.04cm solid #000000" fo:border-right="0.012cm solid #000000" fo:padding="0.049cm"/>
    </style:style>
    <style:style style:name="Table54.B1" style:family="table-cell">
      <style:table-cell-properties style:vertical-align="middle" style:shadow="none" fo:border-top="0.04cm solid #000000" fo:border-bottom="0.04cm solid #000000" fo:border-left="0.012cm solid #000000" fo:border-right="0.04cm solid #000000" fo:padding="0.049cm"/>
    </style:style>
    <style:style style:name="Table55" style:family="table">
      <style:table-properties style:width="16.315cm" table:align="left" fo:margin="0cm" style:shadow="none" style:may-break-between-rows="false" table:border-model="collapsing"/>
    </style:style>
    <style:style style:name="Table55.A" style:family="table-column">
      <style:table-column-properties style:column-width="1.216cm"/>
    </style:style>
    <style:style style:name="Table55.B" style:family="table-column">
      <style:table-column-properties style:column-width="1.403cm"/>
    </style:style>
    <style:style style:name="Table55.C" style:family="table-column">
      <style:table-column-properties style:column-width="1.317cm"/>
    </style:style>
    <style:style style:name="Table55.D" style:family="table-column">
      <style:table-column-properties style:column-width="1.317cm"/>
    </style:style>
    <style:style style:name="Table55.E" style:family="table-column">
      <style:table-column-properties style:column-width="0.186cm"/>
    </style:style>
    <style:style style:name="Table55.F" style:family="table-column">
      <style:table-column-properties style:column-width="2.619cm"/>
    </style:style>
    <style:style style:name="Table55.G" style:family="table-column">
      <style:table-column-properties style:column-width="1.230cm"/>
    </style:style>
    <style:style style:name="Table55.H" style:family="table-column">
      <style:table-column-properties style:column-width="1.589cm"/>
    </style:style>
    <style:style style:name="Table55.I" style:family="table-column">
      <style:table-column-properties style:column-width="1.322cm"/>
    </style:style>
    <style:style style:name="Table55.J" style:family="table-column">
      <style:table-column-properties style:column-width="1.297cm"/>
    </style:style>
    <style:style style:name="Table55.K" style:family="table-column">
      <style:table-column-properties style:column-width="0.110cm"/>
    </style:style>
    <style:style style:name="Table55.L" style:family="table-column">
      <style:table-column-properties style:column-width="2.709cm"/>
    </style:style>
    <style:style style:name="Table55.1" style:family="table-row">
      <style:table-row-properties style:min-row-height="19.46pt" fo:keep-together="auto"/>
    </style:style>
    <style:style style:name="Table55.A1" style:family="table-cell">
      <style:table-cell-properties style:vertical-align="middle" style:shadow="none" fo:border-top="0.04cm solid #000000" fo:border-bottom="0.012cm solid #000000" fo:border-left="0.04cm solid #000000" fo:border-right="0.012cm solid #000000" fo:padding="0.049cm"/>
    </style:style>
    <style:style style:name="Table55.C1" style:family="table-cell">
      <style:table-cell-properties style:vertical-align="middle" style:shadow="none" fo:border-top="0.04cm solid #000000" fo:border-bottom="0.012cm solid #000000" fo:border-left="0.012cm solid #000000" fo:border-right="0.012cm solid #000000" fo:padding="0.049cm"/>
    </style:style>
    <style:style style:name="Table55.F1" style:family="table-cell">
      <style:table-cell-properties style:vertical-align="middle" style:shadow="none" fo:border-top="0.04cm solid #000000" fo:border-bottom="0.012cm solid #000000" fo:border-left="0.012cm solid #000000" fo:border-right="0.012cm solid #000000" fo:padding="0.049cm"/>
    </style:style>
    <style:style style:name="Table55.G1" style:family="table-cell">
      <style:table-cell-properties style:vertical-align="middle" style:shadow="none" fo:border-top="0.04cm solid #000000" fo:border-bottom="0.012cm solid #000000" fo:border-left="0.012cm solid #000000" fo:border-right="0.012cm solid #000000" fo:padding="0.049cm"/>
    </style:style>
    <style:style style:name="Table55.I1" style:family="table-cell">
      <style:table-cell-properties style:vertical-align="middle" style:shadow="none" fo:border-top="0.04cm solid #000000" fo:border-bottom="0.012cm solid #000000" fo:border-left="0.012cm solid #000000" fo:border-right="0.012cm solid #000000" fo:padding="0.049cm"/>
    </style:style>
    <style:style style:name="Table55.K1" style:family="table-cell">
      <style:table-cell-properties style:vertical-align="middle" style:shadow="none" fo:border-top="0.04cm solid #000000" fo:border-bottom="0.012cm solid #000000" fo:border-left="0.012cm solid #000000" fo:border-right="0.04cm solid #000000" fo:padding="0.049cm"/>
    </style:style>
    <style:style style:name="Table55.2" style:family="table-row">
      <style:table-row-properties style:min-row-height="38.81pt" fo:keep-together="auto"/>
    </style:style>
    <style:style style:name="Table55.C2" style:family="table-cell">
      <style:table-cell-properties style:vertical-align="middle" style:shadow="none" fo:border="0.012cm solid #000000" fo:padding="0.049cm"/>
    </style:style>
    <style:style style:name="Table55.F2" style:family="table-cell">
      <style:table-cell-properties style:vertical-align="middle" style:shadow="none" fo:border="0.012cm solid #000000" fo:padding="0.049cm"/>
    </style:style>
    <style:style style:name="Table55.I2" style:family="table-cell">
      <style:table-cell-properties style:vertical-align="middle" style:shadow="none" fo:border="0.012cm solid #000000" fo:padding="0.049cm"/>
    </style:style>
    <style:style style:name="Table55.K2" style:family="table-cell">
      <style:table-cell-properties style:vertical-align="middle" style:shadow="none" fo:border-top="0.012cm solid #000000" fo:border-bottom="0.012cm solid #000000" fo:border-left="0.012cm solid #000000" fo:border-right="0.04cm solid #000000" fo:padding="0.049cm"/>
    </style:style>
    <style:style style:name="Table55.3" style:family="table-row">
      <style:table-row-properties style:min-row-height="22.29pt" fo:keep-together="auto"/>
    </style:style>
    <style:style style:name="Table55.A3" style:family="table-cell">
      <style:table-cell-properties style:vertical-align="middle" style:shadow="none" fo:border-top="0.012cm solid #000000" fo:border-bottom="0.012cm solid #000000" fo:border-left="0.04cm solid #000000" fo:border-right="0.012cm solid #000000" fo:padding="0.049cm"/>
    </style:style>
    <style:style style:name="Table55.G3" style:family="table-cell">
      <style:table-cell-properties style:vertical-align="middle" style:shadow="none" fo:border-top="0.012cm solid #000000" fo:border-bottom="0.012cm solid #000000" fo:border-left="0.012cm solid #000000" fo:border-right="0.04cm solid #000000" fo:padding="0.049cm"/>
    </style:style>
    <style:style style:name="Table55.4" style:family="table-row">
      <style:table-row-properties style:min-row-height="22.29pt" fo:keep-together="auto"/>
    </style:style>
    <style:style style:name="Table55.A4" style:family="table-cell">
      <style:table-cell-properties style:vertical-align="middle" style:shadow="none" fo:border-top="0.012cm solid #000000" fo:border-bottom="0.012cm solid #000000" fo:border-left="0.04cm solid #000000" fo:border-right="0.012cm solid #000000" fo:padding="0.049cm"/>
    </style:style>
    <style:style style:name="Table55.B4" style:family="table-cell">
      <style:table-cell-properties style:vertical-align="middle" style:shadow="none" fo:border="0.012cm solid #000000" fo:padding="0.049cm"/>
    </style:style>
    <style:style style:name="Table55.D4" style:family="table-cell">
      <style:table-cell-properties style:vertical-align="middle" style:shadow="none" fo:border="0.012cm solid #000000" fo:padding="0.049cm"/>
    </style:style>
    <style:style style:name="Table55.E4" style:family="table-cell">
      <style:table-cell-properties style:vertical-align="middle" style:shadow="none" fo:border="0.012cm solid #000000" fo:padding="0.049cm"/>
    </style:style>
    <style:style style:name="Table55.G4" style:family="table-cell">
      <style:table-cell-properties style:vertical-align="middle" style:shadow="none" fo:border="0.012cm solid #000000" fo:padding="0.049cm"/>
    </style:style>
    <style:style style:name="Table55.H4" style:family="table-cell">
      <style:table-cell-properties style:vertical-align="middle" style:shadow="none" fo:border="0.012cm solid #000000" fo:padding="0.049cm"/>
    </style:style>
    <style:style style:name="Table55.J4" style:family="table-cell">
      <style:table-cell-properties style:vertical-align="middle" style:shadow="none" fo:border="0.012cm solid #000000" fo:padding="0.049cm"/>
    </style:style>
    <style:style style:name="Table55.L4" style:family="table-cell">
      <style:table-cell-properties style:vertical-align="middle" style:shadow="none" fo:border-top="0.012cm solid #000000" fo:border-bottom="0.012cm solid #000000" fo:border-left="0.012cm solid #000000" fo:border-right="0.04cm solid #000000" fo:padding="0.049cm"/>
    </style:style>
    <style:style style:name="Table55.5" style:family="table-row">
      <style:table-row-properties style:min-row-height="105.32pt" fo:keep-together="auto"/>
    </style:style>
    <style:style style:name="Table55.A5" style:family="table-cell">
      <style:table-cell-properties style:vertical-align="middle" style:shadow="none" fo:border-top="0.012cm solid #000000" fo:border-bottom="0.04cm solid #000000" fo:border-left="0.04cm solid #000000" fo:border-right="0.04cm solid #000000" fo:padding="0.049cm"/>
    </style:style>
    <style:style style:name="T211" style:family="text">
      <style:text-properties fo:color="#000000" style:text-outline="false" style:text-line-through-style="solid" style:text-position="0% 100%" style:font-name="굴림체" style:font-name-asian="굴림체" style:font-name-complex="굴림체" fo:font-family="굴림체" style:font-family-asian="굴림체" style:font-family-complex="굴림체" fo:font-size="9.00pt" style:font-size-asian="9.00pt" style:font-size-complex="9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425_0" style:parent-style-name="Standard" style:family="paragraph">
      <style:paragraph-properties fo:line-height="138%" fo:text-align="start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212" style:family="text">
      <style:text-properties fo:color="#ff0000" style:text-outline="false" style:text-line-through-style="solid" style:text-position="0% 100%" style:font-name="굴림체" style:font-name-asian="굴림체" style:font-name-complex="굴림체" fo:font-family="굴림체" style:font-family-asian="굴림체" style:font-family-complex="굴림체" fo:font-size="9.00pt" style:font-size-asian="9.00pt" style:font-size-complex="9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208" style:family="text">
      <style:text-properties fo:color="#000000" style:text-outline="false" style:text-line-through-style="solid" style:text-position="0% 100%" style:font-name="HCI Poppy" style:font-name-asian="휴먼명조" style:font-name-complex="함초롬바탕" fo:font-family="HCI Poppy" style:font-family-asian="휴먼명조" style:font-family-complex="함초롬바탕" fo:font-size="11.00pt" style:font-size-asian="11.00pt" style:font-size-complex="11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able56" style:family="table">
      <style:table-properties style:width="10.492cm" table:align="left" fo:margin="0cm" style:shadow="none" style:may-break-between-rows="false" table:border-model="collapsing"/>
    </style:style>
    <style:style style:name="Table56.A" style:family="table-column">
      <style:table-column-properties style:column-width="10.492cm"/>
    </style:style>
    <style:style style:name="Table56.1" style:family="table-row">
      <style:table-row-properties style:min-row-height="42.84pt" fo:keep-together="auto"/>
    </style:style>
    <style:style style:name="Table56.A1" style:family="table-cell">
      <style:table-cell-properties style:vertical-align="middle" style:shadow="none" fo:border="0.012cm solid #000000" fo:padding="0.049cm"/>
    </style:style>
    <style:style style:name="P199_0_b4" style:parent-style-name="Standard" style:family="paragraph">
      <style:paragraph-properties fo:line-height="180%" fo:text-align="center" fo:margin-left="0cm" fo:margin-right="0cm" fo:text-indent="0cm" fo:margin-top="0cm" fo:margin-bottom="0cm" fo:break-before="page" fo:background-color="transparent" fo:border="none" style:shadow="none" style:text-autospace="none" style:vertical-align="auto" style:snap-to-layout-grid="true"/>
    </style:style>
    <style:style style:name="P426_0" style:parent-style-name="Standard" style:family="paragraph">
      <style:paragraph-properties fo:line-height="106%" fo:text-align="start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P427_0" style:parent-style-name="Standard" style:family="paragraph">
      <style:paragraph-properties fo:line-height="106%" fo:text-align="start" fo:margin-left="0.916cm" fo:margin-right="0cm" fo:text-indent="-0.916cm" fo:margin-top="0cm" fo:margin-bottom="0cm" fo:background-color="transparent" fo:border="none" style:shadow="none" style:text-autospace="none" style:vertical-align="auto" style:snap-to-layout-grid="true"/>
    </style:style>
    <style:style style:name="T229" style:family="text">
      <style:text-properties fo:color="#000000" style:text-outline="false" style:text-line-through-style="solid" style:text-position="0% 100%" style:font-name="HCI Poppy" style:font-name-asian="휴먼명조" style:font-name-complex="함초롬바탕" fo:font-family="HCI Poppy" style:font-family-asian="휴먼명조" style:font-family-complex="함초롬바탕" fo:font-size="13.00pt" style:font-size-asian="13.00pt" style:font-size-complex="13.00pt" fo:letter-spacing="-0.52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428_0" style:parent-style-name="Standard" style:family="paragraph">
      <style:paragraph-properties fo:line-height="131%" fo:text-align="start" fo:margin-left="0.916cm" fo:margin-right="0cm" fo:text-indent="-0.916cm" fo:margin-top="0cm" fo:margin-bottom="0cm" fo:background-color="transparent" fo:border="none" style:shadow="none" style:text-autospace="none" style:vertical-align="auto" style:snap-to-layout-grid="true"/>
    </style:style>
    <style:style style:name="P429_0" style:parent-style-name="Standard" style:family="paragraph">
      <style:paragraph-properties fo:line-height="131%" fo:text-align="start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P430_0" style:parent-style-name="Standard" style:family="paragraph">
      <style:paragraph-properties fo:line-height="131%" fo:text-align="start" fo:margin-left="1.126cm" fo:margin-right="0cm" fo:text-indent="-1.126cm" fo:margin-top="0cm" fo:margin-bottom="0cm" fo:background-color="transparent" fo:border="none" style:shadow="none" style:text-autospace="none" style:vertical-align="auto" style:snap-to-layout-grid="true"/>
    </style:style>
    <style:style style:name="T71" style:family="text">
      <style:text-properties fo:color="#000000" style:text-outline="false" style:text-line-through-style="solid" style:text-position="0% 100%" style:font-name="HCI Poppy" style:font-name-asian="휴먼명조" style:font-name-complex="함초롬바탕" fo:font-family="HCI Poppy" style:font-family-asian="휴먼명조" style:font-family-complex="함초롬바탕" fo:font-size="13.00pt" style:font-size-asian="13.00pt" style:font-size-complex="13.00pt" fo:letter-spacing="-0.39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230" style:family="text">
      <style:text-properties fo:color="#000000" style:text-outline="false" style:text-line-through-style="solid" style:text-position="0% 100%" style:font-name="HCI Poppy" style:font-name-asian="휴먼명조" style:font-name-complex="함초롬바탕" fo:font-family="HCI Poppy" style:font-family-asian="휴먼명조" style:font-family-complex="함초롬바탕" fo:font-size="13.00pt" style:font-size-asian="13.00pt" style:font-size-complex="13.00pt" fo:letter-spacing="0.39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431_0" style:parent-style-name="Standard" style:family="paragraph">
      <style:paragraph-properties fo:line-height="131%" fo:text-align="start" fo:margin-left="1.219cm" fo:margin-right="0cm" fo:text-indent="-1.219cm" fo:margin-top="0cm" fo:margin-bottom="0cm" fo:background-color="transparent" fo:border="none" style:shadow="none" style:text-autospace="none" style:vertical-align="auto" style:snap-to-layout-grid="true"/>
    </style:style>
    <style:style style:name="P432_0" style:parent-style-name="Standard" style:family="paragraph">
      <style:paragraph-properties fo:line-height="131%" fo:text-align="start" fo:margin-left="1.219cm" fo:margin-right="0cm" fo:text-indent="-1.219cm" fo:margin-top="0cm" fo:margin-bottom="0cm" fo:background-color="transparent" fo:border="none" style:shadow="none" style:text-autospace="none" style:vertical-align="auto" style:snap-to-layout-grid="true"/>
    </style:style>
    <style:style style:name="T489" style:family="text">
      <style:text-properties fo:color="#000000" style:text-outline="false" style:text-line-through-style="solid" style:text-position="0% 100%" style:font-name="HCI Poppy" style:font-name-asian="휴먼명조" style:font-name-complex="함초롬바탕" fo:font-family="HCI Poppy" style:font-family-asian="휴먼명조" style:font-family-complex="함초롬바탕" fo:font-size="13.00pt" style:font-size-asian="13.00pt" style:font-size-complex="13.00pt" fo:letter-spacing="-1.04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433_0" style:parent-style-name="Standard" style:family="paragraph">
      <style:paragraph-properties fo:line-height="106%" fo:text-align="start" fo:margin-left="1.126cm" fo:margin-right="0cm" fo:text-indent="-1.126cm" fo:margin-top="0cm" fo:margin-bottom="0cm" fo:background-color="transparent" fo:border="none" style:shadow="none" style:text-autospace="none" style:vertical-align="auto" style:snap-to-layout-grid="true"/>
    </style:style>
    <style:style style:name="P434_0" style:parent-style-name="Standard" style:family="paragraph">
      <style:paragraph-properties fo:line-height="131%" fo:text-align="start" fo:margin-left="0.988cm" fo:margin-right="0cm" fo:text-indent="-0.988cm" fo:margin-top="0cm" fo:margin-bottom="0cm" fo:background-color="transparent" fo:border="none" style:shadow="none" style:text-autospace="none" style:vertical-align="auto" style:snap-to-layout-grid="true"/>
    </style:style>
    <style:style style:name="T213" style:family="text">
      <style:text-properties fo:color="#000000" style:text-outline="false" style:text-line-through-style="solid" style:text-position="0% 100%" style:font-name="함초롬바탕" style:font-name-asian="함초롬바탕" style:font-name-complex="함초롬바탕" fo:font-family="함초롬바탕" style:font-family-asian="함초롬바탕" style:font-family-complex="함초롬바탕" fo:font-size="14.00pt" style:font-size-asian="14.00pt" style:font-size-complex="14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95%"/>
    </style:style>
    <style:style style:name="P435_0" style:parent-style-name="Standard" style:family="paragraph">
      <style:paragraph-properties fo:line-height="77%" fo:text-align="justify" fo:margin-left="1.682cm" fo:margin-right="0cm" fo:text-indent="-1.682cm" fo:margin-top="0cm" fo:margin-bottom="0cm" fo:background-color="transparent" fo:border="none" style:shadow="none" style:text-autospace="none" style:vertical-align="auto" style:snap-to-layout-grid="true"/>
    </style:style>
    <style:style style:name="T214" style:family="text">
      <style:text-properties fo:color="#000000" style:text-outline="false" style:text-line-through-style="solid" style:text-position="0% 100%" style:font-name="휴먼명조" style:font-name-asian="휴먼명조" style:font-name-complex="휴먼명조" fo:font-family="휴먼명조" style:font-family-asian="휴먼명조" style:font-family-complex="휴먼명조" fo:font-size="14.00pt" style:font-size-asian="14.00pt" style:font-size-complex="14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95%"/>
    </style:style>
    <style:style style:name="Table57" style:family="table">
      <style:table-properties style:width="16.572cm" table:align="left" fo:margin="0cm" style:shadow="none" style:may-break-between-rows="false" table:border-model="collapsing"/>
    </style:style>
    <style:style style:name="Table57.A" style:family="table-column">
      <style:table-column-properties style:column-width="0.723cm"/>
    </style:style>
    <style:style style:name="Table57.B" style:family="table-column">
      <style:table-column-properties style:column-width="0.723cm"/>
    </style:style>
    <style:style style:name="Table57.C" style:family="table-column">
      <style:table-column-properties style:column-width="0.723cm"/>
    </style:style>
    <style:style style:name="Table57.D" style:family="table-column">
      <style:table-column-properties style:column-width="0.653cm"/>
    </style:style>
    <style:style style:name="Table57.E" style:family="table-column">
      <style:table-column-properties style:column-width="0.740cm"/>
    </style:style>
    <style:style style:name="Table57.F" style:family="table-column">
      <style:table-column-properties style:column-width="0.740cm"/>
    </style:style>
    <style:style style:name="Table57.G" style:family="table-column">
      <style:table-column-properties style:column-width="0.740cm"/>
    </style:style>
    <style:style style:name="Table57.H" style:family="table-column">
      <style:table-column-properties style:column-width="3.042cm"/>
    </style:style>
    <style:style style:name="Table57.I" style:family="table-column">
      <style:table-column-properties style:column-width="2.748cm"/>
    </style:style>
    <style:style style:name="Table57.J" style:family="table-column">
      <style:table-column-properties style:column-width="1.204cm"/>
    </style:style>
    <style:style style:name="Table57.K" style:family="table-column">
      <style:table-column-properties style:column-width="1.198cm"/>
    </style:style>
    <style:style style:name="Table57.L" style:family="table-column">
      <style:table-column-properties style:column-width="0.938cm"/>
    </style:style>
    <style:style style:name="Table57.M" style:family="table-column">
      <style:table-column-properties style:column-width="2.401cm"/>
    </style:style>
    <style:style style:name="Table57.1" style:family="table-row">
      <style:table-row-properties style:min-row-height="34.00pt" fo:keep-together="auto"/>
    </style:style>
    <style:style style:name="Table57.A1" style:family="table-cell">
      <style:table-cell-properties style:vertical-align="middle" style:shadow="none" fo:border-top="0.04cm solid #000000" fo:border-bottom="0.012cm solid #000000" fo:border-left="0.04cm solid #000000" fo:border-right="0.012cm solid #000000" fo:padding="0.049cm"/>
    </style:style>
    <style:style style:name="Table57.H1" style:family="table-cell">
      <style:table-cell-properties style:vertical-align="middle" style:shadow="none" fo:border-top="0.04cm solid #000000" fo:border-bottom="0.012cm solid #000000" fo:border-left="0.012cm solid #000000" fo:border-right="none" fo:padding="0.049cm"/>
    </style:style>
    <style:style style:name="Table57.J1" style:family="table-cell">
      <style:table-cell-properties style:vertical-align="middle" style:shadow="none" fo:border-top="0.04cm solid #000000" fo:border-bottom="0.012cm solid #000000" fo:border-left="none" fo:border-right="0.04cm solid #000000" fo:padding-top="0.050cm" fo:padding-bottom="0.050cm" fo:padding-right="0.100cm"/>
    </style:style>
    <style:style style:name="Table57.2" style:family="table-row">
      <style:table-row-properties style:min-row-height="39.88pt" fo:keep-together="auto"/>
    </style:style>
    <style:style style:name="Table57.H2" style:family="table-cell">
      <style:table-cell-properties style:vertical-align="middle" style:shadow="none" fo:border="0.012cm solid #000000" fo:padding="0.049cm"/>
    </style:style>
    <style:style style:name="Table57.I2" style:family="table-cell">
      <style:table-cell-properties style:vertical-align="middle" style:shadow="none" fo:border-top="0.012cm solid #000000" fo:border-bottom="0.012cm solid #000000" fo:border-left="0.012cm solid #000000" fo:border-right="0.04cm solid #000000" fo:padding="0.049cm"/>
    </style:style>
    <style:style style:name="Table57.3" style:family="table-row">
      <style:table-row-properties style:min-row-height="20.04pt" fo:keep-together="auto"/>
    </style:style>
    <style:style style:name="Table57.H3" style:family="table-cell">
      <style:table-cell-properties style:vertical-align="middle" style:shadow="none" fo:border="0.012cm solid #000000" fo:padding="0.049cm"/>
    </style:style>
    <style:style style:name="Table57.I3" style:family="table-cell">
      <style:table-cell-properties style:vertical-align="middle" style:shadow="none" fo:border="0.012cm solid #000000" fo:padding="0.049cm"/>
    </style:style>
    <style:style style:name="Table57.K3" style:family="table-cell">
      <style:table-cell-properties style:vertical-align="middle" style:shadow="none" fo:border="0.012cm solid #000000" fo:padding="0.049cm"/>
    </style:style>
    <style:style style:name="Table57.M3" style:family="table-cell">
      <style:table-cell-properties style:vertical-align="middle" style:shadow="none" fo:border-top="0.012cm solid #000000" fo:border-bottom="0.012cm solid #000000" fo:border-left="0.012cm solid #000000" fo:border-right="0.04cm solid #000000" fo:padding="0.049cm"/>
    </style:style>
    <style:style style:name="Table57.4" style:family="table-row">
      <style:table-row-properties style:min-row-height="20.69pt" fo:keep-together="auto"/>
    </style:style>
    <style:style style:name="Table57.H4" style:family="table-cell">
      <style:table-cell-properties style:vertical-align="middle" style:shadow="none" fo:border="0.012cm solid #000000" fo:padding="0.049cm"/>
    </style:style>
    <style:style style:name="Table57.I4" style:family="table-cell">
      <style:table-cell-properties style:vertical-align="middle" style:shadow="none" fo:border-top="0.012cm solid #000000" fo:border-bottom="0.012cm solid #000000" fo:border-left="0.012cm solid #000000" fo:border-right="0.04cm solid #000000" fo:padding="0.049cm"/>
    </style:style>
    <style:style style:name="Table57.5" style:family="table-row">
      <style:table-row-properties style:min-row-height="24.03pt" fo:keep-together="auto"/>
    </style:style>
    <style:style style:name="Table57.A5" style:family="table-cell">
      <style:table-cell-properties style:vertical-align="middle" style:shadow="none" fo:border-top="0.012cm solid #000000" fo:border-bottom="0.012cm solid #000000" fo:border-left="0.04cm solid #000000" fo:border-right="0.012cm solid #000000" fo:padding="0.049cm"/>
    </style:style>
    <style:style style:name="Table57.H5" style:family="table-cell">
      <style:table-cell-properties style:vertical-align="middle" style:shadow="none" fo:border-top="0.012cm solid #000000" fo:border-bottom="0.012cm solid #000000" fo:border-left="0.012cm solid #000000" fo:border-right="0.04cm solid #000000" fo:padding="0.049cm"/>
    </style:style>
    <style:style style:name="Table57.6" style:family="table-row">
      <style:table-row-properties style:min-row-height="30.95pt" fo:keep-together="auto"/>
    </style:style>
    <style:style style:name="Table57.A6" style:family="table-cell">
      <style:table-cell-properties style:vertical-align="middle" style:shadow="none" fo:background-color="#d8d8d8" fo:border-top="0.012cm solid #000000" fo:border-bottom="0.012cm solid #000000" fo:border-left="0.04cm solid #000000" fo:border-right="0.012cm solid #000000" fo:padding="0.049cm"/>
    </style:style>
    <style:style style:name="Table57.H6" style:family="table-cell">
      <style:table-cell-properties style:vertical-align="middle" style:shadow="none" fo:background-color="#d8d8d8" fo:border="0.012cm solid #000000" fo:padding="0.049cm"/>
    </style:style>
    <style:style style:name="Table57.L6" style:family="table-cell">
      <style:table-cell-properties style:vertical-align="middle" style:shadow="none" fo:background-color="#d8d8d8" fo:border-top="0.012cm solid #000000" fo:border-bottom="0.012cm solid #000000" fo:border-left="0.012cm solid #000000" fo:border-right="0.04cm solid #000000" fo:padding="0.049cm"/>
    </style:style>
    <style:style style:name="Table57.7" style:family="table-row">
      <style:table-row-properties style:min-row-height="19.46pt" fo:keep-together="auto"/>
    </style:style>
    <style:style style:name="Table57.A7" style:family="table-cell">
      <style:table-cell-properties style:vertical-align="middle" style:shadow="none" fo:border-top="0.012cm solid #000000" fo:border-bottom="0.012cm solid #000000" fo:border-left="0.04cm solid #000000" fo:border-right="0.012cm dotted #000000" fo:padding="0.049cm"/>
    </style:style>
    <style:style style:name="Table57.B7" style:family="table-cell">
      <style:table-cell-properties style:vertical-align="middle" style:shadow="none" fo:border-top="0.012cm solid #000000" fo:border-bottom="0.012cm solid #000000" fo:border-left="0.012cm dotted #000000" fo:border-right="0.012cm dotted #000000" fo:padding="0.049cm"/>
    </style:style>
    <style:style style:name="Table57.C7" style:family="table-cell">
      <style:table-cell-properties style:vertical-align="middle" style:shadow="none" fo:border-top="0.012cm solid #000000" fo:border-bottom="0.012cm solid #000000" fo:border-left="0.012cm dotted #000000" fo:border-right="0.012cm solid #000000" fo:padding="0.049cm"/>
    </style:style>
    <style:style style:name="Table57.D7" style:family="table-cell">
      <style:table-cell-properties style:vertical-align="middle" style:shadow="none" fo:border="0.012cm solid #000000" fo:padding="0.049cm"/>
    </style:style>
    <style:style style:name="Table57.E7" style:family="table-cell">
      <style:table-cell-properties style:vertical-align="middle" style:shadow="none" fo:border-top="0.012cm solid #000000" fo:border-bottom="0.012cm solid #000000" fo:border-left="0.012cm solid #000000" fo:border-right="0.012cm dotted #000000" fo:padding="0.049cm"/>
    </style:style>
    <style:style style:name="Table57.F7" style:family="table-cell">
      <style:table-cell-properties style:vertical-align="middle" style:shadow="none" fo:border-top="0.012cm solid #000000" fo:border-bottom="0.012cm solid #000000" fo:border-left="0.012cm dotted #000000" fo:border-right="0.012cm dotted #000000" fo:padding="0.049cm"/>
    </style:style>
    <style:style style:name="Table57.G7" style:family="table-cell">
      <style:table-cell-properties style:vertical-align="middle" style:shadow="none" fo:border-top="0.012cm solid #000000" fo:border-bottom="0.012cm solid #000000" fo:border-left="0.012cm dotted #000000" fo:border-right="0.012cm solid #000000" fo:padding="0.049cm"/>
    </style:style>
    <style:style style:name="Table57.H7" style:family="table-cell">
      <style:table-cell-properties style:vertical-align="middle" style:shadow="none" fo:border="0.012cm solid #000000" fo:padding="0.049cm"/>
    </style:style>
    <style:style style:name="Table57.L7" style:family="table-cell">
      <style:table-cell-properties style:vertical-align="middle" style:shadow="none" fo:border-top="0.012cm solid #000000" fo:border-bottom="0.012cm solid #000000" fo:border-left="0.012cm solid #000000" fo:border-right="0.04cm solid #000000" fo:padding="0.049cm"/>
    </style:style>
    <style:style style:name="Table57.8" style:family="table-row">
      <style:table-row-properties style:min-row-height="19.46pt" fo:keep-together="auto"/>
    </style:style>
    <style:style style:name="Table57.A8" style:family="table-cell">
      <style:table-cell-properties style:vertical-align="middle" style:shadow="none" fo:border-top="0.012cm solid #000000" fo:border-bottom="0.012cm solid #000000" fo:border-left="0.04cm solid #000000" fo:border-right="0.012cm dotted #000000" fo:padding="0.049cm"/>
    </style:style>
    <style:style style:name="Table57.B8" style:family="table-cell">
      <style:table-cell-properties style:vertical-align="middle" style:shadow="none" fo:border-top="0.012cm solid #000000" fo:border-bottom="0.012cm solid #000000" fo:border-left="0.012cm dotted #000000" fo:border-right="0.012cm dotted #000000" fo:padding="0.049cm"/>
    </style:style>
    <style:style style:name="Table57.C8" style:family="table-cell">
      <style:table-cell-properties style:vertical-align="middle" style:shadow="none" fo:border-top="0.012cm solid #000000" fo:border-bottom="0.012cm solid #000000" fo:border-left="0.012cm dotted #000000" fo:border-right="0.012cm solid #000000" fo:padding="0.049cm"/>
    </style:style>
    <style:style style:name="Table57.D8" style:family="table-cell">
      <style:table-cell-properties style:vertical-align="middle" style:shadow="none" fo:border="0.012cm solid #000000" fo:padding="0.049cm"/>
    </style:style>
    <style:style style:name="Table57.E8" style:family="table-cell">
      <style:table-cell-properties style:vertical-align="middle" style:shadow="none" fo:border-top="0.012cm solid #000000" fo:border-bottom="0.012cm solid #000000" fo:border-left="0.012cm solid #000000" fo:border-right="0.012cm dotted #000000" fo:padding="0.049cm"/>
    </style:style>
    <style:style style:name="Table57.F8" style:family="table-cell">
      <style:table-cell-properties style:vertical-align="middle" style:shadow="none" fo:border-top="0.012cm solid #000000" fo:border-bottom="0.012cm solid #000000" fo:border-left="0.012cm dotted #000000" fo:border-right="0.012cm dotted #000000" fo:padding="0.049cm"/>
    </style:style>
    <style:style style:name="Table57.G8" style:family="table-cell">
      <style:table-cell-properties style:vertical-align="middle" style:shadow="none" fo:border-top="0.012cm solid #000000" fo:border-bottom="0.012cm solid #000000" fo:border-left="0.012cm dotted #000000" fo:border-right="0.012cm solid #000000" fo:padding="0.049cm"/>
    </style:style>
    <style:style style:name="Table57.H8" style:family="table-cell">
      <style:table-cell-properties style:vertical-align="middle" style:shadow="none" fo:border="0.012cm solid #000000" fo:padding="0.049cm"/>
    </style:style>
    <style:style style:name="Table57.L8" style:family="table-cell">
      <style:table-cell-properties style:vertical-align="middle" style:shadow="none" fo:border-top="0.012cm solid #000000" fo:border-bottom="0.012cm solid #000000" fo:border-left="0.012cm solid #000000" fo:border-right="0.04cm solid #000000" fo:padding="0.049cm"/>
    </style:style>
    <style:style style:name="Table57.9" style:family="table-row">
      <style:table-row-properties style:min-row-height="19.46pt" fo:keep-together="auto"/>
    </style:style>
    <style:style style:name="Table57.A9" style:family="table-cell">
      <style:table-cell-properties style:vertical-align="middle" style:shadow="none" fo:border-top="0.012cm solid #000000" fo:border-bottom="0.012cm solid #000000" fo:border-left="0.04cm solid #000000" fo:border-right="0.012cm dotted #000000" fo:padding="0.049cm"/>
    </style:style>
    <style:style style:name="Table57.B9" style:family="table-cell">
      <style:table-cell-properties style:vertical-align="middle" style:shadow="none" fo:border-top="0.012cm solid #000000" fo:border-bottom="0.012cm solid #000000" fo:border-left="0.012cm dotted #000000" fo:border-right="0.012cm dotted #000000" fo:padding="0.049cm"/>
    </style:style>
    <style:style style:name="Table57.C9" style:family="table-cell">
      <style:table-cell-properties style:vertical-align="middle" style:shadow="none" fo:border-top="0.012cm solid #000000" fo:border-bottom="0.012cm solid #000000" fo:border-left="0.012cm dotted #000000" fo:border-right="0.012cm solid #000000" fo:padding="0.049cm"/>
    </style:style>
    <style:style style:name="Table57.D9" style:family="table-cell">
      <style:table-cell-properties style:vertical-align="middle" style:shadow="none" fo:border="0.012cm solid #000000" fo:padding="0.049cm"/>
    </style:style>
    <style:style style:name="Table57.E9" style:family="table-cell">
      <style:table-cell-properties style:vertical-align="middle" style:shadow="none" fo:border-top="0.012cm solid #000000" fo:border-bottom="0.012cm solid #000000" fo:border-left="0.012cm solid #000000" fo:border-right="0.012cm dotted #000000" fo:padding="0.049cm"/>
    </style:style>
    <style:style style:name="Table57.F9" style:family="table-cell">
      <style:table-cell-properties style:vertical-align="middle" style:shadow="none" fo:border-top="0.012cm solid #000000" fo:border-bottom="0.012cm solid #000000" fo:border-left="0.012cm dotted #000000" fo:border-right="0.012cm dotted #000000" fo:padding="0.049cm"/>
    </style:style>
    <style:style style:name="Table57.G9" style:family="table-cell">
      <style:table-cell-properties style:vertical-align="middle" style:shadow="none" fo:border-top="0.012cm solid #000000" fo:border-bottom="0.012cm solid #000000" fo:border-left="0.012cm dotted #000000" fo:border-right="0.012cm solid #000000" fo:padding="0.049cm"/>
    </style:style>
    <style:style style:name="Table57.H9" style:family="table-cell">
      <style:table-cell-properties style:vertical-align="middle" style:shadow="none" fo:border="0.012cm solid #000000" fo:padding="0.049cm"/>
    </style:style>
    <style:style style:name="Table57.L9" style:family="table-cell">
      <style:table-cell-properties style:vertical-align="middle" style:shadow="none" fo:border-top="0.012cm solid #000000" fo:border-bottom="0.012cm solid #000000" fo:border-left="0.012cm solid #000000" fo:border-right="0.04cm solid #000000" fo:padding="0.049cm"/>
    </style:style>
    <style:style style:name="Table57.10" style:family="table-row">
      <style:table-row-properties style:min-row-height="19.46pt" fo:keep-together="auto"/>
    </style:style>
    <style:style style:name="Table57.A10" style:family="table-cell">
      <style:table-cell-properties style:vertical-align="middle" style:shadow="none" fo:border-top="0.012cm solid #000000" fo:border-bottom="0.012cm solid #000000" fo:border-left="0.04cm solid #000000" fo:border-right="0.012cm dotted #000000" fo:padding="0.049cm"/>
    </style:style>
    <style:style style:name="Table57.B10" style:family="table-cell">
      <style:table-cell-properties style:vertical-align="middle" style:shadow="none" fo:border-top="0.012cm solid #000000" fo:border-bottom="0.012cm solid #000000" fo:border-left="0.012cm dotted #000000" fo:border-right="0.012cm dotted #000000" fo:padding="0.049cm"/>
    </style:style>
    <style:style style:name="Table57.C10" style:family="table-cell">
      <style:table-cell-properties style:vertical-align="middle" style:shadow="none" fo:border-top="0.012cm solid #000000" fo:border-bottom="0.012cm solid #000000" fo:border-left="0.012cm dotted #000000" fo:border-right="0.012cm solid #000000" fo:padding="0.049cm"/>
    </style:style>
    <style:style style:name="Table57.D10" style:family="table-cell">
      <style:table-cell-properties style:vertical-align="middle" style:shadow="none" fo:border="0.012cm solid #000000" fo:padding="0.049cm"/>
    </style:style>
    <style:style style:name="Table57.E10" style:family="table-cell">
      <style:table-cell-properties style:vertical-align="middle" style:shadow="none" fo:border-top="0.012cm solid #000000" fo:border-bottom="0.012cm solid #000000" fo:border-left="0.012cm solid #000000" fo:border-right="0.012cm dotted #000000" fo:padding="0.049cm"/>
    </style:style>
    <style:style style:name="Table57.F10" style:family="table-cell">
      <style:table-cell-properties style:vertical-align="middle" style:shadow="none" fo:border-top="0.012cm solid #000000" fo:border-bottom="0.012cm solid #000000" fo:border-left="0.012cm dotted #000000" fo:border-right="0.012cm dotted #000000" fo:padding="0.049cm"/>
    </style:style>
    <style:style style:name="Table57.G10" style:family="table-cell">
      <style:table-cell-properties style:vertical-align="middle" style:shadow="none" fo:border-top="0.012cm solid #000000" fo:border-bottom="0.012cm solid #000000" fo:border-left="0.012cm dotted #000000" fo:border-right="0.012cm solid #000000" fo:padding="0.049cm"/>
    </style:style>
    <style:style style:name="Table57.H10" style:family="table-cell">
      <style:table-cell-properties style:vertical-align="middle" style:shadow="none" fo:border="0.012cm solid #000000" fo:padding="0.049cm"/>
    </style:style>
    <style:style style:name="Table57.L10" style:family="table-cell">
      <style:table-cell-properties style:vertical-align="middle" style:shadow="none" fo:border-top="0.012cm solid #000000" fo:border-bottom="0.012cm solid #000000" fo:border-left="0.012cm solid #000000" fo:border-right="0.04cm solid #000000" fo:padding="0.049cm"/>
    </style:style>
    <style:style style:name="Table57.11" style:family="table-row">
      <style:table-row-properties style:min-row-height="30.95pt" fo:keep-together="auto"/>
    </style:style>
    <style:style style:name="Table57.A11" style:family="table-cell">
      <style:table-cell-properties style:vertical-align="middle" style:shadow="none" fo:background-color="#d8d8d8" fo:border-top="0.012cm solid #000000" fo:border-bottom="0.012cm solid #000000" fo:border-left="0.04cm solid #000000" fo:border-right="0.012cm solid #000000" fo:padding="0.049cm"/>
    </style:style>
    <style:style style:name="Table57.H11" style:family="table-cell">
      <style:table-cell-properties style:vertical-align="middle" style:shadow="none" fo:background-color="#d8d8d8" fo:border="0.012cm solid #000000" fo:padding="0.049cm"/>
    </style:style>
    <style:style style:name="Table57.L11" style:family="table-cell">
      <style:table-cell-properties style:vertical-align="middle" style:shadow="none" fo:background-color="#d8d8d8" fo:border-top="0.012cm solid #000000" fo:border-bottom="0.012cm solid #000000" fo:border-left="0.012cm solid #000000" fo:border-right="0.04cm solid #000000" fo:padding="0.049cm"/>
    </style:style>
    <style:style style:name="Table57.12" style:family="table-row">
      <style:table-row-properties style:min-row-height="19.46pt" fo:keep-together="auto"/>
    </style:style>
    <style:style style:name="Table57.A12" style:family="table-cell">
      <style:table-cell-properties style:vertical-align="middle" style:shadow="none" fo:border-top="0.012cm solid #000000" fo:border-bottom="0.012cm solid #000000" fo:border-left="0.04cm solid #000000" fo:border-right="0.012cm dotted #000000" fo:padding="0.049cm"/>
    </style:style>
    <style:style style:name="Table57.B12" style:family="table-cell">
      <style:table-cell-properties style:vertical-align="middle" style:shadow="none" fo:border-top="0.012cm solid #000000" fo:border-bottom="0.012cm solid #000000" fo:border-left="0.012cm dotted #000000" fo:border-right="0.012cm dotted #000000" fo:padding="0.049cm"/>
    </style:style>
    <style:style style:name="Table57.C12" style:family="table-cell">
      <style:table-cell-properties style:vertical-align="middle" style:shadow="none" fo:border-top="0.012cm solid #000000" fo:border-bottom="0.012cm solid #000000" fo:border-left="0.012cm dotted #000000" fo:border-right="0.012cm solid #000000" fo:padding="0.049cm"/>
    </style:style>
    <style:style style:name="Table57.D12" style:family="table-cell">
      <style:table-cell-properties style:vertical-align="middle" style:shadow="none" fo:border="0.012cm solid #000000" fo:padding="0.049cm"/>
    </style:style>
    <style:style style:name="Table57.E12" style:family="table-cell">
      <style:table-cell-properties style:vertical-align="middle" style:shadow="none" fo:border-top="0.012cm solid #000000" fo:border-bottom="0.012cm solid #000000" fo:border-left="0.012cm solid #000000" fo:border-right="0.012cm dotted #000000" fo:padding="0.049cm"/>
    </style:style>
    <style:style style:name="Table57.F12" style:family="table-cell">
      <style:table-cell-properties style:vertical-align="middle" style:shadow="none" fo:border-top="0.012cm solid #000000" fo:border-bottom="0.012cm solid #000000" fo:border-left="0.012cm dotted #000000" fo:border-right="0.012cm dotted #000000" fo:padding="0.049cm"/>
    </style:style>
    <style:style style:name="Table57.G12" style:family="table-cell">
      <style:table-cell-properties style:vertical-align="middle" style:shadow="none" fo:border-top="0.012cm solid #000000" fo:border-bottom="0.012cm solid #000000" fo:border-left="0.012cm dotted #000000" fo:border-right="0.012cm solid #000000" fo:padding="0.049cm"/>
    </style:style>
    <style:style style:name="Table57.H12" style:family="table-cell">
      <style:table-cell-properties style:vertical-align="middle" style:shadow="none" fo:border="0.012cm solid #000000" fo:padding="0.049cm"/>
    </style:style>
    <style:style style:name="Table57.L12" style:family="table-cell">
      <style:table-cell-properties style:vertical-align="middle" style:shadow="none" fo:border-top="0.012cm solid #000000" fo:border-bottom="0.012cm solid #000000" fo:border-left="0.012cm solid #000000" fo:border-right="0.04cm solid #000000" fo:padding="0.049cm"/>
    </style:style>
    <style:style style:name="Table57.13" style:family="table-row">
      <style:table-row-properties style:min-row-height="19.46pt" fo:keep-together="auto"/>
    </style:style>
    <style:style style:name="Table57.A13" style:family="table-cell">
      <style:table-cell-properties style:vertical-align="middle" style:shadow="none" fo:border-top="0.012cm solid #000000" fo:border-bottom="0.012cm solid #000000" fo:border-left="0.04cm solid #000000" fo:border-right="0.012cm dotted #000000" fo:padding="0.049cm"/>
    </style:style>
    <style:style style:name="Table57.B13" style:family="table-cell">
      <style:table-cell-properties style:vertical-align="middle" style:shadow="none" fo:border-top="0.012cm solid #000000" fo:border-bottom="0.012cm solid #000000" fo:border-left="0.012cm dotted #000000" fo:border-right="0.012cm dotted #000000" fo:padding="0.049cm"/>
    </style:style>
    <style:style style:name="Table57.C13" style:family="table-cell">
      <style:table-cell-properties style:vertical-align="middle" style:shadow="none" fo:border-top="0.012cm solid #000000" fo:border-bottom="0.012cm solid #000000" fo:border-left="0.012cm dotted #000000" fo:border-right="0.012cm solid #000000" fo:padding="0.049cm"/>
    </style:style>
    <style:style style:name="Table57.D13" style:family="table-cell">
      <style:table-cell-properties style:vertical-align="middle" style:shadow="none" fo:border="0.012cm solid #000000" fo:padding="0.049cm"/>
    </style:style>
    <style:style style:name="Table57.E13" style:family="table-cell">
      <style:table-cell-properties style:vertical-align="middle" style:shadow="none" fo:border-top="0.012cm solid #000000" fo:border-bottom="0.012cm solid #000000" fo:border-left="0.012cm solid #000000" fo:border-right="0.012cm dotted #000000" fo:padding="0.049cm"/>
    </style:style>
    <style:style style:name="Table57.F13" style:family="table-cell">
      <style:table-cell-properties style:vertical-align="middle" style:shadow="none" fo:border-top="0.012cm solid #000000" fo:border-bottom="0.012cm solid #000000" fo:border-left="0.012cm dotted #000000" fo:border-right="0.012cm dotted #000000" fo:padding="0.049cm"/>
    </style:style>
    <style:style style:name="Table57.G13" style:family="table-cell">
      <style:table-cell-properties style:vertical-align="middle" style:shadow="none" fo:border-top="0.012cm solid #000000" fo:border-bottom="0.012cm solid #000000" fo:border-left="0.012cm dotted #000000" fo:border-right="0.012cm solid #000000" fo:padding="0.049cm"/>
    </style:style>
    <style:style style:name="Table57.H13" style:family="table-cell">
      <style:table-cell-properties style:vertical-align="middle" style:shadow="none" fo:border="0.012cm solid #000000" fo:padding="0.049cm"/>
    </style:style>
    <style:style style:name="Table57.L13" style:family="table-cell">
      <style:table-cell-properties style:vertical-align="middle" style:shadow="none" fo:border-top="0.012cm solid #000000" fo:border-bottom="0.012cm solid #000000" fo:border-left="0.012cm solid #000000" fo:border-right="0.04cm solid #000000" fo:padding="0.049cm"/>
    </style:style>
    <style:style style:name="Table57.14" style:family="table-row">
      <style:table-row-properties style:min-row-height="19.46pt" fo:keep-together="auto"/>
    </style:style>
    <style:style style:name="Table57.A14" style:family="table-cell">
      <style:table-cell-properties style:vertical-align="middle" style:shadow="none" fo:border-top="0.012cm solid #000000" fo:border-bottom="0.012cm solid #000000" fo:border-left="0.04cm solid #000000" fo:border-right="0.012cm dotted #000000" fo:padding="0.049cm"/>
    </style:style>
    <style:style style:name="Table57.B14" style:family="table-cell">
      <style:table-cell-properties style:vertical-align="middle" style:shadow="none" fo:border-top="0.012cm solid #000000" fo:border-bottom="0.012cm solid #000000" fo:border-left="0.012cm dotted #000000" fo:border-right="0.012cm dotted #000000" fo:padding="0.049cm"/>
    </style:style>
    <style:style style:name="Table57.C14" style:family="table-cell">
      <style:table-cell-properties style:vertical-align="middle" style:shadow="none" fo:border-top="0.012cm solid #000000" fo:border-bottom="0.012cm solid #000000" fo:border-left="0.012cm dotted #000000" fo:border-right="0.012cm solid #000000" fo:padding="0.049cm"/>
    </style:style>
    <style:style style:name="Table57.D14" style:family="table-cell">
      <style:table-cell-properties style:vertical-align="middle" style:shadow="none" fo:border="0.012cm solid #000000" fo:padding="0.049cm"/>
    </style:style>
    <style:style style:name="Table57.E14" style:family="table-cell">
      <style:table-cell-properties style:vertical-align="middle" style:shadow="none" fo:border-top="0.012cm solid #000000" fo:border-bottom="0.012cm solid #000000" fo:border-left="0.012cm solid #000000" fo:border-right="0.012cm dotted #000000" fo:padding="0.049cm"/>
    </style:style>
    <style:style style:name="Table57.F14" style:family="table-cell">
      <style:table-cell-properties style:vertical-align="middle" style:shadow="none" fo:border-top="0.012cm solid #000000" fo:border-bottom="0.012cm solid #000000" fo:border-left="0.012cm dotted #000000" fo:border-right="0.012cm dotted #000000" fo:padding="0.049cm"/>
    </style:style>
    <style:style style:name="Table57.G14" style:family="table-cell">
      <style:table-cell-properties style:vertical-align="middle" style:shadow="none" fo:border-top="0.012cm solid #000000" fo:border-bottom="0.012cm solid #000000" fo:border-left="0.012cm dotted #000000" fo:border-right="0.012cm solid #000000" fo:padding="0.049cm"/>
    </style:style>
    <style:style style:name="Table57.H14" style:family="table-cell">
      <style:table-cell-properties style:vertical-align="middle" style:shadow="none" fo:border="0.012cm solid #000000" fo:padding="0.049cm"/>
    </style:style>
    <style:style style:name="Table57.L14" style:family="table-cell">
      <style:table-cell-properties style:vertical-align="middle" style:shadow="none" fo:border-top="0.012cm solid #000000" fo:border-bottom="0.012cm solid #000000" fo:border-left="0.012cm solid #000000" fo:border-right="0.04cm solid #000000" fo:padding="0.049cm"/>
    </style:style>
    <style:style style:name="Table57.15" style:family="table-row">
      <style:table-row-properties style:min-row-height="19.46pt" fo:keep-together="auto"/>
    </style:style>
    <style:style style:name="Table57.A15" style:family="table-cell">
      <style:table-cell-properties style:vertical-align="middle" style:shadow="none" fo:border-top="0.012cm solid #000000" fo:border-bottom="0.012cm solid #000000" fo:border-left="0.04cm solid #000000" fo:border-right="0.012cm dotted #000000" fo:padding="0.049cm"/>
    </style:style>
    <style:style style:name="Table57.B15" style:family="table-cell">
      <style:table-cell-properties style:vertical-align="middle" style:shadow="none" fo:border-top="0.012cm solid #000000" fo:border-bottom="0.012cm solid #000000" fo:border-left="0.012cm dotted #000000" fo:border-right="0.012cm dotted #000000" fo:padding="0.049cm"/>
    </style:style>
    <style:style style:name="Table57.C15" style:family="table-cell">
      <style:table-cell-properties style:vertical-align="middle" style:shadow="none" fo:border-top="0.012cm solid #000000" fo:border-bottom="0.012cm solid #000000" fo:border-left="0.012cm dotted #000000" fo:border-right="0.012cm solid #000000" fo:padding="0.049cm"/>
    </style:style>
    <style:style style:name="Table57.D15" style:family="table-cell">
      <style:table-cell-properties style:vertical-align="middle" style:shadow="none" fo:border="0.012cm solid #000000" fo:padding="0.049cm"/>
    </style:style>
    <style:style style:name="Table57.E15" style:family="table-cell">
      <style:table-cell-properties style:vertical-align="middle" style:shadow="none" fo:border-top="0.012cm solid #000000" fo:border-bottom="0.012cm solid #000000" fo:border-left="0.012cm solid #000000" fo:border-right="0.012cm dotted #000000" fo:padding="0.049cm"/>
    </style:style>
    <style:style style:name="Table57.F15" style:family="table-cell">
      <style:table-cell-properties style:vertical-align="middle" style:shadow="none" fo:border-top="0.012cm solid #000000" fo:border-bottom="0.012cm solid #000000" fo:border-left="0.012cm dotted #000000" fo:border-right="0.012cm dotted #000000" fo:padding="0.049cm"/>
    </style:style>
    <style:style style:name="Table57.G15" style:family="table-cell">
      <style:table-cell-properties style:vertical-align="middle" style:shadow="none" fo:border-top="0.012cm solid #000000" fo:border-bottom="0.012cm solid #000000" fo:border-left="0.012cm dotted #000000" fo:border-right="0.012cm solid #000000" fo:padding="0.049cm"/>
    </style:style>
    <style:style style:name="Table57.H15" style:family="table-cell">
      <style:table-cell-properties style:vertical-align="middle" style:shadow="none" fo:border="0.012cm solid #000000" fo:padding="0.049cm"/>
    </style:style>
    <style:style style:name="Table57.L15" style:family="table-cell">
      <style:table-cell-properties style:vertical-align="middle" style:shadow="none" fo:border-top="0.012cm solid #000000" fo:border-bottom="0.012cm solid #000000" fo:border-left="0.012cm solid #000000" fo:border-right="0.04cm solid #000000" fo:padding="0.049cm"/>
    </style:style>
    <style:style style:name="Table57.16" style:family="table-row">
      <style:table-row-properties style:min-row-height="30.95pt" fo:keep-together="auto"/>
    </style:style>
    <style:style style:name="Table57.A16" style:family="table-cell">
      <style:table-cell-properties style:vertical-align="middle" style:shadow="none" fo:background-color="#d8d8d8" fo:border-top="0.012cm solid #000000" fo:border-bottom="0.012cm solid #000000" fo:border-left="0.04cm solid #000000" fo:border-right="0.012cm solid #000000" fo:padding="0.049cm"/>
    </style:style>
    <style:style style:name="Table57.H16" style:family="table-cell">
      <style:table-cell-properties style:vertical-align="middle" style:shadow="none" fo:background-color="#d8d8d8" fo:border="0.012cm solid #000000" fo:padding="0.049cm"/>
    </style:style>
    <style:style style:name="Table57.L16" style:family="table-cell">
      <style:table-cell-properties style:vertical-align="middle" style:shadow="none" fo:background-color="#d8d8d8" fo:border-top="0.012cm solid #000000" fo:border-bottom="0.012cm solid #000000" fo:border-left="0.012cm solid #000000" fo:border-right="0.04cm solid #000000" fo:padding="0.049cm"/>
    </style:style>
    <style:style style:name="Table57.17" style:family="table-row">
      <style:table-row-properties style:min-row-height="19.46pt" fo:keep-together="auto"/>
    </style:style>
    <style:style style:name="Table57.A17" style:family="table-cell">
      <style:table-cell-properties style:vertical-align="middle" style:shadow="none" fo:border-top="0.012cm solid #000000" fo:border-bottom="0.012cm solid #000000" fo:border-left="0.04cm solid #000000" fo:border-right="0.012cm dotted #000000" fo:padding="0.049cm"/>
    </style:style>
    <style:style style:name="Table57.B17" style:family="table-cell">
      <style:table-cell-properties style:vertical-align="middle" style:shadow="none" fo:border-top="0.012cm solid #000000" fo:border-bottom="0.012cm solid #000000" fo:border-left="0.012cm dotted #000000" fo:border-right="0.012cm dotted #000000" fo:padding="0.049cm"/>
    </style:style>
    <style:style style:name="Table57.C17" style:family="table-cell">
      <style:table-cell-properties style:vertical-align="middle" style:shadow="none" fo:border-top="0.012cm solid #000000" fo:border-bottom="0.012cm solid #000000" fo:border-left="0.012cm dotted #000000" fo:border-right="0.012cm solid #000000" fo:padding="0.049cm"/>
    </style:style>
    <style:style style:name="Table57.D17" style:family="table-cell">
      <style:table-cell-properties style:vertical-align="middle" style:shadow="none" fo:border="0.012cm solid #000000" fo:padding="0.049cm"/>
    </style:style>
    <style:style style:name="Table57.E17" style:family="table-cell">
      <style:table-cell-properties style:vertical-align="middle" style:shadow="none" fo:border-top="0.012cm solid #000000" fo:border-bottom="0.012cm solid #000000" fo:border-left="0.012cm solid #000000" fo:border-right="0.012cm dotted #000000" fo:padding="0.049cm"/>
    </style:style>
    <style:style style:name="Table57.F17" style:family="table-cell">
      <style:table-cell-properties style:vertical-align="middle" style:shadow="none" fo:border-top="0.012cm solid #000000" fo:border-bottom="0.012cm solid #000000" fo:border-left="0.012cm dotted #000000" fo:border-right="0.012cm dotted #000000" fo:padding="0.049cm"/>
    </style:style>
    <style:style style:name="Table57.G17" style:family="table-cell">
      <style:table-cell-properties style:vertical-align="middle" style:shadow="none" fo:border-top="0.012cm solid #000000" fo:border-bottom="0.012cm solid #000000" fo:border-left="0.012cm dotted #000000" fo:border-right="0.012cm solid #000000" fo:padding="0.049cm"/>
    </style:style>
    <style:style style:name="Table57.H17" style:family="table-cell">
      <style:table-cell-properties style:vertical-align="middle" style:shadow="none" fo:border="0.012cm solid #000000" fo:padding="0.049cm"/>
    </style:style>
    <style:style style:name="Table57.L17" style:family="table-cell">
      <style:table-cell-properties style:vertical-align="middle" style:shadow="none" fo:border-top="0.012cm solid #000000" fo:border-bottom="0.012cm solid #000000" fo:border-left="0.012cm solid #000000" fo:border-right="0.04cm solid #000000" fo:padding="0.049cm"/>
    </style:style>
    <style:style style:name="Table57.18" style:family="table-row">
      <style:table-row-properties style:min-row-height="19.46pt" fo:keep-together="auto"/>
    </style:style>
    <style:style style:name="Table57.A18" style:family="table-cell">
      <style:table-cell-properties style:vertical-align="middle" style:shadow="none" fo:border-top="0.012cm solid #000000" fo:border-bottom="0.012cm solid #000000" fo:border-left="0.04cm solid #000000" fo:border-right="0.012cm dotted #000000" fo:padding="0.049cm"/>
    </style:style>
    <style:style style:name="Table57.B18" style:family="table-cell">
      <style:table-cell-properties style:vertical-align="middle" style:shadow="none" fo:border-top="0.012cm solid #000000" fo:border-bottom="0.012cm solid #000000" fo:border-left="0.012cm dotted #000000" fo:border-right="0.012cm dotted #000000" fo:padding="0.049cm"/>
    </style:style>
    <style:style style:name="Table57.C18" style:family="table-cell">
      <style:table-cell-properties style:vertical-align="middle" style:shadow="none" fo:border-top="0.012cm solid #000000" fo:border-bottom="0.012cm solid #000000" fo:border-left="0.012cm dotted #000000" fo:border-right="0.012cm solid #000000" fo:padding="0.049cm"/>
    </style:style>
    <style:style style:name="Table57.D18" style:family="table-cell">
      <style:table-cell-properties style:vertical-align="middle" style:shadow="none" fo:border="0.012cm solid #000000" fo:padding="0.049cm"/>
    </style:style>
    <style:style style:name="Table57.E18" style:family="table-cell">
      <style:table-cell-properties style:vertical-align="middle" style:shadow="none" fo:border-top="0.012cm solid #000000" fo:border-bottom="0.012cm solid #000000" fo:border-left="0.012cm solid #000000" fo:border-right="0.012cm dotted #000000" fo:padding="0.049cm"/>
    </style:style>
    <style:style style:name="Table57.F18" style:family="table-cell">
      <style:table-cell-properties style:vertical-align="middle" style:shadow="none" fo:border-top="0.012cm solid #000000" fo:border-bottom="0.012cm solid #000000" fo:border-left="0.012cm dotted #000000" fo:border-right="0.012cm dotted #000000" fo:padding="0.049cm"/>
    </style:style>
    <style:style style:name="Table57.G18" style:family="table-cell">
      <style:table-cell-properties style:vertical-align="middle" style:shadow="none" fo:border-top="0.012cm solid #000000" fo:border-bottom="0.012cm solid #000000" fo:border-left="0.012cm dotted #000000" fo:border-right="0.012cm solid #000000" fo:padding="0.049cm"/>
    </style:style>
    <style:style style:name="Table57.H18" style:family="table-cell">
      <style:table-cell-properties style:vertical-align="middle" style:shadow="none" fo:border="0.012cm solid #000000" fo:padding="0.049cm"/>
    </style:style>
    <style:style style:name="Table57.L18" style:family="table-cell">
      <style:table-cell-properties style:vertical-align="middle" style:shadow="none" fo:border-top="0.012cm solid #000000" fo:border-bottom="0.012cm solid #000000" fo:border-left="0.012cm solid #000000" fo:border-right="0.04cm solid #000000" fo:padding="0.049cm"/>
    </style:style>
    <style:style style:name="Table57.19" style:family="table-row">
      <style:table-row-properties style:min-row-height="30.95pt" fo:keep-together="auto"/>
    </style:style>
    <style:style style:name="Table57.A19" style:family="table-cell">
      <style:table-cell-properties style:vertical-align="middle" style:shadow="none" fo:background-color="#d8d8d8" fo:border-top="0.012cm solid #000000" fo:border-bottom="0.012cm solid #000000" fo:border-left="0.04cm solid #000000" fo:border-right="0.012cm solid #000000" fo:padding="0.049cm"/>
    </style:style>
    <style:style style:name="Table57.H19" style:family="table-cell">
      <style:table-cell-properties style:vertical-align="middle" style:shadow="none" fo:background-color="#d8d8d8" fo:border="0.012cm solid #000000" fo:padding="0.049cm"/>
    </style:style>
    <style:style style:name="Table57.L19" style:family="table-cell">
      <style:table-cell-properties style:vertical-align="middle" style:shadow="none" fo:background-color="#d8d8d8" fo:border-top="0.012cm solid #000000" fo:border-bottom="0.012cm solid #000000" fo:border-left="0.012cm solid #000000" fo:border-right="0.04cm solid #000000" fo:padding="0.049cm"/>
    </style:style>
    <style:style style:name="Table57.20" style:family="table-row">
      <style:table-row-properties style:min-row-height="19.46pt" fo:keep-together="auto"/>
    </style:style>
    <style:style style:name="Table57.A20" style:family="table-cell">
      <style:table-cell-properties style:vertical-align="middle" style:shadow="none" fo:border-top="0.012cm solid #000000" fo:border-bottom="0.012cm solid #000000" fo:border-left="0.04cm solid #000000" fo:border-right="0.012cm solid #000000" fo:padding="0.049cm"/>
    </style:style>
    <style:style style:name="Table57.H20" style:family="table-cell">
      <style:table-cell-properties style:vertical-align="middle" style:shadow="none" fo:border="0.012cm solid #000000" fo:padding="0.049cm"/>
    </style:style>
    <style:style style:name="Table57.L20" style:family="table-cell">
      <style:table-cell-properties style:vertical-align="middle" style:shadow="none" fo:border-top="0.012cm solid #000000" fo:border-bottom="0.012cm solid #000000" fo:border-left="0.012cm solid #000000" fo:border-right="0.04cm solid #000000" fo:padding="0.049cm"/>
    </style:style>
    <style:style style:name="Table57.21" style:family="table-row">
      <style:table-row-properties style:min-row-height="19.46pt" fo:keep-together="auto"/>
    </style:style>
    <style:style style:name="Table57.A21" style:family="table-cell">
      <style:table-cell-properties style:vertical-align="middle" style:shadow="none" fo:border-top="0.012cm solid #000000" fo:border-bottom="0.012cm solid #000000" fo:border-left="0.04cm solid #000000" fo:border-right="0.012cm solid #000000" fo:padding="0.049cm"/>
    </style:style>
    <style:style style:name="Table57.H21" style:family="table-cell">
      <style:table-cell-properties style:vertical-align="middle" style:shadow="none" fo:border="0.012cm solid #000000" fo:padding="0.049cm"/>
    </style:style>
    <style:style style:name="Table57.L21" style:family="table-cell">
      <style:table-cell-properties style:vertical-align="middle" style:shadow="none" fo:border-top="0.012cm solid #000000" fo:border-bottom="0.012cm solid #000000" fo:border-left="0.012cm solid #000000" fo:border-right="0.04cm solid #000000" fo:padding="0.049cm"/>
    </style:style>
    <style:style style:name="Table57.22" style:family="table-row">
      <style:table-row-properties style:min-row-height="78.31pt" fo:keep-together="auto"/>
    </style:style>
    <style:style style:name="Table57.A22" style:family="table-cell">
      <style:table-cell-properties style:vertical-align="middle" style:shadow="none" fo:border-top="0.012cm solid #000000" fo:border-bottom="0.04cm solid #000000" fo:border-left="0.04cm solid #000000" fo:border-right="0.04cm solid #000000" fo:padding="0.049cm"/>
    </style:style>
    <style:style style:name="P436_0" style:parent-style-name="Standard" style:family="paragraph">
      <style:paragraph-properties fo:line-height="117%" fo:text-align="justify" fo:margin-left="0.882cm" fo:margin-right="0cm" fo:text-indent="-0.882cm" fo:margin-top="0cm" fo:margin-bottom="0cm" fo:background-color="transparent" fo:border="none" style:shadow="none" style:text-autospace="none" style:vertical-align="auto" style:snap-to-layout-grid="true"/>
    </style:style>
    <style:style style:name="T228" style:family="text">
      <style:text-properties fo:color="#000000" style:text-outline="false" style:text-line-through-style="solid" style:text-position="0% 100%" style:font-name="굴림" style:font-name-asian="굴림" style:font-name-complex="굴림" fo:font-family="굴림" style:font-family-asian="굴림" style:font-family-complex="굴림" fo:font-size="9.00pt" style:font-size-asian="9.00pt" style:font-size-complex="9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437_0" style:parent-style-name="Standard" style:family="paragraph">
      <style:paragraph-properties fo:line-height="100%" fo:text-align="justify" fo:margin-left="0.733cm" fo:margin-right="0cm" fo:text-indent="-0.733cm" fo:margin-top="0cm" fo:margin-bottom="0cm" fo:background-color="transparent" fo:border="none" style:shadow="none" style:text-autospace="none" style:vertical-align="auto" style:snap-to-layout-grid="true"/>
    </style:style>
    <style:style style:name="T490" style:family="text">
      <style:text-properties fo:color="#000000" style:text-outline="false" style:text-line-through-style="solid" style:text-position="0% 100%" style:font-name="굴림" style:font-name-asian="굴림" style:font-name-complex="굴림" fo:font-family="굴림" style:font-family-asian="굴림" style:font-family-complex="굴림" fo:font-size="9.00pt" style:font-size-asian="9.00pt" style:font-size-complex="9.00pt" fo:letter-spacing="-0.54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438_0" style:parent-style-name="Standard" style:family="paragraph">
      <style:paragraph-properties fo:line-height="115%" fo:text-align="justify" fo:margin-left="0.500cm" fo:margin-right="0cm" fo:text-indent="-0.500cm" fo:margin-top="0cm" fo:margin-bottom="0cm" fo:background-color="transparent" fo:border="none" style:shadow="none" style:text-autospace="none" style:vertical-align="auto" style:snap-to-layout-grid="true"/>
    </style:style>
    <style:style style:name="P439_0" style:parent-style-name="Standard" style:family="paragraph">
      <style:paragraph-properties fo:line-height="115%" fo:text-align="justify" fo:margin-left="0.507cm" fo:margin-right="0cm" fo:text-indent="-0.507cm" fo:margin-top="0cm" fo:margin-bottom="0cm" fo:background-color="transparent" fo:border="none" style:shadow="none" style:text-autospace="none" style:vertical-align="auto" style:snap-to-layout-grid="true"/>
    </style:style>
    <style:style style:name="T15" style:family="text">
      <style:text-properties fo:color="#000000" style:text-outline="false" style:text-line-through-style="solid" style:text-position="0% 100%" style:font-name="바탕" style:font-name-asian="바탕" style:font-name-complex="바탕" fo:font-family="바탕" style:font-family-asian="바탕" style:font-family-complex="바탕" fo:font-size="10.00pt" style:font-size-asian="10.00pt" style:font-size-complex="10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Table58" style:family="table">
      <style:table-properties style:width="16.801cm" table:align="left" fo:margin="0cm" style:shadow="none" style:may-break-between-rows="true" table:border-model="collapsing"/>
    </style:style>
    <style:style style:name="Table58.A" style:family="table-column">
      <style:table-column-properties style:column-width="3.109cm"/>
    </style:style>
    <style:style style:name="Table58.B" style:family="table-column">
      <style:table-column-properties style:column-width="6.496cm"/>
    </style:style>
    <style:style style:name="Table58.C" style:family="table-column">
      <style:table-column-properties style:column-width="2.899cm"/>
    </style:style>
    <style:style style:name="Table58.D" style:family="table-column">
      <style:table-column-properties style:column-width="4.296cm"/>
    </style:style>
    <style:style style:name="Table58.1" style:family="table-row">
      <style:table-row-properties style:min-row-height="26.14pt" fo:keep-together="auto"/>
    </style:style>
    <style:style style:name="Table58.A1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58.B1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58.2" style:family="table-row">
      <style:table-row-properties style:min-row-height="26.14pt" fo:keep-together="auto"/>
    </style:style>
    <style:style style:name="Table58.A2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58.B2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58.C2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58.D2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231" style:family="text">
      <style:text-properties fo:color="#000000" style:text-outline="false" style:text-line-through-style="solid" style:text-position="0% 100%" style:font-name="함초롬바탕" style:font-name-asian="함초롬바탕" style:font-name-complex="함초롬바탕" fo:font-family="함초롬바탕" style:font-family-asian="함초롬바탕" style:font-family-complex="함초롬바탕" fo:font-size="15.00pt" style:font-size-asian="15.00pt" style:font-size-complex="15.00pt" fo:letter-spacing="-1.05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232" style:family="text">
      <style:text-properties fo:color="#000000" style:text-outline="false" style:text-line-through-style="solid" style:text-position="0% 100%" style:font-name="함초롬바탕" style:font-name-asian="함초롬바탕" style:font-name-complex="함초롬바탕" fo:font-family="함초롬바탕" style:font-family-asian="함초롬바탕" style:font-family-complex="함초롬바탕" fo:font-size="15.00pt" style:font-size-asian="15.00pt" style:font-size-complex="15.00pt" fo:letter-spacing="-0.15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66" style:family="text">
      <style:text-properties fo:color="#000000" style:text-outline="false" style:text-line-through-style="solid" style:text-position="0% 100%" style:font-name="함초롬바탕" style:font-name-asian="함초롬바탕" style:font-name-complex="함초롬바탕" fo:font-family="함초롬바탕" style:font-family-asian="함초롬바탕" style:font-family-complex="함초롬바탕" fo:font-size="15.00pt" style:font-size-asian="15.00pt" style:font-size-complex="15.00pt" fo:letter-spacing="-0.75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95%"/>
    </style:style>
    <style:style style:name="T234" style:family="text">
      <style:text-properties fo:color="#000000" style:text-outline="false" style:text-line-through-style="solid" style:text-position="0% 100%" style:font-name="함초롬바탕" style:font-name-asian="함초롬바탕" style:font-name-complex="함초롬바탕" fo:font-family="함초롬바탕" style:font-family-asian="함초롬바탕" style:font-family-complex="함초롬바탕" fo:font-size="15.00pt" style:font-size-asian="15.00pt" style:font-size-complex="15.00pt" fo:letter-spacing="-0.3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95%"/>
    </style:style>
    <style:style style:name="T462" style:family="text">
      <style:text-properties fo:color="#000000" style:text-outline="false" style:text-line-through-style="solid" style:text-position="0% 100%" style:font-name="함초롬바탕" style:font-name-asian="함초롬바탕" style:font-name-complex="함초롬바탕" fo:font-family="함초롬바탕" style:font-family-asian="함초롬바탕" style:font-family-complex="함초롬바탕" fo:font-size="3.00pt" style:font-size-asian="3.00pt" style:font-size-complex="3.00pt" fo:letter-spacing="-0.06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440_1" style:parent-style-name="본문" style:family="paragraph">
      <style:paragraph-properties fo:line-height="86%" fo:text-align="justify" fo:margin-left="0.963cm" fo:margin-right="0cm" fo:text-indent="-0.963cm" fo:margin-top="0.353cm" fo:margin-bottom="0cm" fo:background-color="transparent" fo:border="none" style:shadow="none" style:text-autospace="none" style:vertical-align="auto" style:snap-to-layout-grid="true"/>
    </style:style>
    <style:style style:name="T469" style:family="text">
      <style:text-properties fo:color="#000000" style:text-outline="false" style:text-line-through-style="solid" style:text-position="0% 100%" style:font-name="함초롬바탕" style:font-name-asian="함초롬바탕" style:font-name-complex="함초롬바탕" fo:font-family="함초롬바탕" style:font-family-asian="함초롬바탕" style:font-family-complex="함초롬바탕" fo:font-size="7.00pt" style:font-size-asian="7.00pt" style:font-size-complex="7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able59" style:family="table">
      <style:table-properties style:width="16.802cm" table:align="left" fo:margin="0cm" style:shadow="none" style:may-break-between-rows="true" table:border-model="collapsing"/>
    </style:style>
    <style:style style:name="Table59.A" style:family="table-column">
      <style:table-column-properties style:column-width="4.962cm"/>
    </style:style>
    <style:style style:name="Table59.B" style:family="table-column">
      <style:table-column-properties style:column-width="6.998cm"/>
    </style:style>
    <style:style style:name="Table59.C" style:family="table-column">
      <style:table-column-properties style:column-width="4.842cm"/>
    </style:style>
    <style:style style:name="Table59.1" style:family="table-row">
      <style:table-row-properties style:min-row-height="2.51pt" fo:keep-together="auto"/>
    </style:style>
    <style:style style:name="Table59.A1" style:family="table-cell">
      <style:table-cell-properties style:vertical-align="middle" style:shadow="none" fo:border-top="none" fo:border-bottom="0.012cm dotted #000000" fo:border-left="none" fo:border-right="none" fo:padding-left="0.180cm" fo:padding-right="0.180cm"/>
    </style:style>
    <style:style style:name="Table59.B1" style:family="table-cell">
      <style:table-cell-properties style:vertical-align="middle" style:shadow="none" fo:background-color="#e5e5e5" fo:border="none" fo:padding-left="0.180cm" fo:padding-right="0.180cm"/>
    </style:style>
    <style:style style:name="Table59.C1" style:family="table-cell">
      <style:table-cell-properties style:vertical-align="middle" style:shadow="none" fo:border-top="none" fo:border-bottom="0.012cm dotted #000000" fo:border-left="none" fo:border-right="none" fo:padding-left="0.180cm" fo:padding-right="0.180cm"/>
    </style:style>
    <style:style style:name="Table59.2" style:family="table-row">
      <style:table-row-properties style:min-row-height="8.49pt" fo:keep-together="auto"/>
    </style:style>
    <style:style style:name="Table59.A2" style:family="table-cell">
      <style:table-cell-properties style:vertical-align="middle" style:shadow="none" fo:border-top="0.012cm dotted #000000" fo:border-bottom="none" fo:border-left="0.012cm dotted #000000" fo:border-right="none" fo:padding-left="0.180cm" fo:padding-right="0.180cm"/>
    </style:style>
    <style:style style:name="Table59.C2" style:family="table-cell">
      <style:table-cell-properties style:vertical-align="middle" style:shadow="none" fo:border-top="0.012cm dotted #000000" fo:border-bottom="none" fo:border-left="none" fo:border-right="0.012cm dotted #000000" fo:padding-left="0.180cm" fo:padding-right="0.180cm"/>
    </style:style>
    <style:style style:name="Table59.3" style:family="table-row">
      <style:table-row-properties style:min-row-height="119.16pt" fo:keep-together="auto"/>
    </style:style>
    <style:style style:name="Table59.A3" style:family="table-cell">
      <style:table-cell-properties style:vertical-align="middle" style:shadow="none" fo:border-top="none" fo:border-bottom="0.012cm dotted #000000" fo:border-left="0.012cm dotted #000000" fo:border-right="0.012cm dotted #000000" fo:padding-left="0.180cm" fo:padding-right="0.180cm"/>
    </style:style>
    <style:style style:name="Table60" style:family="table">
      <style:table-properties style:width="16.802cm" table:align="left" fo:margin="0cm" style:shadow="none" style:may-break-between-rows="true" table:border-model="collapsing"/>
    </style:style>
    <style:style style:name="Table60.A" style:family="table-column">
      <style:table-column-properties style:column-width="4.962cm"/>
    </style:style>
    <style:style style:name="Table60.B" style:family="table-column">
      <style:table-column-properties style:column-width="6.998cm"/>
    </style:style>
    <style:style style:name="Table60.C" style:family="table-column">
      <style:table-column-properties style:column-width="4.842cm"/>
    </style:style>
    <style:style style:name="Table60.1" style:family="table-row">
      <style:table-row-properties style:min-row-height="2.51pt" fo:keep-together="auto"/>
    </style:style>
    <style:style style:name="Table60.A1" style:family="table-cell">
      <style:table-cell-properties style:vertical-align="middle" style:shadow="none" fo:border-top="none" fo:border-bottom="0.012cm dotted #000000" fo:border-left="none" fo:border-right="none" fo:padding-left="0.180cm" fo:padding-right="0.180cm"/>
    </style:style>
    <style:style style:name="Table60.B1" style:family="table-cell">
      <style:table-cell-properties style:vertical-align="middle" style:shadow="none" fo:background-color="#e5e5e5" fo:border="none" fo:padding-left="0.180cm" fo:padding-right="0.180cm"/>
    </style:style>
    <style:style style:name="Table60.C1" style:family="table-cell">
      <style:table-cell-properties style:vertical-align="middle" style:shadow="none" fo:border-top="none" fo:border-bottom="0.012cm dotted #000000" fo:border-left="none" fo:border-right="none" fo:padding-left="0.180cm" fo:padding-right="0.180cm"/>
    </style:style>
    <style:style style:name="Table60.2" style:family="table-row">
      <style:table-row-properties style:min-row-height="8.49pt" fo:keep-together="auto"/>
    </style:style>
    <style:style style:name="Table60.A2" style:family="table-cell">
      <style:table-cell-properties style:vertical-align="middle" style:shadow="none" fo:border-top="0.012cm dotted #000000" fo:border-bottom="none" fo:border-left="0.012cm dotted #000000" fo:border-right="none" fo:padding-left="0.180cm" fo:padding-right="0.180cm"/>
    </style:style>
    <style:style style:name="Table60.C2" style:family="table-cell">
      <style:table-cell-properties style:vertical-align="middle" style:shadow="none" fo:border-top="0.012cm dotted #000000" fo:border-bottom="none" fo:border-left="none" fo:border-right="0.012cm dotted #000000" fo:padding-left="0.180cm" fo:padding-right="0.180cm"/>
    </style:style>
    <style:style style:name="Table60.3" style:family="table-row">
      <style:table-row-properties style:min-row-height="124.52pt" fo:keep-together="auto"/>
    </style:style>
    <style:style style:name="Table60.A3" style:family="table-cell">
      <style:table-cell-properties style:vertical-align="middle" style:shadow="none" fo:border-top="none" fo:border-bottom="0.012cm dotted #000000" fo:border-left="0.012cm dotted #000000" fo:border-right="0.012cm dotted #000000" fo:padding-left="0.180cm" fo:padding-right="0.180cm"/>
    </style:style>
    <style:style style:name="T239" style:family="text">
      <style:text-properties fo:color="#000000" style:text-outline="false" style:text-line-through-style="solid" style:text-position="0% 100%" style:font-name="HCI Poppy" style:font-name-asian="휴먼명조" style:font-name-complex="함초롬바탕" fo:font-family="HCI Poppy" style:font-family-asian="휴먼명조" style:font-family-complex="함초롬바탕" fo:font-size="10.00pt" style:font-size-asian="10.00pt" style:font-size-complex="10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176_0" style:parent-style-name="Standard" style:family="paragraph">
      <style:paragraph-properties fo:line-height="160%" fo:text-align="center" fo:margin-left="1.682cm" fo:margin-right="0cm" fo:text-indent="-1.682cm" fo:margin-top="0cm" fo:margin-bottom="0cm" fo:background-color="transparent" fo:border="none" style:shadow="none" style:text-autospace="none" style:vertical-align="auto" style:snap-to-layout-grid="true"/>
    </style:style>
    <style:style style:name="P441_0" style:parent-style-name="Standard" style:family="paragraph">
      <style:paragraph-properties fo:line-height="117%" fo:text-align="center" fo:margin-left="1.682cm" fo:margin-right="0cm" fo:text-indent="-1.682cm" fo:margin-top="0cm" fo:margin-bottom="0cm" fo:background-color="transparent" fo:border="none" style:shadow="none" style:text-autospace="none" style:vertical-align="auto" style:snap-to-layout-grid="true"/>
    </style:style>
    <style:style style:name="Table62" style:family="table">
      <style:table-properties style:width="16.796cm" table:align="left" fo:margin="0cm" style:shadow="none" style:may-break-between-rows="false" table:border-model="collapsing"/>
    </style:style>
    <style:style style:name="Table62.A" style:family="table-column">
      <style:table-column-properties style:column-width="3.267cm"/>
    </style:style>
    <style:style style:name="Table62.B" style:family="table-column">
      <style:table-column-properties style:column-width="5.751cm"/>
    </style:style>
    <style:style style:name="Table62.C" style:family="table-column">
      <style:table-column-properties style:column-width="3.384cm"/>
    </style:style>
    <style:style style:name="Table62.D" style:family="table-column">
      <style:table-column-properties style:column-width="4.393cm"/>
    </style:style>
    <style:style style:name="Table62.1" style:family="table-row">
      <style:table-row-properties style:min-row-height="21.46pt" fo:keep-together="auto"/>
    </style:style>
    <style:style style:name="Table62.A1" style:family="table-cell">
      <style:table-cell-properties style:vertical-align="middle" style:shadow="none" fo:background-color="#dbd8d8" fo:border-top="0.04cm solid #000000" fo:border-bottom="0.012cm solid #000000" fo:border-left="0.04cm solid #000000" fo:border-right="0.04cm solid #000000" fo:padding="0.049cm"/>
    </style:style>
    <style:style style:name="Table62.2" style:family="table-row">
      <style:table-row-properties style:min-row-height="21.46pt" fo:keep-together="auto"/>
    </style:style>
    <style:style style:name="Table62.A2" style:family="table-cell">
      <style:table-cell-properties style:vertical-align="middle" style:shadow="none" fo:border-top="0.012cm solid #000000" fo:border-bottom="0.012cm solid #000000" fo:border-left="0.04cm solid #000000" fo:border-right="0.012cm solid #000000" fo:padding="0.049cm"/>
    </style:style>
    <style:style style:name="Table62.B2" style:family="table-cell">
      <style:table-cell-properties style:vertical-align="middle" style:shadow="none" fo:border="0.012cm solid #000000" fo:padding="0.049cm"/>
    </style:style>
    <style:style style:name="Table62.C2" style:family="table-cell">
      <style:table-cell-properties style:vertical-align="middle" style:shadow="none" fo:border="0.012cm solid #000000" fo:padding="0.049cm"/>
    </style:style>
    <style:style style:name="Table62.D2" style:family="table-cell">
      <style:table-cell-properties style:vertical-align="middle" style:shadow="none" fo:border-top="0.012cm solid #000000" fo:border-bottom="0.012cm solid #000000" fo:border-left="0.012cm solid #000000" fo:border-right="0.04cm solid #000000" fo:padding="0.049cm"/>
    </style:style>
    <style:style style:name="Table62.3" style:family="table-row">
      <style:table-row-properties style:min-row-height="21.46pt" fo:keep-together="auto"/>
    </style:style>
    <style:style style:name="Table62.A3" style:family="table-cell">
      <style:table-cell-properties style:vertical-align="middle" style:shadow="none" fo:border-top="0.012cm solid #000000" fo:border-bottom="0.012cm solid #000000" fo:border-left="0.04cm solid #000000" fo:border-right="0.012cm solid #000000" fo:padding="0.049cm"/>
    </style:style>
    <style:style style:name="Table62.B3" style:family="table-cell">
      <style:table-cell-properties style:vertical-align="middle" style:shadow="none" fo:border="0.012cm solid #000000" fo:padding="0.049cm"/>
    </style:style>
    <style:style style:name="Table62.C3" style:family="table-cell">
      <style:table-cell-properties style:vertical-align="middle" style:shadow="none" fo:border="0.012cm solid #000000" fo:padding="0.049cm"/>
    </style:style>
    <style:style style:name="Table62.D3" style:family="table-cell">
      <style:table-cell-properties style:vertical-align="middle" style:shadow="none" fo:border-top="0.012cm solid #000000" fo:border-bottom="0.012cm solid #000000" fo:border-left="0.012cm solid #000000" fo:border-right="0.04cm solid #000000" fo:padding="0.049cm"/>
    </style:style>
    <style:style style:name="Table62.4" style:family="table-row">
      <style:table-row-properties style:min-row-height="21.46pt" fo:keep-together="auto"/>
    </style:style>
    <style:style style:name="Table62.A4" style:family="table-cell">
      <style:table-cell-properties style:vertical-align="middle" style:shadow="none" fo:background-color="#dbd8d8" fo:border-top="0.012cm solid #000000" fo:border-bottom="0.012cm solid #000000" fo:border-left="0.04cm solid #000000" fo:border-right="0.04cm solid #000000" fo:padding="0.049cm"/>
    </style:style>
    <style:style style:name="Table62.5" style:family="table-row">
      <style:table-row-properties style:min-row-height="21.46pt" fo:keep-together="auto"/>
    </style:style>
    <style:style style:name="Table62.A5" style:family="table-cell">
      <style:table-cell-properties style:vertical-align="middle" style:shadow="none" fo:border-top="0.012cm solid #000000" fo:border-bottom="0.012cm solid #000000" fo:border-left="0.04cm solid #000000" fo:border-right="0.012cm solid #000000" fo:padding="0.049cm"/>
    </style:style>
    <style:style style:name="Table62.B5" style:family="table-cell">
      <style:table-cell-properties style:vertical-align="middle" style:shadow="none" fo:border="0.012cm solid #000000" fo:padding="0.049cm"/>
    </style:style>
    <style:style style:name="Table62.C5" style:family="table-cell">
      <style:table-cell-properties style:vertical-align="middle" style:shadow="none" fo:border="0.012cm solid #000000" fo:padding="0.049cm"/>
    </style:style>
    <style:style style:name="Table62.D5" style:family="table-cell">
      <style:table-cell-properties style:vertical-align="middle" style:shadow="none" fo:border-top="0.012cm solid #000000" fo:border-bottom="0.012cm solid #000000" fo:border-left="0.012cm solid #000000" fo:border-right="0.04cm solid #000000" fo:padding="0.049cm"/>
    </style:style>
    <style:style style:name="Table62.6" style:family="table-row">
      <style:table-row-properties style:min-row-height="21.46pt" fo:keep-together="auto"/>
    </style:style>
    <style:style style:name="Table62.A6" style:family="table-cell">
      <style:table-cell-properties style:vertical-align="middle" style:shadow="none" fo:background-color="#dbd8d8" fo:border-top="0.012cm solid #000000" fo:border-bottom="0.012cm solid #000000" fo:border-left="0.04cm solid #000000" fo:border-right="0.04cm solid #000000" fo:padding="0.049cm"/>
    </style:style>
    <style:style style:name="Table62.7" style:family="table-row">
      <style:table-row-properties style:min-row-height="332.76pt" fo:keep-together="auto"/>
    </style:style>
    <style:style style:name="Table62.A7" style:family="table-cell">
      <style:table-cell-properties style:vertical-align="middle" style:shadow="none" fo:border-top="0.012cm solid #000000" fo:border-bottom="0.012cm solid #000000" fo:border-left="0.04cm solid #000000" fo:border-right="0.04cm solid #000000" fo:padding="0.049cm"/>
    </style:style>
    <style:style style:name="Table62.8" style:family="table-row">
      <style:table-row-properties style:min-row-height="132.36pt" fo:keep-together="auto"/>
    </style:style>
    <style:style style:name="Table62.A8" style:family="table-cell">
      <style:table-cell-properties style:vertical-align="middle" style:shadow="none" fo:border-top="0.012cm solid #000000" fo:border-bottom="0.04cm solid #000000" fo:border-left="0.04cm solid #000000" fo:border-right="0.04cm solid #000000" fo:padding="0.049cm"/>
    </style:style>
    <style:style style:name="P391_0" style:parent-style-name="Standard" style:family="paragraph">
      <style:paragraph-properties fo:line-height="95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27" style:family="text">
      <style:text-properties fo:color="#000000" style:text-outline="false" style:text-line-through-style="solid" style:text-position="0% 100%" style:font-name="한컴돋움" style:font-name-asian="한컴돋움" style:font-name-complex="한컴돋움" fo:font-family="한컴돋움" style:font-family-asian="한컴돋움" style:font-family-complex="한컴돋움" fo:font-size="20.00pt" style:font-size-asian="20.00pt" style:font-size-complex="20.00pt" fo:letter-spacing="0.00pt" fo:language="en" style:language-asian="ko" fo:country="US" style:country-asian="KR" fo:font-style="italic" style:font-style-asian="italic" style:font-style-complex="italic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28" style:family="text">
      <style:text-properties fo:color="#000000" style:text-outline="false" style:text-line-through-style="solid" style:text-position="0% 100%" style:font-name="한컴돋움" style:font-name-asian="한컴돋움" style:font-name-complex="한컴돋움" fo:font-family="한컴돋움" style:font-family-asian="한컴돋움" style:font-family-complex="한컴돋움" fo:font-size="98.00pt" style:font-size-asian="98.00pt" style:font-size-complex="98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29" style:family="text">
      <style:text-properties fo:color="#000000" style:text-outline="false" style:text-line-through-style="solid" style:text-position="0% 100%" style:font-name="한컴돋움" style:font-name-asian="한컴돋움" style:font-name-complex="한컴돋움" fo:font-family="한컴돋움" style:font-family-asian="한컴돋움" style:font-family-complex="한컴돋움" fo:font-size="20.00pt" style:font-size-asian="20.00pt" style:font-size-complex="20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able2" style:family="table">
      <style:table-properties style:width="16.301cm" table:align="left" fo:margin="0cm" style:shadow="none" style:may-break-between-rows="true" table:border-model="collapsing"/>
    </style:style>
    <style:style style:name="Table2.A" style:family="table-column">
      <style:table-column-properties style:column-width="16.301cm"/>
    </style:style>
    <style:style style:name="Table2.1" style:family="table-row">
      <style:table-row-properties style:min-row-height="4.82pt" fo:keep-together="auto"/>
    </style:style>
    <style:style style:name="Table2.A1" style:family="table-cell">
      <style:table-cell-properties style:vertical-align="middle" style:shadow="none" fo:border="none" fo:padding="0.050cm"/>
    </style:style>
    <style:style style:name="Table2.2" style:family="table-row">
      <style:table-row-properties style:min-row-height="189.26pt" fo:keep-together="auto"/>
    </style:style>
    <style:style style:name="Table2.A2" style:family="table-cell">
      <style:table-cell-properties style:vertical-align="middle" style:shadow="none" fo:border="none" fo:padding="0.050cm"/>
    </style:style>
    <style:style style:name="Table2.3" style:family="table-row">
      <style:table-row-properties style:min-row-height="7.02pt" fo:keep-together="auto"/>
    </style:style>
    <style:style style:name="Table2.A3" style:family="table-cell">
      <style:table-cell-properties style:vertical-align="middle" style:shadow="none" fo:border="none" fo:padding="0.050cm"/>
    </style:style>
    <style:style style:name="P442_0" style:parent-style-name="Standard" style:family="paragraph">
      <style:paragraph-properties fo:line-height="123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32" style:family="text">
      <style:text-properties fo:color="#000000" style:text-outline="false" style:text-line-through-style="solid" style:text-position="0% 100%" style:font-name="함초롬바탕" style:font-name-asian="함초롬바탕" style:font-name-complex="함초롬바탕" fo:font-family="함초롬바탕" style:font-family-asian="함초롬바탕" style:font-family-complex="함초롬바탕" fo:font-size="3.00pt" style:font-size-asian="3.00pt" style:font-size-complex="3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443_0" style:parent-style-name="Standard" style:family="paragraph">
      <style:paragraph-properties fo:line-height="94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266" style:family="text">
      <style:text-properties fo:color="#000000" style:text-outline="false" style:text-line-through-style="solid" style:text-position="0% 100%" style:font-name="HY헤드라인M" style:font-name-asian="HY헤드라인M" style:font-name-complex="HY헤드라인M" fo:font-family="HY헤드라인M" style:font-family-asian="HY헤드라인M" style:font-family-complex="HY헤드라인M" fo:font-size="29.00pt" style:font-size-asian="29.00pt" style:font-size-complex="29.00pt" fo:letter-spacing="0.00pt" fo:language="en" style:language-asian="ko" fo:country="US" style:country-asian="KR" fo:font-style="normal" style:font-style-asian="normal" style:font-style-complex="normal" style:font-relief="none" fo:text-shadow="1pt 1pt" style:text-underline-type="none" fo:font-weight="normal" style:font-weight-asian="normal" style:font-weight-complex="normal" style:letter-kerning="false" style:text-emphasize="none" style:text-scale="100%"/>
    </style:style>
    <style:style style:name="T269" style:family="text">
      <style:text-properties fo:color="#000000" style:text-outline="false" style:text-line-through-style="solid" style:text-position="0% 100%" style:font-name="함초롬바탕" style:font-name-asian="함초롬바탕" style:font-name-complex="함초롬바탕" fo:font-family="함초롬바탕" style:font-family-asian="함초롬바탕" style:font-family-complex="함초롬바탕" fo:font-size="2.00pt" style:font-size-asian="2.00pt" style:font-size-complex="2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25" style:family="text">
      <style:text-properties fo:color="#000000" style:text-outline="false" style:text-line-through-style="solid" style:text-position="0% 100%" style:font-name="함초롬바탕" style:font-name-asian="함초롬바탕" style:font-name-complex="함초롬바탕" fo:font-family="함초롬바탕" style:font-family-asian="함초롬바탕" style:font-family-complex="함초롬바탕" fo:font-size="1.00pt" style:font-size-asian="1.00pt" style:font-size-complex="1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30" style:family="text">
      <style:text-properties fo:color="#000000" style:text-outline="false" style:text-line-through-style="solid" style:text-position="0% 100%" style:font-name="한컴돋움" style:font-name-asian="한컴돋움" style:font-name-complex="한컴돋움" fo:font-family="한컴돋움" style:font-family-asian="한컴돋움" style:font-family-complex="한컴돋움" fo:font-size="100.00pt" style:font-size-asian="100.00pt" style:font-size-complex="100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24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24.00pt" style:font-size-asian="24.00pt" style:font-size-complex="24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11_0" style:parent-style-name="Standard" style:family="paragraph">
      <style:paragraph-properties fo:line-height="170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true">
        <style:tab-stops>
          <style:tab-stop style:position="10.881cm" style:type="left" style:leader-style="none"/>
        </style:tab-stops>
      </style:paragraph-properties>
    </style:style>
    <style:style style:name="T31" style:family="text">
      <style:text-properties fo:color="#000000" style:text-outline="false" style:text-line-through-style="solid" style:text-position="0% 100%" style:font-name="한컴돋움" style:font-name-asian="한컴돋움" style:font-name-complex="한컴돋움" fo:font-family="한컴돋움" style:font-family-asian="한컴돋움" style:font-family-complex="한컴돋움" fo:font-size="198.00pt" style:font-size-asian="198.00pt" style:font-size-complex="198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35" style:family="text">
      <style:text-properties fo:color="#000000" style:text-outline="false" style:text-line-through-style="solid" style:text-position="0% 100%" style:font-name="HY헤드라인M" style:font-name-asian="HY헤드라인M" style:font-name-complex="HY헤드라인M" fo:font-family="HY헤드라인M" style:font-family-asian="HY헤드라인M" style:font-family-complex="HY헤드라인M" fo:font-size="24.00pt" style:font-size-asian="24.00pt" style:font-size-complex="24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445_0" style:parent-style-name="Standard" style:family="paragraph">
      <style:paragraph-properties fo:line-height="123%" fo:text-align="justify" fo:text-align-last="justify" style:justify-single-word="true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36" style:family="text">
      <style:text-properties fo:color="#000000" style:text-outline="false" style:text-line-through-style="solid" style:text-position="0% 100%" style:font-name="HCI Poppy" style:font-name-asian="휴먼명조" style:font-name-complex="함초롬바탕" fo:font-family="HCI Poppy" style:font-family-asian="휴먼명조" style:font-family-complex="함초롬바탕" fo:font-size="8.00pt" style:font-size-asian="8.00pt" style:font-size-complex="8.00pt" fo:letter-spacing="-2.16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14_0" style:parent-style-name="Standard" style:family="paragraph">
      <style:paragraph-properties fo:line-height="190%" fo:text-align="justify" fo:margin-left="0cm" fo:margin-right="0.254cm" fo:text-indent="0cm" fo:margin-top="0cm" fo:margin-bottom="0cm" fo:background-color="transparent" fo:border="none" style:shadow="none" style:text-autospace="none" style:vertical-align="auto" style:snap-to-layout-grid="true">
        <style:tab-stops>
          <style:tab-stop style:position="15.998cm" style:type="right" style:leader-style="dotted"/>
          <style:tab-stop style:position="16.933cm" style:type="left" style:leader-style="none"/>
        </style:tab-stops>
      </style:paragraph-properties>
    </style:style>
    <style:style style:name="T37" style:family="text">
      <style:text-properties fo:color="#000000" style:text-outline="false" style:text-line-through-style="solid" style:text-position="0% 100%" style:font-name="HCI Poppy" style:font-name-asian="휴먼명조" style:font-name-complex="함초롬바탕" fo:font-family="HCI Poppy" style:font-family-asian="휴먼명조" style:font-family-complex="함초롬바탕" fo:font-size="20.00pt" style:font-size-asian="20.00pt" style:font-size-complex="20.00pt" fo:letter-spacing="-5.4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T38" style:family="text">
      <style:text-properties fo:color="#000000" style:text-outline="false" style:text-line-through-style="solid" style:text-position="0% 100%" style:font-name="HCI Poppy" style:font-name-asian="휴먼명조" style:font-name-complex="함초롬바탕" fo:font-family="HCI Poppy" style:font-family-asian="휴먼명조" style:font-family-complex="함초롬바탕" fo:font-size="20.00pt" style:font-size-asian="20.00pt" style:font-size-complex="20.00pt" fo:letter-spacing="-7.4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T39" style:family="text">
      <style:text-properties fo:color="#000000" style:text-outline="false" style:text-line-through-style="solid" style:text-position="0% 100%" style:font-name="HCI Poppy" style:font-name-asian="휴먼명조" style:font-name-complex="함초롬바탕" fo:font-family="HCI Poppy" style:font-family-asian="휴먼명조" style:font-family-complex="함초롬바탕" fo:font-size="20.00pt" style:font-size-asian="20.00pt" style:font-size-complex="20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446_0" style:parent-style-name="Standard" style:family="paragraph">
      <style:paragraph-properties fo:line-height="112%" fo:text-align="justify" fo:margin-left="0cm" fo:margin-right="0.254cm" fo:text-indent="0cm" fo:margin-top="0cm" fo:margin-bottom="0cm" fo:background-color="transparent" fo:border="none" style:shadow="none" style:text-autospace="none" style:vertical-align="auto" style:snap-to-layout-grid="true">
        <style:tab-stops>
          <style:tab-stop style:position="15.998cm" style:type="right" style:leader-style="dotted"/>
          <style:tab-stop style:position="16.933cm" style:type="left" style:leader-style="none"/>
        </style:tab-stops>
      </style:paragraph-properties>
    </style:style>
    <style:style style:name="T41" style:family="text">
      <style:text-properties fo:color="#000000" style:text-outline="false" style:text-line-through-style="solid" style:text-position="0% 100%" style:font-name="HCI Poppy" style:font-name-asian="휴먼명조" style:font-name-complex="함초롬바탕" fo:font-family="HCI Poppy" style:font-family-asian="휴먼명조" style:font-family-complex="함초롬바탕" fo:font-size="18.00pt" style:font-size-asian="18.00pt" style:font-size-complex="18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447_0" style:parent-style-name="Standard" style:family="paragraph">
      <style:paragraph-properties fo:line-height="139%" fo:text-align="justify" fo:margin-left="0cm" fo:margin-right="0.254cm" fo:text-indent="0cm" fo:margin-top="0cm" fo:margin-bottom="0cm" fo:background-color="transparent" fo:border="none" style:shadow="none" style:text-autospace="none" style:vertical-align="auto" style:snap-to-layout-grid="true">
        <style:tab-stops>
          <style:tab-stop style:position="15.998cm" style:type="right" style:leader-style="dotted"/>
          <style:tab-stop style:position="16.933cm" style:type="left" style:leader-style="none"/>
        </style:tab-stops>
      </style:paragraph-properties>
    </style:style>
    <style:style style:name="T43" style:family="text">
      <style:text-properties fo:color="#000000" style:text-outline="false" style:text-line-through-style="solid" style:text-position="0% 100%" style:font-name="HCI Poppy" style:font-name-asian="휴먼명조" style:font-name-complex="함초롬바탕" fo:font-family="HCI Poppy" style:font-family-asian="휴먼명조" style:font-family-complex="함초롬바탕" fo:font-size="20.00pt" style:font-size-asian="20.00pt" style:font-size-complex="20.00pt" fo:letter-spacing="-0.6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T93" style:family="text">
      <style:text-properties fo:color="#000000" style:text-outline="false" style:text-line-through-style="solid" style:text-position="0% 100%" style:font-name="HCI Poppy" style:font-name-asian="휴먼명조" style:font-name-complex="함초롬바탕" fo:font-family="HCI Poppy" style:font-family-asian="휴먼명조" style:font-family-complex="함초롬바탕" fo:font-size="8.00pt" style:font-size-asian="8.00pt" style:font-size-complex="8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47" style:family="text">
      <style:text-properties fo:color="#ffffff" style:text-outline="false" style:text-line-through-style="solid" style:text-position="0% 100%" style:font-name="HCI Tulip" style:font-name-asian="HY헤드라인M" style:font-name-complex="HY헤드라인M" fo:font-family="HCI Tulip" style:font-family-asian="HY헤드라인M" style:font-family-complex="HY헤드라인M" fo:font-size="16.00pt" style:font-size-asian="16.00pt" style:font-size-complex="16.00pt" fo:letter-spacing="0.00pt" fo:language="en" style:language-asian="ko" fo:country="US" style:country-asian="KR" fo:font-style="normal" style:font-style-asian="normal" style:font-style-complex="normal" style:font-relief="none" fo:text-shadow="1pt 1pt" style:text-underline-type="none" fo:font-weight="bold" style:font-weight-asian="bold" style:font-weight-complex="bold" style:letter-kerning="false" style:text-emphasize="none" style:text-scale="100%"/>
    </style:style>
    <style:style style:name="T48" style:family="text">
      <style:text-properties fo:color="#000000" style:text-outline="false" style:text-line-through-style="solid" style:text-position="0% 100%" style:font-name="HCI Tulip" style:font-name-asian="HY헤드라인M" style:font-name-complex="HY헤드라인M" fo:font-family="HCI Tulip" style:font-family-asian="HY헤드라인M" style:font-family-complex="HY헤드라인M" fo:font-size="16.00pt" style:font-size-asian="16.00pt" style:font-size-complex="16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49" style:family="text">
      <style:text-properties fo:color="#000000" style:text-outline="false" style:text-line-through-style="solid" style:text-position="0% 100%" style:font-name="HY헤드라인M" style:font-name-asian="HY헤드라인M" style:font-name-complex="HY헤드라인M" fo:font-family="HY헤드라인M" style:font-family-asian="HY헤드라인M" style:font-family-complex="HY헤드라인M" fo:font-size="16.00pt" style:font-size-asian="16.00pt" style:font-size-complex="16.00pt" fo:letter-spacing="-0.8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55" style:family="text">
      <style:text-properties fo:color="#000000" style:text-outline="false" style:text-line-through-style="solid" style:text-position="0% 100%" style:font-name="HY헤드라인M" style:font-name-asian="HY헤드라인M" style:font-name-complex="HY헤드라인M" fo:font-family="HY헤드라인M" style:font-family-asian="HY헤드라인M" style:font-family-complex="HY헤드라인M" fo:font-size="16.00pt" style:font-size-asian="16.00pt" style:font-size-complex="16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53" style:family="text">
      <style:text-properties fo:color="#000000" style:text-outline="false" style:text-line-through-style="solid" style:text-position="0% 100%" style:font-name="HY헤드라인M" style:font-name-asian="HY헤드라인M" style:font-name-complex="HY헤드라인M" fo:font-family="HY헤드라인M" style:font-family-asian="HY헤드라인M" style:font-family-complex="HY헤드라인M" fo:font-size="14.00pt" style:font-size-asian="14.00pt" style:font-size-complex="14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448_0" style:parent-style-name="Standard" style:family="paragraph">
      <style:paragraph-properties fo:line-height="75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281" style:family="text">
      <style:text-properties fo:color="#000000" style:text-outline="false" style:text-line-through-style="solid" style:text-position="super 58%" style:font-name="맑은 고딕" style:font-name-asian="맑은 고딕" style:font-name-complex="맑은 고딕" fo:font-family="맑은 고딕" style:font-family-asian="맑은 고딕" style:font-family-complex="맑은 고딕" fo:font-size="12.00pt" style:font-size-asian="12.00pt" style:font-size-complex="12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T282" style:family="text">
      <style:text-properties fo:color="#000000" style:text-outline="false" style:text-line-through-style="solid" style:text-position="super 58%" style:font-name="맑은 고딕" style:font-name-asian="맑은 고딕" style:font-name-complex="맑은 고딕" fo:font-family="맑은 고딕" style:font-family-asian="맑은 고딕" style:font-family-complex="맑은 고딕" fo:font-size="12.00pt" style:font-size-asian="12.00pt" style:font-size-complex="12.00pt" fo:letter-spacing="-0.84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449_0" style:parent-style-name="Standard" style:family="paragraph">
      <style:paragraph-properties fo:line-height="75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true">
        <style:tab-stops>
          <style:tab-stop style:position="" style:type="left" style:leader-style="none"/>
          <style:tab-stop style:position="" style:type="left" style:leader-style="none"/>
          <style:tab-stop style:position="" style:type="left" style:leader-style="none"/>
          <style:tab-stop style:position="" style:type="left" style:leader-style="none"/>
          <style:tab-stop style:position="" style:type="left" style:leader-style="none"/>
          <style:tab-stop style:position="" style:type="left" style:leader-style="none"/>
          <style:tab-stop style:position="" style:type="left" style:leader-style="none"/>
          <style:tab-stop style:position="1.411cm" style:type="left" style:leader-style="none"/>
          <style:tab-stop style:position="2.822cm" style:type="left" style:leader-style="none"/>
          <style:tab-stop style:position="4.233cm" style:type="left" style:leader-style="none"/>
          <style:tab-stop style:position="5.644cm" style:type="left" style:leader-style="none"/>
          <style:tab-stop style:position="7.056cm" style:type="left" style:leader-style="none"/>
          <style:tab-stop style:position="8.467cm" style:type="left" style:leader-style="none"/>
          <style:tab-stop style:position="9.878cm" style:type="left" style:leader-style="none"/>
          <style:tab-stop style:position="11.289cm" style:type="left" style:leader-style="none"/>
          <style:tab-stop style:position="12.700cm" style:type="left" style:leader-style="none"/>
          <style:tab-stop style:position="14.111cm" style:type="left" style:leader-style="none"/>
          <style:tab-stop style:position="15.522cm" style:type="left" style:leader-style="none"/>
          <style:tab-stop style:position="16.933cm" style:type="left" style:leader-style="none"/>
          <style:tab-stop style:position="18.344cm" style:type="left" style:leader-style="none"/>
          <style:tab-stop style:position="19.756cm" style:type="left" style:leader-style="none"/>
          <style:tab-stop style:position="21.167cm" style:type="left" style:leader-style="none"/>
          <style:tab-stop style:position="22.578cm" style:type="left" style:leader-style="none"/>
          <style:tab-stop style:position="23.989cm" style:type="left" style:leader-style="none"/>
          <style:tab-stop style:position="25.400cm" style:type="left" style:leader-style="none"/>
          <style:tab-stop style:position="26.811cm" style:type="left" style:leader-style="none"/>
          <style:tab-stop style:position="28.222cm" style:type="left" style:leader-style="none"/>
          <style:tab-stop style:position="29.633cm" style:type="left" style:leader-style="none"/>
          <style:tab-stop style:position="31.044cm" style:type="left" style:leader-style="none"/>
          <style:tab-stop style:position="32.456cm" style:type="left" style:leader-style="none"/>
          <style:tab-stop style:position="33.867cm" style:type="left" style:leader-style="none"/>
          <style:tab-stop style:position="35.278cm" style:type="left" style:leader-style="none"/>
          <style:tab-stop style:position="36.689cm" style:type="left" style:leader-style="none"/>
          <style:tab-stop style:position="38.100cm" style:type="left" style:leader-style="none"/>
          <style:tab-stop style:position="39.511cm" style:type="left" style:leader-style="none"/>
          <style:tab-stop style:position="40.922cm" style:type="left" style:leader-style="none"/>
          <style:tab-stop style:position="42.333cm" style:type="left" style:leader-style="none"/>
          <style:tab-stop style:position="43.744cm" style:type="left" style:leader-style="none"/>
          <style:tab-stop style:position="45.155cm" style:type="left" style:leader-style="none"/>
        </style:tab-stops>
      </style:paragraph-properties>
    </style:style>
    <style:style style:name="T284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12.00pt" style:font-size-asian="12.00pt" style:font-size-complex="12.00pt" fo:letter-spacing="-0.36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450_0" style:parent-style-name="Standard" style:family="paragraph">
      <style:paragraph-properties fo:line-height="75%" fo:text-align="center" fo:margin-left="0.176cm" fo:margin-right="0.176cm" fo:text-indent="0cm" fo:margin-top="0cm" fo:margin-bottom="0cm" fo:background-color="transparent" fo:border="none" style:shadow="none" style:text-autospace="none" style:vertical-align="auto" style:snap-to-layout-grid="true"/>
    </style:style>
    <style:style style:name="T285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12.00pt" style:font-size-asian="12.00pt" style:font-size-complex="12.00pt" fo:letter-spacing="-0.96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287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12.00pt" style:font-size-asian="12.00pt" style:font-size-complex="12.00pt" fo:letter-spacing="-2.04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288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12.00pt" style:font-size-asian="12.00pt" style:font-size-complex="12.00pt" fo:letter-spacing="-0.96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451_0" style:parent-style-name="Standard" style:family="paragraph">
      <style:paragraph-properties fo:line-height="81%" fo:text-align="center" fo:margin-left="0.176cm" fo:margin-right="0.176cm" fo:text-indent="0cm" fo:margin-top="0cm" fo:margin-bottom="0cm" fo:background-color="transparent" fo:border="none" style:shadow="none" style:text-autospace="none" style:vertical-align="auto" style:snap-to-layout-grid="true"/>
    </style:style>
    <style:style style:name="T270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12.00pt" style:font-size-asian="12.00pt" style:font-size-complex="12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452_0" style:parent-style-name="Standard" style:family="paragraph">
      <style:paragraph-properties fo:line-height="92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271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12.00pt" style:font-size-asian="12.00pt" style:font-size-complex="12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453_0" style:parent-style-name="Standard" style:family="paragraph">
      <style:paragraph-properties fo:line-height="64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P454_0" style:parent-style-name="Standard" style:family="paragraph">
      <style:paragraph-properties fo:line-height="69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P455_0" style:parent-style-name="Standard" style:family="paragraph">
      <style:paragraph-properties fo:line-height="138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true">
        <style:tab-stops>
          <style:tab-stop style:position="16.912cm" style:type="right" style:leader-style="dotted"/>
          <style:tab-stop style:position="16.933cm" style:type="left" style:leader-style="none"/>
          <style:tab-stop style:position="18.344cm" style:type="left" style:leader-style="none"/>
        </style:tab-stops>
      </style:paragraph-properties>
    </style:style>
    <style:style style:name="P456_0" style:parent-style-name="Standard" style:family="paragraph">
      <style:paragraph-properties fo:line-height="75%" fo:text-align="justify" fo:margin-left="0.176cm" fo:margin-right="0.176cm" fo:text-indent="0cm" fo:margin-top="0cm" fo:margin-bottom="0cm" fo:background-color="transparent" fo:border="none" style:shadow="none" style:text-autospace="none" style:vertical-align="auto" style:snap-to-layout-grid="true"/>
    </style:style>
    <style:style style:name="P457_0" style:parent-style-name="Standard" style:family="paragraph">
      <style:paragraph-properties fo:line-height="75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298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12.00pt" style:font-size-asian="12.00pt" style:font-size-complex="12.00pt" fo:letter-spacing="-0.6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458_0" style:parent-style-name="Standard" style:family="paragraph">
      <style:paragraph-properties fo:line-height="75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482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12.00pt" style:font-size-asian="12.00pt" style:font-size-complex="12.00pt" fo:letter-spacing="-0.24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295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11.00pt" style:font-size-asian="11.00pt" style:font-size-complex="11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459_0" style:parent-style-name="Standard" style:family="paragraph">
      <style:paragraph-properties fo:line-height="81%" fo:text-align="justify" fo:margin-left="0.176cm" fo:margin-right="0.176cm" fo:text-indent="0cm" fo:margin-top="0cm" fo:margin-bottom="0cm" fo:background-color="transparent" fo:border="none" style:shadow="none" style:text-autospace="none" style:vertical-align="auto" style:snap-to-layout-grid="true"/>
    </style:style>
    <style:style style:name="T303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10.00pt" style:font-size-asian="10.00pt" style:font-size-complex="10.00pt" fo:letter-spacing="-0.4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304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10.00pt" style:font-size-asian="10.00pt" style:font-size-complex="10.00pt" fo:letter-spacing="-0.5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460_0" style:parent-style-name="Standard" style:family="paragraph">
      <style:paragraph-properties fo:line-height="81%" fo:text-align="justify" fo:margin-left="1.027cm" fo:margin-right="0.176cm" fo:text-indent="-0.850cm" fo:margin-top="0cm" fo:margin-bottom="0cm" fo:background-color="transparent" fo:border="none" style:shadow="none" style:text-autospace="none" style:vertical-align="auto" style:snap-to-layout-grid="true"/>
    </style:style>
    <style:style style:name="T299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12.00pt" style:font-size-asian="12.00pt" style:font-size-complex="12.00pt" fo:letter-spacing="-1.32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305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12.00pt" style:font-size-asian="12.00pt" style:font-size-complex="12.00pt" fo:letter-spacing="-1.8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450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11.00pt" style:font-size-asian="11.00pt" style:font-size-complex="11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458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11.00pt" style:font-size-asian="11.00pt" style:font-size-complex="11.00pt" fo:letter-spacing="-0.11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461_0" style:parent-style-name="Standard" style:family="paragraph">
      <style:paragraph-properties fo:line-height="84%" fo:text-align="justify" fo:margin-left="0.435cm" fo:margin-right="0.106cm" fo:text-indent="-0.329cm" fo:margin-top="0.106cm" fo:margin-bottom="0cm" fo:background-color="transparent" fo:border="none" style:shadow="none" style:text-autospace="none" style:vertical-align="auto" style:snap-to-layout-grid="true"/>
    </style:style>
    <style:style style:name="P462_0" style:parent-style-name="Standard" style:family="paragraph">
      <style:paragraph-properties fo:line-height="84%" fo:text-align="justify" fo:margin-left="0.855cm" fo:margin-right="0.106cm" fo:text-indent="-0.750cm" fo:margin-top="0.071cm" fo:margin-bottom="0cm" fo:background-color="transparent" fo:border="none" style:shadow="none" style:text-autospace="none" style:vertical-align="auto" style:snap-to-layout-grid="true"/>
    </style:style>
    <style:style style:name="P463_0" style:parent-style-name="Standard" style:family="paragraph">
      <style:paragraph-properties fo:line-height="84%" fo:text-align="justify" fo:margin-left="0.106cm" fo:margin-right="0.106cm" fo:text-indent="0cm" fo:margin-top="0.106cm" fo:margin-bottom="0cm" fo:background-color="transparent" fo:border="none" style:shadow="none" style:text-autospace="none" style:vertical-align="auto" style:snap-to-layout-grid="true"/>
    </style:style>
    <style:style style:name="T353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11.00pt" style:font-size-asian="11.00pt" style:font-size-complex="11.00pt" fo:letter-spacing="-0.44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464_0" style:parent-style-name="Standard" style:family="paragraph">
      <style:paragraph-properties fo:line-height="84%" fo:text-align="justify" fo:margin-left="0.483cm" fo:margin-right="0.106cm" fo:text-indent="-0.377cm" fo:margin-top="0.106cm" fo:margin-bottom="0cm" fo:background-color="transparent" fo:border="none" style:shadow="none" style:text-autospace="none" style:vertical-align="auto" style:snap-to-layout-grid="true"/>
    </style:style>
    <style:style style:name="T372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12.00pt" style:font-size-asian="12.00pt" style:font-size-complex="12.00pt" fo:letter-spacing="-0.12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356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11.00pt" style:font-size-asian="11.00pt" style:font-size-complex="11.00pt" fo:letter-spacing="-0.33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357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11.00pt" style:font-size-asian="11.00pt" style:font-size-complex="11.00pt" fo:letter-spacing="0.22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355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11.00pt" style:font-size-asian="11.00pt" style:font-size-complex="11.00pt" fo:letter-spacing="0.33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277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12.00pt" style:font-size-asian="12.00pt" style:font-size-complex="12.00pt" fo:letter-spacing="-1.2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352" style:family="text">
      <style:text-properties fo:color="#ff0000" style:text-outline="false" style:text-line-through-style="solid" style:text-line-through-color="#ff0000" style:text-position="0% 100%" style:font-name="맑은 고딕" style:font-name-asian="맑은 고딕" style:font-name-complex="맑은 고딕" fo:font-family="맑은 고딕" style:font-family-asian="맑은 고딕" style:font-family-complex="맑은 고딕" fo:font-size="11.00pt" style:font-size-asian="11.00pt" style:font-size-complex="11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370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12.00pt" style:font-size-asian="12.00pt" style:font-size-complex="12.00pt" fo:letter-spacing="-0.72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T297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12.00pt" style:font-size-asian="12.00pt" style:font-size-complex="12.00pt" fo:letter-spacing="-0.72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465_0" style:parent-style-name="Standard" style:family="paragraph">
      <style:paragraph-properties fo:line-height="75%" fo:text-align="justify" fo:margin-left="0.637cm" fo:margin-right="0cm" fo:text-indent="-0.637cm" fo:margin-top="0cm" fo:margin-bottom="0cm" fo:background-color="transparent" fo:border="none" style:shadow="none" style:text-autospace="none" style:vertical-align="auto" style:snap-to-layout-grid="true"/>
    </style:style>
    <style:style style:name="T371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5.00pt" style:font-size-asian="5.00pt" style:font-size-complex="5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466_0" style:parent-style-name="Standard" style:family="paragraph">
      <style:paragraph-properties fo:line-height="75%" fo:text-align="justify" fo:margin-left="0.643cm" fo:margin-right="0cm" fo:text-indent="-0.643cm" fo:margin-top="0cm" fo:margin-bottom="0cm" fo:background-color="transparent" fo:border="none" style:shadow="none" style:text-autospace="none" style:vertical-align="auto" style:snap-to-layout-grid="true"/>
    </style:style>
    <style:style style:name="T373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12.00pt" style:font-size-asian="12.00pt" style:font-size-complex="12.00pt" fo:letter-spacing="-0.12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467_0" style:parent-style-name="Standard" style:family="paragraph">
      <style:paragraph-properties fo:line-height="75%" fo:text-align="justify" fo:margin-left="0.665cm" fo:margin-right="0cm" fo:text-indent="-0.665cm" fo:margin-top="0cm" fo:margin-bottom="0cm" fo:background-color="transparent" fo:border="none" style:shadow="none" style:text-autospace="none" style:vertical-align="auto" style:snap-to-layout-grid="true"/>
    </style:style>
    <style:style style:name="T336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11.00pt" style:font-size-asian="11.00pt" style:font-size-complex="11.00pt" fo:letter-spacing="-0.99pt" fo:language="en" style:language-asian="ko" fo:country="US" style:country-asian="KR" fo:font-style="normal" style:font-style-asian="normal" style:font-style-complex="normal" style:font-relief="none" fo:text-shadow="none" style:text-underline-style="solid" fo:font-weight="bold" style:font-weight-asian="bold" style:font-weight-complex="bold" style:letter-kerning="false" style:text-emphasize="none" style:text-scale="100%"/>
    </style:style>
    <style:style style:name="P468_21" style:parent-style-name="당구장" style:family="paragraph">
      <style:paragraph-properties fo:line-height="78%" fo:text-align="justify" fo:margin-left="0.274cm" fo:margin-right="0cm" fo:text-indent="-0.274cm" fo:margin-top="0cm" fo:margin-bottom="0cm" fo:background-color="transparent" fo:border="none" style:shadow="none" style:text-autospace="none" style:vertical-align="auto" style:snap-to-layout-grid="false"/>
    </style:style>
    <style:style style:name="T337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11.00pt" style:font-size-asian="11.00pt" style:font-size-complex="11.00pt" fo:letter-spacing="-0.99pt" fo:language="en" style:language-asian="ko" fo:country="US" style:country-asian="KR" fo:font-style="normal" style:font-style-asian="normal" style:font-style-complex="normal" style:font-relief="none" fo:text-shadow="none" style:text-underline-style="solid" fo:font-weight="normal" style:font-weight-asian="normal" style:font-weight-complex="normal" style:letter-kerning="false" style:text-emphasize="none" style:text-scale="100%"/>
    </style:style>
    <style:style style:name="T3" style:family="text">
      <style:text-properties fo:color="#000000" style:text-outline="false" style:text-line-through-style="solid" style:text-position="0% 100%" style:font-name="-윤고딕120" style:font-name-asian="-윤고딕120" style:font-name-complex="-윤고딕320" fo:font-family="-윤고딕120" style:font-family-asian="-윤고딕120" style:font-family-complex="-윤고딕320" fo:font-size="10.00pt" style:font-size-asian="10.00pt" style:font-size-complex="10.00pt" fo:letter-spacing="-0.9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able14" style:family="table">
      <style:table-properties style:width="16.314cm" table:align="left" fo:margin="0cm" style:shadow="none" style:may-break-between-rows="true" table:border-model="collapsing"/>
    </style:style>
    <style:style style:name="Table14.A" style:family="table-column">
      <style:table-column-properties style:column-width="16.314cm"/>
    </style:style>
    <style:style style:name="Table14.1" style:family="table-row">
      <style:table-row-properties style:min-row-height="112.62pt" fo:keep-together="auto"/>
    </style:style>
    <style:style style:name="Table14.A1" style:family="table-cell">
      <style:table-cell-properties style:vertical-align="middle" style:shadow="none" fo:border="0.012cm dotted #000000" fo:padding-top="0.050cm" fo:padding-bottom="0.050cm" fo:padding-left="0.180cm" fo:padding-right="0.180cm"/>
    </style:style>
    <style:style style:name="P469_21" style:parent-style-name="당구장" style:family="paragraph">
      <style:paragraph-properties fo:line-height="104%" fo:text-align="justify" fo:margin-left="0.274cm" fo:margin-right="0cm" fo:text-indent="-0.274cm" fo:margin-top="0cm" fo:margin-bottom="0cm" fo:background-color="transparent" fo:border="none" style:shadow="none" style:text-autospace="none" style:vertical-align="auto" style:snap-to-layout-grid="false"/>
    </style:style>
    <style:style style:name="T377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11.00pt" style:font-size-asian="11.00pt" style:font-size-complex="11.00pt" fo:letter-spacing="-1.10pt" fo:language="en" style:language-asian="ko" fo:country="US" style:country-asian="KR" fo:font-style="normal" style:font-style-asian="normal" style:font-style-complex="normal" style:font-relief="none" fo:text-shadow="none" style:text-underline-style="solid" fo:font-weight="normal" style:font-weight-asian="normal" style:font-weight-complex="normal" style:letter-kerning="false" style:text-emphasize="none" style:text-scale="100%"/>
    </style:style>
    <style:style style:name="T378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11.00pt" style:font-size-asian="11.00pt" style:font-size-complex="11.00pt" fo:letter-spacing="-0.88pt" fo:language="en" style:language-asian="ko" fo:country="US" style:country-asian="KR" fo:font-style="normal" style:font-style-asian="normal" style:font-style-complex="normal" style:font-relief="none" fo:text-shadow="none" style:text-underline-style="solid" fo:font-weight="normal" style:font-weight-asian="normal" style:font-weight-complex="normal" style:letter-kerning="false" style:text-emphasize="none" style:text-scale="100%"/>
    </style:style>
    <style:style style:name="T379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11.00pt" style:font-size-asian="11.00pt" style:font-size-complex="11.00pt" fo:letter-spacing="-1.32pt" fo:language="en" style:language-asian="ko" fo:country="US" style:country-asian="KR" fo:font-style="normal" style:font-style-asian="normal" style:font-style-complex="normal" style:font-relief="none" fo:text-shadow="none" style:text-underline-style="solid" fo:font-weight="normal" style:font-weight-asian="normal" style:font-weight-complex="normal" style:letter-kerning="false" style:text-emphasize="none" style:text-scale="100%"/>
    </style:style>
    <style:style style:name="P470_0" style:parent-style-name="Standard" style:family="paragraph">
      <style:paragraph-properties fo:line-height="78%" fo:text-align="justify" fo:margin-left="0.907cm" fo:margin-right="0cm" fo:text-indent="-0.907cm" fo:margin-top="0cm" fo:margin-bottom="0cm" fo:background-color="transparent" fo:border="none" style:shadow="none" style:text-autospace="none" style:vertical-align="auto" style:snap-to-layout-grid="true"/>
    </style:style>
    <style:style style:name="P471_21" style:parent-style-name="당구장" style:family="paragraph">
      <style:paragraph-properties fo:line-height="78%" fo:text-align="justify" fo:margin-left="0.466cm" fo:margin-right="0cm" fo:text-indent="-0.466cm" fo:margin-top="0cm" fo:margin-bottom="0cm" fo:background-color="transparent" fo:border="none" style:shadow="none" style:text-autospace="none" style:vertical-align="auto" style:snap-to-layout-grid="false"/>
    </style:style>
    <style:style style:name="T342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11.00pt" style:font-size-asian="11.00pt" style:font-size-complex="11.00pt" fo:letter-spacing="-1.43pt" fo:language="en" style:language-asian="ko" fo:country="US" style:country-asian="KR" fo:font-style="normal" style:font-style-asian="normal" style:font-style-complex="normal" style:font-relief="none" fo:text-shadow="none" style:text-underline-style="solid" fo:font-weight="normal" style:font-weight-asian="normal" style:font-weight-complex="normal" style:letter-kerning="false" style:text-emphasize="none" style:text-scale="100%"/>
    </style:style>
    <style:style style:name="P472_21" style:parent-style-name="당구장" style:family="paragraph">
      <style:paragraph-properties fo:line-height="78%" fo:text-align="justify" fo:margin-left="0.468cm" fo:margin-right="0cm" fo:text-indent="-0.468cm" fo:margin-top="0cm" fo:margin-bottom="0cm" fo:background-color="transparent" fo:border="none" style:shadow="none" style:text-autospace="none" style:vertical-align="auto" style:snap-to-layout-grid="false"/>
    </style:style>
    <style:style style:name="T488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11.00pt" style:font-size-asian="11.00pt" style:font-size-complex="11.00pt" fo:letter-spacing="-1.87pt" fo:language="en" style:language-asian="ko" fo:country="US" style:country-asian="KR" fo:font-style="normal" style:font-style-asian="normal" style:font-style-complex="normal" style:font-relief="none" fo:text-shadow="none" style:text-underline-style="solid" fo:font-weight="normal" style:font-weight-asian="normal" style:font-weight-complex="normal" style:letter-kerning="false" style:text-emphasize="none" style:text-scale="100%"/>
    </style:style>
    <style:style style:name="T487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11.00pt" style:font-size-asian="11.00pt" style:font-size-complex="11.00pt" fo:letter-spacing="-1.65pt" fo:language="en" style:language-asian="ko" fo:country="US" style:country-asian="KR" fo:font-style="normal" style:font-style-asian="normal" style:font-style-complex="normal" style:font-relief="none" fo:text-shadow="none" style:text-underline-style="solid" fo:font-weight="normal" style:font-weight-asian="normal" style:font-weight-complex="normal" style:letter-kerning="false" style:text-emphasize="none" style:text-scale="100%"/>
    </style:style>
    <style:style style:name="T376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9.00pt" style:font-size-asian="9.00pt" style:font-size-complex="9.00pt" fo:letter-spacing="-0.45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473_0" style:parent-style-name="Standard" style:family="paragraph">
      <style:paragraph-properties fo:line-height="81%" fo:text-align="justify" fo:margin-left="0.407cm" fo:margin-right="0cm" fo:text-indent="-0.407cm" fo:margin-top="0cm" fo:margin-bottom="0cm" fo:background-color="transparent" fo:border="none" style:shadow="none" style:text-autospace="none" style:vertical-align="auto" style:snap-to-layout-grid="true"/>
    </style:style>
    <style:style style:name="P474_0" style:parent-style-name="Standard" style:family="paragraph">
      <style:paragraph-properties fo:line-height="81%" fo:text-align="justify" fo:margin-left="0.403cm" fo:margin-right="0cm" fo:text-indent="-0.403cm" fo:margin-top="0cm" fo:margin-bottom="0cm" fo:background-color="transparent" fo:border="none" style:shadow="none" style:text-autospace="none" style:vertical-align="auto" style:snap-to-layout-grid="true"/>
    </style:style>
    <style:style style:name="P475_0" style:parent-style-name="Standard" style:family="paragraph">
      <style:paragraph-properties fo:line-height="81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P476_0" style:parent-style-name="Standard" style:family="paragraph">
      <style:paragraph-properties fo:line-height="81%" fo:text-align="justify" fo:margin-left="0.646cm" fo:margin-right="0cm" fo:text-indent="-0.646cm" fo:margin-top="0cm" fo:margin-bottom="0cm" fo:background-color="transparent" fo:border="none" style:shadow="none" style:text-autospace="none" style:vertical-align="auto" style:snap-to-layout-grid="true"/>
    </style:style>
    <style:style style:name="T449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11.00pt" style:font-size-asian="11.00pt" style:font-size-complex="11.00pt" fo:letter-spacing="-0.55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477_0" style:parent-style-name="Standard" style:family="paragraph">
      <style:paragraph-properties fo:line-height="84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451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11.00pt" style:font-size-asian="11.00pt" style:font-size-complex="11.00pt" fo:letter-spacing="-0.88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452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11.00pt" style:font-size-asian="11.00pt" style:font-size-complex="11.00pt" fo:letter-spacing="-1.43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453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11.00pt" style:font-size-asian="11.00pt" style:font-size-complex="11.00pt" fo:letter-spacing="-1.43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478_0" style:parent-style-name="Standard" style:family="paragraph">
      <style:paragraph-properties fo:line-height="84%" fo:text-align="justify" fo:margin-left="0.196cm" fo:margin-right="0cm" fo:text-indent="-0.196cm" fo:margin-top="0cm" fo:margin-bottom="0cm" fo:background-color="transparent" fo:border="none" style:shadow="none" style:text-autospace="none" style:vertical-align="auto" style:snap-to-layout-grid="true"/>
    </style:style>
    <style:style style:name="T454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11.00pt" style:font-size-asian="11.00pt" style:font-size-complex="11.00pt" fo:letter-spacing="-1.21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T455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11.00pt" style:font-size-asian="11.00pt" style:font-size-complex="11.00pt" fo:letter-spacing="-1.21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479_0" style:parent-style-name="Standard" style:family="paragraph">
      <style:paragraph-properties fo:line-height="84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456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11.00pt" style:font-size-asian="11.00pt" style:font-size-complex="11.00pt" fo:letter-spacing="-0.66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T457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11.00pt" style:font-size-asian="11.00pt" style:font-size-complex="11.00pt" fo:letter-spacing="-0.66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459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11.00pt" style:font-size-asian="11.00pt" style:font-size-complex="11.00pt" fo:letter-spacing="-1.1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460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11.00pt" style:font-size-asian="11.00pt" style:font-size-complex="11.00pt" fo:letter-spacing="-0.55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480_0" style:parent-style-name="Standard" style:family="paragraph">
      <style:paragraph-properties fo:line-height="84%" fo:text-align="justify" fo:margin-left="0.205cm" fo:margin-right="0cm" fo:text-indent="-0.205cm" fo:margin-top="0cm" fo:margin-bottom="0cm" fo:background-color="transparent" fo:border="none" style:shadow="none" style:text-autospace="none" style:vertical-align="auto" style:snap-to-layout-grid="true"/>
    </style:style>
    <style:style style:name="T90" style:family="text">
      <style:text-properties fo:color="#000000" style:text-outline="false" style:text-line-through-style="solid" style:text-position="0% 100%" style:font-name="HY헤드라인M" style:font-name-asian="HY헤드라인M" style:font-name-complex="HY헤드라인M" fo:font-family="HY헤드라인M" style:font-family-asian="HY헤드라인M" style:font-family-complex="HY헤드라인M" fo:font-size="14.00pt" style:font-size-asian="14.00pt" style:font-size-complex="14.00pt" fo:letter-spacing="-0.7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481_0" style:parent-style-name="Standard" style:family="paragraph">
      <style:paragraph-properties fo:line-height="92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P482_0" style:parent-style-name="Standard" style:family="paragraph">
      <style:paragraph-properties fo:line-height="92%" fo:text-align="justify" fo:margin-left="0.750cm" fo:margin-right="0cm" fo:text-indent="-0.750cm" fo:margin-top="0cm" fo:margin-bottom="0cm" fo:background-color="transparent" fo:border="none" style:shadow="none" style:text-autospace="none" style:vertical-align="auto" style:snap-to-layout-grid="true"/>
    </style:style>
    <style:style style:name="P483_0" style:parent-style-name="Standard" style:family="paragraph">
      <style:paragraph-properties fo:line-height="92%" fo:text-align="center" fo:margin-left="0.114cm" fo:margin-right="0cm" fo:text-indent="-0.114cm" fo:margin-top="0cm" fo:margin-bottom="0cm" fo:background-color="transparent" fo:border="none" style:shadow="none" style:text-autospace="none" style:vertical-align="auto" style:snap-to-layout-grid="true"/>
    </style:style>
    <style:style style:name="P484_0" style:parent-style-name="Standard" style:family="paragraph">
      <style:paragraph-properties fo:line-height="92%" fo:text-align="justify" fo:margin-left="0.632cm" fo:margin-right="0cm" fo:text-indent="-0.632cm" fo:margin-top="0cm" fo:margin-bottom="0cm" fo:background-color="transparent" fo:border="none" style:shadow="none" style:text-autospace="none" style:vertical-align="auto" style:snap-to-layout-grid="true"/>
    </style:style>
    <style:style style:name="T327" style:family="text">
      <style:text-properties fo:color="#000000" style:text-outline="false" style:text-line-through-style="solid" style:text-position="super 58%" style:font-name="맑은 고딕" style:font-name-asian="맑은 고딕" style:font-name-complex="맑은 고딕" fo:font-family="맑은 고딕" style:font-family-asian="맑은 고딕" style:font-family-complex="맑은 고딕" fo:font-size="12.00pt" style:font-size-asian="12.00pt" style:font-size-complex="12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328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10.00pt" style:font-size-asian="10.00pt" style:font-size-complex="10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7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10.00pt" style:font-size-asian="10.00pt" style:font-size-complex="10.00pt" fo:letter-spacing="0.4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8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10.00pt" style:font-size-asian="10.00pt" style:font-size-complex="10.00pt" fo:letter-spacing="0.1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485_0" style:parent-style-name="Standard" style:family="paragraph">
      <style:paragraph-properties fo:line-height="75%" fo:text-align="justify" fo:margin-left="1.056cm" fo:margin-right="0cm" fo:text-indent="-1.056cm" fo:margin-top="0cm" fo:margin-bottom="0cm" fo:background-color="transparent" fo:border="none" style:shadow="none" style:text-autospace="none" style:vertical-align="auto" style:snap-to-layout-grid="true"/>
    </style:style>
    <style:style style:name="P486_0" style:parent-style-name="Standard" style:family="paragraph">
      <style:paragraph-properties fo:line-height="75%" fo:text-align="justify" fo:margin-left="1.070cm" fo:margin-right="0cm" fo:text-indent="-1.070cm" fo:margin-top="0cm" fo:margin-bottom="0cm" fo:background-color="transparent" fo:border="none" style:shadow="none" style:text-autospace="none" style:vertical-align="auto" style:snap-to-layout-grid="true"/>
    </style:style>
    <style:style style:name="T339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6.00pt" style:font-size-asian="6.00pt" style:font-size-complex="6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487_0" style:parent-style-name="Standard" style:family="paragraph">
      <style:paragraph-properties fo:line-height="92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341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14.00pt" style:font-size-asian="14.00pt" style:font-size-complex="14.00pt" fo:letter-spacing="-0.42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488_18" style:parent-style-name="머리말(신명조9)" style:family="paragraph">
      <style:paragraph-properties fo:line-height="81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false"/>
    </style:style>
    <style:style style:name="P489_0" style:parent-style-name="Standard" style:family="paragraph">
      <style:paragraph-properties fo:line-height="46%" fo:text-align="justify" fo:margin-left="1.266cm" fo:margin-right="0cm" fo:text-indent="-1.266cm" fo:margin-top="0.353cm" fo:margin-bottom="0cm" fo:background-color="transparent" fo:border="none" style:shadow="none" style:text-autospace="none" style:vertical-align="auto" style:snap-to-layout-grid="true"/>
    </style:style>
    <style:style style:name="Table19" style:family="table">
      <style:table-properties style:width="15.553cm" table:align="left" fo:margin="0cm" style:shadow="none" style:may-break-between-rows="true" table:border-model="collapsing"/>
    </style:style>
    <style:style style:name="Table19.A" style:family="table-column">
      <style:table-column-properties style:column-width="15.553cm"/>
    </style:style>
    <style:style style:name="Table19.1" style:family="table-row">
      <style:table-row-properties style:min-row-height="2.82pt" fo:keep-together="auto"/>
    </style:style>
    <style:style style:name="Table19.A1" style:family="table-cell">
      <style:table-cell-properties style:vertical-align="middle" style:shadow="none" fo:border="0.012cm dotted #000000" fo:padding-top="0.050cm" fo:padding-bottom="0.050cm" fo:padding-left="0.180cm" fo:padding-right="0.180cm"/>
    </style:style>
    <style:style style:name="T359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13.00pt" style:font-size-asian="13.00pt" style:font-size-complex="13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360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12.00pt" style:font-size-asian="12.00pt" style:font-size-complex="12.00pt" fo:letter-spacing="-0.84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361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10.00pt" style:font-size-asian="10.00pt" style:font-size-complex="10.00pt" fo:letter-spacing="-0.1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362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12.00pt" style:font-size-asian="12.00pt" style:font-size-complex="12.00pt" fo:letter-spacing="0.12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363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1.00pt" style:font-size-asian="1.00pt" style:font-size-complex="1.00pt" fo:letter-spacing="-0.01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104" style:family="text">
      <style:text-properties fo:color="#000000" style:text-outline="false" style:text-line-through-style="solid" style:text-position="0% 100%" style:font-name="한양중고딕" style:font-name-asian="한양중고딕" style:font-name-complex="한양중고딕" fo:font-family="한양중고딕" style:font-family-asian="한양중고딕" style:font-family-complex="한양중고딕" fo:font-size="10.00pt" style:font-size-asian="10.00pt" style:font-size-complex="10.00pt" fo:letter-spacing="0.2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105" style:family="text">
      <style:text-properties fo:color="#000000" style:text-outline="false" style:text-line-through-style="solid" style:text-position="0% 100%" style:font-name="한양중고딕" style:font-name-asian="한양중고딕" style:font-name-complex="한양중고딕" fo:font-family="한양중고딕" style:font-family-asian="한양중고딕" style:font-family-complex="한양중고딕" fo:font-size="8.00pt" style:font-size-asian="8.00pt" style:font-size-complex="8.00pt" fo:letter-spacing="0.16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58_0" style:parent-style-name="Standard" style:family="paragraph">
      <style:paragraph-properties fo:line-height="145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106" style:family="text">
      <style:text-properties fo:color="#000000" style:text-outline="false" style:text-line-through-style="solid" style:text-position="0% 100%" style:font-name="한양중고딕" style:font-name-asian="한양중고딕" style:font-name-complex="한양중고딕" fo:font-family="한양중고딕" style:font-family-asian="한양중고딕" style:font-family-complex="한양중고딕" fo:font-size="10.00pt" style:font-size-asian="10.00pt" style:font-size-complex="10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65_0" style:parent-style-name="Standard" style:family="paragraph">
      <style:paragraph-properties fo:line-height="145%" fo:text-align="justify" fo:margin-left="0.176cm" fo:margin-right="0cm" fo:text-indent="-0.176cm" fo:margin-top="0cm" fo:margin-bottom="0cm" fo:background-color="transparent" fo:border="none" style:shadow="none" style:text-autospace="none" style:vertical-align="auto" style:snap-to-layout-grid="true"/>
    </style:style>
    <style:style style:name="T348" style:family="text">
      <style:text-properties fo:color="#ffffff" style:text-outline="false" style:text-line-through-style="solid" style:text-position="0% 100%" style:font-name="HY헤드라인M" style:font-name-asian="HY헤드라인M" style:font-name-complex="HY헤드라인M" fo:font-family="HY헤드라인M" style:font-family-asian="HY헤드라인M" style:font-family-complex="HY헤드라인M" fo:font-size="16.00pt" style:font-size-asian="16.00pt" style:font-size-complex="16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490_0" style:parent-style-name="Standard" style:family="paragraph">
      <style:paragraph-properties fo:line-height="123%" fo:text-align="center" fo:margin-left="0.821cm" fo:margin-right="0cm" fo:text-indent="-0.821cm" fo:margin-top="0cm" fo:margin-bottom="0cm" fo:background-color="transparent" fo:border="none" style:shadow="none" style:text-autospace="none" style:vertical-align="auto" style:snap-to-layout-grid="true"/>
    </style:style>
    <style:style style:name="T349" style:family="text">
      <style:text-properties fo:color="#000000" style:text-outline="false" style:text-line-through-style="solid" style:text-position="0% 100%" style:font-name="HY헤드라인M" style:font-name-asian="HY헤드라인M" style:font-name-complex="HY헤드라인M" fo:font-family="HY헤드라인M" style:font-family-asian="HY헤드라인M" style:font-family-complex="HY헤드라인M" fo:font-size="15.50pt" style:font-size-asian="15.50pt" style:font-size-complex="15.5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350" style:family="text">
      <style:text-properties fo:color="#000000" style:text-outline="false" style:text-line-through-style="solid" style:text-position="0% 100%" style:font-name="HY헤드라인M" style:font-name-asian="HY헤드라인M" style:font-name-complex="HY헤드라인M" fo:font-family="HY헤드라인M" style:font-family-asian="HY헤드라인M" style:font-family-complex="HY헤드라인M" fo:font-size="16.00pt" style:font-size-asian="16.00pt" style:font-size-complex="16.00pt" fo:letter-spacing="0.32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351" style:family="text">
      <style:text-properties fo:color="#000000" style:text-outline="false" style:text-line-through-style="solid" style:text-position="0% 100%" style:font-name="HY헤드라인M" style:font-name-asian="HY헤드라인M" style:font-name-complex="HY헤드라인M" fo:font-family="HY헤드라인M" style:font-family-asian="HY헤드라인M" style:font-family-complex="HY헤드라인M" fo:font-size="16.00pt" style:font-size-asian="16.00pt" style:font-size-complex="16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491_0" style:parent-style-name="Standard" style:family="paragraph">
      <style:paragraph-properties fo:line-height="100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115" style:family="text">
      <style:text-properties fo:color="#000000" style:text-outline="false" style:text-line-through-style="solid" style:text-position="0% 100%" style:font-name="HCI Hollyhock" style:font-name-asian="휴먼고딕" style:font-name-complex="한양중고딕" fo:font-family="HCI Hollyhock" style:font-family-asian="휴먼고딕" style:font-family-complex="한양중고딕" fo:font-size="15.00pt" style:font-size-asian="15.00pt" style:font-size-complex="15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492_0" style:parent-style-name="Standard" style:family="paragraph">
      <style:paragraph-properties fo:line-height="117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116" style:family="text">
      <style:text-properties fo:color="#000000" style:text-outline="false" style:text-line-through-style="solid" style:text-position="0% 100%" style:font-name="HCI Hollyhock" style:font-name-asian="휴먼고딕" style:font-name-complex="한양중고딕" fo:font-family="HCI Hollyhock" style:font-family-asian="휴먼고딕" style:font-family-complex="한양중고딕" fo:font-size="17.00pt" style:font-size-asian="17.00pt" style:font-size-complex="17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T117" style:family="text">
      <style:text-properties fo:color="#000000" style:text-outline="false" style:text-line-through-style="solid" style:text-position="0% 100%" style:font-name="HCI Hollyhock" style:font-name-asian="휴먼고딕" style:font-name-complex="한양중고딕" fo:font-family="HCI Hollyhock" style:font-family-asian="휴먼고딕" style:font-family-complex="한양중고딕" fo:font-size="6.00pt" style:font-size-asian="6.00pt" style:font-size-complex="6.00pt" fo:letter-spacing="-0.42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66_0" style:parent-style-name="Standard" style:family="paragraph">
      <style:paragraph-properties fo:line-height="130%" fo:text-align="justify" fo:margin-left="0.875cm" fo:margin-right="0cm" fo:text-indent="-0.875cm" fo:margin-top="0cm" fo:margin-bottom="0cm" fo:background-color="transparent" fo:border="none" style:shadow="none" style:text-autospace="none" style:vertical-align="auto" style:snap-to-layout-grid="true"/>
    </style:style>
    <style:style style:name="T118" style:family="text">
      <style:text-properties fo:color="#000000" style:text-outline="false" style:text-line-through-style="solid" style:text-position="0% 100%" style:font-name="HCI Poppy" style:font-name-asian="휴먼명조" style:font-name-complex="함초롬바탕" fo:font-family="HCI Poppy" style:font-family-asian="휴먼명조" style:font-family-complex="함초롬바탕" fo:font-size="6.00pt" style:font-size-asian="6.00pt" style:font-size-complex="6.00pt" fo:letter-spacing="-0.42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67_0" style:parent-style-name="Standard" style:family="paragraph">
      <style:paragraph-properties fo:line-height="200%" fo:text-align="justify" fo:margin-left="0.231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70" style:family="text">
      <style:text-properties fo:color="#000000" style:text-outline="false" style:text-line-through-style="solid" style:text-position="0% 100%" style:font-name="HCI Poppy" style:font-name-asian="휴먼명조" style:font-name-complex="함초롬바탕" fo:font-family="HCI Poppy" style:font-family-asian="휴먼명조" style:font-family-complex="함초롬바탕" fo:font-size="13.00pt" style:font-size-asian="13.00pt" style:font-size-complex="13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119" style:family="text">
      <style:text-properties fo:color="#000000" style:text-outline="false" style:text-line-through-style="solid" style:text-position="0% 100%" style:font-name="HCI Hollyhock" style:font-name-asian="휴먼고딕" style:font-name-complex="한양중고딕" fo:font-family="HCI Hollyhock" style:font-family-asian="휴먼고딕" style:font-family-complex="한양중고딕" fo:font-size="13.00pt" style:font-size-asian="13.00pt" style:font-size-complex="13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493_0" style:parent-style-name="Standard" style:family="paragraph">
      <style:paragraph-properties fo:line-height="117%" fo:text-align="center" fo:margin-left="0.888cm" fo:margin-right="0cm" fo:text-indent="-0.888cm" fo:margin-top="0cm" fo:margin-bottom="0cm" fo:background-color="transparent" fo:border="none" style:shadow="none" style:text-autospace="none" style:vertical-align="auto" style:snap-to-layout-grid="true"/>
    </style:style>
    <style:style style:name="T120" style:family="text">
      <style:text-properties fo:color="#000000" style:text-outline="false" style:text-line-through-style="solid" style:text-position="0% 100%" style:font-name="HCI Hollyhock" style:font-name-asian="휴먼고딕" style:font-name-complex="한양중고딕" fo:font-family="HCI Hollyhock" style:font-family-asian="휴먼고딕" style:font-family-complex="한양중고딕" fo:font-size="15.00pt" style:font-size-asian="15.00pt" style:font-size-complex="15.00pt" fo:letter-spacing="-1.05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63" style:family="text">
      <style:text-properties fo:color="#000000" style:text-outline="false" style:text-line-through-style="solid" style:text-position="0% 100%" style:font-name="한양중고딕" style:font-name-asian="한양중고딕" style:font-name-complex="한양중고딕" fo:font-family="한양중고딕" style:font-family-asian="한양중고딕" style:font-family-complex="한양중고딕" fo:font-size="12.00pt" style:font-size-asian="12.00pt" style:font-size-complex="12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T67" style:parent-style-name="본문-가" style:family="text">
      <style:text-properties fo:color="#000000" style:text-outline="false" style:text-line-through-style="solid" style:text-position="0% 100%" style:font-name="한양중고딕" style:font-name-asian="한양중고딕" style:font-name-complex="한양중고딕" fo:font-family="한양중고딕" style:font-family-asian="한양중고딕" style:font-family-complex="한양중고딕" fo:font-size="12.00pt" style:font-size-asian="12.00pt" style:font-size-complex="12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69_0" style:parent-style-name="Standard" style:family="paragraph">
      <style:paragraph-properties fo:line-height="150%" fo:text-align="justify" fo:margin-left="0.802cm" fo:margin-right="0cm" fo:text-indent="-0.802cm" fo:margin-top="0cm" fo:margin-bottom="0cm" fo:background-color="transparent" fo:border="none" style:shadow="none" style:text-autospace="none" style:vertical-align="auto" style:snap-to-layout-grid="true"/>
    </style:style>
    <style:style style:name="T121" style:family="text">
      <style:text-properties fo:color="#000000" style:text-outline="false" style:text-line-through-style="solid" style:text-position="0% 100%" style:font-name="한양중고딕" style:font-name-asian="한양중고딕" style:font-name-complex="한양중고딕" fo:font-family="한양중고딕" style:font-family-asian="한양중고딕" style:font-family-complex="한양중고딕" fo:font-size="6.00pt" style:font-size-asian="6.00pt" style:font-size-complex="6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188_0" style:parent-style-name="Standard" style:family="paragraph">
      <style:paragraph-properties fo:line-height="150%" fo:text-align="justify" fo:margin-left="1.195cm" fo:margin-right="0cm" fo:text-indent="-1.195cm" fo:margin-top="0cm" fo:margin-bottom="0cm" fo:background-color="transparent" fo:border="none" style:shadow="none" style:text-autospace="none" style:vertical-align="auto" style:snap-to-layout-grid="true"/>
    </style:style>
    <style:style style:name="P206_22" style:parent-style-name="1)내용" style:family="paragraph">
      <style:paragraph-properties fo:line-height="160%" fo:text-align="justify" fo:margin-left="1.099cm" fo:margin-right="0cm" fo:text-indent="-0.746cm" fo:margin-top="0.176cm" fo:margin-bottom="0cm" fo:background-color="transparent" fo:border="none" style:shadow="none" style:text-autospace="none" style:vertical-align="auto" style:snap-to-layout-grid="false"/>
    </style:style>
    <style:style style:name="P207_22" style:parent-style-name="1)내용" style:family="paragraph">
      <style:paragraph-properties fo:line-height="160%" fo:text-align="justify" fo:margin-left="1.075cm" fo:margin-right="0cm" fo:text-indent="-0.722cm" fo:margin-top="0.176cm" fo:margin-bottom="0cm" fo:background-color="transparent" fo:border="none" style:shadow="none" style:text-autospace="none" style:vertical-align="auto" style:snap-to-layout-grid="false"/>
    </style:style>
    <style:style style:name="P208_22" style:parent-style-name="1)내용" style:family="paragraph">
      <style:paragraph-properties fo:line-height="160%" fo:text-align="justify" fo:margin-left="1.051cm" fo:margin-right="0cm" fo:text-indent="-0.698cm" fo:margin-top="0cm" fo:margin-bottom="0cm" fo:background-color="transparent" fo:border="none" style:shadow="none" style:text-autospace="none" style:vertical-align="auto" style:snap-to-layout-grid="false"/>
    </style:style>
    <style:style style:name="P209_22" style:parent-style-name="1)내용" style:family="paragraph">
      <style:paragraph-properties fo:line-height="160%" fo:text-align="justify" fo:margin-left="1.064cm" fo:margin-right="0cm" fo:text-indent="-0.711cm" fo:margin-top="0.176cm" fo:margin-bottom="0cm" fo:background-color="transparent" fo:border="none" style:shadow="none" style:text-autospace="none" style:vertical-align="auto" style:snap-to-layout-grid="false"/>
    </style:style>
    <style:style style:name="P205_22" style:parent-style-name="1)내용" style:family="paragraph">
      <style:paragraph-properties fo:line-height="160%" fo:text-align="justify" fo:margin-left="1.602cm" fo:margin-right="0cm" fo:text-indent="-1.249cm" fo:margin-top="0.176cm" fo:margin-bottom="0cm" fo:background-color="transparent" fo:border="none" style:shadow="none" style:text-autospace="none" style:vertical-align="auto" style:snap-to-layout-grid="false"/>
    </style:style>
    <style:style style:name="T88" style:family="text">
      <style:text-properties fo:color="#000000" style:text-outline="false" style:text-line-through-style="solid" style:text-position="0% 100%" style:font-name="한양중고딕" style:font-name-asian="한양중고딕" style:font-name-complex="한양중고딕" fo:font-family="한양중고딕" style:font-family-asian="한양중고딕" style:font-family-complex="한양중고딕" fo:font-size="12.00pt" style:font-size-asian="12.00pt" style:font-size-complex="12.00pt" fo:letter-spacing="-0.36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326_22" style:parent-style-name="1)내용" style:family="paragraph">
      <style:paragraph-properties fo:line-height="170%" fo:text-align="justify" fo:margin-left="1.070cm" fo:margin-right="0cm" fo:text-indent="-0.717cm" fo:margin-top="0.176cm" fo:margin-bottom="0cm" fo:background-color="transparent" fo:border="none" style:shadow="none" style:text-autospace="none" style:vertical-align="auto" style:snap-to-layout-grid="false"/>
    </style:style>
    <style:style style:name="P70_21" style:parent-style-name="당구장" style:family="paragraph">
      <style:paragraph-properties fo:line-height="150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491" style:family="text">
      <style:text-properties fo:color="#000000" style:text-outline="false" style:text-line-through-style="solid" style:text-position="0% 100%" style:font-name="한양중고딕" style:font-name-asian="한양중고딕" style:font-name-complex="한양중고딕" fo:font-family="한양중고딕" style:font-family-asian="한양중고딕" style:font-family-complex="한양중고딕" fo:font-size="10.00pt" style:font-size-asian="10.00pt" style:font-size-complex="10.00pt" fo:letter-spacing="-0.1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492" style:family="text">
      <style:text-properties fo:color="#000000" style:text-outline="false" style:text-line-through-style="solid" style:text-position="0% 100%" style:font-name="한양중고딕" style:font-name-asian="한양중고딕" style:font-name-complex="한양중고딕" fo:font-family="한양중고딕" style:font-family-asian="한양중고딕" style:font-family-complex="한양중고딕" fo:font-size="10.00pt" style:font-size-asian="10.00pt" style:font-size-complex="10.00pt" fo:letter-spacing="-0.6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133" style:family="text">
      <style:text-properties fo:color="#000000" style:text-outline="false" style:text-line-through-style="solid" style:text-position="0% 100%" style:font-name="한양중고딕" style:font-name-asian="한양중고딕" style:font-name-complex="한양중고딕" fo:font-family="한양중고딕" style:font-family-asian="한양중고딕" style:font-family-complex="한양중고딕" fo:font-size="10.00pt" style:font-size-asian="10.00pt" style:font-size-complex="10.00pt" fo:letter-spacing="-0.3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192_21" style:parent-style-name="당구장" style:family="paragraph">
      <style:paragraph-properties fo:line-height="150%" fo:text-align="justify" fo:margin-left="1.089cm" fo:margin-right="0cm" fo:text-indent="-1.089cm" fo:margin-top="0cm" fo:margin-bottom="0cm" fo:background-color="transparent" fo:border="none" style:shadow="none" style:text-autospace="none" style:vertical-align="auto" style:snap-to-layout-grid="true"/>
    </style:style>
    <style:style style:name="T103" style:family="text">
      <style:text-properties fo:color="#000000" style:text-outline="false" style:text-line-through-style="solid" style:text-position="0% 100%" style:font-name="한양중고딕" style:font-name-asian="한양중고딕" style:font-name-complex="한양중고딕" fo:font-family="한양중고딕" style:font-family-asian="한양중고딕" style:font-family-complex="한양중고딕" fo:font-size="6.00pt" style:font-size-asian="6.00pt" style:font-size-complex="6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70_0" style:parent-style-name="Standard" style:family="paragraph">
      <style:paragraph-properties fo:line-height="150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P71_0" style:parent-style-name="Standard" style:family="paragraph">
      <style:paragraph-properties fo:line-height="150%" fo:text-align="justify" fo:margin-left="1.029cm" fo:margin-right="0cm" fo:text-indent="-1.029cm" fo:margin-top="0cm" fo:margin-bottom="0cm" fo:background-color="transparent" fo:border="none" style:shadow="none" style:text-autospace="none" style:vertical-align="auto" style:snap-to-layout-grid="true"/>
    </style:style>
    <style:style style:name="T122" style:family="text">
      <style:text-properties fo:color="#000000" style:text-outline="false" style:text-line-through-style="solid" style:text-position="0% 100%" style:font-name="YDVYGOStd12" style:font-name-asian="YDVYGOStd12" style:font-name-complex="YDVYGOStd12" fo:font-family="YDVYGOStd12" style:font-family-asian="YDVYGOStd12" style:font-family-complex="YDVYGOStd12" fo:font-size="10.00pt" style:font-size-asian="10.00pt" style:font-size-complex="10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494_0" style:parent-style-name="Standard" style:family="paragraph">
      <style:paragraph-properties fo:line-height="89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P189_21" style:parent-style-name="당구장" style:family="paragraph">
      <style:paragraph-properties fo:line-height="150%" fo:text-align="justify" fo:margin-left="1.058cm" fo:margin-right="0cm" fo:text-indent="-1.058cm" fo:margin-top="0cm" fo:margin-bottom="0cm" fo:background-color="transparent" fo:border="none" style:shadow="none" style:text-autospace="none" style:vertical-align="auto" style:snap-to-layout-grid="true"/>
    </style:style>
    <style:style style:name="P72_0" style:parent-style-name="Standard" style:family="paragraph">
      <style:paragraph-properties fo:line-height="150%" fo:text-align="justify" fo:margin-left="0.604cm" fo:margin-right="0cm" fo:text-indent="-0.604cm" fo:margin-top="0cm" fo:margin-bottom="0cm" fo:background-color="transparent" fo:border="none" style:shadow="none" style:text-autospace="none" style:vertical-align="auto" style:snap-to-layout-grid="true"/>
    </style:style>
    <style:style style:name="P73_0" style:parent-style-name="Standard" style:family="paragraph">
      <style:paragraph-properties fo:line-height="150%" fo:text-align="justify" fo:margin-left="0.882cm" fo:margin-right="0cm" fo:text-indent="-0.882cm" fo:margin-top="0cm" fo:margin-bottom="0cm" fo:background-color="transparent" fo:border="none" style:shadow="none" style:text-autospace="none" style:vertical-align="auto" style:snap-to-layout-grid="true"/>
    </style:style>
    <style:style style:name="T78" style:family="text">
      <style:text-properties fo:color="#000000" style:text-outline="false" style:text-line-through-style="solid" style:text-position="0% 100%" style:font-name="한양중고딕" style:font-name-asian="한양중고딕" style:font-name-complex="한양중고딕" fo:font-family="한양중고딕" style:font-family-asian="한양중고딕" style:font-family-complex="한양중고딕" fo:font-size="12.00pt" style:font-size-asian="12.00pt" style:font-size-complex="12.00pt" fo:letter-spacing="-0.48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81" style:family="text">
      <style:text-properties fo:color="#000000" style:text-outline="false" style:text-line-through-style="solid" style:text-position="0% 100%" style:font-name="한양중고딕" style:font-name-asian="한양중고딕" style:font-name-complex="한양중고딕" fo:font-family="한양중고딕" style:font-family-asian="한양중고딕" style:font-family-complex="한양중고딕" fo:font-size="12.00pt" style:font-size-asian="12.00pt" style:font-size-complex="12.00pt" fo:letter-spacing="-0.84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123" style:family="text">
      <style:text-properties fo:color="#000000" style:text-outline="false" style:text-line-through-style="solid" style:text-position="0% 100%" style:font-name="한양중고딕" style:font-name-asian="한양중고딕" style:font-name-complex="한양중고딕" fo:font-family="한양중고딕" style:font-family-asian="한양중고딕" style:font-family-complex="한양중고딕" fo:font-size="12.00pt" style:font-size-asian="12.00pt" style:font-size-complex="12.00pt" fo:letter-spacing="-1.56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68" style:family="text">
      <style:text-properties fo:color="#000000" style:text-outline="false" style:text-line-through-style="solid" style:text-position="0% 100%" style:font-name="한양중고딕" style:font-name-asian="한양중고딕" style:font-name-complex="한양중고딕" fo:font-family="한양중고딕" style:font-family-asian="한양중고딕" style:font-family-complex="한양중고딕" fo:font-size="12.00pt" style:font-size-asian="12.00pt" style:font-size-complex="12.00pt" fo:letter-spacing="-1.2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493" style:family="text">
      <style:text-properties fo:color="#000000" style:text-outline="false" style:text-line-through-style="solid" style:text-position="0% 100%" style:font-name="한양중고딕" style:font-name-asian="한양중고딕" style:font-name-complex="한양중고딕" fo:font-family="한양중고딕" style:font-family-asian="한양중고딕" style:font-family-complex="한양중고딕" fo:font-size="12.00pt" style:font-size-asian="12.00pt" style:font-size-complex="12.00pt" fo:letter-spacing="-2.16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494" style:family="text">
      <style:text-properties fo:color="#000000" style:text-outline="false" style:text-line-through-style="solid" style:text-position="0% 100%" style:font-name="한양중고딕" style:font-name-asian="한양중고딕" style:font-name-complex="한양중고딕" fo:font-family="한양중고딕" style:font-family-asian="한양중고딕" style:font-family-complex="한양중고딕" fo:font-size="12.00pt" style:font-size-asian="12.00pt" style:font-size-complex="12.00pt" fo:letter-spacing="-2.52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83" style:family="text">
      <style:text-properties fo:color="#000000" style:text-outline="false" style:text-line-through-style="solid" style:text-position="0% 100%" style:font-name="한양중고딕" style:font-name-asian="한양중고딕" style:font-name-complex="한양중고딕" fo:font-family="한양중고딕" style:font-family-asian="한양중고딕" style:font-family-complex="한양중고딕" fo:font-size="12.00pt" style:font-size-asian="12.00pt" style:font-size-complex="12.00pt" fo:letter-spacing="-1.08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190_0" style:parent-style-name="Standard" style:family="paragraph">
      <style:paragraph-properties fo:line-height="150%" fo:text-align="justify" fo:margin-left="1.266cm" fo:margin-right="0cm" fo:text-indent="-1.266cm" fo:margin-top="0cm" fo:margin-bottom="0cm" fo:background-color="transparent" fo:border="none" style:shadow="none" style:text-autospace="none" style:vertical-align="auto" style:snap-to-layout-grid="true"/>
    </style:style>
    <style:style style:name="P74_0" style:parent-style-name="Standard" style:family="paragraph">
      <style:paragraph-properties fo:line-height="150%" fo:text-align="justify" fo:margin-left="1.187cm" fo:margin-right="0cm" fo:text-indent="-1.187cm" fo:margin-top="0cm" fo:margin-bottom="0cm" fo:background-color="transparent" fo:border="none" style:shadow="none" style:text-autospace="none" style:vertical-align="auto" style:snap-to-layout-grid="true"/>
    </style:style>
    <style:style style:name="P75_0" style:parent-style-name="Standard" style:family="paragraph">
      <style:paragraph-properties fo:line-height="150%" fo:text-align="justify" fo:margin-left="1.246cm" fo:margin-right="0cm" fo:text-indent="-1.246cm" fo:margin-top="0cm" fo:margin-bottom="0cm" fo:background-color="transparent" fo:border="none" style:shadow="none" style:text-autospace="none" style:vertical-align="auto" style:snap-to-layout-grid="true"/>
    </style:style>
    <style:style style:name="T124" style:family="text">
      <style:text-properties fo:color="#000000" style:text-outline="false" style:text-line-through-style="solid" style:text-position="0% 100%" style:font-name="한양중고딕" style:font-name-asian="한양중고딕" style:font-name-complex="한양중고딕" fo:font-family="한양중고딕" style:font-family-asian="한양중고딕" style:font-family-complex="한양중고딕" fo:font-size="10.00pt" style:font-size-asian="10.00pt" style:font-size-complex="10.00pt" fo:letter-spacing="0.00pt" fo:language="en" style:language-asian="ko" fo:country="US" style:country-asian="KR" fo:font-style="normal" style:font-style-asian="normal" style:font-style-complex="normal" style:font-relief="none" fo:text-shadow="none" style:text-underline-style="solid" style:text-underline-color="#0000ff" fo:font-weight="normal" style:font-weight-asian="normal" style:font-weight-complex="normal" style:letter-kerning="false" style:text-emphasize="none" style:text-scale="100%"/>
    </style:style>
    <style:style style:name="P210_0" style:parent-style-name="Standard" style:family="paragraph">
      <style:paragraph-properties fo:line-height="150%" fo:text-align="justify" fo:margin-left="1.344cm" fo:margin-right="0cm" fo:text-indent="-1.344cm" fo:margin-top="0cm" fo:margin-bottom="0cm" fo:background-color="transparent" fo:border="none" style:shadow="none" style:text-autospace="none" style:vertical-align="auto" style:snap-to-layout-grid="true"/>
    </style:style>
    <style:style style:name="P191_0" style:parent-style-name="Standard" style:family="paragraph">
      <style:paragraph-properties fo:line-height="150%" fo:text-align="justify" fo:margin-left="1.234cm" fo:margin-right="0cm" fo:text-indent="-1.234cm" fo:margin-top="0cm" fo:margin-bottom="0cm" fo:background-color="transparent" fo:border="none" style:shadow="none" style:text-autospace="none" style:vertical-align="auto" style:snap-to-layout-grid="true"/>
    </style:style>
    <style:style style:name="T125" style:family="text">
      <style:text-properties fo:color="#000000" style:text-outline="false" style:text-line-through-style="solid" style:text-position="0% 100%" style:font-name="한양중고딕" style:font-name-asian="한양중고딕" style:font-name-complex="한양중고딕" fo:font-family="한양중고딕" style:font-family-asian="한양중고딕" style:font-family-complex="한양중고딕" fo:font-size="12.00pt" style:font-size-asian="12.00pt" style:font-size-complex="12.00pt" fo:letter-spacing="-0.24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T82" style:family="text">
      <style:text-properties fo:color="#000000" style:text-outline="false" style:text-line-through-style="solid" style:text-position="0% 100%" style:font-name="한양중고딕" style:font-name-asian="한양중고딕" style:font-name-complex="한양중고딕" fo:font-family="한양중고딕" style:font-family-asian="한양중고딕" style:font-family-complex="한양중고딕" fo:font-size="12.00pt" style:font-size-asian="12.00pt" style:font-size-complex="12.00pt" fo:letter-spacing="-0.24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211_0" style:parent-style-name="Standard" style:family="paragraph">
      <style:paragraph-properties fo:line-height="150%" fo:text-align="justify" fo:margin-left="1.185cm" fo:margin-right="0cm" fo:text-indent="-1.185cm" fo:margin-top="0cm" fo:margin-bottom="0cm" fo:background-color="transparent" fo:border="none" style:shadow="none" style:text-autospace="none" style:vertical-align="auto" style:snap-to-layout-grid="true"/>
    </style:style>
    <style:style style:name="P212_0" style:parent-style-name="Standard" style:family="paragraph">
      <style:paragraph-properties fo:line-height="150%" fo:text-align="justify" fo:margin-left="1.242cm" fo:margin-right="0cm" fo:text-indent="-1.242cm" fo:margin-top="0cm" fo:margin-bottom="0cm" fo:background-color="transparent" fo:border="none" style:shadow="none" style:text-autospace="none" style:vertical-align="auto" style:snap-to-layout-grid="true"/>
    </style:style>
    <style:style style:name="P213_0" style:parent-style-name="Standard" style:family="paragraph">
      <style:paragraph-properties fo:line-height="150%" fo:text-align="justify" fo:margin-left="1.182cm" fo:margin-right="0cm" fo:text-indent="-1.182cm" fo:margin-top="0cm" fo:margin-bottom="0cm" fo:background-color="transparent" fo:border="none" style:shadow="none" style:text-autospace="none" style:vertical-align="auto" style:snap-to-layout-grid="true"/>
    </style:style>
    <style:style style:name="T126" style:family="text">
      <style:text-properties fo:color="#000000" style:text-outline="false" style:text-line-through-style="solid" style:text-position="0% 100%" style:font-name="한양중고딕" style:font-name-asian="한양중고딕" style:font-name-complex="한양중고딕" fo:font-family="한양중고딕" style:font-family-asian="한양중고딕" style:font-family-complex="한양중고딕" fo:font-size="12.00pt" style:font-size-asian="12.00pt" style:font-size-complex="12.00pt" fo:letter-spacing="-0.36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T127" style:family="text">
      <style:text-properties fo:color="#000000" style:text-outline="false" style:text-line-through-style="solid" style:text-position="0% 100%" style:font-name="한양중고딕" style:font-name-asian="한양중고딕" style:font-name-complex="한양중고딕" fo:font-family="한양중고딕" style:font-family-asian="한양중고딕" style:font-family-complex="한양중고딕" fo:font-size="12.00pt" style:font-size-asian="12.00pt" style:font-size-complex="12.00pt" fo:letter-spacing="-0.12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82_0" style:parent-style-name="Standard" style:family="paragraph">
      <style:paragraph-properties fo:line-height="150%" fo:text-align="justify" fo:margin-left="1.275cm" fo:margin-right="0cm" fo:text-indent="-1.275cm" fo:margin-top="0cm" fo:margin-bottom="0cm" fo:background-color="transparent" fo:border="none" style:shadow="none" style:text-autospace="none" style:vertical-align="auto" style:snap-to-layout-grid="true"/>
    </style:style>
    <style:style style:name="P83_0" style:parent-style-name="Standard" style:family="paragraph">
      <style:paragraph-properties fo:line-height="150%" fo:text-align="justify" fo:margin-left="1.212cm" fo:margin-right="0cm" fo:text-indent="-1.212cm" fo:margin-top="0cm" fo:margin-bottom="0cm" fo:background-color="transparent" fo:border="none" style:shadow="none" style:text-autospace="none" style:vertical-align="auto" style:snap-to-layout-grid="true"/>
    </style:style>
    <style:style style:name="P84_0" style:parent-style-name="Standard" style:family="paragraph">
      <style:paragraph-properties fo:line-height="150%" fo:text-align="justify" fo:margin-left="1.104cm" fo:margin-right="0cm" fo:text-indent="-1.104cm" fo:margin-top="0cm" fo:margin-bottom="0cm" fo:background-color="transparent" fo:border="none" style:shadow="none" style:text-autospace="none" style:vertical-align="auto" style:snap-to-layout-grid="true"/>
    </style:style>
    <style:style style:name="T128" style:family="text">
      <style:text-properties fo:color="#000000" style:text-outline="false" style:text-line-through-style="solid" style:text-position="0% 100%" style:font-name="한양중고딕" style:font-name-asian="한양중고딕" style:font-name-complex="한양중고딕" fo:font-family="한양중고딕" style:font-family-asian="한양중고딕" style:font-family-complex="한양중고딕" fo:font-size="12.00pt" style:font-size-asian="12.00pt" style:font-size-complex="12.00pt" fo:letter-spacing="-0.72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85_0" style:parent-style-name="Standard" style:family="paragraph">
      <style:paragraph-properties fo:line-height="150%" fo:text-align="justify" fo:margin-left="0.817cm" fo:margin-right="0cm" fo:text-indent="-0.817cm" fo:margin-top="0cm" fo:margin-bottom="0cm" fo:background-color="transparent" fo:border="none" style:shadow="none" style:text-autospace="none" style:vertical-align="auto" style:snap-to-layout-grid="true"/>
    </style:style>
    <style:style style:name="T129" style:family="text">
      <style:text-properties fo:color="#000000" style:text-outline="false" style:text-line-through-style="solid" style:text-position="0% 100%" style:font-name="한양중고딕" style:font-name-asian="한양중고딕" style:font-name-complex="한양중고딕" fo:font-family="한양중고딕" style:font-family-asian="한양중고딕" style:font-family-complex="한양중고딕" fo:font-size="10.00pt" style:font-size-asian="10.00pt" style:font-size-complex="10.00pt" fo:letter-spacing="-0.7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130" style:family="text">
      <style:text-properties fo:color="#000000" style:text-outline="false" style:text-line-through-style="solid" style:text-position="0% 100%" style:font-name="한양중고딕" style:font-name-asian="한양중고딕" style:font-name-complex="한양중고딕" fo:font-family="한양중고딕" style:font-family-asian="한양중고딕" style:font-family-complex="한양중고딕" fo:font-size="10.00pt" style:font-size-asian="10.00pt" style:font-size-complex="10.00pt" fo:letter-spacing="-0.9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131" style:family="text">
      <style:text-properties fo:color="#0000ff" style:text-outline="false" style:text-line-through-style="solid" style:text-position="0% 100%" style:font-name="한양중고딕" style:font-name-asian="한양중고딕" style:font-name-complex="한양중고딕" fo:font-family="한양중고딕" style:font-family-asian="한양중고딕" style:font-family-complex="한양중고딕" fo:font-size="10.00pt" style:font-size-asian="10.00pt" style:font-size-complex="10.00pt" fo:letter-spacing="-0.90pt" fo:language="en" style:language-asian="ko" fo:country="US" style:country-asian="KR" fo:font-style="normal" style:font-style-asian="normal" style:font-style-complex="normal" style:font-relief="none" fo:text-shadow="none" style:text-underline-style="solid" style:text-underline-color="#0000ff" fo:font-weight="normal" style:font-weight-asian="normal" style:font-weight-complex="normal" style:letter-kerning="false" style:text-emphasize="none" style:text-scale="100%"/>
    </style:style>
    <style:style style:name="T132" style:family="text">
      <style:text-properties fo:color="#000000" style:text-outline="false" style:text-line-through-style="solid" style:text-position="0% 100%" style:font-name="한양중고딕" style:font-name-asian="한양중고딕" style:font-name-complex="한양중고딕" fo:font-family="한양중고딕" style:font-family-asian="한양중고딕" style:font-family-complex="한양중고딕" fo:font-size="10.00pt" style:font-size-asian="10.00pt" style:font-size-complex="10.00pt" fo:letter-spacing="-0.5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214_0" style:parent-style-name="Standard" style:family="paragraph">
      <style:paragraph-properties fo:line-height="150%" fo:text-align="justify" fo:margin-left="1.090cm" fo:margin-right="0cm" fo:text-indent="-1.090cm" fo:margin-top="0cm" fo:margin-bottom="0cm" fo:background-color="transparent" fo:border="none" style:shadow="none" style:text-autospace="none" style:vertical-align="auto" style:snap-to-layout-grid="true"/>
    </style:style>
    <style:style style:name="T89" style:family="text">
      <style:text-properties fo:color="#000000" style:text-outline="false" style:text-line-through-style="solid" style:text-position="0% 100%" style:font-name="한양중고딕" style:font-name-asian="한양중고딕" style:font-name-complex="한양중고딕" fo:font-family="한양중고딕" style:font-family-asian="한양중고딕" style:font-family-complex="한양중고딕" fo:font-size="12.00pt" style:font-size-asian="12.00pt" style:font-size-complex="12.00pt" fo:letter-spacing="-0.12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86_0" style:parent-style-name="Standard" style:family="paragraph">
      <style:paragraph-properties fo:line-height="150%" fo:text-align="justify" fo:margin-left="0.423cm" fo:margin-right="0cm" fo:text-indent="-0.423cm" fo:margin-top="0cm" fo:margin-bottom="0cm" fo:background-color="transparent" fo:border="none" style:shadow="none" style:text-autospace="none" style:vertical-align="auto" style:snap-to-layout-grid="true"/>
    </style:style>
    <style:style style:name="T134" style:family="text">
      <style:text-properties fo:color="#000000" style:text-outline="false" style:text-line-through-style="solid" style:text-position="0% 100%" style:font-name="HCI Poppy" style:font-name-asian="휴먼명조" style:font-name-complex="함초롬바탕" fo:font-family="HCI Poppy" style:font-family-asian="휴먼명조" style:font-family-complex="함초롬바탕" fo:font-size="1.00pt" style:font-size-asian="1.00pt" style:font-size-complex="1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87_0" style:parent-style-name="Standard" style:family="paragraph">
      <style:paragraph-properties fo:line-height="160%" fo:text-align="center" fo:margin-left="0.919cm" fo:margin-right="0cm" fo:text-indent="-0.919cm" fo:margin-top="0cm" fo:margin-bottom="0cm" fo:background-color="transparent" fo:border="none" style:shadow="none" style:text-autospace="none" style:vertical-align="auto" style:snap-to-layout-grid="true"/>
    </style:style>
    <style:style style:name="T135" style:family="text">
      <style:text-properties fo:color="#000000" style:text-outline="false" style:text-line-through-style="solid" style:text-position="0% 100%" style:font-name="HCI Hollyhock" style:font-name-asian="휴먼고딕" style:font-name-complex="한양중고딕" fo:font-family="HCI Hollyhock" style:font-family-asian="휴먼고딕" style:font-family-complex="한양중고딕" fo:font-size="1.00pt" style:font-size-asian="1.00pt" style:font-size-complex="1.00pt" fo:letter-spacing="-0.07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136" style:family="text">
      <style:text-properties fo:color="#000000" style:text-outline="false" style:text-line-through-style="solid" style:text-position="0% 100%" style:font-name="한양중고딕" style:font-name-asian="한양중고딕" style:font-name-complex="한양중고딕" fo:font-family="한양중고딕" style:font-family-asian="한양중고딕" style:font-family-complex="한양중고딕" fo:font-size="1.00pt" style:font-size-asian="1.00pt" style:font-size-complex="1.00pt" fo:letter-spacing="-0.06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93_0" style:parent-style-name="Standard" style:family="paragraph">
      <style:paragraph-properties fo:line-height="160%" fo:text-align="start" fo:margin-left="0.802cm" fo:margin-right="0cm" fo:text-indent="-0.802cm" fo:margin-top="0cm" fo:margin-bottom="0cm" fo:background-color="transparent" fo:border="none" style:shadow="none" style:text-autospace="none" style:vertical-align="auto" style:snap-to-layout-grid="true"/>
    </style:style>
    <style:style style:name="P94_0" style:parent-style-name="Standard" style:family="paragraph">
      <style:paragraph-properties fo:line-height="130%" fo:text-align="justify" fo:margin-left="1.125cm" fo:margin-right="0cm" fo:text-indent="-1.125cm" fo:margin-top="0cm" fo:margin-bottom="0cm" fo:background-color="transparent" fo:border="none" style:shadow="none" style:text-autospace="none" style:vertical-align="auto" style:snap-to-layout-grid="true"/>
    </style:style>
    <style:style style:name="P95_0" style:parent-style-name="Standard" style:family="paragraph">
      <style:paragraph-properties fo:line-height="150%" fo:text-align="justify" fo:margin-left="0.796cm" fo:margin-right="0cm" fo:text-indent="-0.796cm" fo:margin-top="0cm" fo:margin-bottom="0cm" fo:background-color="transparent" fo:border="none" style:shadow="none" style:text-autospace="none" style:vertical-align="auto" style:snap-to-layout-grid="true"/>
    </style:style>
    <style:style style:name="T137" style:family="text">
      <style:text-properties fo:color="#000000" style:text-outline="false" style:text-line-through-style="solid" style:text-position="0% 100%" style:font-name="한양중고딕" style:font-name-asian="한양중고딕" style:font-name-complex="한양중고딕" fo:font-family="한양중고딕" style:font-family-asian="한양중고딕" style:font-family-complex="한양중고딕" fo:font-size="12.00pt" style:font-size-asian="12.00pt" style:font-size-complex="12.00pt" fo:letter-spacing="-1.44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215_0" style:parent-style-name="Standard" style:family="paragraph">
      <style:paragraph-properties fo:line-height="150%" fo:text-align="justify" fo:margin-left="1.177cm" fo:margin-right="0cm" fo:text-indent="-1.177cm" fo:margin-top="0cm" fo:margin-bottom="0cm" fo:background-color="transparent" fo:border="none" style:shadow="none" style:text-autospace="none" style:vertical-align="auto" style:snap-to-layout-grid="true"/>
    </style:style>
    <style:style style:name="P97_0" style:parent-style-name="Standard" style:family="paragraph">
      <style:paragraph-properties fo:line-height="150%" fo:text-align="justify" fo:margin-left="1.333cm" fo:margin-right="0cm" fo:text-indent="-1.333cm" fo:margin-top="0cm" fo:margin-bottom="0cm" fo:background-color="transparent" fo:border="none" style:shadow="none" style:text-autospace="none" style:vertical-align="auto" style:snap-to-layout-grid="true"/>
    </style:style>
    <style:style style:name="T77" style:family="text">
      <style:text-properties fo:color="#000000" style:text-outline="false" style:text-line-through-style="solid" style:text-position="0% 100%" style:font-name="한양중고딕" style:font-name-asian="한양중고딕" style:font-name-complex="한양중고딕" fo:font-family="한양중고딕" style:font-family-asian="한양중고딕" style:font-family-complex="한양중고딕" fo:font-size="12.00pt" style:font-size-asian="12.00pt" style:font-size-complex="12.00pt" fo:letter-spacing="-0.72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96_0" style:parent-style-name="Standard" style:family="paragraph">
      <style:paragraph-properties fo:line-height="150%" fo:text-align="justify" fo:margin-left="1.208cm" fo:margin-right="0cm" fo:text-indent="-1.208cm" fo:margin-top="0cm" fo:margin-bottom="0cm" fo:background-color="transparent" fo:border="none" style:shadow="none" style:text-autospace="none" style:vertical-align="auto" style:snap-to-layout-grid="true"/>
    </style:style>
    <style:style style:name="Table22" style:family="table">
      <style:table-properties style:width="12.692cm" table:align="left" fo:margin="0cm" style:shadow="none" style:may-break-between-rows="true" table:border-model="collapsing"/>
    </style:style>
    <style:style style:name="Table22.A" style:family="table-column">
      <style:table-column-properties style:column-width="12.692cm"/>
    </style:style>
    <style:style style:name="Table22.1" style:family="table-row">
      <style:table-row-properties style:min-row-height="252.46pt" fo:keep-together="auto"/>
    </style:style>
    <style:style style:name="Table22.A1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139" style:family="text">
      <style:text-properties fo:color="#000000" style:text-outline="false" style:text-line-through-style="solid" style:text-position="0% 100%" style:font-name="한양중고딕" style:font-name-asian="한양중고딕" style:font-name-complex="한양중고딕" fo:font-family="한양중고딕" style:font-family-asian="한양중고딕" style:font-family-complex="한양중고딕" fo:font-size="4.00pt" style:font-size-asian="4.00pt" style:font-size-complex="4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101_0" style:parent-style-name="Standard" style:family="paragraph">
      <style:paragraph-properties fo:line-height="165%" fo:text-align="justify" fo:margin-left="0.796cm" fo:margin-right="0cm" fo:text-indent="-0.796cm" fo:margin-top="0cm" fo:margin-bottom="0cm" fo:background-color="transparent" fo:border="none" style:shadow="none" style:text-autospace="none" style:vertical-align="auto" style:snap-to-layout-grid="true"/>
    </style:style>
    <style:style style:name="T140" style:family="text">
      <style:text-properties fo:color="#000000" style:text-outline="false" style:text-line-through-style="solid" style:text-position="0% 100%" style:font-name="한양중고딕" style:font-name-asian="한양중고딕" style:font-name-complex="한양중고딕" fo:font-family="한양중고딕" style:font-family-asian="한양중고딕" style:font-family-complex="한양중고딕" fo:font-size="12.00pt" style:font-size-asian="12.00pt" style:font-size-complex="12.00pt" fo:letter-spacing="-1.92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102_0" style:parent-style-name="Standard" style:family="paragraph">
      <style:paragraph-properties fo:line-height="165%" fo:text-align="justify" fo:margin-left="1.186cm" fo:margin-right="0cm" fo:text-indent="-1.186cm" fo:margin-top="0cm" fo:margin-bottom="0cm" fo:background-color="transparent" fo:border="none" style:shadow="none" style:text-autospace="none" style:vertical-align="auto" style:snap-to-layout-grid="true"/>
    </style:style>
    <style:style style:name="T141" style:family="text">
      <style:text-properties fo:color="#000000" style:text-outline="false" style:text-line-through-style="solid" style:text-position="0% 100%" style:font-name="한양중고딕" style:font-name-asian="한양중고딕" style:font-name-complex="한양중고딕" fo:font-family="한양중고딕" style:font-family-asian="한양중고딕" style:font-family-complex="한양중고딕" fo:font-size="12.00pt" style:font-size-asian="12.00pt" style:font-size-complex="12.00pt" fo:letter-spacing="-2.04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142" style:family="text">
      <style:text-properties fo:color="#000000" style:text-outline="false" style:text-line-through-style="solid" style:text-position="0% 100%" style:font-name="한양중고딕" style:font-name-asian="한양중고딕" style:font-name-complex="한양중고딕" fo:font-family="한양중고딕" style:font-family-asian="한양중고딕" style:font-family-complex="한양중고딕" fo:font-size="10.00pt" style:font-size-asian="10.00pt" style:font-size-complex="10.00pt" fo:letter-spacing="-1.7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84" style:family="text">
      <style:text-properties fo:color="#000000" style:text-outline="false" style:text-line-through-style="solid" style:text-position="0% 100%" style:font-name="한양중고딕" style:font-name-asian="한양중고딕" style:font-name-complex="한양중고딕" fo:font-family="한양중고딕" style:font-family-asian="한양중고딕" style:font-family-complex="한양중고딕" fo:font-size="12.00pt" style:font-size-asian="12.00pt" style:font-size-complex="12.00pt" fo:letter-spacing="-0.6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103_0" style:parent-style-name="Standard" style:family="paragraph">
      <style:paragraph-properties fo:line-height="165%" fo:text-align="justify" fo:margin-left="1.281cm" fo:margin-right="0cm" fo:text-indent="-1.281cm" fo:margin-top="0cm" fo:margin-bottom="0cm" fo:background-color="transparent" fo:border="none" style:shadow="none" style:text-autospace="none" style:vertical-align="auto" style:snap-to-layout-grid="true"/>
    </style:style>
    <style:style style:name="P104_0" style:parent-style-name="Standard" style:family="paragraph">
      <style:paragraph-properties fo:line-height="165%" fo:text-align="justify" fo:margin-left="1.489cm" fo:margin-right="0cm" fo:text-indent="-1.489cm" fo:margin-top="0cm" fo:margin-bottom="0cm" fo:background-color="transparent" fo:border="none" style:shadow="none" style:text-autospace="none" style:vertical-align="auto" style:snap-to-layout-grid="true"/>
    </style:style>
    <style:style style:name="T143" style:family="text">
      <style:text-properties fo:color="#000000" style:text-outline="false" style:text-line-through-style="solid" style:text-position="0% 100%" style:font-name="한양중고딕" style:font-name-asian="한양중고딕" style:font-name-complex="한양중고딕" fo:font-family="한양중고딕" style:font-family-asian="한양중고딕" style:font-family-complex="한양중고딕" fo:font-size="4.00pt" style:font-size-asian="4.00pt" style:font-size-complex="4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105_0" style:parent-style-name="Standard" style:family="paragraph">
      <style:paragraph-properties fo:line-height="165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P106_0" style:parent-style-name="Standard" style:family="paragraph">
      <style:paragraph-properties fo:line-height="165%" fo:text-align="justify" fo:margin-left="1.029cm" fo:margin-right="0cm" fo:text-indent="-1.029cm" fo:margin-top="0cm" fo:margin-bottom="0cm" fo:background-color="transparent" fo:border="none" style:shadow="none" style:text-autospace="none" style:vertical-align="auto" style:snap-to-layout-grid="true"/>
    </style:style>
    <style:style style:name="T144" style:family="text">
      <style:text-properties fo:color="#000000" style:text-outline="false" style:text-line-through-style="solid" style:text-position="0% 100%" style:font-name="한양중고딕" style:font-name-asian="한양중고딕" style:font-name-complex="한양중고딕" fo:font-family="한양중고딕" style:font-family-asian="한양중고딕" style:font-family-complex="한양중고딕" fo:font-size="10.00pt" style:font-size-asian="10.00pt" style:font-size-complex="10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T153" style:family="text">
      <style:text-properties fo:color="#000000" style:text-outline="false" style:text-line-through-style="solid" style:text-position="0% 100%" style:font-name="한양중고딕" style:font-name-asian="한양중고딕" style:font-name-complex="한양중고딕" fo:font-family="한양중고딕" style:font-family-asian="한양중고딕" style:font-family-complex="한양중고딕" fo:font-size="10.00pt" style:font-size-asian="10.00pt" style:font-size-complex="10.00pt" fo:letter-spacing="-0.2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107_0" style:parent-style-name="Standard" style:family="paragraph">
      <style:paragraph-properties fo:line-height="165%" fo:text-align="justify" fo:margin-left="1.016cm" fo:margin-right="0cm" fo:text-indent="-1.016cm" fo:margin-top="0cm" fo:margin-bottom="0cm" fo:background-color="transparent" fo:border="none" style:shadow="none" style:text-autospace="none" style:vertical-align="auto" style:snap-to-layout-grid="true"/>
    </style:style>
    <style:style style:name="P108_0" style:parent-style-name="Standard" style:family="paragraph">
      <style:paragraph-properties fo:line-height="165%" fo:text-align="justify" fo:margin-left="0.817cm" fo:margin-right="0cm" fo:text-indent="-0.817cm" fo:margin-top="0cm" fo:margin-bottom="0cm" fo:background-color="transparent" fo:border="none" style:shadow="none" style:text-autospace="none" style:vertical-align="auto" style:snap-to-layout-grid="true"/>
    </style:style>
    <style:style style:name="T145" style:family="text">
      <style:text-properties fo:color="#0000ff" style:text-outline="false" style:text-line-through-style="solid" style:text-position="0% 100%" style:font-name="한양중고딕" style:font-name-asian="한양중고딕" style:font-name-complex="한양중고딕" fo:font-family="한양중고딕" style:font-family-asian="한양중고딕" style:font-family-complex="한양중고딕" fo:font-size="10.00pt" style:font-size-asian="10.00pt" style:font-size-complex="10.00pt" fo:letter-spacing="-0.50pt" fo:language="en" style:language-asian="ko" fo:country="US" style:country-asian="KR" fo:font-style="normal" style:font-style-asian="normal" style:font-style-complex="normal" style:font-relief="none" fo:text-shadow="none" style:text-underline-style="solid" style:text-underline-color="#0000ff" fo:font-weight="normal" style:font-weight-asian="normal" style:font-weight-complex="normal" style:letter-kerning="false" style:text-emphasize="none" style:text-scale="100%"/>
    </style:style>
    <style:style style:name="T146" style:family="text">
      <style:text-properties fo:color="#000000" style:text-outline="false" style:text-line-through-style="solid" style:text-position="0% 100%" style:font-name="한양중고딕" style:font-name-asian="한양중고딕" style:font-name-complex="한양중고딕" fo:font-family="한양중고딕" style:font-family-asian="한양중고딕" style:font-family-complex="한양중고딕" fo:font-size="10.00pt" style:font-size-asian="10.00pt" style:font-size-complex="10.00pt" fo:letter-spacing="-1.1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217_0" style:parent-style-name="Standard" style:family="paragraph">
      <style:paragraph-properties fo:line-height="165%" fo:text-align="justify" fo:margin-left="1.072cm" fo:margin-right="0cm" fo:text-indent="-1.072cm" fo:margin-top="0cm" fo:margin-bottom="0cm" fo:background-color="transparent" fo:border="none" style:shadow="none" style:text-autospace="none" style:vertical-align="auto" style:snap-to-layout-grid="true"/>
    </style:style>
    <style:style style:name="P109_0" style:parent-style-name="Standard" style:family="paragraph">
      <style:paragraph-properties fo:line-height="165%" fo:text-align="justify" fo:margin-left="0.862cm" fo:margin-right="0cm" fo:text-indent="-0.862cm" fo:margin-top="0cm" fo:margin-bottom="0cm" fo:background-color="transparent" fo:border="none" style:shadow="none" style:text-autospace="none" style:vertical-align="auto" style:snap-to-layout-grid="true"/>
    </style:style>
    <style:style style:name="T65" style:family="text">
      <style:text-properties fo:color="#000000" style:text-outline="false" style:text-line-through-style="solid" style:text-position="0% 100%" style:font-name="한양중고딕" style:font-name-asian="한양중고딕" style:font-name-complex="한양중고딕" fo:font-family="한양중고딕" style:font-family-asian="한양중고딕" style:font-family-complex="한양중고딕" fo:font-size="12.00pt" style:font-size-asian="12.00pt" style:font-size-complex="12.00pt" fo:letter-spacing="-0.96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218_0" style:parent-style-name="Standard" style:family="paragraph">
      <style:paragraph-properties fo:line-height="165%" fo:text-align="justify" fo:margin-left="0.389cm" fo:margin-right="0cm" fo:text-indent="-0.389cm" fo:margin-top="0cm" fo:margin-bottom="0cm" fo:background-color="transparent" fo:border="none" style:shadow="none" style:text-autospace="none" style:vertical-align="auto" style:snap-to-layout-grid="true"/>
    </style:style>
    <style:style style:name="P110_0" style:parent-style-name="Standard" style:family="paragraph">
      <style:paragraph-properties fo:line-height="165%" fo:text-align="justify" fo:margin-left="0.423cm" fo:margin-right="0cm" fo:text-indent="-0.423cm" fo:margin-top="0cm" fo:margin-bottom="0cm" fo:background-color="transparent" fo:border="none" style:shadow="none" style:text-autospace="none" style:vertical-align="auto" style:snap-to-layout-grid="true"/>
    </style:style>
    <style:style style:name="P100_21" style:parent-style-name="당구장" style:family="paragraph">
      <style:paragraph-properties fo:line-height="130%" fo:text-align="justify" fo:margin-left="0.676cm" fo:margin-right="0cm" fo:text-indent="-0.676cm" fo:margin-top="0cm" fo:margin-bottom="0cm" fo:background-color="transparent" fo:border="none" style:shadow="none" style:text-autospace="none" style:vertical-align="auto" style:snap-to-layout-grid="true"/>
    </style:style>
    <style:style style:name="Table23" style:family="table">
      <style:table-properties style:width="12.820cm" table:align="left" fo:margin="0cm" style:shadow="none" style:may-break-between-rows="true" table:border-model="collapsing"/>
    </style:style>
    <style:style style:name="Table23.A" style:family="table-column">
      <style:table-column-properties style:column-width="12.820cm"/>
    </style:style>
    <style:style style:name="Table23.1" style:family="table-row">
      <style:table-row-properties style:min-row-height="111.62pt" fo:keep-together="auto"/>
    </style:style>
    <style:style style:name="Table23.A1" style:family="table-cell">
      <style:table-cell-properties style:vertical-align="middle" style:shadow="none" fo:border="0.012cm dotted #000000" fo:padding-top="0.050cm" fo:padding-bottom="0.050cm" fo:padding-left="0.180cm" fo:padding-right="0.180cm"/>
    </style:style>
    <style:style style:name="P495_21" style:parent-style-name="당구장" style:family="paragraph">
      <style:paragraph-properties fo:line-height="123%" fo:text-align="justify" fo:margin-left="0.274cm" fo:margin-right="0cm" fo:text-indent="-0.274cm" fo:margin-top="0cm" fo:margin-bottom="0cm" fo:background-color="transparent" fo:border="none" style:shadow="none" style:text-autospace="none" style:vertical-align="auto" style:snap-to-layout-grid="false"/>
    </style:style>
    <style:style style:name="P100_0" style:parent-style-name="Standard" style:family="paragraph">
      <style:paragraph-properties fo:line-height="130%" fo:text-align="justify" fo:margin-left="0.676cm" fo:margin-right="0cm" fo:text-indent="-0.676cm" fo:margin-top="0cm" fo:margin-bottom="0cm" fo:background-color="transparent" fo:border="none" style:shadow="none" style:text-autospace="none" style:vertical-align="auto" style:snap-to-layout-grid="true"/>
    </style:style>
    <style:style style:name="P216_21" style:parent-style-name="당구장" style:family="paragraph">
      <style:paragraph-properties fo:line-height="130%" fo:text-align="justify" fo:margin-left="0.615cm" fo:margin-right="0cm" fo:text-indent="-0.615cm" fo:margin-top="0cm" fo:margin-bottom="0cm" fo:background-color="transparent" fo:border="none" style:shadow="none" style:text-autospace="none" style:vertical-align="auto" style:snap-to-layout-grid="true"/>
    </style:style>
    <style:style style:name="T138" style:family="text">
      <style:text-properties fo:color="#000000" style:text-outline="false" style:text-line-through-style="solid" style:text-position="0% 100%" style:font-name="한양중고딕" style:font-name-asian="한양중고딕" style:font-name-complex="한양중고딕" fo:font-family="한양중고딕" style:font-family-asian="한양중고딕" style:font-family-complex="한양중고딕" fo:font-size="8.00pt" style:font-size-asian="8.00pt" style:font-size-complex="8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99_0" style:parent-style-name="Standard" style:family="paragraph">
      <style:paragraph-properties fo:line-height="130%" fo:text-align="start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147" style:family="text">
      <style:text-properties fo:color="#000000" style:text-outline="false" style:text-line-through-style="solid" style:text-position="0% 100%" style:font-name="HCI Hollyhock" style:font-name-asian="휴먼고딕" style:font-name-complex="한양중고딕" fo:font-family="HCI Hollyhock" style:font-family-asian="휴먼고딕" style:font-family-complex="한양중고딕" fo:font-size="1.00pt" style:font-size-asian="1.00pt" style:font-size-complex="1.00pt" fo:letter-spacing="0.02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111_0" style:parent-style-name="Standard" style:family="paragraph">
      <style:paragraph-properties fo:line-height="130%" fo:text-align="justify" fo:margin-left="0.776cm" fo:margin-right="0cm" fo:text-indent="-0.776cm" fo:margin-top="0cm" fo:margin-bottom="0cm" fo:background-color="transparent" fo:border="none" style:shadow="none" style:text-autospace="none" style:vertical-align="auto" style:snap-to-layout-grid="true"/>
    </style:style>
    <style:style style:name="T148" style:family="text">
      <style:text-properties fo:color="#000000" style:text-outline="false" style:text-line-through-style="solid" style:text-position="0% 100%" style:font-name="HCI Hollyhock" style:font-name-asian="휴먼고딕" style:font-name-complex="한양중고딕" fo:font-family="HCI Hollyhock" style:font-family-asian="휴먼고딕" style:font-family-complex="한양중고딕" fo:font-size="15.00pt" style:font-size-asian="15.00pt" style:font-size-complex="15.00pt" fo:letter-spacing="0.3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112_0" style:parent-style-name="Standard" style:family="paragraph">
      <style:paragraph-properties fo:line-height="150%" fo:text-align="justify" fo:margin-left="1.239cm" fo:margin-right="0cm" fo:text-indent="-1.239cm" fo:margin-top="0cm" fo:margin-bottom="0cm" fo:background-color="transparent" fo:border="none" style:shadow="none" style:text-autospace="none" style:vertical-align="auto" style:snap-to-layout-grid="true"/>
    </style:style>
    <style:style style:name="P113_0" style:parent-style-name="Standard" style:family="paragraph">
      <style:paragraph-properties fo:line-height="150%" fo:text-align="justify" fo:margin-left="1.306cm" fo:margin-right="0cm" fo:text-indent="-1.306cm" fo:margin-top="0cm" fo:margin-bottom="0cm" fo:background-color="transparent" fo:border="none" style:shadow="none" style:text-autospace="none" style:vertical-align="auto" style:snap-to-layout-grid="true"/>
    </style:style>
    <style:style style:name="P114_0" style:parent-style-name="Standard" style:family="paragraph">
      <style:paragraph-properties fo:line-height="150%" fo:text-align="justify" fo:margin-left="1.489cm" fo:margin-right="0cm" fo:text-indent="-1.489cm" fo:margin-top="0cm" fo:margin-bottom="0cm" fo:background-color="transparent" fo:border="none" style:shadow="none" style:text-autospace="none" style:vertical-align="auto" style:snap-to-layout-grid="true"/>
    </style:style>
    <style:style style:name="Table24" style:family="table">
      <style:table-properties style:width="12.785cm" table:align="left" fo:margin="0cm" style:shadow="none" style:may-break-between-rows="true" table:border-model="collapsing"/>
    </style:style>
    <style:style style:name="Table24.A" style:family="table-column">
      <style:table-column-properties style:column-width="12.785cm"/>
    </style:style>
    <style:style style:name="Table24.1" style:family="table-row">
      <style:table-row-properties style:min-row-height="21.32pt" fo:keep-together="auto"/>
    </style:style>
    <style:style style:name="Table24.A1" style:family="table-cell">
      <style:table-cell-properties style:vertical-align="middle" style:shadow="none" fo:border="0.012cm solid #000000" fo:padding-top="0.250cm" fo:padding-bottom="0.250cm" fo:padding-left="0.300cm" fo:padding-right="0.300cm"/>
    </style:style>
    <style:style style:name="P115_0" style:parent-style-name="Standard" style:family="paragraph">
      <style:paragraph-properties fo:line-height="160%" fo:text-align="justify" fo:margin-left="1.489cm" fo:margin-right="0cm" fo:text-indent="-1.489cm" fo:margin-top="0cm" fo:margin-bottom="0cm" fo:background-color="transparent" fo:border="none" style:shadow="none" style:text-autospace="none" style:vertical-align="auto" style:snap-to-layout-grid="true"/>
    </style:style>
    <style:style style:name="P116_0" style:parent-style-name="Standard" style:family="paragraph">
      <style:paragraph-properties fo:line-height="160%" fo:text-align="justify" fo:margin-left="1.186cm" fo:margin-right="0cm" fo:text-indent="-1.186cm" fo:margin-top="0cm" fo:margin-bottom="0cm" fo:background-color="transparent" fo:border="none" style:shadow="none" style:text-autospace="none" style:vertical-align="auto" style:snap-to-layout-grid="true"/>
    </style:style>
    <style:style style:name="P220_0" style:parent-style-name="Standard" style:family="paragraph">
      <style:paragraph-properties fo:line-height="160%" fo:text-align="justify" fo:margin-left="1.213cm" fo:margin-right="0cm" fo:text-indent="-1.213cm" fo:margin-top="0cm" fo:margin-bottom="0cm" fo:background-color="transparent" fo:border="none" style:shadow="none" style:text-autospace="none" style:vertical-align="auto" style:snap-to-layout-grid="true"/>
    </style:style>
    <style:style style:name="P117_0" style:parent-style-name="Standard" style:family="paragraph">
      <style:paragraph-properties fo:line-height="160%" fo:text-align="justify" fo:margin-left="1.313cm" fo:margin-right="0cm" fo:text-indent="-1.313cm" fo:margin-top="0cm" fo:margin-bottom="0cm" fo:background-color="transparent" fo:border="none" style:shadow="none" style:text-autospace="none" style:vertical-align="auto" style:snap-to-layout-grid="true"/>
    </style:style>
    <style:style style:name="Table26" style:family="table">
      <style:table-properties style:width="12.692cm" table:align="left" fo:margin="0cm" style:shadow="none" style:may-break-between-rows="true" table:border-model="collapsing"/>
    </style:style>
    <style:style style:name="Table26.A" style:family="table-column">
      <style:table-column-properties style:column-width="12.692cm"/>
    </style:style>
    <style:style style:name="Table26.1" style:family="table-row">
      <style:table-row-properties style:min-row-height="103.82pt" fo:keep-together="auto"/>
    </style:style>
    <style:style style:name="Table26.A1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P120_0" style:parent-style-name="Standard" style:family="paragraph">
      <style:paragraph-properties fo:line-height="160%" fo:text-align="justify" fo:margin-left="0.882cm" fo:margin-right="0cm" fo:text-indent="-0.882cm" fo:margin-top="0cm" fo:margin-bottom="0cm" fo:background-color="transparent" fo:border="none" style:shadow="none" style:text-autospace="none" style:vertical-align="auto" style:snap-to-layout-grid="true"/>
    </style:style>
    <style:style style:name="T150" style:family="text">
      <style:text-properties fo:color="#000000" style:text-outline="false" style:text-line-through-style="solid" style:text-position="0% 100%" style:font-name="한양중고딕" style:font-name-asian="한양중고딕" style:font-name-complex="한양중고딕" fo:font-family="한양중고딕" style:font-family-asian="한양중고딕" style:font-family-complex="한양중고딕" fo:font-size="12.00pt" style:font-size-asian="12.00pt" style:font-size-complex="12.00pt" fo:letter-spacing="-1.2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121_0" style:parent-style-name="Standard" style:family="paragraph">
      <style:paragraph-properties fo:line-height="160%" fo:text-align="justify" fo:margin-left="0.798cm" fo:margin-right="0cm" fo:text-indent="-0.798cm" fo:margin-top="0cm" fo:margin-bottom="0cm" fo:background-color="transparent" fo:border="none" style:shadow="none" style:text-autospace="none" style:vertical-align="auto" style:snap-to-layout-grid="true"/>
    </style:style>
    <style:style style:name="P122_0" style:parent-style-name="Standard" style:family="paragraph">
      <style:paragraph-properties fo:line-height="160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151" style:family="text">
      <style:text-properties fo:color="#000000" style:text-outline="false" style:text-line-through-style="solid" style:text-position="0% 100%" style:font-name="한양중고딕" style:font-name-asian="한양중고딕" style:font-name-complex="한양중고딕" fo:font-family="한양중고딕" style:font-family-asian="한양중고딕" style:font-family-complex="한양중고딕" fo:font-size="12.00pt" style:font-size-asian="12.00pt" style:font-size-complex="12.00pt" fo:letter-spacing="-0.48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123_0" style:parent-style-name="Standard" style:family="paragraph">
      <style:paragraph-properties fo:line-height="160%" fo:text-align="justify" fo:margin-left="0.876cm" fo:margin-right="0cm" fo:text-indent="-0.876cm" fo:margin-top="0cm" fo:margin-bottom="0cm" fo:background-color="transparent" fo:border="none" style:shadow="none" style:text-autospace="none" style:vertical-align="auto" style:snap-to-layout-grid="true"/>
    </style:style>
    <style:style style:name="P124_0" style:parent-style-name="Standard" style:family="paragraph">
      <style:paragraph-properties fo:line-height="160%" fo:text-align="justify" fo:margin-left="0.827cm" fo:margin-right="0cm" fo:text-indent="-0.827cm" fo:margin-top="0cm" fo:margin-bottom="0cm" fo:background-color="transparent" fo:border="none" style:shadow="none" style:text-autospace="none" style:vertical-align="auto" style:snap-to-layout-grid="true"/>
    </style:style>
    <style:style style:name="P125_0" style:parent-style-name="Standard" style:family="paragraph">
      <style:paragraph-properties fo:line-height="160%" fo:text-align="justify" fo:margin-left="1.029cm" fo:margin-right="0cm" fo:text-indent="-1.029cm" fo:margin-top="0cm" fo:margin-bottom="0cm" fo:background-color="transparent" fo:border="none" style:shadow="none" style:text-autospace="none" style:vertical-align="auto" style:snap-to-layout-grid="true"/>
    </style:style>
    <style:style style:name="T154" style:family="text">
      <style:text-properties fo:color="#0000ff" style:text-outline="false" style:text-line-through-style="solid" style:text-position="0% 100%" style:font-name="한양중고딕" style:font-name-asian="한양중고딕" style:font-name-complex="한양중고딕" fo:font-family="한양중고딕" style:font-family-asian="한양중고딕" style:font-family-complex="한양중고딕" fo:font-size="10.00pt" style:font-size-asian="10.00pt" style:font-size-complex="10.00pt" fo:letter-spacing="-0.20pt" fo:language="en" style:language-asian="ko" fo:country="US" style:country-asian="KR" fo:font-style="normal" style:font-style-asian="normal" style:font-style-complex="normal" style:font-relief="none" fo:text-shadow="none" style:text-underline-style="solid" style:text-underline-color="#0000ff" fo:font-weight="normal" style:font-weight-asian="normal" style:font-weight-complex="normal" style:letter-kerning="false" style:text-emphasize="none" style:text-scale="100%"/>
    </style:style>
    <style:style style:name="P222_0" style:parent-style-name="Standard" style:family="paragraph">
      <style:paragraph-properties fo:line-height="150%" fo:text-align="justify" fo:margin-left="1.069cm" fo:margin-right="0cm" fo:text-indent="-1.069cm" fo:margin-top="0cm" fo:margin-bottom="0cm" fo:background-color="transparent" fo:border="none" style:shadow="none" style:text-autospace="none" style:vertical-align="auto" style:snap-to-layout-grid="true"/>
    </style:style>
    <style:style style:name="P126_0" style:parent-style-name="Standard" style:family="paragraph">
      <style:paragraph-properties fo:line-height="160%" fo:text-align="justify" fo:margin-left="1.222cm" fo:margin-right="0cm" fo:text-indent="-1.222cm" fo:margin-top="0cm" fo:margin-bottom="0cm" fo:background-color="transparent" fo:border="none" style:shadow="none" style:text-autospace="none" style:vertical-align="auto" style:snap-to-layout-grid="true"/>
    </style:style>
    <style:style style:name="P127_0" style:parent-style-name="Standard" style:family="paragraph">
      <style:paragraph-properties fo:line-height="160%" fo:text-align="justify" fo:margin-left="0.816cm" fo:margin-right="0cm" fo:text-indent="-0.816cm" fo:margin-top="0cm" fo:margin-bottom="0cm" fo:background-color="transparent" fo:border="none" style:shadow="none" style:text-autospace="none" style:vertical-align="auto" style:snap-to-layout-grid="true"/>
    </style:style>
    <style:style style:name="T108" style:family="text">
      <style:text-properties fo:color="#000000" style:text-outline="false" style:text-line-through-style="solid" style:text-position="0% 100%" style:font-name="한양중고딕" style:font-name-asian="한양중고딕" style:font-name-complex="한양중고딕" fo:font-family="한양중고딕" style:font-family-asian="한양중고딕" style:font-family-complex="한양중고딕" fo:font-size="12.00pt" style:font-size-asian="12.00pt" style:font-size-complex="12.00pt" fo:letter-spacing="0.12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155" style:family="text">
      <style:text-properties fo:color="#000000" style:text-outline="false" style:text-line-through-style="solid" style:text-position="0% 100%" style:font-name="한양중고딕" style:font-name-asian="한양중고딕" style:font-name-complex="한양중고딕" fo:font-family="한양중고딕" style:font-family-asian="한양중고딕" style:font-family-complex="한양중고딕" fo:font-size="12.00pt" style:font-size-asian="12.00pt" style:font-size-complex="12.00pt" fo:letter-spacing="-1.44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Table25" style:family="table">
      <style:table-properties style:width="13.119cm" table:align="left" fo:margin="0cm" style:shadow="none" style:may-break-between-rows="true" table:border-model="collapsing"/>
    </style:style>
    <style:style style:name="Table25.A" style:family="table-column">
      <style:table-column-properties style:column-width="13.119cm"/>
    </style:style>
    <style:style style:name="Table25.1" style:family="table-row">
      <style:table-row-properties style:min-row-height="94.76pt" fo:keep-together="auto"/>
    </style:style>
    <style:style style:name="Table25.A1" style:family="table-cell">
      <style:table-cell-properties style:vertical-align="middle" style:shadow="none" fo:border="0.012cm dotted #000000" fo:padding-top="0.050cm" fo:padding-bottom="0.050cm" fo:padding-left="0.180cm" fo:padding-right="0.180cm"/>
    </style:style>
    <style:style style:name="P496_0" style:parent-style-name="Standard" style:family="paragraph">
      <style:paragraph-properties fo:line-height="92%" fo:text-align="justify" fo:margin-left="0.274cm" fo:margin-right="0cm" fo:text-indent="-0.274cm" fo:margin-top="0cm" fo:margin-bottom="0cm" fo:background-color="transparent" fo:border="none" style:shadow="none" style:text-autospace="none" style:vertical-align="auto" style:snap-to-layout-grid="true"/>
    </style:style>
    <style:style style:name="P219_0" style:parent-style-name="Standard" style:family="paragraph">
      <style:paragraph-properties fo:line-height="130%" fo:text-align="start" fo:margin-left="0.246cm" fo:margin-right="0cm" fo:text-indent="-0.246cm" fo:margin-top="0cm" fo:margin-bottom="0cm" fo:background-color="transparent" fo:border="none" style:shadow="none" style:text-autospace="none" style:vertical-align="auto" style:snap-to-layout-grid="true"/>
    </style:style>
    <style:style style:name="P98_0" style:parent-style-name="Standard" style:family="paragraph">
      <style:paragraph-properties fo:line-height="130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P221_0" style:parent-style-name="Standard" style:family="paragraph">
      <style:paragraph-properties fo:line-height="130%" fo:text-align="justify" fo:margin-left="0.537cm" fo:margin-right="0cm" fo:text-indent="-0.537cm" fo:margin-top="0cm" fo:margin-bottom="0cm" fo:background-color="transparent" fo:border="none" style:shadow="none" style:text-autospace="none" style:vertical-align="auto" style:snap-to-layout-grid="true"/>
    </style:style>
    <style:style style:name="P118_0" style:parent-style-name="Standard" style:family="paragraph">
      <style:paragraph-properties fo:line-height="130%" fo:text-align="justify" fo:margin-left="0.731cm" fo:margin-right="0cm" fo:text-indent="-0.731cm" fo:margin-top="0cm" fo:margin-bottom="0cm" fo:background-color="transparent" fo:border="none" style:shadow="none" style:text-autospace="none" style:vertical-align="auto" style:snap-to-layout-grid="true"/>
    </style:style>
    <style:style style:name="T149" style:family="text">
      <style:text-properties fo:color="#000000" style:text-outline="false" style:text-line-through-style="solid" style:text-position="0% 100%" style:font-name="한양중고딕" style:font-name-asian="한양중고딕" style:font-name-complex="한양중고딕" fo:font-family="한양중고딕" style:font-family-asian="한양중고딕" style:font-family-complex="한양중고딕" fo:font-size="9.00pt" style:font-size-asian="9.00pt" style:font-size-complex="9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260" style:family="text">
      <style:text-properties fo:color="#000000" style:text-outline="false" style:text-line-through-style="solid" style:text-position="0% 100%" style:font-name="한양중고딕" style:font-name-asian="한양중고딕" style:font-name-complex="한양중고딕" fo:font-family="한양중고딕" style:font-family-asian="한양중고딕" style:font-family-complex="한양중고딕" fo:font-size="9.00pt" style:font-size-asian="9.00pt" style:font-size-complex="9.00pt" fo:letter-spacing="-1.17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261" style:family="text">
      <style:text-properties fo:color="#000000" style:text-outline="false" style:text-line-through-style="solid" style:text-position="0% 100%" style:font-name="한양중고딕" style:font-name-asian="한양중고딕" style:font-name-complex="한양중고딕" fo:font-family="한양중고딕" style:font-family-asian="한양중고딕" style:font-family-complex="한양중고딕" fo:font-size="10.00pt" style:font-size-asian="10.00pt" style:font-size-complex="10.00pt" fo:letter-spacing="-1.3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119_0" style:parent-style-name="Standard" style:family="paragraph">
      <style:paragraph-properties fo:line-height="130%" fo:text-align="justify" fo:margin-left="0.953cm" fo:margin-right="0cm" fo:text-indent="-0.953cm" fo:margin-top="0cm" fo:margin-bottom="0cm" fo:background-color="transparent" fo:border="none" style:shadow="none" style:text-autospace="none" style:vertical-align="auto" style:snap-to-layout-grid="true"/>
    </style:style>
    <style:style style:name="P68_0" style:parent-style-name="Standard" style:family="paragraph">
      <style:paragraph-properties fo:line-height="160%" fo:text-align="center" fo:margin-left="0.888cm" fo:margin-right="0cm" fo:text-indent="-0.888cm" fo:margin-top="0cm" fo:margin-bottom="0cm" fo:background-color="transparent" fo:border="none" style:shadow="none" style:text-autospace="none" style:vertical-align="auto" style:snap-to-layout-grid="true"/>
    </style:style>
    <style:style style:name="T156" style:family="text">
      <style:text-properties fo:color="#000000" style:text-outline="false" style:text-line-through-style="solid" style:text-position="0% 100%" style:font-name="HCI Hollyhock" style:font-name-asian="휴먼고딕" style:font-name-complex="한양중고딕" fo:font-family="HCI Hollyhock" style:font-family-asian="휴먼고딕" style:font-family-complex="한양중고딕" fo:font-size="1.00pt" style:font-size-asian="1.00pt" style:font-size-complex="1.00pt" fo:letter-spacing="0.02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157" style:family="text">
      <style:text-properties fo:color="#000000" style:text-outline="false" style:text-line-through-style="solid" style:text-position="0% 100%" style:font-name="한양중고딕" style:font-name-asian="한양중고딕" style:font-name-complex="한양중고딕" fo:font-family="한양중고딕" style:font-family-asian="한양중고딕" style:font-family-complex="한양중고딕" fo:font-size="1.00pt" style:font-size-asian="1.00pt" style:font-size-complex="1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497_0" style:parent-style-name="Standard" style:family="paragraph">
      <style:paragraph-properties fo:line-height="95%" fo:text-align="center" fo:margin-left="0.888cm" fo:margin-right="0cm" fo:text-indent="-0.888cm" fo:margin-top="0cm" fo:margin-bottom="0cm" fo:background-color="transparent" fo:border="none" style:shadow="none" style:text-autospace="none" style:vertical-align="auto" style:snap-to-layout-grid="true"/>
    </style:style>
    <style:style style:name="P128_0" style:parent-style-name="Standard" style:family="paragraph">
      <style:paragraph-properties fo:line-height="160%" fo:text-align="justify" fo:margin-left="0.803cm" fo:margin-right="0cm" fo:text-indent="-0.803cm" fo:margin-top="0cm" fo:margin-bottom="0cm" fo:background-color="transparent" fo:border="none" style:shadow="none" style:text-autospace="none" style:vertical-align="auto" style:snap-to-layout-grid="true"/>
    </style:style>
    <style:style style:name="P129_0" style:parent-style-name="Standard" style:family="paragraph">
      <style:paragraph-properties fo:line-height="160%" fo:text-align="justify" fo:margin-left="0.803cm" fo:margin-right="0cm" fo:text-indent="-0.803cm" fo:margin-top="0cm" fo:margin-bottom="0cm" fo:background-color="transparent" fo:border="none" style:shadow="none" style:text-autospace="none" style:vertical-align="auto" style:snap-to-layout-grid="true"/>
    </style:style>
    <style:style style:name="P223_0" style:parent-style-name="Standard" style:family="paragraph">
      <style:paragraph-properties fo:line-height="160%" fo:text-align="justify" fo:margin-left="1.123cm" fo:margin-right="0cm" fo:text-indent="-1.123cm" fo:margin-top="0cm" fo:margin-bottom="0cm" fo:background-color="transparent" fo:border="none" style:shadow="none" style:text-autospace="none" style:vertical-align="auto" style:snap-to-layout-grid="true"/>
    </style:style>
    <style:style style:name="T158" style:family="text">
      <style:text-properties fo:color="#000000" style:text-outline="false" style:text-line-through-style="solid" style:text-position="0% 100%" style:font-name="한양중고딕" style:font-name-asian="한양중고딕" style:font-name-complex="한양중고딕" fo:font-family="한양중고딕" style:font-family-asian="한양중고딕" style:font-family-complex="한양중고딕" fo:font-size="12.00pt" style:font-size-asian="12.00pt" style:font-size-complex="12.00pt" fo:letter-spacing="-0.84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130_0" style:parent-style-name="Standard" style:family="paragraph">
      <style:paragraph-properties fo:line-height="160%" fo:text-align="justify" fo:margin-left="0.860cm" fo:margin-right="0cm" fo:text-indent="-0.860cm" fo:margin-top="0cm" fo:margin-bottom="0cm" fo:background-color="transparent" fo:border="none" style:shadow="none" style:text-autospace="none" style:vertical-align="auto" style:snap-to-layout-grid="true"/>
    </style:style>
    <style:style style:name="P131_0" style:parent-style-name="Standard" style:family="paragraph">
      <style:paragraph-properties fo:line-height="160%" fo:text-align="justify" fo:margin-left="0.813cm" fo:margin-right="0cm" fo:text-indent="-0.813cm" fo:margin-top="0cm" fo:margin-bottom="0cm" fo:background-color="transparent" fo:border="none" style:shadow="none" style:text-autospace="none" style:vertical-align="auto" style:snap-to-layout-grid="true"/>
    </style:style>
    <style:style style:name="T159" style:family="text">
      <style:text-properties fo:color="#000000" style:text-outline="false" style:text-line-through-style="solid" style:text-position="0% 100%" style:font-name="한양중고딕" style:font-name-asian="한양중고딕" style:font-name-complex="한양중고딕" fo:font-family="한양중고딕" style:font-family-asian="한양중고딕" style:font-family-complex="한양중고딕" fo:font-size="12.00pt" style:font-size-asian="12.00pt" style:font-size-complex="12.00pt" fo:letter-spacing="-0.6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132_0" style:parent-style-name="Standard" style:family="paragraph">
      <style:paragraph-properties fo:line-height="160%" fo:text-align="justify" fo:margin-left="0.881cm" fo:margin-right="0cm" fo:text-indent="-0.881cm" fo:margin-top="0cm" fo:margin-bottom="0cm" fo:background-color="transparent" fo:border="none" style:shadow="none" style:text-autospace="none" style:vertical-align="auto" style:snap-to-layout-grid="true"/>
    </style:style>
    <style:style style:name="P224_0" style:parent-style-name="Standard" style:family="paragraph">
      <style:paragraph-properties fo:line-height="160%" fo:text-align="justify" fo:margin-left="0.841cm" fo:margin-right="0cm" fo:text-indent="-0.841cm" fo:margin-top="0cm" fo:margin-bottom="0cm" fo:background-color="transparent" fo:border="none" style:shadow="none" style:text-autospace="none" style:vertical-align="auto" style:snap-to-layout-grid="true"/>
    </style:style>
    <style:style style:name="P225_0" style:parent-style-name="Standard" style:family="paragraph">
      <style:paragraph-properties fo:line-height="160%" fo:text-align="justify" fo:margin-left="1.092cm" fo:margin-right="0cm" fo:text-indent="-1.092cm" fo:margin-top="0cm" fo:margin-bottom="0cm" fo:background-color="transparent" fo:border="none" style:shadow="none" style:text-autospace="none" style:vertical-align="auto" style:snap-to-layout-grid="true"/>
    </style:style>
    <style:style style:name="T262" style:family="text">
      <style:text-properties fo:color="#000000" style:text-outline="false" style:text-line-through-style="solid" style:text-position="0% 100%" style:font-name="한양중고딕" style:font-name-asian="한양중고딕" style:font-name-complex="한양중고딕" fo:font-family="한양중고딕" style:font-family-asian="한양중고딕" style:font-family-complex="한양중고딕" fo:font-size="10.00pt" style:font-size-asian="10.00pt" style:font-size-complex="10.00pt" fo:letter-spacing="-1.5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133_0" style:parent-style-name="Standard" style:family="paragraph">
      <style:paragraph-properties fo:line-height="160%" fo:text-align="justify" fo:margin-left="1.096cm" fo:margin-right="0cm" fo:text-indent="-1.096cm" fo:margin-top="0cm" fo:margin-bottom="0cm" fo:background-color="transparent" fo:border="none" style:shadow="none" style:text-autospace="none" style:vertical-align="auto" style:snap-to-layout-grid="true"/>
    </style:style>
    <style:style style:name="P134_0" style:parent-style-name="Standard" style:family="paragraph">
      <style:paragraph-properties fo:line-height="160%" fo:text-align="justify" fo:margin-left="0.829cm" fo:margin-right="0cm" fo:text-indent="-0.829cm" fo:margin-top="0cm" fo:margin-bottom="0cm" fo:background-color="transparent" fo:border="none" style:shadow="none" style:text-autospace="none" style:vertical-align="auto" style:snap-to-layout-grid="true"/>
    </style:style>
    <style:style style:name="T160" style:family="text">
      <style:text-properties fo:color="#000000" style:text-outline="false" style:text-line-through-style="solid" style:text-position="0% 100%" style:font-name="한양중고딕" style:font-name-asian="한양중고딕" style:font-name-complex="한양중고딕" fo:font-family="한양중고딕" style:font-family-asian="한양중고딕" style:font-family-complex="한양중고딕" fo:font-size="12.00pt" style:font-size-asian="12.00pt" style:font-size-complex="12.00pt" fo:letter-spacing="0.36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226_0" style:parent-style-name="Standard" style:family="paragraph">
      <style:paragraph-properties fo:line-height="160%" fo:text-align="justify" fo:margin-left="0.802cm" fo:margin-right="0cm" fo:text-indent="-0.802cm" fo:margin-top="0cm" fo:margin-bottom="0cm" fo:background-color="transparent" fo:border="none" style:shadow="none" style:text-autospace="none" style:vertical-align="auto" style:snap-to-layout-grid="true"/>
    </style:style>
    <style:style style:name="T383" style:family="text">
      <style:text-properties fo:color="#000000" style:text-outline="false" style:text-line-through-style="solid" style:text-position="0% 100%" style:font-name="한양중고딕" style:font-name-asian="한양중고딕" style:font-name-complex="한양중고딕" fo:font-family="한양중고딕" style:font-family-asian="한양중고딕" style:font-family-complex="한양중고딕" fo:font-size="13.00pt" style:font-size-asian="13.00pt" style:font-size-complex="13.00pt" fo:letter-spacing="-1.3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T384" style:family="text">
      <style:text-properties fo:color="#000000" style:text-outline="false" style:text-line-through-style="solid" style:text-position="0% 100%" style:font-name="한양중고딕" style:font-name-asian="한양중고딕" style:font-name-complex="한양중고딕" fo:font-family="한양중고딕" style:font-family-asian="한양중고딕" style:font-family-complex="한양중고딕" fo:font-size="13.00pt" style:font-size-asian="13.00pt" style:font-size-complex="13.00pt" fo:letter-spacing="-1.56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T385" style:family="text">
      <style:text-properties fo:color="#000000" style:text-outline="false" style:text-line-through-style="solid" style:text-position="0% 100%" style:font-name="한양중고딕" style:font-name-asian="한양중고딕" style:font-name-complex="한양중고딕" fo:font-family="한양중고딕" style:font-family-asian="한양중고딕" style:font-family-complex="한양중고딕" fo:font-size="13.00pt" style:font-size-asian="13.00pt" style:font-size-complex="13.00pt" fo:letter-spacing="-1.56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386" style:family="text">
      <style:text-properties fo:color="#000000" style:text-outline="false" style:text-line-through-style="solid" style:text-position="0% 100%" style:font-name="한양중고딕" style:font-name-asian="한양중고딕" style:font-name-complex="한양중고딕" fo:font-family="한양중고딕" style:font-family-asian="한양중고딕" style:font-family-complex="한양중고딕" fo:font-size="13.00pt" style:font-size-asian="13.00pt" style:font-size-complex="13.00pt" fo:letter-spacing="-1.3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272_0" style:parent-style-name="Standard" style:family="paragraph">
      <style:paragraph-properties fo:line-height="130%" fo:text-align="justify" fo:margin-left="0.640cm" fo:margin-right="0cm" fo:text-indent="-0.640cm" fo:margin-top="0cm" fo:margin-bottom="0cm" fo:background-color="transparent" fo:border="none" style:shadow="none" style:text-autospace="none" style:vertical-align="auto" style:snap-to-layout-grid="true"/>
    </style:style>
    <style:style style:name="T387" style:family="text">
      <style:text-properties fo:color="#000000" style:text-outline="false" style:text-line-through-style="solid" style:text-position="0% 100%" style:font-name="한양중고딕" style:font-name-asian="한양중고딕" style:font-name-complex="한양중고딕" fo:font-family="한양중고딕" style:font-family-asian="한양중고딕" style:font-family-complex="한양중고딕" fo:font-size="13.00pt" style:font-size-asian="13.00pt" style:font-size-complex="13.00pt" fo:letter-spacing="-1.82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85%"/>
    </style:style>
    <style:style style:name="T388" style:family="text">
      <style:text-properties fo:color="#000000" style:text-outline="false" style:text-line-through-style="solid" style:text-position="0% 100%" style:font-name="한양중고딕" style:font-name-asian="한양중고딕" style:font-name-complex="한양중고딕" fo:font-family="한양중고딕" style:font-family-asian="한양중고딕" style:font-family-complex="한양중고딕" fo:font-size="13.00pt" style:font-size-asian="13.00pt" style:font-size-complex="13.00pt" fo:letter-spacing="-1.56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85%"/>
    </style:style>
    <style:style style:name="P273_0" style:parent-style-name="Standard" style:family="paragraph">
      <style:paragraph-properties fo:line-height="130%" fo:text-align="justify" fo:margin-left="0.896cm" fo:margin-right="0cm" fo:text-indent="-0.896cm" fo:margin-top="0.106cm" fo:margin-bottom="0cm" fo:background-color="transparent" fo:border="none" style:shadow="none" style:text-autospace="none" style:vertical-align="auto" style:snap-to-layout-grid="true"/>
    </style:style>
    <style:style style:name="P274_0" style:parent-style-name="Standard" style:family="paragraph">
      <style:paragraph-properties fo:line-height="130%" fo:text-align="justify" fo:margin-left="0cm" fo:margin-right="0cm" fo:text-indent="0cm" fo:margin-top="0.176cm" fo:margin-bottom="0cm" fo:background-color="transparent" fo:border="none" style:shadow="none" style:text-autospace="none" style:vertical-align="auto" style:snap-to-layout-grid="true"/>
    </style:style>
    <style:style style:name="T390" style:family="text">
      <style:text-properties fo:color="#000000" style:text-outline="false" style:text-line-through-style="solid" style:text-position="0% 100%" style:font-name="한양중고딕" style:font-name-asian="한양중고딕" style:font-name-complex="한양중고딕" fo:font-family="한양중고딕" style:font-family-asian="한양중고딕" style:font-family-complex="한양중고딕" fo:font-size="13.00pt" style:font-size-asian="13.00pt" style:font-size-complex="13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85%"/>
    </style:style>
    <style:style style:name="P275_0" style:parent-style-name="Standard" style:family="paragraph">
      <style:paragraph-properties fo:line-height="130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391" style:family="text">
      <style:text-properties fo:color="#000000" style:text-outline="false" style:text-line-through-style="solid" style:text-position="0% 100%" style:font-name="한양중고딕" style:font-name-asian="한양중고딕" style:font-name-complex="한양중고딕" fo:font-family="한양중고딕" style:font-family-asian="한양중고딕" style:font-family-complex="한양중고딕" fo:font-size="13.00pt" style:font-size-asian="13.00pt" style:font-size-complex="13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85%"/>
    </style:style>
    <style:style style:name="T167" style:family="text">
      <style:text-properties fo:color="#000000" style:text-outline="false" style:text-line-through-style="solid" style:text-position="0% 100%" style:font-name="HCI Poppy" style:font-name-asian="휴먼명조" style:font-name-complex="함초롬바탕" fo:font-family="HCI Poppy" style:font-family-asian="휴먼명조" style:font-family-complex="함초롬바탕" fo:font-size="13.00pt" style:font-size-asian="13.00pt" style:font-size-complex="13.00pt" fo:letter-spacing="0.26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0_0" style:parent-style-name="Standard" style:family="paragraph">
      <style:paragraph-properties fo:line-height="160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169" style:family="text">
      <style:text-properties fo:color="#000000" style:text-outline="false" style:text-line-through-style="solid" style:text-position="0% 100%" style:font-name="HCI Poppy" style:font-name-asian="휴먼명조" style:font-name-complex="함초롬바탕" fo:font-family="HCI Poppy" style:font-family-asian="휴먼명조" style:font-family-complex="함초롬바탕" fo:font-size="13.00pt" style:font-size-asian="13.00pt" style:font-size-complex="13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97%"/>
    </style:style>
    <style:style style:name="T170" style:family="text">
      <style:text-properties fo:color="#000000" style:text-outline="false" style:text-line-through-style="solid" style:text-position="0% 100%" style:font-name="HCI Poppy" style:font-name-asian="휴먼명조" style:font-name-complex="함초롬바탕" fo:font-family="HCI Poppy" style:font-family-asian="휴먼명조" style:font-family-complex="함초롬바탕" fo:font-size="13.00pt" style:font-size-asian="13.00pt" style:font-size-complex="13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498_0" style:parent-style-name="Standard" style:family="paragraph">
      <style:paragraph-properties fo:line-height="87%" fo:text-align="end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P499_0" style:parent-style-name="Standard" style:family="paragraph">
      <style:paragraph-properties fo:line-height="117%" fo:text-align="end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P500_0" style:parent-style-name="Standard" style:family="paragraph">
      <style:paragraph-properties fo:line-height="87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263" style:family="text">
      <style:text-properties fo:color="#000000" style:text-outline="false" style:text-line-through-style="solid" style:text-position="0% 100%" style:font-name="HCI Poppy" style:font-name-asian="휴먼명조" style:font-name-complex="함초롬바탕" fo:font-family="HCI Poppy" style:font-family-asian="휴먼명조" style:font-family-complex="함초롬바탕" fo:font-size="13.00pt" style:font-size-asian="13.00pt" style:font-size-complex="13.00pt" fo:letter-spacing="-1.56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171" style:family="text">
      <style:text-properties fo:color="#b2b2b2" style:text-outline="false" style:text-line-through-style="solid" style:text-position="0% 100%" style:font-name="HCI Poppy" style:font-name-asian="휴먼명조" style:font-name-complex="함초롬바탕" fo:font-family="HCI Poppy" style:font-family-asian="휴먼명조" style:font-family-complex="함초롬바탕" fo:font-size="13.00pt" style:font-size-asian="13.00pt" style:font-size-complex="13.00pt" fo:letter-spacing="-1.56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172" style:family="text">
      <style:text-properties fo:color="#b2b2b2" style:text-outline="false" style:text-line-through-style="solid" style:text-position="0% 100%" style:font-name="HCI Poppy" style:font-name-asian="휴먼명조" style:font-name-complex="함초롬바탕" fo:font-family="HCI Poppy" style:font-family-asian="휴먼명조" style:font-family-complex="함초롬바탕" fo:font-size="13.00pt" style:font-size-asian="13.00pt" style:font-size-complex="13.00pt" fo:letter-spacing="-1.56pt" fo:language="en" style:language-asian="ko" fo:country="US" style:country-asian="KR" fo:font-style="italic" style:font-style-asian="italic" style:font-style-complex="italic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138_0" style:parent-style-name="Standard" style:family="paragraph">
      <style:paragraph-properties fo:line-height="120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173" style:family="text">
      <style:text-properties fo:color="#b2b2b2" style:text-outline="false" style:text-line-through-style="solid" style:text-position="0% 100%" style:font-name="HCI Poppy" style:font-name-asian="휴먼명조" style:font-name-complex="함초롬바탕" fo:font-family="HCI Poppy" style:font-family-asian="휴먼명조" style:font-family-complex="함초롬바탕" fo:font-size="13.00pt" style:font-size-asian="13.00pt" style:font-size-complex="13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174" style:family="text">
      <style:text-properties fo:color="#b2b2b2" style:text-outline="false" style:text-line-through-style="solid" style:text-position="0% 100%" style:font-name="HCI Poppy" style:font-name-asian="휴먼명조" style:font-name-complex="함초롬바탕" fo:font-family="HCI Poppy" style:font-family-asian="휴먼명조" style:font-family-complex="함초롬바탕" fo:font-size="13.00pt" style:font-size-asian="13.00pt" style:font-size-complex="13.00pt" fo:letter-spacing="0.00pt" fo:language="en" style:language-asian="ko" fo:country="US" style:country-asian="KR" fo:font-style="italic" style:font-style-asian="italic" style:font-style-complex="italic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501_0" style:parent-style-name="Standard" style:family="paragraph">
      <style:paragraph-properties fo:line-height="87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175" style:family="text">
      <style:text-properties fo:color="#b2b2b2" style:text-outline="false" style:text-line-through-style="solid" style:text-position="0% 100%" style:font-name="HCI Poppy" style:font-name-asian="휴먼명조" style:font-name-complex="함초롬바탕" fo:font-family="HCI Poppy" style:font-family-asian="휴먼명조" style:font-family-complex="함초롬바탕" fo:font-size="11.00pt" style:font-size-asian="11.00pt" style:font-size-complex="11.00pt" fo:letter-spacing="0.00pt" fo:language="en" style:language-asian="ko" fo:country="US" style:country-asian="KR" fo:font-style="italic" style:font-style-asian="italic" style:font-style-complex="italic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502_0" style:parent-style-name="Standard" style:family="paragraph">
      <style:paragraph-properties fo:line-height="71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176" style:family="text">
      <style:text-properties fo:color="#000000" style:text-outline="false" style:text-line-through-style="solid" style:text-position="0% 100%" style:font-name="HCI Poppy" style:font-name-asian="휴먼명조" style:font-name-complex="함초롬바탕" fo:font-family="HCI Poppy" style:font-family-asian="휴먼명조" style:font-family-complex="함초롬바탕" fo:font-size="13.00pt" style:font-size-asian="13.00pt" style:font-size-complex="13.00pt" fo:letter-spacing="-1.3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178" style:family="text">
      <style:text-properties fo:color="#000000" style:text-outline="false" style:text-line-through-style="solid" style:text-position="0% 100%" style:font-name="HCI Poppy" style:font-name-asian="휴먼명조" style:font-name-complex="함초롬바탕" fo:font-family="HCI Poppy" style:font-family-asian="휴먼명조" style:font-family-complex="함초롬바탕" fo:font-size="13.00pt" style:font-size-asian="13.00pt" style:font-size-complex="13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503_0" style:parent-style-name="Standard" style:family="paragraph">
      <style:paragraph-properties fo:line-height="106%" fo:text-align="start" fo:margin-left="7.517cm" fo:margin-right="0cm" fo:text-indent="-7.517cm" fo:margin-top="0cm" fo:margin-bottom="0cm" fo:background-color="transparent" fo:border="none" style:shadow="none" style:text-autospace="none" style:vertical-align="auto" style:snap-to-layout-grid="true"/>
    </style:style>
    <style:style style:name="T179" style:family="text">
      <style:text-properties fo:color="#000000" style:text-outline="false" style:text-line-through-style="solid" style:text-position="0% 100%" style:font-name="HCI Poppy" style:font-name-asian="휴먼명조" style:font-name-complex="함초롬바탕" fo:font-family="HCI Poppy" style:font-family-asian="휴먼명조" style:font-family-complex="함초롬바탕" fo:font-size="12.00pt" style:font-size-asian="12.00pt" style:font-size-complex="12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504_0" style:parent-style-name="Standard" style:family="paragraph">
      <style:paragraph-properties fo:line-height="106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180" style:family="text">
      <style:text-properties fo:color="#000000" style:text-outline="false" style:text-line-through-style="solid" style:text-position="0% 100%" style:font-name="HCI Poppy" style:font-name-asian="휴먼명조" style:font-name-complex="함초롬바탕" fo:font-family="HCI Poppy" style:font-family-asian="휴먼명조" style:font-family-complex="함초롬바탕" fo:font-size="12.00pt" style:font-size-asian="12.00pt" style:font-size-complex="12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97%"/>
    </style:style>
    <style:style style:name="T189" style:family="text">
      <style:text-properties fo:color="#000000" style:text-outline="false" style:text-line-through-style="solid" style:text-position="0% 100%" style:font-name="함초롬바탕" style:font-name-asian="함초롬바탕" style:font-name-complex="함초롬바탕" fo:font-family="함초롬바탕" style:font-family-asian="함초롬바탕" style:font-family-complex="함초롬바탕" fo:font-size="13.00pt" style:font-size-asian="13.00pt" style:font-size-complex="13.00pt" fo:letter-spacing="0.78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505_0" style:parent-style-name="Standard" style:family="paragraph">
      <style:paragraph-properties fo:line-height="71%" fo:text-align="end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190" style:family="text">
      <style:text-properties fo:color="#000000" style:text-outline="false" style:text-line-through-style="solid" style:text-position="0% 100%" style:font-name="HCI Poppy" style:font-name-asian="휴먼명조" style:font-name-complex="함초롬바탕" fo:font-family="HCI Poppy" style:font-family-asian="휴먼명조" style:font-family-complex="함초롬바탕" fo:font-size="16.00pt" style:font-size-asian="16.00pt" style:font-size-complex="16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506_0" style:parent-style-name="Standard" style:family="paragraph">
      <style:paragraph-properties fo:line-height="117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P507_0" style:parent-style-name="Standard" style:family="paragraph">
      <style:paragraph-properties fo:line-height="102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P146_0" style:parent-style-name="Standard" style:family="paragraph">
      <style:paragraph-properties fo:line-height="140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P508_0" style:parent-style-name="Standard" style:family="paragraph">
      <style:paragraph-properties fo:line-height="83%" fo:text-align="justify" fo:margin-left="0.199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P200_0" style:parent-style-name="Standard" style:family="paragraph">
      <style:paragraph-properties fo:line-height="140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P509_0" style:parent-style-name="Standard" style:family="paragraph">
      <style:paragraph-properties fo:line-height="102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P147_0" style:parent-style-name="Standard" style:family="paragraph">
      <style:paragraph-properties fo:line-height="140%" fo:text-align="justify" fo:margin-left="0.199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107" style:family="text">
      <style:text-properties fo:color="#000000" style:text-outline="false" style:text-line-through-style="solid" style:text-position="0% 100%" style:font-name="HCI Poppy" style:font-name-asian="휴먼명조" style:font-name-complex="함초롬바탕" fo:font-family="HCI Poppy" style:font-family-asian="휴먼명조" style:font-family-complex="함초롬바탕" fo:font-size="12.00pt" style:font-size-asian="12.00pt" style:font-size-complex="12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510_0" style:parent-style-name="Standard" style:family="paragraph">
      <style:paragraph-properties fo:line-height="102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191" style:family="text">
      <style:text-properties fo:color="#ff0000" style:text-outline="false" style:text-line-through-style="solid" style:text-position="0% 100%" style:font-name="HCI Poppy" style:font-name-asian="휴먼명조" style:font-name-complex="함초롬바탕" fo:font-family="HCI Poppy" style:font-family-asian="휴먼명조" style:font-family-complex="함초롬바탕" fo:font-size="12.00pt" style:font-size-asian="12.00pt" style:font-size-complex="12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T192" style:family="text">
      <style:text-properties fo:color="#ff0000" style:text-outline="false" style:text-line-through-style="solid" style:text-position="0% 100%" style:font-name="HCI Poppy" style:font-name-asian="휴먼명조" style:font-name-complex="함초롬바탕" fo:font-family="HCI Poppy" style:font-family-asian="휴먼명조" style:font-family-complex="함초롬바탕" fo:font-size="12.00pt" style:font-size-asian="12.00pt" style:font-size-complex="12.00pt" fo:letter-spacing="-0.48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T193" style:family="text">
      <style:text-properties fo:color="#ff0000" style:text-outline="false" style:text-line-through-style="solid" style:text-position="0% 100%" style:font-name="HCI Poppy" style:font-name-asian="휴먼명조" style:font-name-complex="함초롬바탕" fo:font-family="HCI Poppy" style:font-family-asian="휴먼명조" style:font-family-complex="함초롬바탕" fo:font-size="12.00pt" style:font-size-asian="12.00pt" style:font-size-complex="12.00pt" fo:letter-spacing="-0.84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T194" style:family="text">
      <style:text-properties fo:color="#ff0000" style:text-outline="false" style:text-line-through-style="solid" style:text-position="0% 100%" style:font-name="HCI Poppy" style:font-name-asian="휴먼명조" style:font-name-complex="함초롬바탕" fo:font-family="HCI Poppy" style:font-family-asian="휴먼명조" style:font-family-complex="함초롬바탕" fo:font-size="12.00pt" style:font-size-asian="12.00pt" style:font-size-complex="12.00pt" fo:letter-spacing="-0.36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148_0" style:parent-style-name="Standard" style:family="paragraph">
      <style:paragraph-properties fo:line-height="120%" fo:text-align="justify" fo:margin-left="0.199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P511_0" style:parent-style-name="Standard" style:family="paragraph">
      <style:paragraph-properties fo:line-height="88%" fo:text-align="end" fo:margin-left="0.199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P512_0" style:parent-style-name="Standard" style:family="paragraph">
      <style:paragraph-properties fo:line-height="124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P513_0" style:parent-style-name="Standard" style:family="paragraph">
      <style:paragraph-properties fo:line-height="88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P514_0" style:parent-style-name="Standard" style:family="paragraph">
      <style:paragraph-properties fo:line-height="71%" fo:text-align="end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196" style:family="text">
      <style:text-properties fo:color="#000000" style:text-outline="false" style:text-line-through-style="solid" style:text-position="0% 100%" style:font-name="함초롬바탕" style:font-name-asian="함초롬바탕" style:font-name-complex="함초롬바탕" fo:font-family="함초롬바탕" style:font-family-asian="함초롬바탕" style:font-family-complex="함초롬바탕" fo:font-size="10.00pt" style:font-size-asian="10.00pt" style:font-size-complex="10.00pt" fo:letter-spacing="0.6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515_0" style:parent-style-name="Standard" style:family="paragraph">
      <style:paragraph-properties fo:line-height="59%" fo:text-align="end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P90_0" style:parent-style-name="Standard" style:family="paragraph">
      <style:paragraph-properties fo:line-height="160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197" style:family="text">
      <style:text-properties fo:color="#ff0000" style:text-outline="false" style:text-line-through-style="solid" style:text-position="0% 100%" style:font-name="HCI Poppy" style:font-name-asian="휴먼명조" style:font-name-complex="함초롬바탕" fo:font-family="HCI Poppy" style:font-family-asian="휴먼명조" style:font-family-complex="함초롬바탕" fo:font-size="12.00pt" style:font-size-asian="12.00pt" style:font-size-complex="12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112" style:family="text">
      <style:text-properties fo:color="#000000" style:text-outline="false" style:text-line-through-style="solid" style:text-position="0% 100%" style:font-name="HCI Poppy" style:font-name-asian="휴먼명조" style:font-name-complex="함초롬바탕" fo:font-family="HCI Poppy" style:font-family-asian="휴먼명조" style:font-family-complex="함초롬바탕" fo:font-size="12.00pt" style:font-size-asian="12.00pt" style:font-size-complex="12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T198" style:family="text">
      <style:text-properties fo:color="#000000" style:text-outline="false" style:text-line-through-style="solid" style:text-position="0% 100%" style:font-name="HCI Poppy" style:font-name-asian="휴먼명조" style:font-name-complex="함초롬바탕" fo:font-family="HCI Poppy" style:font-family-asian="휴먼명조" style:font-family-complex="함초롬바탕" fo:font-size="10.00pt" style:font-size-asian="10.00pt" style:font-size-complex="10.00pt" fo:letter-spacing="-0.4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516_0" style:parent-style-name="Standard" style:family="paragraph">
      <style:paragraph-properties fo:line-height="118%" fo:text-align="justify" fo:margin-left="0.353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P517_0" style:parent-style-name="Standard" style:family="paragraph">
      <style:paragraph-properties fo:line-height="146%" fo:text-align="justify" fo:margin-left="0.353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199" style:family="text">
      <style:text-properties fo:color="#000000" style:text-outline="false" style:text-line-through-style="solid" style:text-position="0% 100%" style:font-name="HCI Poppy" style:font-name-asian="휴먼명조" style:font-name-complex="함초롬바탕" fo:font-family="HCI Poppy" style:font-family-asian="휴먼명조" style:font-family-complex="함초롬바탕" fo:font-size="10.00pt" style:font-size-asian="10.00pt" style:font-size-complex="10.00pt" fo:letter-spacing="-0.40pt" fo:language="en" style:language-asian="ko" fo:country="US" style:country-asian="KR" fo:font-style="normal" style:font-style-asian="normal" style:font-style-complex="normal" style:font-relief="none" fo:text-shadow="none" style:text-underline-style="solid" fo:font-weight="normal" style:font-weight-asian="normal" style:font-weight-complex="normal" style:letter-kerning="false" style:text-emphasize="none" style:text-scale="100%"/>
    </style:style>
    <style:style style:name="P518_0" style:parent-style-name="Standard" style:family="paragraph">
      <style:paragraph-properties fo:line-height="146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P519_0" style:parent-style-name="Standard" style:family="paragraph">
      <style:paragraph-properties fo:line-height="117%" fo:text-align="justify" fo:margin-left="0.176cm" fo:margin-right="0.176cm" fo:text-indent="0cm" fo:margin-top="0cm" fo:margin-bottom="0cm" fo:background-color="transparent" fo:border="none" style:shadow="none" style:text-autospace="none" style:vertical-align="auto" style:snap-to-layout-grid="true"/>
    </style:style>
    <style:style style:name="T50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3.00pt" style:font-size-asian="13.00pt" style:font-size-complex="13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88_20" style:parent-style-name="바탕글 사본2" style:family="paragraph">
      <style:paragraph-properties fo:line-height="160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false"/>
    </style:style>
    <style:style style:name="T237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1.00pt" style:font-size-asian="1.00pt" style:font-size-complex="1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520_0" style:parent-style-name="Standard" style:family="paragraph">
      <style:paragraph-properties fo:line-height="46%" fo:text-align="justify" fo:margin-left="0.176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464" style:family="text">
      <style:text-properties fo:color="#000000" style:text-outline="false" style:text-line-through-style="solid" style:text-position="0% 100%" style:font-name="산돌명조 L" style:font-name-asian="-윤명조120" style:font-name-complex="함초롬바탕" fo:font-family="산돌명조 L" style:font-family-asian="-윤명조120" style:font-family-complex="함초롬바탕" fo:font-size="11.00pt" style:font-size-asian="11.00pt" style:font-size-complex="11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T480" style:family="text">
      <style:text-properties fo:color="#000000" style:text-outline="false" style:text-line-through-style="solid" style:text-position="0% 100%" style:font-name="-윤고딕110" style:font-name-asian="-윤고딕110" style:font-name-complex="-윤고딕310" fo:font-family="-윤고딕110" style:font-family-asian="-윤고딕110" style:font-family-complex="-윤고딕310" fo:font-size="9.00pt" style:font-size-asian="9.00pt" style:font-size-complex="9.00pt" fo:letter-spacing="-0.63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95%"/>
    </style:style>
    <style:style style:name="T467" style:family="text">
      <style:text-properties fo:color="#000000" style:text-outline="false" style:text-line-through-style="solid" style:text-position="0% 100%" style:font-name="-윤고딕110" style:font-name-asian="-윤고딕110" style:font-name-complex="-윤고딕310" fo:font-family="-윤고딕110" style:font-family-asian="-윤고딕110" style:font-family-complex="-윤고딕310" fo:font-size="9.00pt" style:font-size-asian="9.00pt" style:font-size-complex="9.00pt" fo:letter-spacing="-0.72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95%"/>
    </style:style>
    <style:style style:name="T468" style:family="text">
      <style:text-properties fo:color="#000000" style:text-outline="false" style:text-line-through-style="solid" style:text-position="0% 100%" style:font-name="-윤고딕110" style:font-name-asian="-윤고딕110" style:font-name-complex="-윤고딕310" fo:font-family="-윤고딕110" style:font-family-asian="-윤고딕110" style:font-family-complex="-윤고딕310" fo:font-size="10.00pt" style:font-size-asian="10.00pt" style:font-size-complex="10.00pt" fo:letter-spacing="-0.8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95%"/>
    </style:style>
    <style:style style:name="T478" style:family="text">
      <style:text-properties fo:color="#000000" style:text-outline="false" style:text-line-through-style="solid" style:text-position="0% 100%" style:font-name="-윤고딕110" style:font-name-asian="-윤고딕110" style:font-name-complex="-윤고딕310" fo:font-family="-윤고딕110" style:font-family-asian="-윤고딕110" style:font-family-complex="-윤고딕310" fo:font-size="10.00pt" style:font-size-asian="10.00pt" style:font-size-complex="10.00pt" fo:letter-spacing="-0.3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95%"/>
    </style:style>
    <style:style style:name="T477" style:family="text">
      <style:text-properties fo:color="#000000" style:text-outline="false" style:text-line-through-style="solid" style:text-position="0% 100%" style:font-name="-윤고딕110" style:font-name-asian="-윤고딕110" style:font-name-complex="-윤고딕310" fo:font-family="-윤고딕110" style:font-family-asian="-윤고딕110" style:font-family-complex="-윤고딕310" fo:font-size="9.00pt" style:font-size-asian="9.00pt" style:font-size-complex="9.00pt" fo:letter-spacing="-0.27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95%"/>
    </style:style>
    <style:style style:name="P521_0" style:parent-style-name="Standard" style:family="paragraph">
      <style:paragraph-properties fo:line-height="100%" fo:text-align="justify" fo:margin-left="0cm" fo:margin-right="0cm" fo:text-indent="0cm" fo:margin-top="0.106cm" fo:margin-bottom="0cm" fo:background-color="transparent" fo:border="none" style:shadow="none" style:text-autospace="none" style:vertical-align="auto" style:snap-to-layout-grid="true"/>
    </style:style>
    <style:style style:name="T471" style:family="text">
      <style:text-properties fo:color="#000000" style:text-outline="false" style:text-line-through-style="solid" style:text-position="0% 100%" style:font-name="-윤고딕110" style:font-name-asian="-윤고딕110" style:font-name-complex="-윤고딕310" fo:font-family="-윤고딕110" style:font-family-asian="-윤고딕110" style:font-family-complex="-윤고딕310" fo:font-size="9.00pt" style:font-size-asian="9.00pt" style:font-size-complex="9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95%"/>
    </style:style>
    <style:style style:name="T474" style:family="text">
      <style:text-properties fo:color="#000000" style:text-outline="false" style:text-line-through-style="solid" style:text-position="0% 100%" style:font-name="-윤고딕110" style:font-name-asian="-윤고딕110" style:font-name-complex="-윤고딕310" fo:font-family="-윤고딕110" style:font-family-asian="-윤고딕110" style:font-family-complex="-윤고딕310" fo:font-size="9.00pt" style:font-size-asian="9.00pt" style:font-size-complex="9.00pt" fo:letter-spacing="-0.18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95%"/>
    </style:style>
    <style:style style:name="T475" style:family="text">
      <style:text-properties fo:color="#000000" style:text-outline="false" style:text-line-through-style="solid" style:text-position="0% 100%" style:font-name="-윤고딕110" style:font-name-asian="-윤고딕110" style:font-name-complex="-윤고딕310" fo:font-family="-윤고딕110" style:font-family-asian="-윤고딕110" style:font-family-complex="-윤고딕310" fo:font-size="9.00pt" style:font-size-asian="9.00pt" style:font-size-complex="9.00pt" fo:letter-spacing="-1.08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95%"/>
    </style:style>
    <style:style style:name="T476" style:family="text">
      <style:text-properties fo:color="#000000" style:text-outline="false" style:text-line-through-style="solid" style:text-position="0% 100%" style:font-name="-윤고딕110" style:font-name-asian="-윤고딕110" style:font-name-complex="-윤고딕310" fo:font-family="-윤고딕110" style:font-family-asian="-윤고딕110" style:font-family-complex="-윤고딕310" fo:font-size="10.00pt" style:font-size-asian="10.00pt" style:font-size-complex="10.00pt" fo:letter-spacing="-1.2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95%"/>
    </style:style>
    <style:style style:name="P522_0" style:parent-style-name="Standard" style:family="paragraph">
      <style:paragraph-properties fo:line-height="100%" fo:text-align="justify" fo:margin-left="0.693cm" fo:margin-right="0cm" fo:text-indent="-0.693cm" fo:margin-top="0.176cm" fo:margin-bottom="0cm" fo:background-color="transparent" fo:border="none" style:shadow="none" style:text-autospace="none" style:vertical-align="auto" style:snap-to-layout-grid="true"/>
    </style:style>
    <style:style style:name="T479" style:family="text">
      <style:text-properties fo:color="#000000" style:text-outline="false" style:text-line-through-style="solid" style:text-position="0% 100%" style:font-name="-윤고딕110" style:font-name-asian="-윤고딕110" style:font-name-complex="-윤고딕310" fo:font-family="-윤고딕110" style:font-family-asian="-윤고딕110" style:font-family-complex="-윤고딕310" fo:font-size="9.00pt" style:font-size-asian="9.00pt" style:font-size-complex="9.00pt" fo:letter-spacing="-0.9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95%"/>
    </style:style>
    <style:style style:name="T470" style:family="text">
      <style:text-properties fo:color="#000000" style:text-outline="false" style:text-line-through-style="solid" style:text-position="0% 100%" style:font-name="-윤고딕110" style:font-name-asian="-윤고딕110" style:font-name-complex="-윤고딕310" fo:font-family="-윤고딕110" style:font-family-asian="-윤고딕110" style:font-family-complex="-윤고딕310" fo:font-size="9.00pt" style:font-size-asian="9.00pt" style:font-size-complex="9.00pt" fo:letter-spacing="-0.36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95%"/>
    </style:style>
    <style:style style:name="P523_0" style:parent-style-name="Standard" style:family="paragraph">
      <style:paragraph-properties fo:line-height="100%" fo:text-align="justify" fo:margin-left="0.562cm" fo:margin-right="0cm" fo:text-indent="-0.562cm" fo:margin-top="0.176cm" fo:margin-bottom="0cm" fo:background-color="transparent" fo:border="none" style:shadow="none" style:text-autospace="none" style:vertical-align="auto" style:snap-to-layout-grid="true"/>
    </style:style>
    <style:style style:name="P524_0" style:parent-style-name="Standard" style:family="paragraph">
      <style:paragraph-properties fo:line-height="100%" fo:text-align="justify" fo:margin-left="0.794cm" fo:margin-right="0cm" fo:text-indent="-0.794cm" fo:margin-top="0.176cm" fo:margin-bottom="0cm" fo:background-color="transparent" fo:border="none" style:shadow="none" style:text-autospace="none" style:vertical-align="auto" style:snap-to-layout-grid="true"/>
    </style:style>
    <style:style style:name="T481" style:family="text">
      <style:text-properties fo:color="#000000" style:text-outline="false" style:text-line-through-style="solid" style:text-position="0% 100%" style:font-name="-윤고딕110" style:font-name-asian="-윤고딕110" style:font-name-complex="-윤고딕310" fo:font-family="-윤고딕110" style:font-family-asian="-윤고딕110" style:font-family-complex="-윤고딕310" fo:font-size="9.00pt" style:font-size-asian="9.00pt" style:font-size-complex="9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95%"/>
    </style:style>
    <style:style style:name="P525_0" style:parent-style-name="Standard" style:family="paragraph">
      <style:paragraph-properties fo:line-height="100%" fo:text-align="center" fo:margin-left="0.749cm" fo:margin-right="0cm" fo:text-indent="-0.749cm" fo:margin-top="0.176cm" fo:margin-bottom="0cm" fo:background-color="transparent" fo:border="none" style:shadow="none" style:text-autospace="none" style:vertical-align="auto" style:snap-to-layout-grid="true"/>
    </style:style>
    <style:style style:name="T463" style:family="text">
      <style:text-properties fo:color="#000000" style:text-outline="false" style:text-line-through-style="solid" style:text-position="0% 100%" style:font-name="-윤고딕110" style:font-name-asian="-윤고딕110" style:font-name-complex="-윤고딕310" fo:font-family="-윤고딕110" style:font-family-asian="-윤고딕110" style:font-family-complex="-윤고딕310" fo:font-size="10.00pt" style:font-size-asian="10.00pt" style:font-size-complex="10.00pt" fo:letter-spacing="-0.8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95%"/>
    </style:style>
    <style:style style:name="Table45" style:family="table">
      <style:table-properties style:width="16.641cm" table:align="left" fo:margin="0cm" style:shadow="none" style:may-break-between-rows="true" table:border-model="collapsing"/>
    </style:style>
    <style:style style:name="Table45.A" style:family="table-column">
      <style:table-column-properties style:column-width="5.219cm"/>
    </style:style>
    <style:style style:name="Table45.B" style:family="table-column">
      <style:table-column-properties style:column-width="4.198cm"/>
    </style:style>
    <style:style style:name="Table45.C" style:family="table-column">
      <style:table-column-properties style:column-width="4.293cm"/>
    </style:style>
    <style:style style:name="Table45.D" style:family="table-column">
      <style:table-column-properties style:column-width="2.930cm"/>
    </style:style>
    <style:style style:name="Table45.1" style:family="table-row">
      <style:table-row-properties style:min-row-height="13.65pt" fo:keep-together="auto"/>
    </style:style>
    <style:style style:name="Table45.A1" style:family="table-cell">
      <style:table-cell-properties style:vertical-align="middle" style:shadow="none" fo:background-color="#f0f0f0" fo:border="0.012cm solid #000000" fo:padding-top="0.050cm" fo:padding-bottom="0.050cm" fo:padding-left="0.100cm" fo:padding-right="0.100cm"/>
    </style:style>
    <style:style style:name="Table45.B1" style:family="table-cell">
      <style:table-cell-properties style:vertical-align="middle" style:shadow="none" fo:background-color="#f0f0f0" fo:border="0.012cm solid #000000" fo:padding-top="0.050cm" fo:padding-bottom="0.050cm" fo:padding-left="0.100cm" fo:padding-right="0.100cm"/>
    </style:style>
    <style:style style:name="Table45.C1" style:family="table-cell">
      <style:table-cell-properties style:vertical-align="middle" style:shadow="none" fo:background-color="#f0f0f0" fo:border="0.012cm solid #000000" fo:padding-top="0.050cm" fo:padding-bottom="0.050cm" fo:padding-left="0.100cm" fo:padding-right="0.100cm"/>
    </style:style>
    <style:style style:name="Table45.D1" style:family="table-cell">
      <style:table-cell-properties style:vertical-align="middle" style:shadow="none" fo:background-color="#f0f0f0" fo:border="0.012cm solid #000000" fo:padding-top="0.050cm" fo:padding-bottom="0.050cm" fo:padding-left="0.100cm" fo:padding-right="0.100cm"/>
    </style:style>
    <style:style style:name="Table45.2" style:family="table-row">
      <style:table-row-properties style:min-row-height="40.05pt" fo:keep-together="auto"/>
    </style:style>
    <style:style style:name="Table45.A2" style:family="table-cell">
      <style:table-cell-properties style:vertical-align="middle" style:shadow="none" fo:border="0.012cm solid #000000" fo:padding-top="0.050cm" fo:padding-bottom="0.050cm" fo:padding-left="0.100cm" fo:padding-right="0.100cm"/>
    </style:style>
    <style:style style:name="Table45.B2" style:family="table-cell">
      <style:table-cell-properties style:vertical-align="middle" style:shadow="none" fo:border="0.012cm solid #000000" fo:padding-top="0.050cm" fo:padding-bottom="0.050cm" fo:padding-left="0.100cm" fo:padding-right="0.100cm"/>
    </style:style>
    <style:style style:name="Table45.C2" style:family="table-cell">
      <style:table-cell-properties style:vertical-align="middle" style:shadow="none" fo:border="0.012cm solid #000000" fo:padding-top="0.050cm" fo:padding-bottom="0.050cm" fo:padding-left="0.100cm" fo:padding-right="0.100cm"/>
    </style:style>
    <style:style style:name="Table45.D2" style:family="table-cell">
      <style:table-cell-properties style:vertical-align="middle" style:shadow="none" fo:border="0.012cm solid #000000" fo:padding-top="0.050cm" fo:padding-bottom="0.050cm" fo:padding-left="0.100cm" fo:padding-right="0.100cm"/>
    </style:style>
    <style:style style:name="P526_0" style:parent-style-name="Standard" style:family="paragraph">
      <style:paragraph-properties fo:line-height="100%" fo:text-align="justify" fo:margin-left="0.342cm" fo:margin-right="0cm" fo:text-indent="-0.342cm" fo:margin-top="0.176cm" fo:margin-bottom="0cm" fo:background-color="transparent" fo:border="none" style:shadow="none" style:text-autospace="none" style:vertical-align="auto" style:snap-to-layout-grid="true"/>
    </style:style>
    <style:style style:name="T483" style:family="text">
      <style:text-properties fo:color="#000000" style:text-outline="false" style:text-line-through-style="solid" style:text-position="0% 100%" style:font-name="Yoon가변 윤고딕 120_TT" style:font-name-asian="Yoon가변 윤고딕 120_TT" style:font-name-complex="Yoon가변 윤고딕 120_TT" fo:font-family="Yoon가변 윤고딕 120_TT" style:font-family-asian="Yoon가변 윤고딕 120_TT" style:font-family-complex="Yoon가변 윤고딕 120_TT" fo:font-size="9.00pt" style:font-size-asian="9.00pt" style:font-size-complex="9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472" style:family="text">
      <style:text-properties fo:color="#000000" style:text-outline="false" style:text-line-through-style="solid" style:text-position="0% 100%" style:font-name="Yoon가변 윤고딕 120_TT" style:font-name-asian="Yoon가변 윤고딕 120_TT" style:font-name-complex="Yoon가변 윤고딕 120_TT" fo:font-family="Yoon가변 윤고딕 120_TT" style:font-family-asian="Yoon가변 윤고딕 120_TT" style:font-family-complex="Yoon가변 윤고딕 120_TT" fo:font-size="8.00pt" style:font-size-asian="8.00pt" style:font-size-complex="8.00pt" fo:letter-spacing="-0.16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85%"/>
    </style:style>
    <style:style style:name="T473" style:family="text">
      <style:text-properties fo:color="#000000" style:text-outline="false" style:text-line-through-style="solid" style:text-position="0% 100%" style:font-name="Yoon가변 윤고딕 120_TT" style:font-name-asian="Yoon가변 윤고딕 120_TT" style:font-name-complex="Yoon가변 윤고딕 120_TT" fo:font-family="Yoon가변 윤고딕 120_TT" style:font-family-asian="Yoon가변 윤고딕 120_TT" style:font-family-complex="Yoon가변 윤고딕 120_TT" fo:font-size="8.00pt" style:font-size-asian="8.00pt" style:font-size-complex="8.00pt" fo:letter-spacing="-0.16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85%"/>
    </style:style>
    <style:style style:name="P527_0" style:parent-style-name="Standard" style:family="paragraph">
      <style:paragraph-properties fo:line-height="85%" fo:text-align="start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P528_0" style:parent-style-name="Standard" style:family="paragraph">
      <style:paragraph-properties fo:line-height="85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201" style:family="text">
      <style:text-properties fo:color="#000000" style:text-outline="false" style:text-line-through-style="solid" style:text-position="0% 100%" style:font-name="HCI Poppy" style:font-name-asian="휴먼명조" style:font-name-complex="함초롬바탕" fo:font-family="HCI Poppy" style:font-family-asian="휴먼명조" style:font-family-complex="함초롬바탕" fo:font-size="13.00pt" style:font-size-asian="13.00pt" style:font-size-complex="13.00pt" fo:letter-spacing="0.26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529_0" style:parent-style-name="Standard" style:family="paragraph">
      <style:paragraph-properties fo:line-height="117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202" style:family="text">
      <style:text-properties fo:color="#000000" style:text-outline="false" style:text-line-through-style="solid" style:text-position="0% 100%" style:font-name="HCI Poppy" style:font-name-asian="휴먼명조" style:font-name-complex="함초롬바탕" fo:font-family="HCI Poppy" style:font-family-asian="휴먼명조" style:font-family-complex="함초롬바탕" fo:font-size="10.00pt" style:font-size-asian="10.00pt" style:font-size-complex="10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530_0" style:parent-style-name="Standard" style:family="paragraph">
      <style:paragraph-properties fo:line-height="117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P43_0" style:parent-style-name="Standard" style:family="paragraph">
      <style:paragraph-properties fo:line-height="130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P41_0" style:parent-style-name="Standard" style:family="paragraph">
      <style:paragraph-properties fo:line-height="160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203" style:family="text">
      <style:text-properties fo:color="#000000" style:text-outline="false" style:text-line-through-style="solid" style:text-position="0% 100%" style:font-name="HCI Poppy" style:font-name-asian="휴먼명조" style:font-name-complex="함초롬바탕" fo:font-family="HCI Poppy" style:font-family-asian="휴먼명조" style:font-family-complex="함초롬바탕" fo:font-size="10.00pt" style:font-size-asian="10.00pt" style:font-size-complex="10.00pt" fo:letter-spacing="0.00pt" fo:language="en" style:language-asian="ko" fo:country="US" style:country-asian="KR" fo:font-style="italic" style:font-style-asian="italic" style:font-style-complex="italic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531_0" style:parent-style-name="Standard" style:family="paragraph">
      <style:paragraph-properties fo:line-height="95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204" style:family="text">
      <style:text-properties fo:color="#000000" style:text-outline="false" style:text-line-through-style="solid" style:text-position="0% 100%" style:font-name="HCI Poppy" style:font-name-asian="휴먼명조" style:font-name-complex="함초롬바탕" fo:font-family="HCI Poppy" style:font-family-asian="휴먼명조" style:font-family-complex="함초롬바탕" fo:font-size="10.00pt" style:font-size-asian="10.00pt" style:font-size-complex="10.00pt" fo:letter-spacing="-2.50pt" fo:language="en" style:language-asian="ko" fo:country="US" style:country-asian="KR" fo:font-style="italic" style:font-style-asian="italic" style:font-style-complex="italic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57_0" style:parent-style-name="Standard" style:family="paragraph">
      <style:paragraph-properties fo:line-height="130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1" style:family="text">
      <style:text-properties fo:color="#000000" style:text-outline="false" style:text-line-through-style="solid" style:text-position="0% 100%" style:font-name="HCI Poppy" style:font-name-asian="휴먼명조" style:font-name-complex="함초롬바탕" fo:font-family="HCI Poppy" style:font-family-asian="휴먼명조" style:font-family-complex="함초롬바탕" fo:font-size="13.00pt" style:font-size-asian="13.00pt" style:font-size-complex="13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532_0" style:parent-style-name="Standard" style:family="paragraph">
      <style:paragraph-properties fo:line-height="88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P533_0" style:parent-style-name="Standard" style:family="paragraph">
      <style:paragraph-properties fo:line-height="80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205" style:family="text">
      <style:text-properties fo:color="#000000" style:text-outline="false" style:text-line-through-style="solid" style:text-position="0% 100%" style:font-name="HCI Poppy" style:font-name-asian="휴먼명조" style:font-name-complex="함초롬바탕" fo:font-family="HCI Poppy" style:font-family-asian="휴먼명조" style:font-family-complex="함초롬바탕" fo:font-size="12.00pt" style:font-size-asian="12.00pt" style:font-size-complex="12.00pt" fo:letter-spacing="-1.68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534_0" style:parent-style-name="Standard" style:family="paragraph">
      <style:paragraph-properties fo:line-height="80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207" style:family="text">
      <style:text-properties fo:color="#000000" style:text-outline="false" style:text-line-through-style="solid" style:text-position="0% 100%" style:font-name="한양견고딕" style:font-name-asian="한양견고딕" style:font-name-complex="한양중고딕" fo:font-family="한양견고딕" style:font-family-asian="한양견고딕" style:font-family-complex="한양중고딕" fo:font-size="23.00pt" style:font-size-asian="23.00pt" style:font-size-complex="23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535_0" style:parent-style-name="Standard" style:family="paragraph">
      <style:paragraph-properties fo:line-height="109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P158_0" style:parent-style-name="Standard" style:family="paragraph">
      <style:paragraph-properties fo:line-height="110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P201_0" style:parent-style-name="Standard" style:family="paragraph">
      <style:paragraph-properties fo:line-height="150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60" style:family="text">
      <style:text-properties fo:color="#000000" style:text-outline="false" style:text-line-through-style="solid" style:text-position="0% 100%" style:font-name="HCI Poppy" style:font-name-asian="휴먼명조" style:font-name-complex="함초롬바탕" fo:font-family="HCI Poppy" style:font-family-asian="휴먼명조" style:font-family-complex="함초롬바탕" fo:font-size="11.00pt" style:font-size-asian="11.00pt" style:font-size-complex="11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209" style:family="text">
      <style:text-properties fo:color="#000000" style:text-outline="false" style:text-line-through-style="solid" style:text-position="0% 100%" style:font-name="HCI Poppy" style:font-name-asian="휴먼명조" style:font-name-complex="함초롬바탕" fo:font-family="HCI Poppy" style:font-family-asian="휴먼명조" style:font-family-complex="함초롬바탕" fo:font-size="11.00pt" style:font-size-asian="11.00pt" style:font-size-complex="11.00pt" fo:letter-spacing="-0.44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536_0" style:parent-style-name="Standard" style:family="paragraph">
      <style:paragraph-properties fo:line-height="89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P537_0" style:parent-style-name="Standard" style:family="paragraph">
      <style:paragraph-properties fo:line-height="109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P538_0" style:parent-style-name="Standard" style:family="paragraph">
      <style:paragraph-properties fo:line-height="109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P159_0" style:parent-style-name="Standard" style:family="paragraph">
      <style:paragraph-properties fo:line-height="150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210" style:family="text">
      <style:text-properties fo:color="#000000" style:text-outline="false" style:text-line-through-style="solid" style:text-position="0% 100%" style:font-name="HCI Poppy" style:font-name-asian="휴먼명조" style:font-name-complex="함초롬바탕" fo:font-family="HCI Poppy" style:font-family-asian="휴먼명조" style:font-family-complex="함초롬바탕" fo:font-size="11.00pt" style:font-size-asian="11.00pt" style:font-size-complex="11.00pt" fo:letter-spacing="-1.76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539_0" style:parent-style-name="Standard" style:family="paragraph">
      <style:paragraph-properties fo:line-height="89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P540_0" style:parent-style-name="Standard" style:family="paragraph">
      <style:paragraph-properties fo:line-height="109%" fo:text-align="end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215" style:family="text">
      <style:text-properties fo:color="#000000" style:text-outline="false" style:text-line-through-style="solid" style:text-position="0% 100%" style:font-name="휴먼명조" style:font-name-asian="휴먼명조" style:font-name-complex="휴먼명조" fo:font-family="휴먼명조" style:font-family-asian="휴먼명조" style:font-family-complex="휴먼명조" fo:font-size="9.00pt" style:font-size-asian="9.00pt" style:font-size-complex="9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216" style:family="text">
      <style:text-properties fo:color="#ff0000" style:text-outline="false" style:text-line-through-style="solid" style:text-position="0% 100%" style:font-name="휴먼명조" style:font-name-asian="휴먼명조" style:font-name-complex="휴먼명조" fo:font-family="휴먼명조" style:font-family-asian="휴먼명조" style:font-family-complex="휴먼명조" fo:font-size="9.00pt" style:font-size-asian="9.00pt" style:font-size-complex="9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217" style:family="text">
      <style:text-properties fo:color="#000000" style:text-outline="false" style:text-line-through-style="solid" style:text-position="0% 100%" style:font-name="휴먼명조" style:font-name-asian="휴먼명조" style:font-name-complex="휴먼명조" fo:font-family="휴먼명조" style:font-family-asian="휴먼명조" style:font-family-complex="휴먼명조" fo:font-size="20.00pt" style:font-size-asian="20.00pt" style:font-size-complex="20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T218" style:family="text">
      <style:text-properties fo:color="#000000" style:text-outline="false" style:text-line-through-style="solid" style:text-position="0% 100%" style:font-name="휴먼명조" style:font-name-asian="휴먼명조" style:font-name-complex="휴먼명조" fo:font-family="휴먼명조" style:font-family-asian="휴먼명조" style:font-family-complex="휴먼명조" fo:font-size="10.00pt" style:font-size-asian="10.00pt" style:font-size-complex="10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219" style:family="text">
      <style:text-properties fo:color="#000000" style:text-outline="false" style:text-line-through-style="solid" style:text-position="0% 100%" style:font-name="한양중고딕" style:font-name-asian="한양중고딕" style:font-name-complex="한양중고딕" fo:font-family="한양중고딕" style:font-family-asian="한양중고딕" style:font-family-complex="한양중고딕" fo:font-size="9.00pt" style:font-size-asian="9.00pt" style:font-size-complex="9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T152" style:family="text">
      <style:text-properties fo:color="#000000" style:text-outline="false" style:text-line-through-style="solid" style:text-position="0% 100%" style:font-name="한양중고딕" style:font-name-asian="한양중고딕" style:font-name-complex="한양중고딕" fo:font-family="한양중고딕" style:font-family-asian="한양중고딕" style:font-family-complex="한양중고딕" fo:font-size="9.00pt" style:font-size-asian="9.00pt" style:font-size-complex="9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220" style:family="text">
      <style:text-properties fo:color="#000000" style:text-outline="false" style:text-line-through-style="solid" style:text-position="0% 100%" style:font-name="한양중고딕" style:font-name-asian="한양중고딕" style:font-name-complex="한양중고딕" fo:font-family="한양중고딕" style:font-family-asian="한양중고딕" style:font-family-complex="한양중고딕" fo:font-size="9.00pt" style:font-size-asian="9.00pt" style:font-size-complex="9.00pt" fo:letter-spacing="-0.63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228_0" style:parent-style-name="Standard" style:family="paragraph">
      <style:paragraph-properties fo:line-height="120%" fo:text-align="justify" fo:margin-left="0.530cm" fo:margin-right="0cm" fo:text-indent="-0.530cm" fo:margin-top="0cm" fo:margin-bottom="0cm" fo:background-color="transparent" fo:border="none" style:shadow="none" style:text-autospace="none" style:vertical-align="auto" style:snap-to-layout-grid="true"/>
    </style:style>
    <style:style style:name="T221" style:family="text">
      <style:text-properties fo:color="#000000" style:text-outline="false" style:text-line-through-style="solid" style:text-position="0% 100%" style:font-name="휴먼명조" style:font-name-asian="휴먼명조" style:font-name-complex="휴먼명조" fo:font-family="휴먼명조" style:font-family-asian="휴먼명조" style:font-family-complex="휴먼명조" fo:font-size="11.00pt" style:font-size-asian="11.00pt" style:font-size-complex="11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541_0" style:parent-style-name="Standard" style:family="paragraph">
      <style:paragraph-properties fo:line-height="117%" fo:text-align="justify" fo:margin-left="0.198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223" style:family="text">
      <style:text-properties fo:color="#000000" style:text-outline="false" style:text-line-through-style="solid" style:text-position="0% 100%" style:font-name="휴먼명조" style:font-name-asian="휴먼명조" style:font-name-complex="휴먼명조" fo:font-family="휴먼명조" style:font-family-asian="휴먼명조" style:font-family-complex="휴먼명조" fo:font-size="11.00pt" style:font-size-asian="11.00pt" style:font-size-complex="11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T224" style:family="text">
      <style:text-properties fo:color="#000000" style:text-outline="false" style:text-line-through-style="solid" style:text-position="0% 100%" style:font-name="휴먼명조" style:font-name-asian="휴먼명조" style:font-name-complex="휴먼명조" fo:font-family="휴먼명조" style:font-family-asian="휴먼명조" style:font-family-complex="휴먼명조" fo:font-size="11.00pt" style:font-size-asian="11.00pt" style:font-size-complex="11.00pt" fo:letter-spacing="-0.55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T225" style:family="text">
      <style:text-properties fo:color="#000000" style:text-outline="false" style:text-line-through-style="solid" style:text-position="0% 100%" style:font-name="휴먼명조" style:font-name-asian="휴먼명조" style:font-name-complex="휴먼명조" fo:font-family="휴먼명조" style:font-family-asian="휴먼명조" style:font-family-complex="휴먼명조" fo:font-size="10.00pt" style:font-size-asian="10.00pt" style:font-size-complex="10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T227" style:family="text">
      <style:text-properties fo:color="#000000" style:text-outline="false" style:text-line-through-style="solid" style:text-position="0% 100%" style:font-name="휴먼명조" style:font-name-asian="휴먼명조" style:font-name-complex="휴먼명조" fo:font-family="휴먼명조" style:font-family-asian="휴먼명조" style:font-family-complex="휴먼명조" fo:font-size="5.00pt" style:font-size-asian="5.00pt" style:font-size-complex="5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542_0" style:parent-style-name="Standard" style:family="paragraph">
      <style:paragraph-properties fo:line-height="88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able61" style:family="table">
      <style:table-properties style:width="16.641cm" table:align="left" fo:margin="0cm" style:shadow="none" style:may-break-between-rows="true" table:border-model="collapsing"/>
    </style:style>
    <style:style style:name="Table61.A" style:family="table-column">
      <style:table-column-properties style:column-width="5.219cm"/>
    </style:style>
    <style:style style:name="Table61.B" style:family="table-column">
      <style:table-column-properties style:column-width="4.198cm"/>
    </style:style>
    <style:style style:name="Table61.C" style:family="table-column">
      <style:table-column-properties style:column-width="4.293cm"/>
    </style:style>
    <style:style style:name="Table61.D" style:family="table-column">
      <style:table-column-properties style:column-width="2.930cm"/>
    </style:style>
    <style:style style:name="Table61.1" style:family="table-row">
      <style:table-row-properties style:min-row-height="13.65pt" fo:keep-together="auto"/>
    </style:style>
    <style:style style:name="Table61.A1" style:family="table-cell">
      <style:table-cell-properties style:vertical-align="middle" style:shadow="none" fo:background-color="#f0f0f0" fo:border="0.012cm solid #000000" fo:padding-top="0.050cm" fo:padding-bottom="0.050cm" fo:padding-left="0.100cm" fo:padding-right="0.100cm"/>
    </style:style>
    <style:style style:name="Table61.B1" style:family="table-cell">
      <style:table-cell-properties style:vertical-align="middle" style:shadow="none" fo:background-color="#f0f0f0" fo:border="0.012cm solid #000000" fo:padding-top="0.050cm" fo:padding-bottom="0.050cm" fo:padding-left="0.100cm" fo:padding-right="0.100cm"/>
    </style:style>
    <style:style style:name="Table61.C1" style:family="table-cell">
      <style:table-cell-properties style:vertical-align="middle" style:shadow="none" fo:background-color="#f0f0f0" fo:border="0.012cm solid #000000" fo:padding-top="0.050cm" fo:padding-bottom="0.050cm" fo:padding-left="0.100cm" fo:padding-right="0.100cm"/>
    </style:style>
    <style:style style:name="Table61.D1" style:family="table-cell">
      <style:table-cell-properties style:vertical-align="middle" style:shadow="none" fo:background-color="#f0f0f0" fo:border="0.012cm solid #000000" fo:padding-top="0.050cm" fo:padding-bottom="0.050cm" fo:padding-left="0.100cm" fo:padding-right="0.100cm"/>
    </style:style>
    <style:style style:name="Table61.2" style:family="table-row">
      <style:table-row-properties style:min-row-height="40.05pt" fo:keep-together="auto"/>
    </style:style>
    <style:style style:name="Table61.A2" style:family="table-cell">
      <style:table-cell-properties style:vertical-align="middle" style:shadow="none" fo:border="0.012cm solid #000000" fo:padding-top="0.050cm" fo:padding-bottom="0.050cm" fo:padding-left="0.100cm" fo:padding-right="0.100cm"/>
    </style:style>
    <style:style style:name="Table61.B2" style:family="table-cell">
      <style:table-cell-properties style:vertical-align="middle" style:shadow="none" fo:border="0.012cm solid #000000" fo:padding-top="0.050cm" fo:padding-bottom="0.050cm" fo:padding-left="0.100cm" fo:padding-right="0.100cm"/>
    </style:style>
    <style:style style:name="Table61.C2" style:family="table-cell">
      <style:table-cell-properties style:vertical-align="middle" style:shadow="none" fo:border="0.012cm solid #000000" fo:padding-top="0.050cm" fo:padding-bottom="0.050cm" fo:padding-left="0.100cm" fo:padding-right="0.100cm"/>
    </style:style>
    <style:style style:name="Table61.D2" style:family="table-cell">
      <style:table-cell-properties style:vertical-align="middle" style:shadow="none" fo:border="0.012cm solid #000000" fo:padding-top="0.050cm" fo:padding-bottom="0.050cm" fo:padding-left="0.100cm" fo:padding-right="0.100cm"/>
    </style:style>
    <style:style style:name="T240" style:family="text">
      <style:text-properties fo:color="#000000" style:text-outline="false" style:text-line-through-style="solid" style:text-position="0% 100%" style:font-name="HCI Poppy" style:font-name-asian="휴먼명조" style:font-name-complex="함초롬바탕" fo:font-family="HCI Poppy" style:font-family-asian="휴먼명조" style:font-family-complex="함초롬바탕" fo:font-size="13.00pt" style:font-size-asian="13.00pt" style:font-size-complex="13.00pt" fo:letter-spacing="-0.65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241" style:family="text">
      <style:text-properties fo:color="#000000" style:text-outline="false" style:text-line-through-style="solid" style:text-position="0% 100%" style:font-name="HCI Poppy" style:font-name-asian="휴먼명조" style:font-name-complex="함초롬바탕" fo:font-family="HCI Poppy" style:font-family-asian="휴먼명조" style:font-family-complex="함초롬바탕" fo:font-size="13.00pt" style:font-size-asian="13.00pt" style:font-size-complex="13.00pt" fo:letter-spacing="-0.65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ableinfakeframe_gr0" style:parent-style-name="Frame" style:family="graphic">
      <style:graphic-properties fo:min-width="16.301cm" fo:min-height="7.130cm" fo:margin-left="0.100cm" fo:margin-right="0.100cm" fo:margin-top="0.100cm" fo:margin-bottom="0.100cm" fo:margin="0.100cm" style:horizontal-pos="from-left" style:horizontal-rel="paragraph" style:vertical-pos="from-top" style:vertical-rel="paragraph" fo:border="none" fo:padding="0cm" style:wrap="none" style:run-through="foreground" draw:fill="none"/>
    </style:style>
    <style:style style:name="gr1" style:parent-style-name="graphic" style:family="graphic">
      <style:graphic-properties svg:stroke-width="0cm" svg:stroke-color="#000000" svg:stroke-linecap="round" draw:color-mode="standard" draw:luminance="0%" draw:contrast="0%" fo:margin-left="0cm" fo:margin-right="0cm" fo:margin-top="0cm" fo:margin-bottom="0cm" style:horizontal-pos="from-left" style:horizontal-rel="paragraph" style:vertical-pos="from-top" style:vertical-rel="paragraph" fo:padding-top="0cm" fo:padding-bottom="0cm" fo:padding-left="0cm" fo:padding-right="0cm" style:wrap="none" style:run-through="foreground" fo:clip="rect(0cm, 0cm, 0cm, 0cm)"/>
    </style:style>
    <style:style style:name="gr3" style:family="graphic">
      <style:graphic-properties draw:stroke="solid" svg:stroke-width="0.030cm" svg:stroke-color="#315f97" draw:stroke-linejoin="miter" svg:stroke-linecap="square" draw:textarea-vertical-align="middle" draw:textarea-horizontal-align="justify" fo:wrap-option="wrap" draw:shadow="hidden" fo:margin-left="0cm" fo:margin-right="0cm" fo:margin-top="0cm" fo:margin-bottom="0cm" style:horizontal-pos="from-left" style:horizontal-rel="paragraph" style:vertical-pos="from-top" style:vertical-rel="paragraph" fo:padding-top="0.300cm" fo:padding-bottom="0.300cm" fo:padding-left="1.000cm" fo:padding-right="1.000cm" style:wrap="none" style:run-through="foreground" draw:fill="none"/>
    </style:style>
    <style:style style:name="tableinfakeframe_gr4" style:parent-style-name="Frame" style:family="graphic">
      <style:graphic-properties fo:min-width="16.401cm" fo:min-height="22.463cm" fo:margin-left="0.100cm" fo:margin-right="0.100cm" fo:margin-top="0.100cm" fo:margin-bottom="0.100cm" fo:margin="0.100cm" style:horizontal-pos="from-left" style:horizontal-rel="paragraph" style:vertical-pos="from-top" style:vertical-rel="paragraph" fo:border="none" fo:padding="0cm" style:wrap="none" style:run-through="foreground" draw:fill="none"/>
    </style:style>
    <style:style style:name="tableinfakeframe_gr5" style:parent-style-name="Frame" style:family="graphic">
      <style:graphic-properties fo:min-width="4.718cm" fo:min-height="1.063cm" fo:margin-left="0.049cm" fo:margin-right="0.049cm" fo:margin-top="0.049cm" fo:margin-bottom="0.049cm" fo:margin="0.049cm" style:horizontal-pos="from-left" style:horizontal-rel="frame-content" style:vertical-pos="from-top" style:vertical-rel="paragraph" fo:border="none" fo:padding="0cm" style:wrap="none" style:run-through="foreground" draw:fill="none"/>
    </style:style>
    <style:style style:name="tableinfakeframe_gr6" style:parent-style-name="Frame" style:family="graphic">
      <style:graphic-properties fo:min-width="16.675cm" fo:min-height="6.786cm" fo:margin-left="0.050cm" fo:margin-right="0.050cm" fo:margin-top="0.050cm" fo:margin-bottom="0.050cm" fo:margin="0.050cm" style:horizontal-pos="from-left" style:horizontal-rel="paragraph" style:vertical-pos="from-top" style:vertical-rel="paragraph" fo:border="none" fo:padding="0cm" style:wrap="none" style:run-through="foreground" draw:fill="none"/>
    </style:style>
    <style:style style:name="tableinfakeframe_gr7" style:parent-style-name="Frame" style:family="graphic">
      <style:graphic-properties fo:min-width="16.868cm" fo:min-height="3.755cm" fo:margin-left="0.050cm" fo:margin-right="0.050cm" fo:margin-top="0.050cm" fo:margin-bottom="0.050cm" fo:margin="0.050cm" style:horizontal-pos="from-left" style:horizontal-rel="paragraph" style:vertical-pos="from-top" style:vertical-rel="paragraph" fo:border="none" fo:padding="0cm" style:wrap="none" style:run-through="foreground" draw:fill="none"/>
    </style:style>
    <style:style style:name="tableinfakeframe_gr8" style:parent-style-name="Frame" style:family="graphic">
      <style:graphic-properties fo:min-width="7.613cm" fo:min-height="1.063cm" fo:margin-left="0.049cm" fo:margin-right="0.049cm" fo:margin-top="0.049cm" fo:margin-bottom="0.049cm" fo:margin="0.049cm" style:horizontal-pos="from-left" style:horizontal-rel="frame-content" style:vertical-pos="from-top" style:vertical-rel="paragraph" fo:border="none" fo:padding="0cm" style:wrap="none" style:run-through="foreground" draw:fill="none"/>
    </style:style>
    <style:style style:name="tableinfakeframe_gr9" style:parent-style-name="Frame" style:family="graphic">
      <style:graphic-properties fo:min-width="16.676cm" fo:min-height="2.060cm" fo:margin-left="0.050cm" fo:margin-right="0.050cm" fo:margin-top="0.050cm" fo:margin-bottom="0.050cm" fo:margin="0.050cm" style:horizontal-pos="from-left" style:horizontal-rel="paragraph" style:vertical-pos="from-top" style:vertical-rel="paragraph" fo:border="none" fo:padding="0cm" style:wrap="none" style:run-through="foreground" draw:fill="none"/>
    </style:style>
    <style:style style:name="tableinfakeframe_gr10" style:parent-style-name="Frame" style:family="graphic">
      <style:graphic-properties fo:min-width="16.657cm" fo:min-height="5.450cm" fo:margin-left="0.050cm" fo:margin-right="0.050cm" fo:margin-top="0.050cm" fo:margin-bottom="0.050cm" fo:margin="0.050cm" style:horizontal-pos="from-left" style:horizontal-rel="paragraph" style:vertical-pos="from-top" style:vertical-rel="paragraph" fo:border="none" fo:padding="0cm" style:wrap="none" style:run-through="foreground" draw:fill="none"/>
    </style:style>
    <style:style style:name="tableinfakeframe_gr11" style:parent-style-name="Frame" style:family="graphic">
      <style:graphic-properties fo:min-width="16.891cm" fo:min-height="6.347cm" fo:margin-left="0.050cm" fo:margin-right="0.050cm" fo:margin-top="0.050cm" fo:margin-bottom="0.050cm" fo:margin="0.050cm" style:horizontal-pos="from-left" style:horizontal-rel="frame-content" style:vertical-pos="from-top" style:vertical-rel="paragraph" fo:border="none" fo:padding="0cm" style:wrap="none" style:run-through="foreground" draw:fill="none"/>
    </style:style>
    <style:style style:name="tableinfakeframe_gr12" style:parent-style-name="Frame" style:family="graphic">
      <style:graphic-properties fo:min-width="16.891cm" fo:min-height="14.436cm" fo:margin-left="0.050cm" fo:margin-right="0.050cm" fo:margin-top="0.050cm" fo:margin-bottom="0.050cm" fo:margin="0.050cm" style:horizontal-pos="from-left" style:horizontal-rel="frame-content" style:vertical-pos="from-top" style:vertical-rel="paragraph" fo:border="none" fo:padding="0cm" style:wrap="none" style:run-through="foreground" draw:fill="none"/>
    </style:style>
    <style:style style:name="tableinfakeframe_gr13" style:parent-style-name="Frame" style:family="graphic">
      <style:graphic-properties fo:min-width="16.801cm" fo:min-height="3.154cm" fo:margin-left="0.100cm" fo:margin-right="0.100cm" fo:margin-top="0.100cm" fo:margin-bottom="0.100cm" fo:margin="0.100cm" style:horizontal-pos="from-left" style:horizontal-rel="paragraph" style:vertical-pos="from-top" style:vertical-rel="paragraph" fo:border="none" fo:padding="0cm" style:wrap="none" style:run-through="foreground" draw:fill="none"/>
    </style:style>
    <style:style style:name="tableinfakeframe_gr14" style:parent-style-name="Frame" style:family="graphic">
      <style:graphic-properties fo:min-width="16.314cm" fo:min-height="3.973cm" fo:margin-left="0cm" fo:margin-right="0cm" fo:margin-top="0cm" fo:margin-bottom="0cm" fo:margin="0cm" style:horizontal-pos="from-left" style:horizontal-rel="paragraph" style:vertical-pos="from-top" style:vertical-rel="paragraph" fo:border="none" fo:padding="0cm" style:wrap="none" style:run-through="foreground" draw:fill="none"/>
    </style:style>
    <style:style style:name="tableinfakeframe_gr15" style:parent-style-name="Frame" style:family="graphic">
      <style:graphic-properties fo:min-width="16.500cm" fo:min-height="5.564cm" fo:margin-left="0.100cm" fo:margin-right="0.100cm" fo:margin-top="0.100cm" fo:margin-bottom="0.100cm" fo:margin="0.100cm" style:horizontal-pos="from-left" style:horizontal-rel="paragraph" style:vertical-pos="from-top" style:vertical-rel="paragraph" fo:border="none" fo:padding="0cm" style:wrap="none" style:run-through="foreground" draw:fill="none"/>
    </style:style>
    <style:style style:name="tableinfakeframe_gr16" style:parent-style-name="Frame" style:family="graphic">
      <style:graphic-properties fo:min-width="7.813cm" fo:min-height="1.063cm" fo:margin-left="0.049cm" fo:margin-right="0.049cm" fo:margin-top="0.049cm" fo:margin-bottom="0.049cm" fo:margin="0.049cm" style:horizontal-pos="from-left" style:horizontal-rel="frame-content" style:vertical-pos="from-top" style:vertical-rel="paragraph" fo:border="none" fo:padding="0cm" style:wrap="none" style:run-through="foreground" draw:fill="none"/>
    </style:style>
    <style:style style:name="tableinfakeframe_gr17" style:parent-style-name="Frame" style:family="graphic">
      <style:graphic-properties fo:min-width="16.913cm" fo:min-height="17.649cm" fo:margin-left="0.049cm" fo:margin-right="0.049cm" fo:margin-top="0.049cm" fo:margin-bottom="0.049cm" fo:margin="0.049cm" style:horizontal-pos="from-left" style:horizontal-rel="paragraph" style:vertical-pos="from-top" style:vertical-rel="paragraph" fo:border="none" fo:padding="0cm" style:wrap="none" style:run-through="foreground" draw:fill="none"/>
    </style:style>
    <style:style style:name="tableinfakeframe_gr18" style:parent-style-name="Frame" style:family="graphic">
      <style:graphic-properties fo:min-width="15.553cm" fo:min-height="1.989cm" fo:margin-left="0.050cm" fo:margin-right="0.050cm" fo:margin-top="0.050cm" fo:margin-bottom="0.050cm" fo:margin="0.050cm" style:horizontal-pos="from-left" style:horizontal-rel="paragraph" style:vertical-pos="from-top" style:vertical-rel="paragraph" fo:border="none" fo:padding="0cm" style:wrap="none" style:run-through="foreground" draw:fill="none"/>
    </style:style>
    <style:style style:name="tableinfakeframe_gr19" style:parent-style-name="Frame" style:family="graphic">
      <style:graphic-properties fo:min-width="16.851cm" fo:min-height="9.073cm" fo:margin-left="0.049cm" fo:margin-right="0.049cm" fo:margin-top="0.049cm" fo:margin-bottom="0.049cm" fo:margin="0.049cm" style:horizontal-pos="from-left" style:horizontal-rel="paragraph" style:vertical-pos="from-top" style:vertical-rel="paragraph" fo:border="none" fo:padding="0cm" style:wrap="none" style:run-through="foreground" draw:fill="none"/>
    </style:style>
    <style:style style:name="tableinfakeframe_gr20" style:parent-style-name="Frame" style:family="graphic">
      <style:graphic-properties fo:min-width="16.989cm" fo:min-height="0.999cm" fo:margin-left="0cm" fo:margin-right="0cm" fo:margin-top="0cm" fo:margin-bottom="0cm" fo:margin="0cm" style:horizontal-pos="from-left" style:horizontal-rel="paragraph" style:vertical-pos="from-top" style:vertical-rel="paragraph" fo:border="none" fo:padding="0cm" style:wrap="none" style:run-through="foreground" draw:fill="none"/>
    </style:style>
    <style:style style:name="tableinfakeframe_gr21" style:parent-style-name="Frame" style:family="graphic">
      <style:graphic-properties fo:min-width="12.820cm" fo:min-height="3.938cm" fo:margin-left="0cm" fo:margin-right="0cm" fo:margin-top="0cm" fo:margin-bottom="0cm" fo:margin="0cm" style:horizontal-pos="from-left" style:horizontal-rel="paragraph" style:vertical-pos="from-top" style:vertical-rel="paragraph" fo:border="none" fo:padding="0cm" style:wrap="none" style:run-through="foreground" draw:fill="none"/>
    </style:style>
    <style:style style:name="tableinfakeframe_gr22" style:parent-style-name="Frame" style:family="graphic">
      <style:graphic-properties fo:min-width="12.692cm" fo:min-height="10.105cm" fo:margin-left="0.050cm" fo:margin-right="0.050cm" fo:margin-top="0.050cm" fo:margin-bottom="0.050cm" fo:margin="0.050cm" style:horizontal-pos="from-left" style:horizontal-rel="paragraph" style:vertical-pos="from-top" style:vertical-rel="paragraph" fo:border="none" fo:padding="0cm" style:wrap="none" style:run-through="foreground" draw:fill="none"/>
    </style:style>
    <style:style style:name="tableinfakeframe_gr23" style:parent-style-name="Frame" style:family="graphic">
      <style:graphic-properties fo:min-width="13.119cm" fo:min-height="3.684cm" fo:margin-left="0.050cm" fo:margin-right="0.050cm" fo:margin-top="0.050cm" fo:margin-bottom="0.050cm" fo:margin="0.050cm" style:horizontal-pos="from-left" style:horizontal-rel="paragraph" style:vertical-pos="from-top" style:vertical-rel="paragraph" fo:border="none" fo:padding="0cm" style:wrap="none" style:run-through="foreground" draw:fill="none"/>
    </style:style>
    <style:style style:name="tableinfakeframe_gr24" style:parent-style-name="Frame" style:family="graphic">
      <style:graphic-properties fo:min-width="12.785cm" fo:min-height="12.340cm" fo:margin-left="0cm" fo:margin-right="0cm" fo:margin-top="0cm" fo:margin-bottom="0cm" fo:margin="0cm" style:horizontal-pos="from-left" style:horizontal-rel="paragraph" style:vertical-pos="from-top" style:vertical-rel="paragraph" fo:border="none" fo:padding="0cm" style:wrap="none" style:run-through="foreground" draw:fill="none"/>
    </style:style>
    <style:style style:name="tableinfakeframe_gr25" style:parent-style-name="Frame" style:family="graphic">
      <style:graphic-properties fo:min-width="12.692cm" fo:min-height="3.663cm" fo:margin-left="0.050cm" fo:margin-right="0.050cm" fo:margin-top="0.050cm" fo:margin-bottom="0.050cm" fo:margin="0.050cm" style:horizontal-pos="from-left" style:horizontal-rel="paragraph" style:vertical-pos="from-top" style:vertical-rel="paragraph" fo:border="none" fo:padding="0cm" style:wrap="none" style:run-through="foreground" draw:fill="none"/>
    </style:style>
    <style:style style:name="tableinfakeframe_gr26" style:parent-style-name="Frame" style:family="graphic">
      <style:graphic-properties fo:min-width="16.864cm" fo:min-height="22.853cm" fo:margin-left="0.050cm" fo:margin-right="0.050cm" fo:margin-top="0.050cm" fo:margin-bottom="0.050cm" fo:margin="0.050cm" style:horizontal-pos="from-left" style:horizontal-rel="paragraph" style:vertical-pos="from-top" style:vertical-rel="paragraph" fo:border="none" fo:padding="0cm" style:wrap="none" style:run-through="foreground" draw:fill="none"/>
    </style:style>
    <style:style style:name="tableinfakeframe_gr27" style:parent-style-name="Frame" style:family="graphic">
      <style:graphic-properties fo:min-width="16.989cm" fo:min-height="0.999cm" fo:margin-left="0cm" fo:margin-right="0cm" fo:margin-top="0cm" fo:margin-bottom="0cm" fo:margin="0cm" style:horizontal-pos="from-left" style:horizontal-rel="paragraph" style:vertical-pos="from-top" style:vertical-rel="paragraph" fo:border="none" fo:padding="0cm" style:wrap="none" style:run-through="foreground" draw:fill="none"/>
    </style:style>
    <style:style style:name="tableinfakeframe_gr28" style:parent-style-name="Frame" style:family="graphic">
      <style:graphic-properties fo:min-width="16.801cm" fo:min-height="5.694cm" fo:margin-left="0.100cm" fo:margin-right="0.100cm" fo:margin-top="0.100cm" fo:margin-bottom="0.100cm" fo:margin="0.100cm" style:horizontal-pos="from-left" style:horizontal-rel="frame-content" style:vertical-pos="from-top" style:vertical-rel="paragraph" fo:border="none" fo:padding="0cm" style:wrap="none" style:run-through="foreground" draw:fill="none"/>
    </style:style>
    <style:style style:name="tableinfakeframe_gr29" style:parent-style-name="Frame" style:family="graphic">
      <style:graphic-properties fo:min-width="16.801cm" fo:min-height="7.640cm" fo:margin-left="0.100cm" fo:margin-right="0.100cm" fo:margin-top="0.100cm" fo:margin-bottom="0.100cm" fo:margin="0.100cm" style:horizontal-pos="from-left" style:horizontal-rel="frame-content" style:vertical-pos="from-top" style:vertical-rel="paragraph" fo:border="none" fo:padding="0cm" style:wrap="none" style:run-through="foreground" draw:fill="none"/>
    </style:style>
    <style:style style:name="tableinfakeframe_gr30" style:parent-style-name="Frame" style:family="graphic">
      <style:graphic-properties fo:min-width="16.801cm" fo:min-height="7.541cm" fo:margin-left="0.100cm" fo:margin-right="0.100cm" fo:margin-top="0.100cm" fo:margin-bottom="0.100cm" fo:margin="0.100cm" style:horizontal-pos="from-left" style:horizontal-rel="paragraph" style:vertical-pos="from-top" style:vertical-rel="paragraph" fo:border="none" fo:padding="0cm" style:wrap="none" style:run-through="foreground" draw:fill="none"/>
    </style:style>
    <style:style style:name="tableinfakeframe_gr31" style:parent-style-name="Frame" style:family="graphic">
      <style:graphic-properties fo:min-width="16.801cm" fo:min-height="7.341cm" fo:margin-left="0.100cm" fo:margin-right="0.100cm" fo:margin-top="0.100cm" fo:margin-bottom="0.100cm" fo:margin="0.100cm" style:horizontal-pos="from-left" style:horizontal-rel="paragraph" style:vertical-pos="from-top" style:vertical-rel="paragraph" fo:border="none" fo:padding="0cm" style:wrap="none" style:run-through="foreground" draw:fill="none"/>
    </style:style>
    <style:style style:name="tableinfakeframe_gr32" style:parent-style-name="Frame" style:family="graphic">
      <style:graphic-properties fo:min-width="16.801cm" fo:min-height="6.942cm" fo:margin-left="0.100cm" fo:margin-right="0.100cm" fo:margin-top="0.100cm" fo:margin-bottom="0.100cm" fo:margin="0.100cm" style:horizontal-pos="from-left" style:horizontal-rel="paragraph" style:vertical-pos="from-top" style:vertical-rel="paragraph" fo:border="none" fo:padding="0cm" style:wrap="none" style:run-through="foreground" draw:fill="none"/>
    </style:style>
    <style:style style:name="tableinfakeframe_gr33" style:parent-style-name="Frame" style:family="graphic">
      <style:graphic-properties fo:min-width="16.801cm" fo:min-height="7.041cm" fo:margin-left="0.100cm" fo:margin-right="0.100cm" fo:margin-top="0.100cm" fo:margin-bottom="0.100cm" fo:margin="0.100cm" style:horizontal-pos="from-left" style:horizontal-rel="paragraph" style:vertical-pos="from-top" style:vertical-rel="paragraph" fo:border="none" fo:padding="0cm" style:wrap="none" style:run-through="foreground" draw:fill="none"/>
    </style:style>
    <style:style style:name="tableinfakeframe_gr34" style:parent-style-name="Frame" style:family="graphic">
      <style:graphic-properties fo:min-width="16.801cm" fo:min-height="9.837cm" fo:margin-left="0.100cm" fo:margin-right="0.100cm" fo:margin-top="0.100cm" fo:margin-bottom="0.100cm" fo:margin="0.100cm" style:horizontal-pos="from-left" style:horizontal-rel="paragraph" style:vertical-pos="from-top" style:vertical-rel="paragraph" fo:border="none" fo:padding="0cm" style:wrap="none" style:run-through="foreground" draw:fill="none"/>
    </style:style>
    <style:style style:name="tableinfakeframe_gr35" style:parent-style-name="Frame" style:family="graphic">
      <style:graphic-properties fo:min-width="16.989cm" fo:min-height="0.999cm" fo:margin-left="0cm" fo:margin-right="0cm" fo:margin-top="0cm" fo:margin-bottom="0cm" fo:margin="0cm" style:horizontal-pos="from-left" style:horizontal-rel="paragraph" style:vertical-pos="from-top" style:vertical-rel="paragraph" fo:border="none" fo:padding="0cm" style:wrap="none" style:run-through="foreground" draw:fill="none"/>
    </style:style>
    <style:style style:name="tableinfakeframe_gr36" style:parent-style-name="Frame" style:family="graphic">
      <style:graphic-properties fo:min-width="16.678cm" fo:min-height="18.020cm" fo:margin-left="0.049cm" fo:margin-right="0.049cm" fo:margin-top="0.049cm" fo:margin-bottom="0.049cm" fo:margin="0.049cm" style:horizontal-pos="from-left" style:horizontal-rel="paragraph" style:vertical-pos="from-top" style:vertical-rel="paragraph" fo:border="none" fo:padding="0cm" style:wrap="none" style:run-through="foreground" draw:fill="none"/>
    </style:style>
    <style:style style:name="tableinfakeframe_gr37" style:parent-style-name="Frame" style:family="graphic">
      <style:graphic-properties fo:min-width="16.572cm" fo:min-height="13.080cm" fo:margin-left="0.049cm" fo:margin-right="0.049cm" fo:margin-top="0.049cm" fo:margin-bottom="0.049cm" fo:margin="0.049cm" style:horizontal-pos="from-left" style:horizontal-rel="frame-content" style:vertical-pos="from-top" style:vertical-rel="paragraph" fo:border="none" fo:padding="0cm" style:wrap="none" style:run-through="foreground" draw:fill="none"/>
    </style:style>
    <style:style style:name="tableinfakeframe_gr38" style:parent-style-name="Frame" style:family="graphic">
      <style:graphic-properties fo:min-width="16.479cm" fo:min-height="23.717cm" fo:margin-left="0.050cm" fo:margin-right="0.050cm" fo:margin-top="0.050cm" fo:margin-bottom="0.050cm" fo:margin="0.050cm" style:horizontal-pos="from-left" style:horizontal-rel="paragraph" style:vertical-pos="from-top" style:vertical-rel="paragraph" fo:border="none" fo:padding="0cm" style:wrap="none" style:run-through="foreground" draw:fill="none"/>
    </style:style>
    <style:style style:name="tableinfakeframe_gr39" style:parent-style-name="Frame" style:family="graphic">
      <style:graphic-properties fo:min-width="16.407cm" fo:min-height="23.616cm" fo:margin-left="0.050cm" fo:margin-right="0.050cm" fo:margin-top="0.050cm" fo:margin-bottom="0.050cm" fo:margin="0.050cm" style:horizontal-pos="from-left" style:horizontal-rel="paragraph" style:vertical-pos="from-top" style:vertical-rel="paragraph" fo:border="none" fo:padding="0cm" style:wrap="none" style:run-through="foreground" draw:fill="none"/>
    </style:style>
    <style:style style:name="tableinfakeframe_gr40" style:parent-style-name="Frame" style:family="graphic">
      <style:graphic-properties fo:min-width="16.893cm" fo:min-height="20.829cm" fo:margin-left="0.049cm" fo:margin-right="0.049cm" fo:margin-top="0.049cm" fo:margin-bottom="0.049cm" fo:margin="0.049cm" style:horizontal-pos="from-left" style:horizontal-rel="frame-content" style:vertical-pos="from-top" style:vertical-rel="paragraph" fo:border="none" fo:padding="0cm" style:wrap="none" style:run-through="foreground" draw:fill="none"/>
    </style:style>
    <style:style style:name="tableinfakeframe_gr41" style:parent-style-name="Frame" style:family="graphic">
      <style:graphic-properties fo:min-width="16.801cm" fo:min-height="1.844cm" fo:margin-left="0.049cm" fo:margin-right="0.049cm" fo:margin-top="0.049cm" fo:margin-bottom="0.049cm" fo:margin="0.049cm" style:horizontal-pos="from-left" style:horizontal-rel="paragraph" style:vertical-pos="from-top" style:vertical-rel="paragraph" fo:border="none" fo:padding="0cm" style:wrap="none" style:run-through="foreground" draw:fill="none"/>
    </style:style>
    <style:style style:name="tableinfakeframe_gr42" style:parent-style-name="Frame" style:family="graphic">
      <style:graphic-properties fo:min-width="16.802cm" fo:min-height="4.592cm" fo:margin-left="0cm" fo:margin-right="0cm" fo:margin-top="0cm" fo:margin-bottom="0cm" fo:margin="0cm" style:horizontal-pos="from-left" style:horizontal-rel="paragraph" style:vertical-pos="from-top" style:vertical-rel="paragraph" fo:border="none" fo:padding="0cm" style:wrap="none" style:run-through="foreground" draw:fill="none"/>
    </style:style>
    <style:style style:name="tableinfakeframe_gr43" style:parent-style-name="Frame" style:family="graphic">
      <style:graphic-properties fo:min-width="16.641cm" fo:min-height="1.894cm" fo:margin-left="0cm" fo:margin-right="0cm" fo:margin-top="0cm" fo:margin-bottom="0cm" fo:margin="0cm" style:horizontal-pos="from-left" style:horizontal-rel="paragraph" style:vertical-pos="from-top" style:vertical-rel="paragraph" fo:border="none" fo:padding="0cm" style:wrap="none" style:run-through="foreground" draw:fill="none"/>
    </style:style>
    <style:style style:name="tableinfakeframe_gr44" style:parent-style-name="Frame" style:family="graphic">
      <style:graphic-properties fo:min-width="16.802cm" fo:min-height="4.781cm" fo:margin-left="0cm" fo:margin-right="0cm" fo:margin-top="0cm" fo:margin-bottom="0cm" fo:margin="0cm" style:horizontal-pos="from-left" style:horizontal-rel="paragraph" style:vertical-pos="from-top" style:vertical-rel="paragraph" fo:border="none" fo:padding="0cm" style:wrap="none" style:run-through="foreground" draw:fill="none"/>
    </style:style>
    <style:style style:name="tableinfakeframe_gr45" style:parent-style-name="Frame" style:family="graphic">
      <style:graphic-properties fo:min-width="16.894cm" fo:min-height="19.710cm" fo:margin-left="0.049cm" fo:margin-right="0.049cm" fo:margin-top="0.049cm" fo:margin-bottom="0.049cm" fo:margin="0.049cm" style:horizontal-pos="from-left" style:horizontal-rel="paragraph" style:vertical-pos="from-top" style:vertical-rel="paragraph" fo:border="none" fo:padding="0cm" style:wrap="none" style:run-through="foreground" draw:fill="none"/>
    </style:style>
    <style:style style:name="tableinfakeframe_gr46" style:parent-style-name="Frame" style:family="graphic">
      <style:graphic-properties fo:min-width="16.572cm" fo:min-height="13.080cm" fo:margin-left="0.049cm" fo:margin-right="0.049cm" fo:margin-top="0.049cm" fo:margin-bottom="0.049cm" fo:margin="0.049cm" style:horizontal-pos="from-left" style:horizontal-rel="frame-content" style:vertical-pos="from-top" style:vertical-rel="paragraph" fo:border="none" fo:padding="0cm" style:wrap="none" style:run-through="foreground" draw:fill="none"/>
    </style:style>
    <style:style style:name="tableinfakeframe_gr47" style:parent-style-name="Frame" style:family="graphic">
      <style:graphic-properties fo:min-width="16.479cm" fo:min-height="24.336cm" fo:margin-left="0.050cm" fo:margin-right="0.050cm" fo:margin-top="0.050cm" fo:margin-bottom="0.050cm" fo:margin="0.050cm" style:horizontal-pos="from-left" style:horizontal-rel="paragraph" style:vertical-pos="from-top" style:vertical-rel="paragraph" fo:border="none" fo:padding="0cm" style:wrap="none" style:run-through="foreground" draw:fill="none"/>
    </style:style>
    <style:style style:name="tableinfakeframe_gr48" style:parent-style-name="Frame" style:family="graphic">
      <style:graphic-properties fo:min-width="16.407cm" fo:min-height="23.616cm" fo:margin-left="0.050cm" fo:margin-right="0.050cm" fo:margin-top="0.050cm" fo:margin-bottom="0.050cm" fo:margin="0.050cm" style:horizontal-pos="from-left" style:horizontal-rel="paragraph" style:vertical-pos="from-top" style:vertical-rel="paragraph" fo:border="none" fo:padding="0cm" style:wrap="none" style:run-through="foreground" draw:fill="none"/>
    </style:style>
    <style:style style:name="tableinfakeframe_gr49" style:parent-style-name="Frame" style:family="graphic">
      <style:graphic-properties fo:min-width="10.212cm" fo:min-height="1.163cm" fo:margin-left="0.049cm" fo:margin-right="0.049cm" fo:margin-top="0.049cm" fo:margin-bottom="0.049cm" fo:margin="0.049cm" style:horizontal-pos="from-left" style:horizontal-rel="frame-content" style:vertical-pos="from-top" style:vertical-rel="paragraph" fo:border="none" fo:padding="0cm" style:wrap="none" style:run-through="foreground" draw:fill="none"/>
    </style:style>
    <style:style style:name="tableinfakeframe_gr50" style:parent-style-name="Frame" style:family="graphic">
      <style:graphic-properties fo:min-width="16.317cm" fo:min-height="3.545cm" fo:margin-left="0.049cm" fo:margin-right="0.049cm" fo:margin-top="0.049cm" fo:margin-bottom="0.049cm" fo:margin="0.049cm" style:horizontal-pos="from-left" style:horizontal-rel="frame-content" style:vertical-pos="from-top" style:vertical-rel="paragraph" fo:border="none" fo:padding="0cm" style:wrap="none" style:run-through="foreground" draw:fill="none"/>
    </style:style>
    <style:style style:name="tableinfakeframe_gr51" style:parent-style-name="Frame" style:family="graphic">
      <style:graphic-properties fo:min-width="16.321cm" fo:min-height="4.319cm" fo:margin-left="0.049cm" fo:margin-right="0.049cm" fo:margin-top="0.049cm" fo:margin-bottom="0.049cm" fo:margin="0.049cm" style:horizontal-pos="from-left" style:horizontal-rel="frame-content" style:vertical-pos="from-top" style:vertical-rel="paragraph" fo:border="none" fo:padding="0cm" style:wrap="none" style:run-through="foreground" draw:fill="none"/>
    </style:style>
    <style:style style:name="tableinfakeframe_gr52" style:parent-style-name="Frame" style:family="graphic">
      <style:graphic-properties fo:min-width="16.319cm" fo:min-height="1.772cm" fo:margin-left="0.049cm" fo:margin-right="0.049cm" fo:margin-top="0.049cm" fo:margin-bottom="0.049cm" fo:margin="0.049cm" style:horizontal-pos="from-left" style:horizontal-rel="frame-content" style:vertical-pos="from-top" style:vertical-rel="paragraph" fo:border="none" fo:padding="0cm" style:wrap="none" style:run-through="foreground" draw:fill="none"/>
    </style:style>
    <style:style style:name="tableinfakeframe_gr53" style:parent-style-name="Frame" style:family="graphic">
      <style:graphic-properties fo:min-width="16.321cm" fo:min-height="0.886cm" fo:margin-left="0.049cm" fo:margin-right="0.049cm" fo:margin-top="0.049cm" fo:margin-bottom="0.049cm" fo:margin="0.049cm" style:horizontal-pos="from-left" style:horizontal-rel="frame-content" style:vertical-pos="from-top" style:vertical-rel="paragraph" fo:border="none" fo:padding="0cm" style:wrap="none" style:run-through="foreground" draw:fill="none"/>
    </style:style>
    <style:style style:name="tableinfakeframe_gr54" style:parent-style-name="Frame" style:family="graphic">
      <style:graphic-properties fo:min-width="16.315cm" fo:min-height="8.317cm" fo:margin-left="0.049cm" fo:margin-right="0.049cm" fo:margin-top="0.049cm" fo:margin-bottom="0.049cm" fo:margin="0.049cm" style:horizontal-pos="from-left" style:horizontal-rel="frame-content" style:vertical-pos="from-top" style:vertical-rel="paragraph" fo:border="none" fo:padding="0cm" style:wrap="none" style:run-through="foreground" draw:fill="none"/>
    </style:style>
    <style:style style:name="tableinfakeframe_gr55" style:parent-style-name="Frame" style:family="graphic">
      <style:graphic-properties fo:min-width="10.492cm" fo:min-height="1.511cm" fo:margin-left="0.049cm" fo:margin-right="0.049cm" fo:margin-top="0.049cm" fo:margin-bottom="0.049cm" fo:margin="0.049cm" style:horizontal-pos="from-left" style:horizontal-rel="frame-content" style:vertical-pos="from-top" style:vertical-rel="paragraph" fo:border="none" fo:padding="0cm" style:wrap="none" style:run-through="foreground" draw:fill="none"/>
    </style:style>
    <style:style style:name="tableinfakeframe_gr56" style:parent-style-name="Frame" style:family="graphic">
      <style:graphic-properties fo:min-width="16.572cm" fo:min-height="20.259cm" fo:margin-left="0.049cm" fo:margin-right="0.049cm" fo:margin-top="0.049cm" fo:margin-bottom="0.049cm" fo:margin="0.049cm" style:horizontal-pos="from-left" style:horizontal-rel="paragraph" style:vertical-pos="from-top" style:vertical-rel="paragraph" fo:border="none" fo:padding="0cm" style:wrap="none" style:run-through="foreground" draw:fill="none"/>
    </style:style>
    <style:style style:name="tableinfakeframe_gr57" style:parent-style-name="Frame" style:family="graphic">
      <style:graphic-properties fo:min-width="16.801cm" fo:min-height="1.844cm" fo:margin-left="0.049cm" fo:margin-right="0.049cm" fo:margin-top="0.049cm" fo:margin-bottom="0.049cm" fo:margin="0.049cm" style:horizontal-pos="from-left" style:horizontal-rel="paragraph" style:vertical-pos="from-top" style:vertical-rel="paragraph" fo:border="none" fo:padding="0cm" style:wrap="none" style:run-through="foreground" draw:fill="none"/>
    </style:style>
    <style:style style:name="tableinfakeframe_gr58" style:parent-style-name="Frame" style:family="graphic">
      <style:graphic-properties fo:min-width="16.802cm" fo:min-height="4.592cm" fo:margin-left="0cm" fo:margin-right="0cm" fo:margin-top="0cm" fo:margin-bottom="0cm" fo:margin="0cm" style:horizontal-pos="from-left" style:horizontal-rel="paragraph" style:vertical-pos="from-top" style:vertical-rel="paragraph" fo:border="none" fo:padding="0cm" style:wrap="none" style:run-through="foreground" draw:fill="none"/>
    </style:style>
    <style:style style:name="tableinfakeframe_gr59" style:parent-style-name="Frame" style:family="graphic">
      <style:graphic-properties fo:min-width="16.641cm" fo:min-height="1.894cm" fo:margin-left="0cm" fo:margin-right="0cm" fo:margin-top="0cm" fo:margin-bottom="0cm" fo:margin="0cm" style:horizontal-pos="from-left" style:horizontal-rel="paragraph" style:vertical-pos="from-top" style:vertical-rel="paragraph" fo:border="none" fo:padding="0cm" style:wrap="none" style:run-through="foreground" draw:fill="none"/>
    </style:style>
    <style:style style:name="tableinfakeframe_gr60" style:parent-style-name="Frame" style:family="graphic">
      <style:graphic-properties fo:min-width="16.802cm" fo:min-height="4.781cm" fo:margin-left="0cm" fo:margin-right="0cm" fo:margin-top="0cm" fo:margin-bottom="0cm" fo:margin="0cm" style:horizontal-pos="from-left" style:horizontal-rel="paragraph" style:vertical-pos="from-top" style:vertical-rel="paragraph" fo:border="none" fo:padding="0cm" style:wrap="none" style:run-through="foreground" draw:fill="none"/>
    </style:style>
    <style:style style:name="tableinfakeframe_gr61" style:parent-style-name="Frame" style:family="graphic">
      <style:graphic-properties fo:min-width="16.796cm" fo:min-height="20.951cm" fo:margin-left="0.049cm" fo:margin-right="0.049cm" fo:margin-top="0.049cm" fo:margin-bottom="0.049cm" fo:margin="0.049cm" style:horizontal-pos="from-left" style:horizontal-rel="frame-content" style:vertical-pos="from-top" style:vertical-rel="paragraph" fo:border="none" fo:padding="0cm" style:wrap="none" style:run-through="foreground" draw:fill="none"/>
    </style:style>
  </office:automatic-styles>
  <office:body>
    <office:text>
      <table:table table:style-name="Table1">
        <table:table-column table:style-name="Table1.A"/>
        <table:table-row table:style-name="Table1.1">
          <table:table-cell table:style-name="Table1.A1" office:value-type="string">
            <text:p text:style-name="P331_0"><text:span text:style-name="T27"/></text:p>
          </table:table-cell>
        </table:table-row>
        <table:table-row table:style-name="Table1.2">
          <table:table-cell table:style-name="Table1.A2" office:value-type="string">
            <text:p text:style-name="P331_0"><text:span text:style-name="T28"/></text:p>
          </table:table-cell>
        </table:table-row>
        <table:table-row table:style-name="Table1.3">
          <table:table-cell table:style-name="Table1.A3" office:value-type="string">
            <text:p text:style-name="P442_0"><text:span text:style-name="T29"><draw:frame draw:style-name="tableinfakeframe_gr0" svg:x="0cm" svg:y="0cm" draw:z-index="40" text:anchor-type="as-char"><draw:text-box><table:table table:style-name="Table2"><table:table-column table:style-name="Table2.A"/><table:table-row table:style-name="Table2.1"><table:table-cell table:style-name="Table2.A1" office:value-type="string"><text:p text:style-name="P443_0"><text:span text:style-name="T32"/></text:p></table:table-cell></table:table-row><table:table-row table:style-name="Table2.2"><table:table-cell table:style-name="Table2.A2" office:value-type="string"><text:p text:style-name="P421_0"><text:span text:style-name="T266">2026년 전자문서 </text:span></text:p><text:p text:style-name="P421_0"><text:span text:style-name="T266">유공 포상 계획</text:span></text:p></table:table-cell></table:table-row><table:table-row table:style-name="Table2.3"><table:table-cell table:style-name="Table2.A3" office:value-type="string"><text:p text:style-name="P391_0"><text:span text:style-name="T269"/></text:p><text:p text:style-name="P443_0"><text:span text:style-name="T25"/></text:p></table:table-cell></table:table-row></table:table></draw:text-box></draw:frame></text:span></text:p>
          </table:table-cell>
        </table:table-row>
        <table:table-row table:style-name="Table1.4">
          <table:table-cell table:style-name="Table1.A4" office:value-type="string">
            <text:p text:style-name="P331_0"><text:span text:style-name="T30"/></text:p>
          </table:table-cell>
        </table:table-row>
        <table:table-row table:style-name="Table1.5">
          <table:table-cell table:style-name="Table1.A5" office:value-type="string">
            <text:p text:style-name="P11_0"><text:span text:style-name="T24">2026. 9. </text:span></text:p>
          </table:table-cell>
        </table:table-row>
        <table:table-row table:style-name="Table1.6">
          <table:table-cell table:style-name="Table1.A6" office:value-type="string">
            <text:p text:style-name="P442_0"><text:span text:style-name="T31"><draw:frame draw:style-name="gr1" svg:width="11.263cm" svg:height="2.158cm" svg:x="0cm" svg:y="0cm" draw:z-index="1" text:anchor-type="as-char"><draw:image xlink:href="Pictures/EMB0001e4a22598.jpg" xlink:type="simple" xlink:show="embed" xlink:actuate="onLoad"/></draw:frame></text:span></text:p>
          </table:table-cell>
        </table:table-row>
      </table:table>
      <text:p text:style-name="P42_0_MS1_b3"><text:span text:style-name="T17"/></text:p>
      <text:p text:style-name="P327_0_MS2_b3"><text:span text:style-name="T33"><draw:custom-shape svg:x="0cm" svg:y="0cm" svg:width="5.002cm" svg:height="1.446cm" draw:z-index="7" draw:style-name="gr3" text:anchor-type="as-char"><text:p text:style-name="P445_0"><text:span text:style-name="T35">목 <text:s text:c="1"/>차</text:span></text:p><draw:enhanced-geometry draw:type="round-rectangle" svg:viewBox="0 0 21600 21600" draw:enhanced-path="M ?f7 0 X 0 ?f8 L 0 ?f9 Y ?f7 21600 L ?f10 21600 X 21600 ?f9 L 21600 ?f8 Y ?f10 0 Z N" draw:path-stretchpoint-x="10800" draw:path-stretchpoint-y="10800" draw:text-areas="?f3 ?f4 ?f5 ?f6" draw:modifiers="4320"><draw:equation draw:name="f0" draw:formula="45"/><draw:equation draw:name="f1" draw:formula="$0 *sin(?f0 *(pi/180))"/><draw:equation draw:name="f2" draw:formula="?f1 *3163/7636"/><draw:equation draw:name="f3" draw:formula="left+?f2 "/><draw:equation draw:name="f4" draw:formula="top+?f2 "/><draw:equation draw:name="f5" draw:formula="right-?f2 "/><draw:equation draw:name="f6" draw:formula="bottom-?f2 "/><draw:equation draw:name="f7" draw:formula="left+$0 "/><draw:equation draw:name="f8" draw:formula="top+$0 "/><draw:equation draw:name="f9" draw:formula="bottom-$0 "/><draw:equation draw:name="f10" draw:formula="right-$0 "/><draw:handle draw:handle-switched="true" draw:handle-position="$0 top" draw:handle-range-x-minimum="0" draw:handle-range-x-maximum="10800"/></draw:enhanced-geometry></draw:custom-shape><draw:frame draw:style-name="tableinfakeframe_gr4" svg:x="0cm" svg:y="0cm" draw:z-index="6" text:anchor-type="as-char"><draw:text-box><table:table table:style-name="Table3"><table:table-column table:style-name="Table3.A"/><table:table-row table:style-name="Table3.1"><table:table-cell table:style-name="Table3.A1" office:value-type="string"><text:p text:style-name="P14_0"><text:span text:style-name="T36"/></text:p><text:p text:style-name="P446_0"><text:span text:style-name="T37"><text:s/></text:span><text:span text:style-name="T38"><text:s/><text:s text:c="1"/></text:span><text:span text:style-name="T39">Ⅰ. 포상 개요<text:tab/>1</text:span></text:p><text:p text:style-name="P447_0"><text:span text:style-name="T40"><text:s/><text:s text:c="1"/></text:span><text:span text:style-name="T41"><text:s/><text:s text:c="1"/>가. 추진 목적</text:span></text:p><text:p text:style-name="P447_0"><text:span text:style-name="T41"><text:s/><text:s text:c="3"/>나. 포상 규모</text:span></text:p><text:p text:style-name="P447_0"><text:span text:style-name="T41"><text:s/><text:s text:c="3"/>다. 추진 절차</text:span></text:p><text:p text:style-name="P14_0"><text:span text:style-name="T113"/></text:p><text:p text:style-name="P446_0"><text:span text:style-name="T43"><text:s/><text:s text:c="1"/></text:span><text:span text:style-name="T39">Ⅱ. 추천 대상 및 기준<text:tab/>2</text:span></text:p><text:p text:style-name="P447_0"><text:span text:style-name="T41"><text:s/><text:s text:c="3"/>가. 추천 대상</text:span></text:p><text:p text:style-name="P447_0"><text:span text:style-name="T41"><text:s/><text:s text:c="3"/>나. 자격 기준 및 추천 제한</text:span></text:p><text:p text:style-name="P14_0"><text:span text:style-name="T113"/></text:p><text:p text:style-name="P446_0"><text:span text:style-name="T39"><text:s/><text:s text:c="1"/>Ⅲ. 제출서류 및 행정사항<text:tab/>6</text:span></text:p><text:p text:style-name="P447_0"><text:span text:style-name="T41"><text:s/><text:s text:c="3"/>가. 제출서류 및 서식</text:span></text:p><text:p text:style-name="P447_0"><text:span text:style-name="T41"><text:s/><text:s text:c="3"/>나. 행정사항</text:span></text:p><text:p text:style-name="P447_0"><text:span text:style-name="T41"><text:s/><text:s text:c="3"/>다. 기타사항</text:span></text:p><text:p text:style-name="P14_0"><text:span text:style-name="T113"/></text:p><text:p text:style-name="P447_0"><text:span text:style-name="T39"><text:s/>[붙임]<text:tab/>9 </text:span></text:p><text:p text:style-name="P446_0"><text:span text:style-name="T44">　</text:span><text:span text:style-name="T41">　 1. 포상 추천 제한</text:span></text:p><text:p text:style-name="P446_0"><text:span text:style-name="T44">　</text:span><text:span text:style-name="T41">　 2. 제한사항 조회 방법<text:line-break/></text:span><text:span text:style-name="T44">　</text:span><text:span text:style-name="T41">　 3. 제출서류 양식</text:span></text:p><text:p text:style-name="P14_0"><text:span text:style-name="T93"/></text:p></table:table-cell></table:table-row></table:table></draw:text-box></draw:frame></text:span><text:span text:style-name="T34"/></text:p>
      <text:p text:style-name="P40_0_b4"><text:span text:style-name="T45"><draw:frame draw:style-name="tableinfakeframe_gr5" svg:x="0cm" svg:y="0cm" draw:z-index="12" text:anchor-type="as-char"><draw:text-box><table:table table:style-name="Table4"><table:table-column table:style-name="Table4.A"/><table:table-column table:style-name="Table4.B"/><table:table-column table:style-name="Table4.C"/><table:table-row table:style-name="Table4.1"><table:table-cell table:style-name="Table4.A1" office:value-type="string"><text:p text:style-name="P442_0"><text:span text:style-name="T47">Ⅰ</text:span></text:p></table:table-cell><table:table-cell table:style-name="Table4.B1" office:value-type="string"><text:p text:style-name="P40_0"><text:span text:style-name="T48"/></text:p></table:table-cell><table:table-cell table:style-name="Table4.C1" office:value-type="string"><text:p text:style-name="P331_0"><text:span text:style-name="T49"><text:s/></text:span><text:span text:style-name="T55">포상 개요</text:span><text:span text:style-name="T53"/></text:p></table:table-cell></table:table-row></table:table></draw:text-box></draw:frame></text:span><text:span text:style-name="T46"/></text:p>
      <text:p text:style-name="P328_0"><text:span text:style-name="T314">5</text:span><text:span text:style-name="T315"/></text:p>
      <text:p text:style-name="P328_0"><text:span text:style-name="T57">가. 추진 목적</text:span></text:p>
      <text:p text:style-name="P15_0"><text:span text:style-name="T317"/></text:p>
      <text:p text:style-name="P329_0"><text:span text:style-name="T42"><text:s/>○ 전자문서 활용 확산과 전자문서 산업 발전에 기여한 유공자 및 단체의 공을 치하하고 우수사례를 발굴‧포상하여 성과 확산</text:span></text:p>
      <text:p text:style-name="P16_0"><text:span text:style-name="T95"/></text:p>
      <text:p text:style-name="P330_0"><text:span text:style-name="T42"><text:s/>○ 전자문서 관련 제도, 기술개발, 비즈니스 발굴, 보급에 공이 큰 개인·기업을 포상하여 우수 성과 전파 및 대국민 인식 제고</text:span></text:p>
      <text:p text:style-name="P18_0"><text:span text:style-name="T113"/></text:p>
      <text:p text:style-name="P331_0"><text:span text:style-name="T61">나. 포상 규모 : 10점</text:span></text:p>
      <text:p text:style-name="P42_0"><text:span text:style-name="T62"><draw:frame draw:style-name="tableinfakeframe_gr6" svg:x="0cm" svg:y="0cm" draw:z-index="42" text:anchor-type="as-char"><draw:text-box><table:table table:style-name="Table5"><table:table-column table:style-name="Table5.A"/><table:table-column table:style-name="Table5.B"/><table:table-column table:style-name="Table5.C"/><table:table-row table:style-name="Table5.1"><table:table-cell table:style-name="Table5.A1" office:value-type="string"><text:p text:style-name="P448_0"><text:span text:style-name="T280">포상 종류</text:span></text:p></table:table-cell><table:table-cell table:style-name="Table5.B1" office:value-type="string"><text:p text:style-name="P448_0"><text:span text:style-name="T280"><text:s/>대상 구분</text:span></text:p></table:table-cell><table:table-cell table:style-name="Table5.C1" office:value-type="string"><text:p text:style-name="P449_0"><text:span text:style-name="T280">포상 규모</text:span><text:span text:style-name="T281">*</text:span><text:span text:style-name="T282"/></text:p></table:table-cell></table:table-row><table:table-row table:style-name="Table5.2"><table:table-cell table:style-name="Table5.A2" office:value-type="string" table:number-rows-spanned="2"><text:p text:style-name="P450_0"><text:span text:style-name="T284">과학기술정보통신부</text:span></text:p><text:p text:style-name="P450_0"><text:span text:style-name="T284">부총리표창</text:span></text:p></table:table-cell><table:table-cell table:style-name="Table5.B2" office:value-type="string"><text:p text:style-name="P450_0"><text:span text:style-name="T285"><text:s/>단체표창(기업․기관)</text:span></text:p></table:table-cell><table:table-cell table:style-name="Table5.C2" office:value-type="string"><text:p text:style-name="P450_0"><text:span text:style-name="T285">4</text:span></text:p></table:table-cell></table:table-row><table:table-row table:style-name="Table5.3"><table:covered-table-cell/><table:table-cell table:style-name="Table5.B3" office:value-type="string"><text:p text:style-name="P450_0"><text:span text:style-name="T285"><text:s/>개인표창(유공자)</text:span></text:p></table:table-cell><table:table-cell table:style-name="Table5.C3" office:value-type="string"><text:p text:style-name="P450_0"><text:span text:style-name="T285">2</text:span></text:p></table:table-cell></table:table-row><table:table-row table:style-name="Table5.4"><table:table-cell table:style-name="Table5.A4" office:value-type="string" table:number-rows-spanned="2"><text:p text:style-name="P450_0"><text:span text:style-name="T286">한국인터넷진흥원장표창</text:span></text:p><text:p text:style-name="P450_0"><text:span text:style-name="T286">(특별상)</text:span></text:p></table:table-cell><table:table-cell table:style-name="Table5.B4" office:value-type="string"><text:p text:style-name="P450_0"><text:span text:style-name="T285"><text:s/>단체표창(기업․기관)</text:span></text:p></table:table-cell><table:table-cell table:style-name="Table5.C4" office:value-type="string"><text:p text:style-name="P450_0"><text:span text:style-name="T285">1</text:span></text:p></table:table-cell></table:table-row><table:table-row table:style-name="Table5.5"><table:covered-table-cell/><table:table-cell table:style-name="Table5.B5" office:value-type="string"><text:p text:style-name="P450_0"><text:span text:style-name="T285"><text:s/>개인표창(유공자)</text:span></text:p></table:table-cell><table:table-cell table:style-name="Table5.C5" office:value-type="string"><text:p text:style-name="P450_0"><text:span text:style-name="T285">1</text:span></text:p></table:table-cell></table:table-row><table:table-row table:style-name="Table5.6"><table:table-cell table:style-name="Table5.A6" office:value-type="string" table:number-rows-spanned="2"><text:p text:style-name="P450_0"><text:span text:style-name="T287">한국디지털문서플랫폼협회장표창</text:span></text:p><text:p text:style-name="P450_0"><text:span text:style-name="T286">(특별상)</text:span></text:p></table:table-cell><table:table-cell table:style-name="Table5.B6" office:value-type="string"><text:p text:style-name="P450_0"><text:span text:style-name="T285"><text:s/>단체표창(기업․기관)</text:span></text:p></table:table-cell><table:table-cell table:style-name="Table5.C6" office:value-type="string"><text:p text:style-name="P450_0"><text:span text:style-name="T285">1</text:span></text:p></table:table-cell></table:table-row><table:table-row table:style-name="Table5.7"><table:covered-table-cell/><table:table-cell table:style-name="Table5.B7" office:value-type="string"><text:p text:style-name="P450_0"><text:span text:style-name="T285"><text:s/>개인표창(유공자)</text:span></text:p></table:table-cell><table:table-cell table:style-name="Table5.C7" office:value-type="string"><text:p text:style-name="P450_0"><text:span text:style-name="T285">1</text:span></text:p></table:table-cell></table:table-row><table:table-row table:style-name="Table5.8"><table:table-cell table:style-name="Table5.A8" office:value-type="string" table:number-columns-spanned="2"><text:p text:style-name="P451_0"><text:span text:style-name="T288">총 <text:s text:c="3"/>계</text:span></text:p></table:table-cell><table:covered-table-cell/><table:table-cell table:style-name="Table5.C8" office:value-type="string"><text:p text:style-name="P451_0"><text:span text:style-name="T288">10</text:span></text:p></table:table-cell></table:table-row></table:table></draw:text-box></draw:frame></text:span></text:p>
      <text:p text:style-name="P332_17"><text:span text:style-name="T272"><text:s/><text:s text:c="2"/>* 포상 규모 및 분야(개인, 단체)는 접수 현황 등 추후 사정에 따라 변경될 수 있음</text:span></text:p>
      <text:p text:style-name="P89_17"><text:span text:style-name="T316"/></text:p>
      <text:p text:style-name="P331_0"><text:span text:style-name="T61">다. 추진 절차</text:span></text:p>
      <text:p text:style-name="P333_17"><text:span text:style-name="T249"><draw:frame draw:style-name="tableinfakeframe_gr7" svg:x="0cm" svg:y="0cm" draw:z-index="34" text:anchor-type="as-char"><draw:text-box><table:table table:style-name="Table6"><table:table-column table:style-name="Table6.A"/><table:table-column table:style-name="Table6.B"/><table:table-column table:style-name="Table6.C"/><table:table-column table:style-name="Table6.D"/><table:table-column table:style-name="Table6.E"/><table:table-column table:style-name="Table6.F"/><table:table-column table:style-name="Table6.G"/><table:table-row table:style-name="Table6.1"><table:table-cell table:style-name="Table6.A1" office:value-type="string"><text:p text:style-name="P452_0"><text:span text:style-name="T270">공고 및 접수</text:span></text:p></table:table-cell><table:table-cell table:style-name="Table6.B1" office:value-type="string" table:number-rows-spanned="2"><text:p text:style-name="P452_0"><text:span text:style-name="T271">→</text:span></text:p></table:table-cell><table:table-cell table:style-name="Table6.C1" office:value-type="string"><text:p text:style-name="P452_0"><text:span text:style-name="T270">서류 심사</text:span></text:p></table:table-cell><table:table-cell table:style-name="Table6.D1" office:value-type="string" table:number-rows-spanned="2"><text:p text:style-name="P452_0"><text:span text:style-name="T271">→</text:span></text:p></table:table-cell><table:table-cell table:style-name="Table6.E1" office:value-type="string"><text:p text:style-name="P452_0"><text:span text:style-name="T270">공적 심사</text:span></text:p></table:table-cell><table:table-cell table:style-name="Table6.F1" office:value-type="string" table:number-rows-spanned="2"><text:p text:style-name="P452_0"><text:span text:style-name="T271">→</text:span></text:p></table:table-cell><table:table-cell table:style-name="Table6.G1" office:value-type="string"><text:p text:style-name="P453_0"><text:span text:style-name="T280">시상식</text:span></text:p></table:table-cell></table:table-row><table:table-row table:style-name="Table6.2"><table:table-cell table:style-name="Table6.A2" office:value-type="string"><text:p text:style-name="P452_0"><text:span text:style-name="T286">홍보 / </text:span></text:p><text:p text:style-name="P452_0"><text:span text:style-name="T286">신청서 접수</text:span></text:p></table:table-cell><table:covered-table-cell/><table:table-cell table:style-name="Table6.C2" office:value-type="string"><text:p text:style-name="P452_0"><text:span text:style-name="T271">자격여부 검증 등</text:span></text:p></table:table-cell><table:covered-table-cell/><table:table-cell table:style-name="Table6.E2" office:value-type="string"><text:p text:style-name="P452_0"><text:span text:style-name="T271">상훈·훈격 확정</text:span></text:p></table:table-cell><table:covered-table-cell/><table:table-cell table:style-name="Table6.G2" office:value-type="string"><text:p text:style-name="P454_0"><text:span text:style-name="T286">단체/유공자 시상</text:span></text:p></table:table-cell></table:table-row></table:table></draw:text-box></draw:frame></text:span></text:p>
      <text:p text:style-name="P334_17"><text:span text:style-name="T248"/></text:p>
      <text:p text:style-name="P335_0"><text:span text:style-name="T42"><text:s/>○ </text:span><text:span text:style-name="T44">(선정절차)</text:span><text:span text:style-name="T42"><text:s/></text:span><text:span text:style-name="T257">① 공고 및 접수 → ② 서류 심사</text:span><text:span text:style-name="T258">*</text:span><text:span text:style-name="T259">(자격여부 검증 등)</text:span><text:span text:style-name="T257"><text:s/>→ </text:span><text:span text:style-name="T42">③ 과기정통부 공적심사위원회</text:span><text:span text:style-name="T72">(상훈·훈격 확정) </text:span><text:span text:style-name="T42">→ ④ 시상식</text:span></text:p>
      <text:p text:style-name="P336_17"><text:span text:style-name="T272"><text:s/><text:s text:c="2"/>* </text:span><text:span text:style-name="T364">산업안전보건법 및 공정거래관련법 위반 여부, 근로기준법 임금체불과 관련 명단 공개 등 결격사항 확인</text:span></text:p>
      <text:p text:style-name="P40_0_b4"><text:span text:style-name="T45"><draw:frame draw:style-name="tableinfakeframe_gr8" svg:x="0cm" svg:y="0cm" draw:z-index="9" text:anchor-type="as-char"><draw:text-box><table:table table:style-name="Table7"><table:table-column table:style-name="Table7.A"/><table:table-column table:style-name="Table7.B"/><table:table-column table:style-name="Table7.C"/><table:table-row table:style-name="Table7.1"><table:table-cell table:style-name="Table7.A1" office:value-type="string"><text:p text:style-name="P455_0"><text:span text:style-name="T47">Ⅱ</text:span></text:p></table:table-cell><table:table-cell table:style-name="Table7.B1" office:value-type="string"><text:p text:style-name="P40_0"><text:span text:style-name="T48"/></text:p></table:table-cell><table:table-cell table:style-name="Table7.C1" office:value-type="string"><text:p text:style-name="P331_0"><text:span text:style-name="T49"><text:s/>추천 </text:span><text:span text:style-name="T55">대상 및 기준 </text:span><text:span text:style-name="T53"/></text:p></table:table-cell></table:table-row></table:table></draw:text-box></draw:frame></text:span><text:span text:style-name="T46"/></text:p>
      <text:p text:style-name="P328_0"><text:span text:style-name="T315"/></text:p>
      <text:p text:style-name="P328_0"><text:span text:style-name="T57">가. 추천 대상</text:span></text:p>
      <text:p text:style-name="P328_0"><text:span text:style-name="T273"/></text:p>
      <text:p text:style-name="P337_0"><text:span text:style-name="T44"><text:s/></text:span><text:span text:style-name="T42">○</text:span><text:span text:style-name="T44"><text:s/>개인(유공자) 표창</text:span></text:p>
      <text:p text:style-name="P16_0"><text:span text:style-name="T420"/></text:p>
      <text:p text:style-name="P42_0"><text:span text:style-name="T76"><draw:frame draw:style-name="tableinfakeframe_gr9" svg:x="0cm" svg:y="0cm" draw:z-index="43" text:anchor-type="as-char"><draw:text-box><table:table table:style-name="Table8"><table:table-column table:style-name="Table8.A"/><table:table-row table:style-name="Table8.1"><table:table-cell table:style-name="Table8.A1" office:value-type="string"><text:p text:style-name="P452_0"><text:span text:style-name="T280">신청 및 추천 대상</text:span></text:p></table:table-cell></table:table-row><table:table-row table:style-name="Table8.2"><table:table-cell table:style-name="Table8.A2" office:value-type="string"><text:p text:style-name="P456_0"><text:span text:style-name="T296">전자문서 관련 종사자 또는 전문가로서 전자문서 관련 제도, 기술개발, 비즈니스 발굴, 보급 및 확산 등을 통해 전자문서 산업의 경쟁력 제고에 기여한 개인</text:span></text:p></table:table-cell></table:table-row></table:table></draw:text-box></draw:frame></text:span></text:p>
      <text:p text:style-name="P338_0"><text:span text:style-name="T272"><text:s/><text:s text:c="2"/>※ 개인(유공자) 표창은 기업 임직원, 교수, 연구원, 공무원, 일반인 등을 포함</text:span></text:p>
      <text:p text:style-name="P16_0"><text:span text:style-name="T94"/></text:p>
      <text:p text:style-name="P337_0"><text:span text:style-name="T44"><text:s/></text:span><text:span text:style-name="T42">○</text:span><text:span text:style-name="T44"><text:s/></text:span><text:span text:style-name="T79">단체표창(기업·기관 등)</text:span></text:p>
      <text:p text:style-name="P16_0"><text:span text:style-name="T420"/></text:p>
      <text:p text:style-name="P22_0"><text:span text:style-name="T80"><draw:frame draw:style-name="tableinfakeframe_gr10" svg:x="0cm" svg:y="0cm" draw:z-index="44" text:anchor-type="as-char"><draw:text-box><table:table table:style-name="Table9"><table:table-column table:style-name="Table9.A"/><table:table-column table:style-name="Table9.B"/><table:table-row table:style-name="Table9.1"><table:table-cell table:style-name="Table9.A1" office:value-type="string"><text:p text:style-name="P452_0"><text:span text:style-name="T280">세부분야</text:span></text:p></table:table-cell><table:table-cell table:style-name="Table9.B1" office:value-type="string"><text:p text:style-name="P452_0"><text:span text:style-name="T280">신청 및 추천 대상</text:span></text:p></table:table-cell></table:table-row><table:table-row table:style-name="Table9.2"><table:table-cell table:style-name="Table9.A2" office:value-type="string"><text:p text:style-name="P457_0"><text:span text:style-name="T286">제도개선</text:span></text:p></table:table-cell><table:table-cell table:style-name="Table9.B2" office:value-type="string"><text:p text:style-name="P458_0"><text:span text:style-name="T298">전자문서 관련 제도 연구, 제도개선에 기여한 기업 또는 기관</text:span></text:p></table:table-cell></table:table-row><table:table-row table:style-name="Table9.3"><table:table-cell table:style-name="Table9.A3" office:value-type="string"><text:p text:style-name="P457_0"><text:span text:style-name="T286">기술개발</text:span></text:p></table:table-cell><table:table-cell table:style-name="Table9.B3" office:value-type="string"><text:p text:style-name="P458_0"><text:span text:style-name="T286">전자문서 관련 기술개발 보급을 통하여 전자문서 산업에 기여한 기업 또는 기관</text:span></text:p></table:table-cell></table:table-row><table:table-row table:style-name="Table9.4"><table:table-cell table:style-name="Table9.A4" office:value-type="string"><text:p text:style-name="P457_0"><text:span text:style-name="T286">비즈니스 발굴</text:span></text:p></table:table-cell><table:table-cell table:style-name="Table9.B4" office:value-type="string"><text:p text:style-name="P458_0"><text:span text:style-name="T286">전자문서 비즈니스 발굴을 통해 특정 산업 및 업무에 비용절감 또는 업무 생산성 향상에 기여한 기업 또는 기관</text:span></text:p></table:table-cell></table:table-row><table:table-row table:style-name="Table9.5"><table:table-cell table:style-name="Table9.A5" office:value-type="string"><text:p text:style-name="P457_0"><text:span text:style-name="T286">보급 및 확산</text:span></text:p></table:table-cell><table:table-cell table:style-name="Table9.B5" office:value-type="string"><text:p text:style-name="P458_0"><text:span text:style-name="T482">전자문서 관련 기술 및 비즈니스 모델을 활용하여 관련 산업으로</text:span><text:span text:style-name="T286"><text:s/>보급‧확산에 기여한 기업 또는 기관 </text:span></text:p></table:table-cell></table:table-row></table:table></draw:text-box></draw:frame> </text:span></text:p>
      <text:p text:style-name="P338_0"><text:span text:style-name="T272"><text:s/><text:s text:c="2"/>※ </text:span><text:span text:style-name="T274">제시된 분야는 절대적인 구분이 아니며, 포상분야 내용을 참고하여 자유롭게 지원 가능</text:span></text:p>
      <text:p text:style-name="P328_0"><text:span text:style-name="T318"/></text:p>
      <text:p text:style-name="P328_0"><text:span text:style-name="T57">나. 자격 기준 및 추천 제한</text:span></text:p>
      <text:p text:style-name="P76_0"><text:span text:style-name="T86"/></text:p>
      <text:p text:style-name="P337_0"><text:span text:style-name="T44"><text:s/></text:span><text:span text:style-name="T42">○</text:span><text:span text:style-name="T69"><text:s/>자격 기준</text:span></text:p>
      <text:p text:style-name="P16_0"><text:span text:style-name="T278"/></text:p>
      <text:p text:style-name="P23_0"><text:span text:style-name="T85"><draw:frame draw:style-name="tableinfakeframe_gr11" svg:x="0cm" svg:y="0cm" draw:z-index="45" text:anchor-type="as-char"><draw:text-box><table:table table:style-name="Table10"><table:table-column table:style-name="Table10.A"/><table:table-column table:style-name="Table10.B"/><table:table-column table:style-name="Table10.C"/><table:table-row table:style-name="Table10.1"><table:table-cell table:style-name="Table10.A1" office:value-type="string" table:number-columns-spanned="2"><text:p text:style-name="P452_0"><text:span text:style-name="T280">구분</text:span></text:p></table:table-cell><table:covered-table-cell/><table:table-cell table:style-name="Table10.C1" office:value-type="string"><text:p text:style-name="P452_0"><text:span text:style-name="T280">자격기준</text:span><text:span text:style-name="T295">(표창추천 마감일 기준)</text:span></text:p></table:table-cell></table:table-row><table:table-row table:style-name="Table10.2"><table:table-cell table:style-name="Table10.A2" office:value-type="string" table:number-rows-spanned="2"><text:p text:style-name="P451_0"><text:span text:style-name="T296">개인</text:span></text:p></table:table-cell><table:table-cell table:style-name="Table10.B2" office:value-type="string"><text:p text:style-name="P451_0"><text:span text:style-name="T296">공무원</text:span></text:p></table:table-cell><table:table-cell table:style-name="Table10.C2" office:value-type="string"><text:p text:style-name="P459_0"><text:span text:style-name="T296">▪실재직기간 3년 이상</text:span></text:p><text:p text:style-name="P459_0"><text:span text:style-name="T296">▪과기정통부 근속 2년 이상(실근무기간만 적용)</text:span></text:p><text:p text:style-name="P460_0"><text:span text:style-name="T296"><text:s/><text:s text:c="1"/></text:span><text:span text:style-name="T303">※ </text:span><text:span text:style-name="T304">(타부처 공무원의 경우) 실 재직기간 3년 이상, 추천 당시 소속된 부서에</text:span><text:span text:style-name="T303">서 1년 이상 근무한 자로서 소속기관장의 추천 필요 </text:span></text:p></table:table-cell></table:table-row><table:table-row table:style-name="Table10.3"><table:covered-table-cell/><table:table-cell table:style-name="Table10.B3" office:value-type="string"><text:p text:style-name="P451_0"><text:span text:style-name="T299">일반국민</text:span></text:p></table:table-cell><table:table-cell table:style-name="Table10.C3" office:value-type="string"><text:p text:style-name="P459_0"><text:span text:style-name="T296">▪해당분야 경력 3년 이상 (실근무기간만 적용)</text:span></text:p></table:table-cell></table:table-row><table:table-row table:style-name="Table10.4"><table:table-cell table:style-name="Table10.A4" office:value-type="string" table:number-rows-spanned="2"><text:p text:style-name="P451_0"><text:span text:style-name="T296">단체</text:span></text:p></table:table-cell><table:table-cell table:style-name="Table10.B4" office:value-type="string"><text:p text:style-name="P451_0"><text:span text:style-name="T305">대외기관,</text:span><text:span text:style-name="T296"><text:s/>단체</text:span></text:p></table:table-cell><table:table-cell table:style-name="Table10.C4" office:value-type="string"><text:p text:style-name="P459_0"><text:span text:style-name="T296">▪해당 분야 2년 이상 활동 지속</text:span></text:p><text:p text:style-name="P459_0"><text:span text:style-name="T296">▪국가와 사회발전, 공익제고 등 공이 큰 기관(단체)</text:span></text:p></table:table-cell></table:table-row><table:table-row table:style-name="Table10.5"><table:covered-table-cell/><table:table-cell table:style-name="Table10.B5" office:value-type="string"><text:p text:style-name="P451_0"><text:span text:style-name="T296">관서</text:span></text:p></table:table-cell><table:table-cell table:style-name="Table10.C5" office:value-type="string"><text:p text:style-name="P459_0"><text:span text:style-name="T296">▪해당 분야 우수관서</text:span></text:p></table:table-cell></table:table-row></table:table></draw:text-box></draw:frame></text:span></text:p>
      <text:p text:style-name="P337_0"><text:span text:style-name="T44"><text:s/></text:span><text:span text:style-name="T42">○</text:span><text:span text:style-name="T69"><text:s/>추천 제한</text:span></text:p>
      <text:p text:style-name="P339_17"><text:span text:style-name="T320"/></text:p>
      <text:p text:style-name="P24_0"><text:span text:style-name="T85"><draw:frame draw:style-name="tableinfakeframe_gr12" svg:x="0cm" svg:y="0cm" draw:z-index="11" text:anchor-type="as-char"><draw:text-box><table:table table:style-name="Table11"><table:table-column table:style-name="Table11.A"/><table:table-column table:style-name="Table11.B"/><table:table-row table:style-name="Table11.1"><table:table-cell table:style-name="Table11.A1" office:value-type="string"><text:p text:style-name="P452_0"><text:span text:style-name="T280">구분</text:span></text:p></table:table-cell><table:table-cell table:style-name="Table11.B1" office:value-type="string"><text:p text:style-name="P452_0"><text:span text:style-name="T280">추천 제한</text:span></text:p></table:table-cell></table:table-row><table:table-row table:style-name="Table11.2"><table:table-cell table:style-name="Table11.A2" office:value-type="string"><text:p text:style-name="P451_0"><text:span text:style-name="T286">개인<text:line-break/>(공무원)</text:span></text:p></table:table-cell><table:table-cell table:style-name="Table11.B2" office:value-type="string"><text:p text:style-name="P461_0"><text:span text:style-name="T450">▪</text:span><text:span text:style-name="T458">과기정통부 부총리표창 수상일로부터 3년이 경과하지 않은 자(근속표창 제외)</text:span></text:p><text:p text:style-name="P461_0"><text:span text:style-name="T450">▪정부포상(모범공무원 포함) 수상일로부터 2년이 경과하지 않은 자</text:span></text:p><text:p text:style-name="P461_0"><text:span text:style-name="T450">▪징계 또는 불문경고 처분을 받은 자</text:span></text:p><text:p text:style-name="P462_0"><text:span text:style-name="T450"><text:s/>※ 경징계(견책·감봉)가 사면되었거나 불문경고가 사면 또는 말소된 경우에는 예외적으로 추천가능(단, ｢공무원 징계령 시행규칙｣ 제4조제2항(제1~6호)에 따라 감경이 제한되는 비위(주요비위)에 해당하면 추천불가)</text:span></text:p><text:p text:style-name="P463_0"><text:span text:style-name="T450">▪징계의결 요구 중이거나 직위해제 또는 휴직 중인 자</text:span></text:p><text:p text:style-name="P463_0"><text:span text:style-name="T450">▪기포상공적과 유사한 것으로 판단되는 자</text:span></text:p><text:p text:style-name="P464_0"><text:span text:style-name="T450">▪</text:span><text:span text:style-name="T353">공·사생활을 통하여 사회적 지탄을 받거나 민원 등 물의를 일으켜 부총리표창이 부적합하다고 판단되는 자</text:span></text:p></table:table-cell></table:table-row><table:table-row table:style-name="Table11.3"><table:table-cell table:style-name="Table11.A3" office:value-type="string"><text:p text:style-name="P451_0"><text:span text:style-name="T286">개인<text:line-break/></text:span><text:span text:style-name="T372">(일반국민)</text:span></text:p></table:table-cell><table:table-cell table:style-name="Table11.B3" office:value-type="string"><text:p text:style-name="P463_0"><text:span text:style-name="T450">▪과기정통부 부총리표창 수상일로부터 2년이 경과하지 않은 자</text:span></text:p><text:p text:style-name="P461_0"><text:span text:style-name="T450">▪</text:span><text:span text:style-name="T356">사회적 물의를 야기하여 언론보도 등 논란이 있어 부총리표창이 부적합한 경우</text:span></text:p><text:p text:style-name="P463_0"><text:span text:style-name="T450">▪산업재해, 불공정거래, 임금체불 관련 등에 해당되는 자</text:span></text:p><text:p text:style-name="P464_0"><text:span text:style-name="T450">▪</text:span><text:span text:style-name="T357">부실학회 참석, 연구비 부당사용, 부정적 연구세습 등 연구부정으로 제재 중이거나 제재가 예정된 자 </text:span></text:p><text:p text:style-name="P464_0"><text:span text:style-name="T450">▪</text:span><text:span text:style-name="T355">상훈법 및 정부표창규정, 부총리표창 업무지침 등에 따라 정부포상 또는 부총리표창이 취소된 적이 있는 자 </text:span></text:p></table:table-cell></table:table-row><table:table-row table:style-name="Table11.4"><table:table-cell table:style-name="Table11.A4" office:value-type="string"><text:p text:style-name="P451_0"><text:span text:style-name="T286">단체<text:line-break/></text:span><text:span text:style-name="T277">(대외기관, 단체, 관서)</text:span></text:p></table:table-cell><table:table-cell table:style-name="Table11.B4" office:value-type="string"><text:p text:style-name="P464_0"><text:span text:style-name="T450">▪</text:span><text:span text:style-name="T357">단체표창을 받은 단체는 2년 이내에는 동일한 유공으로 다시 단체표창을 받을 수 없음</text:span><text:span text:style-name="T450"><text:s/></text:span><text:span text:style-name="T352"/></text:p><text:p text:style-name="P464_0"><text:span text:style-name="T450">▪</text:span><text:span text:style-name="T356">사회적 물의를 야기하여 언론보도 등 논란이 있어 부총리표창이 부적합한 경우</text:span></text:p></table:table-cell></table:table-row></table:table></draw:text-box></draw:frame></text:span></text:p>
      <text:p text:style-name="P340_0"><text:span text:style-name="T42"><text:s/></text:span><text:span text:style-name="T414">○</text:span><text:span text:style-name="T42"><text:s/>표창권자가 특별히 인정하는 경우를 제외하고는 </text:span><text:span text:style-name="T44">자격기준</text:span><text:span text:style-name="T42"><text:s/></text:span><text:span text:style-name="T44">준수</text:span><text:span text:style-name="T42"><text:s/></text:span></text:p>
      <text:p text:style-name="P263_0"><text:span text:style-name="T415"/></text:p>
      <text:p text:style-name="P341_0"><text:span text:style-name="T42"><text:s/></text:span><text:span text:style-name="T414">○</text:span><text:span text:style-name="T42"><text:s/></text:span><text:span text:style-name="T96">선거로 취임하는 공무원은 추천 제외가 원칙이나, 특별한 공적이</text:span><text:span text:style-name="T42"><text:s/>있는 경우에 한해 그 소속기관에 단체표창을 수여할 수 있음</text:span></text:p>
      <text:p text:style-name="P282_0"><text:span text:style-name="T416"/></text:p>
      <text:p text:style-name="P340_0"><text:span text:style-name="T42"><text:s/></text:span><text:span text:style-name="T414">○</text:span><text:span text:style-name="T42"><text:s/>표창은 </text:span><text:span text:style-name="T44">동일한 공적</text:span><text:span text:style-name="T42">에 대하여 </text:span><text:span text:style-name="T44">이중으로 수여할 수 없음</text:span></text:p>
      <text:p text:style-name="P263_0"><text:span text:style-name="T44"><draw:frame draw:style-name="tableinfakeframe_gr13" svg:x="0cm" svg:y="0cm" draw:z-index="46" text:anchor-type="as-char"><draw:text-box><table:table table:style-name="Table12"><table:table-column table:style-name="Table12.A"/><table:table-row table:style-name="Table12.1"><table:table-cell table:style-name="Table12.A1" office:value-type="string"><text:p text:style-name="P465_0"><text:span text:style-name="T286">◇ </text:span><text:span text:style-name="T370">추천 부서 및 소속기관</text:span><text:span text:style-name="T297">에서는 표창추천 전에 엄밀히 조사하여 </text:span><text:span text:style-name="T370">부적격자(추천제한자)가</text:span><text:span text:style-name="T280"><text:s/>추천되는 사례가 없도록 주의</text:span></text:p><text:p text:style-name="P466_0"><text:span text:style-name="T371"/></text:p><text:p text:style-name="P467_0"><text:span text:style-name="T286">◇ </text:span><text:span text:style-name="T372">과기정통부 공적심사위원회에서 공적심의 결과, </text:span><text:span text:style-name="T373">공적내용</text:span><text:span text:style-name="T372">이</text:span><text:span text:style-name="T373"><text:s/></text:span><text:span text:style-name="T372">표창대상자로</text:span><text:span text:style-name="T373"><text:s/>부적합하다고 판단되면 표창대상에서 제외</text:span><text:span text:style-name="T372">되므로 </text:span><text:span text:style-name="T373">각 실․국 및 소속기관</text:span><text:span text:style-name="T372">에서는 </text:span><text:span text:style-name="T373">포상추천심의회(공적심의회)를 엄격하게 운영</text:span><text:span text:style-name="T372">하여 </text:span><text:span text:style-name="T373">적격자</text:span><text:span text:style-name="T372">를</text:span><text:span text:style-name="T373"><text:s/>선정·추천</text:span><text:span text:style-name="T372">해야 함</text:span></text:p></table:table-cell></table:table-row></table:table></draw:text-box></draw:frame></text:span></text:p>
      <text:p text:style-name="P342_0"><text:span text:style-name="T417"><text:s/><text:s text:c="2"/>※ </text:span><text:span text:style-name="T418">표창권자</text:span><text:span text:style-name="T419">가 </text:span><text:span text:style-name="T418">인정</text:span><text:span text:style-name="T419">하는 특수공적에 대하여는 </text:span><text:span text:style-name="T418">표창기준</text:span><text:span text:style-name="T419"><text:s/>및 </text:span><text:span text:style-name="T418">추천제한 기준</text:span><text:span text:style-name="T419">을 </text:span><text:span text:style-name="T418">적용하지 아니하며, </text:span><text:span text:style-name="T419">추천부서에서는 </text:span><text:span text:style-name="T418">특수공적에 대한 부총리 결재문서</text:span><text:span text:style-name="T419"><text:s/>사본을 첨부하여 표창대상자 추천 진행</text:span></text:p>
      <text:p text:style-name="P343_0"><text:span text:style-name="T42"><text:s/></text:span><text:span text:style-name="T414">○</text:span><text:span text:style-name="T42"><text:s/></text:span><text:span text:style-name="T44">공무원 표창</text:span></text:p>
      <text:p text:style-name="P286_0"><text:span text:style-name="T420"/></text:p>
      <text:p text:style-name="P344_24"><text:span text:style-name="T312"><text:s/><text:s text:c="2"/>-</text:span><text:span text:style-name="T334"><text:s/></text:span><text:span text:style-name="T323">(재표창금지)</text:span><text:span text:style-name="T325"><text:s/></text:span><text:span text:style-name="T323">추천일 기준,</text:span><text:span text:style-name="T325"><text:s/>과기정통부 부총리표창 </text:span><text:span text:style-name="T323">수상일</text:span><text:span text:style-name="T325">로부터 </text:span><text:span text:style-name="T344">3년</text:span><text:span text:style-name="T345">이</text:span><text:span text:style-name="T312"><text:s/>경과하지 아니한 자</text:span></text:p>
      <text:p text:style-name="P247_24"><text:span text:style-name="T346"/></text:p>
      <text:p text:style-name="P345_0"><text:span text:style-name="T42"><text:s/><text:s text:c="2"/>▪</text:span><text:span text:style-name="T421">추</text:span><text:span text:style-name="T422">천일</text:span><text:span text:style-name="T423"><text:s/></text:span><text:span text:style-name="T422">기준, </text:span><text:span text:style-name="T423">정부포상</text:span><text:span text:style-name="T424">(모범공무원 포함)</text:span><text:span text:style-name="T423"><text:s/></text:span><text:span text:style-name="T422">수상일</text:span><text:span text:style-name="T423">로부터 </text:span><text:span text:style-name="T422">2년</text:span><text:span text:style-name="T423">이 경과하지</text:span><text:span text:style-name="T244"><text:s/>않은 자</text:span></text:p>
      <text:p text:style-name="P288_0"><text:span text:style-name="T425"/></text:p>
      <text:p text:style-name="P346_0"><text:span text:style-name="T272"><text:s/><text:s text:c="3"/>※ </text:span><text:span text:style-name="T347">단,</text:span><text:span text:style-name="T486"><text:s/>근속표창을 수여하거나 근속표창 이후 다른 부총리표창을 수여하는 경우에는 재표창 금지기간 적용 제외</text:span></text:p>
      <text:p text:style-name="P347_0"><text:span text:style-name="T426"/></text:p>
      <text:p text:style-name="P348_24"><text:span text:style-name="T331"><text:s/><text:s text:c="2"/>- </text:span><text:span text:style-name="T344">징계 또는 불문경고</text:span><text:span text:style-name="T354">(징계위원회 의결에 의한 불문경고에 한함)</text:span><text:span text:style-name="T344"><text:s/>처분</text:span><text:span text:style-name="T345">을</text:span><text:span text:style-name="T344"><text:s/>받은 자</text:span></text:p>
      <text:p text:style-name="P247_24"><text:span text:style-name="T346"/></text:p>
      <text:p text:style-name="P349_0"><text:span text:style-name="T42"><text:s/><text:s text:c="2"/>▪</text:span><text:span text:style-name="T431">경징계</text:span><text:span text:style-name="T432">(감봉·견책)</text:span><text:span text:style-name="T431">가 사면되었거나 불문경고가 사면 또는 말소된 자</text:span><text:span text:style-name="T437"><text:s/>중 공적이 현저하게 탁월한 경우에 한하여 추천이 가능함</text:span></text:p>
      <text:p text:style-name="P247_24"><text:span text:style-name="T346"/></text:p>
      <text:p text:style-name="P349_0"><text:span text:style-name="T42"><text:s/><text:s text:c="2"/>▪</text:span><text:span text:style-name="T427">단, 징계</text:span><text:span text:style-name="T428">(불문경고)</text:span><text:span text:style-name="T427"><text:s/>사유가「공무원 징계령 시행규칙」제4조제2항</text:span><text:span text:style-name="T429">(제1~14호)</text:span><text:span text:style-name="T430">에</text:span><text:span text:style-name="T431"><text:s/>따라 감경이 제한되는 비위</text:span><text:span text:style-name="T432">(주요비위)</text:span><text:span text:style-name="T431">에 해당하는 경우에는</text:span><text:span text:style-name="T96"><text:s/>추천 불가</text:span></text:p>
      <text:p text:style-name="P290_0"><text:span text:style-name="T433"/></text:p>
      <table:table table:style-name="Table13">
        <table:table-column table:style-name="Table13.A"/>
        <table:table-row table:style-name="Table13.1">
          <table:table-cell table:style-name="Table13.A1" office:value-type="string">
            <text:p text:style-name="P468_21"><text:span text:style-name="T336">&lt;주요비위란&gt;</text:span></text:p>
            <text:p text:style-name="P468_21"><text:span text:style-name="T337">｢공무원징계령시행규칙｣ 제4조제2항(징계를 감경할 수 없는 경우)</text:span></text:p>
            <text:p text:style-name="P468_21"><text:span text:style-name="T337">1. ｢국가공무원법｣ 제78조의2제1항</text:span></text:p>
            <text:p text:style-name="P469_21"><text:span text:style-name="T3"><draw:frame draw:style-name="tableinfakeframe_gr14" svg:x="0cm" svg:y="0cm" draw:z-index="48" text:anchor-type="as-char"><draw:text-box><table:table table:style-name="Table14"><table:table-column table:style-name="Table14.A"/><table:table-row table:style-name="Table14.1"><table:table-cell table:style-name="Table14.A1" office:value-type="string"><text:p text:style-name="P473_0"><text:span text:style-name="T376">1. 금전, 물품, 부동산, 향응 또는 그 밖에 대통령령으로 정하는 재산상 이익을 취득하거나 제공한 경우</text:span></text:p><text:p text:style-name="P474_0"><text:span text:style-name="T376">2. 다음 각 목에 해당하는 것을 횡령(橫領), 배임(背任), 절도, 사기 또는 유용(流用)한 경우</text:span></text:p><text:p text:style-name="P475_0"><text:span text:style-name="T376"><text:s/><text:s text:c="1"/>가. ｢국가재정법｣에 따른 예산 및 기금</text:span></text:p><text:p text:style-name="P475_0"><text:span text:style-name="T376"><text:s/><text:s text:c="1"/>나. ｢지방재정법｣에 따른 예산 및 ｢지방자치단체 기금관리기본법｣에 따른 기금</text:span></text:p><text:p text:style-name="P475_0"><text:span text:style-name="T376"><text:s/><text:s text:c="1"/>다. ｢국고금 관리법｣ 제2조제1호에 따른 국고금</text:span></text:p><text:p text:style-name="P476_0"><text:span text:style-name="T376"><text:s/><text:s text:c="1"/>라. ｢보조금 관리에 관한 법률｣ 제2조제1호에 따른 보조금</text:span></text:p><text:p text:style-name="P476_0"><text:span text:style-name="T376"><text:s/><text:s text:c="1"/>마. ｢국유재산법｣ 제2조제1호에 따른 국유재산 및 ｢물품관리법｣ 제2조제1항에 따른 물품</text:span></text:p><text:p text:style-name="P476_0"><text:span text:style-name="T376"><text:s/><text:s text:c="1"/>바. ｢공유재산 및 물품 관리법｣ 제2조제1호 및 제2호에 따른 공유재산 및 물품</text:span></text:p><text:p text:style-name="P476_0"><text:span text:style-name="T376"><text:s/><text:s text:c="1"/>사. 그 밖에 가목부터 바목까지에 준하는 것으로서 대통령령으로 정하는 것</text:span></text:p></table:table-cell></table:table-row></table:table></draw:text-box></draw:frame></text:span></text:p>
            <text:p text:style-name="P470_0"><text:span text:style-name="T377">1의2. ｢국가공무원법｣ 제78조의2제1항 각 호의 </text:span><text:span text:style-name="T378">어느 하나에 해당하는 비위를 신고하지 </text:span><text:span text:style-name="T377">않거나 </text:span><text:span text:style-name="T379">고발하지 않은 행위</text:span></text:p>
            <text:p text:style-name="P468_21"><text:span text:style-name="T337">2. ｢성폭력범죄의 처벌 등에 관한 특례법｣ 제2조에 따른 성폭력범죄</text:span></text:p>
            <text:p text:style-name="P468_21"><text:span text:style-name="T337">3. ｢성매매알선 등 행위의 처벌에 관한 법률｣ 제2조제1항제1호에 따른 성매매</text:span></text:p>
            <text:p text:style-name="P468_21"><text:span text:style-name="T337">4. ｢양성평등기본법｣ 제3조제2호에 따른 성희롱</text:span></text:p>
            <text:p text:style-name="P471_21"><text:span text:style-name="T337">5. ｢도로교통법｣ 제44조제1항에 따른 음주운전 또는 같은 조 제2항에 따른 음주측정에 대한 불응</text:span></text:p>
            <text:p text:style-name="P472_21"><text:span text:style-name="T337">6. </text:span><text:span text:style-name="T342">｢공직자윤리법｣ 제8조의2제1항 또는 제22조에 따른 등록의무자에 대한 재산등록 및 주식의 매각･신탁과</text:span><text:span text:style-name="T337"><text:s/>관련한 의무 위반</text:span></text:p>
            <text:p text:style-name="P472_21"><text:span text:style-name="T337">7. 적극행정 운영규정 제2조제2호에 따른 소극행정</text:span></text:p>
            <text:p text:style-name="P472_21"><text:span text:style-name="T337">7의2. 부작위 또는 직무태만(소극행정은 제외한다)</text:span></text:p>
            <text:p text:style-name="P472_21"><text:span text:style-name="T337">8. 공무원 행동강령 제13조의3에 따른 부당한 행위</text:span></text:p>
            <text:p text:style-name="P472_21"><text:span text:style-name="T337">9. </text:span><text:span text:style-name="T488">성관련 비위 또는 공무원 행동강령 제 13조의3에 따른 부당한 행위를 은폐하거나 필요한 조치를 하지 않은 경우</text:span></text:p>
            <text:p text:style-name="P472_21"><text:span text:style-name="T337">10. </text:span><text:span text:style-name="T487">공무원 채용과 관련하여 청탁이나 강요 등 부당한 행위를 하거나 채용 업무와 관련하여 비위행위를 한 경우</text:span></text:p>
            <text:p text:style-name="P472_21"><text:span text:style-name="T337">11. 부정청탁 및 금품등 수수의 금지에 관한 법률 제5조에 따른 부정청탁</text:span></text:p>
            <text:p text:style-name="P472_21"><text:span text:style-name="T337">12. 부정청탁 및 금품등 수수의 금지에 관한 법률 제6조에 따른 부정청탁에 따른 직무수행</text:span></text:p>
            <text:p text:style-name="P472_21"><text:span text:style-name="T337">13. 직무상 비밀 또는 미공개정보를 이용한 부당행위</text:span></text:p>
            <text:p text:style-name="P472_21"><text:span text:style-name="T337">14. 우월적 지위 등을 이용하여 다른 공무원 등에게 신체적·정신적 고통을 주는 등의 부당행위</text:span></text:p>
          </table:table-cell>
        </table:table-row>
      </table:table>
      <text:p text:style-name="P350_24_b4"><text:span text:style-name="T331"><text:s/><text:s text:c="2"/>-</text:span><text:span text:style-name="T312"><text:s/></text:span><text:span text:style-name="T313">징계의결 요구</text:span><text:span text:style-name="T312"><text:s/>중이거나</text:span><text:span text:style-name="T313"><text:s/>직위해제</text:span><text:span text:style-name="T312"><text:s/>또는 </text:span><text:span text:style-name="T313">휴직</text:span><text:span text:style-name="T312"><text:s/>중인 자</text:span><text:span text:style-name="T343"/></text:p>
      <text:p text:style-name="P292_0"><text:span text:style-name="T435"/></text:p>
      <text:p text:style-name="P351_0"><text:span text:style-name="T42"><text:s/><text:s text:c="2"/>- </text:span><text:span text:style-name="T44">기포상공적과 유사</text:span><text:span text:style-name="T42">한 것으로 판단되는 자</text:span><text:span text:style-name="T436"/></text:p>
      <text:p text:style-name="P292_0"><text:span text:style-name="T435"/></text:p>
      <text:p text:style-name="P352_0"><text:span text:style-name="T42"><text:s/><text:s text:c="2"/>- </text:span><text:span text:style-name="T437">기타 </text:span><text:span text:style-name="T98">사회적 지탄</text:span><text:span text:style-name="T437">을 받거나 민원 등 </text:span><text:span text:style-name="T98">사회적 물의</text:span><text:span text:style-name="T437">를 일으켜 부총리 표창이 부적합한 경우</text:span><text:span text:style-name="T438">(도박, 불륜, 사기, 강‧절도, 상해, 갑질 등)</text:span></text:p>
      <text:p text:style-name="P295_0"><text:span text:style-name="T439"/></text:p>
      <text:p text:style-name="P353_0"><text:span text:style-name="T286"><text:s/><text:s text:c="4"/>* 감사원, 검찰, 경찰 등 조사․수사개시, 기소, 민․형사재판 계류, 언론보도</text:span></text:p>
      <text:p text:style-name="P353_0"><text:span text:style-name="T426"/></text:p>
      <text:p text:style-name="P354_0"><text:span text:style-name="T42"><text:s/></text:span><text:span text:style-name="T414">○</text:span><text:span text:style-name="T42"><text:s/></text:span><text:span text:style-name="T44">국민 및 단체 표창</text:span><text:span text:style-name="T440"/></text:p>
      <text:p text:style-name="P353_0"><text:span text:style-name="T426"/></text:p>
      <text:p text:style-name="P355_0"><text:span text:style-name="T97"><text:s/><text:s text:c="2"/>- </text:span><text:span text:style-name="T421">(재표창금지)</text:span><text:span text:style-name="T380"><text:s/></text:span><text:span text:style-name="T421">추천일</text:span><text:span text:style-name="T380"><text:s/></text:span><text:span text:style-name="T421">기준,</text:span><text:span text:style-name="T380"><text:s/>과기정통부 부총리표창 </text:span><text:span text:style-name="T326">수상일로부터 </text:span><text:span text:style-name="T421">2년</text:span><text:span text:style-name="T380">이 경과하지 아니한 자</text:span></text:p>
      <text:p text:style-name="P295_0"><text:span text:style-name="T439"/></text:p>
      <text:p text:style-name="P356_0"><text:span text:style-name="T286"><text:s/><text:s text:c="3"/>※ 단체표창의 경우 기표창 수상분야와 동일분야에 대해 2년</text:span><text:span text:style-name="T280"/></text:p>
      <text:p text:style-name="P353_0"><text:span text:style-name="T441"/></text:p>
      <text:p text:style-name="P357_0"><text:span text:style-name="T42"><text:s/><text:s text:c="2"/>- </text:span><text:span text:style-name="T442">단체표창</text:span><text:span text:style-name="T59">의 경우, 유공분야가 달라도 수상일로부터 1년이 경과해야</text:span><text:span text:style-name="T42"><text:s/>수상 가능</text:span><text:span text:style-name="T44"/></text:p>
      <text:p text:style-name="P353_0"><text:span text:style-name="T426"/></text:p>
      <text:p text:style-name="P358_0"><text:span text:style-name="T42"><text:s/><text:s text:c="2"/>- </text:span><text:span text:style-name="T59">공·사생활을 통하여 </text:span><text:span text:style-name="T442">사회의 지탄</text:span><text:span text:style-name="T59">을 받거나 민원 등 </text:span><text:span text:style-name="T442">사회적 물의</text:span><text:span text:style-name="T59">를 일으켜 부총리표창이 부적합하다고 판단되는 자</text:span><text:span text:style-name="T443">(단체 포함)</text:span></text:p>
      <text:p text:style-name="P353_0"><text:span text:style-name="T426"/></text:p>
      <text:p text:style-name="P359_0"><text:span text:style-name="T59"><text:s/><text:s text:c="2"/>- </text:span><text:span text:style-name="T97">부실학회 참석, 연구비 부당사용, 부정적 연구세습 등 </text:span><text:span text:style-name="T242">연구부정</text:span><text:span text:style-name="T97">으로 인하여 제재 중이거나 제재가 예정된 자</text:span></text:p>
      <text:p text:style-name="P302_0"><text:span text:style-name="T444"/></text:p>
      <text:p text:style-name="P360_0"><text:span text:style-name="T44"><text:s/><text:s text:c="2"/></text:span><text:span text:style-name="T42">▪</text:span><text:span text:style-name="T445">국가과학기술종합정보시스템</text:span><text:span text:style-name="T446">(NTIS)</text:span><text:span text:style-name="T445">에 </text:span><text:span text:style-name="T447">제재 중, 제재예정인 자, </text:span><text:span text:style-name="T44">제재종료 및 제재해지는 3회 이상</text:span><text:span text:style-name="T42">으로 등록된 경우 </text:span><text:span text:style-name="T44">추천 제외</text:span></text:p>
      <text:p text:style-name="P302_0"><text:span text:style-name="T448"/></text:p>
      <text:p text:style-name="P361_0"><text:span text:style-name="T296"><text:s/><text:s text:c="4"/>※ 국가과학기술종합정보시스템 제재정보는 운영지원과(인사팀)에서 일괄 조회</text:span></text:p>
      <text:p text:style-name="P353_0"><text:span text:style-name="T426"/></text:p>
      <text:p text:style-name="P362_0"><text:span text:style-name="T42"><text:s/><text:s text:c="2"/>- 아래에 각 내용에 해당되는 자</text:span></text:p>
      <text:p text:style-name="P305_0"><text:span text:style-name="T44"><draw:frame draw:style-name="tableinfakeframe_gr15" svg:x="0cm" svg:y="0cm" draw:z-index="49" text:anchor-type="as-char"><draw:text-box><table:table table:style-name="Table15"><table:table-column table:style-name="Table15.A"/><table:table-column table:style-name="Table15.B"/><table:table-column table:style-name="Table15.C"/><table:table-row table:style-name="Table15.1"><table:table-cell table:style-name="Table15.A1" office:value-type="string"><text:p text:style-name="P477_0"><text:span text:style-name="T449">표창 대상</text:span></text:p></table:table-cell><table:table-cell table:style-name="Table15.B1" office:value-type="string"><text:p text:style-name="P477_0"><text:span text:style-name="T449">확인내용</text:span></text:p></table:table-cell><table:table-cell table:style-name="Table15.C1" office:value-type="string"><text:p text:style-name="P477_0"><text:span text:style-name="T449">확인방법</text:span></text:p></table:table-cell></table:table-row><table:table-row table:style-name="Table15.2"><table:table-cell table:style-name="Table15.A2" office:value-type="string"><text:p text:style-name="P477_0"><text:span text:style-name="T450">법인(단체)</text:span></text:p><text:p text:style-name="P477_0"><text:span text:style-name="T450">대표</text:span></text:p><text:p text:style-name="P477_0"><text:span text:style-name="T450">임원</text:span></text:p></table:table-cell><table:table-cell table:style-name="Table15.B2" office:value-type="string"><text:p text:style-name="P478_0"><text:span text:style-name="T451">｢</text:span><text:span text:style-name="T452">산업안전보건법｣에 의하여 </text:span><text:span text:style-name="T453">산업재해</text:span><text:span text:style-name="T452"><text:s/>등과</text:span><text:span text:style-name="T453"><text:s/></text:span><text:span text:style-name="T452">관련하여 명단이</text:span><text:span text:style-name="T453"><text:s/>공표된 사업장</text:span><text:span text:style-name="T452">과</text:span><text:span text:style-name="T453"><text:s/>그 임원</text:span></text:p></table:table-cell><table:table-cell table:style-name="Table15.C2" office:value-type="string" table:number-rows-spanned="3"><text:p text:style-name="P479_0"><text:span text:style-name="T454">붙임2 제한사항 조회방법 참조</text:span><text:span text:style-name="T455"/></text:p></table:table-cell></table:table-row><table:table-row table:style-name="Table15.3"><table:table-cell table:style-name="Table15.A3" office:value-type="string"><text:p text:style-name="P477_0"><text:span text:style-name="T450">법인(단체)</text:span></text:p><text:p text:style-name="P477_0"><text:span text:style-name="T450">대표</text:span></text:p><text:p text:style-name="P477_0"><text:span text:style-name="T450">임원</text:span></text:p></table:table-cell><table:table-cell table:style-name="Table15.B3" office:value-type="string"><text:p text:style-name="P479_0"><text:span text:style-name="T456">공정거래관련법 위반 법인</text:span><text:span text:style-name="T457">(단체 포함) 및 </text:span><text:span text:style-name="T456">그 임원 </text:span></text:p></table:table-cell><table:covered-table-cell/></table:table-row><table:table-row table:style-name="Table15.4"><table:table-cell table:style-name="Table15.A4" office:value-type="string"><text:p text:style-name="P477_0"><text:span text:style-name="T450">개인</text:span></text:p></table:table-cell><table:table-cell table:style-name="Table15.B4" office:value-type="string"><text:p text:style-name="P480_0"><text:span text:style-name="T458">｢</text:span><text:span text:style-name="T457">근로기준법｣에 의하여 </text:span><text:span text:style-name="T456">임금체불</text:span><text:span text:style-name="T457">과 관련 명단</text:span><text:span text:style-name="T455">공개 또는</text:span><text:span text:style-name="T459"><text:s/>종합신용정보집중기관에 자료제공이 된</text:span><text:span text:style-name="T460"><text:s/></text:span><text:span text:style-name="T449">체불사업주</text:span></text:p></table:table-cell><table:covered-table-cell/></table:table-row></table:table></draw:text-box></draw:frame></text:span></text:p>
      <text:p text:style-name="P40_0_b4"><text:span text:style-name="T45"><draw:frame draw:style-name="tableinfakeframe_gr16" svg:x="0cm" svg:y="0cm" draw:z-index="10" text:anchor-type="as-char"><draw:text-box><table:table table:style-name="Table16"><table:table-column table:style-name="Table16.A"/><table:table-column table:style-name="Table16.B"/><table:table-column table:style-name="Table16.C"/><table:table-row table:style-name="Table16.1"><table:table-cell table:style-name="Table16.A1" office:value-type="string"><text:p text:style-name="P455_0"><text:span text:style-name="T47">Ⅲ</text:span></text:p></table:table-cell><table:table-cell table:style-name="Table16.B1" office:value-type="string"><text:p text:style-name="P40_0"><text:span text:style-name="T48"/></text:p></table:table-cell><table:table-cell table:style-name="Table16.C1" office:value-type="string"><text:p text:style-name="P331_0"><text:span text:style-name="T49"><text:s/>제출서류 및 행정사항</text:span><text:span text:style-name="T90"/></text:p></table:table-cell></table:table-row></table:table></draw:text-box></draw:frame></text:span><text:span text:style-name="T80"/></text:p>
      <text:p text:style-name="P334_17"><text:span text:style-name="T253"/></text:p>
      <text:p text:style-name="P328_0"><text:span text:style-name="T57">가. 제출서류 및 서식</text:span></text:p>
      <text:p text:style-name="P76_0"><text:span text:style-name="T86"/></text:p>
      <text:p text:style-name="P76_0"><text:span text:style-name="T62"><draw:frame draw:style-name="tableinfakeframe_gr17" svg:x="0cm" svg:y="0cm" draw:z-index="25" text:anchor-type="as-char"><draw:text-box><table:table table:style-name="Table17"><table:table-column table:style-name="Table17.A"/><table:table-column table:style-name="Table17.B"/><table:table-column table:style-name="Table17.C"/><table:table-row table:style-name="Table17.1"><table:table-cell table:style-name="Table17.A1" office:value-type="string"><text:p text:style-name="P457_0"><text:span text:style-name="T280">구 <text:s text:c="4"/>분</text:span></text:p></table:table-cell><table:table-cell table:style-name="Table17.B1" office:value-type="string"><text:p text:style-name="P457_0"><text:span text:style-name="T280">제출서류</text:span></text:p></table:table-cell><table:table-cell table:style-name="Table17.C1" office:value-type="string"><text:p text:style-name="P457_0"><text:span text:style-name="T280">비 <text:s text:c="1"/>고</text:span></text:p></table:table-cell></table:table-row><table:table-row table:style-name="Table17.2"><table:table-cell table:style-name="Table17.A2" office:value-type="string"><text:p text:style-name="P452_0"><text:span text:style-name="T280">단체표창</text:span></text:p></table:table-cell><table:table-cell table:style-name="Table17.B2" office:value-type="string"><text:p text:style-name="P481_0"><text:span text:style-name="T286">① 단체표창 신청서 1부 [별첨 1-1] </text:span></text:p><text:p text:style-name="P481_0"><text:span text:style-name="T286">② 공적조서 1부 [별첨 1-2]</text:span></text:p><text:p text:style-name="P481_0"><text:span text:style-name="T286">③ 사업자등록증 1부</text:span></text:p><text:p text:style-name="P482_0"><text:span text:style-name="T286">④ </text:span><text:span text:style-name="T298">’25년도 대차대조표 및 손익계산서 사본 1부</text:span></text:p><text:p text:style-name="P482_0"><text:span text:style-name="T286"><text:s/><text:s text:c="1"/></text:span><text:span text:style-name="T450">※ 해당부분만 복사하여 제출</text:span></text:p><text:p text:style-name="P481_0"><text:span text:style-name="T286">⑤ 기술개발설명서 1부 [별첨 1-3]</text:span></text:p><text:p text:style-name="P481_0"><text:span text:style-name="T286">⑥ 부총리표창에 대한 동의서 [별첨 1-4]</text:span></text:p><text:p text:style-name="P481_0"><text:span text:style-name="T286">⑦ 공적입증자료 (자유)</text:span></text:p></table:table-cell><table:table-cell table:style-name="Table17.C2" office:value-type="string"><text:p text:style-name="P483_0"><text:span text:style-name="T277">제출서류 ①②③④⑥은 필히 제출하며, </text:span></text:p><text:p text:style-name="P483_0"><text:span text:style-name="T277">⑤는 ‘기술개발’ 또는<text:line-break/>‘보급 및 확산’ 분야 지원기업만 제출</text:span></text:p></table:table-cell></table:table-row><table:table-row table:style-name="Table17.3"><table:table-cell table:style-name="Table17.A3" office:value-type="string"><text:p text:style-name="P452_0"><text:span text:style-name="T280">개인표창</text:span></text:p></table:table-cell><table:table-cell table:style-name="Table17.B3" office:value-type="string"><text:p text:style-name="P481_0"><text:span text:style-name="T286">① 개인표창 신청서 1부 [별첨 2-1]</text:span></text:p><text:p text:style-name="P484_0"><text:span text:style-name="T286">② 공적조서 1부 [별첨 2-2]</text:span></text:p><text:p text:style-name="P481_0"><text:span text:style-name="T285">③</text:span><text:span text:style-name="T286"><text:s/>(공무원) 공무원인사기록요약서</text:span><text:span text:style-name="T327">*</text:span><text:span text:style-name="T286"><text:s/>[별첨 2-3]</text:span></text:p><text:p text:style-name="P485_0"><text:span text:style-name="T328"><text:s/><text:s text:c="2"/>※ </text:span><text:span text:style-name="T7">소속기관 인사담당자(담당관)의 사인 및 소속기</text:span><text:span text:style-name="T8">관장의 직인 날인 후 제출</text:span></text:p><text:p text:style-name="P486_0"><text:span text:style-name="T328"><text:s/><text:s text:c="2"/>※ 소속별 인사기록요약서가 별지서식과 다른 경우 소속의 해당 서식 인정</text:span></text:p><text:p text:style-name="P481_0"><text:span text:style-name="T286">④ 부총리표창에 대한 동의서 [별첨 2-5]</text:span></text:p><text:p text:style-name="P481_0"><text:span text:style-name="T286">⑤ 표창 추천서 1부 [별첨 2-6] (자유)</text:span></text:p><text:p text:style-name="P481_0"><text:span text:style-name="T286">⑥ 공적입증자료 (자유)</text:span></text:p></table:table-cell><table:table-cell table:style-name="Table17.C3" office:value-type="string"><text:p text:style-name="P483_0"><text:span text:style-name="T277">제출서류 ①②③④는</text:span></text:p><text:p text:style-name="P483_0"><text:span text:style-name="T277">필히 제출</text:span></text:p></table:table-cell></table:table-row></table:table></draw:text-box></draw:frame> </text:span></text:p>
      <text:p text:style-name="P363_17"><text:span text:style-name="T272"><text:s/><text:s text:c="3"/>* </text:span><text:span text:style-name="T461">공무원인사기록요약서는 공무원만 해당. 민간인은 인사기록카드 제출</text:span><text:span text:style-name="T358">(인사기록 카드가</text:span><text:span text:style-name="T330"><text:s/>없는 경우 이력서의 이력사항을 증명할 수 있는 서류 첨부)</text:span><text:span text:style-name="T347">[별첨 2-4 참고]</text:span></text:p>
      <text:p text:style-name="P364_17"><text:span text:style-name="T338"/></text:p>
      <text:p text:style-name="P365_0"><text:span text:style-name="T272"><text:s/><text:s text:c="2"/>※ 추천기관 : 대학, 학회, 관련 유관기관 및 단체 등</text:span></text:p>
      <text:p text:style-name="P183_18"><text:span text:style-name="T5"/></text:p>
      <text:p text:style-name="P366_0"><text:span text:style-name="T57">나. 행정사항</text:span></text:p>
      <text:p text:style-name="P40_0"><text:span text:style-name="T73"/></text:p>
      <text:p text:style-name="P367_0"><text:span text:style-name="T52"><text:s/>○</text:span><text:span text:style-name="T58"><text:s/>제출기한 및 방법</text:span></text:p>
      <text:p text:style-name="P368_0"><text:span text:style-name="T87"/></text:p>
      <text:p text:style-name="P368_0"><text:span text:style-name="T91"><text:s/><text:s text:c="1"/>- </text:span><text:span text:style-name="T58">제출기한 : </text:span><text:span text:style-name="T91">2026. 9. 29.(화) 14:00까지</text:span></text:p>
      <text:p text:style-name="P369_0"><text:span text:style-name="T226"><text:s/><text:s text:c="2"/>※ 필요한 경우 공고 기간 연장 또는 재공고를 진행할 수 있음</text:span></text:p>
      <text:p text:style-name="P370_0"><text:span text:style-name="T222"/></text:p>
      <text:p text:style-name="P368_0"><text:span text:style-name="T91"><text:s/><text:s text:c="1"/>-</text:span><text:span text:style-name="T414"><text:s/></text:span><text:span text:style-name="T58">제출방법 :</text:span><text:span text:style-name="T91"><text:s/></text:span><text:span text:style-name="T414">이메일 제출</text:span><text:span text:style-name="T110">(dt_award@kisa.or.kr)</text:span></text:p>
      <text:p text:style-name="P365_0"><text:span text:style-name="T272"><text:s/><text:s text:c="2"/>※ </text:span><text:span text:style-name="T226">서명 등이 있는 원본은 PDF 파일로 제출하되, 작성된 한글 파일도 함께 제출</text:span><text:span text:style-name="T111"/></text:p>
      <text:p text:style-name="P371_0"><text:span text:style-name="T238"/></text:p>
      <text:p text:style-name="P372_0"><text:span text:style-name="T91"><text:s/><text:s text:c="1"/>-</text:span><text:span text:style-name="T52"><text:s/>문의사항 :</text:span><text:span text:style-name="T414"><text:s/></text:span><text:span text:style-name="T97">전자문서 컨퍼런스 운영 담당자</text:span><text:span text:style-name="T438">(061-820-3966, 061-820-3954)</text:span></text:p>
      <text:p text:style-name="P371_0"><text:span text:style-name="T246"/></text:p>
      <text:p text:style-name="P367_0"><text:span text:style-name="T52"><text:s/>○</text:span><text:span text:style-name="T58"><text:s/>표창수여</text:span></text:p>
      <text:p text:style-name="P367_0"><text:span text:style-name="T87"/></text:p>
      <text:p text:style-name="P368_0"><text:span text:style-name="T91"><text:s/><text:s text:c="1"/>- 최종 표창대상자로 </text:span><text:span text:style-name="T58">선정된 자에 한하여 별도 통보</text:span></text:p>
      <text:p text:style-name="P371_0"><text:span text:style-name="T87"/></text:p>
      <text:p text:style-name="P368_0"><text:span text:style-name="T91"><text:s/><text:s text:c="1"/>- </text:span><text:span text:style-name="T307">표창 수여는 </text:span><text:span text:style-name="T310">전자문서 컨퍼런스</text:span><text:span text:style-name="T365">(</text:span><text:span text:style-name="T368">’</text:span><text:span text:style-name="T365">26년 12월 초)</text:span><text:span text:style-name="T307">에 실시 예정</text:span><text:span text:style-name="T290"/></text:p>
      <text:p text:style-name="P371_0"><text:span text:style-name="T254"/></text:p>
      <text:p text:style-name="P367_0"><text:span text:style-name="T52"><text:s/>○</text:span><text:span text:style-name="T58"><text:s/>후보자 추천 시 유의사항</text:span></text:p>
      <text:p text:style-name="P371_0"><text:span text:style-name="T87"/></text:p>
      <text:p text:style-name="P373_1"><text:span text:style-name="T414"><text:s/><text:s text:c="1"/>- </text:span><text:span text:style-name="T300">표창대상자 추천 시 </text:span><text:span text:style-name="T255">공적내용의 진실성과 적격성, 객관적 사실관계 등을</text:span><text:span text:style-name="T256"><text:s/></text:span><text:span text:style-name="T268">확인</text:span><text:span text:style-name="T275">하고, 기타 추천 제한사유가 발생하지 않도록 신중을 기하여 추천하여야 함</text:span></text:p>
      <text:p text:style-name="P374_1"><text:span text:style-name="T279"/></text:p>
      <text:p text:style-name="P375_1"><text:span text:style-name="T283"><text:s/><text:s text:c="1"/>- </text:span><text:span text:style-name="T276">표창대상자 추천 시 범죄조회 등 개인정보 이용에 대한 사전 동의</text:span><text:span text:style-name="T289">를 받아야 함</text:span></text:p>
      <text:p text:style-name="P376_1"><text:span text:style-name="T92"/></text:p>
      <text:p text:style-name="P377_1"><text:span text:style-name="T414"><text:s/><text:s text:c="1"/>- 추천기관에서는 추천대상자가 후보자이며, </text:span><text:span text:style-name="T52">반드시 포상을 받게 되는 것이 아니라는 사실을 알려야 함</text:span></text:p>
      <text:p text:style-name="P378_1"><text:span text:style-name="T92"/></text:p>
      <text:p text:style-name="P379_1"><text:span text:style-name="T414"><text:s/><text:s text:c="1"/>- </text:span><text:span text:style-name="T290">공무원인 경우, 공무원인사기록요약서 </text:span><text:span text:style-name="T291">허위기재 및 누락, 인사</text:span><text:span text:style-name="T52">기록카드 사본 위조 및 변조 시는 해당 기관이 책임을 지며,</text:span><text:span text:style-name="T414"><text:s/>추천기일 경과로 인해 추천이 누락되지 않도록 하여야 함</text:span></text:p>
      <text:p text:style-name="P380_1"><text:span text:style-name="T92"/></text:p>
      <text:p text:style-name="P380_1"><text:span text:style-name="T414"><text:s/><text:s text:c="1"/>- 재직공무원의 경우, 수공기간은 </text:span><text:span text:style-name="T52">실 근무기간만을 기준</text:span><text:span text:style-name="T414">으로 함</text:span></text:p>
      <text:p text:style-name="P365_0"><text:span text:style-name="T272"><text:s/><text:s text:c="2"/>※ </text:span><text:span text:style-name="T247">임용 전 병역의무복무기간, 휴직기간, 군양성교육기간 등 제외</text:span></text:p>
      <text:p text:style-name="P380_1"><text:span text:style-name="T92"/></text:p>
      <text:p text:style-name="P380_1"><text:span text:style-name="T414"><text:s/><text:s text:c="1"/>- </text:span><text:span text:style-name="T292">기타 세부기준은 </text:span><text:span text:style-name="T369">“</text:span><text:span text:style-name="T293">과학기술정보통신부 부총리표창 업무지침</text:span><text:span text:style-name="T369">”</text:span><text:span text:style-name="T292">에 의함</text:span></text:p>
      <text:p text:style-name="P381_0"><text:span text:style-name="T99"/></text:p>
      <text:p text:style-name="P381_0_b4"><text:span text:style-name="T100">다. 기타사항</text:span><text:span text:style-name="T101">(공적조서 작성요령)</text:span></text:p>
      <text:p text:style-name="P370_0"><text:span text:style-name="T102"/></text:p>
      <text:p text:style-name="P382_0"><text:span text:style-name="T52"><text:s/>○</text:span><text:span text:style-name="T58"><text:s/></text:span><text:span text:style-name="T366">공적조서의 </text:span><text:span text:style-name="T367">‘공적요약’은 60~70자 이내</text:span><text:span text:style-name="T366">의</text:span><text:span text:style-name="T306"><text:s/>분량으로 작성하여야 함</text:span></text:p>
      <text:p text:style-name="P383_0"><text:span text:style-name="T222"/></text:p>
      <text:p text:style-name="P384_0"><text:span text:style-name="T91"><text:s/><text:s text:c="1"/>- </text:span><text:span text:style-name="T308">공적요지는 향후 ‘수여증명서’ 등 발급 시에 기재되는 사항이므로 주된 </text:span><text:span text:style-name="T309">공적내용을 육하원칙에 따라 정확하고 상세하게 작성</text:span><text:span text:style-name="T308">하여 민원발생의 소지가 없어야 함</text:span></text:p>
      <text:p text:style-name="P383_0"><text:span text:style-name="T222"/></text:p>
      <text:p text:style-name="P385_0"><text:span text:style-name="T91"><text:s/><text:s text:c="1"/>- </text:span><text:span text:style-name="T301">공적내용은 </text:span><text:span text:style-name="T302">전자문서 산업 발전 공적을 중점</text:span><text:span text:style-name="T301">으로 작성하되, 직접적인</text:span><text:span text:style-name="T294"><text:s/></text:span><text:span text:style-name="T306">공적사항 외에 </text:span><text:span text:style-name="T311">모범적인 사회활동 등을 포함</text:span><text:span text:style-name="T306">하여 작성해도 무관함</text:span></text:p>
      <text:p text:style-name="P386_0"><text:span text:style-name="T222"/></text:p>
      <text:p text:style-name="P387_0"><text:span text:style-name="T91"><text:s/><text:s text:c="1"/>- </text:span><text:span text:style-name="T319">주요 경력 기간과 과거 포상기록 란의 포상일자를 정확하게 표기</text:span><text:span text:style-name="T321">하여야 함</text:span></text:p>
      <text:p text:style-name="P388_0"><text:span text:style-name="T322"/></text:p>
      <text:p text:style-name="P365_0"><text:span text:style-name="T272"><text:s/><text:s text:c="2"/>※ </text:span><text:span text:style-name="T226">고의로 과거 포상기록을 누락 시 포상대상에서 제외</text:span></text:p>
      <text:p text:style-name="P370_0"><text:span text:style-name="T102"/></text:p>
      <text:p text:style-name="P389_0"><text:span text:style-name="T52"><text:s/>○</text:span><text:span text:style-name="T58"><text:s/></text:span><text:span text:style-name="T324">공적조서 상 </text:span><text:span text:style-name="T329">‘조사자’, ‘추천관’은 필수 기입</text:span><text:span text:style-name="T324">해야하며 </text:span><text:span text:style-name="T329">조사자는 추천</text:span><text:span text:style-name="T58">기관의 담당 부서장</text:span><text:span text:style-name="T91">, </text:span><text:span text:style-name="T58">추천자는 추천 기관장</text:span><text:span text:style-name="T91">임</text:span></text:p>
      <text:p text:style-name="P368_0"><text:span text:style-name="T102"/></text:p>
      <text:p text:style-name="P390_0"><text:span text:style-name="T52"><text:s/>○</text:span><text:span text:style-name="T58"><text:s/></text:span><text:span text:style-name="T332">신청(추천)서 및 공적조서는 </text:span><text:span text:style-name="T333">작성원본</text:span><text:span text:style-name="T335">(hwp파일)</text:span><text:span text:style-name="T332"><text:s/></text:span><text:span text:style-name="T333">및 스캔본</text:span><text:span text:style-name="T335">(서명/날인 포함)</text:span><text:span text:style-name="T333"><text:s/></text:span><text:span text:style-name="T58">두 가지 서류 모두 제출</text:span><text:span text:style-name="T91">해야 함</text:span></text:p>
      <text:p text:style-name="P63_0"><text:span text:style-name="T45"/></text:p>
      <text:p text:style-name="P63_0"><text:span text:style-name="T45"><draw:frame draw:style-name="tableinfakeframe_gr19" svg:x="0cm" svg:y="0cm" draw:z-index="32" text:anchor-type="as-char"><draw:text-box><table:table table:style-name="Table18"><table:table-column table:style-name="Table18.A"/><table:table-column table:style-name="Table18.B"/><table:table-column table:style-name="Table18.C"/><table:table-row table:style-name="Table18.1"><table:table-cell table:style-name="Table18.A1" office:value-type="string"><text:p text:style-name="P487_0"><text:span text:style-name="T339"/></text:p></table:table-cell><table:table-cell table:style-name="Table18.B1" office:value-type="string" table:number-rows-spanned="2"><text:p text:style-name="P488_18"><text:span text:style-name="T341">공적조서 작성요령</text:span></text:p></table:table-cell><table:table-cell table:style-name="Table18.C1" office:value-type="string"><text:p text:style-name="P487_0"><text:span text:style-name="T339"/></text:p></table:table-cell></table:table-row><table:table-row table:style-name="Table18.2"><table:table-cell table:style-name="Table18.A2" office:value-type="string"><text:p text:style-name="P487_0"><text:span text:style-name="T339"/></text:p></table:table-cell><table:covered-table-cell/><table:table-cell table:style-name="Table18.C2" office:value-type="string"><text:p text:style-name="P487_0"><text:span text:style-name="T339"/></text:p></table:table-cell></table:table-row><table:table-row table:style-name="Table18.3"><table:table-cell table:style-name="Table18.A3" office:value-type="string" table:number-columns-spanned="3"><text:p text:style-name="P489_0"><text:span text:style-name="T372"><text:s/><text:s text:c="1"/>○ </text:span><text:span text:style-name="T299">공적요지는 육하원칙에 따라 정확하고 구체적 사례를 기재하고 ‘∼기여함’으로 끝나야 함</text:span></text:p><text:p text:style-name="P489_0"><text:span text:style-name="T286"><text:s/><text:s text:c="3"/>- 막연하고 반복된 내용이나 불필요한 미사여구가 기재되지 않도록 주의</text:span></text:p><text:p text:style-name="P489_0"><text:span text:style-name="T286"><text:s/><text:s text:c="2"/><draw:frame draw:style-name="tableinfakeframe_gr18" svg:x="0cm" svg:y="0cm" draw:z-index="33" text:anchor-type="as-char"><draw:text-box><table:table table:style-name="Table19"><table:table-column table:style-name="Table19.A"/><table:table-row table:style-name="Table19.1"><table:table-cell table:style-name="Table19.A1" office:value-type="string"><text:p text:style-name="P58_0"><text:span text:style-name="T104">▣ 공적요지 작성 예시 </text:span><text:span text:style-name="T105">(건설공사의 경우)</text:span></text:p><text:p text:style-name="P65_0"><text:span text:style-name="T106"><text:s/></text:span><text:span text:style-name="T104">00년 00월 00일부터 00년 00월 00일까지 □□공사의 시공책임자(담당자)로 근무하며 △△공법 등 신기술을 도입·적용함으로써 예산을 절감(0억원)하고, 공기를 단축(0년)하여 적기준공에 기여함</text:span></text:p></table:table-cell></table:table-row></table:table></draw:text-box></draw:frame></text:span></text:p><text:p text:style-name="P489_0"><text:span text:style-name="T359"><text:s/><text:s text:c="1"/>○</text:span><text:span text:style-name="T286"><text:s/></text:span><text:span text:style-name="T360">단체표창의 경우 단체명과 대표자 성명을 같이 기재할 수 없으며, 단체명으로 일원화</text:span></text:p><text:p text:style-name="P489_0"><text:span text:style-name="T359"><text:s/><text:s text:c="1"/>○</text:span><text:span text:style-name="T372"><text:s/>표창 대상자의 소속, 직급(직위), 성명을 정확히 기재하여야 함</text:span><text:span text:style-name="T361"/></text:p><text:p text:style-name="P489_0"><text:span text:style-name="T361"><text:s/><text:s text:c="4"/>※ 소속의 경우 사업자등록증(고유번호증 등)에 기재된 사업장명을 기재</text:span></text:p><text:p text:style-name="P489_0"><text:span text:style-name="T359"><text:s/><text:s text:c="1"/>○</text:span><text:span text:style-name="T286"><text:s/></text:span><text:span text:style-name="T296">주요경력란의 기간과 과거 포상기록란의 포상일자의 연월일 표기를 정확히</text:span><text:span text:style-name="T362"><text:s/>기재</text:span></text:p><text:p text:style-name="P489_0"><text:span text:style-name="T361"><text:s/><text:s text:c="4"/>※ 과거 포상기록을 고의로 누락한 경우에는 포상대상에서 제외</text:span></text:p><text:p text:style-name="P489_0"><text:span text:style-name="T363"/></text:p></table:table-cell><table:covered-table-cell/><table:covered-table-cell/></table:table-row></table:table></draw:text-box></draw:frame></text:span></text:p>
      <text:p text:style-name="P391_0_b4"><text:span text:style-name="T109"><draw:frame draw:style-name="tableinfakeframe_gr20" svg:x="0cm" svg:y="0cm" draw:z-index="57" text:anchor-type="as-char"><draw:text-box><table:table table:style-name="Table20"><table:table-column table:style-name="Table20.A"/><table:table-column table:style-name="Table20.B"/><table:table-column table:style-name="Table20.C"/><table:table-row table:style-name="Table20.1"><table:table-cell table:style-name="Table20.A1" office:value-type="string"><text:p text:style-name="P490_0"><text:span text:style-name="T348">붙임1</text:span></text:p></table:table-cell><table:table-cell table:style-name="Table20.B1" office:value-type="string"><text:p text:style-name="P331_0"><text:span text:style-name="T349"/></text:p></table:table-cell><table:table-cell table:style-name="Table20.C1" office:value-type="string"><text:p text:style-name="P491_0"><text:span text:style-name="T350"><text:s/>포상 추천 제한</text:span><text:span text:style-name="T351"/></text:p></table:table-cell></table:table-row></table:table></draw:text-box></draw:frame></text:span></text:p>
      <text:p text:style-name="P184_19"><text:span text:style-name="T9"/></text:p>
      <text:p text:style-name="P184_19"><text:span text:style-name="T54"><draw:frame draw:style-name="tableinfakeframe_gr26" svg:x="0cm" svg:y="0.029cm" draw:z-index="26" text:anchor-type="paragraph"><draw:text-box><table:table table:style-name="Table21"><table:table-column table:style-name="Table21.A"/><table:table-column table:style-name="Table21.B"/><table:table-column table:style-name="Table21.C"/><table:table-row table:style-name="Table21.1"><table:table-cell table:style-name="Table21.A1" office:value-type="string"><text:p text:style-name="P492_0"><text:span text:style-name="T115">구 분</text:span></text:p></table:table-cell><table:table-cell table:style-name="Table21.B1" office:value-type="string"><text:p text:style-name="P195_0"><text:span text:style-name="T116"/></text:p></table:table-cell><table:table-cell table:style-name="Table21.C1" office:value-type="string"><text:p text:style-name="P492_0"><text:span text:style-name="T115">추천제한 대상</text:span></text:p></table:table-cell></table:table-row><table:table-row table:style-name="Table21.2"><table:table-cell table:style-name="Table21.A2" office:value-type="string"><text:p text:style-name="P66_0"><text:span text:style-name="T117"/></text:p></table:table-cell><table:table-cell table:style-name="Table21.B2" office:value-type="string"><text:p text:style-name="P66_0"><text:span text:style-name="T117"/></text:p></table:table-cell><table:table-cell table:style-name="Table21.C2" office:value-type="string"><text:p text:style-name="P67_0"><text:span text:style-name="T118"/></text:p></table:table-cell></table:table-row><table:table-row table:style-name="Table21.3"><table:table-cell table:style-name="Table21.A3" office:value-type="string"><text:p text:style-name="P493_0"><text:span text:style-name="T70">  </text:span><text:span text:style-name="T119">일반국민</text:span></text:p></table:table-cell><table:table-cell table:style-name="Table21.B3" office:value-type="string"><text:p text:style-name="P66_0"><text:span text:style-name="T120"/></text:p></table:table-cell><table:table-cell table:style-name="Table21.C3" office:value-type="string"><text:p text:style-name="P69_0"><text:span text:style-name="T63"><text:s/>1) 수사 중이거나 형사사건으로 기소 중인 자 또는 단체(기관)</text:span><text:span text:style-name="T67"><text:s/></text:span></text:p><text:p text:style-name="P69_0"><text:span text:style-name="T121"/></text:p><text:p text:style-name="P69_0"><text:span text:style-name="T63"><text:s/>2) 형사처분</text:span></text:p><text:p text:style-name="P188_0"><text:span text:style-name="T67"><text:s/><text:s text:c="1"/>가) 사형, 무기 또는 1년 이상의 징역이나 금고의 형을 받고 그 집행이 종료된 후 10년이 경과하지 아니한 자</text:span></text:p><text:p text:style-name="P206_22"><text:span text:style-name="T67">나) 1년 이상 3년 이하의 징역이나 금고의 형의 집행유예를 받은 경우, 그 집행유예의 기간이 완료된 날로부터 5년을 경과하지 아니한 자</text:span></text:p><text:p text:style-name="P207_22"><text:span text:style-name="T67">다) 1년 미만의 징역이나 금고의 실형을 선고받고 그 집행이 종료된 후 5년이 경과하지 아니한 자</text:span></text:p><text:p text:style-name="P207_22"><text:span text:style-name="T67">라) 1년 미만의 징역이나 금고의 실형을 선고받고 집행을 받지 아니하기로 확정된 후 5년이 경과하지 아니한 자</text:span></text:p><text:p text:style-name="P208_22"><text:span text:style-name="T67">마) 1년 미만의 징역이나 금고의 형의 집행유예를 받은 경우, 그 집행유예의 기간이 완료된 날로부터 2년을 경과하지 아니한 자</text:span></text:p><text:p text:style-name="P209_22"><text:span text:style-name="T67">바) 1년 이하의 징역이나 금고의 형을 선고유예를 받은 경우, 선고유예 기간 중에 있는 자</text:span></text:p><text:p text:style-name="P205_22"><text:span text:style-name="T67">사) 포상추천일 전 3년 이내에 2회 이상의 벌금형 처분을 받은 자</text:span></text:p><text:p text:style-name="P326_22"><text:span text:style-name="T67">아) </text:span><text:span text:style-name="T88">포상추천일 전 3년 이내에 1회 벌금액이 200만원 이상의 벌금형</text:span><text:span text:style-name="T67"><text:s/>처분을 받은 자</text:span></text:p><text:p text:style-name="P70_21"><text:span text:style-name="T106"><text:s/><text:s text:c="2"/>※ 형사처분 된 자가 사면 또는 복권된 경우 추천 가능</text:span></text:p><text:p text:style-name="P192_21"><text:span text:style-name="T106"><text:s/><text:s text:c="2"/>※ </text:span><text:span text:style-name="T491">｢민주화운동 관련자 명예회복 및 보상 등에 관한 법률｣, ｢5･18민주화운동</text:span><text:span text:style-name="T106"><text:s/></text:span><text:span text:style-name="T491">관련자 보상 등에 관한 법률｣, ｢부마민주항쟁 관련자의 명예회복 및 보상</text:span><text:span text:style-name="T106"><text:s/></text:span><text:span text:style-name="T492">등에 관한 법률｣에 따른 민주화운동 관련자가 민주화운동을 이유로 유죄</text:span><text:span text:style-name="T133">판결</text:span><text:span text:style-name="T106"><text:s/>되어 형량을 받은 경우 추천 가능</text:span></text:p><text:p text:style-name="P70_0"><text:span text:style-name="T103"/></text:p><text:p text:style-name="P71_0"><text:span text:style-name="T63"><text:s/>3)「상훈법」제8조 및「정부 표창 규정」제19조 등에 따라 정부포상이 취소된 적이 있는 자 또는 단체(기관)</text:span></text:p><text:p text:style-name="P494_0"><text:span text:style-name="T122"><text:s/></text:span><text:span text:style-name="T106"><text:s/><text:s text:c="1"/>※ 단, 취소의 원인이 된 사유가 본인의 귀책이 아닌 경우는 추천 가능</text:span></text:p><text:p text:style-name="P189_21"><text:span text:style-name="T106"><text:s/><text:s text:c="2"/>※ ｢정부 표창 규정」제19조에 따라 대통령 또는 국무총리 표창이 취소된 날로부터 5년이 경과한 단체는 추천 가능</text:span></text:p><text:p text:style-name="P72_0"><text:span text:style-name="T121"/></text:p><text:p text:style-name="P73_0"><text:span text:style-name="T63"><text:s/>4)「산업안전보건법」에 따라 산업재해 등과 관련하여 명단이 공표된 사업장(단체 및 기관)과 그 임원</text:span></text:p><text:p text:style-name="P190_0"><text:span text:style-name="T67"><text:s/><text:s text:c="1"/>가) </text:span><text:span text:style-name="T78">최근 3년 이내 1회 이상「산업안전보건법」제10조, 같은 법 </text:span><text:span text:style-name="T81">「시행령」제10조</text:span><text:span text:style-name="T123"><text:s/>및 같은 법「시행규칙」제8조의 규정에 따라 그</text:span><text:span text:style-name="T68"><text:s/></text:span><text:span text:style-name="T493">명</text:span><text:span text:style-name="T494">단이 </text:span><text:span text:style-name="T83">공표된 사업장 및 그 임원에 대해서는 포상 추천을 제한함</text:span></text:p><text:p text:style-name="P74_0"><text:span text:style-name="T67"><text:s/><text:s text:c="1"/>나) ‘임원’ 이라 함은 이사, 대표이사, 감사, 공장장, 현장소장 등 사업장 경영에 책임 있는 자를 말함</text:span></text:p><text:p text:style-name="P75_0"><text:span text:style-name="T106"><text:s/><text:s text:c="3"/>※ </text:span><text:span text:style-name="T133">당해사업장의 등기임원(사외이사 제외)과, 미등기 임원이라도 직제상 당해</text:span><text:span text:style-name="T106">사업장을 관장하고 있을 경우에는 추천 제한</text:span></text:p><text:p text:style-name="P210_0"><text:span text:style-name="T106"><text:s/><text:s text:c="4"/>- ｢사업장 등기부등본｣, ｢금융감독원 전자공시시스템｣(</text:span><text:span text:style-name="T106"><text:a office:name="" xlink:href="http://dart.fss.or.kr" xlink:type="simple" office:target-frame-name="_self" text:style-name="T124" text:visited-style-name="Visited_20_Internet_20_Link">http://dart.fss.or.kr</text:a></text:span><text:span text:style-name="T106">, 회사별 검색-사업보고서-임원 및 직원 등에 관한 사항)을 통해 확인</text:span></text:p><text:p text:style-name="P70_0"><text:span text:style-name="T106"><text:s/><text:s text:c="2"/>※ 감사(위원)는 등기 유무를 불문하고 추천대상에서 제외</text:span></text:p><text:p text:style-name="P70_0"><text:span text:style-name="T106"><text:s/><text:s text:c="2"/>※ 현장 경영책임자는 공장장, 현장소장 등 명칭불문하고 추천 제외</text:span></text:p><text:p text:style-name="P191_0"><text:span text:style-name="T67"><text:s/><text:s text:c="1"/>다) </text:span><text:span text:style-name="T88">다만, 사업장 또는 임원 등이 해당 산업재해 발생에 책임이 없음이 명백하고, 해당 산업재해 발생 이후 산재예방을 위한 특별한 노력을 기울여 사업장 안전보건 개선 성과가 뚜렷한 경우로 고용노동부가 인정하는 때에는 추천할 수 있음</text:span><text:span text:style-name="T67"/></text:p><text:p text:style-name="P70_0"><text:span text:style-name="T103"/></text:p><text:p text:style-name="P70_0"><text:span text:style-name="T63"><text:s/>5)</text:span><text:span text:style-name="T125">「공정거래관련법」위반 법인(단체 및 기관 포함) 및 그 임원</text:span></text:p><text:p text:style-name="P211_0"><text:span text:style-name="T67"><text:s/><text:s text:c="1"/>가) </text:span><text:span text:style-name="T82">최근 2년 이내 3회 이상 고발 또는 과징금 처분을 받은 법인</text:span><text:span text:style-name="T67">(단체 포함) 및 그 대표자와 책임있는 임원은 추천을 제한함</text:span></text:p><text:p text:style-name="P70_0"><text:span text:style-name="T106"><text:s/><text:s text:c="2"/>※ 과징금과 고발을 동시에 받은 경우(동일사건번호)는 1회로 처리</text:span></text:p><text:p text:style-name="P212_0"><text:span text:style-name="T67"><text:s/><text:s text:c="1"/>나) 최근 1년 이내 3회 이상 시정명령 처분을 받은 법인(단체 포함) 및 그 대표자와 책임 있는 임원은 추천을 제한함</text:span></text:p><text:p text:style-name="P213_0"><text:span text:style-name="T67"><text:s/><text:s text:c="1"/>다) </text:span><text:span text:style-name="T81">다만, 상기 가), 나)의 경우에도 법인 또는 임원이 그 위반행위를</text:span><text:span text:style-name="T67"><text:s/>방지하기 위하여 해당 업무에 관한 상당한 주의와 감독을 게을리 하지 아니한 경우로 공정거래위원회가 인정하는 때에는 추천할 수 있음</text:span></text:p><text:p text:style-name="P70_0"><text:span text:style-name="T103"/></text:p><text:p text:style-name="P71_0"><text:span text:style-name="T63"><text:s/>6)</text:span><text:span text:style-name="T125">「</text:span><text:span text:style-name="T126">근로기준법」에 의하여 임금체불과 관련하여 명단공개 또는 </text:span><text:span text:style-name="T127">종합신용정보집중기관(한국신용정보원)에 자료제공이 된 체불사업주(기관장)</text:span></text:p><text:p text:style-name="P82_0"><text:span text:style-name="T67"><text:s/><text:s text:c="1"/>가) 최근 3년간「근로기준법」제43조의2, 같은 법「시행령」제23조의2에 따른 체불사업주로서 명단이 공개된 자</text:span></text:p><text:p text:style-name="P83_0"><text:span text:style-name="T67"><text:s/><text:s text:c="1"/>나) 최근 3년간「근로기준법」제43조의3, 같은 법 「시행령」제23조의4에 따른 체불사업주로서 종합신용정보집중기관(한국신용정보원)에 체불 자료가 제공된 자</text:span></text:p><text:p text:style-name="P84_0"><text:span text:style-name="T106"><text:s/><text:s text:c="2"/>※ 포상추천일 이전 체불사건이 권리구제로 취하 또는 체불임금을 청산한 경우 추천 가능</text:span></text:p><text:p text:style-name="P70_0"><text:span text:style-name="T103"/></text:p><text:p text:style-name="P85_0"><text:span text:style-name="T63"><text:s/>7)</text:span><text:span text:style-name="T128"><text:s/>추천일 당시「국세기본법」,「관세법」또는「지방세징수법」에 따른 체납 중에 있는 자 또는 단체</text:span></text:p><text:p text:style-name="P214_0"><text:span text:style-name="T106"><text:s/><text:s text:c="2"/>※ </text:span><text:span text:style-name="T129">국세, 관세 및 </text:span><text:span text:style-name="T130">지방세 체납 여부는 행정정보공동이용센터(</text:span><text:span text:style-name="T130"><text:a office:name="" xlink:href="http://www.share.go.kr)의" xlink:type="simple" office:target-frame-name="_self" text:style-name="T131" text:visited-style-name="Visited_20_Internet_20_Link">www.share.go.kr)의</text:a></text:span><text:span text:style-name="T130"><text:s/>e하나로민원(행정정보공동이용업무포털)에서 체납액이 없다는 사실을 추천기관이</text:span><text:span text:style-name="T132"><text:s/>직접 조회하여 확인</text:span><text:span text:style-name="T133"/></text:p><text:p text:style-name="P70_0"><text:span text:style-name="T103"/></text:p><text:p text:style-name="P70_0"><text:span text:style-name="T63"><text:s/>8) 사회적 물의 등 유발</text:span></text:p><text:p text:style-name="P86_0"><text:span text:style-name="T67"><text:s/><text:s text:c="1"/></text:span><text:span text:style-name="T89">부도덕한 행위 등으로 사회적 물의를 야기하거나, 언론보도 또는</text:span><text:span text:style-name="T67"><text:s/></text:span><text:span text:style-name="T78">소송·민원 제기 등의 논란이 있어 정부포상이 합당치 않다고 판단</text:span><text:span text:style-name="T67">되는 자 또는 단체(기관)</text:span></text:p></table:table-cell></table:table-row><table:table-row table:style-name="Table21.4"><table:table-cell table:style-name="Table21.A4" office:value-type="string"><text:p text:style-name="P87_0"><text:span text:style-name="T134"/></text:p></table:table-cell><table:table-cell table:style-name="Table21.B4" office:value-type="string"><text:p text:style-name="P66_0"><text:span text:style-name="T135"/></text:p></table:table-cell><table:table-cell table:style-name="Table21.C4" office:value-type="string"><text:p text:style-name="P93_0"><text:span text:style-name="T136"/></text:p></table:table-cell></table:table-row><table:table-row table:style-name="Table21.5"><table:table-cell table:style-name="Table21.A5" office:value-type="string"><text:p text:style-name="P493_0"><text:span text:style-name="T70">  </text:span><text:span text:style-name="T119">공무원</text:span></text:p></table:table-cell><table:table-cell table:style-name="Table21.B5" office:value-type="string"><text:p text:style-name="P94_0"><text:span text:style-name="T120"/></text:p></table:table-cell><table:table-cell table:style-name="Table21.C5" office:value-type="string"><text:p text:style-name="P70_0"><text:span text:style-name="T63"><text:s/>1) 감사조사 또는 수사 중이거나 형사사건으로 기소 중인 자</text:span></text:p><text:p text:style-name="P70_0"><text:span text:style-name="T103"/></text:p><text:p text:style-name="P95_0"><text:span text:style-name="T63"><text:s/>2) 형사처분</text:span></text:p><text:p text:style-name="P215_0"><text:span text:style-name="T67"><text:s/><text:s text:c="1"/>가) </text:span><text:span text:style-name="T137">공무원 재직 중의 행위로 인해 벌금형 이상의 형사 처분을 받은 자<text:line-break/>(선고유예를 받은 경우 포함)</text:span></text:p><text:p text:style-name="P97_0"><text:span text:style-name="T67"><text:s/><text:s text:c="3"/>- 다만, 재직 중 1회에 한해 200만원 미만의 벌금형을 받은 자는 공적이 현저하게 탁월한 경우 포상추천 가능하나,</text:span></text:p><text:p text:style-name="P96_0"><text:span text:style-name="T67"><text:s/><text:s text:c="3"/>-「</text:span><text:span text:style-name="T77">공무원 징계령 시행규칙」제4조제2항(제1∼6호)에 따라 감경이</text:span><text:span text:style-name="T67"><text:s/></text:span><text:span text:style-name="T81">제한되는 비위(주요비위)에 해당하는 범죄로 인하여 형사 처분을</text:span><text:span text:style-name="T67"><text:s/>받은 경우, 형벌의 종류 및 횟수에 관계없이 추천 제외</text:span></text:p><text:p text:style-name="P96_0"><text:span text:style-name="T67"><draw:frame draw:style-name="tableinfakeframe_gr22" svg:x="0cm" svg:y="0cm" draw:z-index="27" text:anchor-type="as-char"><draw:text-box><table:table table:style-name="Table22"><table:table-column table:style-name="Table22.A"/><table:table-row table:style-name="Table22.1"><table:table-cell table:style-name="Table22.A1" office:value-type="string"><text:p text:style-name="P100_21"><text:span text:style-name="T106">&lt;주요비위란&gt;</text:span></text:p><text:p text:style-name="P100_21"><text:span text:style-name="T106">｢공무원징계령시행규칙｣ 제4조제2항(징계를 감경할 수 없는 경우)</text:span></text:p><text:p text:style-name="P100_21"><text:span text:style-name="T106">1. ｢국가공무원법｣ 제78조의2제1항</text:span></text:p><text:p text:style-name="P495_21"><text:span text:style-name="T3"><draw:frame draw:style-name="tableinfakeframe_gr21" svg:x="0cm" svg:y="0cm" draw:z-index="36" text:anchor-type="as-char"><draw:text-box><table:table table:style-name="Table23"><table:table-column table:style-name="Table23.A"/><table:table-row table:style-name="Table23.1"><table:table-cell table:style-name="Table23.A1" office:value-type="string"><text:p text:style-name="P99_0"><text:span text:style-name="T138">1. 금전, 물품, 부동산, 향응 또는 그 밖에 대통령령으로 정하는 재산상 이익을 취득하거나 제공한 경우</text:span></text:p><text:p text:style-name="P99_0"><text:span text:style-name="T138">2. 다음 각 목에 해당하는 것을 횡령(橫領), 배임(背任), 절도, 사기 또는 유용(流用)한 경우</text:span></text:p><text:p text:style-name="P99_0"><text:span text:style-name="T138"><text:s/><text:s text:c="1"/>가. ｢국가재정법｣에 따른 예산 및 기금</text:span></text:p><text:p text:style-name="P99_0"><text:span text:style-name="T138"><text:s/><text:s text:c="1"/>나. ｢지방재정법｣에 따른 예산 및 ｢지방자치단체 기금관리기본법｣에 따른 기금</text:span></text:p><text:p text:style-name="P99_0"><text:span text:style-name="T138"><text:s/><text:s text:c="1"/>다. ｢국고금 관리법｣ 제2조제1호에 따른 국고금</text:span></text:p><text:p text:style-name="P99_0"><text:span text:style-name="T138"><text:s/><text:s text:c="1"/>라. ｢보조금 관리에 관한 법률｣ 제2조제1호에 따른 보조금</text:span></text:p><text:p text:style-name="P99_0"><text:span text:style-name="T138"><text:s/><text:s text:c="1"/>마. ｢국유재산법｣ 제2조제1호에 따른 국유재산 및 ｢물품관리법｣ 제2조제1항에 따른 물품</text:span></text:p><text:p text:style-name="P99_0"><text:span text:style-name="T138"><text:s/><text:s text:c="1"/>바. ｢공유재산 및 물품 관리법｣ 제2조제1호 및 제2호에 따른 공유재산 및 물품</text:span></text:p><text:p text:style-name="P99_0"><text:span text:style-name="T138"><text:s/><text:s text:c="1"/>사. 그 밖에 가목부터 바목까지에 준하는 것으로서 대통령령으로 정하는 것</text:span></text:p></table:table-cell></table:table-row></table:table></draw:text-box></draw:frame></text:span></text:p><text:p text:style-name="P100_0"><text:span text:style-name="T106">1의2. ｢국가공무원법｣ 제78조의2제1항 각 호의 어느 하나에 해당하는 비위를 신고하지 않거나 고발하지 않은 행위</text:span></text:p><text:p text:style-name="P100_21"><text:span text:style-name="T106">2. ｢성폭력범죄의 처벌 등에 관한 특례법｣ 제2조에 따른 성폭력범죄</text:span></text:p><text:p text:style-name="P100_21"><text:span text:style-name="T106">3. ｢성매매알선 등 행위의 처벌에 관한 법률｣ 제2조제1항제1호에 따른 성매매</text:span></text:p><text:p text:style-name="P100_21"><text:span text:style-name="T106">4. ｢양성평등기본법｣ 제3조제2호에 따른 성희롱</text:span></text:p><text:p text:style-name="P216_21"><text:span text:style-name="T106">5. ｢도로교통법｣ 제44조제1항에 따른 음주운전 또는 같은 조 제2항에 따른 음주측정에 대한 불응</text:span></text:p><text:p text:style-name="P216_21"><text:span text:style-name="T106">6. ｢공직자윤리법｣ 제8조의2제1항 또는 제22조에 따른 등록의무자에 대한 재산등록 및 주식의 매각･신탁과 관련한 의무 위반</text:span></text:p></table:table-cell></table:table-row></table:table></draw:text-box></draw:frame></text:span></text:p><text:p text:style-name="P95_0"><text:span text:style-name="T139"/></text:p><text:p text:style-name="P101_0"><text:span text:style-name="T63"><text:s/>3) 징계의 진행 또는 처분</text:span></text:p><text:p text:style-name="P102_0"><text:span text:style-name="T67"><text:s/><text:s text:c="1"/>가) </text:span><text:span text:style-name="T140">징계절차가 진행 중인 자 또는 관계행정기관의 징계처분 요구</text:span><text:span text:style-name="T123"><text:s/>중인 자</text:span></text:p><text:p text:style-name="P102_0"><text:span text:style-name="T67"><text:s/><text:s text:c="1"/>나) </text:span><text:span text:style-name="T141">징계 또는 불문경고(</text:span><text:span text:style-name="T142">징계위원회 의결에 의한 불문경고에 한함)</text:span><text:span text:style-name="T141"><text:s/>처분을</text:span><text:span text:style-name="T137"><text:s/>받은 자</text:span></text:p><text:p text:style-name="P103_0"><text:span text:style-name="T67"><text:s/><text:s text:c="3"/>- </text:span><text:span text:style-name="T84">다만, 경징계</text:span><text:span text:style-name="T132">(감봉·견책, 군인의 경우 감봉·근신·견책)</text:span><text:span text:style-name="T84">가 사면되었</text:span><text:span text:style-name="T81">거나, 불문경고가 사면 또는 말소된 자로서 공적이 현저하게 </text:span><text:span text:style-name="T84">탁월한 경우에는 포상추천이 가능하나,</text:span></text:p><text:p text:style-name="P103_0"><text:span text:style-name="T84"/></text:p><text:p text:style-name="P104_0"><text:span text:style-name="T67"><text:s/><text:s text:c="3"/>-「</text:span><text:span text:style-name="T77">공무원 징계령 시행규칙」제4조제2항(제1∼6호)에 따라 감경이</text:span><text:span text:style-name="T67"><text:s/></text:span><text:span text:style-name="T68">제한되는 비위(주요비위)를 저지른 자는 경징계가 사면되었거나 불문경고가 사면</text:span><text:span text:style-name="T81"><text:s/>또는 말소되더라도 추천 불가능</text:span></text:p><text:p text:style-name="P105_0"><text:span text:style-name="T143"/></text:p><text:p text:style-name="P106_0"><text:span text:style-name="T63"><text:s/>4)「국가공무원법」제2조(공무원의 구분) 제3항 제1호 및「지방공무원법」제2조 제3항 제1호의 특수경력직공무원 중 선거에 의해 취임하는 공무원</text:span></text:p><text:p text:style-name="P106_0"><text:span text:style-name="T144"><text:s/><text:s text:c="2"/></text:span><text:span text:style-name="T106">※</text:span><text:span text:style-name="T144"><text:s/></text:span><text:span text:style-name="T153">특별한 공적이 있는 경우에는 그 소속 기관에 단체표창을 추천할 수 있음</text:span></text:p><text:p text:style-name="P106_0"><text:span text:style-name="T139"/></text:p><text:p text:style-name="P107_0"><text:span text:style-name="T63"><text:s/>5)</text:span><text:span text:style-name="T126">「상훈법」제8조 및「정부 표창 규정」제19조 등에 따라 정부</text:span><text:span text:style-name="T63">포상이 취소된 적이 있는 자</text:span></text:p><text:p text:style-name="P106_0"><text:span text:style-name="T144"><text:s/></text:span><text:span text:style-name="T106"><text:s/><text:s text:c="1"/>※ 단, 취소의 원인이 된 사유가 본인의 귀책이 아닌 경우는 추천 가능</text:span></text:p><text:p text:style-name="P105_0"><text:span text:style-name="T139"/></text:p><text:p text:style-name="P108_0"><text:span text:style-name="T63"><text:s/>6)</text:span><text:span text:style-name="T128"><text:s/>추천일 당시「국세기본법」,「관세법」또는「지방세징수법」에 따른 체납 중에 있는 자 또는 단체</text:span></text:p><text:p text:style-name="P217_0"><text:span text:style-name="T106"><text:s/><text:s text:c="2"/>※ </text:span><text:span text:style-name="T133">국세, 관세 및 </text:span><text:span text:style-name="T132">지방세 체납 여부는 행정정보공동이용센터(</text:span><text:span text:style-name="T132"><text:a office:name="" xlink:href="http://www.share.go.kr)의" xlink:type="simple" office:target-frame-name="_self" text:style-name="T145" text:visited-style-name="Visited_20_Internet_20_Link">www.share.go.kr)의</text:a></text:span><text:span text:style-name="T132"><text:s/></text:span><text:span text:style-name="T146">e하나로민원(행정정보공동이용업무포털)에서 체납액이 없다는 사실을 추천기관이 직접 조회하여 확인</text:span></text:p><text:p text:style-name="P109_0"><text:span text:style-name="T143"/></text:p><text:p text:style-name="P106_0"><text:span text:style-name="T63"><text:s/>7) 사회적 물의 등 유발</text:span></text:p><text:p text:style-name="P218_0"><text:span text:style-name="T65"><text:s/><text:s text:c="1"/></text:span><text:span text:style-name="T83">부도덕한 행위 등으로 사회적 물의를 야기하거나, 언론보도 또는</text:span><text:span text:style-name="T65"><text:s/></text:span><text:span text:style-name="T137">소송·민원 제기 등의 논란이 있어 정부포상이 합당치 않다고 판단</text:span><text:span text:style-name="T65">되는 자</text:span></text:p><text:p text:style-name="P110_0"><text:span text:style-name="T65"/></text:p></table:table-cell></table:table-row><table:table-row table:style-name="Table21.6"><table:table-cell table:style-name="Table21.A6" office:value-type="string"><text:p text:style-name="P87_0"><text:span text:style-name="T134"/></text:p></table:table-cell><table:table-cell table:style-name="Table21.B6" office:value-type="string"><text:p text:style-name="P111_0"><text:span text:style-name="T147"/></text:p></table:table-cell><table:table-cell table:style-name="Table21.C6" office:value-type="string"><text:p text:style-name="P93_0"><text:span text:style-name="T136"/></text:p></table:table-cell></table:table-row><table:table-row table:style-name="Table21.7"><table:table-cell table:style-name="Table21.A7" office:value-type="string"><text:p text:style-name="P493_0"><text:span text:style-name="T70">  </text:span><text:span text:style-name="T119">퇴직공무원</text:span></text:p></table:table-cell><table:table-cell table:style-name="Table21.B7" office:value-type="string"><text:p text:style-name="P111_0"><text:span text:style-name="T148"/></text:p></table:table-cell><table:table-cell table:style-name="Table21.C7" office:value-type="string"><text:p text:style-name="P70_0"><text:span text:style-name="T63"><text:s/>1) 감사조사 또는 </text:span><text:span text:style-name="T127">수사 중이거나 형사사건으로 기소 중인 자</text:span></text:p><text:p text:style-name="P70_0"><text:span text:style-name="T121"/></text:p><text:p text:style-name="P73_0"><text:span text:style-name="T63"><text:s/>2) 형사처분</text:span></text:p><text:p text:style-name="P112_0"><text:span text:style-name="T67"><text:s/><text:s text:c="1"/>가) 공무원 재직 중의 행위 또는 공무원 재직기간에 합산되는 </text:span><text:span text:style-name="T78">경력기간 중의 행위로 인해 벌금 이상의 형사 처분을 받은 자<text:line-break/></text:span><text:span text:style-name="T67">(선고유예를 받은 경우 포함)</text:span></text:p><text:p text:style-name="P113_0"><text:span text:style-name="T67"><text:s/><text:s text:c="3"/>- 다만, 재직 중 1회에 한해 100만원 미만의 벌금을 받은 자 중 공적심사위원회 심사 결과 경미한 잘못으로 인해 벌금형을 받았고, 퇴직포상을 받을 만한 특별한 공적이 있다고 인정되는 자는 추천 가능하나,</text:span></text:p><text:p text:style-name="P114_0"><text:span text:style-name="T67"><text:s/><text:s text:c="3"/>-「</text:span><text:span text:style-name="T77">공무원 징계령 시행규칙」제4조제2항(제1∼6호)에 따라 감경이</text:span><text:span text:style-name="T67"><text:s/>제한되는 비위(주요비위) 또는 사회적 지탄의 대상이 되는 행위로 인해 형사처분을 받은 자는 형벌의 종류와 횟수에 관계없이 추천 제외</text:span></text:p><text:p text:style-name="P114_0"><text:span text:style-name="T67"><draw:frame draw:style-name="tableinfakeframe_gr24" svg:x="0cm" svg:y="0cm" draw:z-index="37" text:anchor-type="as-char"><draw:text-box><table:table table:style-name="Table24"><table:table-column table:style-name="Table24.A"/><table:table-row table:style-name="Table24.1"><table:table-cell table:style-name="Table24.A1" office:value-type="string"><text:p text:style-name="P100_0"><text:span text:style-name="T106">&lt;주요비위란&gt;</text:span></text:p><text:p text:style-name="P100_0"><text:span text:style-name="T106">｢공무원징계령시행규칙｣ 제4조제2항(징계를 감경할 수 없는 경우)</text:span></text:p><text:p text:style-name="P100_0"><text:span text:style-name="T106">1. ｢국가공무원법｣ 제78조의2제1항</text:span></text:p><text:p text:style-name="P496_0"><text:span text:style-name="T3"><draw:frame draw:style-name="tableinfakeframe_gr23" svg:x="0cm" svg:y="0cm" draw:z-index="38" text:anchor-type="as-char"><draw:text-box><table:table table:style-name="Table25"><table:table-column table:style-name="Table25.A"/><table:table-row table:style-name="Table25.1"><table:table-cell table:style-name="Table25.A1" office:value-type="string"><text:p text:style-name="P99_0"><text:span text:style-name="T138">1. 금전, 물품, 부동산, 향응 또는 그 밖에 대통령령으로 정하는 재산상 이익을 취득하거나 제공한 경우</text:span></text:p><text:p text:style-name="P99_0"><text:span text:style-name="T138">2. 다음 각 목에 해당하는 것을 횡령(橫領), 배임(背任), 절도, 사기 또는 유용(流用)한 경우</text:span></text:p><text:p text:style-name="P99_0"><text:span text:style-name="T138"><text:s/><text:s text:c="1"/>가. ｢국가재정법｣에 따른 예산 및 기금</text:span></text:p><text:p text:style-name="P99_0"><text:span text:style-name="T138"><text:s/><text:s text:c="1"/>나. ｢지방재정법｣에 따른 예산 및 ｢지방자치단체 기금관리기본법｣에 따른 기금</text:span></text:p><text:p text:style-name="P99_0"><text:span text:style-name="T138"><text:s/><text:s text:c="1"/>다. ｢국고금 관리법｣ 제2조제1호에 따른 국고금</text:span></text:p><text:p text:style-name="P99_0"><text:span text:style-name="T138"><text:s/><text:s text:c="1"/>라. ｢보조금 관리에 관한 법률｣ 제2조제1호에 따른 보조금</text:span></text:p><text:p text:style-name="P99_0"><text:span text:style-name="T138"><text:s/><text:s text:c="1"/>마. ｢국유재산법｣ 제2조제1호에 따른 국유재산 및 ｢물품관리법｣ 제2조제1항에 따른 물품</text:span></text:p><text:p text:style-name="P99_0"><text:span text:style-name="T138"><text:s/><text:s text:c="1"/>바. ｢공유재산 및 물품 관리법｣ 제2조제1호 및 제2호에 따른 공유재산 및 물품</text:span></text:p><text:p text:style-name="P99_0"><text:span text:style-name="T138"><text:s/><text:s text:c="1"/>사. 그 밖에 가목부터 바목까지에 준하는 것으로서 대통령령으로 정하는 것</text:span></text:p></table:table-cell></table:table-row></table:table></draw:text-box></draw:frame></text:span></text:p><text:p text:style-name="P100_0"><text:span text:style-name="T106">1의2. ｢국가공무원법｣ 제78조의2제1항 각 호의 어느 하나에 해당하는 비위를 신고하지 않거나 고발하지 않은 행위</text:span></text:p><text:p text:style-name="P100_0"><text:span text:style-name="T106">2. ｢성폭력범죄의 처벌 등에 관한 특례법｣ 제2조에 따른 성폭력범죄</text:span></text:p><text:p text:style-name="P100_0"><text:span text:style-name="T106">3. ｢성매매알선 등 행위의 처벌에 관한 법률｣ 제2조제1항제1호에 따른 성매매</text:span></text:p><text:p text:style-name="P100_0"><text:span text:style-name="T106">4. ｢양성평등기본법｣ 제3조제2호에 따른 성희롱</text:span></text:p><text:p text:style-name="P100_0"><text:span text:style-name="T106">5. ｢도로교통법｣ 제44조제1항에 따른 음주운전 또는 같은 조 제2항에 따른 음주측정에 대한 불응</text:span></text:p><text:p text:style-name="P100_0"><text:span text:style-name="T106">6. ｢공직자윤리법｣ 제8조의2제1항 또는 제22조에 따른 등록의무자에 대한 재산등록 및 주식의 매각･신탁과 관련한 의무 위반</text:span></text:p><text:p text:style-name="P100_0"><text:span text:style-name="T106"/></text:p><text:p text:style-name="P100_0"><text:span text:style-name="T106">&lt;사회적 지탄을 받는 행위란&gt;</text:span></text:p><text:p text:style-name="P100_0"><text:span text:style-name="T106">도박, 불륜, 사기, 강･절도, 상해 등</text:span></text:p><text:p text:style-name="P219_0"><text:span text:style-name="T138">* 형사처분(선고유예포함)의 판결문, 징계사유서 등의 해당 내용들이 주요사유로 기재되어 있는 경우 사회적 지탄을 받는 행위를 한 것으로 판단</text:span></text:p></table:table-cell></table:table-row></table:table></draw:text-box></draw:frame></text:span></text:p><text:p text:style-name="P115_0"><text:span text:style-name="T103"/></text:p><text:p text:style-name="P115_0"><text:span text:style-name="T63"><text:s/>3) 징계의 진행 또는 처분</text:span></text:p><text:p text:style-name="P116_0"><text:span text:style-name="T67"><text:s/><text:s text:c="1"/>가) </text:span><text:span text:style-name="T140">징계절차가 진행 중인 자 또는 관계행정기관의 징계처분 요구 중인 자</text:span></text:p><text:p text:style-name="P220_0"><text:span text:style-name="T67"><text:s/><text:s text:c="1"/>나) 재직 중 징계 또는 불문경고</text:span><text:span text:style-name="T106">(징계위원회 의결에 의한 불문경고에 한함)</text:span><text:span text:style-name="T67"><text:s/>처분을 받은 자</text:span></text:p><text:p text:style-name="P117_0"><text:span text:style-name="T67"><text:s/><text:s text:c="3"/>- 다만, 주요비위나 사회적 지탄의 대상이 되는 행위가 아닌 </text:span><text:span text:style-name="T88">잘못으로 견책 또는 불문경고를 받은 자 중 아래에 해당하는</text:span><text:span text:style-name="T67"><text:s/>자는 추천 가능</text:span></text:p><text:p text:style-name="P116_0"><text:span text:style-name="T67"><draw:frame draw:style-name="tableinfakeframe_gr25" svg:x="0cm" svg:y="0cm" draw:z-index="28" text:anchor-type="as-char"><draw:text-box><table:table table:style-name="Table26"><table:table-column table:style-name="Table26.A"/><table:table-row table:style-name="Table26.1"><table:table-cell table:style-name="Table26.A1" office:value-type="string"><text:p text:style-name="P98_0"><text:span text:style-name="T106">◈ 불문경고가 사면 또는 말소된 자</text:span></text:p><text:p text:style-name="P221_0"><text:span text:style-name="T106">◈ 견책이 사면되었고, 당해 견책 처분이 적극적인 업무추진 과정에서 발생한 잘못으로 인한 것임이 인정되는 자</text:span></text:p><text:p text:style-name="P118_0"><text:span text:style-name="T106"><text:s/><text:s text:c="1"/>- 추천기관 공적심사위원회(또는 퇴직포상 분과위원회) 에서 당사자의 소명을 들은 후 징계관련 기록 확인 등을 통해 이에 해당한다고 인정되는 경우에 한해 추천하여야 하며, 추천 시 별지 제10호 서식에 따른 ‘견책 처분자 퇴직포상 추천사유서’를 행정안전부로 제출 하여야 함</text:span></text:p><text:p text:style-name="P119_0"><text:span text:style-name="T149"><text:s/><text:s text:c="2"/>※ </text:span><text:span text:style-name="T260">다만, 위에 해당하더라도 불문경고･견책을 합쳐 3회 이상의 처분을 받은 자는 추천 제외</text:span><text:span text:style-name="T261"/></text:p></table:table-cell></table:table-row></table:table></draw:text-box></draw:frame></text:span></text:p><text:p text:style-name="P120_0"><text:span text:style-name="T121"/></text:p><text:p text:style-name="P121_0"><text:span text:style-name="T63"><text:s/>4) </text:span><text:span text:style-name="T150">퇴직포상을 이미 받은 자로서 공무원으로 복직한 자</text:span><text:span text:style-name="T63"/></text:p><text:p text:style-name="P122_0"><text:span text:style-name="T121"/></text:p><text:p text:style-name="P123_0"><text:span text:style-name="T63"><text:s/>5)「</text:span><text:span text:style-name="T151">국가공무원법」제2조 제3항 제1호 및「지방공무원법」제2조</text:span><text:span text:style-name="T63"><text:s/>제3항 제1호의 특수경력직공무원 중 선거에 의해 취임하는 공무원</text:span></text:p><text:p text:style-name="P123_0"><text:span text:style-name="T63"/></text:p><text:p text:style-name="P124_0"><text:span text:style-name="T63"><text:s/>6)「상훈법」제8조 및「정부 표창 규정」제19조 등에 따라 정부포상이 취소된 적이 있는 자</text:span></text:p><text:p text:style-name="P125_0"><text:span text:style-name="T144"><text:s/></text:span><text:span text:style-name="T106"><text:s/><text:s text:c="1"/>* 단, 취소의 원인이 된 사유가 본인의 귀책이 아닌 경우는 추천 가능</text:span></text:p><text:p text:style-name="P125_0"><text:span text:style-name="T103"/></text:p><text:p text:style-name="P124_0"><text:span text:style-name="T63"><text:s/>7)「추천일 당시「국세기본법」,「관세법」또는「지방세징수법」에 따른 체납 중에 있는 자</text:span></text:p><text:p text:style-name="P222_0"><text:span text:style-name="T106"><text:s/><text:s text:c="2"/>※ 국세, 관세 및 </text:span><text:span text:style-name="T153">지방세 체납 여부는 행정정보공동이용센터(</text:span><text:span text:style-name="T153"><text:a office:name="" xlink:href="http://www.share.go.kr)의" xlink:type="simple" office:target-frame-name="_self" text:style-name="T154" text:visited-style-name="Visited_20_Internet_20_Link">www.share.go.kr)의</text:a></text:span><text:span text:style-name="T153"><text:s/>e하나로민원(행정정보공동이용업무포털)에서 체납액이 없다는 사실을 추천기관이 직접 조회하여 확인</text:span></text:p><text:p text:style-name="P126_0"><text:span text:style-name="T103"/></text:p><text:p text:style-name="P127_0"><text:span text:style-name="T63"><text:s/>8) 사회적 물의 등 유발</text:span></text:p><text:p text:style-name="P86_0"><text:span text:style-name="T67"><text:s/><text:s text:c="1"/></text:span><text:span text:style-name="T89">부도덕한 행위 등으로 사회적 물의를 야기하거나, 언론보도 또는</text:span><text:span text:style-name="T67"><text:s/></text:span><text:span text:style-name="T108">소송·민원 제기 등의 논란이 있어 정부포상이 합당치 않다고</text:span><text:span text:style-name="T67"><text:s/>판단되는 자</text:span></text:p><text:p text:style-name="P86_0"><text:span text:style-name="T155"/></text:p></table:table-cell></table:table-row><table:table-row table:style-name="Table21.8"><table:table-cell table:style-name="Table21.A8" office:value-type="string"><text:p text:style-name="P68_0"><text:span text:style-name="T134"/></text:p></table:table-cell><table:table-cell table:style-name="Table21.B8" office:value-type="string"><text:p text:style-name="P111_0"><text:span text:style-name="T156"/></text:p></table:table-cell><table:table-cell table:style-name="Table21.C8" office:value-type="string"><text:p text:style-name="P122_0"><text:span text:style-name="T157"/></text:p></table:table-cell></table:table-row><table:table-row table:style-name="Table21.9"><table:table-cell table:style-name="Table21.A9" office:value-type="string"><text:p text:style-name="P497_0"><text:span text:style-name="T70">󰊴 </text:span><text:span text:style-name="T119">단체표창</text:span><text:span text:style-name="T70"/></text:p></table:table-cell><table:table-cell table:style-name="Table21.B9" office:value-type="string"><text:p text:style-name="P111_0"><text:span text:style-name="T148"/></text:p></table:table-cell><table:table-cell table:style-name="Table21.C9" office:value-type="string"><text:p text:style-name="P128_0"><text:span text:style-name="T121"/></text:p><text:p text:style-name="P129_0"><text:span text:style-name="T63"><text:s/>1) 2</text:span><text:span text:style-name="T126">년 이내에 단체표창을 받은 분야와 동일한 분야의 공적으로</text:span><text:span text:style-name="T63"><text:s/>추천되는 경우</text:span></text:p><text:p text:style-name="P223_0"><text:span text:style-name="T106"><text:s/><text:s text:c="2"/>※ 다만, ｢정부업무평가기본법｣에 따른 평가결과 우수기관에 대한 표창은 재포상 금지기간을 적용하지 아니함</text:span></text:p><text:p text:style-name="P122_0"><text:span text:style-name="T103"/></text:p><text:p text:style-name="P130_0"><text:span text:style-name="T63"><text:s/>2) </text:span><text:span text:style-name="T158">｢정부 표창 규정｣ 제19조에 따라 대통령 또는 국무총리 표창이</text:span><text:span text:style-name="T63"><text:s/>취소된 날로부터 5년이 경과하지 아니한 단체</text:span></text:p><text:p text:style-name="P131_0"><text:span text:style-name="T121"/></text:p><text:p text:style-name="P131_0"><text:span text:style-name="T121"/></text:p><text:p text:style-name="P131_0"><text:span text:style-name="T63"><text:s/>3) </text:span><text:span text:style-name="T158">최근 3년 이내 ｢산업안전보건법｣에 따라 명단이 공표된 사업장,</text:span><text:span text:style-name="T63"><text:s/></text:span><text:span text:style-name="T159">｢공정거래관련법｣ 위반으로 고발･과징금 처분이나 시정명령을 </text:span><text:span text:style-name="T63">받은 단체 또는 ｢근로기준법｣에 따라 명단이 공개되거나 종합신용정보집중기관에 자료가 제공된 된 체불사업장</text:span></text:p><text:p text:style-name="P132_0"><text:span text:style-name="T106"><text:s/><text:s text:c="2"/>* 각각의 포상추천 제한 세부기준은 일반국민 포상 추천제한 기준과 동일</text:span></text:p><text:p text:style-name="P122_0"><text:span text:style-name="T103"/></text:p><text:p text:style-name="P224_0"><text:span text:style-name="T63"><text:s/>4)</text:span><text:span text:style-name="T126"><text:s/></text:span><text:span text:style-name="T128">추천일 당시「국세기본법」,「관세법」또는「지방세징수법」에</text:span><text:span text:style-name="T126"><text:s/>따른 체납 중에 있는 단체</text:span></text:p><text:p text:style-name="P225_0"><text:span text:style-name="T106"><text:s/><text:s text:c="2"/>※ 국세·관세 및 </text:span><text:span text:style-name="T153">지방세 체납 여부는 행정정보공동이용센터(</text:span><text:span text:style-name="T153"><text:a office:name="" xlink:href="http://www.share.go.kr)의" xlink:type="simple" office:target-frame-name="_self" text:style-name="T154" text:visited-style-name="Visited_20_Internet_20_Link">www.share.go.kr)의</text:a></text:span><text:span text:style-name="T153"><text:s/>e하나로민원(행정정보공동이용업무포털)에서 체납액이 없다는 사실을 추천기관이 직접 조회하여 확인</text:span></text:p><text:p text:style-name="P133_0"><text:span text:style-name="T106"><text:s/><text:s text:c="2"/>※ </text:span><text:span text:style-name="T262">단, 행정기관(중앙행정기관·지방자치단체)의 경우, 비과세기관이므로 체납조회 불필요</text:span></text:p><text:p text:style-name="P134_0"><text:span text:style-name="T67"/></text:p><text:p text:style-name="P226_0"><text:span text:style-name="T67"><text:s/></text:span><text:span text:style-name="T63">5) </text:span><text:span text:style-name="T125">수사 중이거나, 부도덕한 행위 등으로 사회적 물의를 야기한</text:span><text:span text:style-name="T63"><text:s/></text:span><text:span text:style-name="T160">경우 또는 언론보도, 소송･민원 제기 등의 논란이 있어</text:span><text:span text:style-name="T63"><text:s/>정부포상이 합당치 않다고 판단되는 단체</text:span></text:p></table:table-cell></table:table-row></table:table></draw:text-box></draw:frame></text:span></text:p>
      <text:p text:style-name="P184_19"><text:span text:style-name="T54"/></text:p>
      <text:p text:style-name="P179_19_b4"><text:span text:style-name="T245"><draw:frame draw:style-name="tableinfakeframe_gr27" svg:x="0cm" svg:y="0cm" draw:z-index="58" text:anchor-type="as-char"><draw:text-box><table:table table:style-name="Table27"><table:table-column table:style-name="Table27.A"/><table:table-column table:style-name="Table27.B"/><table:table-column table:style-name="Table27.C"/><table:table-row table:style-name="Table27.1"><table:table-cell table:style-name="Table27.A1" office:value-type="string"><text:p text:style-name="P490_0"><text:span text:style-name="T348">붙임2</text:span></text:p></table:table-cell><table:table-cell table:style-name="Table27.B1" office:value-type="string"><text:p text:style-name="P331_0"><text:span text:style-name="T349"/></text:p></table:table-cell><table:table-cell table:style-name="Table27.C1" office:value-type="string"><text:p text:style-name="P491_0"><text:span text:style-name="T350"><text:s/>제한사항 조회 방법</text:span><text:span text:style-name="T351"/></text:p></table:table-cell></table:table-row></table:table></draw:text-box></draw:frame></text:span></text:p>
      <text:p text:style-name="P179_19"><text:span text:style-name="T245"/></text:p>
      <text:p text:style-name="P244_0"><text:span text:style-name="T382"><draw:frame draw:style-name="tableinfakeframe_gr28" svg:x="0cm" svg:y="0cm" draw:z-index="50" text:anchor-type="as-char"><draw:text-box><table:table table:style-name="Table28"><table:table-column table:style-name="Table28.A"/><table:table-row table:style-name="Table28.1"><table:table-cell table:style-name="Table28.A1" office:value-type="string"><text:p text:style-name="P272_0"><text:span text:style-name="T383">◆ </text:span><text:span text:style-name="T384">부총리표창</text:span><text:span text:style-name="T385"><text:s/>추천 제한사항 중 산업재해, 불공정행위 및 임금체불주 관련 제한사항에</text:span><text:span text:style-name="T386"><text:s/>대해 아래 </text:span><text:span text:style-name="T383">두 가지 방법 중 하나</text:span><text:span text:style-name="T386">를 선택하여 확인해야 함</text:span></text:p><text:p text:style-name="P273_0"><text:span text:style-name="T387"><text:s/></text:span><text:span text:style-name="T388">※ 정부포상(훈장, 포장, 대통령·국무총리표창 이상)의 경우, 반드시 기관에 공문을 보내어 조회해야 함</text:span></text:p><text:p text:style-name="P274_0"><text:span text:style-name="T389">① 각 사항을 관장하는 기관에 공문을 통하여 조회</text:span></text:p><text:p text:style-name="P275_0"><text:span text:style-name="T390"><text:s/><text:s text:c="1"/>▪ 산업재해：고용노동부 산재예방정책과(☎ 044-202-7693)</text:span></text:p><text:p text:style-name="P275_0"><text:span text:style-name="T390"><text:s/><text:s text:c="1"/>▪ 불공정행위：공정거래위원회 심판총괄담당관</text:span><text:span text:style-name="T391">(☎ 044 - 200 - 4127)</text:span></text:p><text:p text:style-name="P275_0"><text:span text:style-name="T391"><text:s/><text:s text:c="1"/>▪ 임금체불주：고용노동부 근로기준정책과(☎ 044-202-7537)</text:span></text:p><text:p text:style-name="P274_0"><text:span text:style-name="T389">② 아래의 방법(소관부처 홈페이지 게재 등)을 통하여 확인</text:span><text:span text:style-name="T374"/></text:p></table:table-cell></table:table-row></table:table></draw:text-box></draw:frame></text:span></text:p>
      <text:p text:style-name="P245_0"><text:span text:style-name="T392"/></text:p>
      <text:p text:style-name="P392_0"><text:span text:style-name="T313">1. ｢산업안전보건법｣에 의하여 산업재해 등과 관련한 명단이 공표된 사업장과 그 임원 </text:span><text:span text:style-name="T393"/></text:p>
      <text:p text:style-name="P393_0"><text:span text:style-name="T312"><text:s/><text:s text:c="1"/>○ </text:span><text:span text:style-name="T394">최</text:span><text:span text:style-name="T395">근 3년간</text:span><text:span text:style-name="T334"><text:s/>위 법 제10조(산업재해 발생건수 등의 공표), 동 시행</text:span><text:span text:style-name="T345">령</text:span><text:span text:style-name="T312"><text:s/></text:span><text:span text:style-name="T396">제10조(공표대상 사업장) 및 동 시행규칙 제8조(공표방법)의 규</text:span><text:span text:style-name="T312">정에 의해 </text:span><text:span text:style-name="T313">명단이 공표된 사업장</text:span><text:span text:style-name="T312"><text:s/>및 그 </text:span><text:span text:style-name="T313">임원</text:span></text:p>
      <text:p text:style-name="P249_0"><text:span text:style-name="T374"><text:s/><text:s text:c="3"/>※ </text:span><text:span text:style-name="T397">고용노동부 홈페이지(</text:span><text:span text:style-name="T398">뉴스·소식&gt;공지사항&gt;“산업재해 발생건수 등 공표” 검색</text:span></text:p>
      <text:p text:style-name="P250_0"><text:span text:style-name="T389"><text:s/><text:s text:c="6"/></text:span><text:span text:style-name="T374">(http://www.moel.go.kr/news/notice/noticeList.do)를 통하여 </text:span><text:span text:style-name="T389">최근 3년간</text:span><text:span text:style-name="T374"><text:s/>산업재해 불량사업장 공표 목록 확인</text:span></text:p>
      <text:p text:style-name="P394_0"><text:span text:style-name="T312"><text:s/><text:s text:c="1"/>① 고용노동부 홈페이지 &gt; 뉴스·소식 &gt; 공지사항</text:span></text:p>
      <text:p text:style-name="P251_0"><text:span text:style-name="T312"><draw:frame draw:style-name="tableinfakeframe_gr29" svg:x="0cm" svg:y="0cm" draw:z-index="51" text:anchor-type="as-char"><draw:text-box><table:table table:style-name="Table29"><table:table-column table:style-name="Table29.A"/><table:table-row table:style-name="Table29.1"><table:table-cell table:style-name="Table29.A1" office:value-type="string"><text:p text:style-name="P391_0"><text:span text:style-name="T23"/></text:p></table:table-cell></table:table-row></table:table></draw:text-box></draw:frame></text:span></text:p>
      <text:p text:style-name="P395_0"><text:span text:style-name="T312"><text:s/><text:s text:c="1"/>② “산업재해 발생건수 등 공표” 검색 및 최근 3년간 게시물 확인</text:span></text:p>
      <text:p text:style-name="P253_0"><text:span text:style-name="T312"><draw:frame draw:style-name="tableinfakeframe_gr30" svg:x="0cm" svg:y="0cm" draw:z-index="52" text:anchor-type="as-char"><draw:text-box><table:table table:style-name="Table30"><table:table-column table:style-name="Table30.A"/><table:table-row table:style-name="Table30.1"><table:table-cell table:style-name="Table30.A1" office:value-type="string"><text:p text:style-name="P391_0"><text:span text:style-name="T23"/></text:p></table:table-cell></table:table-row></table:table></draw:text-box></draw:frame></text:span></text:p>
      <text:p text:style-name="P396_0"><text:span text:style-name="T381"><text:s/><text:s text:c="1"/>○ </text:span><text:span text:style-name="T345">‘임원’이라 함은 이사, 대표이사, 감사, 공장장, 현장소장 등 사업장의 </text:span><text:span text:style-name="T381">경영에 책임 있는 자를 말함</text:span></text:p>
      <text:p text:style-name="P255_0"><text:span text:style-name="T375"><text:s/><text:s text:c="4"/>※ </text:span><text:span text:style-name="T399">당해사업장의 등기임원(사외이사 제외)과, 미등기 임원이라도 직제상 당해</text:span><text:span text:style-name="T375"><text:s/>사업장을 관장하고 있을 경우에는 추천 제한</text:span></text:p>
      <text:p text:style-name="P256_0"><text:span text:style-name="T400"><text:s/><text:s text:c="6"/>☞</text:span><text:span text:style-name="T401">「사업자 등기부등본」,「금융감독원 전자공시시스템」(</text:span><text:span text:style-name="T401"><text:a office:name="" xlink:href="http://dart.fss.or.kr" xlink:type="simple" office:target-frame-name="_self" text:style-name="T402" text:visited-style-name="Visited_20_Internet_20_Link">http://dart.fss.or.kr</text:a></text:span><text:span text:style-name="T401">, 회사별검색-사업장보고서-임원 및 직원 등에 관한 사항)을 통해 확인 </text:span></text:p>
      <text:p text:style-name="P257_0"><text:span text:style-name="T374"><text:s/><text:s text:c="4"/>※ 감사(위원)는 등기유무를 불문하고 추천대상에서 제외</text:span></text:p>
      <text:p text:style-name="P257_0"><text:span text:style-name="T374"><text:s/><text:s text:c="4"/>※ 현장 경영책임자는 공장장, 현장소장 등 명칭불문하고 추천 제외</text:span><text:span text:style-name="T403"/></text:p>
      <text:p text:style-name="P397_0_b4"><text:span text:style-name="T313">2. 공정거래관련법 위반 법인(단체 포함) 및 그 임원</text:span></text:p>
      <text:p text:style-name="P398_0"><text:span text:style-name="T312"><text:s/><text:s text:c="1"/>○ </text:span><text:span text:style-name="T394">최근 2년 이내</text:span><text:span text:style-name="T404"><text:s/></text:span><text:span text:style-name="T394">3회 </text:span><text:span text:style-name="T404">이상 </text:span><text:span text:style-name="T394">고발</text:span><text:span text:style-name="T404"><text:s/>또는 </text:span><text:span text:style-name="T394">과징금</text:span><text:span text:style-name="T404"><text:s/>처분</text:span><text:span text:style-name="T405">*</text:span><text:span text:style-name="T404">을 받은 </text:span><text:span text:style-name="T394">법인(단체</text:span><text:span text:style-name="T313"><text:s/>포함)</text:span><text:span text:style-name="T312"><text:s/>및 그 </text:span><text:span text:style-name="T313">대표자</text:span><text:span text:style-name="T312">와 책임 있는 </text:span><text:span text:style-name="T313">임원은 추천을 제한</text:span><text:span text:style-name="T312">함</text:span></text:p>
      <text:p text:style-name="P260_0"><text:span text:style-name="T312"><text:s/><text:s text:c="4"/></text:span><text:span text:style-name="T374">* 과징금과 고발을 동시에 받은 동일사건번호는 1회로 처리</text:span></text:p>
      <text:p text:style-name="P399_0"><text:span text:style-name="T345"><text:s/><text:s text:c="1"/>○ </text:span><text:span text:style-name="T406">최근 1년 이내</text:span><text:span text:style-name="T407"><text:s/></text:span><text:span text:style-name="T406">3회 </text:span><text:span text:style-name="T407">이상 </text:span><text:span text:style-name="T406">시정명령</text:span><text:span text:style-name="T407"><text:s/>처분을 받은 </text:span><text:span text:style-name="T406">법인</text:span><text:span text:style-name="T407"><text:s/>및 그 </text:span><text:span text:style-name="T406">대표자</text:span><text:span text:style-name="T407">와</text:span><text:span text:style-name="T345"><text:s/>책임 있는 </text:span><text:span text:style-name="T344">임원은 추천을 제한</text:span><text:span text:style-name="T345">함</text:span><text:span text:style-name="T344"/></text:p>
      <text:p text:style-name="P249_0"><text:span text:style-name="T374"><text:s/><text:s text:c="3"/>※ 공정거래위원회 홈페이지(</text:span><text:span text:style-name="T389">심결/법령 &gt; 법위반사실 조회</text:span><text:span text:style-name="T374"><text:s/>: <text:line-break/>https://case.ftc.go.kr/ocp/co/violtLawList.do)를 통하여 확인</text:span></text:p>
      <text:p text:style-name="P394_0"><text:span text:style-name="T312"><text:s/><text:s text:c="1"/>① 공정거래위원회 홈페이지 &gt; 심결/법령 &gt; 법위반사실조회</text:span></text:p>
      <text:p text:style-name="P253_0"><text:span text:style-name="T312"><draw:frame draw:style-name="tableinfakeframe_gr31" svg:x="0cm" svg:y="0cm" draw:z-index="53" text:anchor-type="as-char"><draw:text-box><table:table table:style-name="Table31"><table:table-column table:style-name="Table31.A"/><table:table-row table:style-name="Table31.1"><table:table-cell table:style-name="Table31.A1" office:value-type="string"><text:p text:style-name="P391_0"><text:span text:style-name="T23"/></text:p></table:table-cell></table:table-row></table:table></draw:text-box></draw:frame></text:span></text:p>
      <text:p text:style-name="P400_0_b4"><text:span text:style-name="T313">3. ｢근로기준법｣에 의하여 임금체불과 관련 명단공개 또는 종합신용정보집중기관</text:span><text:span text:style-name="T408">(한국신용정보원)</text:span><text:span text:style-name="T313">에 자료제공이 된 체불사업주</text:span><text:span text:style-name="T312"/></text:p>
      <text:p text:style-name="P398_0"><text:span text:style-name="T312"><text:s/><text:s text:c="1"/>○ </text:span><text:span text:style-name="T313">최근 3년간 위 법 </text:span><text:span text:style-name="T312">제43조의2(체불사업주 명단 공개), 동 시행령 </text:span><text:span text:style-name="T409">제23조의3(명단공개 내용ㆍ기간 등)의 </text:span><text:span text:style-name="T410">체불사업주</text:span><text:span text:style-name="T409">로서 명단이 공개된 자</text:span><text:span text:style-name="T411"/></text:p>
      <text:p text:style-name="P269_0"><text:span text:style-name="T412"><text:s/><text:s text:c="4"/>※ 추천일 이전 체불사건이 권리구제로 취하 또는 체불임금을 청산한 경우 추천 가능</text:span><text:span text:style-name="T413"/></text:p>
      <text:p text:style-name="P249_0"><text:span text:style-name="T374"><text:s/><text:s text:c="3"/>※ 고용노동부 홈페이지(</text:span><text:span text:style-name="T389">정보공개 &gt; 체불사업주 명단공개</text:span><text:span text:style-name="T374"><text:s/>: </text:span></text:p>
      <text:p text:style-name="P265_0"><text:span text:style-name="T374"><text:s/><text:s text:c="6"/>http://www.moel.go.kr/info/defaulter/list.do)를 통하여 확인</text:span></text:p>
      <text:p text:style-name="P394_0"><text:span text:style-name="T312"><text:s/><text:s text:c="1"/>① 고용노동부 홈페이지 &gt; 정보공개 &gt; 체불사업주 명단공개</text:span></text:p>
      <text:p text:style-name="P270_0"><text:span text:style-name="T313"><draw:frame draw:style-name="tableinfakeframe_gr32" svg:x="0cm" svg:y="0cm" draw:z-index="54" text:anchor-type="as-char"><draw:text-box><table:table table:style-name="Table32"><table:table-column table:style-name="Table32.A"/><table:table-row table:style-name="Table32.1"><table:table-cell table:style-name="Table32.A1" office:value-type="string"><text:p text:style-name="P391_0"><text:span text:style-name="T23"/></text:p></table:table-cell></table:table-row></table:table></draw:text-box></draw:frame></text:span></text:p>
      <text:p text:style-name="P251_0"><text:span text:style-name="T312"><text:s/></text:span></text:p>
      <text:p text:style-name="P394_0"><text:span text:style-name="T312"><text:s/>② 체불사업주 명단 조회</text:span></text:p>
      <text:p text:style-name="P253_0"><text:span text:style-name="T312"><draw:frame draw:style-name="tableinfakeframe_gr33" svg:x="0cm" svg:y="0cm" draw:z-index="55" text:anchor-type="as-char"><draw:text-box><table:table table:style-name="Table33"><table:table-column table:style-name="Table33.A"/><table:table-row table:style-name="Table33.1"><table:table-cell table:style-name="Table33.A1" office:value-type="string"><text:p text:style-name="P391_0"><text:span text:style-name="T23"/></text:p></table:table-cell></table:table-row></table:table></draw:text-box></draw:frame></text:span><text:span text:style-name="T313"/></text:p>
      <text:p text:style-name="P253_0"><text:span text:style-name="T312"/></text:p>
      <text:p text:style-name="P395_0"><text:span text:style-name="T312"><text:s/><text:s text:c="1"/>③ 공개명단에서 검색하여 확인(최근 3년간)</text:span></text:p>
      <text:p text:style-name="P253_0"><text:span text:style-name="T312"><draw:frame draw:style-name="tableinfakeframe_gr34" svg:x="0cm" svg:y="0cm" draw:z-index="56" text:anchor-type="as-char"><draw:text-box><table:table table:style-name="Table34"><table:table-column table:style-name="Table34.A"/><table:table-row table:style-name="Table34.1"><table:table-cell table:style-name="Table34.A1" office:value-type="string"><text:p text:style-name="P391_0"><text:span text:style-name="T23"/></text:p></table:table-cell></table:table-row></table:table></draw:text-box></draw:frame></text:span></text:p>
      <text:p text:style-name="P276_0"><text:span text:style-name="T313"/></text:p>
      <text:p text:style-name="P179_19"><text:span text:style-name="T245"/></text:p>
      <text:p text:style-name="P179_19_b4"><text:span text:style-name="T340"><draw:frame draw:style-name="tableinfakeframe_gr35" svg:x="0cm" svg:y="0cm" draw:z-index="59" text:anchor-type="as-char"><draw:text-box><table:table table:style-name="Table35"><table:table-column table:style-name="Table35.A"/><table:table-column table:style-name="Table35.B"/><table:table-column table:style-name="Table35.C"/><table:table-row table:style-name="Table35.1"><table:table-cell table:style-name="Table35.A1" office:value-type="string"><text:p text:style-name="P490_0"><text:span text:style-name="T348">붙임3</text:span></text:p></table:table-cell><table:table-cell table:style-name="Table35.B1" office:value-type="string"><text:p text:style-name="P331_0"><text:span text:style-name="T349"/></text:p></table:table-cell><table:table-cell table:style-name="Table35.C1" office:value-type="string"><text:p text:style-name="P491_0"><text:span text:style-name="T350"><text:s/>제출 서류 양식</text:span><text:span text:style-name="T351"/></text:p></table:table-cell></table:table-row></table:table></draw:text-box></draw:frame></text:span></text:p>
      <text:p text:style-name="P1_0"><text:span text:style-name="T62"/></text:p>
      <text:p text:style-name="P1_0"><text:span text:style-name="T44"><text:s/></text:span><text:span text:style-name="T161">[별첨 1-1] 단체표창 신청서</text:span></text:p>
      <text:p text:style-name="P40_0"><text:span text:style-name="T162"/></text:p>
      <text:p text:style-name="P135_0"><text:span text:style-name="T163"/></text:p>
      <text:p text:style-name="P401_0"><text:span text:style-name="T40">「2026 </text:span><text:span text:style-name="T164">전자문서 유공」 단체표창 신청서</text:span></text:p>
      <text:p text:style-name="P78_0"><text:span text:style-name="T165"/></text:p>
      <text:p text:style-name="P402_0"><text:span text:style-name="T165"><text:s/>□ 기업/단체 현황</text:span></text:p>
      <text:p text:style-name="P403_0"><text:span text:style-name="T166"><draw:frame draw:style-name="tableinfakeframe_gr36" svg:x="0cm" svg:y="0cm" draw:z-index="2" text:anchor-type="as-char"><draw:text-box><table:table table:style-name="Table36"><table:table-column table:style-name="Table36.A"/><table:table-column table:style-name="Table36.B"/><table:table-column table:style-name="Table36.C"/><table:table-column table:style-name="Table36.D"/><table:table-column table:style-name="Table36.E"/><table:table-row table:style-name="Table36.1"><table:table-cell table:style-name="Table36.A1" office:value-type="string"><text:p text:style-name="P492_0"><text:span text:style-name="T167">단 체 명</text:span></text:p></table:table-cell><table:table-cell table:style-name="Table36.B1" office:value-type="string" table:number-columns-spanned="4"><text:p text:style-name="P0_0"><text:span text:style-name="T168"/></text:p></table:table-cell><table:covered-table-cell/><table:covered-table-cell/><table:covered-table-cell/></table:table-row><table:table-row table:style-name="Table36.2"><table:table-cell table:style-name="Table36.A2" office:value-type="string"><text:p text:style-name="P492_0"><text:span text:style-name="T167">단체구분</text:span></text:p></table:table-cell><table:table-cell table:style-name="Table36.B2" office:value-type="string" table:number-columns-spanned="4"><text:p text:style-name="P403_0"><text:span text:style-name="T169"><text:s/>□ 대기업 <text:s text:c="3"/>□ 중견기업 <text:s text:c="3"/>□ 중소기업 <text:s text:c="3"/>□ 공공기관</text:span></text:p><text:p text:style-name="P403_0"><text:span text:style-name="T169"><text:s/>(해당부문에 </text:span><text:span text:style-name="T168">✔표)</text:span></text:p></table:table-cell><table:covered-table-cell/><table:covered-table-cell/><table:covered-table-cell/></table:table-row><table:table-row table:style-name="Table36.3"><table:table-cell table:style-name="Table36.A3" office:value-type="string"><text:p text:style-name="P492_0"><text:span text:style-name="T168">대 표 자</text:span></text:p></table:table-cell><table:table-cell table:style-name="Table36.B3" office:value-type="string" table:number-columns-spanned="2"><text:p text:style-name="P492_0"><text:span text:style-name="T168">한글 (한자)</text:span></text:p></table:table-cell><table:covered-table-cell/><table:table-cell table:style-name="Table36.D3" office:value-type="string"><text:p text:style-name="P492_0"><text:span text:style-name="T168">생년월일</text:span></text:p></table:table-cell><table:table-cell table:style-name="Table36.E3" office:value-type="string"><text:p text:style-name="P0_0"><text:span text:style-name="T168"/></text:p></table:table-cell></table:table-row><table:table-row table:style-name="Table36.4"><table:table-cell table:style-name="Table36.A4" office:value-type="string"><text:p text:style-name="P492_0"><text:span text:style-name="T170">업 <text:s text:c="3"/>종</text:span></text:p></table:table-cell><table:table-cell table:style-name="Table36.B4" office:value-type="string" table:number-columns-spanned="2"><text:p text:style-name="P0_0"><text:span text:style-name="T168"/></text:p></table:table-cell><table:covered-table-cell/><table:table-cell table:style-name="Table36.D4" office:value-type="string"><text:p text:style-name="P492_0"><text:span text:style-name="T170">설립연도</text:span></text:p></table:table-cell><table:table-cell table:style-name="Table36.E4" office:value-type="string"><text:p text:style-name="P0_0"><text:span text:style-name="T168"/></text:p></table:table-cell></table:table-row><table:table-row table:style-name="Table36.5"><table:table-cell table:style-name="Table36.A5" office:value-type="string"><text:p text:style-name="P492_0"><text:span text:style-name="T170">주 <text:s text:c="3"/>소</text:span></text:p></table:table-cell><table:table-cell table:style-name="Table36.B5" office:value-type="string" table:number-columns-spanned="4"><text:p text:style-name="P0_0"><text:span text:style-name="T168"/></text:p></table:table-cell><table:covered-table-cell/><table:covered-table-cell/><table:covered-table-cell/></table:table-row><table:table-row table:style-name="Table36.6"><table:table-cell table:style-name="Table36.A6" office:value-type="string"><text:p text:style-name="P492_0"><text:span text:style-name="T168">사업자번호</text:span></text:p></table:table-cell><table:table-cell table:style-name="Table36.B6" office:value-type="string" table:number-columns-spanned="2"><text:p text:style-name="P0_0"><text:span text:style-name="T168"/></text:p></table:table-cell><table:covered-table-cell/><table:table-cell table:style-name="Table36.D6" office:value-type="string"><text:p text:style-name="P492_0"><text:span text:style-name="T72">법인번호</text:span></text:p></table:table-cell><table:table-cell table:style-name="Table36.E6" office:value-type="string"><text:p text:style-name="P0_0"><text:span text:style-name="T168"/></text:p></table:table-cell></table:table-row><table:table-row table:style-name="Table36.7"><table:table-cell table:style-name="Table36.A7" office:value-type="string"><text:p text:style-name="P492_0"><text:span text:style-name="T168">산재번호</text:span></text:p></table:table-cell><table:table-cell table:style-name="Table36.B7" office:value-type="string" table:number-columns-spanned="2"><text:p text:style-name="P0_0"><text:span text:style-name="T168"/></text:p></table:table-cell><table:covered-table-cell/><table:table-cell table:style-name="Table36.D7" office:value-type="string"><text:p text:style-name="P195_0"><text:span text:style-name="T168">URL</text:span></text:p></table:table-cell><table:table-cell table:style-name="Table36.E7" office:value-type="string"><text:p text:style-name="P0_0"><text:span text:style-name="T168"/></text:p></table:table-cell></table:table-row><table:table-row table:style-name="Table36.8"><table:table-cell table:style-name="Table36.A8" office:value-type="string"><text:p text:style-name="P492_0"><text:span text:style-name="T168">자 본 금</text:span></text:p></table:table-cell><table:table-cell table:style-name="Table36.B8" office:value-type="string" table:number-columns-spanned="2"><text:p text:style-name="P498_0"><text:span text:style-name="T168">백만원</text:span></text:p></table:table-cell><table:covered-table-cell/><table:table-cell table:style-name="Table36.D8" office:value-type="string"><text:p text:style-name="P492_0"><text:span text:style-name="T168">종업원수</text:span></text:p></table:table-cell><table:table-cell table:style-name="Table36.E8" office:value-type="string"><text:p text:style-name="P499_0"><text:span text:style-name="T168">명</text:span></text:p></table:table-cell></table:table-row><table:table-row table:style-name="Table36.9"><table:table-cell table:style-name="Table36.A9" office:value-type="string" table:number-rows-spanned="4"><text:p text:style-name="P500_0"><text:span text:style-name="T168">매출현황</text:span></text:p></table:table-cell><table:table-cell table:style-name="Table36.B9" office:value-type="string"><text:p text:style-name="P500_0"><text:span text:style-name="T72">년도</text:span></text:p></table:table-cell><table:table-cell table:style-name="Table36.C9" office:value-type="string" table:number-columns-spanned="2"><text:p text:style-name="P500_0"><text:span text:style-name="T72">2025년도(당기)</text:span></text:p></table:table-cell><table:covered-table-cell/><table:table-cell table:style-name="Table36.E9" office:value-type="string"><text:p text:style-name="P500_0"><text:span text:style-name="T72">2024년도(전기)</text:span></text:p></table:table-cell></table:table-row><table:table-row table:style-name="Table36.10"><table:covered-table-cell/><table:table-cell table:style-name="Table36.B10" office:value-type="string"><text:p text:style-name="P500_0"><text:span text:style-name="T72">매출액</text:span></text:p></table:table-cell><table:table-cell table:style-name="Table36.C10" office:value-type="string" table:number-columns-spanned="2"><text:p text:style-name="P498_0"><text:span text:style-name="T72">백만원</text:span></text:p></table:table-cell><table:covered-table-cell/><table:table-cell table:style-name="Table36.E10" office:value-type="string"><text:p text:style-name="P498_0"><text:span text:style-name="T72">백만원</text:span></text:p></table:table-cell></table:table-row><table:table-row table:style-name="Table36.11"><table:covered-table-cell/><table:table-cell table:style-name="Table36.B11" office:value-type="string"><text:p text:style-name="P500_0"><text:span text:style-name="T72">영업이익 <text:s text:c="1"/></text:span></text:p></table:table-cell><table:table-cell table:style-name="Table36.C11" office:value-type="string" table:number-columns-spanned="2"><text:p text:style-name="P498_0"><text:span text:style-name="T72">백만원</text:span></text:p></table:table-cell><table:covered-table-cell/><table:table-cell table:style-name="Table36.E11" office:value-type="string"><text:p text:style-name="P498_0"><text:span text:style-name="T72">백만원</text:span></text:p></table:table-cell></table:table-row><table:table-row table:style-name="Table36.12"><table:covered-table-cell/><table:table-cell table:style-name="Table36.B12" office:value-type="string"><text:p text:style-name="P500_0"><text:span text:style-name="T263">당기순이익 </text:span><text:span text:style-name="T72"><text:s/></text:span></text:p></table:table-cell><table:table-cell table:style-name="Table36.C12" office:value-type="string" table:number-columns-spanned="2"><text:p text:style-name="P498_0"><text:span text:style-name="T72">백만원</text:span></text:p></table:table-cell><table:covered-table-cell/><table:table-cell table:style-name="Table36.E12" office:value-type="string"><text:p text:style-name="P498_0"><text:span text:style-name="T72">백만원</text:span></text:p></table:table-cell></table:table-row><table:table-row table:style-name="Table36.13"><table:table-cell table:style-name="Table36.A13" office:value-type="string"><text:p text:style-name="P500_0"><text:span text:style-name="T168">부채현황</text:span></text:p></table:table-cell><table:table-cell table:style-name="Table36.B13" office:value-type="string"><text:p text:style-name="P500_0"><text:span text:style-name="T263">총부채</text:span></text:p></table:table-cell><table:table-cell table:style-name="Table36.C13" office:value-type="string" table:number-columns-spanned="2"><text:p text:style-name="P498_0"><text:span text:style-name="T72">백만원</text:span></text:p></table:table-cell><table:covered-table-cell/><table:table-cell table:style-name="Table36.E13" office:value-type="string"><text:p text:style-name="P498_0"><text:span text:style-name="T72">백만원</text:span></text:p></table:table-cell></table:table-row><table:table-row table:style-name="Table36.14"><table:table-cell table:style-name="Table36.A14" office:value-type="string"><text:p text:style-name="P500_0"><text:span text:style-name="T168">수상경력</text:span></text:p></table:table-cell><table:table-cell table:style-name="Table36.B14" office:value-type="string"><text:p text:style-name="P500_0"><text:span text:style-name="T171">'10년 2월</text:span></text:p><text:p text:style-name="P138_0"><text:span text:style-name="T172"/></text:p></table:table-cell><table:table-cell table:style-name="Table36.C14" office:value-type="string" table:number-columns-spanned="3"><text:p text:style-name="P501_0"><text:span text:style-name="T173">ㅇ</text:span><text:span text:style-name="T174">예) 정보보호의 날(국무총리표창)</text:span></text:p><text:p text:style-name="P502_0"><text:span text:style-name="T175">※장관표창 이상만 기재하며, 언론사․협회 등의 포상은 제외</text:span></text:p></table:table-cell><table:covered-table-cell/><table:covered-table-cell/></table:table-row><table:table-row table:style-name="Table36.15"><table:table-cell table:style-name="Table36.A15" office:value-type="string" table:number-rows-spanned="2"><text:p text:style-name="P492_0"><text:span text:style-name="T168">연락담당자</text:span></text:p></table:table-cell><table:table-cell table:style-name="Table36.B15" office:value-type="string"><text:p text:style-name="P492_0"><text:span text:style-name="T168">부서명</text:span></text:p></table:table-cell><table:table-cell table:style-name="Table36.C15" office:value-type="string"><text:p text:style-name="P195_0"><text:span text:style-name="T168"/></text:p></table:table-cell><table:table-cell table:style-name="Table36.D15" office:value-type="string"><text:p text:style-name="P401_0"><text:span text:style-name="T168">성명(직위)</text:span></text:p></table:table-cell><table:table-cell table:style-name="Table36.E15" office:value-type="string"><text:p text:style-name="P78_0"><text:span text:style-name="T168"/></text:p></table:table-cell></table:table-row><table:table-row table:style-name="Table36.16"><table:covered-table-cell/><table:table-cell table:style-name="Table36.B16" office:value-type="string"><text:p text:style-name="P492_0"><text:span text:style-name="T168">전 <text:s text:c="1"/>화</text:span></text:p></table:table-cell><table:table-cell table:style-name="Table36.C16" office:value-type="string"><text:p text:style-name="P195_0"><text:span text:style-name="T168"/></text:p></table:table-cell><table:table-cell table:style-name="Table36.D16" office:value-type="string"><text:p text:style-name="P78_0"><text:span text:style-name="T168">e-Mail</text:span></text:p></table:table-cell><table:table-cell table:style-name="Table36.E16" office:value-type="string"><text:p text:style-name="P78_0"><text:span text:style-name="T176"/></text:p></table:table-cell></table:table-row></table:table></draw:text-box></draw:frame></text:span><text:span text:style-name="T114"/></text:p>
      <text:p text:style-name="P404_0"><text:span text:style-name="T2"><text:s/>※ 2025년도 대차대조표 및 손익계산서를 기준으로 작성</text:span></text:p>
      <text:p text:style-name="P402_0"><text:span text:style-name="T165"><text:s/>□ 응모분야(해당사항 ✔표, 중복신청 가능)</text:span></text:p>
      <text:p text:style-name="P141_0"><text:span text:style-name="T75"><text:s/><text:s text:c="1"/><draw:frame draw:style-name="tableinfakeframe_gr37" svg:x="0cm" svg:y="0cm" draw:z-index="5" text:anchor-type="as-char"><draw:text-box><table:table table:style-name="Table37"><table:table-column table:style-name="Table37.A"/><table:table-column table:style-name="Table37.B"/><table:table-column table:style-name="Table37.C"/><table:table-row table:style-name="Table37.1"><table:table-cell table:style-name="Table37.A1" office:value-type="string"><text:p text:style-name="P500_0"><text:span text:style-name="T178">응모분야</text:span></text:p></table:table-cell><table:table-cell table:style-name="Table37.B1" office:value-type="string"><text:p text:style-name="P500_0"><text:span text:style-name="T178">주요업종</text:span></text:p></table:table-cell><table:table-cell table:style-name="Table37.C1" office:value-type="string"><text:p text:style-name="P500_0"><text:span text:style-name="T178">세부분류</text:span></text:p></table:table-cell></table:table-row><table:table-row table:style-name="Table37.2"><table:table-cell table:style-name="Table37.A2" office:value-type="string"><text:p text:style-name="P502_0"><text:span text:style-name="T72"><text:s/>□ 제도개선</text:span></text:p></table:table-cell><table:table-cell table:style-name="Table37.B2" office:value-type="string"><text:p text:style-name="P503_0"><text:span text:style-name="T72"><text:s/>□ 법 <text:s text:c="7"/>□ 제도</text:span></text:p><text:p text:style-name="P503_0"><text:span text:style-name="T72"><text:s/>□ 표준</text:span></text:p><text:p text:style-name="P503_0"><text:span text:style-name="T72"><text:s/>□ 기타( <text:s text:c="14"/>)</text:span></text:p></table:table-cell><table:table-cell table:style-name="Table37.C2" office:value-type="string"><text:p text:style-name="P195_0"><text:span text:style-name="T179"/></text:p></table:table-cell></table:table-row><table:table-row table:style-name="Table37.3"><table:table-cell table:style-name="Table37.A3" office:value-type="string"><text:p text:style-name="P502_0"><text:span text:style-name="T72"><text:s/>□ 기술개발</text:span></text:p></table:table-cell><table:table-cell table:style-name="Table37.B3" office:value-type="string"><text:p text:style-name="P504_0"><text:span text:style-name="T72"><text:s/>□ 제품 <text:s text:c="7"/>□ 솔루션/SI</text:span></text:p><text:p text:style-name="P503_0"><text:span text:style-name="T72"><text:s/>□ 서비스 </text:span></text:p><text:p text:style-name="P503_0"><text:span text:style-name="T72"><text:s/><text:s text:c="1"/>□ 기타( <text:s text:c="14"/>)</text:span></text:p></table:table-cell><table:table-cell table:style-name="Table37.C3" office:value-type="string"><text:p text:style-name="P195_0"><text:span text:style-name="T179"/></text:p></table:table-cell></table:table-row><table:table-row table:style-name="Table37.4"><table:table-cell table:style-name="Table37.A4" office:value-type="string"><text:p text:style-name="P502_0"><text:span text:style-name="T72"><text:s/>□ 비즈니스 발굴</text:span></text:p></table:table-cell><table:table-cell table:style-name="Table37.B4" office:value-type="string"><text:p text:style-name="P504_0"><text:span text:style-name="T72"><text:s/>□ 기업 <text:s text:c="2"/>□ 대학</text:span></text:p><text:p text:style-name="P504_0"><text:span text:style-name="T72"><text:s/>□ 기관 및 단체</text:span></text:p><text:p text:style-name="P504_0"><text:span text:style-name="T72"><text:s/>□ 정부 및 공공기관</text:span></text:p><text:p text:style-name="P503_0"><text:span text:style-name="T72"><text:s/><text:s text:c="1"/>□ 기타( <text:s text:c="14"/>)</text:span></text:p></table:table-cell><table:table-cell table:style-name="Table37.C4" office:value-type="string"><text:p text:style-name="P195_0"><text:span text:style-name="T180"/></text:p></table:table-cell></table:table-row><table:table-row table:style-name="Table37.5"><table:table-cell table:style-name="Table37.A5" office:value-type="string"><text:p text:style-name="P502_0"><text:span text:style-name="T72"><text:s/>□ 보급 및 확산</text:span></text:p></table:table-cell><table:table-cell table:style-name="Table37.B5" office:value-type="string"><text:p text:style-name="P504_0"><text:span text:style-name="T72"><text:s/>□ 제품 <text:s text:c="2"/>□ 서비스</text:span></text:p><text:p text:style-name="P504_0"><text:span text:style-name="T72"><text:s/>□ 솔루션/SI</text:span></text:p><text:p text:style-name="P503_0"><text:span text:style-name="T72"><text:s/><text:s text:c="1"/>□ 기타( <text:s text:c="14"/>)</text:span></text:p></table:table-cell><table:table-cell table:style-name="Table37.C5" office:value-type="string"><text:p text:style-name="P195_0"><text:span text:style-name="T180"/></text:p></table:table-cell></table:table-row></table:table></draw:text-box></draw:frame></text:span></text:p>
      <text:p text:style-name="P405_0"><text:span text:style-name="T166"><text:s/></text:span><text:span text:style-name="T177"><text:s/></text:span></text:p>
      <text:p text:style-name="P140_0"><text:span text:style-name="T80"/></text:p>
      <text:p text:style-name="P406_0"><text:span text:style-name="T76"><text:s/><text:s text:c="1"/>위와 같이 「2026 전자문서 유공」 단체표창에 응모합니다. </text:span></text:p>
      <text:p text:style-name="P199_0"><text:span text:style-name="T80"><text:s/><text:s text:c="30"/></text:span></text:p>
      <text:p text:style-name="P407_0"><text:span text:style-name="T80"><text:s/><text:s text:c="23"/></text:span><text:span text:style-name="T76">2026년 <text:s text:c="3"/></text:span><text:span text:style-name="T80">월 <text:s text:c="3"/>일</text:span></text:p>
      <text:p text:style-name="P144_0"><text:span text:style-name="T80"/></text:p>
      <text:p text:style-name="P198_0"><text:span text:style-name="T75"/></text:p>
      <text:p text:style-name="P408_0"><text:span text:style-name="T80"><text:s/><text:s text:c="26"/>단체명 : <text:s text:c="1"/></text:span><text:span text:style-name="T184"><text:s/><text:s text:c="20"/>(인)</text:span></text:p>
      <text:p text:style-name="P197_0"><text:span text:style-name="T184"/></text:p>
      <text:p text:style-name="P408_0"><text:span text:style-name="T80"><text:s/><text:s text:c="26"/>대표자 : <text:s text:c="1"/></text:span><text:span text:style-name="T184"><text:s/><text:s text:c="20"/>(인)</text:span></text:p>
      <text:p text:style-name="P197_0"><text:span text:style-name="T184"/></text:p>
      <text:p text:style-name="P401_0"><text:span text:style-name="T185">과학기술정보통신부장관 귀하</text:span></text:p>
      <text:p text:style-name="P195_0"><text:span text:style-name="T62"/></text:p>
      <text:p text:style-name="P140_0"><text:span text:style-name="T168"/></text:p>
      <text:p text:style-name="P409_0"><text:span text:style-name="T177"/></text:p>
      <text:p text:style-name="P40_0"><text:span text:style-name="T161">[별첨 1-2] 단체표창 제출서류 양식(공적조서) <text:s text:c="11"/></text:span></text:p>
      <text:p text:style-name="P410_0"><text:span text:style-name="T187"><text:s/><text:s text:c="4"/></text:span></text:p>
      <text:p text:style-name="P411_0"><text:span text:style-name="T187"><draw:frame draw:style-name="tableinfakeframe_gr38" svg:x="0cm" svg:y="0cm" draw:z-index="13" text:anchor-type="as-char"><draw:text-box><table:table table:style-name="Table38"><table:table-column table:style-name="Table38.A"/><table:table-column table:style-name="Table38.B"/><table:table-column table:style-name="Table38.C"/><table:table-column table:style-name="Table38.D"/><table:table-column table:style-name="Table38.E"/><table:table-column table:style-name="Table38.F"/><table:table-column table:style-name="Table38.G"/><table:table-row table:style-name="Table38.1"><table:table-cell table:style-name="Table38.A1" office:value-type="string" table:number-columns-spanned="4"><text:p text:style-name="P139_0"><text:span text:style-name="T188"/></text:p></table:table-cell><table:covered-table-cell/><table:covered-table-cell/><table:covered-table-cell/><table:table-cell table:style-name="Table38.E1" office:value-type="string" table:number-columns-spanned="3"><text:p text:style-name="P505_0"><text:span text:style-name="T189">(앞쪽)</text:span></text:p></table:table-cell><table:covered-table-cell/><table:covered-table-cell/></table:table-row><table:table-row table:style-name="Table38.2"><table:table-cell table:style-name="Table38.A2" office:value-type="string" table:number-columns-spanned="7"><text:p text:style-name="P506_0"><text:span text:style-name="T190">공 적 조 서</text:span></text:p></table:table-cell><table:covered-table-cell/><table:covered-table-cell/><table:covered-table-cell/><table:covered-table-cell/><table:covered-table-cell/><table:covered-table-cell/></table:table-row><table:table-row table:style-name="Table38.3"><table:table-cell table:style-name="Table38.A3" office:value-type="string"><text:p text:style-name="P507_0"><text:span text:style-name="T179">단 체 명</text:span></text:p></table:table-cell><table:table-cell table:style-name="Table38.B3" office:value-type="string" table:number-columns-spanned="2"><text:p text:style-name="P146_0"><text:span text:style-name="T179"/></text:p></table:table-cell><table:covered-table-cell/><table:table-cell table:style-name="Table38.D3" office:value-type="string" table:number-columns-spanned="3"><text:p text:style-name="P507_0"><text:span text:style-name="T179">사업자등록번호</text:span></text:p><text:p text:style-name="P507_0"><text:span text:style-name="T179">(고유번호)</text:span></text:p></table:table-cell><table:covered-table-cell/><table:covered-table-cell/><table:table-cell table:style-name="Table38.G3" office:value-type="string"><text:p text:style-name="P146_0"><text:span text:style-name="T179"/></text:p></table:table-cell></table:table-row><table:table-row table:style-name="Table38.4"><table:table-cell table:style-name="Table38.A4" office:value-type="string"><text:p text:style-name="P507_0"><text:span text:style-name="T179">주 <text:s text:c="3"/>소</text:span></text:p></table:table-cell><table:table-cell table:style-name="Table38.B4" office:value-type="string" table:number-columns-spanned="6"><text:p text:style-name="P508_0"><text:span text:style-name="T179">※ 단체대표자의 개인주소가 아닌 수상단체의 주소지</text:span></text:p></table:table-cell><table:covered-table-cell/><table:covered-table-cell/><table:covered-table-cell/><table:covered-table-cell/><table:covered-table-cell/></table:table-row><table:table-row table:style-name="Table38.5"><table:table-cell table:style-name="Table38.A5" office:value-type="string"><text:p text:style-name="P507_0"><text:span text:style-name="T179">대표자성명</text:span></text:p></table:table-cell><table:table-cell table:style-name="Table38.B5" office:value-type="string" table:number-columns-spanned="6"><text:p text:style-name="P200_0"><text:span text:style-name="T179"/></text:p></table:table-cell><table:covered-table-cell/><table:covered-table-cell/><table:covered-table-cell/><table:covered-table-cell/><table:covered-table-cell/></table:table-row><table:table-row table:style-name="Table38.6"><table:table-cell table:style-name="Table38.A6" office:value-type="string"><text:p text:style-name="P507_0"><text:span text:style-name="T179">단체포상 관련 담당자 연락처</text:span></text:p></table:table-cell><table:table-cell table:style-name="Table38.B6" office:value-type="string" table:number-columns-spanned="6"><text:p text:style-name="P509_0"><text:span text:style-name="T179"><text:s/>(성명) <text:s text:c="17"/>(직장)</text:span></text:p><text:p text:style-name="P200_0"><text:span text:style-name="T179"><text:s/>(e-mail) <text:s text:c="17"/></text:span></text:p></table:table-cell><table:covered-table-cell/><table:covered-table-cell/><table:covered-table-cell/><table:covered-table-cell/><table:covered-table-cell/></table:table-row><table:table-row table:style-name="Table38.7"><table:table-cell table:style-name="Table38.A7" office:value-type="string"><text:p text:style-name="P507_0"><text:span text:style-name="T179">추천 훈격</text:span></text:p></table:table-cell><table:table-cell table:style-name="Table38.B7" office:value-type="string" table:number-columns-spanned="2"><text:p text:style-name="P147_0"><text:span text:style-name="T179"/></text:p></table:table-cell><table:covered-table-cell/><table:table-cell table:style-name="Table38.D7" office:value-type="string" table:number-columns-spanned="3"><text:p text:style-name="P507_0"><text:span text:style-name="T179">추천 순위</text:span></text:p></table:table-cell><table:covered-table-cell/><table:covered-table-cell/><table:table-cell table:style-name="Table38.G7" office:value-type="string"><text:p text:style-name="P147_0"><text:span text:style-name="T179"/></text:p></table:table-cell></table:table-row><table:table-row table:style-name="Table38.8"><table:table-cell table:style-name="Table38.A8" office:value-type="string"><text:p text:style-name="P507_0"><text:span text:style-name="T179">공적 분야</text:span></text:p></table:table-cell><table:table-cell table:style-name="Table38.B8" office:value-type="string" table:number-columns-spanned="2"><text:p text:style-name="P147_0"><text:span text:style-name="T179"/></text:p></table:table-cell><table:covered-table-cell/><table:table-cell table:style-name="Table38.D8" office:value-type="string" table:number-columns-spanned="3"><text:p text:style-name="P507_0"><text:span text:style-name="T179">공적 기간</text:span></text:p></table:table-cell><table:covered-table-cell/><table:covered-table-cell/><table:table-cell table:style-name="Table38.G8" office:value-type="string"><text:p text:style-name="P147_0"><text:span text:style-name="T179"/></text:p></table:table-cell></table:table-row><table:table-row table:style-name="Table38.9"><table:table-cell table:style-name="Table38.A9" office:value-type="string" table:number-columns-spanned="7"><text:p text:style-name="P510_0"><text:span text:style-name="T107">공적요지(70자 이내)</text:span></text:p></table:table-cell><table:covered-table-cell/><table:covered-table-cell/><table:covered-table-cell/><table:covered-table-cell/><table:covered-table-cell/><table:covered-table-cell/></table:table-row><table:table-row table:style-name="Table38.10"><table:table-cell table:style-name="Table38.A10" office:value-type="string" table:number-columns-spanned="7"><text:p text:style-name="P391_0"><text:span text:style-name="T191">※ 60~70자 작성</text:span></text:p><text:p text:style-name="P391_0"><text:span text:style-name="T191">※ 실적 위주로 구체적으로 작성, 수식어는 지양</text:span></text:p><text:p text:style-name="P391_0"><text:span text:style-name="T191">※ ~~에 기여함 으로 문장을 끝낼 것</text:span></text:p><text:p text:style-name="P391_0"><text:span text:style-name="T191">※ 조사자 : 담당자 또는 담당과장(공무원) / 담당자 또는 부서의 장(일반국민)</text:span></text:p><text:p text:style-name="P391_0"><text:span text:style-name="T191">※ </text:span><text:span text:style-name="T192">추천관 : </text:span><text:span text:style-name="T193">실·국장·소속기관장 이상(공무원) / 임원급 책임자 또는 단체의 장(</text:span><text:span text:style-name="T194">일반국민</text:span><text:span text:style-name="T193">)</text:span><text:span text:style-name="T192"/></text:p></table:table-cell><table:covered-table-cell/><table:covered-table-cell/><table:covered-table-cell/><table:covered-table-cell/><table:covered-table-cell/><table:covered-table-cell/></table:table-row><table:table-row table:style-name="Table38.11"><table:table-cell table:style-name="Table38.A11" office:value-type="string" table:number-columns-spanned="7"><text:p text:style-name="P506_0"><text:span text:style-name="T179">조 <text:s text:c="1"/>사 <text:s text:c="1"/>자</text:span></text:p></table:table-cell><table:covered-table-cell/><table:covered-table-cell/><table:covered-table-cell/><table:covered-table-cell/><table:covered-table-cell/><table:covered-table-cell/></table:table-row><table:table-row table:style-name="Table38.12"><table:table-cell table:style-name="Table38.A12" office:value-type="string"><text:p text:style-name="P506_0"><text:span text:style-name="T179">소 <text:s text:c="4"/>속</text:span></text:p></table:table-cell><table:table-cell table:style-name="Table38.B12" office:value-type="string"><text:p text:style-name="P148_0"><text:span text:style-name="T179"/></text:p></table:table-cell><table:table-cell table:style-name="Table38.C12" office:value-type="string" table:number-columns-spanned="3"><text:p text:style-name="P506_0"><text:span text:style-name="T179">직 <text:s text:c="4"/>위</text:span></text:p></table:table-cell><table:covered-table-cell/><table:covered-table-cell/><table:table-cell table:style-name="Table38.F12" office:value-type="string" table:number-columns-spanned="2"><text:p text:style-name="P148_0"><text:span text:style-name="T179"/></text:p></table:table-cell><table:covered-table-cell/></table:table-row><table:table-row table:style-name="Table38.13"><table:table-cell table:style-name="Table38.A13" office:value-type="string"><text:p text:style-name="P506_0"><text:span text:style-name="T179">직급 또는 계급</text:span></text:p></table:table-cell><table:table-cell table:style-name="Table38.B13" office:value-type="string"><text:p text:style-name="P40_0"><text:span text:style-name="T179"><text:s/></text:span></text:p></table:table-cell><table:table-cell table:style-name="Table38.C13" office:value-type="string" table:number-columns-spanned="3"><text:p text:style-name="P506_0"><text:span text:style-name="T179">성 <text:s text:c="4"/>명</text:span></text:p></table:table-cell><table:covered-table-cell/><table:covered-table-cell/><table:table-cell table:style-name="Table38.F13" office:value-type="string" table:number-columns-spanned="2"><text:p text:style-name="P511_0"><text:span text:style-name="T179">(인)</text:span></text:p></table:table-cell><table:covered-table-cell/></table:table-row><table:table-row table:style-name="Table38.14"><table:table-cell table:style-name="Table38.A14" office:value-type="string" table:number-columns-spanned="7"><text:p text:style-name="P410_0"><text:span text:style-name="T179"><text:s/><text:s text:c="3"/>위의 기록이 틀림없음을 확인합니다.</text:span></text:p><text:p text:style-name="P512_0"><text:span text:style-name="T179">2026년 <text:s text:c="3"/>월 <text:s text:c="3"/>일</text:span></text:p><text:p text:style-name="P513_0"><text:span text:style-name="T179"><text:s/><text:s text:c="3"/>추 천 관 <text:s text:c="5"/>직 <text:s text:c="1"/>위 <text:s text:c="6"/>성 명 <text:s text:c="31"/>관인</text:span></text:p></table:table-cell><table:covered-table-cell/><table:covered-table-cell/><table:covered-table-cell/><table:covered-table-cell/><table:covered-table-cell/><table:covered-table-cell/></table:table-row><table:table-row table:style-name="Table38.15"><table:table-cell table:style-name="Table38.A15" office:value-type="string" table:number-columns-spanned="7"><text:p text:style-name="P514_0"><text:span text:style-name="T75">210mmx297mm[일반용지 70g/㎡(재활용품)]</text:span></text:p></table:table-cell><table:covered-table-cell/><table:covered-table-cell/><table:covered-table-cell/><table:covered-table-cell/><table:covered-table-cell/><table:covered-table-cell/></table:table-row></table:table></draw:text-box></draw:frame></text:span></text:p>
      <text:p text:style-name="P411_0_b4"><text:span text:style-name="T195"><draw:frame draw:style-name="tableinfakeframe_gr39" svg:x="0cm" svg:y="0cm" draw:z-index="14" text:anchor-type="as-char"><draw:text-box><table:table table:style-name="Table39"><table:table-column table:style-name="Table39.A"/><table:table-column table:style-name="Table39.B"/><table:table-row table:style-name="Table39.1"><table:table-cell table:style-name="Table39.A1" office:value-type="string" table:number-columns-spanned="2"><text:p text:style-name="P515_0"><text:span text:style-name="T189"><text:s/><text:s text:c="43"/></text:span><text:span text:style-name="T196">(뒤쪽)</text:span></text:p><text:p text:style-name="P515_0"><text:span text:style-name="T189"/></text:p></table:table-cell><table:covered-table-cell/></table:table-row><table:table-row table:style-name="Table39.2"><table:table-cell table:style-name="Table39.A2" office:value-type="string" table:number-columns-spanned="2"><text:p text:style-name="P506_0"><text:span text:style-name="T179">단체 연혁</text:span></text:p></table:table-cell><table:covered-table-cell/></table:table-row><table:table-row table:style-name="Table39.3"><table:table-cell table:style-name="Table39.A3" office:value-type="string"><text:p text:style-name="P506_0"><text:span text:style-name="T179">연 월 일</text:span></text:p></table:table-cell><table:table-cell table:style-name="Table39.B3" office:value-type="string"><text:p text:style-name="P506_0"><text:span text:style-name="T179">연혁사항</text:span></text:p></table:table-cell></table:table-row><table:table-row table:style-name="Table39.4"><table:table-cell table:style-name="Table39.A4" office:value-type="string"><text:p text:style-name="P90_0"><text:span text:style-name="T179">. <text:s text:c="1"/>. <text:s text:c="1"/>. ~ <text:s text:c="1"/>. <text:s text:c="1"/>. <text:s text:c="1"/>.</text:span></text:p></table:table-cell><table:table-cell table:style-name="Table39.B4" office:value-type="string"><text:p text:style-name="P90_0"><text:span text:style-name="T179"/></text:p></table:table-cell></table:table-row><table:table-row table:style-name="Table39.5"><table:table-cell table:style-name="Table39.A5" office:value-type="string"><text:p text:style-name="P90_0"><text:span text:style-name="T179">. <text:s text:c="1"/>. <text:s text:c="1"/>. ~ <text:s text:c="1"/>. <text:s text:c="1"/>. <text:s text:c="1"/>.</text:span></text:p></table:table-cell><table:table-cell table:style-name="Table39.B5" office:value-type="string"><text:p text:style-name="P90_0"><text:span text:style-name="T179"/></text:p></table:table-cell></table:table-row><table:table-row table:style-name="Table39.6"><table:table-cell table:style-name="Table39.A6" office:value-type="string" table:number-columns-spanned="2"><text:p text:style-name="P506_0"><text:span text:style-name="T179">과거 포상기록(훈장ㆍ포장ㆍ표창별로 기록)</text:span></text:p></table:table-cell><table:covered-table-cell/></table:table-row><table:table-row table:style-name="Table39.7"><table:table-cell table:style-name="Table39.A7" office:value-type="string"><text:p text:style-name="P506_0"><text:span text:style-name="T179">수여일자(년 월 일)</text:span></text:p></table:table-cell><table:table-cell table:style-name="Table39.B7" office:value-type="string"><text:p text:style-name="P506_0"><text:span text:style-name="T179">포상종류</text:span></text:p></table:table-cell></table:table-row><table:table-row table:style-name="Table39.8"><table:table-cell table:style-name="Table39.A8" office:value-type="string"><text:p text:style-name="P90_0"><text:span text:style-name="T179"><text:s/><text:s text:c="1"/>. <text:s text:c="1"/>. <text:s text:c="1"/>.</text:span></text:p></table:table-cell><table:table-cell table:style-name="Table39.B8" office:value-type="string"><text:p text:style-name="P90_0"><text:span text:style-name="T179"/></text:p></table:table-cell></table:table-row><table:table-row table:style-name="Table39.9"><table:table-cell table:style-name="Table39.A9" office:value-type="string"><text:p text:style-name="P90_0"><text:span text:style-name="T179"><text:s/><text:s text:c="1"/>. <text:s text:c="1"/>. <text:s text:c="1"/>.</text:span></text:p></table:table-cell><table:table-cell table:style-name="Table39.B9" office:value-type="string"><text:p text:style-name="P90_0"><text:span text:style-name="T179"/></text:p></table:table-cell></table:table-row><table:table-row table:style-name="Table39.10"><table:table-cell table:style-name="Table39.A10" office:value-type="string" table:number-columns-spanned="2"><text:p text:style-name="P506_0"><text:span text:style-name="T179">공 적 내 용</text:span><text:span text:style-name="T197"/></text:p></table:table-cell><table:covered-table-cell/></table:table-row><table:table-row table:style-name="Table39.11"><table:table-cell table:style-name="Table39.A11" office:value-type="string" table:number-columns-spanned="2"><text:p text:style-name="P40_0"><text:span text:style-name="T192"/></text:p></table:table-cell><table:covered-table-cell/></table:table-row></table:table></draw:text-box></draw:frame></text:span></text:p>
      <table:table table:style-name="Table40">
        <table:table-column table:style-name="Table40.A"/>
        <table:table-row table:style-name="Table40.1">
          <table:table-cell table:style-name="Table40.A1" office:value-type="string">
            <text:p text:style-name="P506_0"><text:span text:style-name="T179">공 적 내 용</text:span></text:p>
          </table:table-cell>
        </table:table-row>
        <table:table-row table:style-name="Table40.2">
          <table:table-cell table:style-name="Table40.A2" office:value-type="string">
            <text:p text:style-name="P90_0"><text:span text:style-name="T112"/></text:p>
          </table:table-cell>
        </table:table-row>
      </table:table>
      <text:p text:style-name="P40_0_b4"><text:span text:style-name="T161">[별첨 1-3] 단체표창 제출서류 양식(기술개발설명서)</text:span></text:p>
      <text:p text:style-name="P153_0"><text:span text:style-name="T62"/></text:p>
      <text:p text:style-name="P401_0"><text:span text:style-name="T164">기술개발 설명서</text:span></text:p>
      <text:p text:style-name="P78_0"><text:span text:style-name="T186"/></text:p>
      <text:p text:style-name="P40_0"><text:span text:style-name="T62"><draw:frame draw:style-name="tableinfakeframe_gr40" svg:x="0cm" svg:y="0cm" draw:z-index="3" text:anchor-type="as-char"><draw:text-box><table:table table:style-name="Table41"><table:table-column table:style-name="Table41.A"/><table:table-column table:style-name="Table41.B"/><table:table-column table:style-name="Table41.C"/><table:table-column table:style-name="Table41.D"/><table:table-column table:style-name="Table41.E"/><table:table-row table:style-name="Table41.1"><table:table-cell table:style-name="Table41.A1" office:value-type="string"><text:p text:style-name="P492_0"><text:span text:style-name="T198">제 <text:s text:c="1"/>품 <text:s text:c="1"/>명</text:span></text:p></table:table-cell><table:table-cell table:style-name="Table41.B1" office:value-type="string" table:number-columns-spanned="4"><text:p text:style-name="P0_0"><text:span text:style-name="T198"/></text:p></table:table-cell><table:covered-table-cell/><table:covered-table-cell/><table:covered-table-cell/></table:table-row><table:table-row table:style-name="Table41.2"><table:table-cell table:style-name="Table41.A2" office:value-type="string"><text:p text:style-name="P492_0"><text:span text:style-name="T198">개발 기술명</text:span></text:p></table:table-cell><table:table-cell table:style-name="Table41.B2" office:value-type="string" table:number-columns-spanned="4"><text:p text:style-name="P0_0"><text:span text:style-name="T198"/></text:p></table:table-cell><table:covered-table-cell/><table:covered-table-cell/><table:covered-table-cell/></table:table-row><table:table-row table:style-name="Table41.3"><table:table-cell table:style-name="Table41.A3" office:value-type="string"><text:p text:style-name="P492_0"><text:span text:style-name="T198">용 도</text:span></text:p></table:table-cell><table:table-cell table:style-name="Table41.B3" office:value-type="string" table:number-columns-spanned="4"><text:p text:style-name="P0_0"><text:span text:style-name="T198"/></text:p></table:table-cell><table:covered-table-cell/><table:covered-table-cell/><table:covered-table-cell/></table:table-row><table:table-row table:style-name="Table41.4"><table:table-cell table:style-name="Table41.A4" office:value-type="string"><text:p text:style-name="P492_0"><text:span text:style-name="T198">기능 및 성능</text:span></text:p></table:table-cell><table:table-cell table:style-name="Table41.B4" office:value-type="string" table:number-columns-spanned="4"><text:p text:style-name="P0_0"><text:span text:style-name="T198"/></text:p></table:table-cell><table:covered-table-cell/><table:covered-table-cell/><table:covered-table-cell/></table:table-row><table:table-row table:style-name="Table41.5"><table:table-cell table:style-name="Table41.A5" office:value-type="string"><text:p text:style-name="P492_0"><text:span text:style-name="T198">핵심기술</text:span></text:p><text:p text:style-name="P492_0"><text:span text:style-name="T198">개발내용</text:span></text:p></table:table-cell><table:table-cell table:style-name="Table41.B5" office:value-type="string" table:number-columns-spanned="4"><text:p text:style-name="P0_0"><text:span text:style-name="T198"/></text:p></table:table-cell><table:covered-table-cell/><table:covered-table-cell/><table:covered-table-cell/></table:table-row><table:table-row table:style-name="Table41.6"><table:table-cell table:style-name="Table41.A6" office:value-type="string" table:number-rows-spanned="4"><text:p text:style-name="P492_0"><text:span text:style-name="T198">타제품과의 기능 및 성능</text:span></text:p><text:p text:style-name="P492_0"><text:span text:style-name="T198">차이점</text:span></text:p></table:table-cell><table:table-cell table:style-name="Table41.B6" office:value-type="string"><text:p text:style-name="P492_0"><text:span text:style-name="T198">구 <text:s text:c="2"/>분</text:span></text:p></table:table-cell><table:table-cell table:style-name="Table41.C6" office:value-type="string"><text:p text:style-name="P403_0"><text:span text:style-name="T198">①</text:span></text:p></table:table-cell><table:table-cell table:style-name="Table41.D6" office:value-type="string"><text:p text:style-name="P403_0"><text:span text:style-name="T198">②</text:span></text:p></table:table-cell><table:table-cell table:style-name="Table41.E6" office:value-type="string"><text:p text:style-name="P403_0"><text:span text:style-name="T198">③</text:span></text:p></table:table-cell></table:table-row><table:table-row table:style-name="Table41.7"><table:covered-table-cell/><table:table-cell table:style-name="Table41.B7" office:value-type="string"><text:p text:style-name="P492_0"><text:span text:style-name="T198">개발제품</text:span></text:p></table:table-cell><table:table-cell table:style-name="Table41.C7" office:value-type="string"><text:p text:style-name="P0_0"><text:span text:style-name="T198"/></text:p></table:table-cell><table:table-cell table:style-name="Table41.D7" office:value-type="string"><text:p text:style-name="P0_0"><text:span text:style-name="T198"/></text:p></table:table-cell><table:table-cell table:style-name="Table41.E7" office:value-type="string"><text:p text:style-name="P0_0"><text:span text:style-name="T198"/></text:p></table:table-cell></table:table-row><table:table-row table:style-name="Table41.8"><table:covered-table-cell/><table:table-cell table:style-name="Table41.B8" office:value-type="string"><text:p text:style-name="P492_0"><text:span text:style-name="T198">국내 유사제품</text:span></text:p></table:table-cell><table:table-cell table:style-name="Table41.C8" office:value-type="string"><text:p text:style-name="P0_0"><text:span text:style-name="T198"/></text:p></table:table-cell><table:table-cell table:style-name="Table41.D8" office:value-type="string"><text:p text:style-name="P0_0"><text:span text:style-name="T198"/></text:p></table:table-cell><table:table-cell table:style-name="Table41.E8" office:value-type="string"><text:p text:style-name="P0_0"><text:span text:style-name="T198"/></text:p></table:table-cell></table:table-row><table:table-row table:style-name="Table41.9"><table:covered-table-cell/><table:table-cell table:style-name="Table41.B9" office:value-type="string"><text:p text:style-name="P492_0"><text:span text:style-name="T198">해외 유사제품</text:span></text:p></table:table-cell><table:table-cell table:style-name="Table41.C9" office:value-type="string"><text:p text:style-name="P0_0"><text:span text:style-name="T198"/></text:p></table:table-cell><table:table-cell table:style-name="Table41.D9" office:value-type="string"><text:p text:style-name="P0_0"><text:span text:style-name="T198"/></text:p></table:table-cell><table:table-cell table:style-name="Table41.E9" office:value-type="string"><text:p text:style-name="P0_0"><text:span text:style-name="T198"/></text:p></table:table-cell></table:table-row><table:table-row table:style-name="Table41.10"><table:table-cell table:style-name="Table41.A10" office:value-type="string"><text:p text:style-name="P492_0"><text:span text:style-name="T198">특허출원현황</text:span></text:p></table:table-cell><table:table-cell table:style-name="Table41.B10" office:value-type="string" table:number-columns-spanned="4"><text:p text:style-name="P0_0"><text:span text:style-name="T198"/></text:p></table:table-cell><table:covered-table-cell/><table:covered-table-cell/><table:covered-table-cell/></table:table-row><table:table-row table:style-name="Table41.11"><table:table-cell table:style-name="Table41.A11" office:value-type="string"><text:p text:style-name="P492_0"><text:span text:style-name="T198">기술개발방법</text:span></text:p></table:table-cell><table:table-cell table:style-name="Table41.B11" office:value-type="string" table:number-columns-spanned="4"><text:p text:style-name="P516_0"><text:span text:style-name="T198">□ 자체개발 <text:s text:c="3"/>□ 공동개발 <text:s text:c="4"/>□ 위탁개발 <text:s text:c="3"/>□ 기술도입 <text:s text:c="3"/>□ 기술지도</text:span></text:p><text:p text:style-name="P517_0"><text:span text:style-name="T198">자체개발 이외의 방법이 포함된 경우</text:span></text:p><text:p text:style-name="P517_0"><text:span text:style-name="T198">대상기관명: </text:span><text:span text:style-name="T199"><text:s/><text:s text:c="56"/></text:span></text:p><text:p text:style-name="P517_0"><text:span text:style-name="T198">소요비용: </text:span><text:span text:style-name="T199"><text:s/><text:s text:c="27"/></text:span><text:span text:style-name="T198"><text:s/>백만원(연구개발비에 포함된 금액)</text:span></text:p></table:table-cell><table:covered-table-cell/><table:covered-table-cell/><table:covered-table-cell/></table:table-row><table:table-row table:style-name="Table41.12"><table:table-cell table:style-name="Table41.A12" office:value-type="string"><text:p text:style-name="P518_0"><text:span text:style-name="T198">총개발참여자</text:span></text:p></table:table-cell><table:table-cell table:style-name="Table41.B12" office:value-type="string" table:number-columns-spanned="4"><text:p text:style-name="P517_0"><text:span text:style-name="T198">내 <text:s text:c="1"/>부: </text:span><text:span text:style-name="T199"><text:s/><text:s text:c="10"/></text:span><text:span text:style-name="T198">명 <text:s text:c="5"/>외 <text:s text:c="1"/>부: <text:s text:c="1"/></text:span><text:span text:style-name="T199"><text:s/><text:s text:c="13"/></text:span><text:span text:style-name="T198">명</text:span></text:p></table:table-cell><table:covered-table-cell/><table:covered-table-cell/><table:covered-table-cell/></table:table-row><table:table-row table:style-name="Table41.13"><table:table-cell table:style-name="Table41.A13" office:value-type="string"><text:p text:style-name="P401_0"><text:span text:style-name="T198">국․내외</text:span></text:p><text:p text:style-name="P492_0"><text:span text:style-name="T198">관련 기술</text:span></text:p><text:p text:style-name="P492_0"><text:span text:style-name="T198">개발 동향</text:span></text:p></table:table-cell><table:table-cell table:style-name="Table41.B13" office:value-type="string" table:number-columns-spanned="4"><text:p text:style-name="P0_0"><text:span text:style-name="T198"/></text:p></table:table-cell><table:covered-table-cell/><table:covered-table-cell/><table:covered-table-cell/></table:table-row><table:table-row table:style-name="Table41.14"><table:table-cell table:style-name="Table41.A14" office:value-type="string" table:number-columns-spanned="5"><text:p text:style-name="P519_0"><text:span text:style-name="T198">&lt; 작성요령&gt;</text:span></text:p><text:p text:style-name="P519_0"><text:span text:style-name="T198"><text:s/><text:s text:c="1"/>1. 제품명은 개발기술을 활용하여 생산(계획)하는 제품의 대표적 명칭을 기재</text:span></text:p><text:p text:style-name="P519_0"><text:span text:style-name="T198"><text:s/><text:s text:c="1"/>2. 개발기술명은 신청기술의 내용을 가장 적절하게 표현하는 명칭을 간단명료하게 기재</text:span></text:p><text:p text:style-name="P519_0"><text:span text:style-name="T198"><text:s/><text:s text:c="1"/>3. 타제품과의 기능 및 성능 차이점은 구분란에 비교 가능한 기술을 기재한 후 비교</text:span></text:p></table:table-cell><table:covered-table-cell/><table:covered-table-cell/><table:covered-table-cell/><table:covered-table-cell/></table:table-row></table:table></draw:text-box></draw:frame></text:span></text:p>
      <text:p text:style-name="P409_0"><text:span text:style-name="T177"><text:s/></text:span><text:span text:style-name="T200"><text:s/>※‘기술개발’또는‘보급 및 확산’분야에 지원한 단체는 필히 작성</text:span></text:p>
      <text:p text:style-name="P40_0"><text:span text:style-name="T161">[별첨 1-4] 단체표창 제출서류 양식(동의서)</text:span></text:p>
      <text:p text:style-name="P412_20"><text:span text:style-name="T251"/></text:p>
      <text:p text:style-name="P413_20"><text:span text:style-name="T13">부총리표창에 대한 동의서</text:span></text:p>
      <text:p text:style-name="P414_20"><text:span text:style-name="T11">(부총리표창 후보자용)</text:span></text:p>
      <text:p text:style-name="P415_20"><text:span text:style-name="T485"/></text:p>
      <text:p text:style-name="P416_20"><text:span text:style-name="T14">□ 부총리표창 후보자</text:span></text:p>
      <text:p text:style-name="P7_20"><text:span text:style-name="T250"><draw:frame draw:style-name="tableinfakeframe_gr41" svg:x="0cm" svg:y="0cm" draw:z-index="35" text:anchor-type="as-char"><draw:text-box><table:table table:style-name="Table42"><table:table-column table:style-name="Table42.A"/><table:table-column table:style-name="Table42.B"/><table:table-row table:style-name="Table42.1"><table:table-cell table:style-name="Table42.A1" office:value-type="string"><text:p text:style-name="P414_20"><text:span text:style-name="T50">단체명</text:span></text:p></table:table-cell><table:table-cell table:style-name="Table42.B1" office:value-type="string"><text:p text:style-name="P88_20"><text:span text:style-name="T50"/></text:p></table:table-cell></table:table-row><table:table-row table:style-name="Table42.2"><table:table-cell table:style-name="Table42.A2" office:value-type="string"><text:p text:style-name="P414_20"><text:span text:style-name="T50">소속(주소)</text:span></text:p></table:table-cell><table:table-cell table:style-name="Table42.B2" office:value-type="string"><text:p text:style-name="P88_20"><text:span text:style-name="T50"/></text:p></table:table-cell></table:table-row></table:table></draw:text-box></draw:frame></text:span></text:p>
      <text:p text:style-name="P417_1"><text:span text:style-name="T252">위 단체는 부총리표창 후보자로 추천되는 것에 대하여 동의하며, 다음 사항을</text:span><text:span text:style-name="T56"><text:s/>엄숙히 서약합니다.</text:span></text:p>
      <text:p text:style-name="P418_1"><text:span text:style-name="T233"><text:s/>1. </text:span><text:span text:style-name="T243">단</text:span><text:span text:style-name="T64">체는 부총리표창 업무지침의 추천제한 사유에 해당되지 않음을 충분히 </text:span><text:span text:style-name="T233">확인하였으며, 향후 이에 해당되는 사실이 밝혀지는 경우 표창의 </text:span><text:span text:style-name="T267">취소 등 부총리표창과 관련한 어떠한 불이익도 감수하겠습니다.</text:span></text:p>
      <text:p text:style-name="P419_1"><text:span text:style-name="T233"><text:s/>2. </text:span><text:span text:style-name="T18">과학기술정보통신부의 공적심사 등 법령절차에 따라 부총리표창 대상자로</text:span><text:span text:style-name="T64"><text:s/></text:span><text:span text:style-name="T74">결정될 경우 이에 대하여 어떠한 이의도 제기하지 않고 따르겠습니다.</text:span></text:p>
      <text:p text:style-name="P420_1"><text:span text:style-name="T484"/></text:p>
      <text:p text:style-name="P421_0"><text:span text:style-name="T235">2026. <text:s text:c="2"/>. <text:s text:c="2"/>. </text:span></text:p>
      <text:p text:style-name="P422_0"><text:span text:style-name="T23"/></text:p>
      <text:p text:style-name="P421_0"><text:span text:style-name="T235">단체명 <text:s text:c="16"/>(인)</text:span><text:span text:style-name="T236"><text:s/></text:span></text:p>
      <text:p text:style-name="P421_0"><text:span text:style-name="T466"/></text:p>
      <text:p text:style-name="P423_17"><text:span text:style-name="T6"><draw:frame draw:style-name="tableinfakeframe_gr42" svg:x="0cm" svg:y="0cm" draw:z-index="62" text:anchor-type="as-char"><draw:text-box><table:table table:style-name="Table43"><table:table-column table:style-name="Table43.A"/><table:table-column table:style-name="Table43.B"/><table:table-column table:style-name="Table43.C"/><table:table-row table:style-name="Table43.1"><table:table-cell table:style-name="Table43.A1" office:value-type="string"><text:p text:style-name="P520_0"><text:span text:style-name="T237"/></text:p></table:table-cell><table:table-cell table:style-name="Table43.B1" office:value-type="string" table:number-rows-spanned="2"><text:p text:style-name="P442_0"><text:span text:style-name="T464">&lt; 개인정보 제공 동의 &gt;</text:span></text:p></table:table-cell><table:table-cell table:style-name="Table43.C1" office:value-type="string"><text:p text:style-name="P520_0"><text:span text:style-name="T237"/></text:p></table:table-cell></table:table-row><table:table-row table:style-name="Table43.2"><table:table-cell table:style-name="Table43.A2" office:value-type="string"><text:p text:style-name="P520_0"><text:span text:style-name="T237"/></text:p></table:table-cell><table:covered-table-cell/><table:table-cell table:style-name="Table43.C2" office:value-type="string"><text:p text:style-name="P520_0"><text:span text:style-name="T237"/></text:p></table:table-cell></table:table-row><table:table-row table:style-name="Table43.3"><table:table-cell table:style-name="Table43.A3" office:value-type="string" table:number-columns-spanned="3"><text:p text:style-name="P521_0"><text:span text:style-name="T480">개인정보보호법 제15조에 따라 개인정보 수집 및 이용에 따른 동의를 거부할 수 </text:span><text:span text:style-name="T467">있습니다. 다만, </text:span><text:span text:style-name="T468">동의를 거부할</text:span><text:span text:style-name="T478"><text:s/>경우에는 부총리표창 추천이 제한</text:span><text:span text:style-name="T477">될 수 있습니다.</text:span></text:p><text:p text:style-name="P522_0"><text:span text:style-name="T471"><text:s/>1.</text:span><text:span text:style-name="T474"><text:s/></text:span><text:span text:style-name="T475">(개인정보의 수집･이용 목적) 부총리표창 후보자에 대한 </text:span><text:span text:style-name="T476">추천제한사유 해당여부 확인</text:span><text:span text:style-name="T475">,</text:span><text:span text:style-name="T474"><text:s/></text:span><text:span text:style-name="T477">표창 후보자 </text:span><text:span text:style-name="T478">공적심사</text:span><text:span text:style-name="T477">, 부총리표창 취소사유 해당여부 확인, 상훈수여증명서 발급</text:span></text:p><text:p text:style-name="P523_0"><text:span text:style-name="T471"><text:s/>2. </text:span><text:span text:style-name="T467">(수집하려는 개인정보의 항목) 성명, 생년월일, 주소, 직업, 소속, 직위 및 직급</text:span><text:span text:style-name="T479">(계급), 공적내용, 공적요지, </text:span><text:span text:style-name="T480">주요경력, 군번</text:span><text:span text:style-name="T470">(군인의 경우), 국적(외국인의 경우)</text:span></text:p><text:p text:style-name="P524_0"><text:span text:style-name="T471"><text:s/>3. </text:span><text:span text:style-name="T477">(개인정보의 처리 및 보유 기간) </text:span><text:span text:style-name="T478">표창기록부는 영구</text:span><text:span text:style-name="T477">, </text:span><text:span text:style-name="T478">표창추천서 및 상훈 민원신청서는 5년간 처리 및 보유</text:span><text:span text:style-name="T477"><text:s/></text:span></text:p><text:p text:style-name="P525_0"><text:span text:style-name="T481">&lt; □ 개인정보 제공에 동의합니다. / □ 개인정보 제공에 동의하지 않습니다. &gt;</text:span></text:p></table:table-cell><table:covered-table-cell/><table:covered-table-cell/></table:table-row></table:table></draw:text-box></draw:frame></text:span><text:span text:style-name="T465"/></text:p>
      <text:p text:style-name="P423_17"><text:span text:style-name="T6"><draw:frame draw:style-name="tableinfakeframe_gr44" svg:x="0cm" svg:y="0cm" draw:z-index="63" text:anchor-type="as-char"><draw:text-box><table:table table:style-name="Table44"><table:table-column table:style-name="Table44.A"/><table:table-column table:style-name="Table44.B"/><table:table-column table:style-name="Table44.C"/><table:table-row table:style-name="Table44.1"><table:table-cell table:style-name="Table44.A1" office:value-type="string"><text:p text:style-name="P520_0"><text:span text:style-name="T237"/></text:p></table:table-cell><table:table-cell table:style-name="Table44.B1" office:value-type="string" table:number-rows-spanned="2"><text:p text:style-name="P442_0"><text:span text:style-name="T464">&lt; 개인정보 제3자 제공 &gt;</text:span></text:p></table:table-cell><table:table-cell table:style-name="Table44.C1" office:value-type="string"><text:p text:style-name="P520_0"><text:span text:style-name="T237"/></text:p></table:table-cell></table:table-row><table:table-row table:style-name="Table44.2"><table:table-cell table:style-name="Table44.A2" office:value-type="string"><text:p text:style-name="P520_0"><text:span text:style-name="T237"/></text:p></table:table-cell><table:covered-table-cell/><table:table-cell table:style-name="Table44.C2" office:value-type="string"><text:p text:style-name="P520_0"><text:span text:style-name="T237"/></text:p></table:table-cell></table:table-row><table:table-row table:style-name="Table44.3"><table:table-cell table:style-name="Table44.A3" office:value-type="string" table:number-columns-spanned="3"><text:p text:style-name="P521_0"><text:span text:style-name="T463"><draw:frame draw:style-name="tableinfakeframe_gr43" svg:x="0cm" svg:y="0cm" draw:z-index="64" text:anchor-type="as-char"><draw:text-box><table:table table:style-name="Table45"><table:table-column table:style-name="Table45.A"/><table:table-column table:style-name="Table45.B"/><table:table-column table:style-name="Table45.C"/><table:table-column table:style-name="Table45.D"/><table:table-row table:style-name="Table45.1"><table:table-cell table:style-name="Table45.A1" office:value-type="string"><text:p text:style-name="P442_0"><text:span text:style-name="T472">항목</text:span></text:p></table:table-cell><table:table-cell table:style-name="Table45.B1" office:value-type="string"><text:p text:style-name="P442_0"><text:span text:style-name="T472">제공받는 자</text:span></text:p></table:table-cell><table:table-cell table:style-name="Table45.C1" office:value-type="string"><text:p text:style-name="P442_0"><text:span text:style-name="T472">제공 목적</text:span></text:p></table:table-cell><table:table-cell table:style-name="Table45.D1" office:value-type="string"><text:p text:style-name="P442_0"><text:span text:style-name="T472">보유·이용기간</text:span></text:p></table:table-cell></table:table-row><table:table-row table:style-name="Table45.2"><table:table-cell table:style-name="Table45.A2" office:value-type="string"><text:p text:style-name="P527_0"><text:span text:style-name="T473">성명, 생년월일, 주소, 직업, 소속, 직위 및 직급(계급), 공적내용, 공적요지, 주요경력, 군번(군인의 경우), 국적(외국인의 경우)</text:span></text:p></table:table-cell><table:table-cell table:style-name="Table45.B2" office:value-type="string"><text:p text:style-name="P528_0"><text:span text:style-name="T473">한국인터넷진흥원</text:span></text:p></table:table-cell><table:table-cell table:style-name="Table45.C2" office:value-type="string"><text:p text:style-name="P528_0"><text:span text:style-name="T473">정부포상 행정지원</text:span></text:p></table:table-cell><table:table-cell table:style-name="Table45.D2" office:value-type="string"><text:p text:style-name="P527_0"><text:span text:style-name="T473">제공받는 자가 지정한 보존 기간</text:span></text:p></table:table-cell></table:table-row></table:table></draw:text-box></draw:frame></text:span></text:p><text:p text:style-name="P526_0"><text:span text:style-name="T475">※ 위의 개인정보 제공에 대한 동의를 거부할 권리가 있습니다. 그러나 동의를 거부할 경우, 원활한 공적 심사를 할 수 없어 정부포상 추천이 제한될 수 있습니다.</text:span></text:p><text:p text:style-name="P523_0"><text:span text:style-name="T483">☞ </text:span><text:span text:style-name="T475">위와 같이 개인정보를 제3자에게 제공하는데 동의하십니까? </text:span></text:p><text:p text:style-name="P525_0"><text:span text:style-name="T481">&lt; □ 제3자 제공에 동의합니다. / □ 제3자 제공에 동의하지 않습니다. &gt;</text:span></text:p></table:table-cell><table:covered-table-cell/><table:covered-table-cell/></table:table-row></table:table></draw:text-box></draw:frame></text:span></text:p>
      <text:p text:style-name="P1_0"><text:span text:style-name="T44"><text:s/></text:span><text:span text:style-name="T161">[별첨 2-1] 개인표창 신청서</text:span></text:p>
      <text:p text:style-name="P40_0"><text:span text:style-name="T162"/></text:p>
      <text:p text:style-name="P135_0"><text:span text:style-name="T163"/></text:p>
      <text:p text:style-name="P401_0"><text:span text:style-name="T40">「2026 </text:span><text:span text:style-name="T164">전자문서 유공」 개인표창 신청서</text:span></text:p>
      <text:p text:style-name="P78_0"><text:span text:style-name="T165"/></text:p>
      <text:p text:style-name="P402_0"><text:span text:style-name="T165"><text:s/>□ 개인 현황</text:span></text:p>
      <text:p text:style-name="P136_0"><text:span text:style-name="T165"><draw:frame draw:style-name="tableinfakeframe_gr45" svg:x="0cm" svg:y="0cm" draw:z-index="31" text:anchor-type="as-char"><draw:text-box><table:table table:style-name="Table46"><table:table-column table:style-name="Table46.A"/><table:table-column table:style-name="Table46.B"/><table:table-column table:style-name="Table46.C"/><table:table-column table:style-name="Table46.D"/><table:table-column table:style-name="Table46.E"/><table:table-column table:style-name="Table46.F"/><table:table-row table:style-name="Table46.1"><table:table-cell table:style-name="Table46.A1" office:value-type="string"><text:p text:style-name="P529_0"><text:span text:style-name="T201">성 <text:s text:c="3"/>명</text:span></text:p></table:table-cell><table:table-cell table:style-name="Table46.B1" office:value-type="string" table:number-columns-spanned="2"><text:p text:style-name="P391_0"><text:span text:style-name="T202">(한글)</text:span></text:p><text:p text:style-name="P391_0"><text:span text:style-name="T202">(한자)</text:span></text:p></table:table-cell><table:covered-table-cell/><table:table-cell table:style-name="Table46.D1" office:value-type="string"><text:p text:style-name="P529_0"><text:span text:style-name="T201">주민등록번호</text:span></text:p></table:table-cell><table:table-cell table:style-name="Table46.E1" office:value-type="string" table:number-columns-spanned="2"><text:p text:style-name="P530_0"><text:span text:style-name="T202"><text:s/><text:s text:c="11"/>- <text:s text:c="8"/>(만 <text:s text:c="1"/>세)</text:span></text:p></table:table-cell><table:covered-table-cell/></table:table-row><table:table-row table:style-name="Table46.2"><table:table-cell table:style-name="Table46.A2" office:value-type="string"><text:p text:style-name="P529_0"><text:span text:style-name="T201">현 주 소</text:span></text:p></table:table-cell><table:table-cell table:style-name="Table46.B2" office:value-type="string" table:number-columns-spanned="5"><text:p text:style-name="P43_0"><text:span text:style-name="T202"/></text:p></table:table-cell><table:covered-table-cell/><table:covered-table-cell/><table:covered-table-cell/><table:covered-table-cell/></table:table-row><table:table-row table:style-name="Table46.3"><table:table-cell table:style-name="Table46.A3" office:value-type="string"><text:p text:style-name="P529_0"><text:span text:style-name="T201">소 <text:s text:c="3"/>속</text:span></text:p></table:table-cell><table:table-cell table:style-name="Table46.B3" office:value-type="string" table:number-columns-spanned="2"><text:p text:style-name="P43_0"><text:span text:style-name="T202"/></text:p></table:table-cell><table:covered-table-cell/><table:table-cell table:style-name="Table46.D3" office:value-type="string"><text:p text:style-name="P529_0"><text:span text:style-name="T201">업 <text:s text:c="3"/>종</text:span></text:p></table:table-cell><table:table-cell table:style-name="Table46.E3" office:value-type="string" table:number-columns-spanned="2"><text:p text:style-name="P0_0"><text:span text:style-name="T202"/></text:p></table:table-cell><table:covered-table-cell/></table:table-row><table:table-row table:style-name="Table46.4"><table:table-cell table:style-name="Table46.A4" office:value-type="string"><text:p text:style-name="P529_0"><text:span text:style-name="T201">근무부서</text:span></text:p></table:table-cell><table:table-cell table:style-name="Table46.B4" office:value-type="string" table:number-columns-spanned="2"><text:p text:style-name="P43_0"><text:span text:style-name="T202"/></text:p></table:table-cell><table:covered-table-cell/><table:table-cell table:style-name="Table46.D4" office:value-type="string"><text:p text:style-name="P529_0"><text:span text:style-name="T201">직 <text:s text:c="3"/>위</text:span></text:p></table:table-cell><table:table-cell table:style-name="Table46.E4" office:value-type="string" table:number-columns-spanned="2"><text:p text:style-name="P0_0"><text:span text:style-name="T202"/></text:p></table:table-cell><table:covered-table-cell/></table:table-row><table:table-row table:style-name="Table46.5"><table:table-cell table:style-name="Table46.A5" office:value-type="string"><text:p text:style-name="P529_0"><text:span text:style-name="T201">사업(법인)자등록번호</text:span></text:p></table:table-cell><table:table-cell table:style-name="Table46.B5" office:value-type="string" table:number-columns-spanned="2"><text:p text:style-name="P391_0"><text:span text:style-name="T202">(사업자)</text:span></text:p><text:p text:style-name="P391_0"><text:span text:style-name="T202">(법인)</text:span></text:p></table:table-cell><table:covered-table-cell/><table:table-cell table:style-name="Table46.D5" office:value-type="string"><text:p text:style-name="P529_0"><text:span text:style-name="T201">산재성립번호</text:span></text:p></table:table-cell><table:table-cell table:style-name="Table46.E5" office:value-type="string" table:number-columns-spanned="2"><text:p text:style-name="P530_0"><text:span text:style-name="T202"><text:s/>(필요시)</text:span></text:p></table:table-cell><table:covered-table-cell/></table:table-row><table:table-row table:style-name="Table46.6"><table:table-cell table:style-name="Table46.A6" office:value-type="string"><text:p text:style-name="P529_0"><text:span text:style-name="T201">연 락 처</text:span></text:p></table:table-cell><table:table-cell table:style-name="Table46.B6" office:value-type="string" table:number-columns-spanned="2"><text:p text:style-name="P391_0"><text:span text:style-name="T202">(사무실)</text:span></text:p><text:p text:style-name="P391_0"><text:span text:style-name="T202">(</text:span><text:span text:style-name="T113">휴대전화)</text:span><text:span text:style-name="T202"/></text:p></table:table-cell><table:covered-table-cell/><table:table-cell table:style-name="Table46.D6" office:value-type="string"><text:p text:style-name="P41_0"><text:span text:style-name="T201">e-Mail</text:span></text:p></table:table-cell><table:table-cell table:style-name="Table46.E6" office:value-type="string" table:number-columns-spanned="2"><text:p text:style-name="P0_0"><text:span text:style-name="T202"/></text:p></table:table-cell><table:covered-table-cell/></table:table-row><table:table-row table:style-name="Table46.7"><table:table-cell table:style-name="Table46.A7" office:value-type="string" table:number-columns-spanned="6"><text:p text:style-name="P529_0"><text:span text:style-name="T201">주요 학력 및 경력 등</text:span></text:p></table:table-cell><table:covered-table-cell/><table:covered-table-cell/><table:covered-table-cell/><table:covered-table-cell/><table:covered-table-cell/></table:table-row><table:table-row table:style-name="Table46.8"><table:table-cell table:style-name="Table46.A8" office:value-type="string" table:number-rows-spanned="4"><text:p text:style-name="P529_0"><text:span text:style-name="T201">주요 학력</text:span></text:p></table:table-cell><table:table-cell table:style-name="Table46.B8" office:value-type="string"><text:p text:style-name="P529_0"><text:span text:style-name="T202">기 <text:s text:c="1"/>간</text:span></text:p></table:table-cell><table:table-cell table:style-name="Table46.C8" office:value-type="string" table:number-columns-spanned="4"><text:p text:style-name="P529_0"><text:span text:style-name="T202">학 <text:s text:c="1"/>력</text:span></text:p></table:table-cell><table:covered-table-cell/><table:covered-table-cell/><table:covered-table-cell/></table:table-row><table:table-row table:style-name="Table46.9"><table:covered-table-cell/><table:table-cell table:style-name="Table46.B9" office:value-type="string"><text:p text:style-name="P0_0"><text:span text:style-name="T202"/></text:p></table:table-cell><table:table-cell table:style-name="Table46.C9" office:value-type="string" table:number-columns-spanned="4"><text:p text:style-name="P0_0"><text:span text:style-name="T202"/></text:p></table:table-cell><table:covered-table-cell/><table:covered-table-cell/><table:covered-table-cell/></table:table-row><table:table-row table:style-name="Table46.10"><table:covered-table-cell/><table:table-cell table:style-name="Table46.B10" office:value-type="string"><text:p text:style-name="P0_0"><text:span text:style-name="T202"/></text:p></table:table-cell><table:table-cell table:style-name="Table46.C10" office:value-type="string" table:number-columns-spanned="4"><text:p text:style-name="P0_0"><text:span text:style-name="T202"/></text:p></table:table-cell><table:covered-table-cell/><table:covered-table-cell/><table:covered-table-cell/></table:table-row><table:table-row table:style-name="Table46.11"><table:covered-table-cell/><table:table-cell table:style-name="Table46.B11" office:value-type="string"><text:p text:style-name="P0_0"><text:span text:style-name="T202"/></text:p></table:table-cell><table:table-cell table:style-name="Table46.C11" office:value-type="string" table:number-columns-spanned="4"><text:p text:style-name="P0_0"><text:span text:style-name="T202"/></text:p></table:table-cell><table:covered-table-cell/><table:covered-table-cell/><table:covered-table-cell/></table:table-row><table:table-row table:style-name="Table46.12"><table:table-cell table:style-name="Table46.A12" office:value-type="string" table:number-rows-spanned="5"><text:p text:style-name="P529_0"><text:span text:style-name="T201">주요 경력</text:span></text:p></table:table-cell><table:table-cell table:style-name="Table46.B12" office:value-type="string"><text:p text:style-name="P529_0"><text:span text:style-name="T202">기 <text:s text:c="1"/>간</text:span></text:p></table:table-cell><table:table-cell table:style-name="Table46.C12" office:value-type="string" table:number-columns-spanned="4"><text:p text:style-name="P529_0"><text:span text:style-name="T202">경 <text:s text:c="1"/>력</text:span></text:p></table:table-cell><table:covered-table-cell/><table:covered-table-cell/><table:covered-table-cell/></table:table-row><table:table-row table:style-name="Table46.13"><table:covered-table-cell/><table:table-cell table:style-name="Table46.B13" office:value-type="string"><text:p text:style-name="P0_0"><text:span text:style-name="T202"/></text:p></table:table-cell><table:table-cell table:style-name="Table46.C13" office:value-type="string" table:number-columns-spanned="4"><text:p text:style-name="P0_0"><text:span text:style-name="T202"/></text:p></table:table-cell><table:covered-table-cell/><table:covered-table-cell/><table:covered-table-cell/></table:table-row><table:table-row table:style-name="Table46.14"><table:covered-table-cell/><table:table-cell table:style-name="Table46.B14" office:value-type="string"><text:p text:style-name="P0_0"><text:span text:style-name="T202"/></text:p></table:table-cell><table:table-cell table:style-name="Table46.C14" office:value-type="string" table:number-columns-spanned="4"><text:p text:style-name="P0_0"><text:span text:style-name="T202"/></text:p></table:table-cell><table:covered-table-cell/><table:covered-table-cell/><table:covered-table-cell/></table:table-row><table:table-row table:style-name="Table46.15"><table:covered-table-cell/><table:table-cell table:style-name="Table46.B15" office:value-type="string"><text:p text:style-name="P0_0"><text:span text:style-name="T202"/></text:p></table:table-cell><table:table-cell table:style-name="Table46.C15" office:value-type="string" table:number-columns-spanned="4"><text:p text:style-name="P0_0"><text:span text:style-name="T202"/></text:p></table:table-cell><table:covered-table-cell/><table:covered-table-cell/><table:covered-table-cell/></table:table-row><table:table-row table:style-name="Table46.16"><table:covered-table-cell/><table:table-cell table:style-name="Table46.B16" office:value-type="string"><text:p text:style-name="P0_0"><text:span text:style-name="T202"/></text:p></table:table-cell><table:table-cell table:style-name="Table46.C16" office:value-type="string" table:number-columns-spanned="4"><text:p text:style-name="P0_0"><text:span text:style-name="T202"/></text:p></table:table-cell><table:covered-table-cell/><table:covered-table-cell/><table:covered-table-cell/></table:table-row><table:table-row table:style-name="Table46.17"><table:table-cell table:style-name="Table46.A17" office:value-type="string" table:number-rows-spanned="3"><text:p text:style-name="P529_0"><text:span text:style-name="T201">포상 경력</text:span></text:p></table:table-cell><table:table-cell table:style-name="Table46.B17" office:value-type="string"><text:p text:style-name="P529_0"><text:span text:style-name="T202">포상년월일</text:span></text:p></table:table-cell><table:table-cell table:style-name="Table46.C17" office:value-type="string" table:number-columns-spanned="3"><text:p text:style-name="P529_0"><text:span text:style-name="T202">포상명</text:span></text:p></table:table-cell><table:covered-table-cell/><table:covered-table-cell/><table:table-cell table:style-name="Table46.F17" office:value-type="string"><text:p text:style-name="P529_0"><text:span text:style-name="T202">시상처</text:span></text:p></table:table-cell></table:table-row><table:table-row table:style-name="Table46.18"><table:covered-table-cell/><table:table-cell table:style-name="Table46.B18" office:value-type="string"><text:p text:style-name="P41_0"><text:span text:style-name="T203"/></text:p></table:table-cell><table:table-cell table:style-name="Table46.C18" office:value-type="string" table:number-columns-spanned="3"><text:p text:style-name="P531_0"><text:span text:style-name="T203">정부 및 장관 포상이 아닌 언론사, 협회장 등의 포상은 제외</text:span></text:p></table:table-cell><table:covered-table-cell/><table:covered-table-cell/><table:table-cell table:style-name="Table46.F18" office:value-type="string"><text:p text:style-name="P41_0"><text:span text:style-name="T204"/></text:p></table:table-cell></table:table-row><table:table-row table:style-name="Table46.19"><table:covered-table-cell/><table:table-cell table:style-name="Table46.B19" office:value-type="string"><text:p text:style-name="P41_0"><text:span text:style-name="T202"/></text:p></table:table-cell><table:table-cell table:style-name="Table46.C19" office:value-type="string" table:number-columns-spanned="3"><text:p text:style-name="P57_0"><text:span text:style-name="T203"/></text:p></table:table-cell><table:covered-table-cell/><table:covered-table-cell/><table:table-cell table:style-name="Table46.F19" office:value-type="string"><text:p text:style-name="P41_0"><text:span text:style-name="T202"/></text:p></table:table-cell></table:table-row></table:table></draw:text-box></draw:frame></text:span></text:p>
      <text:p text:style-name="P409_0"><text:span text:style-name="T177"/></text:p>
      <text:p text:style-name="P140_0"><text:span text:style-name="T168"/></text:p>
      <text:p text:style-name="P402_0"><text:span text:style-name="T165"><text:s/>□ 응모분야(해당사항 ✔표, 중복신청 가능)</text:span></text:p>
      <text:p text:style-name="P141_0"><text:span text:style-name="T75"><text:s/><text:s text:c="1"/><draw:frame draw:style-name="tableinfakeframe_gr46" svg:x="0cm" svg:y="0cm" draw:z-index="30" text:anchor-type="as-char"><draw:text-box><table:table table:style-name="Table47"><table:table-column table:style-name="Table47.A"/><table:table-column table:style-name="Table47.B"/><table:table-column table:style-name="Table47.C"/><table:table-row table:style-name="Table47.1"><table:table-cell table:style-name="Table47.A1" office:value-type="string"><text:p text:style-name="P500_0"><text:span text:style-name="T1">응모분야</text:span></text:p></table:table-cell><table:table-cell table:style-name="Table47.B1" office:value-type="string"><text:p text:style-name="P500_0"><text:span text:style-name="T1">주요업종</text:span></text:p></table:table-cell><table:table-cell table:style-name="Table47.C1" office:value-type="string"><text:p text:style-name="P500_0"><text:span text:style-name="T1">세부분류</text:span></text:p></table:table-cell></table:table-row><table:table-row table:style-name="Table47.2"><table:table-cell table:style-name="Table47.A2" office:value-type="string"><text:p text:style-name="P502_0"><text:span text:style-name="T72"><text:s/>□ 제도개선</text:span></text:p></table:table-cell><table:table-cell table:style-name="Table47.B2" office:value-type="string"><text:p text:style-name="P503_0"><text:span text:style-name="T72"><text:s/>□ 법 <text:s text:c="7"/>□ 제도</text:span></text:p><text:p text:style-name="P503_0"><text:span text:style-name="T72"><text:s/>□ 표준</text:span></text:p><text:p text:style-name="P503_0"><text:span text:style-name="T72"><text:s/>□ 기타( <text:s text:c="14"/>)</text:span></text:p></table:table-cell><table:table-cell table:style-name="Table47.C2" office:value-type="string"><text:p text:style-name="P195_0"><text:span text:style-name="T107"/></text:p></table:table-cell></table:table-row><table:table-row table:style-name="Table47.3"><table:table-cell table:style-name="Table47.A3" office:value-type="string"><text:p text:style-name="P502_0"><text:span text:style-name="T72"><text:s/>□ 기술개발</text:span></text:p></table:table-cell><table:table-cell table:style-name="Table47.B3" office:value-type="string"><text:p text:style-name="P504_0"><text:span text:style-name="T72"><text:s/>□ 제품 <text:s text:c="7"/>□ 솔루션/SI</text:span></text:p><text:p text:style-name="P503_0"><text:span text:style-name="T72"><text:s/>□ 서비스 </text:span></text:p><text:p text:style-name="P503_0"><text:span text:style-name="T72"><text:s/><text:s text:c="1"/>□ 기타( <text:s text:c="14"/>)</text:span></text:p></table:table-cell><table:table-cell table:style-name="Table47.C3" office:value-type="string"><text:p text:style-name="P195_0"><text:span text:style-name="T107"/></text:p></table:table-cell></table:table-row><table:table-row table:style-name="Table47.4"><table:table-cell table:style-name="Table47.A4" office:value-type="string"><text:p text:style-name="P502_0"><text:span text:style-name="T72"><text:s/>□ 비즈니스 발굴</text:span></text:p></table:table-cell><table:table-cell table:style-name="Table47.B4" office:value-type="string"><text:p text:style-name="P504_0"><text:span text:style-name="T72"><text:s/>□ 기업 <text:s text:c="2"/>□ 대학</text:span></text:p><text:p text:style-name="P504_0"><text:span text:style-name="T72"><text:s/>□ 기관 및 단체</text:span></text:p><text:p text:style-name="P504_0"><text:span text:style-name="T72"><text:s/>□ 정부 및 공공기관</text:span></text:p><text:p text:style-name="P503_0"><text:span text:style-name="T72"><text:s/><text:s text:c="1"/>□ 기타( <text:s text:c="14"/>)</text:span></text:p></table:table-cell><table:table-cell table:style-name="Table47.C4" office:value-type="string"><text:p text:style-name="P195_0"><text:span text:style-name="T107"/></text:p></table:table-cell></table:table-row><table:table-row table:style-name="Table47.5"><table:table-cell table:style-name="Table47.A5" office:value-type="string"><text:p text:style-name="P502_0"><text:span text:style-name="T72"><text:s/>□ 보급 및 확산</text:span></text:p></table:table-cell><table:table-cell table:style-name="Table47.B5" office:value-type="string"><text:p text:style-name="P504_0"><text:span text:style-name="T72"><text:s/>□ 제품 <text:s text:c="2"/>□ 서비스</text:span></text:p><text:p text:style-name="P504_0"><text:span text:style-name="T72"><text:s/>□ 솔루션/SI</text:span></text:p><text:p text:style-name="P503_0"><text:span text:style-name="T72"><text:s/><text:s text:c="1"/>□ 기타( <text:s text:c="14"/>)</text:span></text:p></table:table-cell><table:table-cell table:style-name="Table47.C5" office:value-type="string"><text:p text:style-name="P195_0"><text:span text:style-name="T107"/></text:p></table:table-cell></table:table-row></table:table></draw:text-box></draw:frame></text:span></text:p>
      <text:p text:style-name="P405_0"><text:span text:style-name="T166"><text:s/></text:span><text:span text:style-name="T177"><text:s/></text:span></text:p>
      <text:p text:style-name="P140_0"><text:span text:style-name="T80"/></text:p>
      <text:p text:style-name="P406_0"><text:span text:style-name="T181"><text:s/><text:s text:c="1"/></text:span><text:span text:style-name="T182">위와 </text:span><text:span text:style-name="T183">같이 「2026 </text:span><text:span text:style-name="T182">전자문서 유공」 개인표창에 응모합니다.</text:span><text:span text:style-name="T181"><text:s/></text:span></text:p>
      <text:p text:style-name="P199_0"><text:span text:style-name="T80"><text:s/><text:s text:c="30"/></text:span></text:p>
      <text:p text:style-name="P407_0"><text:span text:style-name="T80"><text:s/><text:s text:c="23"/></text:span><text:span text:style-name="T76">2026년 <text:s text:c="3"/></text:span><text:span text:style-name="T80">월 <text:s text:c="3"/>일</text:span></text:p>
      <text:p text:style-name="P144_0"><text:span text:style-name="T80"/></text:p>
      <text:p text:style-name="P144_0"><text:span text:style-name="T80"/></text:p>
      <text:p text:style-name="P198_0"><text:span text:style-name="T75"/></text:p>
      <text:p text:style-name="P408_0"><text:span text:style-name="T80"><text:s/><text:s text:c="26"/>성명 : <text:s text:c="1"/></text:span><text:span text:style-name="T184"><text:s/><text:s text:c="20"/>(인)</text:span></text:p>
      <text:p text:style-name="P197_0"><text:span text:style-name="T184"/></text:p>
      <text:p text:style-name="P197_0"><text:span text:style-name="T184"/></text:p>
      <text:p text:style-name="P401_0"><text:span text:style-name="T185">과학기술정보통신부장관 귀하</text:span></text:p>
      <text:p text:style-name="P195_0"><text:span text:style-name="T62"/></text:p>
      <text:p text:style-name="P140_0"><text:span text:style-name="T168"/></text:p>
      <text:p text:style-name="P40_0"><text:span text:style-name="T161">[별첨 2-2] 개인표창 제출서류 양식(공적조서) <text:s text:c="12"/></text:span></text:p>
      <text:p text:style-name="P410_0"><text:span text:style-name="T187"><draw:frame draw:style-name="tableinfakeframe_gr47" svg:x="0cm" svg:y="0cm" draw:z-index="15" text:anchor-type="as-char"><draw:text-box><table:table table:style-name="Table48"><table:table-column table:style-name="Table48.A"/><table:table-column table:style-name="Table48.B"/><table:table-column table:style-name="Table48.C"/><table:table-column table:style-name="Table48.D"/><table:table-column table:style-name="Table48.E"/><table:table-column table:style-name="Table48.F"/><table:table-column table:style-name="Table48.G"/><table:table-row table:style-name="Table48.1"><table:table-cell table:style-name="Table48.A1" office:value-type="string" table:number-columns-spanned="4"><text:p text:style-name="P139_0"><text:span text:style-name="T188"/></text:p></table:table-cell><table:covered-table-cell/><table:covered-table-cell/><table:covered-table-cell/><table:table-cell table:style-name="Table48.E1" office:value-type="string" table:number-columns-spanned="3"><text:p text:style-name="P505_0"><text:span text:style-name="T189">(앞쪽)</text:span></text:p></table:table-cell><table:covered-table-cell/><table:covered-table-cell/></table:table-row><table:table-row table:style-name="Table48.2"><table:table-cell table:style-name="Table48.A2" office:value-type="string" table:number-columns-spanned="7"><text:p text:style-name="P506_0"><text:span text:style-name="T190">공 적 조 서</text:span></text:p></table:table-cell><table:covered-table-cell/><table:covered-table-cell/><table:covered-table-cell/><table:covered-table-cell/><table:covered-table-cell/><table:covered-table-cell/></table:table-row><table:table-row table:style-name="Table48.3"><table:table-cell table:style-name="Table48.A3" office:value-type="string"><text:p text:style-name="P532_0"><text:span text:style-name="T179">성 <text:s text:c="4"/>명</text:span></text:p></table:table-cell><table:table-cell table:style-name="Table48.B3" office:value-type="string" table:number-columns-spanned="6"><text:p text:style-name="P532_0"><text:span text:style-name="T179">( 한자 )</text:span></text:p></table:table-cell><table:covered-table-cell/><table:covered-table-cell/><table:covered-table-cell/><table:covered-table-cell/><table:covered-table-cell/></table:table-row><table:table-row table:style-name="Table48.4"><table:table-cell table:style-name="Table48.A4" office:value-type="string" table:number-rows-spanned="2"><text:p text:style-name="P506_0"><text:span text:style-name="T107">생년월일</text:span></text:p></table:table-cell><table:table-cell table:style-name="Table48.B4" office:value-type="string" table:number-columns-spanned="2" table:number-rows-spanned="2"><text:p text:style-name="P148_0"><text:span text:style-name="T179"/></text:p></table:table-cell><table:covered-table-cell/><table:table-cell table:style-name="Table48.D4" office:value-type="string" table:number-columns-spanned="3"><text:p text:style-name="P533_0"><text:span text:style-name="T179">군 <text:s text:c="3"/>번</text:span></text:p><text:p text:style-name="P506_0"><text:span text:style-name="T179">(군인의 경우)</text:span></text:p></table:table-cell><table:covered-table-cell/><table:covered-table-cell/><table:table-cell table:style-name="Table48.G4" office:value-type="string"><text:p text:style-name="P148_0"><text:span text:style-name="T179"/></text:p></table:table-cell></table:table-row><table:table-row table:style-name="Table48.5"><table:covered-table-cell/><table:covered-table-cell/><table:covered-table-cell/><table:table-cell table:style-name="Table48.D5" office:value-type="string" table:number-columns-spanned="3"><text:p text:style-name="P533_0"><text:span text:style-name="T179">국 <text:s text:c="3"/>적</text:span></text:p><text:p text:style-name="P533_0"><text:span text:style-name="T205">(외국인의 경우)</text:span></text:p></table:table-cell><table:covered-table-cell/><table:covered-table-cell/><table:table-cell table:style-name="Table48.G5" office:value-type="string"><text:p text:style-name="P148_0"><text:span text:style-name="T179"/></text:p></table:table-cell></table:table-row><table:table-row table:style-name="Table48.6"><table:table-cell table:style-name="Table48.A6" office:value-type="string"><text:p text:style-name="P534_0"><text:span text:style-name="T179">주 <text:s text:c="4"/>소</text:span></text:p><text:p text:style-name="P506_0"><text:span text:style-name="T179">(주민등록지)</text:span></text:p></table:table-cell><table:table-cell table:style-name="Table48.B6" office:value-type="string" table:number-columns-spanned="6"><text:p text:style-name="P148_0"><text:span text:style-name="T179"/></text:p></table:table-cell><table:covered-table-cell/><table:covered-table-cell/><table:covered-table-cell/><table:covered-table-cell/><table:covered-table-cell/></table:table-row><table:table-row table:style-name="Table48.7"><table:table-cell table:style-name="Table48.A7" office:value-type="string"><text:p text:style-name="P506_0"><text:span text:style-name="T179">직 <text:s text:c="4"/>업</text:span></text:p></table:table-cell><table:table-cell table:style-name="Table48.B7" office:value-type="string" table:number-columns-spanned="2"><text:p text:style-name="P148_0"><text:span text:style-name="T179"/></text:p></table:table-cell><table:covered-table-cell/><table:table-cell table:style-name="Table48.D7" office:value-type="string" table:number-columns-spanned="3"><text:p text:style-name="P506_0"><text:span text:style-name="T179">소 <text:s text:c="4"/>속</text:span></text:p></table:table-cell><table:covered-table-cell/><table:covered-table-cell/><table:table-cell table:style-name="Table48.G7" office:value-type="string"><text:p text:style-name="P148_0"><text:span text:style-name="T179"/></text:p></table:table-cell></table:table-row><table:table-row table:style-name="Table48.8"><table:table-cell table:style-name="Table48.A8" office:value-type="string"><text:p text:style-name="P506_0"><text:span text:style-name="T179">직 <text:s text:c="4"/>위</text:span></text:p></table:table-cell><table:table-cell table:style-name="Table48.B8" office:value-type="string" table:number-columns-spanned="2"><text:p text:style-name="P148_0"><text:span text:style-name="T179"/></text:p></table:table-cell><table:covered-table-cell/><table:table-cell table:style-name="Table48.D8" office:value-type="string" table:number-columns-spanned="3"><text:p text:style-name="P506_0"><text:span text:style-name="T179">직급 또는 계급</text:span></text:p></table:table-cell><table:covered-table-cell/><table:covered-table-cell/><table:table-cell table:style-name="Table48.G8" office:value-type="string"><text:p text:style-name="P148_0"><text:span text:style-name="T179"/></text:p></table:table-cell></table:table-row><table:table-row table:style-name="Table48.9"><table:table-cell table:style-name="Table48.A9" office:value-type="string"><text:p text:style-name="P506_0"><text:span text:style-name="T179">추천 훈격</text:span></text:p></table:table-cell><table:table-cell table:style-name="Table48.B9" office:value-type="string" table:number-columns-spanned="2"><text:p text:style-name="P148_0"><text:span text:style-name="T179"/></text:p></table:table-cell><table:covered-table-cell/><table:table-cell table:style-name="Table48.D9" office:value-type="string" table:number-columns-spanned="3"><text:p text:style-name="P506_0"><text:span text:style-name="T179">추천 순위</text:span></text:p></table:table-cell><table:covered-table-cell/><table:covered-table-cell/><table:table-cell table:style-name="Table48.G9" office:value-type="string"><text:p text:style-name="P148_0"><text:span text:style-name="T179"/></text:p></table:table-cell></table:table-row><table:table-row table:style-name="Table48.10"><table:table-cell table:style-name="Table48.A10" office:value-type="string"><text:p text:style-name="P506_0"><text:span text:style-name="T179">공적 분야</text:span></text:p></table:table-cell><table:table-cell table:style-name="Table48.B10" office:value-type="string" table:number-columns-spanned="2"><text:p text:style-name="P148_0"><text:span text:style-name="T179"/></text:p></table:table-cell><table:covered-table-cell/><table:table-cell table:style-name="Table48.D10" office:value-type="string" table:number-columns-spanned="3"><text:p text:style-name="P506_0"><text:span text:style-name="T179">공적 기간</text:span></text:p></table:table-cell><table:covered-table-cell/><table:covered-table-cell/><table:table-cell table:style-name="Table48.G10" office:value-type="string"><text:p text:style-name="P148_0"><text:span text:style-name="T179"/></text:p></table:table-cell></table:table-row><table:table-row table:style-name="Table48.11"><table:table-cell table:style-name="Table48.A11" office:value-type="string" table:number-columns-spanned="7"><text:p text:style-name="P370_0"><text:span text:style-name="T107">공적요지(70자 이내)</text:span></text:p></table:table-cell><table:covered-table-cell/><table:covered-table-cell/><table:covered-table-cell/><table:covered-table-cell/><table:covered-table-cell/><table:covered-table-cell/></table:table-row><table:table-row table:style-name="Table48.12"><table:table-cell table:style-name="Table48.A12" office:value-type="string" table:number-columns-spanned="7"><text:p text:style-name="P391_0"><text:span text:style-name="T191">※ 60~70자 이내 작성</text:span></text:p><text:p text:style-name="P391_0"><text:span text:style-name="T191">※ 실적 위주로 구체적으로 작성, 수식어는 지양</text:span></text:p><text:p text:style-name="P391_0"><text:span text:style-name="T191">※ ~~에 기여함 으로 문장을 끝낼 것</text:span></text:p><text:p text:style-name="P391_0"><text:span text:style-name="T191">※ 조사자 : 담당자 또는 담당과장(공무원) / 담당자 또는 부서의 장(일반국민)</text:span></text:p><text:p text:style-name="P391_0"><text:span text:style-name="T191">※ </text:span><text:span text:style-name="T192">추천관 : </text:span><text:span text:style-name="T193">실·국장·소속기관장 이상(공무원) / 임원급 책임자 또는 단체의 장(</text:span><text:span text:style-name="T194">일반국민</text:span><text:span text:style-name="T193">)</text:span></text:p></table:table-cell><table:covered-table-cell/><table:covered-table-cell/><table:covered-table-cell/><table:covered-table-cell/><table:covered-table-cell/><table:covered-table-cell/></table:table-row><table:table-row table:style-name="Table48.13"><table:table-cell table:style-name="Table48.A13" office:value-type="string" table:number-columns-spanned="7"><text:p text:style-name="P506_0"><text:span text:style-name="T179">조 <text:s text:c="1"/>사 <text:s text:c="1"/>자</text:span></text:p></table:table-cell><table:covered-table-cell/><table:covered-table-cell/><table:covered-table-cell/><table:covered-table-cell/><table:covered-table-cell/><table:covered-table-cell/></table:table-row><table:table-row table:style-name="Table48.14"><table:table-cell table:style-name="Table48.A14" office:value-type="string"><text:p text:style-name="P506_0"><text:span text:style-name="T179">소 <text:s text:c="4"/>속</text:span></text:p></table:table-cell><table:table-cell table:style-name="Table48.B14" office:value-type="string"><text:p text:style-name="P148_0"><text:span text:style-name="T179"/></text:p></table:table-cell><table:table-cell table:style-name="Table48.C14" office:value-type="string" table:number-columns-spanned="3"><text:p text:style-name="P506_0"><text:span text:style-name="T179">직 <text:s text:c="4"/>위</text:span></text:p></table:table-cell><table:covered-table-cell/><table:covered-table-cell/><table:table-cell table:style-name="Table48.F14" office:value-type="string" table:number-columns-spanned="2"><text:p text:style-name="P148_0"><text:span text:style-name="T179"/></text:p></table:table-cell><table:covered-table-cell/></table:table-row><table:table-row table:style-name="Table48.15"><table:table-cell table:style-name="Table48.A15" office:value-type="string"><text:p text:style-name="P506_0"><text:span text:style-name="T179">직급 또는 계급</text:span></text:p></table:table-cell><table:table-cell table:style-name="Table48.B15" office:value-type="string"><text:p text:style-name="P40_0"><text:span text:style-name="T179"><text:s/></text:span></text:p></table:table-cell><table:table-cell table:style-name="Table48.C15" office:value-type="string" table:number-columns-spanned="3"><text:p text:style-name="P506_0"><text:span text:style-name="T179">성 <text:s text:c="4"/>명</text:span></text:p></table:table-cell><table:covered-table-cell/><table:covered-table-cell/><table:table-cell table:style-name="Table48.F15" office:value-type="string" table:number-columns-spanned="2"><text:p text:style-name="P511_0"><text:span text:style-name="T179"><text:s/>(인)</text:span></text:p></table:table-cell><table:covered-table-cell/></table:table-row><table:table-row table:style-name="Table48.16"><table:table-cell table:style-name="Table48.A16" office:value-type="string" table:number-columns-spanned="7"><text:p text:style-name="P410_0"><text:span text:style-name="T179"><text:s/><text:s text:c="6"/>위의 기록이 틀림없음을 확인합니다.</text:span></text:p><text:p text:style-name="P512_0"><text:span text:style-name="T179">2026년 <text:s text:c="3"/>월 <text:s text:c="3"/>일</text:span></text:p><text:p text:style-name="P513_0"><text:span text:style-name="T179"><text:s/><text:s text:c="3"/>추 천 관 <text:s text:c="5"/>직 <text:s text:c="1"/>위 <text:s text:c="6"/>성 명 <text:s text:c="31"/>관인</text:span></text:p></table:table-cell><table:covered-table-cell/><table:covered-table-cell/><table:covered-table-cell/><table:covered-table-cell/><table:covered-table-cell/><table:covered-table-cell/></table:table-row><table:table-row table:style-name="Table48.17"><table:table-cell table:style-name="Table48.A17" office:value-type="string" table:number-columns-spanned="7"><text:p text:style-name="P514_0"><text:span text:style-name="T75">210mmx297mm[일반용지 70g/㎡(재활용품)]</text:span></text:p></table:table-cell><table:covered-table-cell/><table:covered-table-cell/><table:covered-table-cell/><table:covered-table-cell/><table:covered-table-cell/><table:covered-table-cell/></table:table-row></table:table></draw:text-box></draw:frame> <text:s text:c="2"/><draw:frame draw:style-name="tableinfakeframe_gr48" svg:x="0cm" svg:y="0cm" draw:z-index="16" text:anchor-type="as-char"><draw:text-box><table:table table:style-name="Table49"><table:table-column table:style-name="Table49.A"/><table:table-column table:style-name="Table49.B"/><table:table-row table:style-name="Table49.1"><table:table-cell table:style-name="Table49.A1" office:value-type="string" table:number-columns-spanned="2"><text:p text:style-name="P515_0"><text:span text:style-name="T189"><text:s/><text:s text:c="43"/></text:span><text:span text:style-name="T196">(뒤쪽)</text:span></text:p><text:p text:style-name="P515_0"><text:span text:style-name="T189"/></text:p></table:table-cell><table:covered-table-cell/></table:table-row><table:table-row table:style-name="Table49.2"><table:table-cell table:style-name="Table49.A2" office:value-type="string" table:number-columns-spanned="2"><text:p text:style-name="P506_0"><text:span text:style-name="T179">주요 경력</text:span></text:p></table:table-cell><table:covered-table-cell/></table:table-row><table:table-row table:style-name="Table49.3"><table:table-cell table:style-name="Table49.A3" office:value-type="string"><text:p text:style-name="P506_0"><text:span text:style-name="T179">연 월 일</text:span></text:p></table:table-cell><table:table-cell table:style-name="Table49.B3" office:value-type="string"><text:p text:style-name="P506_0"><text:span text:style-name="T179">이력사항</text:span></text:p></table:table-cell></table:table-row><table:table-row table:style-name="Table49.4"><table:table-cell table:style-name="Table49.A4" office:value-type="string"><text:p text:style-name="P90_0"><text:span text:style-name="T179">. <text:s text:c="1"/>. <text:s text:c="1"/>. ~ <text:s text:c="1"/>. <text:s text:c="1"/>. <text:s text:c="1"/>.</text:span></text:p></table:table-cell><table:table-cell table:style-name="Table49.B4" office:value-type="string"><text:p text:style-name="P90_0"><text:span text:style-name="T179"/></text:p></table:table-cell></table:table-row><table:table-row table:style-name="Table49.5"><table:table-cell table:style-name="Table49.A5" office:value-type="string"><text:p text:style-name="P90_0"><text:span text:style-name="T179">. <text:s text:c="1"/>. <text:s text:c="1"/>. ~ <text:s text:c="1"/>. <text:s text:c="1"/>. <text:s text:c="1"/>.</text:span></text:p></table:table-cell><table:table-cell table:style-name="Table49.B5" office:value-type="string"><text:p text:style-name="P90_0"><text:span text:style-name="T179"/></text:p></table:table-cell></table:table-row><table:table-row table:style-name="Table49.6"><table:table-cell table:style-name="Table49.A6" office:value-type="string" table:number-columns-spanned="2"><text:p text:style-name="P506_0"><text:span text:style-name="T179">과거 포상기록(훈장ㆍ포장ㆍ표창별로 기록)</text:span></text:p></table:table-cell><table:covered-table-cell/></table:table-row><table:table-row table:style-name="Table49.7"><table:table-cell table:style-name="Table49.A7" office:value-type="string"><text:p text:style-name="P506_0"><text:span text:style-name="T179">수여일자(년 월 일)</text:span></text:p></table:table-cell><table:table-cell table:style-name="Table49.B7" office:value-type="string"><text:p text:style-name="P506_0"><text:span text:style-name="T179">포상종류</text:span></text:p></table:table-cell></table:table-row><table:table-row table:style-name="Table49.8"><table:table-cell table:style-name="Table49.A8" office:value-type="string"><text:p text:style-name="P90_0"><text:span text:style-name="T179"><text:s/><text:s text:c="1"/>. <text:s text:c="1"/>. <text:s text:c="1"/>.</text:span></text:p></table:table-cell><table:table-cell table:style-name="Table49.B8" office:value-type="string"><text:p text:style-name="P90_0"><text:span text:style-name="T179"/></text:p></table:table-cell></table:table-row><table:table-row table:style-name="Table49.9"><table:table-cell table:style-name="Table49.A9" office:value-type="string"><text:p text:style-name="P90_0"><text:span text:style-name="T179"><text:s/><text:s text:c="1"/>. <text:s text:c="1"/>. <text:s text:c="1"/>.</text:span></text:p></table:table-cell><table:table-cell table:style-name="Table49.B9" office:value-type="string"><text:p text:style-name="P90_0"><text:span text:style-name="T179"/></text:p></table:table-cell></table:table-row><table:table-row table:style-name="Table49.10"><table:table-cell table:style-name="Table49.A10" office:value-type="string" table:number-columns-spanned="2"><text:p text:style-name="P506_0"><text:span text:style-name="T179">공 적 내 용</text:span><text:span text:style-name="T197"/></text:p></table:table-cell><table:covered-table-cell/></table:table-row><table:table-row table:style-name="Table49.11"><table:table-cell table:style-name="Table49.A11" office:value-type="string" table:number-columns-spanned="2"><text:p text:style-name="P90_0"><text:span text:style-name="T112"/></text:p></table:table-cell><table:covered-table-cell/></table:table-row></table:table></draw:text-box></draw:frame> <text:s text:c="7"/></text:span></text:p>
      <text:p text:style-name="P424_0"><text:span text:style-name="T195"/></text:p>
      <text:p text:style-name="P40_0_b4"><text:span text:style-name="T161">[별첨 2-3] 공무원인사기록요약서</text:span></text:p>
      <text:p text:style-name="P139_0"><text:span text:style-name="T188"/></text:p>
      <text:p text:style-name="P401_0"><text:span text:style-name="T206"><draw:frame draw:style-name="tableinfakeframe_gr49" svg:x="0cm" svg:y="0cm" draw:z-index="17" text:anchor-type="as-char"><draw:text-box><table:table table:style-name="Table50"><table:table-column table:style-name="Table50.A"/><table:table-row table:style-name="Table50.1"><table:table-cell table:style-name="Table50.A1" office:value-type="string"><text:p text:style-name="P195_0"><text:span text:style-name="T207">공무원인사기록요약서</text:span></text:p></table:table-cell></table:table-row></table:table></draw:text-box></draw:frame></text:span></text:p>
      <text:p text:style-name="P199_0"><text:span text:style-name="T62"><draw:frame draw:style-name="tableinfakeframe_gr50" svg:x="0cm" svg:y="0cm" draw:z-index="18" text:anchor-type="as-char"><draw:text-box><table:table table:style-name="Table51"><table:table-column table:style-name="Table51.A"/><table:table-column table:style-name="Table51.B"/><table:table-column table:style-name="Table51.C"/><table:table-column table:style-name="Table51.D"/><table:table-column table:style-name="Table51.E"/><table:table-column table:style-name="Table51.F"/><table:table-column table:style-name="Table51.G"/><table:table-column table:style-name="Table51.H"/><table:table-row table:style-name="Table51.1"><table:table-cell table:style-name="Table51.A1" office:value-type="string"><text:p text:style-name="P535_0"><text:span text:style-name="T208">1)소속기관</text:span></text:p></table:table-cell><table:table-cell table:style-name="Table51.B1" office:value-type="string" table:number-columns-spanned="2"><text:p text:style-name="P158_0"><text:span text:style-name="T208"/></text:p></table:table-cell><table:covered-table-cell/><table:table-cell table:style-name="Table51.D1" office:value-type="string"><text:p text:style-name="P535_0"><text:span text:style-name="T208">2)직 <text:s text:c="2"/>위</text:span><text:span text:style-name="T75"/></text:p></table:table-cell><table:table-cell table:style-name="Table51.E1" office:value-type="string"><text:p text:style-name="P201_0"><text:span text:style-name="T208"/></text:p></table:table-cell><table:table-cell table:style-name="Table51.F1" office:value-type="string"><text:p text:style-name="P535_0"><text:span text:style-name="T208">3)직급</text:span></text:p></table:table-cell><table:table-cell table:style-name="Table51.G1" office:value-type="string" table:number-columns-spanned="2"><text:p text:style-name="P158_0"><text:span text:style-name="T208"/></text:p></table:table-cell><table:covered-table-cell/></table:table-row><table:table-row table:style-name="Table51.2"><table:table-cell table:style-name="Table51.A2" office:value-type="string" table:number-rows-spanned="2"><text:p text:style-name="P535_0"><text:span text:style-name="T208">4)성 <text:s text:c="3"/>명</text:span></text:p></table:table-cell><table:table-cell table:style-name="Table51.B2" office:value-type="string"><text:p text:style-name="P535_0"><text:span text:style-name="T208">한글</text:span></text:p></table:table-cell><table:table-cell table:style-name="Table51.C2" office:value-type="string"><text:p text:style-name="P201_0"><text:span text:style-name="T208"/></text:p></table:table-cell><table:table-cell table:style-name="Table51.D2" office:value-type="string"><text:p text:style-name="P535_0"><text:span text:style-name="T60">5)생년월일</text:span></text:p></table:table-cell><table:table-cell table:style-name="Table51.E2" office:value-type="string" table:number-columns-spanned="3"><text:p text:style-name="P201_0"><text:span text:style-name="T208"/></text:p></table:table-cell><table:covered-table-cell/><table:covered-table-cell/><table:table-cell table:style-name="Table51.H2" office:value-type="string"><text:p text:style-name="P535_0"><text:span text:style-name="T208">(만 <text:s text:c="2"/>세)</text:span></text:p></table:table-cell></table:table-row><table:table-row table:style-name="Table51.3"><table:covered-table-cell/><table:table-cell table:style-name="Table51.B3" office:value-type="string"><text:p text:style-name="P535_0"><text:span text:style-name="T208">한자</text:span></text:p></table:table-cell><table:table-cell table:style-name="Table51.C3" office:value-type="string"><text:p text:style-name="P201_0"><text:span text:style-name="T208"/></text:p></table:table-cell><table:table-cell table:style-name="Table51.D3" office:value-type="string"><text:p text:style-name="P535_0"><text:span text:style-name="T208">6)군 <text:s text:c="2"/>번(군인)</text:span></text:p></table:table-cell><table:table-cell table:style-name="Table51.E3" office:value-type="string" table:number-columns-spanned="4"><text:p text:style-name="P201_0"><text:span text:style-name="T208"/></text:p></table:table-cell><table:covered-table-cell/><table:covered-table-cell/><table:covered-table-cell/></table:table-row><table:table-row table:style-name="Table51.4"><table:table-cell table:style-name="Table51.A4" office:value-type="string"><text:p text:style-name="P535_0"><text:span text:style-name="T208">7)구 <text:s text:c="3"/>분</text:span></text:p></table:table-cell><table:table-cell table:style-name="Table51.B4" office:value-type="string" table:number-columns-spanned="7"><text:p text:style-name="P536_0"><text:span text:style-name="T209"><text:s/>☑ 재직자 <text:s text:c="2"/>□ 정년퇴직 <text:s text:c="1"/>□ 명예퇴직 <text:s text:c="1"/>□ 의원퇴직 <text:s text:c="1"/>□ 기타</text:span><text:span text:style-name="T75"/></text:p></table:table-cell><table:covered-table-cell/><table:covered-table-cell/><table:covered-table-cell/><table:covered-table-cell/><table:covered-table-cell/><table:covered-table-cell/></table:table-row></table:table></draw:text-box></draw:frame></text:span><text:span text:style-name="T75"/></text:p>
      <text:p text:style-name="P199_0"><text:span text:style-name="T62"><draw:frame draw:style-name="tableinfakeframe_gr51" svg:x="0cm" svg:y="0cm" draw:z-index="19" text:anchor-type="as-char"><draw:text-box><table:table table:style-name="Table52"><table:table-column table:style-name="Table52.A"/><table:table-column table:style-name="Table52.B"/><table:table-column table:style-name="Table52.C"/><table:table-column table:style-name="Table52.D"/><table:table-column table:style-name="Table52.E"/><table:table-row table:style-name="Table52.1"><table:table-cell table:style-name="Table52.A1" office:value-type="string"><text:p text:style-name="P535_0"><text:span text:style-name="T208">근무경력</text:span></text:p></table:table-cell><table:table-cell table:style-name="Table52.B1" office:value-type="string" table:number-columns-spanned="2"><text:p text:style-name="P535_0"><text:span text:style-name="T208">재 <text:s text:c="1"/>직 <text:s text:c="1"/>기 <text:s text:c="1"/>간</text:span><text:span text:style-name="T75"/></text:p></table:table-cell><table:covered-table-cell/><table:table-cell table:style-name="Table52.D1" office:value-type="string"><text:p text:style-name="P537_0"><text:span text:style-name="T208"><text:s/>12)공무원</text:span><text:span text:style-name="T75"/></text:p></table:table-cell><table:table-cell table:style-name="Table52.E1" office:value-type="string"><text:p text:style-name="P538_0"><text:span text:style-name="T60"><text:s/><text:s text:c="7"/>~ <text:s text:c="4"/>( <text:s text:c="1"/>년 <text:s text:c="1"/>월 <text:s text:c="1"/>일)</text:span></text:p></table:table-cell></table:table-row><table:table-row table:style-name="Table52.2"><table:table-cell table:style-name="Table52.A2" office:value-type="string"><text:p text:style-name="P537_0"><text:span text:style-name="T208"><text:s/>8)학교법인</text:span><text:span text:style-name="T75"/></text:p></table:table-cell><table:table-cell table:style-name="Table52.B2" office:value-type="string" table:number-columns-spanned="2"><text:p text:style-name="P535_0"><text:span text:style-name="T208"><text:s/><text:s text:c="7"/>~ <text:s text:c="4"/>( <text:s text:c="1"/>년 <text:s text:c="1"/>월 <text:s text:c="1"/>일)</text:span></text:p></table:table-cell><table:covered-table-cell/><table:table-cell table:style-name="Table52.D2" office:value-type="string"><text:p text:style-name="P537_0"><text:span text:style-name="T208"><text:s/>13)교 <text:s text:c="1"/>원</text:span></text:p></table:table-cell><table:table-cell table:style-name="Table52.E2" office:value-type="string"><text:p text:style-name="P535_0"><text:span text:style-name="T208"><text:s/><text:s text:c="7"/>~ <text:s text:c="4"/>( <text:s text:c="1"/>년 <text:s text:c="1"/>월 <text:s text:c="1"/>일)</text:span></text:p></table:table-cell></table:table-row><table:table-row table:style-name="Table52.3"><table:table-cell table:style-name="Table52.A3" office:value-type="string"><text:p text:style-name="P537_0"><text:span text:style-name="T208"><text:s/>9)사립학교</text:span><text:span text:style-name="T75"/></text:p></table:table-cell><table:table-cell table:style-name="Table52.B3" office:value-type="string" table:number-columns-spanned="2"><text:p text:style-name="P535_0"><text:span text:style-name="T208"><text:s/><text:s text:c="7"/>~ <text:s text:c="4"/>( <text:s text:c="1"/>년 <text:s text:c="1"/>월 <text:s text:c="1"/>일)</text:span></text:p></table:table-cell><table:covered-table-cell/><table:table-cell table:style-name="Table52.D3" office:value-type="string"><text:p text:style-name="P159_0"><text:span text:style-name="T208"><text:s/>14)</text:span></text:p></table:table-cell><table:table-cell table:style-name="Table52.E3" office:value-type="string"><text:p text:style-name="P535_0"><text:span text:style-name="T208"><text:s/><text:s text:c="7"/>~ <text:s text:c="4"/>( <text:s text:c="1"/>년 <text:s text:c="1"/>월 <text:s text:c="1"/>일)</text:span></text:p></table:table-cell></table:table-row><table:table-row table:style-name="Table52.4"><table:table-cell table:style-name="Table52.A4" office:value-type="string"><text:p text:style-name="P537_0"><text:span text:style-name="T208"><text:s/>10)산하단체</text:span><text:span text:style-name="T75"/></text:p></table:table-cell><table:table-cell table:style-name="Table52.B4" office:value-type="string" table:number-columns-spanned="2"><text:p text:style-name="P535_0"><text:span text:style-name="T208"><text:s/><text:s text:c="7"/>~ <text:s text:c="4"/>( <text:s text:c="1"/>년 <text:s text:c="1"/>월 <text:s text:c="1"/>일)</text:span></text:p></table:table-cell><table:covered-table-cell/><table:table-cell table:style-name="Table52.D4" office:value-type="string"><text:p text:style-name="P159_0"><text:span text:style-name="T208"><text:s/>15)</text:span></text:p></table:table-cell><table:table-cell table:style-name="Table52.E4" office:value-type="string"><text:p text:style-name="P535_0"><text:span text:style-name="T208"><text:s/><text:s text:c="7"/>~ <text:s text:c="4"/>( <text:s text:c="1"/>년 <text:s text:c="1"/>월 <text:s text:c="1"/>일)</text:span></text:p></table:table-cell></table:table-row><table:table-row table:style-name="Table52.5"><table:table-cell table:style-name="Table52.A5" office:value-type="string"><text:p text:style-name="P537_0"><text:span text:style-name="T208"><text:s/>11)공익법인</text:span><text:span text:style-name="T75"/></text:p></table:table-cell><table:table-cell table:style-name="Table52.B5" office:value-type="string" table:number-columns-spanned="2"><text:p text:style-name="P535_0"><text:span text:style-name="T208"><text:s/><text:s text:c="7"/>~ <text:s text:c="4"/>( <text:s text:c="1"/>년 <text:s text:c="1"/>월 <text:s text:c="1"/>일)</text:span></text:p></table:table-cell><table:covered-table-cell/><table:table-cell table:style-name="Table52.D5" office:value-type="string"><text:p text:style-name="P159_0"><text:span text:style-name="T210"><text:s/>16)</text:span><text:span text:style-name="T75"/></text:p></table:table-cell><table:table-cell table:style-name="Table52.E5" office:value-type="string"><text:p text:style-name="P535_0"><text:span text:style-name="T208"><text:s/><text:s text:c="7"/>~ <text:s text:c="4"/>( <text:s text:c="1"/>년 <text:s text:c="1"/>월 <text:s text:c="1"/>일)</text:span></text:p></table:table-cell></table:table-row><table:table-row table:style-name="Table52.6"><table:table-cell table:style-name="Table52.A6" office:value-type="string" table:number-columns-spanned="2"><text:p text:style-name="P539_0"><text:span text:style-name="T208">합 <text:s text:c="4"/>계 ㉮</text:span></text:p></table:table-cell><table:covered-table-cell/><table:table-cell table:style-name="Table52.C6" office:value-type="string" table:number-columns-spanned="3"><text:p text:style-name="P535_0"><text:span text:style-name="T208">년 <text:s text:c="2"/>월 <text:s text:c="2"/>일</text:span></text:p></table:table-cell><table:covered-table-cell/><table:covered-table-cell/></table:table-row></table:table></draw:text-box></draw:frame></text:span><text:span text:style-name="T75"/></text:p>
      <text:p text:style-name="P199_0"><text:span text:style-name="T62"><draw:frame draw:style-name="tableinfakeframe_gr52" svg:x="0cm" svg:y="0cm" draw:z-index="20" text:anchor-type="as-char"><draw:text-box><table:table table:style-name="Table53"><table:table-column table:style-name="Table53.A"/><table:table-column table:style-name="Table53.B"/><table:table-column table:style-name="Table53.C"/><table:table-row table:style-name="Table53.1"><table:table-cell table:style-name="Table53.A1" office:value-type="string"><text:p text:style-name="P535_0"><text:span text:style-name="T209">17)제 외 기 간</text:span><text:span text:style-name="T75"/></text:p></table:table-cell><table:table-cell table:style-name="Table53.B1" office:value-type="string"><text:p text:style-name="P535_0"><text:span text:style-name="T209">휴직 : <text:s text:c="3"/>~ <text:s text:c="3"/>( 년 <text:s text:c="1"/>윌 <text:s text:c="1"/>일)</text:span><text:span text:style-name="T75"/></text:p></table:table-cell><table:table-cell table:style-name="Table53.C1" office:value-type="string"><text:p text:style-name="P535_0"><text:span text:style-name="T209">직위해제 : <text:s text:c="3"/>~ <text:s text:c="2"/>(년 <text:s text:c="1"/>월 <text:s text:c="1"/>일)</text:span><text:span text:style-name="T75"/></text:p></table:table-cell></table:table-row><table:table-row table:style-name="Table53.2"><table:table-cell table:style-name="Table53.A2" office:value-type="string"><text:p text:style-name="P539_0"><text:span text:style-name="T209"><text:s/><text:s text:c="2"/>합 <text:s text:c="4"/>계 ㉯</text:span><text:span text:style-name="T75"/></text:p></table:table-cell><table:table-cell table:style-name="Table53.B2" office:value-type="string" table:number-columns-spanned="2"><text:p text:style-name="P535_0"><text:span text:style-name="T209"><text:s/><text:s text:c="2"/>년 <text:s text:c="4"/>월 <text:s text:c="4"/>일</text:span><text:span text:style-name="T75"/></text:p></table:table-cell><table:covered-table-cell/></table:table-row></table:table></draw:text-box></draw:frame></text:span><text:span text:style-name="T75"/></text:p>
      <text:p text:style-name="P199_0"><text:span text:style-name="T62"><draw:frame draw:style-name="tableinfakeframe_gr53" svg:x="0cm" svg:y="0cm" draw:z-index="21" text:anchor-type="as-char"><draw:text-box><table:table table:style-name="Table54"><table:table-column table:style-name="Table54.A"/><table:table-column table:style-name="Table54.B"/><table:table-row table:style-name="Table54.1"><table:table-cell table:style-name="Table54.A1" office:value-type="string"><text:p text:style-name="P539_0"><text:span text:style-name="T208">18)실재직기간(㉮-㉯)</text:span></text:p></table:table-cell><table:table-cell table:style-name="Table54.B1" office:value-type="string"><text:p text:style-name="P535_0"><text:span text:style-name="T208">년 <text:s text:c="1"/>월 <text:s text:c="2"/>일</text:span></text:p></table:table-cell></table:table-row></table:table></draw:text-box></draw:frame></text:span><text:span text:style-name="T75"/></text:p>
      <text:p text:style-name="P199_0"><text:span text:style-name="T62"><draw:frame draw:style-name="tableinfakeframe_gr54" svg:x="0cm" svg:y="0cm" draw:z-index="22" text:anchor-type="as-char"><draw:text-box><table:table table:style-name="Table55"><table:table-column table:style-name="Table55.A"/><table:table-column table:style-name="Table55.B"/><table:table-column table:style-name="Table55.C"/><table:table-column table:style-name="Table55.D"/><table:table-column table:style-name="Table55.E"/><table:table-column table:style-name="Table55.F"/><table:table-column table:style-name="Table55.G"/><table:table-column table:style-name="Table55.H"/><table:table-column table:style-name="Table55.I"/><table:table-column table:style-name="Table55.J"/><table:table-column table:style-name="Table55.K"/><table:table-column table:style-name="Table55.L"/><table:table-row table:style-name="Table55.1"><table:table-cell table:style-name="Table55.A1" office:value-type="string" table:number-columns-spanned="2" table:number-rows-spanned="2"><text:p text:style-name="P539_0"><text:span text:style-name="T208">19)징계・형벌</text:span></text:p></table:table-cell><table:covered-table-cell/><table:table-cell table:style-name="Table55.C1" office:value-type="string" table:number-columns-spanned="3"><text:p text:style-name="P535_0"><text:span text:style-name="T208">종 <text:s text:c="1"/>류</text:span></text:p></table:table-cell><table:covered-table-cell/><table:covered-table-cell/><table:table-cell table:style-name="Table55.F1" office:value-type="string"><text:p text:style-name="P535_0"><text:span text:style-name="T208">일 <text:s text:c="1"/>자</text:span></text:p></table:table-cell><table:table-cell table:style-name="Table55.G1" office:value-type="string" table:number-columns-spanned="2" table:number-rows-spanned="2"><text:p text:style-name="P535_0"><text:span text:style-name="T208">20)과거포상</text:span></text:p><text:p text:style-name="P535_0"><text:span text:style-name="T208">(장관표창이상)</text:span></text:p></table:table-cell><table:covered-table-cell/><table:table-cell table:style-name="Table55.I1" office:value-type="string" table:number-columns-spanned="2"><text:p text:style-name="P535_0"><text:span text:style-name="T208">포상명</text:span><text:span text:style-name="T75"/></text:p></table:table-cell><table:covered-table-cell/><table:table-cell table:style-name="Table55.K1" office:value-type="string" table:number-columns-spanned="2"><text:p text:style-name="P535_0"><text:span text:style-name="T208">수여일자</text:span></text:p></table:table-cell><table:covered-table-cell/></table:table-row><table:table-row table:style-name="Table55.2"><table:covered-table-cell/><table:covered-table-cell/><table:table-cell table:style-name="Table55.C2" office:value-type="string" table:number-columns-spanned="3"><text:p text:style-name="P201_0"><text:span text:style-name="T208"/></text:p></table:table-cell><table:covered-table-cell/><table:covered-table-cell/><table:table-cell table:style-name="Table55.F2" office:value-type="string"><text:p text:style-name="P201_0"><text:span text:style-name="T208"/></text:p></table:table-cell><table:covered-table-cell/><table:covered-table-cell/><table:table-cell table:style-name="Table55.I2" office:value-type="string" table:number-columns-spanned="2"><text:p text:style-name="P158_0"><text:span text:style-name="T208"/></text:p></table:table-cell><table:covered-table-cell/><table:table-cell table:style-name="Table55.K2" office:value-type="string" table:number-columns-spanned="2"><text:p text:style-name="P158_0"><text:span text:style-name="T208"/></text:p></table:table-cell><table:covered-table-cell/></table:table-row><table:table-row table:style-name="Table55.3"><table:table-cell table:style-name="Table55.A3" office:value-type="string" table:number-columns-spanned="6"><text:p text:style-name="P535_0"><text:span text:style-name="T208">21)작성자(인사담당자)</text:span></text:p></table:table-cell><table:covered-table-cell/><table:covered-table-cell/><table:covered-table-cell/><table:covered-table-cell/><table:covered-table-cell/><table:table-cell table:style-name="Table55.G3" office:value-type="string" table:number-columns-spanned="6"><text:p text:style-name="P535_0"><text:span text:style-name="T208">22)확인자(인사담당관)</text:span><text:span text:style-name="T75"/></text:p></table:table-cell><table:covered-table-cell/><table:covered-table-cell/><table:covered-table-cell/><table:covered-table-cell/><table:covered-table-cell/></table:table-row><table:table-row table:style-name="Table55.4"><table:table-cell table:style-name="Table55.A4" office:value-type="string"><text:p text:style-name="P535_0"><text:span text:style-name="T208">직급</text:span></text:p></table:table-cell><table:table-cell table:style-name="Table55.B4" office:value-type="string" table:number-columns-spanned="2"><text:p text:style-name="P201_0"><text:span text:style-name="T208"/></text:p></table:table-cell><table:covered-table-cell/><table:table-cell table:style-name="Table55.D4" office:value-type="string"><text:p text:style-name="P535_0"><text:span text:style-name="T208">성명</text:span></text:p></table:table-cell><table:table-cell table:style-name="Table55.E4" office:value-type="string" table:number-columns-spanned="2"><text:p text:style-name="P540_0"><text:span text:style-name="T208">(인)</text:span></text:p></table:table-cell><table:covered-table-cell/><table:table-cell table:style-name="Table55.G4" office:value-type="string"><text:p text:style-name="P535_0"><text:span text:style-name="T208">직급</text:span></text:p></table:table-cell><table:table-cell table:style-name="Table55.H4" office:value-type="string" table:number-columns-spanned="2"><text:p text:style-name="P201_0"><text:span text:style-name="T208"/></text:p></table:table-cell><table:covered-table-cell/><table:table-cell table:style-name="Table55.J4" office:value-type="string" table:number-columns-spanned="2"><text:p text:style-name="P535_0"><text:span text:style-name="T208">성명</text:span></text:p></table:table-cell><table:covered-table-cell/><table:table-cell table:style-name="Table55.L4" office:value-type="string"><text:p text:style-name="P540_0"><text:span text:style-name="T209">(인)</text:span><text:span text:style-name="T75"/></text:p></table:table-cell></table:table-row><table:table-row table:style-name="Table55.5"><table:table-cell table:style-name="Table55.A5" office:value-type="string" table:number-columns-spanned="12"><text:p text:style-name="P201_0"><text:span text:style-name="T75"/></text:p><text:p text:style-name="P535_0"><text:span text:style-name="T208">위 기재사항은 인사기록원본과 다름없이 정확하게 기록하였음을 확인함.</text:span></text:p><text:p text:style-name="P201_0"><text:span text:style-name="T208"/></text:p><text:p text:style-name="P535_0"><text:span text:style-name="T208">2026년 <text:s text:c="4"/>월 <text:s text:c="4"/>일</text:span></text:p><text:p text:style-name="P201_0"><text:span text:style-name="T208"/></text:p><text:p text:style-name="P201_0"><text:span text:style-name="T208"/></text:p><text:p text:style-name="P537_0"><text:span text:style-name="T62"><text:s/><text:s text:c="9"/></text:span><text:span text:style-name="T208">23)</text:span><text:span text:style-name="T62">기 관 명 <text:s text:c="1"/>: <text:s text:c="23"/>(직인)</text:span></text:p><text:p text:style-name="P159_0"><text:span text:style-name="T75"/></text:p></table:table-cell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/table:table-row></table:table></draw:text-box></draw:frame></text:span></text:p>
      <text:p text:style-name="P425_0"><text:span text:style-name="T211">※ 공무원, 국공립대학, 사립대학 교직원은 반드시 작성</text:span></text:p>
      <text:p text:style-name="P425_0"><text:span text:style-name="T212"/></text:p>
      <text:p text:style-name="P199_0_b4"><text:span text:style-name="T208"><draw:frame draw:style-name="tableinfakeframe_gr55" svg:x="0cm" svg:y="0cm" draw:z-index="39" text:anchor-type="as-char"><draw:text-box><table:table table:style-name="Table56"><table:table-column table:style-name="Table56.A"/><table:table-row table:style-name="Table56.1"><table:table-cell table:style-name="Table56.A1" office:value-type="string"><text:p text:style-name="P195_0"><text:span text:style-name="T207">인사기록요약서 작성요령</text:span></text:p></table:table-cell></table:table-row></table:table></draw:text-box></draw:frame></text:span></text:p>
      <text:p text:style-name="P199_0"><text:span text:style-name="T208"/></text:p>
      <text:p text:style-name="P426_0"><text:span text:style-name="T168"><text:s/>(1)～(21)란은 인사담당자가 인사기록카드를 보고 기재하되 다음 요령에 의한다.</text:span></text:p>
      <text:p text:style-name="P427_0"><text:span text:style-name="T168"><text:s/>(1) 란의 “소속기관”은 정부포상 대상자의 소속기관명을 기재한다.<text:line-break/>(예시 : ○○광역시 ○○구청, ○○초등학교, 육군○○부대)</text:span></text:p>
      <text:p text:style-name="P427_0"><text:span text:style-name="T168"><text:s/>(2) 란은 포상대상자의 현재 보직명칭 및 직위를 기재한다.<text:line-break/></text:span><text:span text:style-name="T229">(예시 : ○○국장, ○○과장, ○○출장소장, ○○초등학교장, 해군 제○○함대장)</text:span></text:p>
      <text:p text:style-name="P428_0"><text:span text:style-name="T168"><text:s/>(3) 란의 경우 공무원은 직급명칭을 군인은 계급을 기재한다.<text:line-break/>(예시 : 교사, 공군원사, 행정주사, 기술서기관)</text:span></text:p>
      <text:p text:style-name="P427_0"><text:span text:style-name="T168"><text:s/>(4) 란은 한글과 한자로 기재하되 한자는 반드시 정자(正字)로 기재한다.</text:span></text:p>
      <text:p text:style-name="P428_0"><text:span text:style-name="T168"><text:s/>(5) 란은 주민등록표상에 등재된대로 반드시 아라비아 숫자로 기재한다.</text:span></text:p>
      <text:p text:style-name="P428_0"><text:span text:style-name="T168"><text:s/>(6) 란은 현역 군인만 기재한다.</text:span></text:p>
      <text:p text:style-name="P428_0"><text:span text:style-name="T168"><text:s/>(7) 란은 해당란에 “V”로 표시한다. (기타는 사망자, 임기만료 등 해당)</text:span></text:p>
      <text:p text:style-name="P429_0"><text:span text:style-name="T168"><text:s/>(8)~(12)란은 근무경력 별로 해당란에 각각 기재한다.</text:span></text:p>
      <text:p text:style-name="P430_0"><text:span text:style-name="T168"><text:s/>(16) 란은 정무직과 전문직 등을 기재한다.</text:span></text:p>
      <text:p text:style-name="P430_0"><text:span text:style-name="T72"><text:s/>(17) </text:span><text:span text:style-name="T71">란은 재직경력중 과학기술정보통신부 장관표창시 제외되는 기간을 기재한다.</text:span></text:p>
      <text:p text:style-name="P430_0"><text:span text:style-name="T168"><text:s/>(18) 란은 재직자나 퇴직예정 공무원의 실 재직기간을 기재한다.</text:span></text:p>
      <text:p text:style-name="P431_0"><text:span text:style-name="T168"><text:s/>(19) </text:span><text:span text:style-name="T230">란은 징계나 형벌사항을 기재하되 일반사면이 되었거나, 징계기록(불문</text:span><text:span text:style-name="T168">경고포함)이 말소된 경우에는 말소된 징계사유를 명확히 기재한다.</text:span></text:p>
      <text:p text:style-name="P432_0"><text:span text:style-name="T168"><text:s/>(20) 란은 과거에 표창을 받은 실적이 있으면 수여일자와 같이 기재하되, 특히 최근 3년이내 정부로부터 받은 포상실적은 모두 기재한다.</text:span></text:p>
      <text:p text:style-name="P433_0"><text:span text:style-name="T168"><text:s/>(21)</text:span><text:span text:style-name="T489">～(22) 란은 인사담당자 및 인사담당관이 직급, 성명을 기재하고 날인하여야 한다.</text:span></text:p>
      <text:p text:style-name="P434_0"><text:span text:style-name="T168"><text:s/>(23) 란은 인사기록카드 원본을 보관하고 있는 기관의 직인을 날인한다.</text:span></text:p>
      <text:p text:style-name="P40_0_b4"><text:span text:style-name="T161">[별첨 2-4] 이력서(필요시)</text:span></text:p>
      <text:p text:style-name="P435_0"><text:span text:style-name="T213"/></text:p>
      <text:p text:style-name="P436_0"><text:span text:style-name="T214"><draw:frame draw:style-name="tableinfakeframe_gr56" svg:x="0cm" svg:y="0cm" draw:z-index="29" text:anchor-type="as-char"><draw:text-box><table:table table:style-name="Table57"><table:table-column table:style-name="Table57.A"/><table:table-column table:style-name="Table57.B"/><table:table-column table:style-name="Table57.C"/><table:table-column table:style-name="Table57.D"/><table:table-column table:style-name="Table57.E"/><table:table-column table:style-name="Table57.F"/><table:table-column table:style-name="Table57.G"/><table:table-column table:style-name="Table57.H"/><table:table-column table:style-name="Table57.I"/><table:table-column table:style-name="Table57.J"/><table:table-column table:style-name="Table57.K"/><table:table-column table:style-name="Table57.L"/><table:table-column table:style-name="Table57.M"/><table:table-row table:style-name="Table57.1"><table:table-cell table:style-name="Table57.A1" office:value-type="string" table:number-columns-spanned="7" table:number-rows-spanned="4"><text:p text:style-name="P529_0"><text:span text:style-name="T215">사 <text:s text:c="1"/>진</text:span></text:p><text:p text:style-name="P529_0"><text:span text:style-name="T216">3*4의 증명사진</text:span></text:p><text:p text:style-name="P529_0"><text:span text:style-name="T215">(그림파일 삽입)</text:span></text:p></table:table-cell><table:covered-table-cell/><table:covered-table-cell/><table:covered-table-cell/><table:covered-table-cell/><table:covered-table-cell/><table:covered-table-cell/><table:table-cell table:style-name="Table57.H1" office:value-type="string" table:number-columns-spanned="2"><text:p text:style-name="P529_0"><text:span text:style-name="T217">이 <text:s text:c="2"/>력 <text:s text:c="2"/>서</text:span><text:span text:style-name="T218"/></text:p></table:table-cell><table:covered-table-cell/><table:table-cell table:style-name="Table57.J1" office:value-type="string" table:number-columns-spanned="4"><text:p text:style-name="P228_0"><text:span text:style-name="T219">※ </text:span><text:span text:style-name="T152">학력 기재시 입학 및 졸업 연월을 </text:span><text:span text:style-name="T220">반드시 기재, 경력사항은 최초 산업체 경력을 반드시 기재</text:span></text:p></table:table-cell><table:covered-table-cell/><table:covered-table-cell/><table:covered-table-cell/></table:table-row><table:table-row table:style-name="Table57.2"><table:covered-table-cell/><table:covered-table-cell/><table:covered-table-cell/><table:covered-table-cell/><table:covered-table-cell/><table:covered-table-cell/><table:covered-table-cell/><table:table-cell table:style-name="Table57.H2" office:value-type="string"><text:p text:style-name="P529_0"><text:span text:style-name="T221">성 <text:s text:c="6"/>명</text:span></text:p></table:table-cell><table:table-cell table:style-name="Table57.I2" office:value-type="string" table:number-columns-spanned="5"><text:p text:style-name="P403_0"><text:span text:style-name="T221">(한글) </text:span></text:p><text:p text:style-name="P403_0"><text:span text:style-name="T222"/></text:p><text:p text:style-name="P403_0"><text:span text:style-name="T221">(한자) </text:span></text:p></table:table-cell><table:covered-table-cell/><table:covered-table-cell/><table:covered-table-cell/><table:covered-table-cell/></table:table-row><table:table-row table:style-name="Table57.3"><table:covered-table-cell/><table:covered-table-cell/><table:covered-table-cell/><table:covered-table-cell/><table:covered-table-cell/><table:covered-table-cell/><table:covered-table-cell/><table:table-cell table:style-name="Table57.H3" office:value-type="string"><text:p text:style-name="P529_0"><text:span text:style-name="T221">주민등록번호</text:span></text:p></table:table-cell><table:table-cell table:style-name="Table57.I3" office:value-type="string" table:number-columns-spanned="2"><text:p text:style-name="P541_0"><text:span text:style-name="T221"/></text:p></table:table-cell><table:covered-table-cell/><table:table-cell table:style-name="Table57.K3" office:value-type="string" table:number-columns-spanned="2"><text:p text:style-name="P529_0"><text:span text:style-name="T221">연 령</text:span></text:p></table:table-cell><table:covered-table-cell/><table:table-cell table:style-name="Table57.M3" office:value-type="string"><text:p text:style-name="P529_0"><text:span text:style-name="T221">만 <text:s text:c="2"/>세</text:span></text:p></table:table-cell></table:table-row><table:table-row table:style-name="Table57.4"><table:covered-table-cell/><table:covered-table-cell/><table:covered-table-cell/><table:covered-table-cell/><table:covered-table-cell/><table:covered-table-cell/><table:covered-table-cell/><table:table-cell table:style-name="Table57.H4" office:value-type="string"><text:p text:style-name="P529_0"><text:span text:style-name="T221">현 근 무 처</text:span></text:p></table:table-cell><table:table-cell table:style-name="Table57.I4" office:value-type="string" table:number-columns-spanned="5"><text:p text:style-name="P541_0"><text:span text:style-name="T221"/></text:p></table:table-cell><table:covered-table-cell/><table:covered-table-cell/><table:covered-table-cell/><table:covered-table-cell/></table:table-row><table:table-row table:style-name="Table57.5"><table:table-cell table:style-name="Table57.A5" office:value-type="string" table:number-columns-spanned="7"><text:p text:style-name="P492_0"><text:span text:style-name="T221">현 <text:s text:c="2"/>주 <text:s text:c="2"/>소</text:span></text:p></table:table-cell><table:covered-table-cell/><table:covered-table-cell/><table:covered-table-cell/><table:covered-table-cell/><table:covered-table-cell/><table:covered-table-cell/><table:table-cell table:style-name="Table57.H5" office:value-type="string" table:number-columns-spanned="6"><text:p text:style-name="P541_0"><text:span text:style-name="T221"/></text:p></table:table-cell><table:covered-table-cell/><table:covered-table-cell/><table:covered-table-cell/><table:covered-table-cell/><table:covered-table-cell/></table:table-row><table:table-row table:style-name="Table57.6"><table:table-cell table:style-name="Table57.A6" office:value-type="string" table:number-columns-spanned="7"><text:p text:style-name="P531_0"><text:span text:style-name="T223">기 <text:s text:c="2"/>간</text:span></text:p><text:p text:style-name="P531_0"><text:span text:style-name="T224">(일 단위까지 반드시 작성)</text:span></text:p></table:table-cell><table:covered-table-cell/><table:covered-table-cell/><table:covered-table-cell/><table:covered-table-cell/><table:covered-table-cell/><table:covered-table-cell/><table:table-cell table:style-name="Table57.H6" office:value-type="string" table:number-columns-spanned="4"><text:p text:style-name="P529_0"><text:span text:style-name="T223">학 력 사 항</text:span><text:span text:style-name="T225"/></text:p></table:table-cell><table:covered-table-cell/><table:covered-table-cell/><table:covered-table-cell/><table:table-cell table:style-name="Table57.L6" office:value-type="string" table:number-columns-spanned="2"><text:p text:style-name="P529_0"><text:span text:style-name="T223">비 고</text:span></text:p></table:table-cell><table:covered-table-cell/></table:table-row><table:table-row table:style-name="Table57.7"><table:table-cell table:style-name="Table57.A7" office:value-type="string"><text:p text:style-name="P529_0"><text:span text:style-name="T221"/></text:p></table:table-cell><table:table-cell table:style-name="Table57.B7" office:value-type="string"><text:p text:style-name="P529_0"><text:span text:style-name="T221"/></text:p></table:table-cell><table:table-cell table:style-name="Table57.C7" office:value-type="string"><text:p text:style-name="P529_0"><text:span text:style-name="T221"/></text:p></table:table-cell><table:table-cell table:style-name="Table57.D7" office:value-type="string"><text:p text:style-name="P529_0"><text:span text:style-name="T221">~</text:span></text:p></table:table-cell><table:table-cell table:style-name="Table57.E7" office:value-type="string"><text:p text:style-name="P529_0"><text:span text:style-name="T221"/></text:p></table:table-cell><table:table-cell table:style-name="Table57.F7" office:value-type="string"><text:p text:style-name="P529_0"><text:span text:style-name="T221"/></text:p></table:table-cell><table:table-cell table:style-name="Table57.G7" office:value-type="string"><text:p text:style-name="P529_0"><text:span text:style-name="T221"/></text:p></table:table-cell><table:table-cell table:style-name="Table57.H7" office:value-type="string" table:number-columns-spanned="4"><text:p text:style-name="P541_0"><text:span text:style-name="T221"/></text:p></table:table-cell><table:covered-table-cell/><table:covered-table-cell/><table:covered-table-cell/><table:table-cell table:style-name="Table57.L7" office:value-type="string" table:number-columns-spanned="2"><text:p text:style-name="P530_0"><text:span text:style-name="T221"/></text:p></table:table-cell><table:covered-table-cell/></table:table-row><table:table-row table:style-name="Table57.8"><table:table-cell table:style-name="Table57.A8" office:value-type="string"><text:p text:style-name="P529_0"><text:span text:style-name="T221"/></text:p></table:table-cell><table:table-cell table:style-name="Table57.B8" office:value-type="string"><text:p text:style-name="P529_0"><text:span text:style-name="T221"/></text:p></table:table-cell><table:table-cell table:style-name="Table57.C8" office:value-type="string"><text:p text:style-name="P529_0"><text:span text:style-name="T221"/></text:p></table:table-cell><table:table-cell table:style-name="Table57.D8" office:value-type="string"><text:p text:style-name="P529_0"><text:span text:style-name="T221">~</text:span></text:p></table:table-cell><table:table-cell table:style-name="Table57.E8" office:value-type="string"><text:p text:style-name="P529_0"><text:span text:style-name="T221"/></text:p></table:table-cell><table:table-cell table:style-name="Table57.F8" office:value-type="string"><text:p text:style-name="P529_0"><text:span text:style-name="T221"/></text:p></table:table-cell><table:table-cell table:style-name="Table57.G8" office:value-type="string"><text:p text:style-name="P529_0"><text:span text:style-name="T221"/></text:p></table:table-cell><table:table-cell table:style-name="Table57.H8" office:value-type="string" table:number-columns-spanned="4"><text:p text:style-name="P541_0"><text:span text:style-name="T221"/></text:p></table:table-cell><table:covered-table-cell/><table:covered-table-cell/><table:covered-table-cell/><table:table-cell table:style-name="Table57.L8" office:value-type="string" table:number-columns-spanned="2"><text:p text:style-name="P530_0"><text:span text:style-name="T221"/></text:p></table:table-cell><table:covered-table-cell/></table:table-row><table:table-row table:style-name="Table57.9"><table:table-cell table:style-name="Table57.A9" office:value-type="string"><text:p text:style-name="P529_0"><text:span text:style-name="T221"/></text:p></table:table-cell><table:table-cell table:style-name="Table57.B9" office:value-type="string"><text:p text:style-name="P529_0"><text:span text:style-name="T221"/></text:p></table:table-cell><table:table-cell table:style-name="Table57.C9" office:value-type="string"><text:p text:style-name="P529_0"><text:span text:style-name="T221"/></text:p></table:table-cell><table:table-cell table:style-name="Table57.D9" office:value-type="string"><text:p text:style-name="P529_0"><text:span text:style-name="T221">~</text:span></text:p></table:table-cell><table:table-cell table:style-name="Table57.E9" office:value-type="string"><text:p text:style-name="P529_0"><text:span text:style-name="T221"/></text:p></table:table-cell><table:table-cell table:style-name="Table57.F9" office:value-type="string"><text:p text:style-name="P529_0"><text:span text:style-name="T221"/></text:p></table:table-cell><table:table-cell table:style-name="Table57.G9" office:value-type="string"><text:p text:style-name="P529_0"><text:span text:style-name="T221"/></text:p></table:table-cell><table:table-cell table:style-name="Table57.H9" office:value-type="string" table:number-columns-spanned="4"><text:p text:style-name="P541_0"><text:span text:style-name="T221"/></text:p></table:table-cell><table:covered-table-cell/><table:covered-table-cell/><table:covered-table-cell/><table:table-cell table:style-name="Table57.L9" office:value-type="string" table:number-columns-spanned="2"><text:p text:style-name="P530_0"><text:span text:style-name="T221"/></text:p></table:table-cell><table:covered-table-cell/></table:table-row><table:table-row table:style-name="Table57.10"><table:table-cell table:style-name="Table57.A10" office:value-type="string"><text:p text:style-name="P529_0"><text:span text:style-name="T221"/></text:p></table:table-cell><table:table-cell table:style-name="Table57.B10" office:value-type="string"><text:p text:style-name="P529_0"><text:span text:style-name="T221"/></text:p></table:table-cell><table:table-cell table:style-name="Table57.C10" office:value-type="string"><text:p text:style-name="P529_0"><text:span text:style-name="T221"/></text:p></table:table-cell><table:table-cell table:style-name="Table57.D10" office:value-type="string"><text:p text:style-name="P529_0"><text:span text:style-name="T221">~</text:span></text:p></table:table-cell><table:table-cell table:style-name="Table57.E10" office:value-type="string"><text:p text:style-name="P529_0"><text:span text:style-name="T221"/></text:p></table:table-cell><table:table-cell table:style-name="Table57.F10" office:value-type="string"><text:p text:style-name="P529_0"><text:span text:style-name="T221"/></text:p></table:table-cell><table:table-cell table:style-name="Table57.G10" office:value-type="string"><text:p text:style-name="P529_0"><text:span text:style-name="T221"/></text:p></table:table-cell><table:table-cell table:style-name="Table57.H10" office:value-type="string" table:number-columns-spanned="4"><text:p text:style-name="P541_0"><text:span text:style-name="T221"/></text:p></table:table-cell><table:covered-table-cell/><table:covered-table-cell/><table:covered-table-cell/><table:table-cell table:style-name="Table57.L10" office:value-type="string" table:number-columns-spanned="2"><text:p text:style-name="P530_0"><text:span text:style-name="T221"/></text:p></table:table-cell><table:covered-table-cell/></table:table-row><table:table-row table:style-name="Table57.11"><table:table-cell table:style-name="Table57.A11" office:value-type="string" table:number-columns-spanned="7"><text:p text:style-name="P531_0"><text:span text:style-name="T223">기 <text:s text:c="2"/>간</text:span></text:p><text:p text:style-name="P531_0"><text:span text:style-name="T224">(일 단위까지 반드시 작성)</text:span></text:p></table:table-cell><table:covered-table-cell/><table:covered-table-cell/><table:covered-table-cell/><table:covered-table-cell/><table:covered-table-cell/><table:covered-table-cell/><table:table-cell table:style-name="Table57.H11" office:value-type="string" table:number-columns-spanned="4"><text:p text:style-name="P529_0"><text:span text:style-name="T223">경 력 사 항</text:span><text:span text:style-name="T225"/></text:p></table:table-cell><table:covered-table-cell/><table:covered-table-cell/><table:covered-table-cell/><table:table-cell table:style-name="Table57.L11" office:value-type="string" table:number-columns-spanned="2"><text:p text:style-name="P529_0"><text:span text:style-name="T223">비 고</text:span></text:p></table:table-cell><table:covered-table-cell/></table:table-row><table:table-row table:style-name="Table57.12"><table:table-cell table:style-name="Table57.A12" office:value-type="string"><text:p text:style-name="P529_0"><text:span text:style-name="T221"/></text:p></table:table-cell><table:table-cell table:style-name="Table57.B12" office:value-type="string"><text:p text:style-name="P529_0"><text:span text:style-name="T221"/></text:p></table:table-cell><table:table-cell table:style-name="Table57.C12" office:value-type="string"><text:p text:style-name="P529_0"><text:span text:style-name="T221"/></text:p></table:table-cell><table:table-cell table:style-name="Table57.D12" office:value-type="string"><text:p text:style-name="P529_0"><text:span text:style-name="T221">~</text:span></text:p></table:table-cell><table:table-cell table:style-name="Table57.E12" office:value-type="string"><text:p text:style-name="P529_0"><text:span text:style-name="T221"/></text:p></table:table-cell><table:table-cell table:style-name="Table57.F12" office:value-type="string"><text:p text:style-name="P529_0"><text:span text:style-name="T221"/></text:p></table:table-cell><table:table-cell table:style-name="Table57.G12" office:value-type="string"><text:p text:style-name="P529_0"><text:span text:style-name="T221"/></text:p></table:table-cell><table:table-cell table:style-name="Table57.H12" office:value-type="string" table:number-columns-spanned="4"><text:p text:style-name="P541_0"><text:span text:style-name="T221"/></text:p></table:table-cell><table:covered-table-cell/><table:covered-table-cell/><table:covered-table-cell/><table:table-cell table:style-name="Table57.L12" office:value-type="string" table:number-columns-spanned="2"><text:p text:style-name="P530_0"><text:span text:style-name="T221"/></text:p></table:table-cell><table:covered-table-cell/></table:table-row><table:table-row table:style-name="Table57.13"><table:table-cell table:style-name="Table57.A13" office:value-type="string"><text:p text:style-name="P529_0"><text:span text:style-name="T221"/></text:p></table:table-cell><table:table-cell table:style-name="Table57.B13" office:value-type="string"><text:p text:style-name="P529_0"><text:span text:style-name="T221"/></text:p></table:table-cell><table:table-cell table:style-name="Table57.C13" office:value-type="string"><text:p text:style-name="P529_0"><text:span text:style-name="T221"/></text:p></table:table-cell><table:table-cell table:style-name="Table57.D13" office:value-type="string"><text:p text:style-name="P529_0"><text:span text:style-name="T221">~</text:span></text:p></table:table-cell><table:table-cell table:style-name="Table57.E13" office:value-type="string"><text:p text:style-name="P529_0"><text:span text:style-name="T221"/></text:p></table:table-cell><table:table-cell table:style-name="Table57.F13" office:value-type="string"><text:p text:style-name="P529_0"><text:span text:style-name="T221"/></text:p></table:table-cell><table:table-cell table:style-name="Table57.G13" office:value-type="string"><text:p text:style-name="P529_0"><text:span text:style-name="T221"/></text:p></table:table-cell><table:table-cell table:style-name="Table57.H13" office:value-type="string" table:number-columns-spanned="4"><text:p text:style-name="P541_0"><text:span text:style-name="T221"/></text:p></table:table-cell><table:covered-table-cell/><table:covered-table-cell/><table:covered-table-cell/><table:table-cell table:style-name="Table57.L13" office:value-type="string" table:number-columns-spanned="2"><text:p text:style-name="P530_0"><text:span text:style-name="T221"/></text:p></table:table-cell><table:covered-table-cell/></table:table-row><table:table-row table:style-name="Table57.14"><table:table-cell table:style-name="Table57.A14" office:value-type="string"><text:p text:style-name="P529_0"><text:span text:style-name="T221"/></text:p></table:table-cell><table:table-cell table:style-name="Table57.B14" office:value-type="string"><text:p text:style-name="P529_0"><text:span text:style-name="T221"/></text:p></table:table-cell><table:table-cell table:style-name="Table57.C14" office:value-type="string"><text:p text:style-name="P529_0"><text:span text:style-name="T221"/></text:p></table:table-cell><table:table-cell table:style-name="Table57.D14" office:value-type="string"><text:p text:style-name="P529_0"><text:span text:style-name="T221">~</text:span></text:p></table:table-cell><table:table-cell table:style-name="Table57.E14" office:value-type="string"><text:p text:style-name="P529_0"><text:span text:style-name="T221"/></text:p></table:table-cell><table:table-cell table:style-name="Table57.F14" office:value-type="string"><text:p text:style-name="P529_0"><text:span text:style-name="T221"/></text:p></table:table-cell><table:table-cell table:style-name="Table57.G14" office:value-type="string"><text:p text:style-name="P529_0"><text:span text:style-name="T221"/></text:p></table:table-cell><table:table-cell table:style-name="Table57.H14" office:value-type="string" table:number-columns-spanned="4"><text:p text:style-name="P541_0"><text:span text:style-name="T221"/></text:p></table:table-cell><table:covered-table-cell/><table:covered-table-cell/><table:covered-table-cell/><table:table-cell table:style-name="Table57.L14" office:value-type="string" table:number-columns-spanned="2"><text:p text:style-name="P530_0"><text:span text:style-name="T221"/></text:p></table:table-cell><table:covered-table-cell/></table:table-row><table:table-row table:style-name="Table57.15"><table:table-cell table:style-name="Table57.A15" office:value-type="string"><text:p text:style-name="P529_0"><text:span text:style-name="T221"/></text:p></table:table-cell><table:table-cell table:style-name="Table57.B15" office:value-type="string"><text:p text:style-name="P529_0"><text:span text:style-name="T221"/></text:p></table:table-cell><table:table-cell table:style-name="Table57.C15" office:value-type="string"><text:p text:style-name="P529_0"><text:span text:style-name="T221"/></text:p></table:table-cell><table:table-cell table:style-name="Table57.D15" office:value-type="string"><text:p text:style-name="P529_0"><text:span text:style-name="T221">~</text:span></text:p></table:table-cell><table:table-cell table:style-name="Table57.E15" office:value-type="string"><text:p text:style-name="P529_0"><text:span text:style-name="T221"/></text:p></table:table-cell><table:table-cell table:style-name="Table57.F15" office:value-type="string"><text:p text:style-name="P529_0"><text:span text:style-name="T221"/></text:p></table:table-cell><table:table-cell table:style-name="Table57.G15" office:value-type="string"><text:p text:style-name="P529_0"><text:span text:style-name="T221"/></text:p></table:table-cell><table:table-cell table:style-name="Table57.H15" office:value-type="string" table:number-columns-spanned="4"><text:p text:style-name="P541_0"><text:span text:style-name="T221"/></text:p></table:table-cell><table:covered-table-cell/><table:covered-table-cell/><table:covered-table-cell/><table:table-cell table:style-name="Table57.L15" office:value-type="string" table:number-columns-spanned="2"><text:p text:style-name="P530_0"><text:span text:style-name="T221"/></text:p></table:table-cell><table:covered-table-cell/></table:table-row><table:table-row table:style-name="Table57.16"><table:table-cell table:style-name="Table57.A16" office:value-type="string" table:number-columns-spanned="7"><text:p text:style-name="P531_0"><text:span text:style-name="T223">기 <text:s text:c="2"/>간</text:span></text:p><text:p text:style-name="P531_0"><text:span text:style-name="T224">(일 단위까지 반드시 작성)</text:span></text:p></table:table-cell><table:covered-table-cell/><table:covered-table-cell/><table:covered-table-cell/><table:covered-table-cell/><table:covered-table-cell/><table:covered-table-cell/><table:table-cell table:style-name="Table57.H16" office:value-type="string" table:number-columns-spanned="4"><text:p text:style-name="P529_0"><text:span text:style-name="T223">징계, 형벌</text:span><text:span text:style-name="T225"/></text:p></table:table-cell><table:covered-table-cell/><table:covered-table-cell/><table:covered-table-cell/><table:table-cell table:style-name="Table57.L16" office:value-type="string" table:number-columns-spanned="2"><text:p text:style-name="P529_0"><text:span text:style-name="T223">비 고</text:span></text:p></table:table-cell><table:covered-table-cell/></table:table-row><table:table-row table:style-name="Table57.17"><table:table-cell table:style-name="Table57.A17" office:value-type="string"><text:p text:style-name="P529_0"><text:span text:style-name="T221"/></text:p></table:table-cell><table:table-cell table:style-name="Table57.B17" office:value-type="string"><text:p text:style-name="P529_0"><text:span text:style-name="T221"/></text:p></table:table-cell><table:table-cell table:style-name="Table57.C17" office:value-type="string"><text:p text:style-name="P529_0"><text:span text:style-name="T221"/></text:p></table:table-cell><table:table-cell table:style-name="Table57.D17" office:value-type="string"><text:p text:style-name="P529_0"><text:span text:style-name="T221">~</text:span></text:p></table:table-cell><table:table-cell table:style-name="Table57.E17" office:value-type="string"><text:p text:style-name="P529_0"><text:span text:style-name="T221"/></text:p></table:table-cell><table:table-cell table:style-name="Table57.F17" office:value-type="string"><text:p text:style-name="P529_0"><text:span text:style-name="T221"/></text:p></table:table-cell><table:table-cell table:style-name="Table57.G17" office:value-type="string"><text:p text:style-name="P529_0"><text:span text:style-name="T221"/></text:p></table:table-cell><table:table-cell table:style-name="Table57.H17" office:value-type="string" table:number-columns-spanned="4"><text:p text:style-name="P541_0"><text:span text:style-name="T221"/></text:p></table:table-cell><table:covered-table-cell/><table:covered-table-cell/><table:covered-table-cell/><table:table-cell table:style-name="Table57.L17" office:value-type="string" table:number-columns-spanned="2"><text:p text:style-name="P530_0"><text:span text:style-name="T221"/></text:p></table:table-cell><table:covered-table-cell/></table:table-row><table:table-row table:style-name="Table57.18"><table:table-cell table:style-name="Table57.A18" office:value-type="string"><text:p text:style-name="P529_0"><text:span text:style-name="T221"/></text:p></table:table-cell><table:table-cell table:style-name="Table57.B18" office:value-type="string"><text:p text:style-name="P529_0"><text:span text:style-name="T221"/></text:p></table:table-cell><table:table-cell table:style-name="Table57.C18" office:value-type="string"><text:p text:style-name="P529_0"><text:span text:style-name="T221"/></text:p></table:table-cell><table:table-cell table:style-name="Table57.D18" office:value-type="string"><text:p text:style-name="P529_0"><text:span text:style-name="T221">~</text:span></text:p></table:table-cell><table:table-cell table:style-name="Table57.E18" office:value-type="string"><text:p text:style-name="P529_0"><text:span text:style-name="T221"/></text:p></table:table-cell><table:table-cell table:style-name="Table57.F18" office:value-type="string"><text:p text:style-name="P529_0"><text:span text:style-name="T221"/></text:p></table:table-cell><table:table-cell table:style-name="Table57.G18" office:value-type="string"><text:p text:style-name="P529_0"><text:span text:style-name="T221"/></text:p></table:table-cell><table:table-cell table:style-name="Table57.H18" office:value-type="string" table:number-columns-spanned="4"><text:p text:style-name="P541_0"><text:span text:style-name="T221"/></text:p></table:table-cell><table:covered-table-cell/><table:covered-table-cell/><table:covered-table-cell/><table:table-cell table:style-name="Table57.L18" office:value-type="string" table:number-columns-spanned="2"><text:p text:style-name="P530_0"><text:span text:style-name="T221"/></text:p></table:table-cell><table:covered-table-cell/></table:table-row><table:table-row table:style-name="Table57.19"><table:table-cell table:style-name="Table57.A19" office:value-type="string" table:number-columns-spanned="7"><text:p text:style-name="P531_0"><text:span text:style-name="T223">수여일자</text:span></text:p><text:p text:style-name="P531_0"><text:span text:style-name="T224">(일 단위까지 반드시 작성)</text:span></text:p></table:table-cell><table:covered-table-cell/><table:covered-table-cell/><table:covered-table-cell/><table:covered-table-cell/><table:covered-table-cell/><table:covered-table-cell/><table:table-cell table:style-name="Table57.H19" office:value-type="string" table:number-columns-spanned="4"><text:p text:style-name="P531_0"><text:span text:style-name="T223">과거 포상기록</text:span></text:p><text:p text:style-name="P531_0"><text:span text:style-name="T223">(훈장・포장・표창별로 기록)</text:span></text:p></table:table-cell><table:covered-table-cell/><table:covered-table-cell/><table:covered-table-cell/><table:table-cell table:style-name="Table57.L19" office:value-type="string" table:number-columns-spanned="2"><text:p text:style-name="P531_0"><text:span text:style-name="T223">시상부처(기관)</text:span></text:p></table:table-cell><table:covered-table-cell/></table:table-row><table:table-row table:style-name="Table57.20"><table:table-cell table:style-name="Table57.A20" office:value-type="string" table:number-columns-spanned="7"><text:p text:style-name="P529_0"><text:span text:style-name="T221"/></text:p></table:table-cell><table:covered-table-cell/><table:covered-table-cell/><table:covered-table-cell/><table:covered-table-cell/><table:covered-table-cell/><table:covered-table-cell/><table:table-cell table:style-name="Table57.H20" office:value-type="string" table:number-columns-spanned="4"><text:p text:style-name="P541_0"><text:span text:style-name="T221"/></text:p></table:table-cell><table:covered-table-cell/><table:covered-table-cell/><table:covered-table-cell/><table:table-cell table:style-name="Table57.L20" office:value-type="string" table:number-columns-spanned="2"><text:p text:style-name="P529_0"><text:span text:style-name="T221"/></text:p></table:table-cell><table:covered-table-cell/></table:table-row><table:table-row table:style-name="Table57.21"><table:table-cell table:style-name="Table57.A21" office:value-type="string" table:number-columns-spanned="7"><text:p text:style-name="P529_0"><text:span text:style-name="T221"/></text:p></table:table-cell><table:covered-table-cell/><table:covered-table-cell/><table:covered-table-cell/><table:covered-table-cell/><table:covered-table-cell/><table:covered-table-cell/><table:table-cell table:style-name="Table57.H21" office:value-type="string" table:number-columns-spanned="4"><text:p text:style-name="P541_0"><text:span text:style-name="T221"/></text:p></table:table-cell><table:covered-table-cell/><table:covered-table-cell/><table:covered-table-cell/><table:table-cell table:style-name="Table57.L21" office:value-type="string" table:number-columns-spanned="2"><text:p text:style-name="P529_0"><text:span text:style-name="T221"/></text:p></table:table-cell><table:covered-table-cell/></table:table-row><table:table-row table:style-name="Table57.22"><table:table-cell table:style-name="Table57.A22" office:value-type="string" table:number-columns-spanned="13"><text:p text:style-name="P529_0"><text:span text:style-name="T226">위의 내용은 사실과 틀림없습니다.</text:span></text:p><text:p text:style-name="P529_0"><text:span text:style-name="T227"/></text:p><text:p text:style-name="P542_0"><text:span text:style-name="T226">2026. <text:s text:c="1"/>. <text:s text:c="1"/>.</text:span></text:p><text:p text:style-name="P529_0"><text:span text:style-name="T227"/></text:p><text:p text:style-name="P529_0"><text:span text:style-name="T226"><text:s/><text:s text:c="49"/>성명 : <text:s text:c="15"/>(인)</text:span></text:p></table:table-cell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/table:table-row></table:table></draw:text-box></draw:frame></text:span></text:p>
      <text:p text:style-name="P437_0"><text:span text:style-name="T228">※ 주요학력 및 경력, 수상경력은 행을 추가하여 작성 가능</text:span></text:p>
      <text:p text:style-name="P438_0"><text:span text:style-name="T228">※ </text:span><text:span text:style-name="T490">징계, 형벌은 기관 내부 사항을 포함하여 기재하되 일반사면이 되었거나, 징계기록(불문경고 포함)이 말소된 경우에는</text:span><text:span text:style-name="T228"><text:s/>말소된 징계사유를 비고란에 명확히 기재</text:span></text:p>
      <text:p text:style-name="P439_0"><text:span text:style-name="T228"/></text:p>
      <text:p text:style-name="P40_0_b4"><text:span text:style-name="T161">[별첨 2-5] 개인표창 제출서류 양식(동의서)</text:span></text:p>
      <text:p text:style-name="P412_20"><text:span text:style-name="T251"/></text:p>
      <text:p text:style-name="P413_20"><text:span text:style-name="T13">부총리표창에 대한 동의서</text:span></text:p>
      <text:p text:style-name="P414_20"><text:span text:style-name="T11">(부총리표창 후보자용)</text:span></text:p>
      <text:p text:style-name="P415_20"><text:span text:style-name="T15"/></text:p>
      <text:p text:style-name="P416_20"><text:span text:style-name="T14">□ 부총리표창 후보자</text:span></text:p>
      <text:p text:style-name="P7_20"><text:span text:style-name="T250"><draw:frame draw:style-name="tableinfakeframe_gr57" svg:x="0cm" svg:y="0cm" draw:z-index="23" text:anchor-type="as-char"><draw:text-box><table:table table:style-name="Table58"><table:table-column table:style-name="Table58.A"/><table:table-column table:style-name="Table58.B"/><table:table-column table:style-name="Table58.C"/><table:table-column table:style-name="Table58.D"/><table:table-row table:style-name="Table58.1"><table:table-cell table:style-name="Table58.A1" office:value-type="string"><text:p text:style-name="P414_20"><text:span text:style-name="T50">성 <text:s text:c="4"/>명</text:span></text:p></table:table-cell><table:table-cell table:style-name="Table58.B1" office:value-type="string" table:number-columns-spanned="3"><text:p text:style-name="P88_20"><text:span text:style-name="T50"/></text:p></table:table-cell><table:covered-table-cell/><table:covered-table-cell/></table:table-row><table:table-row table:style-name="Table58.2"><table:table-cell table:style-name="Table58.A2" office:value-type="string"><text:p text:style-name="P414_20"><text:span text:style-name="T50">소속(주소)</text:span></text:p></table:table-cell><table:table-cell table:style-name="Table58.B2" office:value-type="string"><text:p text:style-name="P88_20"><text:span text:style-name="T50"/></text:p></table:table-cell><table:table-cell table:style-name="Table58.C2" office:value-type="string"><text:p text:style-name="P414_20"><text:span text:style-name="T50">직위(급)</text:span></text:p></table:table-cell><table:table-cell table:style-name="Table58.D2" office:value-type="string"><text:p text:style-name="P88_20"><text:span text:style-name="T50"/></text:p></table:table-cell></table:table-row></table:table></draw:text-box></draw:frame></text:span></text:p>
      <text:p text:style-name="P417_1"><text:span text:style-name="T231">위 본인은 부총리표창 후보자로 추천되는 것에 대하여 동의하며, 다음 사항을</text:span><text:span text:style-name="T232"><text:s/>엄숙히 서약합니다.</text:span></text:p>
      <text:p text:style-name="P418_1"><text:span text:style-name="T233"><text:s/>1. </text:span><text:span text:style-name="T243">본인은 부총리표창업무지침의 추천제한 사유에 해당되지 않음을 충분히</text:span><text:span text:style-name="T66"><text:s/></text:span><text:span text:style-name="T233">확인하였으며, 향후 이에 해당되는 사실이 밝혀지는 경우 표창의</text:span><text:span text:style-name="T234"><text:s/>취소 등 부총리표창과 관련한 어떠한 불이익도 감수하겠습니다.</text:span></text:p>
      <text:p text:style-name="P419_1"><text:span text:style-name="T233"><text:s/>2. </text:span><text:span text:style-name="T18">과학기술정보통신부의 공적심사 등 법령절차에 따라 부총리표창 대상자로</text:span><text:span text:style-name="T64"><text:s/></text:span><text:span text:style-name="T74">결정될 경우 이에 대하여 어떠한 이의도 제기하지 않고 따르겠습니다.</text:span></text:p>
      <text:p text:style-name="P440_1"><text:span text:style-name="T462"/></text:p>
      <text:p text:style-name="P421_0"><text:span text:style-name="T235">2026. <text:s text:c="2"/>. <text:s text:c="2"/>. </text:span></text:p>
      <text:p text:style-name="P422_0"><text:span text:style-name="T469"/></text:p>
      <text:p text:style-name="P421_0"><text:span text:style-name="T235">성명 <text:s text:c="16"/>(인)</text:span><text:span text:style-name="T236"><text:s/></text:span></text:p>
      <text:p text:style-name="P421_0"><text:span text:style-name="T466"/></text:p>
      <text:p text:style-name="P423_17"><text:span text:style-name="T6"><draw:frame draw:style-name="tableinfakeframe_gr58" svg:x="0cm" svg:y="0cm" draw:z-index="24" text:anchor-type="as-char"><draw:text-box><table:table table:style-name="Table59"><table:table-column table:style-name="Table59.A"/><table:table-column table:style-name="Table59.B"/><table:table-column table:style-name="Table59.C"/><table:table-row table:style-name="Table59.1"><table:table-cell table:style-name="Table59.A1" office:value-type="string"><text:p text:style-name="P520_0"><text:span text:style-name="T237"/></text:p></table:table-cell><table:table-cell table:style-name="Table59.B1" office:value-type="string" table:number-rows-spanned="2"><text:p text:style-name="P442_0"><text:span text:style-name="T464">&lt; 개인정보 제공 동의 &gt;</text:span></text:p></table:table-cell><table:table-cell table:style-name="Table59.C1" office:value-type="string"><text:p text:style-name="P520_0"><text:span text:style-name="T237"/></text:p></table:table-cell></table:table-row><table:table-row table:style-name="Table59.2"><table:table-cell table:style-name="Table59.A2" office:value-type="string"><text:p text:style-name="P520_0"><text:span text:style-name="T237"/></text:p></table:table-cell><table:covered-table-cell/><table:table-cell table:style-name="Table59.C2" office:value-type="string"><text:p text:style-name="P520_0"><text:span text:style-name="T237"/></text:p></table:table-cell></table:table-row><table:table-row table:style-name="Table59.3"><table:table-cell table:style-name="Table59.A3" office:value-type="string" table:number-columns-spanned="3"><text:p text:style-name="P521_0"><text:span text:style-name="T480">개인정보보호법 제15조에 따라 개인정보 수집 및 이용에 따른 동의를 거부할 수 </text:span><text:span text:style-name="T467">있습니다. 다만, </text:span><text:span text:style-name="T468">동의를 거부할</text:span><text:span text:style-name="T478"><text:s/>경우에는 부총리표창 추천이 제한</text:span><text:span text:style-name="T477">될 수 있습니다.</text:span></text:p><text:p text:style-name="P522_0"><text:span text:style-name="T471"><text:s/>1.</text:span><text:span text:style-name="T474"><text:s/></text:span><text:span text:style-name="T475">(개인정보의 수집･이용 목적) 부총리표창 후보자에 대한 </text:span><text:span text:style-name="T476">추천제한사유 해당여부 확인</text:span><text:span text:style-name="T475">,</text:span><text:span text:style-name="T474"><text:s/></text:span><text:span text:style-name="T477">표창 후보자 </text:span><text:span text:style-name="T478">공적심사</text:span><text:span text:style-name="T477">, 부총리표창 취소사유 해당여부 확인, 상훈수여증명서 발급</text:span></text:p><text:p text:style-name="P523_0"><text:span text:style-name="T471"><text:s/>2. </text:span><text:span text:style-name="T467">(수집하려는 개인정보의 항목) 성명, 생년월일, 주소, 직업, 소속, 직위 및 직급</text:span><text:span text:style-name="T479">(계급), 공적내용, 공적요지, </text:span><text:span text:style-name="T480">주요경력, 군번</text:span><text:span text:style-name="T470">(군인의 경우), 국적(외국인의 경우)</text:span></text:p><text:p text:style-name="P524_0"><text:span text:style-name="T471"><text:s/>3. </text:span><text:span text:style-name="T477">(개인정보의 처리 및 보유 기간) </text:span><text:span text:style-name="T478">표창기록부는 영구</text:span><text:span text:style-name="T477">, </text:span><text:span text:style-name="T478">표창추천서 및 상훈 민원신청서는 5년간 처리 및 보유</text:span><text:span text:style-name="T477"><text:s/></text:span></text:p><text:p text:style-name="P525_0"><text:span text:style-name="T481">&lt; □ 개인정보 제공에 동의합니다. / □ 개인정보 제공에 동의하지 않습니다. &gt;</text:span></text:p></table:table-cell><table:covered-table-cell/><table:covered-table-cell/></table:table-row></table:table></draw:text-box></draw:frame></text:span><text:span text:style-name="T465"/></text:p>
      <text:p text:style-name="P423_17"><text:span text:style-name="T6"><draw:frame draw:style-name="tableinfakeframe_gr60" svg:x="0cm" svg:y="0cm" draw:z-index="60" text:anchor-type="as-char"><draw:text-box><table:table table:style-name="Table60"><table:table-column table:style-name="Table60.A"/><table:table-column table:style-name="Table60.B"/><table:table-column table:style-name="Table60.C"/><table:table-row table:style-name="Table60.1"><table:table-cell table:style-name="Table60.A1" office:value-type="string"><text:p text:style-name="P520_0"><text:span text:style-name="T237"/></text:p></table:table-cell><table:table-cell table:style-name="Table60.B1" office:value-type="string" table:number-rows-spanned="2"><text:p text:style-name="P442_0"><text:span text:style-name="T464">&lt; 개인정보 제3자 제공 &gt;</text:span></text:p></table:table-cell><table:table-cell table:style-name="Table60.C1" office:value-type="string"><text:p text:style-name="P520_0"><text:span text:style-name="T237"/></text:p></table:table-cell></table:table-row><table:table-row table:style-name="Table60.2"><table:table-cell table:style-name="Table60.A2" office:value-type="string"><text:p text:style-name="P520_0"><text:span text:style-name="T237"/></text:p></table:table-cell><table:covered-table-cell/><table:table-cell table:style-name="Table60.C2" office:value-type="string"><text:p text:style-name="P520_0"><text:span text:style-name="T237"/></text:p></table:table-cell></table:table-row><table:table-row table:style-name="Table60.3"><table:table-cell table:style-name="Table60.A3" office:value-type="string" table:number-columns-spanned="3"><text:p text:style-name="P521_0"><text:span text:style-name="T463"><draw:frame draw:style-name="tableinfakeframe_gr59" svg:x="0cm" svg:y="0cm" draw:z-index="61" text:anchor-type="as-char"><draw:text-box><table:table table:style-name="Table61"><table:table-column table:style-name="Table61.A"/><table:table-column table:style-name="Table61.B"/><table:table-column table:style-name="Table61.C"/><table:table-column table:style-name="Table61.D"/><table:table-row table:style-name="Table61.1"><table:table-cell table:style-name="Table61.A1" office:value-type="string"><text:p text:style-name="P442_0"><text:span text:style-name="T472">항목</text:span></text:p></table:table-cell><table:table-cell table:style-name="Table61.B1" office:value-type="string"><text:p text:style-name="P442_0"><text:span text:style-name="T472">제공받는 자</text:span></text:p></table:table-cell><table:table-cell table:style-name="Table61.C1" office:value-type="string"><text:p text:style-name="P442_0"><text:span text:style-name="T472">제공 목적</text:span></text:p></table:table-cell><table:table-cell table:style-name="Table61.D1" office:value-type="string"><text:p text:style-name="P442_0"><text:span text:style-name="T472">보유·이용기간</text:span></text:p></table:table-cell></table:table-row><table:table-row table:style-name="Table61.2"><table:table-cell table:style-name="Table61.A2" office:value-type="string"><text:p text:style-name="P527_0"><text:span text:style-name="T473">성명, 생년월일, 주소, 직업, 소속, 직위 및 직급(계급), 공적내용, 공적요지, 주요경력, 군번(군인의 경우), 국적(외국인의 경우)</text:span></text:p></table:table-cell><table:table-cell table:style-name="Table61.B2" office:value-type="string"><text:p text:style-name="P528_0"><text:span text:style-name="T473">한국인터넷진흥원</text:span></text:p></table:table-cell><table:table-cell table:style-name="Table61.C2" office:value-type="string"><text:p text:style-name="P528_0"><text:span text:style-name="T473">정부포상 행정지원</text:span></text:p></table:table-cell><table:table-cell table:style-name="Table61.D2" office:value-type="string"><text:p text:style-name="P527_0"><text:span text:style-name="T473">제공받는 자가 지정한 보존 기간</text:span></text:p></table:table-cell></table:table-row></table:table></draw:text-box></draw:frame></text:span></text:p><text:p text:style-name="P526_0"><text:span text:style-name="T475">※ 위의 개인정보 제공에 대한 동의를 거부할 권리가 있습니다. 그러나 동의를 거부할 경우, 원활한 공적 심사를 할 수 없어 정부포상 추천이 제한될 수 있습니다.</text:span></text:p><text:p text:style-name="P523_0"><text:span text:style-name="T483">☞ </text:span><text:span text:style-name="T475">위와 같이 개인정보를 제3자에게 제공하는데 동의하십니까? </text:span></text:p><text:p text:style-name="P525_0"><text:span text:style-name="T481">&lt; □ 제3자 제공에 동의합니다. / □ 제3자 제공에 동의하지 않습니다. &gt;</text:span></text:p></table:table-cell><table:covered-table-cell/><table:covered-table-cell/></table:table-row></table:table></draw:text-box></draw:frame></text:span></text:p>
      <text:p text:style-name="P40_0_b4"><text:span text:style-name="T161">[별첨 2-6] 개인표창 제출서류 양식(추천서)</text:span></text:p>
      <text:p text:style-name="P176_0"><text:span text:style-name="T239"/></text:p>
      <text:p text:style-name="P441_0"><text:span text:style-name="T164">개인(유공자)표창 추천서</text:span></text:p>
      <text:p text:style-name="P176_0"><text:span text:style-name="T186"/></text:p>
      <text:p text:style-name="P176_0"><text:span text:style-name="T62"><draw:frame draw:style-name="tableinfakeframe_gr61" svg:x="0cm" svg:y="0cm" draw:z-index="4" text:anchor-type="as-char"><draw:text-box><table:table table:style-name="Table62"><table:table-column table:style-name="Table62.A"/><table:table-column table:style-name="Table62.B"/><table:table-column table:style-name="Table62.C"/><table:table-column table:style-name="Table62.D"/><table:table-row table:style-name="Table62.1"><table:table-cell table:style-name="Table62.A1" office:value-type="string" table:number-columns-spanned="4"><text:p text:style-name="P401_0"><text:span text:style-name="T178">추천하는 자</text:span></text:p></table:table-cell><table:covered-table-cell/><table:covered-table-cell/><table:covered-table-cell/></table:table-row><table:table-row table:style-name="Table62.2"><table:table-cell table:style-name="Table62.A2" office:value-type="string"><text:p text:style-name="P401_0"><text:span text:style-name="T168">성 <text:s text:c="6"/>명</text:span></text:p></table:table-cell><table:table-cell table:style-name="Table62.B2" office:value-type="string"><text:p text:style-name="P78_0"><text:span text:style-name="T168"/></text:p></table:table-cell><table:table-cell table:style-name="Table62.C2" office:value-type="string"><text:p text:style-name="P492_0"><text:span text:style-name="T168">직 <text:s text:c="7"/>위</text:span></text:p></table:table-cell><table:table-cell table:style-name="Table62.D2" office:value-type="string"><text:p text:style-name="P0_0"><text:span text:style-name="T75"/></text:p></table:table-cell></table:table-row><table:table-row table:style-name="Table62.3"><table:table-cell table:style-name="Table62.A3" office:value-type="string"><text:p text:style-name="P401_0"><text:span text:style-name="T168">소 <text:s text:c="6"/>속</text:span></text:p></table:table-cell><table:table-cell table:style-name="Table62.B3" office:value-type="string"><text:p text:style-name="P195_0"><text:span text:style-name="T168"/></text:p></table:table-cell><table:table-cell table:style-name="Table62.C3" office:value-type="string"><text:p text:style-name="P492_0"><text:span text:style-name="T168">전 화 번 호</text:span></text:p></table:table-cell><table:table-cell table:style-name="Table62.D3" office:value-type="string"><text:p text:style-name="P195_0"><text:span text:style-name="T168"/></text:p></table:table-cell></table:table-row><table:table-row table:style-name="Table62.4"><table:table-cell table:style-name="Table62.A4" office:value-type="string" table:number-columns-spanned="4"><text:p text:style-name="P492_0"><text:span text:style-name="T178">추천받는 자</text:span></text:p></table:table-cell><table:covered-table-cell/><table:covered-table-cell/><table:covered-table-cell/></table:table-row><table:table-row table:style-name="Table62.5"><table:table-cell table:style-name="Table62.A5" office:value-type="string"><text:p text:style-name="P492_0"><text:span text:style-name="T168">성 <text:s text:c="6"/>명</text:span></text:p></table:table-cell><table:table-cell table:style-name="Table62.B5" office:value-type="string"><text:p text:style-name="P195_0"><text:span text:style-name="T168"/></text:p></table:table-cell><table:table-cell table:style-name="Table62.C5" office:value-type="string"><text:p text:style-name="P492_0"><text:span text:style-name="T168">소 <text:s text:c="5"/>속</text:span></text:p></table:table-cell><table:table-cell table:style-name="Table62.D5" office:value-type="string"><text:p text:style-name="P0_0"><text:span text:style-name="T168"/></text:p></table:table-cell></table:table-row><table:table-row table:style-name="Table62.6"><table:table-cell table:style-name="Table62.A6" office:value-type="string" table:number-columns-spanned="4"><text:p text:style-name="P492_0"><text:span text:style-name="T178">추 <text:s text:c="1"/>천 <text:s text:c="1"/>사 <text:s text:c="1"/>유</text:span></text:p></table:table-cell><table:covered-table-cell/><table:covered-table-cell/><table:covered-table-cell/></table:table-row><table:table-row table:style-name="Table62.7"><table:table-cell table:style-name="Table62.A7" office:value-type="string" table:number-columns-spanned="4"><text:p text:style-name="P195_0"><text:span text:style-name="T168"/></text:p></table:table-cell><table:covered-table-cell/><table:covered-table-cell/><table:covered-table-cell/></table:table-row><table:table-row table:style-name="Table62.8"><table:table-cell table:style-name="Table62.A8" office:value-type="string" table:number-columns-spanned="4"><text:p text:style-name="P403_0"><text:span text:style-name="T168"><text:s/><text:s text:c="1"/></text:span><text:span text:style-name="T240">위 사람을 </text:span><text:span text:style-name="T241">『2026 </text:span><text:span text:style-name="T240">전자문서 유공』 개인(유공자) 부문 후보로 추천합니다.</text:span></text:p><text:p text:style-name="P0_0"><text:span text:style-name="T240"/></text:p><text:p text:style-name="P530_0"><text:span text:style-name="T168"><text:s/><text:s text:c="42"/></text:span><text:span text:style-name="T72">2026년 <text:s text:c="4"/></text:span><text:span text:style-name="T168">월 <text:s text:c="5"/>일</text:span></text:p><text:p text:style-name="P0_0"><text:span text:style-name="T168"/></text:p><text:p text:style-name="P530_0"><text:span text:style-name="T168"><text:s/><text:s text:c="30"/>추 천 자(추천기관) : <text:s text:c="12"/>(인)</text:span></text:p></table:table-cell><table:covered-table-cell/><table:covered-table-cell/><table:covered-table-cell/></table:table-row></table:table></draw:text-box></draw:frame></text:span></text:p>
    </office:text>
  </office:body>
</office:document-content>
</file>

<file path=styles.xml><?xml version="1.0" encoding="utf-8"?>
<office:document-styles xmlns:r="http://schemas.openxmlformats.org/officeDocument/2006/relationships" xmlns:office="urn:oasis:names:tc:opendocument:xmlns:office:1.0" xmlns:meta="urn:oasis:names:tc:opendocument:xmlns:meta:1.0" xmlns:config="urn:oasis:names:tc:opendocument:xmlns:config:1.0" xmlns:text="urn:oasis:names:tc:opendocument:xmlns:text:1.0" xmlns:table="urn:oasis:names:tc:opendocument:xmlns:table:1.0" xmlns:draw="urn:oasis:names:tc:opendocument:xmlns:drawing:1.0" xmlns:presentation="urn:oasis:names:tc:opendocument:xmlns:presentation:1.0" xmlns:dr3d="urn:oasis:names:tc:opendocument:xmlns:dr3d:1.0" xmlns:chart="urn:oasis:names:tc:opendocument:xmlns:chart:1.0" xmlns:form="urn:oasis:names:tc:opendocument:xmlns:form:1.0" xmlns:script="urn:oasis:names:tc:opendocument:xmlns:script:1.0" xmlns:style="urn:oasis:names:tc:opendocument:xmlns:style:1.0" xmlns:number="urn:oasis:names:tc:opendocument:xmlns:datastyle:1.0" xmlns:anim="urn:oasis:names:tc:opendocument:xmlns:animation:1.0" xmlns:xlink="http://www.w3.org/1999/xlink" xmlns:math="http://www.w3.org/1998/Math/MathML" xmlns:xforms="http://www.w3.org/2002/xforms" xmlns:fo="urn:oasis:names:tc:opendocument:xmlns:xsl-fo-compatible:1.0" xmlns:svg="urn:oasis:names:tc:opendocument:xmlns:svg-compatible:1.0" xmlns:smil="urn:oasis:names:tc:opendocument:xmlns:smil-compatible:1.0" xmlns:ooo="http://openoffice.org/2004/office" xmlns:ooow="http://openoffice.org/2004/writer" xmlns:oooc="http://openoffice.org/2004/calc" xmlns:dom="http://www.w3.org/2001/xml-events" xmlns:xsd="http://www.w3.org/2001/XMLSchema" xmlns:officeooo="http://openoffice.org/2009/office" xmlns:dc="http://purl.org/dc/elements/1.1/">
  <office:font-face-decls>
    <style:font-face svg:font-family="#태고딕" style:name="#태고딕"/>
    <style:font-face svg:font-family="-윤고딕110" style:name="-윤고딕110"/>
    <style:font-face svg:font-family="-윤고딕120" style:name="-윤고딕120"/>
    <style:font-face svg:font-family="-윤고딕310" style:name="-윤고딕310"/>
    <style:font-face svg:font-family="-윤고딕320" style:name="-윤고딕320"/>
    <style:font-face svg:font-family="-윤명조120" style:name="-윤명조120"/>
    <style:font-face svg:font-family="HCI Hollyhock" style:name="HCI Hollyhock"/>
    <style:font-face svg:font-family="HCI Poppy" style:name="HCI Poppy"/>
    <style:font-face svg:font-family="HCI Tulip" style:name="HCI Tulip"/>
    <style:font-face svg:font-family="HY울릉도M" style:name="HY울릉도M"/>
    <style:font-face svg:font-family="HY헤드라인M" style:name="HY헤드라인M"/>
    <style:font-face svg:font-family="Times New Roman" style:name="Times New Roman"/>
    <style:font-face svg:font-family="YDVYGOStd12" style:name="YDVYGOStd12"/>
    <style:font-face svg:font-family="Yoon가변 윤고딕 120_TT" style:name="Yoon가변 윤고딕 120_TT"/>
    <style:font-face svg:font-family="굴림" style:name="굴림"/>
    <style:font-face svg:font-family="굴림체" style:name="굴림체"/>
    <style:font-face svg:font-family="맑은 고딕" style:name="맑은 고딕"/>
    <style:font-face svg:font-family="바탕" style:name="바탕"/>
    <style:font-face svg:font-family="산돌명조 L" style:name="산돌명조 L"/>
    <style:font-face svg:font-family="산세리프" style:name="산세리프"/>
    <style:font-face svg:font-family="신명 태고딕" style:name="신명 태고딕"/>
    <style:font-face svg:font-family="타이포_씨고딕 140" style:name="타이포_씨고딕 140"/>
    <style:font-face svg:font-family="한양견고딕" style:name="한양견고딕"/>
    <style:font-face svg:font-family="한양그래픽" style:name="한양그래픽"/>
    <style:font-face svg:font-family="한양신명조" style:name="한양신명조"/>
    <style:font-face svg:font-family="한양중고딕" style:name="한양중고딕"/>
    <style:font-face svg:font-family="한컴돋움" style:name="한컴돋움"/>
    <style:font-face svg:font-family="한컴바탕" style:name="한컴바탕"/>
    <style:font-face svg:font-family="함초롬돋움" style:name="함초롬돋움"/>
    <style:font-face svg:font-family="함초롬바탕" style:name="함초롬바탕"/>
    <style:font-face svg:font-family="휴먼고딕" style:name="휴먼고딕"/>
    <style:font-face svg:font-family="휴먼명조" style:name="휴먼명조"/>
  </office:font-face-decls>
  <office:styles>
    <style:default-style style:family="text">
      <style:graphic-properties/>
      <style:paragraph-properties/>
      <style:text-properties/>
      <style:table-properties/>
      <style:table-column-properties/>
      <style:table-row-properties/>
      <style:table-cell-properties/>
    </style:default-style>
    <style:style style:name="바탕글" style:display-name="바탕글" style:family="paragraph">
      <style:paragraph-properties fo:line-height="160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true"/>
      <style:text-properties style:text-line-through-style="solid" style:font-name="함초롬바탕" style:font-name-asian="함초롬바탕" style:font-name-complex="함초롬바탕" fo:font-family="함초롬바탕" style:font-family-asian="함초롬바탕" style:font-family-complex="함초롬바탕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본문" style:display-name="본문" style:family="paragraph">
      <style:paragraph-properties fo:line-height="160%" fo:text-align="justify" fo:margin-left="0.529cm" fo:margin-right="0cm" fo:text-indent="0cm" fo:margin-top="0cm" fo:margin-bottom="0cm" fo:background-color="transparent" fo:border="none" style:shadow="none" style:text-autospace="none" style:vertical-align="auto" style:snap-to-layout-grid="true"/>
      <style:text-properties style:text-line-through-style="solid" style:font-name="함초롬바탕" style:font-name-asian="함초롬바탕" style:font-name-complex="함초롬바탕" fo:font-family="함초롬바탕" style:font-family-asian="함초롬바탕" style:font-family-complex="함초롬바탕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개요 1" style:display-name="개요 1" style:family="paragraph">
      <style:paragraph-properties fo:line-height="160%" fo:text-align="justify" fo:margin-left="0.353cm" fo:margin-right="0cm" fo:text-indent="0cm" fo:margin-top="0cm" fo:margin-bottom="0cm" fo:background-color="transparent" fo:border="none" style:shadow="none" style:text-autospace="none" style:vertical-align="auto" style:snap-to-layout-grid="true">
        <style:tab-stops>
          <style:tab-stop style:position="0.706cm" style:type="right" style:leader-style="none"/>
        </style:tab-stops>
      </style:paragraph-properties>
      <style:text-properties style:text-line-through-style="solid" style:font-name="함초롬바탕" style:font-name-asian="함초롬바탕" style:font-name-complex="함초롬바탕" fo:font-family="함초롬바탕" style:font-family-asian="함초롬바탕" style:font-family-complex="함초롬바탕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개요 2" style:display-name="개요 2" style:family="paragraph">
      <style:paragraph-properties fo:line-height="160%" fo:text-align="justify" fo:margin-left="0.706cm" fo:margin-right="0cm" fo:text-indent="0cm" fo:margin-top="0cm" fo:margin-bottom="0cm" fo:background-color="transparent" fo:border="none" style:shadow="none" style:text-autospace="none" style:vertical-align="auto" style:snap-to-layout-grid="true">
        <style:tab-stops>
          <style:tab-stop style:position="1.411cm" style:type="right" style:leader-style="none"/>
        </style:tab-stops>
      </style:paragraph-properties>
      <style:text-properties style:text-line-through-style="solid" style:font-name="함초롬바탕" style:font-name-asian="함초롬바탕" style:font-name-complex="함초롬바탕" fo:font-family="함초롬바탕" style:font-family-asian="함초롬바탕" style:font-family-complex="함초롬바탕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개요 3" style:display-name="개요 3" style:family="paragraph">
      <style:paragraph-properties fo:line-height="160%" fo:text-align="justify" fo:margin-left="1.058cm" fo:margin-right="0cm" fo:text-indent="0cm" fo:margin-top="0cm" fo:margin-bottom="0cm" fo:background-color="transparent" fo:border="none" style:shadow="none" style:text-autospace="none" style:vertical-align="auto" style:snap-to-layout-grid="true">
        <style:tab-stops>
          <style:tab-stop style:position="2.117cm" style:type="right" style:leader-style="none"/>
        </style:tab-stops>
      </style:paragraph-properties>
      <style:text-properties style:text-line-through-style="solid" style:font-name="함초롬바탕" style:font-name-asian="함초롬바탕" style:font-name-complex="함초롬바탕" fo:font-family="함초롬바탕" style:font-family-asian="함초롬바탕" style:font-family-complex="함초롬바탕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개요 4" style:display-name="개요 4" style:family="paragraph">
      <style:paragraph-properties fo:line-height="160%" fo:text-align="justify" fo:margin-left="1.411cm" fo:margin-right="0cm" fo:text-indent="0cm" fo:margin-top="0cm" fo:margin-bottom="0cm" fo:background-color="transparent" fo:border="none" style:shadow="none" style:text-autospace="none" style:vertical-align="auto" style:snap-to-layout-grid="true">
        <style:tab-stops>
          <style:tab-stop style:position="2.822cm" style:type="right" style:leader-style="none"/>
        </style:tab-stops>
      </style:paragraph-properties>
      <style:text-properties style:text-line-through-style="solid" style:font-name="함초롬바탕" style:font-name-asian="함초롬바탕" style:font-name-complex="함초롬바탕" fo:font-family="함초롬바탕" style:font-family-asian="함초롬바탕" style:font-family-complex="함초롬바탕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개요 5" style:display-name="개요 5" style:family="paragraph">
      <style:paragraph-properties fo:line-height="160%" fo:text-align="justify" fo:margin-left="1.764cm" fo:margin-right="0cm" fo:text-indent="0cm" fo:margin-top="0cm" fo:margin-bottom="0cm" fo:background-color="transparent" fo:border="none" style:shadow="none" style:text-autospace="none" style:vertical-align="auto" style:snap-to-layout-grid="true">
        <style:tab-stops>
          <style:tab-stop style:position="3.528cm" style:type="right" style:leader-style="none"/>
        </style:tab-stops>
      </style:paragraph-properties>
      <style:text-properties style:text-line-through-style="solid" style:font-name="함초롬바탕" style:font-name-asian="함초롬바탕" style:font-name-complex="함초롬바탕" fo:font-family="함초롬바탕" style:font-family-asian="함초롬바탕" style:font-family-complex="함초롬바탕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개요 6" style:display-name="개요 6" style:family="paragraph">
      <style:paragraph-properties fo:line-height="160%" fo:text-align="justify" fo:margin-left="2.117cm" fo:margin-right="0cm" fo:text-indent="0cm" fo:margin-top="0cm" fo:margin-bottom="0cm" fo:background-color="transparent" fo:border="none" style:shadow="none" style:text-autospace="none" style:vertical-align="auto" style:snap-to-layout-grid="true">
        <style:tab-stops>
          <style:tab-stop style:position="4.233cm" style:type="right" style:leader-style="none"/>
        </style:tab-stops>
      </style:paragraph-properties>
      <style:text-properties style:text-line-through-style="solid" style:font-name="함초롬바탕" style:font-name-asian="함초롬바탕" style:font-name-complex="함초롬바탕" fo:font-family="함초롬바탕" style:font-family-asian="함초롬바탕" style:font-family-complex="함초롬바탕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개요 7" style:display-name="개요 7" style:family="paragraph">
      <style:paragraph-properties fo:line-height="160%" fo:text-align="justify" fo:margin-left="2.469cm" fo:margin-right="0cm" fo:text-indent="0cm" fo:margin-top="0cm" fo:margin-bottom="0cm" fo:background-color="transparent" fo:border="none" style:shadow="none" style:text-autospace="none" style:vertical-align="auto" style:snap-to-layout-grid="true">
        <style:tab-stops>
          <style:tab-stop style:position="4.939cm" style:type="right" style:leader-style="none"/>
        </style:tab-stops>
      </style:paragraph-properties>
      <style:text-properties style:text-line-through-style="solid" style:font-name="함초롬바탕" style:font-name-asian="함초롬바탕" style:font-name-complex="함초롬바탕" fo:font-family="함초롬바탕" style:font-family-asian="함초롬바탕" style:font-family-complex="함초롬바탕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쪽 번호" style:display-name="쪽 번호" style:family="paragraph">
      <style:paragraph-properties fo:line-height="160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true"/>
      <style:text-properties style:text-line-through-style="solid" style:font-name="함초롬돋움" style:font-name-asian="함초롬돋움" style:font-name-complex="함초롬돋움" fo:font-family="함초롬돋움" style:font-family-asian="함초롬돋움" style:font-family-complex="함초롬돋움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머리말" style:display-name="머리말" style:family="paragraph">
      <style:paragraph-properties fo:line-height="150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true"/>
      <style:text-properties style:text-line-through-style="solid" style:font-name="함초롬돋움" style:font-name-asian="함초롬돋움" style:font-name-complex="함초롬돋움" fo:font-family="함초롬돋움" style:font-family-asian="함초롬돋움" style:font-family-complex="함초롬돋움" fo:font-size="9.00pt" style:font-size-asian="9.00pt" style:font-size-complex="9.00pt" fo:letter-spacing="0.00pt" fo:language="en" style:language-asian="ko" fo:country="US" style:country-asian="KR" style:letter-kerning="false"/>
    </style:style>
    <style:style style:name="각주" style:display-name="각주" style:family="paragraph">
      <style:paragraph-properties fo:line-height="130%" fo:text-align="justify" fo:margin-left="0.462cm" fo:margin-right="0cm" fo:text-indent="-0.462cm" fo:margin-top="0cm" fo:margin-bottom="0cm" fo:background-color="transparent" fo:border="none" style:shadow="none" style:text-autospace="none" style:vertical-align="auto" style:snap-to-layout-grid="true"/>
      <style:text-properties style:text-line-through-style="solid" style:font-name="함초롬바탕" style:font-name-asian="함초롬바탕" style:font-name-complex="함초롬바탕" fo:font-family="함초롬바탕" style:font-family-asian="함초롬바탕" style:font-family-complex="함초롬바탕" fo:font-size="9.00pt" style:font-size-asian="9.00pt" style:font-size-complex="9.00pt" fo:letter-spacing="0.00pt" fo:language="en" style:language-asian="ko" fo:country="US" style:country-asian="KR" style:letter-kerning="false"/>
    </style:style>
    <style:style style:name="미주" style:display-name="미주" style:family="paragraph">
      <style:paragraph-properties fo:line-height="130%" fo:text-align="justify" fo:margin-left="0.462cm" fo:margin-right="0cm" fo:text-indent="-0.462cm" fo:margin-top="0cm" fo:margin-bottom="0cm" fo:background-color="transparent" fo:border="none" style:shadow="none" style:text-autospace="none" style:vertical-align="auto" style:snap-to-layout-grid="true"/>
      <style:text-properties style:text-line-through-style="solid" style:font-name="함초롬바탕" style:font-name-asian="함초롬바탕" style:font-name-complex="함초롬바탕" fo:font-family="함초롬바탕" style:font-family-asian="함초롬바탕" style:font-family-complex="함초롬바탕" fo:font-size="9.00pt" style:font-size-asian="9.00pt" style:font-size-complex="9.00pt" fo:letter-spacing="0.00pt" fo:language="en" style:language-asian="ko" fo:country="US" style:country-asian="KR" style:letter-kerning="false"/>
    </style:style>
    <style:style style:name="메모" style:display-name="메모" style:family="paragraph">
      <style:paragraph-properties fo:line-height="130%" fo:text-align="start" fo:margin-left="0cm" fo:margin-right="0cm" fo:text-indent="0cm" fo:margin-top="0cm" fo:margin-bottom="0cm" fo:background-color="transparent" fo:border="none" style:shadow="none" style:text-autospace="none" style:vertical-align="auto" style:snap-to-layout-grid="true"/>
      <style:text-properties style:text-line-through-style="solid" style:font-name="함초롬돋움" style:font-name-asian="함초롬돋움" style:font-name-complex="함초롬돋움" fo:font-family="함초롬돋움" style:font-family-asian="함초롬돋움" style:font-family-complex="함초롬돋움" fo:font-size="9.00pt" style:font-size-asian="9.00pt" style:font-size-complex="9.00pt" fo:letter-spacing="-0.45pt" fo:language="en" style:language-asian="ko" fo:country="US" style:country-asian="KR" style:letter-kerning="false"/>
    </style:style>
    <style:style style:name="바탕글 사본1" style:display-name="바탕글 사본1" style:family="paragraph">
      <style:paragraph-properties fo:line-height="160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true"/>
      <style:text-properties style:text-line-through-style="solid" style:font-name="바탕" style:font-name-asian="바탕" style:font-name-complex="바탕" fo:font-family="바탕" style:font-family-asian="바탕" style:font-family-complex="바탕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바탕글 사본5" style:display-name="바탕글 사본5" style:family="paragraph">
      <style:paragraph-properties fo:line-height="160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true"/>
      <style:text-properties style:text-line-through-style="solid" style:font-name="함초롬바탕" style:font-name-asian="함초롬바탕" style:font-name-complex="함초롬바탕" fo:font-family="함초롬바탕" style:font-family-asian="함초롬바탕" style:font-family-complex="함초롬바탕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가" style:display-name="가" style:family="paragraph">
      <style:paragraph-properties fo:line-height="200%" fo:text-align="justify" fo:margin-left="0.353cm" fo:margin-right="0cm" fo:text-indent="0cm" fo:margin-top="0cm" fo:margin-bottom="0cm" fo:background-color="transparent" fo:border="none" style:shadow="none" style:text-autospace="none" style:vertical-align="auto" style:snap-to-layout-grid="false"/>
      <style:text-properties style:text-line-through-style="solid" style:font-name="신명 태고딕" style:font-name-asian="신명 태고딕" style:font-name-complex="#태고딕" fo:font-family="신명 태고딕" style:font-family-asian="신명 태고딕" style:font-family-complex="#태고딕" fo:font-size="14.00pt" style:font-size-asian="14.00pt" style:font-size-complex="14.00pt" fo:letter-spacing="0.00pt" fo:language="en" style:language-asian="ko" fo:country="US" style:country-asian="KR" style:letter-kerning="false"/>
    </style:style>
    <style:style style:name="선그리기" style:display-name="선그리기" style:family="paragraph">
      <style:paragraph-properties fo:line-height="160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false"/>
      <style:text-properties style:text-line-through-style="solid" style:font-name="산세리프" style:font-name-asian="한양신명조" style:font-name-complex="한양신명조" fo:font-family="산세리프" style:font-family-asian="한양신명조" style:font-family-complex="한양신명조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머리말(신명조9)" style:display-name="머리말(신명조9)" style:family="paragraph">
      <style:paragraph-properties fo:line-height="160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false"/>
      <style:text-properties style:text-line-through-style="solid" style:font-name="한양신명조" style:font-name-asian="한양신명조" style:font-name-complex="한양신명조" fo:font-family="한양신명조" style:font-family-asian="한양신명조" style:font-family-complex="한양신명조" fo:font-size="9.00pt" style:font-size-asian="9.00pt" style:font-size-complex="9.00pt" fo:letter-spacing="0.00pt" fo:language="en" style:language-asian="ko" fo:country="US" style:country-asian="KR" style:letter-kerning="false"/>
    </style:style>
    <style:style style:name="본문16" style:display-name="본문16" style:family="paragraph">
      <style:paragraph-properties fo:line-height="160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true"/>
      <style:text-properties style:text-line-through-style="solid" style:font-name="HCI Poppy" style:font-name-asian="휴먼명조" style:font-name-complex="한양신명조" fo:font-family="HCI Poppy" style:font-family-asian="휴먼명조" style:font-family-complex="한양신명조" fo:font-size="16.00pt" style:font-size-asian="16.00pt" style:font-size-complex="16.00pt" fo:letter-spacing="-0.64pt" fo:language="en" style:language-asian="ko" fo:country="US" style:country-asian="KR" style:letter-kerning="false"/>
    </style:style>
    <style:style style:name="바탕글 사본2" style:display-name="바탕글 사본2" style:family="paragraph">
      <style:paragraph-properties fo:line-height="160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false"/>
      <style:text-properties style:text-line-through-style="solid" style:font-name="한컴바탕" style:font-name-asian="한컴바탕" style:font-name-complex="한컴바탕" fo:font-family="한컴바탕" style:font-family-asian="한컴바탕" style:font-family-complex="한컴바탕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당구장" style:display-name="당구장" style:family="paragraph">
      <style:paragraph-properties fo:line-height="160%" fo:text-align="justify" fo:margin-left="1.058cm" fo:margin-right="0cm" fo:text-indent="0cm" fo:margin-top="0cm" fo:margin-bottom="0.141cm" fo:background-color="transparent" fo:border="none" style:shadow="none" style:text-autospace="none" style:vertical-align="auto" style:snap-to-layout-grid="false"/>
      <style:text-properties style:text-line-through-style="solid" style:font-name="-윤고딕120" style:font-name-asian="-윤고딕120" style:font-name-complex="-윤고딕320" fo:font-family="-윤고딕120" style:font-family-asian="-윤고딕120" style:font-family-complex="-윤고딕320" fo:font-size="10.00pt" style:font-size-asian="10.00pt" style:font-size-complex="10.00pt" fo:letter-spacing="-0.90pt" fo:language="en" style:language-asian="ko" fo:country="US" style:country-asian="KR" style:letter-kerning="false"/>
    </style:style>
    <style:style style:name="1)내용" style:display-name="1)내용" style:family="paragraph">
      <style:paragraph-properties fo:line-height="170%" fo:text-align="justify" fo:margin-left="0.840cm" fo:margin-right="0cm" fo:text-indent="-0.487cm" fo:margin-top="0cm" fo:margin-bottom="0cm" fo:background-color="transparent" fo:border="none" style:shadow="none" style:text-autospace="none" style:vertical-align="auto" style:snap-to-layout-grid="false"/>
      <style:text-properties style:text-line-through-style="solid" style:font-name="산돌명조 L" style:font-name-asian="-윤명조120" style:font-name-complex="산돌명조 L" fo:font-family="산돌명조 L" style:font-family-asian="-윤명조120" style:font-family-complex="산돌명조 L" fo:font-size="11.50pt" style:font-size-asian="11.50pt" style:font-size-complex="11.50pt" fo:letter-spacing="-0.57pt" fo:language="en" style:language-asian="ko" fo:country="US" style:country-asian="KR" style:letter-kerning="false"/>
    </style:style>
    <style:style style:name="본문-가" style:display-name="본문-가" style:next-style-name="Normal" style:family="text">
      <style:text-properties style:text-line-through-style="solid" style:font-name="타이포_씨고딕 140" style:font-name-asian="타이포_씨고딕 140" style:font-name-complex="타이포_씨고딕 140" fo:font-family="타이포_씨고딕 140" style:font-family-asian="타이포_씨고딕 140" style:font-family-complex="타이포_씨고딕 140" fo:font-size="11.00pt" style:font-size-asian="11.00pt" style:font-size-complex="11.00pt" fo:letter-spacing="0.00pt" fo:language="en" style:language-asian="ko" fo:country="US" style:country-asian="KR" style:letter-kerning="false"/>
    </style:style>
    <style:style style:name="각주내용(신명조9)" style:display-name="각주내용(신명조9)" style:family="paragraph">
      <style:paragraph-properties fo:line-height="140%" fo:text-align="justify" fo:margin-left="1.058cm" fo:margin-right="0.353cm" fo:text-indent="-0.706cm" fo:margin-top="0cm" fo:margin-bottom="0cm" fo:background-color="transparent" fo:border="none" style:shadow="none" style:text-autospace="none" style:vertical-align="auto" style:snap-to-layout-grid="false"/>
      <style:text-properties style:text-line-through-style="solid" style:font-name="한양신명조" style:font-name-asian="한양신명조" style:font-name-complex="한양신명조" fo:font-family="한양신명조" style:font-family-asian="한양신명조" style:font-family-complex="한양신명조" fo:font-size="9.00pt" style:font-size-asian="9.00pt" style:font-size-complex="9.00pt" fo:letter-spacing="0.00pt" fo:language="en" style:language-asian="ko" fo:country="US" style:country-asian="KR" style:letter-kerning="false"/>
    </style:style>
    <text:notes-configuration text:note-class="footnote" text:start-value="0" style:num-prefix="" style:num-suffix=")" style:num-format="1"/>
    <text:notes-configuration text:note-class="endnote" text:start-value="0" style:num-prefix="" style:num-suffix=")" style:num-format="1"/>
    <text:notes-configuration text:note-class="footnote" text:start-value="0" style:num-prefix="" style:num-suffix=")" style:num-format="1"/>
    <text:notes-configuration text:note-class="endnote" text:start-value="0" style:num-prefix="" style:num-suffix=")" style:num-format="1"/>
  </office:styles>
  <office:automatic-styles>
    <style:style style:name="MT20" style:family="text">
      <style:text-properties style:text-line-through-style="solid" style:font-name="함초롬돋움" style:font-name-asian="함초롬돋움" style:font-name-complex="함초롬돋움" fo:font-family="함초롬돋움" style:font-family-asian="함초롬돋움" style:font-family-complex="함초롬돋움" fo:font-size="9.00pt" style:font-size-asian="9.00pt" style:font-size-complex="9.00pt" fo:letter-spacing="0.00pt" fo:language="en" style:language-asian="ko" fo:country="US" style:country-asian="KR" style:letter-kerning="false"/>
    </style:style>
    <style:style style:name="MP444_10" style:family="paragraph">
      <style:paragraph-properties fo:line-height="89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page-layout style:name="Mpm1">
      <style:page-layout-properties fo:page-width="21.000cm" fo:page-height="29.700cm" style:print-orientation="portrait" fo:margin-left="2.000cm" fo:margin-right="2.000cm" fo:margin-top="1.500cm" fo:margin-bottom="1.500cm" fo:border="none" style:shadow="none" style:writing-mode="lr-tb">
        <style:columns fo:column-count="1">
          <style:column style:rel-width="9622*"/>
          <style:column-sep style:style="none" style:width="0.010cm" style:color="#000000"/>
        </style:columns>
      </style:page-layout-properties>
      <style:header-style>
        <style:header-footer-properties svg:height="1.000cm"/>
      </style:header-style>
      <style:footer-style>
        <style:header-footer-properties svg:height="1.000cm"/>
      </style:footer-style>
    </style:page-layout>
    <style:style style:name="gr2" style:parent-style-name="graphic" style:family="graphic">
      <style:graphic-properties svg:stroke-width="0cm" svg:stroke-color="#000000" svg:stroke-linecap="round" draw:color-mode="standard" draw:luminance="0%" draw:contrast="0%" fo:margin-left="0cm" fo:margin-right="0cm" fo:margin-top="0cm" fo:margin-bottom="0cm" style:horizontal-pos="from-left" style:horizontal-rel="page" style:vertical-pos="from-top" style:vertical-rel="page" fo:padding-top="0cm" fo:padding-bottom="0cm" fo:padding-left="0cm" fo:padding-right="0cm" style:wrap="parallel" style:run-through="foreground" fo:clip="rect(0cm, 0cm, 0cm, 0cm)"/>
    </style:style>
    <style:page-layout style:name="Mpm2">
      <style:page-layout-properties fo:page-width="21.000cm" fo:page-height="29.700cm" style:print-orientation="portrait" fo:margin-left="2.000cm" fo:margin-right="2.000cm" fo:margin-top="1.200cm" fo:margin-bottom="1.000cm" fo:border="none" style:shadow="none" style:writing-mode="lr-tb">
        <style:columns fo:column-count="1">
          <style:column style:rel-width="9622*"/>
          <style:column-sep style:style="none" style:width="0.010cm" style:color="#000000"/>
        </style:columns>
      </style:page-layout-properties>
      <style:header-style>
        <style:header-footer-properties svg:height="1.200cm"/>
      </style:header-style>
      <style:footer-style>
        <style:header-footer-properties svg:height="1.200cm"/>
      </style:footer-style>
    </style:page-layout>
  </office:automatic-styles>
  <office:master-styles>
    <style:master-page style:name="Standard" style:page-layout-name="Mpm1">
      <style:header>
        <text:p text:style-name="MP444_10"><text:span text:style-name="MT20"><draw:frame draw:style-name="gr2" svg:width="4.200cm" svg:height="0.800cm" svg:x="0cm" svg:y="0.016cm" draw:z-index="41" text:anchor-type="paragraph"><draw:image xlink:href="Pictures/EMB0001e4a22598.jpg" xlink:type="simple" xlink:show="embed" xlink:actuate="onLoad"/></draw:frame></text:span></text:p>
      </style:header>
    </style:master-page>
    <style:master-page style:name="MP2" style:page-layout-name="Mpm2"/>
  </office:master-styles>
</office:document-styles>
</file>

<file path=meta.xml><?xml version="1.0" encoding="utf-8"?>
<office:document-meta xmlns:r="http://schemas.openxmlformats.org/officeDocument/2006/relationships" xmlns:office="urn:oasis:names:tc:opendocument:xmlns:office:1.0" xmlns:meta="urn:oasis:names:tc:opendocument:xmlns:meta:1.0" xmlns:config="urn:oasis:names:tc:opendocument:xmlns:config:1.0" xmlns:text="urn:oasis:names:tc:opendocument:xmlns:text:1.0" xmlns:table="urn:oasis:names:tc:opendocument:xmlns:table:1.0" xmlns:draw="urn:oasis:names:tc:opendocument:xmlns:drawing:1.0" xmlns:presentation="urn:oasis:names:tc:opendocument:xmlns:presentation:1.0" xmlns:dr3d="urn:oasis:names:tc:opendocument:xmlns:dr3d:1.0" xmlns:chart="urn:oasis:names:tc:opendocument:xmlns:chart:1.0" xmlns:form="urn:oasis:names:tc:opendocument:xmlns:form:1.0" xmlns:script="urn:oasis:names:tc:opendocument:xmlns:script:1.0" xmlns:style="urn:oasis:names:tc:opendocument:xmlns:style:1.0" xmlns:number="urn:oasis:names:tc:opendocument:xmlns:datastyle:1.0" xmlns:anim="urn:oasis:names:tc:opendocument:xmlns:animation:1.0" xmlns:xlink="http://www.w3.org/1999/xlink" xmlns:math="http://www.w3.org/1998/Math/MathML" xmlns:xforms="http://www.w3.org/2002/xforms" xmlns:fo="urn:oasis:names:tc:opendocument:xmlns:xsl-fo-compatible:1.0" xmlns:svg="urn:oasis:names:tc:opendocument:xmlns:svg-compatible:1.0" xmlns:smil="urn:oasis:names:tc:opendocument:xmlns:smil-compatible:1.0" xmlns:ooo="http://openoffice.org/2004/office" xmlns:ooow="http://openoffice.org/2004/writer" xmlns:oooc="http://openoffice.org/2004/calc" xmlns:dom="http://www.w3.org/2001/xml-events" xmlns:xsd="http://www.w3.org/2001/XMLSchema" xmlns:officeooo="http://openoffice.org/2009/office" xmlns:dc="http://purl.org/dc/elements/1.1/">
  <office:meta>
    <dc:title>○○○ 기획재정담당관</dc:title>
    <dc:description/>
    <dc:subject/>
    <meta:keyword/>
    <dc:creator>USER</dc:creator>
    <meta:creation-date>2017-07-21T02:15:19.000</meta:creation-date>
    <meta:print-date>60056-05-28T05:36:10.000000955</meta:print-date>
    <meta:generator>hwp/hangul/11, 0, 0, 65535/NAME="Red_Hat_Enterprise_Linux_Server"</meta:generator>
  </office:meta>
</office:document-meta>
</file>