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명조" style:name="#태명조"/>
    <style:font-face svg:font-family="HCI Poppy" style:name="HCI Poppy"/>
    <style:font-face svg:font-family="굴림" style:name="굴림"/>
    <style:font-face svg:font-family="돋움" style:name="돋움"/>
    <style:font-face svg:font-family="맑은 고딕" style:name="맑은 고딕"/>
    <style:font-face svg:font-family="산세리프" style:name="산세리프"/>
    <style:font-face svg:font-family="신명 신문명조" style:name="신명 신문명조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명조" style:name="휴먼명조"/>
  </office:font-face-decls>
  <office:automatic-styles>
    <style:style style:name="T1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_0_MS1_b3" style:parent-style-name="Standard" style:master-pag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_0" style:parent-style-name="Standard" style:family="paragraph">
      <style:paragraph-properties fo:line-height="160%" fo:text-align="justify" fo:margin-left="0.988cm" fo:margin-right="0cm" fo:text-indent="-0.988cm" fo:margin-top="0cm" fo:margin-bottom="0cm" fo:background-color="transparent" fo:border="none" style:shadow="none" style:text-autospace="none" style:vertical-align="auto" style:snap-to-layout-grid="false"/>
    </style:style>
    <style:style style:name="T7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1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4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47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8_0" style:parent-style-name="Standard" style:family="paragraph">
      <style:paragraph-properties fo:line-height="117%" fo:text-align="center" fo:margin-left="0.988cm" fo:margin-right="0cm" fo:text-indent="-0.988cm" fo:margin-top="0cm" fo:margin-bottom="0cm" fo:background-color="transparent" fo:border="none" style:shadow="none" style:text-autospace="none" style:vertical-align="auto" style:snap-to-layout-grid="false"/>
    </style:style>
    <style:style style:name="T4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9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_0" style:parent-style-name="Standard" style:family="paragraph">
      <style:paragraph-properties fo:line-height="125%" fo:text-align="justify" fo:margin-left="1.005cm" fo:margin-right="0cm" fo:text-indent="-1.005cm" fo:margin-top="0cm" fo:margin-bottom="0cm" fo:background-color="transparent" fo:border="none" style:shadow="none" style:text-autospace="none" style:vertical-align="auto" style:snap-to-layout-grid="false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_0" style:parent-style-name="Standard" style:family="paragraph">
      <style:paragraph-properties fo:line-height="117%" fo:text-align="justify" fo:margin-left="0.675cm" fo:margin-right="0cm" fo:text-indent="-0.675cm" fo:margin-top="0cm" fo:margin-bottom="0cm" fo:background-color="transparent" fo:border="none" style:shadow="none" style:text-autospace="none" style:vertical-align="auto" style:snap-to-layout-grid="false"/>
    </style:style>
    <style:style style:name="Table1" style:family="table">
      <style:table-properties style:width="16.675cm" table:align="left" fo:margin="0cm" style:shadow="none" style:may-break-between-rows="true" table:border-model="collapsing"/>
    </style:style>
    <style:style style:name="Table1.A" style:family="table-column">
      <style:table-column-properties style:column-width="5.823cm"/>
    </style:style>
    <style:style style:name="Table1.B" style:family="table-column">
      <style:table-column-properties style:column-width="6.513cm"/>
    </style:style>
    <style:style style:name="Table1.C" style:family="table-column">
      <style:table-column-properties style:column-width="4.339cm"/>
    </style:style>
    <style:style style:name="Table1.1" style:family="table-row">
      <style:table-row-properties style:min-row-height="26.81pt" fo:keep-together="auto"/>
    </style:style>
    <style:style style:name="Table1.A1" style:family="table-cell">
      <style:table-cell-properties style:vertical-align="middle" style:shadow="none" fo:background-color="#e6eef7" fo:border-top="0.04cm solid #000000" fo:border-bottom="0.05cm double #000000" fo:border-left="none" fo:border-right="0.012cm solid #000000" style:border-line-width-bottom="0.017cm 0.008cm 0.017cm" fo:padding="0.050cm"/>
    </style:style>
    <style:style style:name="Table1.B1" style:family="table-cell">
      <style:table-cell-properties style:vertical-align="middle" style:shadow="none" fo:background-color="#e6eef7" fo:border-top="0.04cm solid #000000" fo:border-bottom="0.05cm double #000000" fo:border-left="0.012cm solid #000000" fo:border-right="0.012cm solid #000000" style:border-line-width-bottom="0.017cm 0.008cm 0.017cm" fo:padding="0.050cm"/>
    </style:style>
    <style:style style:name="Table1.C1" style:family="table-cell">
      <style:table-cell-properties style:vertical-align="middle" style:shadow="none" fo:background-color="#e6eef7" fo:border-top="0.04cm solid #000000" fo:border-bottom="0.05cm double #000000" fo:border-left="0.012cm solid #000000" fo:border-right="none" style:border-line-width-bottom="0.017cm 0.008cm 0.017cm" fo:padding="0.050cm"/>
    </style:style>
    <style:style style:name="Table1.2" style:family="table-row">
      <style:table-row-properties style:min-row-height="17.65pt" fo:keep-together="auto"/>
    </style:style>
    <style:style style:name="Table1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50cm"/>
    </style:style>
    <style:style style:name="Table1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50cm"/>
    </style:style>
    <style:style style:name="Table1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50cm"/>
    </style:style>
    <style:style style:name="Table1.3" style:family="table-row">
      <style:table-row-properties style:min-row-height="17.65pt" fo:keep-together="auto"/>
    </style:style>
    <style:style style:name="Table1.B3" style:family="table-cell">
      <style:table-cell-properties style:vertical-align="middle" style:shadow="none" fo:border="0.012cm solid #000000" fo:padding="0.050cm"/>
    </style:style>
    <style:style style:name="Table1.C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1.4" style:family="table-row">
      <style:table-row-properties style:min-row-height="17.65pt" fo:keep-together="auto"/>
    </style:style>
    <style:style style:name="Table1.A4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1.B4" style:family="table-cell">
      <style:table-cell-properties style:vertical-align="middle" style:shadow="none" fo:border="0.012cm solid #000000" fo:padding="0.050cm"/>
    </style:style>
    <style:style style:name="Table1.C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1.5" style:family="table-row">
      <style:table-row-properties style:min-row-height="18.43pt" fo:keep-together="auto"/>
    </style:style>
    <style:style style:name="Table1.B5" style:family="table-cell">
      <style:table-cell-properties style:vertical-align="middle" style:shadow="none" fo:border="0.012cm solid #000000" fo:padding="0.050cm"/>
    </style:style>
    <style:style style:name="Table1.C5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1.6" style:family="table-row">
      <style:table-row-properties style:min-row-height="17.65pt" fo:keep-together="auto"/>
    </style:style>
    <style:style style:name="Table1.A6" style:family="table-cell">
      <style:table-cell-properties style:vertical-align="middle" style:shadow="none" fo:border-top="0.012cm solid #000000" fo:border-bottom="0.05cm double #000000" fo:border-left="none" fo:border-right="0.012cm solid #000000" style:border-line-width-bottom="0.017cm 0.008cm 0.017cm" fo:padding="0.050cm"/>
    </style:style>
    <style:style style:name="Table1.B6" style:family="table-cell">
      <style:table-cell-properties style:vertical-align="middle" style:shadow="none" fo:border="0.012cm solid #000000" fo:padding="0.050cm"/>
    </style:style>
    <style:style style:name="Table1.C6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1.7" style:family="table-row">
      <style:table-row-properties style:min-row-height="18.43pt" fo:keep-together="auto"/>
    </style:style>
    <style:style style:name="Table1.B7" style:family="table-cell">
      <style:table-cell-properties style:vertical-align="middle" style:shadow="none" fo:border-top="0.012cm solid #000000" fo:border-bottom="0.05cm double #000000" fo:border-left="0.012cm solid #000000" fo:border-right="0.012cm solid #000000" style:border-line-width-bottom="0.017cm 0.008cm 0.017cm" fo:padding="0.050cm"/>
    </style:style>
    <style:style style:name="Table1.C7" style:family="table-cell">
      <style:table-cell-properties style:vertical-align="middle" style:shadow="none" fo:border-top="0.012cm solid #000000" fo:border-bottom="0.05cm double #000000" fo:border-left="0.012cm solid #000000" fo:border-right="none" style:border-line-width-bottom="0.017cm 0.008cm 0.017cm" fo:padding="0.050cm"/>
    </style:style>
    <style:style style:name="Table1.8" style:family="table-row">
      <style:table-row-properties style:min-row-height="17.65pt" fo:keep-together="auto"/>
    </style:style>
    <style:style style:name="Table1.A8" style:family="table-cell">
      <style:table-cell-properties style:vertical-align="middle" style:shadow="none" fo:background-color="#e6eef7" fo:border-top="0.05cm double #000000" fo:border-bottom="0.04cm solid #000000" fo:border-left="none" fo:border-right="0.012cm solid #000000" style:border-line-width-top="0.017cm 0.008cm 0.017cm" fo:padding="0.050cm"/>
    </style:style>
    <style:style style:name="Table1.C8" style:family="table-cell">
      <style:table-cell-properties style:vertical-align="middle" style:shadow="none" fo:background-color="#e6eef7" fo:border-top="0.05cm double #000000" fo:border-bottom="0.04cm solid #000000" fo:border-left="0.012cm solid #000000" fo:border-right="none" style:border-line-width-top="0.017cm 0.008cm 0.017cm" fo:padding="0.050cm"/>
    </style:style>
    <style:style style:name="T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_0" style:parent-style-name="Standard" style:family="paragraph">
      <style:paragraph-properties fo:line-height="160%" fo:text-align="justify" fo:margin-left="0.675cm" fo:margin-right="0cm" fo:text-indent="-0.675cm" fo:margin-top="0cm" fo:margin-bottom="0cm" fo:background-color="transparent" fo:border="none" style:shadow="none" style:text-autospace="none" style:vertical-align="auto" style:snap-to-layout-grid="false"/>
    </style:style>
    <style:style style:name="T6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_16" style:parent-style-name="선그리기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2_0" style:parent-style-name="Standard" style:family="paragraph">
      <style:paragraph-properties fo:line-height="117%" fo:text-align="justify" fo:margin-left="1.205cm" fo:margin-right="0cm" fo:text-indent="-1.205cm" fo:margin-top="0cm" fo:margin-bottom="0cm" fo:background-color="transparent" fo:border="none" style:shadow="none" style:text-autospace="none" style:vertical-align="auto" style:snap-to-layout-grid="false"/>
    </style:style>
    <style:style style:name="T1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676cm" table:align="left" fo:margin="0cm" style:shadow="none" style:may-break-between-rows="true" table:border-model="collapsing"/>
    </style:style>
    <style:style style:name="Table2.A" style:family="table-column">
      <style:table-column-properties style:column-width="16.676cm"/>
    </style:style>
    <style:style style:name="Table2.1" style:family="table-row">
      <style:table-row-properties style:min-row-height="18.65pt" fo:keep-together="auto"/>
    </style:style>
    <style:style style:name="Table2.A1" style:family="table-cell">
      <style:table-cell-properties style:vertical-align="middle" style:shadow="none" fo:background-color="#e6eef7" fo:border-top="0.04cm solid #000000" fo:border-bottom="0.05cm double #000000" fo:border-left="none" fo:border-right="none" style:border-line-width-bottom="0.017cm 0.008cm 0.017cm" fo:padding="0.050cm"/>
    </style:style>
    <style:style style:name="Table2.2" style:family="table-row">
      <style:table-row-properties style:min-row-height="39.75pt" fo:keep-together="auto"/>
    </style:style>
    <style:style style:name="Table2.A2" style:family="table-cell">
      <style:table-cell-properties style:vertical-align="middle" style:shadow="none" fo:border-top="0.05cm double #000000" fo:border-bottom="0.04cm solid #000000" fo:border-left="none" fo:border-right="none" style:border-line-width-top="0.017cm 0.008cm 0.017cm" fo:padding="0.050cm"/>
    </style:style>
    <style:style style:name="P28_0" style:parent-style-name="Standard" style:family="paragraph">
      <style:paragraph-properties fo:line-height="160%" fo:text-align="justify" fo:margin-left="1.205cm" fo:margin-right="0cm" fo:text-indent="-1.205cm" fo:margin-top="0cm" fo:margin-bottom="0cm" fo:background-color="transparent" fo:border="none" style:shadow="none" style:text-autospace="none" style:vertical-align="auto" style:snap-to-layout-grid="false"/>
    </style:style>
    <style:style style:name="T6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3_0" style:parent-style-name="Standard" style:family="paragraph">
      <style:paragraph-properties fo:line-height="117%" fo:text-align="justify" fo:margin-left="1.171cm" fo:margin-right="0cm" fo:text-indent="-1.171cm" fo:margin-top="0cm" fo:margin-bottom="0cm" fo:background-color="transparent" fo:border="none" style:shadow="none" style:text-autospace="none" style:vertical-align="auto" style:snap-to-layout-grid="false"/>
    </style:style>
    <style:style style:name="P25_0" style:parent-style-name="Standard" style:family="paragraph">
      <style:paragraph-properties fo:line-height="160%" fo:text-align="justify" fo:margin-left="1.171cm" fo:margin-right="0cm" fo:text-indent="-1.171cm" fo:margin-top="0cm" fo:margin-bottom="0cm" fo:background-color="transparent" fo:border="none" style:shadow="none" style:text-autospace="none" style:vertical-align="auto" style:snap-to-layout-grid="false"/>
    </style:style>
    <style:style style:name="T72" style:family="text">
      <style:text-properties fo:color="#000000" style:text-outline="false" style:text-line-through-style="solid" style:text-position="0% 100%" style:font-name="굴림" style:font-name-asian="굴림" style:font-name-complex="굴림" fo:font-family="굴림" style:font-family-asian="굴림" style:font-family-complex="굴림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956cm" table:align="left" fo:margin="0cm" style:shadow="none" style:may-break-between-rows="true" table:border-model="collapsing"/>
    </style:style>
    <style:style style:name="Table3.A" style:family="table-column">
      <style:table-column-properties style:column-width="4.065cm"/>
    </style:style>
    <style:style style:name="Table3.B" style:family="table-column">
      <style:table-column-properties style:column-width="12.891cm"/>
    </style:style>
    <style:style style:name="Table3.1" style:family="table-row">
      <style:table-row-properties style:min-row-height="21.48pt" fo:keep-together="auto"/>
    </style:style>
    <style:style style:name="Table3.A1" style:family="table-cell">
      <style:table-cell-properties style:vertical-align="middle" style:shadow="none" fo:background-color="#e6eef7" fo:border-top="0.04cm solid #000000" fo:border-bottom="0.05cm double #000000" fo:border-left="none" fo:border-right="0.012cm solid #000000" style:border-line-width-bottom="0.017cm 0.008cm 0.017cm" fo:padding="0.050cm"/>
    </style:style>
    <style:style style:name="Table3.B1" style:family="table-cell">
      <style:table-cell-properties style:vertical-align="middle" style:shadow="none" fo:background-color="#e6eef7" fo:border-top="0.04cm solid #000000" fo:border-bottom="0.05cm double #000000" fo:border-left="0.012cm solid #000000" fo:border-right="none" style:border-line-width-bottom="0.017cm 0.008cm 0.017cm" fo:padding="0.050cm"/>
    </style:style>
    <style:style style:name="Table3.2" style:family="table-row">
      <style:table-row-properties style:min-row-height="30.42pt" fo:keep-together="auto"/>
    </style:style>
    <style:style style:name="Table3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50cm"/>
    </style:style>
    <style:style style:name="Table3.B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50cm"/>
    </style:style>
    <style:style style:name="Table3.3" style:family="table-row">
      <style:table-row-properties style:min-row-height="30.42pt" fo:keep-together="auto"/>
    </style:style>
    <style:style style:name="Table3.A3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3.4" style:family="table-row">
      <style:table-row-properties style:min-row-height="30.42pt" fo:keep-together="auto"/>
    </style:style>
    <style:style style:name="Table3.A4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3.5" style:family="table-row">
      <style:table-row-properties style:min-row-height="30.42pt" fo:keep-together="auto"/>
    </style:style>
    <style:style style:name="Table3.A5" style:family="table-cell">
      <style:table-cell-properties style:vertical-align="middle" style:shadow="none" fo:border-top="0.012cm solid #000000" fo:border-bottom="0.04cm solid #000000" fo:border-left="none" fo:border-right="0.012cm solid #000000" fo:padding="0.050cm"/>
    </style:style>
    <style:style style:name="Table3.B5" style:family="table-cell">
      <style:table-cell-properties style:vertical-align="middle" style:shadow="none" fo:border-top="0.012cm solid #000000" fo:border-bottom="0.04cm solid #000000" fo:border-left="0.012cm solid #000000" fo:border-right="none" fo:padding="0.050cm"/>
    </style:style>
    <style:style style:name="T2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_0" style:parent-style-name="Standard" style:family="paragraph">
      <style:paragraph-properties fo:line-height="117%" fo:text-align="justify" fo:margin-left="1.293cm" fo:margin-right="0cm" fo:text-indent="-1.293cm" fo:margin-top="0cm" fo:margin-bottom="0cm" fo:background-color="transparent" fo:border="none" style:shadow="none" style:text-autospace="none" style:vertical-align="auto" style:snap-to-layout-grid="false"/>
    </style:style>
    <style:style style:name="T1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" style:family="table">
      <style:table-properties style:width="16.891cm" table:align="left" fo:margin="0cm" style:shadow="none" style:may-break-between-rows="true" table:border-model="collapsing"/>
    </style:style>
    <style:style style:name="Table4.A" style:family="table-column">
      <style:table-column-properties style:column-width="2.014cm"/>
    </style:style>
    <style:style style:name="Table4.B" style:family="table-column">
      <style:table-column-properties style:column-width="2.014cm"/>
    </style:style>
    <style:style style:name="Table4.C" style:family="table-column">
      <style:table-column-properties style:column-width="12.862cm"/>
    </style:style>
    <style:style style:name="Table4.1" style:family="table-row">
      <style:table-row-properties style:min-row-height="21.48pt" fo:keep-together="auto"/>
    </style:style>
    <style:style style:name="Table4.A1" style:family="table-cell">
      <style:table-cell-properties style:vertical-align="middle" style:shadow="none" fo:background-color="#e6eef7" fo:border-top="0.04cm solid #000000" fo:border-bottom="0.05cm double #000000" fo:border-left="none" fo:border-right="0.012cm solid #000000" style:border-line-width-bottom="0.017cm 0.008cm 0.017cm" fo:padding="0.050cm"/>
    </style:style>
    <style:style style:name="Table4.C1" style:family="table-cell">
      <style:table-cell-properties style:vertical-align="middle" style:shadow="none" fo:background-color="#e6eef7" fo:border-top="0.04cm solid #000000" fo:border-bottom="0.05cm double #000000" fo:border-left="0.012cm solid #000000" fo:border-right="none" style:border-line-width-bottom="0.017cm 0.008cm 0.017cm" fo:padding="0.050cm"/>
    </style:style>
    <style:style style:name="Table4.2" style:family="table-row">
      <style:table-row-properties style:min-row-height="63.22pt" fo:keep-together="auto"/>
    </style:style>
    <style:style style:name="Table4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50cm"/>
    </style:style>
    <style:style style:name="Table4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50cm"/>
    </style:style>
    <style:style style:name="Table4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50cm"/>
    </style:style>
    <style:style style:name="Table4.3" style:family="table-row">
      <style:table-row-properties style:min-row-height="14.82pt" fo:keep-together="auto"/>
    </style:style>
    <style:style style:name="Table4.B3" style:family="table-cell">
      <style:table-cell-properties style:vertical-align="middle" style:shadow="none" fo:border="0.012cm solid #000000" fo:padding="0.050cm"/>
    </style:style>
    <style:style style:name="Table4.C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4.4" style:family="table-row">
      <style:table-row-properties style:min-row-height="31.62pt" fo:keep-together="auto"/>
    </style:style>
    <style:style style:name="Table4.A4" style:family="table-cell">
      <style:table-cell-properties style:vertical-align="middle" style:shadow="none" fo:border-top="0.012cm solid #000000" fo:border-bottom="0.04cm solid #000000" fo:border-left="none" fo:border-right="0.012cm solid #000000" fo:padding="0.050cm"/>
    </style:style>
    <style:style style:name="Table4.B4" style:family="table-cell">
      <style:table-cell-properties style:vertical-align="middle" style:shadow="none" fo:border="0.012cm solid #000000" fo:padding="0.050cm"/>
    </style:style>
    <style:style style:name="Table4.C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4.5" style:family="table-row">
      <style:table-row-properties style:min-row-height="14.82pt" fo:keep-together="auto"/>
    </style:style>
    <style:style style:name="Table4.B5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4.C5" style:family="table-cell">
      <style:table-cell-properties style:vertical-align="middle" style:shadow="none" fo:border-top="0.012cm solid #000000" fo:border-bottom="0.04cm solid #000000" fo:border-left="0.012cm solid #000000" fo:border-right="none" fo:padding="0.050cm"/>
    </style:style>
    <style:style style:name="T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_0" style:parent-style-name="Standard" style:family="paragraph">
      <style:paragraph-properties fo:line-height="160%" fo:text-align="justify" fo:margin-left="1.209cm" fo:margin-right="0cm" fo:text-indent="-1.209cm" fo:margin-top="0cm" fo:margin-bottom="0cm" fo:background-color="transparent" fo:border="none" style:shadow="none" style:text-autospace="none" style:vertical-align="auto" style:snap-to-layout-grid="false"/>
    </style:style>
    <style:style style:name="T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_0" style:parent-style-name="Standard" style:family="paragraph">
      <style:paragraph-properties fo:line-height="117%" fo:text-align="justify" fo:margin-left="1.391cm" fo:margin-right="0cm" fo:text-indent="-1.391cm" fo:margin-top="0cm" fo:margin-bottom="0cm" fo:background-color="transparent" fo:border="none" style:shadow="none" style:text-autospace="none" style:vertical-align="auto" style:snap-to-layout-grid="false"/>
    </style:style>
    <style:style style:name="T8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_0" style:parent-style-name="Standard" style:family="paragraph">
      <style:paragraph-properties fo:line-height="115%" fo:text-align="justify" fo:margin-left="4.245cm" fo:margin-right="0cm" fo:text-indent="-4.245cm" fo:margin-top="0cm" fo:margin-bottom="0cm" fo:background-color="transparent" fo:border="none" style:shadow="none" style:text-autospace="none" style:vertical-align="auto" style:snap-to-layout-grid="false"/>
    </style:style>
    <style:style style:name="T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_0" style:parent-style-name="Standard" style:family="paragraph">
      <style:paragraph-properties fo:line-height="117%" fo:text-align="justify" fo:margin-left="3.770cm" fo:margin-right="0cm" fo:text-indent="-3.770cm" fo:margin-top="0cm" fo:margin-bottom="0cm" fo:background-color="transparent" fo:border="none" style:shadow="none" style:text-autospace="none" style:vertical-align="auto" style:snap-to-layout-grid="false"/>
    </style:style>
    <style:style style:name="T4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7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" style:family="text">
      <style:text-properties fo:color="#0059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_0" style:parent-style-name="Standard" style:family="paragraph">
      <style:paragraph-properties fo:line-height="160%" fo:text-align="justify" fo:margin-left="1.391cm" fo:margin-right="0cm" fo:text-indent="-1.391cm" fo:margin-top="0cm" fo:margin-bottom="0cm" fo:background-color="transparent" fo:border="none" style:shadow="none" style:text-autospace="none" style:vertical-align="auto" style:snap-to-layout-grid="false"/>
    </style:style>
    <style:style style:name="T8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_0" style:parent-style-name="Standard" style:family="paragraph">
      <style:paragraph-properties fo:line-height="117%" fo:text-align="justify" fo:margin-left="3.964cm" fo:margin-right="0cm" fo:text-indent="-3.964cm" fo:margin-top="0cm" fo:margin-bottom="0cm" fo:background-color="transparent" fo:border="none" style:shadow="none" style:text-autospace="none" style:vertical-align="auto" style:snap-to-layout-grid="false"/>
    </style:style>
    <style:style style:name="T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_0" style:parent-style-name="Standard" style:family="paragraph">
      <style:paragraph-properties fo:line-height="160%" fo:text-align="justify" fo:margin-left="3.484cm" fo:margin-right="0cm" fo:text-indent="-3.484cm" fo:margin-top="0cm" fo:margin-bottom="0cm" fo:background-color="transparent" fo:border="none" style:shadow="none" style:text-autospace="none" style:vertical-align="auto" style:snap-to-layout-grid="false"/>
    </style:style>
    <style:style style:name="T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6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9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8" style:family="text">
      <style:text-properties fo:color="#000000" style:text-outline="false" style:text-line-through-style="solid" style:text-position="super 58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9" style:family="text">
      <style:text-properties fo:color="#000000" style:text-outline="false" style:text-line-through-style="solid" style:text-position="super 58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0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  <style:tab-stop style:position="45.155cm" style:type="left" style:leader-style="none"/>
        </style:tab-stops>
      </style:paragraph-properties>
    </style:style>
    <style:style style:name="T5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1_0" style:parent-style-name="Standard" style:family="paragraph">
      <style:paragraph-properties fo:line-height="75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2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2_0" style:parent-style-name="Standard" style:family="paragraph">
      <style:paragraph-properties fo:line-height="81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63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4_0" style:parent-style-name="Standard" style:family="paragraph">
      <style:paragraph-properties fo:line-height="75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65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6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7_0" style:parent-style-name="Standard" style:family="paragraph">
      <style:paragraph-properties fo:line-height="81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8_0" style:parent-style-name="Standard" style:family="paragraph">
      <style:paragraph-properties fo:line-height="81%" fo:text-align="justify" fo:margin-left="1.027cm" fo:margin-right="0.176cm" fo:text-indent="-0.850cm" fo:margin-top="0cm" fo:margin-bottom="0cm" fo:background-color="transparent" fo:border="none" style:shadow="none" style:text-autospace="none" style:vertical-align="auto" style:snap-to-layout-grid="false"/>
    </style:style>
    <style:style style:name="T6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0" style:parent-style-name="Frame" style:family="graphic">
      <style:graphic-properties fo:min-width="16.675cm" fo:min-height="5.38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6.676cm" fo:min-height="2.060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6.956cm" fo:min-height="5.050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6.891cm" fo:min-height="5.149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</office:automatic-styles>
  <office:body>
    <office:text>
      <text:p text:style-name="P45_0_MS1_b3"><text:span text:style-name="T15">과학기술정보통신부 공고 제2026 - 0944호</text:span></text:p>
      <text:p text:style-name="P23_0"><text:span text:style-name="T13"/></text:p>
      <text:p text:style-name="P46_0"><text:span text:style-name="T71">과학기술정보통신부는 전자문서 활용 확산과 전자문서 산업 발전에 기여한 </text:span><text:span text:style-name="T23">개인 및 단체를 표창하고자 다음과 같이「2026년도 전자문서 유공 포상 계획</text:span><text:span text:style-name="T29">」</text:span><text:span text:style-name="T23">을 공고하오니 많은 참여와 추천 바랍니다.</text:span></text:p>
      <text:p text:style-name="P36_0"><text:span text:style-name="T16"/></text:p>
      <text:p text:style-name="P24_0"><text:span text:style-name="T23"><text:s/><text:s text:c="32"/><text:tab/> <text:s text:c="17"/>2026. 9. 10.</text:span></text:p>
      <text:p text:style-name="P47_0"><text:span text:style-name="T23">부총리 겸 과학기술정보통신부장관</text:span></text:p>
      <text:p text:style-name="P24_0"><text:span text:style-name="T16"><text:s/><text:s text:c="24"/></text:span></text:p>
      <text:p text:style-name="P24_0"><text:span text:style-name="T16"><text:s/><text:s text:c="8"/></text:span></text:p>
      <text:p text:style-name="P48_0"><text:span text:style-name="T20">2026년도 전자문서 유공 포상 계획 공고</text:span></text:p>
      <text:p text:style-name="P36_0"><text:span text:style-name="T46"/></text:p>
      <text:p text:style-name="P49_0"><text:span text:style-name="T6">1. 포상 개요</text:span></text:p>
      <text:p text:style-name="P36_0"><text:span text:style-name="T10"/></text:p>
      <text:p text:style-name="P50_0"><text:span text:style-name="T11"><text:s/>○</text:span><text:span text:style-name="T12"><text:s/></text:span><text:span text:style-name="T78">전자문서 활용 확산과 전자문서 산업 발전에 기여한 기업·기관 및 유공자를</text:span><text:span text:style-name="T70"><text:s/>표창하여 그동안의 노고를 격려하고자 함</text:span></text:p>
      <text:p text:style-name="P36_0"><text:span text:style-name="T46"/></text:p>
      <text:p text:style-name="P51_0"><text:span text:style-name="T40">2. 포상 규모 :</text:span><text:span text:style-name="T41"><text:s/>총 10점</text:span></text:p>
      <text:p text:style-name="P27_0"><text:span text:style-name="T41"><draw:frame draw:style-name="tableinfakeframe_gr0" svg:x="0cm" svg:y="0cm" draw:z-index="2" text:anchor-type="as-char"><draw:text-box><table:table table:style-name="Table1"><table:table-column table:style-name="Table1.A"/><table:table-column table:style-name="Table1.B"/><table:table-column table:style-name="Table1.C"/><table:table-row table:style-name="Table1.1"><table:table-cell table:style-name="Table1.A1" office:value-type="string"><text:p text:style-name="P59_0"><text:span text:style-name="T47">포상 종류</text:span></text:p></table:table-cell><table:table-cell table:style-name="Table1.B1" office:value-type="string"><text:p text:style-name="P59_0"><text:span text:style-name="T47"><text:s/>대상 구분</text:span></text:p></table:table-cell><table:table-cell table:style-name="Table1.C1" office:value-type="string"><text:p text:style-name="P60_0"><text:span text:style-name="T47">포상 규모</text:span><text:span text:style-name="T48">*</text:span><text:span text:style-name="T49"/></text:p></table:table-cell></table:table-row><table:table-row table:style-name="Table1.2"><table:table-cell table:style-name="Table1.A2" office:value-type="string" table:number-rows-spanned="2"><text:p text:style-name="P61_0"><text:span text:style-name="T50">과학기술정보통신부</text:span></text:p><text:p text:style-name="P61_0"><text:span text:style-name="T50">부총리표창</text:span></text:p></table:table-cell><table:table-cell table:style-name="Table1.B2" office:value-type="string"><text:p text:style-name="P61_0"><text:span text:style-name="T51"><text:s/>단체표창(기업․기관)</text:span></text:p></table:table-cell><table:table-cell table:style-name="Table1.C2" office:value-type="string"><text:p text:style-name="P61_0"><text:span text:style-name="T51">4</text:span></text:p></table:table-cell></table:table-row><table:table-row table:style-name="Table1.3"><table:covered-table-cell/><table:table-cell table:style-name="Table1.B3" office:value-type="string"><text:p text:style-name="P61_0"><text:span text:style-name="T51"><text:s/>개인표창(유공자)</text:span></text:p></table:table-cell><table:table-cell table:style-name="Table1.C3" office:value-type="string"><text:p text:style-name="P61_0"><text:span text:style-name="T51">2</text:span></text:p></table:table-cell></table:table-row><table:table-row table:style-name="Table1.4"><table:table-cell table:style-name="Table1.A4" office:value-type="string" table:number-rows-spanned="2"><text:p text:style-name="P61_0"><text:span text:style-name="T52">한국인터넷진흥원장표창</text:span></text:p><text:p text:style-name="P61_0"><text:span text:style-name="T52">(특별상)</text:span></text:p></table:table-cell><table:table-cell table:style-name="Table1.B4" office:value-type="string"><text:p text:style-name="P61_0"><text:span text:style-name="T51"><text:s/>단체표창(기업․기관)</text:span></text:p></table:table-cell><table:table-cell table:style-name="Table1.C4" office:value-type="string"><text:p text:style-name="P61_0"><text:span text:style-name="T51">1</text:span></text:p></table:table-cell></table:table-row><table:table-row table:style-name="Table1.5"><table:covered-table-cell/><table:table-cell table:style-name="Table1.B5" office:value-type="string"><text:p text:style-name="P61_0"><text:span text:style-name="T51"><text:s/>개인표창(유공자)</text:span></text:p></table:table-cell><table:table-cell table:style-name="Table1.C5" office:value-type="string"><text:p text:style-name="P61_0"><text:span text:style-name="T51">1</text:span></text:p></table:table-cell></table:table-row><table:table-row table:style-name="Table1.6"><table:table-cell table:style-name="Table1.A6" office:value-type="string" table:number-rows-spanned="2"><text:p text:style-name="P61_0"><text:span text:style-name="T53">한국디지털문서플랫폼협회장표창</text:span></text:p><text:p text:style-name="P61_0"><text:span text:style-name="T52">(특별상)</text:span></text:p></table:table-cell><table:table-cell table:style-name="Table1.B6" office:value-type="string"><text:p text:style-name="P61_0"><text:span text:style-name="T51"><text:s/>단체표창(기업․기관)</text:span></text:p></table:table-cell><table:table-cell table:style-name="Table1.C6" office:value-type="string"><text:p text:style-name="P61_0"><text:span text:style-name="T51">1</text:span></text:p></table:table-cell></table:table-row><table:table-row table:style-name="Table1.7"><table:covered-table-cell/><table:table-cell table:style-name="Table1.B7" office:value-type="string"><text:p text:style-name="P61_0"><text:span text:style-name="T51"><text:s/>개인표창(유공자)</text:span></text:p></table:table-cell><table:table-cell table:style-name="Table1.C7" office:value-type="string"><text:p text:style-name="P61_0"><text:span text:style-name="T51">1</text:span></text:p></table:table-cell></table:table-row><table:table-row table:style-name="Table1.8"><table:table-cell table:style-name="Table1.A8" office:value-type="string" table:number-columns-spanned="2"><text:p text:style-name="P62_0"><text:span text:style-name="T54">총 <text:s text:c="3"/>계</text:span></text:p></table:table-cell><table:covered-table-cell/><table:table-cell table:style-name="Table1.C8" office:value-type="string"><text:p text:style-name="P62_0"><text:span text:style-name="T54">10</text:span></text:p></table:table-cell></table:table-row></table:table></draw:text-box></draw:frame></text:span><text:span text:style-name="T43"/></text:p>
      <text:p text:style-name="P49_16"><text:span text:style-name="T62"><text:s/><text:s text:c="1"/>*</text:span><text:span text:style-name="T62"><text:s/>포상 규모 </text:span><text:span text:style-name="T63">및 분야(개인, 단체)는</text:span><text:span text:style-name="T62"><text:s/>접수 현황 등 사정에 따라 추후 변경될 수 있음</text:span></text:p>
      <text:p text:style-name="P36_0"><text:span text:style-name="T13"/></text:p>
      <text:p text:style-name="P49_0"><text:span text:style-name="T6">3. 신청 및 추천 분야</text:span></text:p>
      <text:p text:style-name="P36_0"><text:span text:style-name="T35"/></text:p>
      <text:p text:style-name="P52_0"><text:span text:style-name="T15"><text:s/>가. 개인(유공자) 표창</text:span></text:p>
      <text:p text:style-name="P28_0"><text:span text:style-name="T19"><draw:frame draw:style-name="tableinfakeframe_gr1" svg:x="0cm" svg:y="0cm" draw:z-index="3" text:anchor-type="as-char"><draw:text-box><table:table table:style-name="Table2"><table:table-column table:style-name="Table2.A"/><table:table-row table:style-name="Table2.1"><table:table-cell table:style-name="Table2.A1" office:value-type="string"><text:p text:style-name="P63_0"><text:span text:style-name="T47">신청 및 추천 대상</text:span></text:p></table:table-cell></table:table-row><table:table-row table:style-name="Table2.2"><table:table-cell table:style-name="Table2.A2" office:value-type="string"><text:p text:style-name="P64_0"><text:span text:style-name="T68">전자문서 관련 종사자 또는 전문가로서 전자문서 관련 제도, 기술개발, 비즈니스</text:span><text:span text:style-name="T69"><text:s/>발굴</text:span><text:span text:style-name="T57">, 보급</text:span><text:span text:style-name="T51"><text:s/>및 확산 등을 통해 전자문서 산업의 경쟁력 제고에 기여한 개인</text:span></text:p></table:table-cell></table:table-row></table:table></draw:text-box></draw:frame></text:span><text:span text:style-name="T23"/></text:p>
      <text:p text:style-name="P53_0"><text:span text:style-name="T62"><text:s/><text:s text:c="1"/>※ 개인(유공자) 표창은 기업 임직원, 교수, 연구원, 공무원, 일반인 등을 포함</text:span><text:span text:style-name="T64"><text:s/></text:span></text:p>
      <text:p text:style-name="P25_0"><text:span text:style-name="T15"/></text:p>
      <text:p text:style-name="P25_0"><text:span text:style-name="T15"/></text:p>
      <text:p text:style-name="P53_0"><text:span text:style-name="T15"><text:s/>나. 단체 표창(기업</text:span><text:span text:style-name="T72">․</text:span><text:span text:style-name="T15">기관 등)</text:span></text:p>
      <text:p text:style-name="P25_0"><text:span text:style-name="T38"><draw:frame draw:style-name="tableinfakeframe_gr2" svg:x="0cm" svg:y="0cm" draw:z-index="0" text:anchor-type="as-char"><draw:text-box><table:table table:style-name="Table3"><table:table-column table:style-name="Table3.A"/><table:table-column table:style-name="Table3.B"/><table:table-row table:style-name="Table3.1"><table:table-cell table:style-name="Table3.A1" office:value-type="string"><text:p text:style-name="P63_0"><text:span text:style-name="T47">세부 분야</text:span></text:p></table:table-cell><table:table-cell table:style-name="Table3.B1" office:value-type="string"><text:p text:style-name="P63_0"><text:span text:style-name="T47">신청 및 추천 대상</text:span></text:p></table:table-cell></table:table-row><table:table-row table:style-name="Table3.2"><table:table-cell table:style-name="Table3.A2" office:value-type="string"><text:p text:style-name="P65_0"><text:span text:style-name="T52">제도개선</text:span></text:p></table:table-cell><table:table-cell table:style-name="Table3.B2" office:value-type="string"><text:p text:style-name="P66_0"><text:span text:style-name="T56">전자문서 관련 제도 연구, 제도개선에 기여한 기업 또는 기관</text:span></text:p></table:table-cell></table:table-row><table:table-row table:style-name="Table3.3"><table:table-cell table:style-name="Table3.A3" office:value-type="string"><text:p text:style-name="P65_0"><text:span text:style-name="T52">기술개발</text:span></text:p></table:table-cell><table:table-cell table:style-name="Table3.B3" office:value-type="string"><text:p text:style-name="P66_0"><text:span text:style-name="T52">전자문서 관련 기술개발 보급을 통하여 전자문서 산업에 기여한 기업 또는 기관</text:span></text:p></table:table-cell></table:table-row><table:table-row table:style-name="Table3.4"><table:table-cell table:style-name="Table3.A4" office:value-type="string"><text:p text:style-name="P65_0"><text:span text:style-name="T55">비즈니스 발굴</text:span></text:p></table:table-cell><table:table-cell table:style-name="Table3.B4" office:value-type="string"><text:p text:style-name="P66_0"><text:span text:style-name="T52">전자문서 비즈니스 발굴을 통해 특정 산업 및 업무에 비용절감, 업무 생산성 향상에 기여한 기업 또는 기관</text:span></text:p></table:table-cell></table:table-row><table:table-row table:style-name="Table3.5"><table:table-cell table:style-name="Table3.A5" office:value-type="string"><text:p text:style-name="P65_0"><text:span text:style-name="T51">보급 및 확산</text:span></text:p></table:table-cell><table:table-cell table:style-name="Table3.B5" office:value-type="string"><text:p text:style-name="P66_0"><text:span text:style-name="T52">전자문서 관련 기술 및 비즈니스 모델을 활용하여 관련 산업으로 보급‧확산에 기여한 기업 또는 기관 </text:span></text:p></table:table-cell></table:table-row></table:table></draw:text-box></draw:frame></text:span><text:span text:style-name="T24"><text:s/></text:span></text:p>
      <text:p text:style-name="P54_0"><text:span text:style-name="T62"><text:s/><text:s text:c="1"/></text:span><text:span text:style-name="T65">※ 제시된 </text:span><text:span text:style-name="T66">분야는 절대적인 구분이 아니며, 포상 분야 내용을 참고하여 자유롭게 지원 가능</text:span></text:p>
      <text:p text:style-name="P36_0"><text:span text:style-name="T18"/></text:p>
      <text:p text:style-name="P49_0"><text:span text:style-name="T6">4. 자격 기준</text:span></text:p>
      <text:p text:style-name="P24_0"><text:span text:style-name="T6"><draw:frame draw:style-name="tableinfakeframe_gr3" svg:x="0cm" svg:y="0cm" draw:z-index="1" text:anchor-type="as-char"><draw:text-box><table:table table:style-name="Table4"><table:table-column table:style-name="Table4.A"/><table:table-column table:style-name="Table4.B"/><table:table-column table:style-name="Table4.C"/><table:table-row table:style-name="Table4.1"><table:table-cell table:style-name="Table4.A1" office:value-type="string" table:number-columns-spanned="2"><text:p text:style-name="P63_0"><text:span text:style-name="T47">구분</text:span></text:p></table:table-cell><table:covered-table-cell/><table:table-cell table:style-name="Table4.C1" office:value-type="string"><text:p text:style-name="P63_0"><text:span text:style-name="T47">자격기준</text:span><text:span text:style-name="T58">(표창추천 마감일 기준)</text:span></text:p></table:table-cell></table:table-row><table:table-row table:style-name="Table4.2"><table:table-cell table:style-name="Table4.A2" office:value-type="string" table:number-rows-spanned="2"><text:p text:style-name="P62_0"><text:span text:style-name="T59">개인</text:span></text:p></table:table-cell><table:table-cell table:style-name="Table4.B2" office:value-type="string"><text:p text:style-name="P62_0"><text:span text:style-name="T59">공무원</text:span></text:p></table:table-cell><table:table-cell table:style-name="Table4.C2" office:value-type="string"><text:p text:style-name="P67_0"><text:span text:style-name="T59">▪실재직기간 3년 이상</text:span></text:p><text:p text:style-name="P67_0"><text:span text:style-name="T59">▪과기정통부 근속 2년 이상(실근무기간만 적용)</text:span></text:p><text:p text:style-name="P68_0"><text:span text:style-name="T59"><text:s/><text:s text:c="1"/></text:span><text:span text:style-name="T79">※ </text:span><text:span text:style-name="T80">(타부처 공무원의 경우) 실 재직기간 3년 이상, 추천 당시 소속된 부서에</text:span><text:span text:style-name="T79">서 1년 이상 근무한 자로서 소속기관장의 추천 필요 </text:span></text:p></table:table-cell></table:table-row><table:table-row table:style-name="Table4.3"><table:covered-table-cell/><table:table-cell table:style-name="Table4.B3" office:value-type="string"><text:p text:style-name="P62_0"><text:span text:style-name="T60">일반국민</text:span></text:p></table:table-cell><table:table-cell table:style-name="Table4.C3" office:value-type="string"><text:p text:style-name="P67_0"><text:span text:style-name="T59">▪해당분야 경력 3년 이상 (실근무기간만 적용)</text:span></text:p></table:table-cell></table:table-row><table:table-row table:style-name="Table4.4"><table:table-cell table:style-name="Table4.A4" office:value-type="string" table:number-rows-spanned="2"><text:p text:style-name="P62_0"><text:span text:style-name="T59">단체</text:span></text:p></table:table-cell><table:table-cell table:style-name="Table4.B4" office:value-type="string"><text:p text:style-name="P62_0"><text:span text:style-name="T61">대외기관,</text:span><text:span text:style-name="T59"><text:s/>단체</text:span></text:p></table:table-cell><table:table-cell table:style-name="Table4.C4" office:value-type="string"><text:p text:style-name="P67_0"><text:span text:style-name="T59">▪해당 분야 2년 이상 활동 지속</text:span></text:p><text:p text:style-name="P67_0"><text:span text:style-name="T59">▪국가와 사회발전, 공익제고 등 공이 큰 기관(단체)</text:span></text:p></table:table-cell></table:table-row><table:table-row table:style-name="Table4.5"><table:covered-table-cell/><table:table-cell table:style-name="Table4.B5" office:value-type="string"><text:p text:style-name="P62_0"><text:span text:style-name="T59">관서</text:span></text:p></table:table-cell><table:table-cell table:style-name="Table4.C5" office:value-type="string"><text:p text:style-name="P67_0"><text:span text:style-name="T59">▪해당 분야 우수관서</text:span></text:p></table:table-cell></table:table-row></table:table></draw:text-box></draw:frame></text:span></text:p>
      <text:p text:style-name="P36_0"><text:span text:style-name="T18"/></text:p>
      <text:p text:style-name="P49_0"><text:span text:style-name="T6">5. 신청(추천) 및 접수</text:span></text:p>
      <text:p text:style-name="P30_0"><text:span text:style-name="T4"/></text:p>
      <text:p text:style-name="P55_0"><text:span text:style-name="T8"><text:s/>가. </text:span><text:span text:style-name="T14">제출기한 : </text:span><text:span text:style-name="T37">2026. 9. 29.(화) 14:00까지</text:span></text:p>
      <text:p text:style-name="P56_0"><text:span text:style-name="T82"><text:s/><text:s text:c="2"/>※ 필요한 경우 공고 기간 연장 또는 재공고를 진행할 수 있음</text:span></text:p>
      <text:p text:style-name="P30_0"><text:span text:style-name="T4"/></text:p>
      <text:p text:style-name="P57_0"><text:span text:style-name="T8"><text:s/>나. </text:span><text:span text:style-name="T14">제출방법 : </text:span><text:span text:style-name="T2">이메일 제출</text:span><text:span text:style-name="T9">(dt_award@kisa.or.kr)</text:span></text:p>
      <text:p text:style-name="P49_0"><text:span text:style-name="T44"><text:s/><text:s text:c="2"/>※ 서명 등이 있는 원본은 PDF 파일로 제출하되, 작성된 한글 파일도 함께 제출</text:span><text:span text:style-name="T67"/></text:p>
      <text:p text:style-name="P31_0"><text:span text:style-name="T34"/></text:p>
      <text:p text:style-name="P58_0"><text:span text:style-name="T8"><text:s/>다. </text:span><text:span text:style-name="T81">문의사항 :</text:span><text:span text:style-name="T11"><text:s/>전자문서 컨퍼런스 운영 담당자</text:span><text:span text:style-name="T76">(061-820-3966, 061-820-3954)</text:span></text:p>
      <text:p text:style-name="P33_0"><text:span text:style-name="T3"/></text:p>
      <text:p text:style-name="P53_0"><text:span text:style-name="T6">6. 기타 사항</text:span></text:p>
      <text:p text:style-name="P36_0"><text:span text:style-name="T35"/></text:p>
      <text:p text:style-name="P49_0"><text:span text:style-name="T2"><text:s/>가. </text:span><text:span text:style-name="T37">최종 표창 대상자로 </text:span><text:span text:style-name="T14">선정된 자에 한하여 별도 통보</text:span></text:p>
      <text:p text:style-name="P36_0"><text:span text:style-name="T17"/></text:p>
      <text:p text:style-name="P49_0"><text:span text:style-name="T2"><text:s/>나. </text:span><text:span text:style-name="T75">표창 수여는</text:span><text:span text:style-name="T73"><text:s/></text:span><text:span text:style-name="T77">전자문서 컨퍼런스</text:span><text:span text:style-name="T74">(’26년 12월 초)</text:span><text:span text:style-name="T73">에 실시 예정</text:span></text:p>
      <text:p text:style-name="P36_0"><text:span text:style-name="T17"/></text:p>
      <text:p text:style-name="P49_0"><text:span text:style-name="T39"><text:s/>다.</text:span><text:span text:style-name="T45"><text:s/></text:span><text:span text:style-name="T39">표창 대상자 </text:span><text:span text:style-name="T42">추천기준·제한, 제출서류 등 세부적인 사항</text:span><text:span text:style-name="T39">은</text:span><text:span text:style-name="T42"><text:s/>계획안 참조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명조" style:name="#태명조"/>
    <style:font-face svg:font-family="HCI Poppy" style:name="HCI Poppy"/>
    <style:font-face svg:font-family="굴림" style:name="굴림"/>
    <style:font-face svg:font-family="돋움" style:name="돋움"/>
    <style:font-face svg:font-family="맑은 고딕" style:name="맑은 고딕"/>
    <style:font-face svg:font-family="산세리프" style:name="산세리프"/>
    <style:font-face svg:font-family="신명 신문명조" style:name="신명 신문명조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5%" fo:text-align="justify" fo:margin-left="0.618cm" fo:margin-right="0.618cm" fo:text-indent="0cm" fo:margin-top="0.150cm" fo:margin-bottom="0.15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 style:text-scale="98%"/>
    </style:style>
    <style:style style:name="개요 1" style:display-name="개요 1" style:family="paragraph">
      <style:paragraph-properties fo:line-height="160%" fo:text-align="justify" fo:margin-left="0.262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615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0.968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321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674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026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379cm" fo:margin-right="0cm" fo:text-indent="-0.26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견고딕" style:font-name-asian="한양견고딕" style:font-name-complex="한양중고딕" fo:font-family="한양견고딕" style:font-family-asian="한양견고딕" style:font-family-complex="한양중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end" fo:margin-left="0cm" fo:margin-right="0.353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22cm" style:type="left" style:leader-style="none"/>
          <style:tab-stop style:position="2.845cm" style:type="left" style:leader-style="none"/>
          <style:tab-stop style:position="4.267cm" style:type="left" style:leader-style="none"/>
          <style:tab-stop style:position="5.690cm" style:type="left" style:leader-style="none"/>
          <style:tab-stop style:position="7.112cm" style:type="left" style:leader-style="none"/>
          <style:tab-stop style:position="8.534cm" style:type="left" style:leader-style="none"/>
          <style:tab-stop style:position="9.957cm" style:type="left" style:leader-style="none"/>
          <style:tab-stop style:position="11.379cm" style:type="left" style:leader-style="none"/>
          <style:tab-stop style:position="12.802cm" style:type="left" style:leader-style="none"/>
          <style:tab-stop style:position="14.224cm" style:type="left" style:leader-style="none"/>
          <style:tab-stop style:position="15.646cm" style:type="left" style:leader-style="none"/>
          <style:tab-stop style:position="18.491cm" style:type="left" style:leader-style="none"/>
          <style:tab-stop style:position="19.914cm" style:type="left" style:leader-style="none"/>
          <style:tab-stop style:position="21.336cm" style:type="left" style:leader-style="none"/>
          <style:tab-stop style:position="22.758cm" style:type="left" style:leader-style="none"/>
          <style:tab-stop style:position="24.181cm" style:type="left" style:leader-style="none"/>
          <style:tab-stop style:position="25.603cm" style:type="left" style:leader-style="none"/>
          <style:tab-stop style:position="27.026cm" style:type="left" style:leader-style="none"/>
          <style:tab-stop style:position="28.448cm" style:type="left" style:leader-style="none"/>
          <style:tab-stop style:position="29.870cm" style:type="left" style:leader-style="none"/>
        </style:tab-stops>
      </style:paragraph-properties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6cm" fo:margin-right="0cm" fo:text-indent="-0.466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48pt" style:font-size-asian="9.48pt" style:font-size-complex="9.48pt" fo:letter-spacing="0.00pt" fo:language="en" style:language-asian="ko" fo:country="US" style:country-asian="KR" style:letter-kerning="false"/>
    </style:style>
    <style:style style:name="그림캡션" style:display-name="그림캡션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표캡션" style:display-name="표캡션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수식캡션" style:display-name="수식캡션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찾아보기" style:display-name="찾아보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0.567cm" style:type="left" style:leader-style="none"/>
          <style:tab-stop style:position="6.579cm" style:type="left" style:leader-style="dotted"/>
        </style:tab-stops>
      </style:paragraph-properties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기관명" style:display-name="기관명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견고딕" style:font-name-asian="한양견고딕" style:font-name-complex="한양중고딕" fo:font-family="한양견고딕" style:font-family-asian="한양견고딕" style:font-family-complex="한양중고딕" fo:font-size="20.00pt" style:font-size-asian="20.00pt" style:font-size-complex="20.00pt" fo:letter-spacing="0.00pt" fo:language="en" style:language-asian="ko" fo:country="US" style:country-asian="KR" style:letter-kerning="false"/>
    </style:style>
    <style:style style:name="결재 표" style:display-name="결재 표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03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</style:tab-stops>
      </style:paragraph-properties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본문(신명조12)" style:display-name="본문(신명조12)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가." style:display-name="가." style:family="paragraph">
      <style:paragraph-properties fo:line-height="170%" fo:text-align="justify" fo:margin-left="0cm" fo:margin-right="0cm" fo:text-indent="0cm" fo:margin-top="0.301cm" fo:margin-bottom="0.200cm" fo:background-color="transparent" fo:border="none" style:shadow="none" style:text-autospace="none" style:vertical-align="auto" style:snap-to-layout-grid="false"/>
      <style:text-properties style:text-line-through-style="solid" style:font-name="신명 신문명조" style:font-name-asian="신명 신문명조" style:font-name-complex="한양신명조" fo:font-family="신명 신문명조" style:font-family-asian="신명 신문명조" style:font-family-complex="한양신명조" fo:font-size="13.00pt" style:font-size-asian="13.00pt" style:font-size-complex="13.00pt" fo:letter-spacing="0.52pt" fo:language="en" style:language-asian="ko" fo:country="US" style:country-asian="KR" fo:font-weight="bold" style:font-weight-asian="bold" style:font-weight-complex="bold" style:letter-kerning="false"/>
    </style:style>
    <style:style style:name="박스안타이틀" style:display-name="박스안타이틀" style:family="paragraph">
      <style:paragraph-properties fo:line-height="100%" fo:text-align="justify" fo:margin-left="0.534cm" fo:margin-right="0cm" fo:text-indent="-0.53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#태명조" fo:font-family="굴림" style:font-family-asian="굴림" style:font-family-complex="#태명조" fo:font-size="12.50pt" style:font-size-asian="12.50pt" style:font-size-complex="12.50pt" fo:letter-spacing="-2.75pt" fo:language="en" style:language-asian="ko" fo:country="US" style:country-asian="KR" style:letter-kerning="false"/>
    </style:style>
    <style:style style:name="xl22" style:display-name="xl2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23" style:display-name="xl23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바탕글 사본2" style:display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0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200cm"/>
      </style:header-style>
      <style:footer-style>
        <style:header-footer-properties svg:height="1.2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한 국 전 자 거 래 진 흥 원</dc:title>
    <dc:description xml:space="preserve">


</dc:description>
    <dc:subject/>
    <meta:keyword xml:space="preserve">

</meta:keyword>
    <dc:creator>한국전자거래진흥원 진흥부 연구원 김학훈</dc:creator>
    <meta:creation-date>2005-06-09T07:12:37.000</meta:creation-date>
    <meta:print-date>60056-05-28T05:36:10.000000955</meta:print-date>
    <meta:generator>hwp/hangul/11, 0, 0, 65535/NAME="Red_Hat_Enterprise_Linux_Server"</meta:generator>
  </office:meta>
</office:document-meta>
</file>