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" manifest:full-path="Pictures/EMB00011a41117e.png"/>
  <manifest:file-entry manifest:media-type="" manifest:full-path="Pictures/EMB00011a41117f.png"/>
  <manifest:file-entry manifest:media-type="" manifest:full-path="Pictures/EMB00011a411180.png"/>
  <manifest:file-entry manifest:media-type="" manifest:full-path="Pictures/EMB00011a411181.png"/>
  <manifest:file-entry manifest:media-type="" manifest:full-path="Pictures/EMB00011a411182.png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#태고딕" style:name="#태고딕"/>
    <style:font-face svg:font-family="HCI Poppy" style:name="HCI Poppy"/>
    <style:font-face svg:font-family="HY헤드라인M" style:name="HY헤드라인M"/>
    <style:font-face svg:font-family="굴림" style:name="굴림"/>
    <style:font-face svg:font-family="맑은 고딕" style:name="맑은 고딕"/>
    <style:font-face svg:font-family="바탕" style:name="바탕"/>
    <style:font-face svg:font-family="바탕체" style:name="바탕체"/>
    <style:font-face svg:font-family="신명 태고딕" style:name="신명 태고딕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돋움" style:name="함초롬돋움"/>
    <style:font-face svg:font-family="함초롬바탕" style:name="함초롬바탕"/>
    <style:font-face svg:font-family="휴먼명조" style:name="휴먼명조"/>
  </office:font-face-decls>
  <office:automatic-styles>
    <style:style style:name="T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7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4" style:family="table">
      <style:table-properties style:width="16.861cm" table:align="left" fo:margin="0cm" style:shadow="none" style:may-break-between-rows="false" table:border-model="collapsing"/>
    </style:style>
    <style:style style:name="Table4.A" style:family="table-column">
      <style:table-column-properties style:column-width="16.861cm"/>
    </style:style>
    <style:style style:name="Table4.1" style:family="table-row">
      <style:table-row-properties style:min-row-height="3.80pt" fo:keep-together="auto"/>
    </style:style>
    <style:style style:name="Table4.A1" style:family="table-cell">
      <style:table-cell-properties style:vertical-align="middle" style:shadow="none" fo:border="none" fo:padding="0.049cm"/>
    </style:style>
    <style:style style:name="Table4.2" style:family="table-row">
      <style:table-row-properties style:min-row-height="25.63pt" fo:keep-together="auto"/>
    </style:style>
    <style:style style:name="Table4.A2" style:family="table-cell">
      <style:table-cell-properties style:vertical-align="middle" style:shadow="none" fo:border="none" fo:padding="0.049cm"/>
    </style:style>
    <style:style style:name="Table4.3" style:family="table-row">
      <style:table-row-properties style:min-row-height="3.80pt" fo:keep-together="auto"/>
    </style:style>
    <style:style style:name="Table4.A3" style:family="table-cell">
      <style:table-cell-properties style:vertical-align="middle" style:shadow="none" fo:border="none" fo:padding="0.049cm"/>
    </style:style>
    <style:style style:name="P110_0_MS1_b3" style:parent-style-name="Standard" style:master-page-name="Standard" style:family="paragraph">
      <style:paragraph-properties fo:line-height="123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7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1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6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6" style:family="text">
      <style:text-properties fo:color="#ff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T18" style:family="text">
      <style:text-properties fo:color="#000000" style:text-outline="false" style:text-line-through-style="solid" style:text-position="0% 100%" style:font-name="바탕체" style:font-name-asian="바탕체" style:font-name-complex="바탕체" fo:font-family="바탕체" style:font-family-asian="바탕체" style:font-family-complex="바탕체" fo:font-size="20.00pt" style:font-size-asian="20.00pt" style:font-size-complex="2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2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2" style:family="text">
      <style:text-properties fo:color="#000000" style:text-outline="false" style:text-line-through-style="solid" style:text-position="0% 100%" style:font-name="바탕체" style:font-name-asian="바탕체" style:font-name-complex="바탕체" fo:font-family="바탕체" style:font-family-asian="바탕체" style:font-family-complex="바탕체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6" style:family="text">
      <style:text-properties fo:color="#000000" style:text-outline="false" style:text-line-through-style="solid" style:text-position="super 58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7_0" style:parent-style-name="Standard" style:family="paragraph">
      <style:paragraph-properties fo:line-height="160%" fo:text-align="justify" fo:margin-left="0.861cm" fo:margin-right="0cm" fo:text-indent="-0.861cm" fo:margin-top="0cm" fo:margin-bottom="0cm" fo:background-color="transparent" fo:border="none" style:shadow="none" style:text-autospace="none" style:vertical-align="auto" style:snap-to-layout-grid="true"/>
    </style:style>
    <style:style style:name="T1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0" style:family="text">
      <style:text-properties fo:color="#000000" style:text-outline="false" style:text-line-through-style="solid" style:text-position="0% 100%" style:font-name="바탕체" style:font-name-asian="바탕체" style:font-name-complex="바탕체" fo:font-family="바탕체" style:font-family-asian="바탕체" style:font-family-complex="바탕체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3_0" style:parent-style-name="Standard" style:family="paragraph">
      <style:paragraph-properties fo:line-height="123%" fo:text-align="justify" fo:margin-left="0.861cm" fo:margin-right="0cm" fo:text-indent="-0.861cm" fo:margin-top="0cm" fo:margin-bottom="0cm" fo:background-color="transparent" fo:border="none" style:shadow="none" style:text-autospace="none" style:vertical-align="auto" style:snap-to-layout-grid="true"/>
    </style:style>
    <style:style style:name="T46" style:family="text">
      <style:text-properties fo:color="#000000" style:text-outline="false" style:text-line-through-style="solid" style:text-position="0% 100%" style:font-name="바탕체" style:font-name-asian="바탕체" style:font-name-complex="바탕체" fo:font-family="바탕체" style:font-family-asian="바탕체" style:font-family-complex="바탕체" fo:font-size="14.00pt" style:font-size-asian="14.00pt" style:font-size-complex="14.00pt" fo:letter-spacing="-1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4_0" style:parent-style-name="Standard" style:family="paragraph">
      <style:paragraph-properties fo:line-height="117%" fo:text-align="justify" fo:margin-left="0.912cm" fo:margin-right="0cm" fo:text-indent="-0.912cm" fo:margin-top="0cm" fo:margin-bottom="0cm" fo:background-color="transparent" fo:border="none" style:shadow="none" style:text-autospace="none" style:vertical-align="auto" style:snap-to-layout-grid="true"/>
    </style:style>
    <style:style style:name="T2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4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85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-0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P115_0" style:parent-style-name="Standard" style:family="paragraph">
      <style:paragraph-properties fo:line-height="117%" fo:text-align="justify" fo:margin-left="1.270cm" fo:margin-right="0cm" fo:text-indent="-1.270cm" fo:margin-top="0cm" fo:margin-bottom="0cm" fo:background-color="transparent" fo:border="none" style:shadow="none" style:text-autospace="none" style:vertical-align="auto" style:snap-to-layout-grid="true"/>
    </style:style>
    <style:style style:name="Table5" style:family="table">
      <style:table-properties style:width="16.989cm" table:align="left" fo:margin="0cm" style:shadow="none" style:may-break-between-rows="true" table:border-model="collapsing"/>
    </style:style>
    <style:style style:name="Table5.A" style:family="table-column">
      <style:table-column-properties style:column-width="2.105cm"/>
    </style:style>
    <style:style style:name="Table5.B" style:family="table-column">
      <style:table-column-properties style:column-width="0.199cm"/>
    </style:style>
    <style:style style:name="Table5.C" style:family="table-column">
      <style:table-column-properties style:column-width="14.685cm"/>
    </style:style>
    <style:style style:name="Table5.1" style:family="table-row">
      <style:table-row-properties style:min-row-height="28.31pt" fo:keep-together="auto"/>
    </style:style>
    <style:style style:name="Table5.A1" style:family="table-cell">
      <style:table-cell-properties style:vertical-align="middle" style:shadow="none" fo:background-color="#342dbe" fo:border="0.05cm solid #1b1760" fo:padding="0.050cm"/>
    </style:style>
    <style:style style:name="Table5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5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P9_0_MS2_b3" style:parent-style-name="Standard" style:master-page-name="MP2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3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6_15" style:parent-style-name="바탕글 사본5" style:family="paragraph">
      <style:paragraph-properties fo:line-height="123%" fo:text-align="start" fo:margin-left="1.263cm" fo:margin-right="0cm" fo:text-indent="-1.263cm" fo:margin-top="0cm" fo:margin-bottom="0cm" fo:background-color="transparent" fo:border="none" style:shadow="none" style:text-autospace="none" style:vertical-align="auto" style:snap-to-layout-grid="true"/>
    </style:style>
    <style:style style:name="T24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1_15" style:parent-style-name="바탕글 사본5" style:family="paragraph">
      <style:paragraph-properties fo:line-height="160%" fo:text-align="start" fo:margin-left="1.263cm" fo:margin-right="0cm" fo:text-indent="-1.263cm" fo:margin-top="0cm" fo:margin-bottom="0cm" fo:background-color="transparent" fo:border="none" style:shadow="none" style:text-autospace="none" style:vertical-align="auto" style:snap-to-layout-grid="true"/>
    </style:style>
    <style:style style:name="Table6" style:family="table">
      <style:table-properties style:width="16.799cm" table:align="left" style:shadow="none" style:may-break-between-rows="true" table:border-model="collapsing"/>
    </style:style>
    <style:style style:name="Table6.A" style:family="table-column">
      <style:table-column-properties style:column-width="1.263cm"/>
    </style:style>
    <style:style style:name="Table6.B" style:family="table-column">
      <style:table-column-properties style:column-width="1.663cm"/>
    </style:style>
    <style:style style:name="Table6.C" style:family="table-column">
      <style:table-column-properties style:column-width="2.561cm"/>
    </style:style>
    <style:style style:name="Table6.D" style:family="table-column">
      <style:table-column-properties style:column-width="1.962cm"/>
    </style:style>
    <style:style style:name="Table6.E" style:family="table-column">
      <style:table-column-properties style:column-width="9.350cm"/>
    </style:style>
    <style:style style:name="Table6.1" style:family="table-row">
      <style:table-row-properties style:min-row-height="23.31pt" fo:keep-together="auto"/>
    </style:style>
    <style:style style:name="Table6.A1" style:family="table-cell">
      <style:table-cell-properties style:vertical-align="middle" style:shadow="none" fo:background-color="#f2f2f2" fo:border-top="0.012cm solid #000000" fo:border-bottom="0.05cm double #000000" fo:border-left="none" fo:border-right="0.012cm solid #000000" style:border-line-width-bottom="0.017cm 0.008cm 0.017cm" fo:padding-top="0.050cm" fo:padding-bottom="0.050cm" fo:padding-left="0.180cm" fo:padding-right="0.180cm"/>
    </style:style>
    <style:style style:name="Table6.B1" style:family="table-cell">
      <style:table-cell-properties style:vertical-align="middle" style:shadow="none" fo:background-color="#f2f2f2" fo:border-top="0.012cm solid #000000" fo:border-bottom="0.05cm double #000000" fo:border-left="0.012cm solid #000000" fo:border-right="0.012cm solid #000000" style:border-line-width-bottom="0.017cm 0.008cm 0.017cm" fo:padding-top="0.050cm" fo:padding-bottom="0.050cm" fo:padding-left="0.180cm" fo:padding-right="0.180cm"/>
    </style:style>
    <style:style style:name="Table6.C1" style:family="table-cell">
      <style:table-cell-properties style:vertical-align="middle" style:shadow="none" fo:background-color="#f2f2f2" fo:border-top="0.012cm solid #000000" fo:border-bottom="0.05cm double #000000" fo:border-left="0.012cm solid #000000" fo:border-right="0.012cm solid #000000" style:border-line-width-bottom="0.017cm 0.008cm 0.017cm" fo:padding-top="0.050cm" fo:padding-bottom="0.050cm" fo:padding-left="0.180cm" fo:padding-right="0.180cm"/>
    </style:style>
    <style:style style:name="Table6.D1" style:family="table-cell">
      <style:table-cell-properties style:vertical-align="middle" style:shadow="none" fo:background-color="#f2f2f2" fo:border-top="0.012cm solid #000000" fo:border-bottom="0.05cm double #000000" fo:border-left="0.012cm solid #000000" fo:border-right="0.012cm solid #000000" style:border-line-width-bottom="0.017cm 0.008cm 0.017cm" fo:padding-top="0.050cm" fo:padding-bottom="0.050cm" fo:padding-left="0.180cm" fo:padding-right="0.180cm"/>
    </style:style>
    <style:style style:name="Table6.E1" style:family="table-cell">
      <style:table-cell-properties style:vertical-align="middle" style:shadow="none" fo:background-color="#f2f2f2" fo:border-top="0.012cm solid #000000" fo:border-bottom="0.05cm double #000000" fo:border-left="0.012cm solid #000000" fo:border-right="none" style:border-line-width-bottom="0.017cm 0.008cm 0.017cm" fo:padding-top="0.050cm" fo:padding-bottom="0.050cm" fo:padding-left="0.180cm" fo:padding-right="0.180cm"/>
    </style:style>
    <style:style style:name="Table6.2" style:family="table-row">
      <style:table-row-properties style:min-row-height="186.42pt" fo:keep-together="auto"/>
    </style:style>
    <style:style style:name="Table6.A2" style:family="table-cell">
      <style:table-cell-properties style:vertical-align="middle" style:shadow="none" fo:border-top="0.05cm double #000000" fo:border-bottom="0.012cm dotted #000000" fo:border-left="none" fo:border-right="0.012cm solid #000000" style:border-line-width-top="0.017cm 0.008cm 0.017cm" fo:padding-top="0.050cm" fo:padding-bottom="0.050cm" fo:padding-left="0.180cm" fo:padding-right="0.180cm"/>
    </style:style>
    <style:style style:name="Table6.B2" style:family="table-cell">
      <style:table-cell-properties style:vertical-align="middle" style:shadow="none" fo:border-top="0.05cm double #000000" fo:border-bottom="0.012cm dotted #000000" fo:border-left="0.012cm solid #000000" fo:border-right="0.012cm solid #000000" style:border-line-width-top="0.017cm 0.008cm 0.017cm" fo:padding-top="0.050cm" fo:padding-bottom="0.050cm" fo:padding-left="0.030cm" fo:padding-right="0.030cm"/>
    </style:style>
    <style:style style:name="Table6.C2" style:family="table-cell">
      <style:table-cell-properties style:vertical-align="middle" style:shadow="none" fo:border-top="0.05cm double #000000" fo:border-bottom="0.012cm dotted #000000" fo:border-left="0.012cm solid #000000" fo:border-right="0.012cm solid #000000" style:border-line-width-top="0.017cm 0.008cm 0.017cm" fo:padding-top="0.050cm" fo:padding-bottom="0.050cm" fo:padding-left="0.030cm" fo:padding-right="0.030cm"/>
    </style:style>
    <style:style style:name="Table6.D2" style:family="table-cell">
      <style:table-cell-properties style:vertical-align="middle" style:shadow="none" fo:border-top="0.05cm double #000000" fo:border-bottom="0.012cm dotted #000000" fo:border-left="0.012cm solid #000000" fo:border-right="0.012cm solid #000000" style:border-line-width-top="0.017cm 0.008cm 0.017cm" fo:padding-top="0.050cm" fo:padding-bottom="0.050cm" fo:padding-left="0.030cm" fo:padding-right="0.030cm"/>
    </style:style>
    <style:style style:name="Table6.E2" style:family="table-cell">
      <style:table-cell-properties style:vertical-align="middle" style:shadow="none" fo:border-top="0.05cm double #000000" fo:border-bottom="0.012cm dotted #000000" fo:border-left="0.012cm solid #000000" fo:border-right="none" style:border-line-width-top="0.017cm 0.008cm 0.017cm" fo:padding-top="0.050cm" fo:padding-bottom="0.050cm" fo:padding-left="0.180cm" fo:padding-right="0.180cm"/>
    </style:style>
    <style:style style:name="Table6.3" style:family="table-row">
      <style:table-row-properties style:min-row-height="203.40pt" fo:keep-together="auto"/>
    </style:style>
    <style:style style:name="Table6.A3" style:family="table-cell">
      <style:table-cell-properties style:vertical-align="middle" style:shadow="none" fo:border-top="0.012cm dotted #000000" fo:border-bottom="0.012cm dotted #000000" fo:border-left="none" fo:border-right="0.012cm solid #000000" fo:padding-top="0.050cm" fo:padding-bottom="0.050cm" fo:padding-left="0.180cm" fo:padding-right="0.180cm"/>
    </style:style>
    <style:style style:name="Table6.B3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C3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D3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E3" style:family="table-cell">
      <style:table-cell-properties style:vertical-align="middle" style:shadow="none" fo:border-top="0.012cm dotted #000000" fo:border-bottom="0.012cm dotted #000000" fo:border-left="0.012cm solid #000000" fo:border-right="none" fo:padding-top="0.050cm" fo:padding-bottom="0.050cm" fo:padding-left="0.180cm" fo:padding-right="0.180cm"/>
    </style:style>
    <style:style style:name="Table6.4" style:family="table-row">
      <style:table-row-properties style:min-row-height="186.42pt" fo:keep-together="auto"/>
    </style:style>
    <style:style style:name="Table6.A4" style:family="table-cell">
      <style:table-cell-properties style:vertical-align="middle" style:shadow="none" fo:border-top="0.012cm dotted #000000" fo:border-bottom="0.012cm dotted #000000" fo:border-left="none" fo:border-right="0.012cm solid #000000" fo:padding-top="0.050cm" fo:padding-bottom="0.050cm" fo:padding-left="0.180cm" fo:padding-right="0.180cm"/>
    </style:style>
    <style:style style:name="Table6.B4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C4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D4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E4" style:family="table-cell">
      <style:table-cell-properties style:vertical-align="middle" style:shadow="none" fo:border-top="0.012cm dotted #000000" fo:border-bottom="0.012cm dotted #000000" fo:border-left="0.012cm solid #000000" fo:border-right="none" fo:padding-top="0.050cm" fo:padding-bottom="0.050cm" fo:padding-left="0.180cm" fo:padding-right="0.180cm"/>
    </style:style>
    <style:style style:name="Table6.5" style:family="table-row">
      <style:table-row-properties style:min-row-height="163.78pt" fo:keep-together="auto"/>
    </style:style>
    <style:style style:name="Table6.A5" style:family="table-cell">
      <style:table-cell-properties style:vertical-align="middle" style:shadow="none" fo:border-top="0.012cm dotted #000000" fo:border-bottom="0.012cm dotted #000000" fo:border-left="none" fo:border-right="0.012cm solid #000000" fo:padding-top="0.050cm" fo:padding-bottom="0.050cm" fo:padding-left="0.180cm" fo:padding-right="0.180cm"/>
    </style:style>
    <style:style style:name="Table6.B5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C5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D5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E5" style:family="table-cell">
      <style:table-cell-properties style:vertical-align="middle" style:shadow="none" fo:border-top="0.012cm dotted #000000" fo:border-bottom="0.012cm dotted #000000" fo:border-left="0.012cm solid #000000" fo:border-right="none" fo:padding-top="0.050cm" fo:padding-bottom="0.050cm" fo:padding-left="0.180cm" fo:padding-right="0.180cm"/>
    </style:style>
    <style:style style:name="Table6.6" style:family="table-row">
      <style:table-row-properties style:min-row-height="179.31pt" fo:keep-together="auto"/>
    </style:style>
    <style:style style:name="Table6.A6" style:family="table-cell">
      <style:table-cell-properties style:vertical-align="middle" style:shadow="none" fo:border-top="0.012cm dotted #000000" fo:border-bottom="0.012cm dotted #000000" fo:border-left="none" fo:border-right="0.012cm solid #000000" fo:padding-top="0.050cm" fo:padding-bottom="0.050cm" fo:padding-left="0.180cm" fo:padding-right="0.180cm"/>
    </style:style>
    <style:style style:name="Table6.B6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C6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D6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E6" style:family="table-cell">
      <style:table-cell-properties style:vertical-align="middle" style:shadow="none" fo:border-top="0.012cm dotted #000000" fo:border-bottom="0.012cm dotted #000000" fo:border-left="0.012cm solid #000000" fo:border-right="none" fo:padding-top="0.050cm" fo:padding-bottom="0.050cm" fo:padding-left="0.180cm" fo:padding-right="0.180cm"/>
    </style:style>
    <style:style style:name="Table6.7" style:family="table-row">
      <style:table-row-properties style:min-row-height="163.78pt" fo:keep-together="auto"/>
    </style:style>
    <style:style style:name="Table6.A7" style:family="table-cell">
      <style:table-cell-properties style:vertical-align="middle" style:shadow="none" fo:border-top="0.012cm dotted #000000" fo:border-bottom="0.012cm dotted #000000" fo:border-left="none" fo:border-right="0.012cm solid #000000" fo:padding-top="0.050cm" fo:padding-bottom="0.050cm" fo:padding-left="0.180cm" fo:padding-right="0.180cm"/>
    </style:style>
    <style:style style:name="Table6.B7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C7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D7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E7" style:family="table-cell">
      <style:table-cell-properties style:vertical-align="middle" style:shadow="none" fo:border-top="0.012cm dotted #000000" fo:border-bottom="0.012cm dotted #000000" fo:border-left="0.012cm solid #000000" fo:border-right="none" fo:padding-top="0.050cm" fo:padding-bottom="0.050cm" fo:padding-left="0.180cm" fo:padding-right="0.180cm"/>
    </style:style>
    <style:style style:name="Table6.8" style:family="table-row">
      <style:table-row-properties style:min-row-height="163.78pt" fo:keep-together="auto"/>
    </style:style>
    <style:style style:name="Table6.A8" style:family="table-cell">
      <style:table-cell-properties style:vertical-align="middle" style:shadow="none" fo:border-top="0.012cm dotted #000000" fo:border-bottom="0.012cm dotted #000000" fo:border-left="none" fo:border-right="0.012cm solid #000000" fo:padding-top="0.050cm" fo:padding-bottom="0.050cm" fo:padding-left="0.180cm" fo:padding-right="0.180cm"/>
    </style:style>
    <style:style style:name="Table6.B8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C8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D8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E8" style:family="table-cell">
      <style:table-cell-properties style:vertical-align="middle" style:shadow="none" fo:border-top="0.012cm dotted #000000" fo:border-bottom="0.012cm dotted #000000" fo:border-left="0.012cm solid #000000" fo:border-right="none" fo:padding-top="0.050cm" fo:padding-bottom="0.050cm" fo:padding-left="0.180cm" fo:padding-right="0.180cm"/>
    </style:style>
    <style:style style:name="Table6.9" style:family="table-row">
      <style:table-row-properties style:min-row-height="163.78pt" fo:keep-together="auto"/>
    </style:style>
    <style:style style:name="Table6.A9" style:family="table-cell">
      <style:table-cell-properties style:vertical-align="middle" style:shadow="none" fo:border-top="0.012cm dotted #000000" fo:border-bottom="0.012cm dotted #000000" fo:border-left="none" fo:border-right="0.012cm solid #000000" fo:padding-top="0.050cm" fo:padding-bottom="0.050cm" fo:padding-left="0.180cm" fo:padding-right="0.180cm"/>
    </style:style>
    <style:style style:name="Table6.B9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C9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D9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E9" style:family="table-cell">
      <style:table-cell-properties style:vertical-align="middle" style:shadow="none" fo:border-top="0.012cm dotted #000000" fo:border-bottom="0.012cm dotted #000000" fo:border-left="0.012cm solid #000000" fo:border-right="none" fo:padding-top="0.050cm" fo:padding-bottom="0.050cm" fo:padding-left="0.180cm" fo:padding-right="0.180cm"/>
    </style:style>
    <style:style style:name="Table6.10" style:family="table-row">
      <style:table-row-properties style:min-row-height="163.78pt" fo:keep-together="auto"/>
    </style:style>
    <style:style style:name="Table6.A10" style:family="table-cell">
      <style:table-cell-properties style:vertical-align="middle" style:shadow="none" fo:border-top="0.012cm dotted #000000" fo:border-bottom="0.012cm dotted #000000" fo:border-left="none" fo:border-right="0.012cm solid #000000" fo:padding-top="0.050cm" fo:padding-bottom="0.050cm" fo:padding-left="0.180cm" fo:padding-right="0.180cm"/>
    </style:style>
    <style:style style:name="Table6.B10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C10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D10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E10" style:family="table-cell">
      <style:table-cell-properties style:vertical-align="middle" style:shadow="none" fo:border-top="0.012cm dotted #000000" fo:border-bottom="0.012cm dotted #000000" fo:border-left="0.012cm solid #000000" fo:border-right="none" fo:padding-top="0.050cm" fo:padding-bottom="0.050cm" fo:padding-left="0.180cm" fo:padding-right="0.180cm"/>
    </style:style>
    <style:style style:name="Table6.11" style:family="table-row">
      <style:table-row-properties style:min-row-height="163.78pt" fo:keep-together="auto"/>
    </style:style>
    <style:style style:name="Table6.A11" style:family="table-cell">
      <style:table-cell-properties style:vertical-align="middle" style:shadow="none" fo:border-top="0.012cm dotted #000000" fo:border-bottom="0.012cm dotted #000000" fo:border-left="none" fo:border-right="0.012cm solid #000000" fo:padding-top="0.050cm" fo:padding-bottom="0.050cm" fo:padding-left="0.180cm" fo:padding-right="0.180cm"/>
    </style:style>
    <style:style style:name="Table6.B11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C11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D11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E11" style:family="table-cell">
      <style:table-cell-properties style:vertical-align="middle" style:shadow="none" fo:border-top="0.012cm dotted #000000" fo:border-bottom="0.012cm dotted #000000" fo:border-left="0.012cm solid #000000" fo:border-right="none" fo:padding-top="0.050cm" fo:padding-bottom="0.050cm" fo:padding-left="0.180cm" fo:padding-right="0.180cm"/>
    </style:style>
    <style:style style:name="Table6.12" style:family="table-row">
      <style:table-row-properties style:min-row-height="173.65pt" fo:keep-together="auto"/>
    </style:style>
    <style:style style:name="Table6.A12" style:family="table-cell">
      <style:table-cell-properties style:vertical-align="middle" style:shadow="none" fo:border-top="0.012cm dotted #000000" fo:border-bottom="0.012cm dotted #000000" fo:border-left="none" fo:border-right="0.012cm solid #000000" fo:padding-top="0.050cm" fo:padding-bottom="0.050cm" fo:padding-left="0.180cm" fo:padding-right="0.180cm"/>
    </style:style>
    <style:style style:name="Table6.B12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C12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D12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E12" style:family="table-cell">
      <style:table-cell-properties style:vertical-align="middle" style:shadow="none" fo:border-top="0.012cm dotted #000000" fo:border-bottom="0.012cm dotted #000000" fo:border-left="0.012cm solid #000000" fo:border-right="none" fo:padding-top="0.050cm" fo:padding-bottom="0.050cm" fo:padding-left="0.180cm" fo:padding-right="0.180cm"/>
    </style:style>
    <style:style style:name="Table6.13" style:family="table-row">
      <style:table-row-properties style:min-row-height="166.61pt" fo:keep-together="auto"/>
    </style:style>
    <style:style style:name="Table6.A13" style:family="table-cell">
      <style:table-cell-properties style:vertical-align="middle" style:shadow="none" fo:border-top="0.012cm dotted #000000" fo:border-bottom="0.012cm dotted #000000" fo:border-left="none" fo:border-right="0.012cm solid #000000" fo:padding-top="0.050cm" fo:padding-bottom="0.050cm" fo:padding-left="0.180cm" fo:padding-right="0.180cm"/>
    </style:style>
    <style:style style:name="Table6.B13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C13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D13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E13" style:family="table-cell">
      <style:table-cell-properties style:vertical-align="middle" style:shadow="none" fo:border-top="0.012cm dotted #000000" fo:border-bottom="0.012cm dotted #000000" fo:border-left="0.012cm solid #000000" fo:border-right="none" fo:padding-top="0.050cm" fo:padding-bottom="0.050cm" fo:padding-left="0.180cm" fo:padding-right="0.180cm"/>
    </style:style>
    <style:style style:name="Table6.14" style:family="table-row">
      <style:table-row-properties style:min-row-height="166.61pt" fo:keep-together="auto"/>
    </style:style>
    <style:style style:name="Table6.A14" style:family="table-cell">
      <style:table-cell-properties style:vertical-align="middle" style:shadow="none" fo:border-top="0.012cm dotted #000000" fo:border-bottom="0.012cm dotted #000000" fo:border-left="none" fo:border-right="0.012cm solid #000000" fo:padding-top="0.050cm" fo:padding-bottom="0.050cm" fo:padding-left="0.180cm" fo:padding-right="0.180cm"/>
    </style:style>
    <style:style style:name="Table6.B14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C14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D14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E14" style:family="table-cell">
      <style:table-cell-properties style:vertical-align="middle" style:shadow="none" fo:border-top="0.012cm dotted #000000" fo:border-bottom="0.012cm dotted #000000" fo:border-left="0.012cm solid #000000" fo:border-right="none" fo:padding-top="0.050cm" fo:padding-bottom="0.050cm" fo:padding-left="0.180cm" fo:padding-right="0.180cm"/>
    </style:style>
    <style:style style:name="Table6.15" style:family="table-row">
      <style:table-row-properties style:min-row-height="166.61pt" fo:keep-together="auto"/>
    </style:style>
    <style:style style:name="Table6.A15" style:family="table-cell">
      <style:table-cell-properties style:vertical-align="middle" style:shadow="none" fo:border-top="0.012cm dotted #000000" fo:border-bottom="0.012cm dotted #000000" fo:border-left="none" fo:border-right="0.012cm solid #000000" fo:padding-top="0.050cm" fo:padding-bottom="0.050cm" fo:padding-left="0.180cm" fo:padding-right="0.180cm"/>
    </style:style>
    <style:style style:name="Table6.B15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C15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D15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E15" style:family="table-cell">
      <style:table-cell-properties style:vertical-align="middle" style:shadow="none" fo:border-top="0.012cm dotted #000000" fo:border-bottom="0.012cm dotted #000000" fo:border-left="0.012cm solid #000000" fo:border-right="none" fo:padding-top="0.050cm" fo:padding-bottom="0.050cm" fo:padding-left="0.180cm" fo:padding-right="0.180cm"/>
    </style:style>
    <style:style style:name="Table6.16" style:family="table-row">
      <style:table-row-properties style:min-row-height="166.61pt" fo:keep-together="auto"/>
    </style:style>
    <style:style style:name="Table6.A16" style:family="table-cell">
      <style:table-cell-properties style:vertical-align="middle" style:shadow="none" fo:border-top="0.012cm dotted #000000" fo:border-bottom="0.012cm dotted #000000" fo:border-left="none" fo:border-right="0.012cm solid #000000" fo:padding-top="0.050cm" fo:padding-bottom="0.050cm" fo:padding-left="0.180cm" fo:padding-right="0.180cm"/>
    </style:style>
    <style:style style:name="Table6.B16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C16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D16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E16" style:family="table-cell">
      <style:table-cell-properties style:vertical-align="middle" style:shadow="none" fo:border-top="0.012cm dotted #000000" fo:border-bottom="0.012cm dotted #000000" fo:border-left="0.012cm solid #000000" fo:border-right="none" fo:padding-top="0.050cm" fo:padding-bottom="0.050cm" fo:padding-left="0.180cm" fo:padding-right="0.180cm"/>
    </style:style>
    <style:style style:name="Table6.17" style:family="table-row">
      <style:table-row-properties style:min-row-height="166.61pt" fo:keep-together="auto"/>
    </style:style>
    <style:style style:name="Table6.A17" style:family="table-cell">
      <style:table-cell-properties style:vertical-align="middle" style:shadow="none" fo:border-top="0.012cm dotted #000000" fo:border-bottom="0.012cm dotted #000000" fo:border-left="none" fo:border-right="0.012cm solid #000000" fo:padding-top="0.050cm" fo:padding-bottom="0.050cm" fo:padding-left="0.180cm" fo:padding-right="0.180cm"/>
    </style:style>
    <style:style style:name="Table6.B17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C17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D17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E17" style:family="table-cell">
      <style:table-cell-properties style:vertical-align="middle" style:shadow="none" fo:border-top="0.012cm dotted #000000" fo:border-bottom="0.012cm dotted #000000" fo:border-left="0.012cm solid #000000" fo:border-right="none" fo:padding-top="0.050cm" fo:padding-bottom="0.050cm" fo:padding-left="0.180cm" fo:padding-right="0.180cm"/>
    </style:style>
    <style:style style:name="Table6.18" style:family="table-row">
      <style:table-row-properties style:min-row-height="166.61pt" fo:keep-together="auto"/>
    </style:style>
    <style:style style:name="Table6.A18" style:family="table-cell">
      <style:table-cell-properties style:vertical-align="middle" style:shadow="none" fo:border-top="0.012cm dotted #000000" fo:border-bottom="0.012cm dotted #000000" fo:border-left="none" fo:border-right="0.012cm solid #000000" fo:padding-top="0.050cm" fo:padding-bottom="0.050cm" fo:padding-left="0.180cm" fo:padding-right="0.180cm"/>
    </style:style>
    <style:style style:name="Table6.B18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C18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D18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E18" style:family="table-cell">
      <style:table-cell-properties style:vertical-align="middle" style:shadow="none" fo:border-top="0.012cm dotted #000000" fo:border-bottom="0.012cm dotted #000000" fo:border-left="0.012cm solid #000000" fo:border-right="none" fo:padding-top="0.050cm" fo:padding-bottom="0.050cm" fo:padding-left="0.180cm" fo:padding-right="0.180cm"/>
    </style:style>
    <style:style style:name="Table6.19" style:family="table-row">
      <style:table-row-properties style:min-row-height="166.61pt" fo:keep-together="auto"/>
    </style:style>
    <style:style style:name="Table6.A19" style:family="table-cell">
      <style:table-cell-properties style:vertical-align="middle" style:shadow="none" fo:border-top="0.012cm dotted #000000" fo:border-bottom="0.012cm dotted #000000" fo:border-left="none" fo:border-right="0.012cm solid #000000" fo:padding-top="0.050cm" fo:padding-bottom="0.050cm" fo:padding-left="0.180cm" fo:padding-right="0.180cm"/>
    </style:style>
    <style:style style:name="Table6.B19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C19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D19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E19" style:family="table-cell">
      <style:table-cell-properties style:vertical-align="middle" style:shadow="none" fo:border-top="0.012cm dotted #000000" fo:border-bottom="0.012cm dotted #000000" fo:border-left="0.012cm solid #000000" fo:border-right="none" fo:padding-top="0.050cm" fo:padding-bottom="0.050cm" fo:padding-left="0.180cm" fo:padding-right="0.180cm"/>
    </style:style>
    <style:style style:name="Table6.20" style:family="table-row">
      <style:table-row-properties style:min-row-height="166.61pt" fo:keep-together="auto"/>
    </style:style>
    <style:style style:name="Table6.A20" style:family="table-cell">
      <style:table-cell-properties style:vertical-align="middle" style:shadow="none" fo:border-top="0.012cm dotted #000000" fo:border-bottom="0.012cm dotted #000000" fo:border-left="none" fo:border-right="0.012cm solid #000000" fo:padding-top="0.050cm" fo:padding-bottom="0.050cm" fo:padding-left="0.180cm" fo:padding-right="0.180cm"/>
    </style:style>
    <style:style style:name="Table6.B20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C20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D20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E20" style:family="table-cell">
      <style:table-cell-properties style:vertical-align="middle" style:shadow="none" fo:border-top="0.012cm dotted #000000" fo:border-bottom="0.012cm dotted #000000" fo:border-left="0.012cm solid #000000" fo:border-right="none" fo:padding-top="0.050cm" fo:padding-bottom="0.050cm" fo:padding-left="0.180cm" fo:padding-right="0.180cm"/>
    </style:style>
    <style:style style:name="Table6.21" style:family="table-row">
      <style:table-row-properties style:min-row-height="182.14pt" fo:keep-together="auto"/>
    </style:style>
    <style:style style:name="Table6.A21" style:family="table-cell">
      <style:table-cell-properties style:vertical-align="middle" style:shadow="none" fo:border-top="0.012cm dotted #000000" fo:border-bottom="0.012cm dotted #000000" fo:border-left="none" fo:border-right="0.012cm solid #000000" fo:padding-top="0.050cm" fo:padding-bottom="0.050cm" fo:padding-left="0.180cm" fo:padding-right="0.180cm"/>
    </style:style>
    <style:style style:name="Table6.B21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C21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D21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E21" style:family="table-cell">
      <style:table-cell-properties style:vertical-align="middle" style:shadow="none" fo:border-top="0.012cm dotted #000000" fo:border-bottom="0.012cm dotted #000000" fo:border-left="0.012cm solid #000000" fo:border-right="none" fo:padding-top="0.050cm" fo:padding-bottom="0.050cm" fo:padding-left="0.180cm" fo:padding-right="0.180cm"/>
    </style:style>
    <style:style style:name="Table6.22" style:family="table-row">
      <style:table-row-properties style:min-row-height="163.78pt" fo:keep-together="auto"/>
    </style:style>
    <style:style style:name="Table6.A22" style:family="table-cell">
      <style:table-cell-properties style:vertical-align="middle" style:shadow="none" fo:border-top="0.012cm dotted #000000" fo:border-bottom="0.012cm dotted #000000" fo:border-left="none" fo:border-right="0.012cm solid #000000" fo:padding-top="0.050cm" fo:padding-bottom="0.050cm" fo:padding-left="0.180cm" fo:padding-right="0.180cm"/>
    </style:style>
    <style:style style:name="Table6.B22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C22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D22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E22" style:family="table-cell">
      <style:table-cell-properties style:vertical-align="middle" style:shadow="none" fo:border-top="0.012cm dotted #000000" fo:border-bottom="0.012cm dotted #000000" fo:border-left="0.012cm solid #000000" fo:border-right="none" fo:padding-top="0.050cm" fo:padding-bottom="0.050cm" fo:padding-left="0.180cm" fo:padding-right="0.180cm"/>
    </style:style>
    <style:style style:name="Table6.23" style:family="table-row">
      <style:table-row-properties style:min-row-height="163.78pt" fo:keep-together="auto"/>
    </style:style>
    <style:style style:name="Table6.A23" style:family="table-cell">
      <style:table-cell-properties style:vertical-align="middle" style:shadow="none" fo:border-top="0.012cm dotted #000000" fo:border-bottom="0.012cm dotted #000000" fo:border-left="none" fo:border-right="0.012cm solid #000000" fo:padding-top="0.050cm" fo:padding-bottom="0.050cm" fo:padding-left="0.180cm" fo:padding-right="0.180cm"/>
    </style:style>
    <style:style style:name="Table6.B23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C23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D23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E23" style:family="table-cell">
      <style:table-cell-properties style:vertical-align="middle" style:shadow="none" fo:border-top="0.012cm dotted #000000" fo:border-bottom="0.012cm dotted #000000" fo:border-left="0.012cm solid #000000" fo:border-right="none" fo:padding-top="0.050cm" fo:padding-bottom="0.050cm" fo:padding-left="0.180cm" fo:padding-right="0.180cm"/>
    </style:style>
    <style:style style:name="Table6.24" style:family="table-row">
      <style:table-row-properties style:min-row-height="163.78pt" fo:keep-together="auto"/>
    </style:style>
    <style:style style:name="Table6.A24" style:family="table-cell">
      <style:table-cell-properties style:vertical-align="middle" style:shadow="none" fo:border-top="0.012cm dotted #000000" fo:border-bottom="0.012cm dotted #000000" fo:border-left="none" fo:border-right="0.012cm solid #000000" fo:padding-top="0.050cm" fo:padding-bottom="0.050cm" fo:padding-left="0.180cm" fo:padding-right="0.180cm"/>
    </style:style>
    <style:style style:name="Table6.B24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C24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D24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E24" style:family="table-cell">
      <style:table-cell-properties style:vertical-align="middle" style:shadow="none" fo:border-top="0.012cm dotted #000000" fo:border-bottom="0.012cm dotted #000000" fo:border-left="0.012cm solid #000000" fo:border-right="none" fo:padding-top="0.050cm" fo:padding-bottom="0.050cm" fo:padding-left="0.180cm" fo:padding-right="0.180cm"/>
    </style:style>
    <style:style style:name="Table6.25" style:family="table-row">
      <style:table-row-properties style:min-row-height="166.61pt" fo:keep-together="auto"/>
    </style:style>
    <style:style style:name="Table6.A25" style:family="table-cell">
      <style:table-cell-properties style:vertical-align="middle" style:shadow="none" fo:border-top="0.012cm dotted #000000" fo:border-bottom="0.012cm dotted #000000" fo:border-left="none" fo:border-right="0.012cm solid #000000" fo:padding-top="0.050cm" fo:padding-bottom="0.050cm" fo:padding-left="0.180cm" fo:padding-right="0.180cm"/>
    </style:style>
    <style:style style:name="Table6.B25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E25" style:family="table-cell">
      <style:table-cell-properties style:vertical-align="middle" style:shadow="none" fo:border-top="0.012cm dotted #000000" fo:border-bottom="0.012cm dotted #000000" fo:border-left="0.012cm solid #000000" fo:border-right="none" fo:padding-top="0.050cm" fo:padding-bottom="0.050cm" fo:padding-left="0.180cm" fo:padding-right="0.180cm"/>
    </style:style>
    <style:style style:name="Table6.26" style:family="table-row">
      <style:table-row-properties style:min-row-height="166.61pt" fo:keep-together="auto"/>
    </style:style>
    <style:style style:name="Table6.A26" style:family="table-cell">
      <style:table-cell-properties style:vertical-align="middle" style:shadow="none" fo:border-top="0.012cm dotted #000000" fo:border-bottom="0.012cm dotted #000000" fo:border-left="none" fo:border-right="0.012cm solid #000000" fo:padding-top="0.050cm" fo:padding-bottom="0.050cm" fo:padding-left="0.180cm" fo:padding-right="0.180cm"/>
    </style:style>
    <style:style style:name="Table6.B26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C26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D26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E26" style:family="table-cell">
      <style:table-cell-properties style:vertical-align="middle" style:shadow="none" fo:border-top="0.012cm dotted #000000" fo:border-bottom="0.012cm dotted #000000" fo:border-left="0.012cm solid #000000" fo:border-right="none" fo:padding-top="0.050cm" fo:padding-bottom="0.050cm" fo:padding-left="0.180cm" fo:padding-right="0.180cm"/>
    </style:style>
    <style:style style:name="Table6.27" style:family="table-row">
      <style:table-row-properties style:min-row-height="166.61pt" fo:keep-together="auto"/>
    </style:style>
    <style:style style:name="Table6.A27" style:family="table-cell">
      <style:table-cell-properties style:vertical-align="middle" style:shadow="none" fo:border-top="0.012cm dotted #000000" fo:border-bottom="0.012cm dotted #000000" fo:border-left="none" fo:border-right="0.012cm solid #000000" fo:padding-top="0.050cm" fo:padding-bottom="0.050cm" fo:padding-left="0.180cm" fo:padding-right="0.180cm"/>
    </style:style>
    <style:style style:name="Table6.B27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C27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D27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E27" style:family="table-cell">
      <style:table-cell-properties style:vertical-align="middle" style:shadow="none" fo:border-top="0.012cm dotted #000000" fo:border-bottom="0.012cm dotted #000000" fo:border-left="0.012cm solid #000000" fo:border-right="none" fo:padding-top="0.050cm" fo:padding-bottom="0.050cm" fo:padding-left="0.180cm" fo:padding-right="0.180cm"/>
    </style:style>
    <style:style style:name="Table6.28" style:family="table-row">
      <style:table-row-properties style:min-row-height="166.61pt" fo:keep-together="auto"/>
    </style:style>
    <style:style style:name="Table6.A28" style:family="table-cell">
      <style:table-cell-properties style:vertical-align="middle" style:shadow="none" fo:border-top="0.012cm dotted #000000" fo:border-bottom="0.012cm dotted #000000" fo:border-left="none" fo:border-right="0.012cm solid #000000" fo:padding-top="0.050cm" fo:padding-bottom="0.050cm" fo:padding-left="0.180cm" fo:padding-right="0.180cm"/>
    </style:style>
    <style:style style:name="Table6.B28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C28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D28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E28" style:family="table-cell">
      <style:table-cell-properties style:vertical-align="middle" style:shadow="none" fo:border-top="0.012cm dotted #000000" fo:border-bottom="0.012cm dotted #000000" fo:border-left="0.012cm solid #000000" fo:border-right="none" fo:padding-top="0.050cm" fo:padding-bottom="0.050cm" fo:padding-left="0.180cm" fo:padding-right="0.180cm"/>
    </style:style>
    <style:style style:name="Table6.29" style:family="table-row">
      <style:table-row-properties style:min-row-height="186.42pt" fo:keep-together="auto"/>
    </style:style>
    <style:style style:name="Table6.A29" style:family="table-cell">
      <style:table-cell-properties style:vertical-align="middle" style:shadow="none" fo:border-top="0.012cm dotted #000000" fo:border-bottom="0.012cm dotted #000000" fo:border-left="none" fo:border-right="0.012cm solid #000000" fo:padding-top="0.050cm" fo:padding-bottom="0.050cm" fo:padding-left="0.180cm" fo:padding-right="0.180cm"/>
    </style:style>
    <style:style style:name="Table6.B29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C29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D29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-top="0.050cm" fo:padding-bottom="0.050cm" fo:padding-left="0.030cm" fo:padding-right="0.030cm"/>
    </style:style>
    <style:style style:name="Table6.E29" style:family="table-cell">
      <style:table-cell-properties style:vertical-align="middle" style:shadow="none" fo:border-top="0.012cm dotted #000000" fo:border-bottom="0.012cm dotted #000000" fo:border-left="0.012cm solid #000000" fo:border-right="none" fo:padding-top="0.050cm" fo:padding-bottom="0.050cm" fo:padding-left="0.180cm" fo:padding-right="0.180cm"/>
    </style:style>
    <style:style style:name="Table6.30" style:family="table-row">
      <style:table-row-properties style:min-row-height="186.42pt" fo:keep-together="auto"/>
    </style:style>
    <style:style style:name="Table6.A30" style:family="table-cell">
      <style:table-cell-properties style:vertical-align="middle" style:shadow="none" fo:border-top="0.012cm dotted #000000" fo:border-bottom="0.012cm solid #000000" fo:border-left="none" fo:border-right="0.012cm solid #000000" fo:padding-top="0.050cm" fo:padding-bottom="0.050cm" fo:padding-left="0.180cm" fo:padding-right="0.180cm"/>
    </style:style>
    <style:style style:name="Table6.B30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-top="0.050cm" fo:padding-bottom="0.050cm" fo:padding-left="0.030cm" fo:padding-right="0.030cm"/>
    </style:style>
    <style:style style:name="Table6.C30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-top="0.050cm" fo:padding-bottom="0.050cm" fo:padding-left="0.030cm" fo:padding-right="0.030cm"/>
    </style:style>
    <style:style style:name="Table6.D30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-top="0.050cm" fo:padding-bottom="0.050cm" fo:padding-left="0.030cm" fo:padding-right="0.030cm"/>
    </style:style>
    <style:style style:name="Table6.E30" style:family="table-cell">
      <style:table-cell-properties style:vertical-align="middle" style:shadow="none" fo:border-top="0.012cm dotted #000000" fo:border-bottom="0.012cm solid #000000" fo:border-left="0.012cm solid #000000" fo:border-right="none" fo:padding-top="0.050cm" fo:padding-bottom="0.050cm" fo:padding-left="0.180cm" fo:padding-right="0.180cm"/>
    </style:style>
    <style:style style:name="T1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7_0" style:parent-style-name="Standard" style:family="paragraph">
      <style:paragraph-properties fo:line-height="9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9" style:family="text">
      <style:text-properties fo:color="#000000" style:text-outline="false" style:text-line-through-style="solid" style:text-position="0% 100%" style:font-name="함초롬돋움" style:font-name-asian="함초롬돋움" style:font-name-complex="함초롬돋움" fo:font-family="함초롬돋움" style:font-family-asian="함초롬돋움" style:font-family-complex="함초롬돋움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9_0" style:parent-style-name="Standard" style:family="paragraph">
      <style:paragraph-properties fo:line-height="94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18_0" style:parent-style-name="Standard" style:family="paragraph">
      <style:paragraph-properties fo:line-height="94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9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9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20.00pt" style:font-size-asian="20.00pt" style:font-size-complex="20.00pt" fo:letter-spacing="-4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0_15" style:parent-style-name="바탕글 사본5" style:family="paragraph">
      <style:paragraph-properties fo:line-height="146%" fo:text-align="center" fo:margin-left="1.263cm" fo:margin-right="0cm" fo:text-indent="-1.263cm" fo:margin-top="0cm" fo:margin-bottom="0cm" fo:background-color="transparent" fo:border="none" style:shadow="none" style:text-autospace="none" style:vertical-align="auto" style:snap-to-layout-grid="true"/>
    </style:style>
    <style:style style:name="T21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.00pt" style:font-size-asian="1.00pt" style:font-size-complex="1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" style:family="text">
      <style:text-properties fo:color="#ffffff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1_0" style:parent-style-name="Standard" style:family="paragraph">
      <style:paragraph-properties fo:line-height="123%" fo:text-align="center" fo:margin-left="0.821cm" fo:margin-right="0cm" fo:text-indent="-0.821cm" fo:margin-top="0cm" fo:margin-bottom="0cm" fo:background-color="transparent" fo:border="none" style:shadow="none" style:text-autospace="none" style:vertical-align="auto" style:snap-to-layout-grid="true"/>
    </style:style>
    <style:style style:name="T2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50pt" style:font-size-asian="15.50pt" style:font-size-complex="15.5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2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-2.2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3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-2.2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2_0" style:parent-style-name="Standard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23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4_22" style:parent-style-name="xl72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4_23" style:parent-style-name="xl74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24_19" style:parent-style-name="xl75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25_0" style:parent-style-name="Standard" style:family="paragraph">
      <style:paragraph-properties fo:line-height="95%" fo:text-align="justify" fo:margin-left="0.451cm" fo:margin-right="0cm" fo:text-indent="-0.451cm" fo:margin-top="0cm" fo:margin-bottom="0cm" fo:background-color="transparent" fo:border="none" style:shadow="none" style:text-autospace="none" style:vertical-align="auto" style:snap-to-layout-grid="false"/>
    </style:style>
    <style:style style:name="P126_0" style:parent-style-name="Standard" style:family="paragraph">
      <style:paragraph-properties fo:line-height="95%" fo:text-align="justify" fo:margin-left="0.636cm" fo:margin-right="0cm" fo:text-indent="-0.636cm" fo:margin-top="0cm" fo:margin-bottom="0cm" fo:background-color="transparent" fo:border="none" style:shadow="none" style:text-autospace="none" style:vertical-align="auto" style:snap-to-layout-grid="false"/>
    </style:style>
    <style:style style:name="T3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0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7_0" style:parent-style-name="Standard" style:family="paragraph">
      <style:paragraph-properties fo:line-height="95%" fo:text-align="justify" fo:margin-left="0.639cm" fo:margin-right="0cm" fo:text-indent="-0.639cm" fo:margin-top="0cm" fo:margin-bottom="0cm" fo:background-color="transparent" fo:border="none" style:shadow="none" style:text-autospace="none" style:vertical-align="auto" style:snap-to-layout-grid="false"/>
    </style:style>
    <style:style style:name="P124_24" style:parent-style-name="xl69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4_27" style:parent-style-name="xl71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5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9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28_0" style:parent-style-name="Standard" style:family="paragraph">
      <style:paragraph-properties fo:line-height="95%" fo:text-align="justify" fo:margin-left="0.471cm" fo:margin-right="0cm" fo:text-indent="-0.471cm" fo:margin-top="0cm" fo:margin-bottom="0cm" fo:background-color="transparent" fo:border="none" style:shadow="none" style:text-autospace="none" style:vertical-align="auto" style:snap-to-layout-grid="false"/>
    </style:style>
    <style:style style:name="T4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9_0" style:parent-style-name="Standard" style:family="paragraph">
      <style:paragraph-properties fo:line-height="95%" fo:text-align="justify" fo:margin-left="0.684cm" fo:margin-right="0cm" fo:text-indent="-0.684cm" fo:margin-top="0cm" fo:margin-bottom="0cm" fo:background-color="transparent" fo:border="none" style:shadow="none" style:text-autospace="none" style:vertical-align="auto" style:snap-to-layout-grid="false"/>
    </style:style>
    <style:style style:name="P130_0" style:parent-style-name="Standard" style:family="paragraph">
      <style:paragraph-properties fo:line-height="95%" fo:text-align="justify" fo:margin-left="0.642cm" fo:margin-right="0cm" fo:text-indent="-0.642cm" fo:margin-top="0cm" fo:margin-bottom="0cm" fo:background-color="transparent" fo:border="none" style:shadow="none" style:text-autospace="none" style:vertical-align="auto" style:snap-to-layout-grid="false"/>
    </style:style>
    <style:style style:name="P131_0" style:parent-style-name="Standard" style:family="paragraph">
      <style:paragraph-properties fo:line-height="95%" fo:text-align="justify" fo:margin-left="0.643cm" fo:margin-right="0cm" fo:text-indent="-0.643cm" fo:margin-top="0cm" fo:margin-bottom="0cm" fo:background-color="transparent" fo:border="none" style:shadow="none" style:text-autospace="none" style:vertical-align="auto" style:snap-to-layout-grid="false"/>
    </style:style>
    <style:style style:name="P132_0" style:parent-style-name="Standard" style:family="paragraph">
      <style:paragraph-properties fo:line-height="95%" fo:text-align="justify" fo:margin-left="0.522cm" fo:margin-right="0cm" fo:text-indent="-0.522cm" fo:margin-top="0cm" fo:margin-bottom="0cm" fo:background-color="transparent" fo:border="none" style:shadow="none" style:text-autospace="none" style:vertical-align="auto" style:snap-to-layout-grid="false"/>
    </style:style>
    <style:style style:name="T5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9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33_0" style:parent-style-name="Standard" style:family="paragraph">
      <style:paragraph-properties fo:line-height="95%" fo:text-align="justify" fo:margin-left="0.640cm" fo:margin-right="0cm" fo:text-indent="-0.640cm" fo:margin-top="0cm" fo:margin-bottom="0cm" fo:background-color="transparent" fo:border="none" style:shadow="none" style:text-autospace="none" style:vertical-align="auto" style:snap-to-layout-grid="false"/>
    </style:style>
    <style:style style:name="P134_0" style:parent-style-name="Standard" style:family="paragraph">
      <style:paragraph-properties fo:line-height="95%" fo:text-align="justify" fo:margin-left="0.529cm" fo:margin-right="0cm" fo:text-indent="-0.529cm" fo:margin-top="0cm" fo:margin-bottom="0cm" fo:background-color="transparent" fo:border="none" style:shadow="none" style:text-autospace="none" style:vertical-align="auto" style:snap-to-layout-grid="false"/>
    </style:style>
    <style:style style:name="T5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35_0" style:parent-style-name="Standard" style:family="paragraph">
      <style:paragraph-properties fo:line-height="95%" fo:text-align="justify" fo:margin-left="0.422cm" fo:margin-right="0cm" fo:text-indent="-0.422cm" fo:margin-top="0cm" fo:margin-bottom="0cm" fo:background-color="transparent" fo:border="none" style:shadow="none" style:text-autospace="none" style:vertical-align="auto" style:snap-to-layout-grid="false"/>
    </style:style>
    <style:style style:name="P136_0" style:parent-style-name="Standard" style:family="paragraph">
      <style:paragraph-properties fo:line-height="95%" fo:text-align="justify" fo:margin-left="0.636cm" fo:margin-right="0cm" fo:text-indent="-0.636cm" fo:margin-top="0cm" fo:margin-bottom="0cm" fo:background-color="transparent" fo:border="none" style:shadow="none" style:text-autospace="none" style:vertical-align="auto" style:snap-to-layout-grid="false"/>
    </style:style>
    <style:style style:name="P137_0" style:parent-style-name="Standard" style:family="paragraph">
      <style:paragraph-properties fo:line-height="95%" fo:text-align="justify" fo:margin-left="0.733cm" fo:margin-right="0cm" fo:text-indent="-0.733cm" fo:margin-top="0cm" fo:margin-bottom="0cm" fo:background-color="transparent" fo:border="none" style:shadow="none" style:text-autospace="none" style:vertical-align="auto" style:snap-to-layout-grid="false"/>
    </style:style>
    <style:style style:name="P138_0" style:parent-style-name="Standard" style:family="paragraph">
      <style:paragraph-properties fo:line-height="95%" fo:text-align="justify" fo:margin-left="0.640cm" fo:margin-right="0cm" fo:text-indent="-0.640cm" fo:margin-top="0cm" fo:margin-bottom="0cm" fo:background-color="transparent" fo:border="none" style:shadow="none" style:text-autospace="none" style:vertical-align="auto" style:snap-to-layout-grid="false"/>
    </style:style>
    <style:style style:name="P139_0" style:parent-style-name="Standard" style:family="paragraph">
      <style:paragraph-properties fo:line-height="95%" fo:text-align="justify" fo:margin-left="0.429cm" fo:margin-right="0cm" fo:text-indent="-0.429cm" fo:margin-top="0cm" fo:margin-bottom="0cm" fo:background-color="transparent" fo:border="none" style:shadow="none" style:text-autospace="none" style:vertical-align="auto" style:snap-to-layout-grid="false"/>
    </style:style>
    <style:style style:name="P140_0" style:parent-style-name="Standard" style:family="paragraph">
      <style:paragraph-properties fo:line-height="95%" fo:text-align="justify" fo:margin-left="0.642cm" fo:margin-right="0cm" fo:text-indent="-0.642cm" fo:margin-top="0cm" fo:margin-bottom="0cm" fo:background-color="transparent" fo:border="none" style:shadow="none" style:text-autospace="none" style:vertical-align="auto" style:snap-to-layout-grid="false"/>
    </style:style>
    <style:style style:name="P141_0" style:parent-style-name="Standard" style:family="paragraph">
      <style:paragraph-properties fo:line-height="95%" fo:text-align="justify" fo:margin-left="0.652cm" fo:margin-right="0cm" fo:text-indent="-0.652cm" fo:margin-top="0cm" fo:margin-bottom="0cm" fo:background-color="transparent" fo:border="none" style:shadow="none" style:text-autospace="none" style:vertical-align="auto" style:snap-to-layout-grid="false"/>
    </style:style>
    <style:style style:name="P142_0" style:parent-style-name="Standard" style:family="paragraph">
      <style:paragraph-properties fo:line-height="95%" fo:text-align="justify" fo:margin-left="0.722cm" fo:margin-right="0cm" fo:text-indent="-0.722cm" fo:margin-top="0cm" fo:margin-bottom="0cm" fo:background-color="transparent" fo:border="none" style:shadow="none" style:text-autospace="none" style:vertical-align="auto" style:snap-to-layout-grid="false"/>
    </style:style>
    <style:style style:name="T5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0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43_0" style:parent-style-name="Standard" style:family="paragraph">
      <style:paragraph-properties fo:line-height="95%" fo:text-align="justify" fo:margin-left="0.442cm" fo:margin-right="0cm" fo:text-indent="-0.442cm" fo:margin-top="0cm" fo:margin-bottom="0cm" fo:background-color="transparent" fo:border="none" style:shadow="none" style:text-autospace="none" style:vertical-align="auto" style:snap-to-layout-grid="false"/>
    </style:style>
    <style:style style:name="P144_0" style:parent-style-name="Standard" style:family="paragraph">
      <style:paragraph-properties fo:line-height="95%" fo:text-align="justify" fo:margin-left="0.660cm" fo:margin-right="0cm" fo:text-indent="-0.660cm" fo:margin-top="0cm" fo:margin-bottom="0cm" fo:background-color="transparent" fo:border="none" style:shadow="none" style:text-autospace="none" style:vertical-align="auto" style:snap-to-layout-grid="false"/>
    </style:style>
    <style:style style:name="T5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45_0" style:parent-style-name="Standard" style:family="paragraph">
      <style:paragraph-properties fo:line-height="95%" fo:text-align="justify" fo:margin-left="0.682cm" fo:margin-right="0cm" fo:text-indent="-0.682cm" fo:margin-top="0cm" fo:margin-bottom="0cm" fo:background-color="transparent" fo:border="none" style:shadow="none" style:text-autospace="none" style:vertical-align="auto" style:snap-to-layout-grid="false"/>
    </style:style>
    <style:style style:name="P146_0" style:parent-style-name="Standard" style:family="paragraph">
      <style:paragraph-properties fo:line-height="95%" fo:text-align="justify" fo:margin-left="0.684cm" fo:margin-right="0cm" fo:text-indent="-0.684cm" fo:margin-top="0cm" fo:margin-bottom="0cm" fo:background-color="transparent" fo:border="none" style:shadow="none" style:text-autospace="none" style:vertical-align="auto" style:snap-to-layout-grid="false"/>
    </style:style>
    <style:style style:name="P147_0" style:parent-style-name="Standard" style:family="paragraph">
      <style:paragraph-properties fo:line-height="95%" fo:text-align="justify" fo:margin-left="0.472cm" fo:margin-right="0cm" fo:text-indent="-0.472cm" fo:margin-top="0cm" fo:margin-bottom="0cm" fo:background-color="transparent" fo:border="none" style:shadow="none" style:text-autospace="none" style:vertical-align="auto" style:snap-to-layout-grid="false"/>
    </style:style>
    <style:style style:name="P148_0" style:parent-style-name="Standard" style:family="paragraph">
      <style:paragraph-properties fo:line-height="95%" fo:text-align="justify" fo:margin-left="0.639cm" fo:margin-right="0cm" fo:text-indent="-0.639cm" fo:margin-top="0cm" fo:margin-bottom="0cm" fo:background-color="transparent" fo:border="none" style:shadow="none" style:text-autospace="none" style:vertical-align="auto" style:snap-to-layout-grid="false"/>
    </style:style>
    <style:style style:name="P149_0" style:parent-style-name="Standard" style:family="paragraph">
      <style:paragraph-properties fo:line-height="95%" fo:text-align="justify" fo:margin-left="0.503cm" fo:margin-right="0cm" fo:text-indent="-0.503cm" fo:margin-top="0cm" fo:margin-bottom="0cm" fo:background-color="transparent" fo:border="none" style:shadow="none" style:text-autospace="none" style:vertical-align="auto" style:snap-to-layout-grid="false"/>
    </style:style>
    <style:style style:name="P150_0" style:parent-style-name="Standard" style:family="paragraph">
      <style:paragraph-properties fo:line-height="95%" fo:text-align="justify" fo:margin-left="0.668cm" fo:margin-right="0cm" fo:text-indent="-0.668cm" fo:margin-top="0cm" fo:margin-bottom="0cm" fo:background-color="transparent" fo:border="none" style:shadow="none" style:text-autospace="none" style:vertical-align="auto" style:snap-to-layout-grid="false"/>
    </style:style>
    <style:style style:name="T7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2.6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4_21" style:parent-style-name="xl73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6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51_0" style:parent-style-name="Standard" style:family="paragraph">
      <style:paragraph-properties fo:line-height="95%" fo:text-align="justify" fo:margin-left="0.642cm" fo:margin-right="0cm" fo:text-indent="-0.642cm" fo:margin-top="0cm" fo:margin-bottom="0cm" fo:background-color="transparent" fo:border="none" style:shadow="none" style:text-autospace="none" style:vertical-align="auto" style:snap-to-layout-grid="false"/>
    </style:style>
    <style:style style:name="P152_0" style:parent-style-name="Standard" style:family="paragraph">
      <style:paragraph-properties fo:line-height="95%" fo:text-align="justify" fo:margin-left="0.646cm" fo:margin-right="0cm" fo:text-indent="-0.646cm" fo:margin-top="0cm" fo:margin-bottom="0cm" fo:background-color="transparent" fo:border="none" style:shadow="none" style:text-autospace="none" style:vertical-align="auto" style:snap-to-layout-grid="false"/>
    </style:style>
    <style:style style:name="P153_0" style:parent-style-name="Standard" style:family="paragraph">
      <style:paragraph-properties fo:line-height="95%" fo:text-align="justify" fo:margin-left="0.500cm" fo:margin-right="0cm" fo:text-indent="-0.500cm" fo:margin-top="0cm" fo:margin-bottom="0cm" fo:background-color="transparent" fo:border="none" style:shadow="none" style:text-autospace="none" style:vertical-align="auto" style:snap-to-layout-grid="false"/>
    </style:style>
    <style:style style:name="P154_0" style:parent-style-name="Standard" style:family="paragraph">
      <style:paragraph-properties fo:line-height="95%" fo:text-align="justify" fo:margin-left="0.647cm" fo:margin-right="0cm" fo:text-indent="-0.647cm" fo:margin-top="0cm" fo:margin-bottom="0cm" fo:background-color="transparent" fo:border="none" style:shadow="none" style:text-autospace="none" style:vertical-align="auto" style:snap-to-layout-grid="false"/>
    </style:style>
    <style:style style:name="P155_0" style:parent-style-name="Standard" style:family="paragraph">
      <style:paragraph-properties fo:line-height="95%" fo:text-align="justify" fo:margin-left="0.704cm" fo:margin-right="0cm" fo:text-indent="-0.704cm" fo:margin-top="0cm" fo:margin-bottom="0cm" fo:background-color="transparent" fo:border="none" style:shadow="none" style:text-autospace="none" style:vertical-align="auto" style:snap-to-layout-grid="false"/>
    </style:style>
    <style:style style:name="P156_0" style:parent-style-name="Standard" style:family="paragraph">
      <style:paragraph-properties fo:line-height="95%" fo:text-align="justify" fo:margin-left="0.734cm" fo:margin-right="0cm" fo:text-indent="-0.734cm" fo:margin-top="0cm" fo:margin-bottom="0cm" fo:background-color="transparent" fo:border="none" style:shadow="none" style:text-autospace="none" style:vertical-align="auto" style:snap-to-layout-grid="false"/>
    </style:style>
    <style:style style:name="P124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6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57_0" style:parent-style-name="Standard" style:family="paragraph">
      <style:paragraph-properties fo:line-height="95%" fo:text-align="justify" fo:margin-left="0.317cm" fo:margin-right="0cm" fo:text-indent="-0.317cm" fo:margin-top="0cm" fo:margin-bottom="0cm" fo:background-color="transparent" fo:border="none" style:shadow="none" style:text-autospace="none" style:vertical-align="auto" style:snap-to-layout-grid="false"/>
    </style:style>
    <style:style style:name="P158_0" style:parent-style-name="Standard" style:family="paragraph">
      <style:paragraph-properties fo:line-height="95%" fo:text-align="justify" fo:margin-left="0.727cm" fo:margin-right="0cm" fo:text-indent="-0.727cm" fo:margin-top="0cm" fo:margin-bottom="0cm" fo:background-color="transparent" fo:border="none" style:shadow="none" style:text-autospace="none" style:vertical-align="auto" style:snap-to-layout-grid="false"/>
    </style:style>
    <style:style style:name="P159_0" style:parent-style-name="Standard" style:family="paragraph">
      <style:paragraph-properties fo:line-height="95%" fo:text-align="justify" fo:margin-left="0.680cm" fo:margin-right="0cm" fo:text-indent="-0.680cm" fo:margin-top="0cm" fo:margin-bottom="0cm" fo:background-color="transparent" fo:border="none" style:shadow="none" style:text-autospace="none" style:vertical-align="auto" style:snap-to-layout-grid="false"/>
    </style:style>
    <style:style style:name="P124_31" style:parent-style-name="xl76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60_0" style:parent-style-name="Standard" style:family="paragraph">
      <style:paragraph-properties fo:line-height="95%" fo:text-align="justify" fo:margin-left="0.435cm" fo:margin-right="0cm" fo:text-indent="-0.435cm" fo:margin-top="0cm" fo:margin-bottom="0cm" fo:background-color="transparent" fo:border="none" style:shadow="none" style:text-autospace="none" style:vertical-align="auto" style:snap-to-layout-grid="false"/>
    </style:style>
    <style:style style:name="P161_0" style:parent-style-name="Standard" style:family="paragraph">
      <style:paragraph-properties fo:line-height="95%" fo:text-align="justify" fo:margin-left="0.635cm" fo:margin-right="0cm" fo:text-indent="-0.635cm" fo:margin-top="0cm" fo:margin-bottom="0cm" fo:background-color="transparent" fo:border="none" style:shadow="none" style:text-autospace="none" style:vertical-align="auto" style:snap-to-layout-grid="false"/>
    </style:style>
    <style:style style:name="P162_0" style:parent-style-name="Standard" style:family="paragraph">
      <style:paragraph-properties fo:line-height="95%" fo:text-align="justify" fo:margin-left="0.653cm" fo:margin-right="0cm" fo:text-indent="-0.653cm" fo:margin-top="0cm" fo:margin-bottom="0cm" fo:background-color="transparent" fo:border="none" style:shadow="none" style:text-autospace="none" style:vertical-align="auto" style:snap-to-layout-grid="false"/>
    </style:style>
    <style:style style:name="P163_0" style:parent-style-name="Standard" style:family="paragraph">
      <style:paragraph-properties fo:line-height="95%" fo:text-align="justify" fo:margin-left="0.641cm" fo:margin-right="0cm" fo:text-indent="-0.641cm" fo:margin-top="0cm" fo:margin-bottom="0cm" fo:background-color="transparent" fo:border="none" style:shadow="none" style:text-autospace="none" style:vertical-align="auto" style:snap-to-layout-grid="false"/>
    </style:style>
    <style:style style:name="T7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64_0" style:parent-style-name="Standard" style:family="paragraph">
      <style:paragraph-properties fo:line-height="95%" fo:text-align="justify" fo:margin-left="0.426cm" fo:margin-right="0cm" fo:text-indent="-0.426cm" fo:margin-top="0cm" fo:margin-bottom="0cm" fo:background-color="transparent" fo:border="none" style:shadow="none" style:text-autospace="none" style:vertical-align="auto" style:snap-to-layout-grid="false"/>
    </style:style>
    <style:style style:name="T6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65_0" style:parent-style-name="Standard" style:family="paragraph">
      <style:paragraph-properties fo:line-height="95%" fo:text-align="justify" fo:margin-left="0.652cm" fo:margin-right="0cm" fo:text-indent="-0.652cm" fo:margin-top="0cm" fo:margin-bottom="0cm" fo:background-color="transparent" fo:border="none" style:shadow="none" style:text-autospace="none" style:vertical-align="auto" style:snap-to-layout-grid="false"/>
    </style:style>
    <style:style style:name="P166_0" style:parent-style-name="Standard" style:family="paragraph">
      <style:paragraph-properties fo:line-height="95%" fo:text-align="justify" fo:margin-left="0.425cm" fo:margin-right="0cm" fo:text-indent="-0.425cm" fo:margin-top="0cm" fo:margin-bottom="0cm" fo:background-color="transparent" fo:border="none" style:shadow="none" style:text-autospace="none" style:vertical-align="auto" style:snap-to-layout-grid="false"/>
    </style:style>
    <style:style style:name="P167_0" style:parent-style-name="Standard" style:family="paragraph">
      <style:paragraph-properties fo:line-height="95%" fo:text-align="justify" fo:margin-left="0.712cm" fo:margin-right="0cm" fo:text-indent="-0.712cm" fo:margin-top="0cm" fo:margin-bottom="0cm" fo:background-color="transparent" fo:border="none" style:shadow="none" style:text-autospace="none" style:vertical-align="auto" style:snap-to-layout-grid="false"/>
    </style:style>
    <style:style style:name="P168_0" style:parent-style-name="Standard" style:family="paragraph">
      <style:paragraph-properties fo:line-height="95%" fo:text-align="justify" fo:margin-left="0.726cm" fo:margin-right="0cm" fo:text-indent="-0.726cm" fo:margin-top="0cm" fo:margin-bottom="0cm" fo:background-color="transparent" fo:border="none" style:shadow="none" style:text-autospace="none" style:vertical-align="auto" style:snap-to-layout-grid="false"/>
    </style:style>
    <style:style style:name="P169_0" style:parent-style-name="Standard" style:family="paragraph">
      <style:paragraph-properties fo:line-height="95%" fo:text-align="justify" fo:margin-left="0.440cm" fo:margin-right="0cm" fo:text-indent="-0.440cm" fo:margin-top="0cm" fo:margin-bottom="0cm" fo:background-color="transparent" fo:border="none" style:shadow="none" style:text-autospace="none" style:vertical-align="auto" style:snap-to-layout-grid="false"/>
    </style:style>
    <style:style style:name="P170_0" style:parent-style-name="Standard" style:family="paragraph">
      <style:paragraph-properties fo:line-height="95%" fo:text-align="justify" fo:margin-left="0.679cm" fo:margin-right="0cm" fo:text-indent="-0.679cm" fo:margin-top="0cm" fo:margin-bottom="0cm" fo:background-color="transparent" fo:border="none" style:shadow="none" style:text-autospace="none" style:vertical-align="auto" style:snap-to-layout-grid="false"/>
    </style:style>
    <style:style style:name="P171_0" style:parent-style-name="Standard" style:family="paragraph">
      <style:paragraph-properties fo:line-height="95%" fo:text-align="justify" fo:margin-left="0.692cm" fo:margin-right="0cm" fo:text-indent="-0.692cm" fo:margin-top="0cm" fo:margin-bottom="0cm" fo:background-color="transparent" fo:border="none" style:shadow="none" style:text-autospace="none" style:vertical-align="auto" style:snap-to-layout-grid="false"/>
    </style:style>
    <style:style style:name="T8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72_0" style:parent-style-name="Standard" style:family="paragraph">
      <style:paragraph-properties fo:line-height="95%" fo:text-align="justify" fo:margin-left="0.720cm" fo:margin-right="0cm" fo:text-indent="-0.720cm" fo:margin-top="0cm" fo:margin-bottom="0cm" fo:background-color="transparent" fo:border="none" style:shadow="none" style:text-autospace="none" style:vertical-align="auto" style:snap-to-layout-grid="false"/>
    </style:style>
    <style:style style:name="T7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73_0" style:parent-style-name="Standard" style:family="paragraph">
      <style:paragraph-properties fo:line-height="95%" fo:text-align="justify" fo:margin-left="0.637cm" fo:margin-right="0cm" fo:text-indent="-0.637cm" fo:margin-top="0cm" fo:margin-bottom="0cm" fo:background-color="transparent" fo:border="none" style:shadow="none" style:text-autospace="none" style:vertical-align="auto" style:snap-to-layout-grid="false"/>
    </style:style>
    <style:style style:name="T7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2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74_0" style:parent-style-name="Standard" style:family="paragraph">
      <style:paragraph-properties fo:line-height="95%" fo:text-align="justify" fo:margin-left="0.697cm" fo:margin-right="0cm" fo:text-indent="-0.697cm" fo:margin-top="0cm" fo:margin-bottom="0cm" fo:background-color="transparent" fo:border="none" style:shadow="none" style:text-autospace="none" style:vertical-align="auto" style:snap-to-layout-grid="false"/>
    </style:style>
    <style:style style:name="T7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6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2.2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2.0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75_0" style:parent-style-name="Standard" style:family="paragraph">
      <style:paragraph-properties fo:line-height="95%" fo:text-align="justify" fo:margin-left="0.508cm" fo:margin-right="0cm" fo:text-indent="-0.508cm" fo:margin-top="0cm" fo:margin-bottom="0cm" fo:background-color="transparent" fo:border="none" style:shadow="none" style:text-autospace="none" style:vertical-align="auto" style:snap-to-layout-grid="false"/>
    </style:style>
    <style:style style:name="P176_0" style:parent-style-name="Standard" style:family="paragraph">
      <style:paragraph-properties fo:line-height="95%" fo:text-align="justify" fo:margin-left="0.651cm" fo:margin-right="0cm" fo:text-indent="-0.651cm" fo:margin-top="0cm" fo:margin-bottom="0cm" fo:background-color="transparent" fo:border="none" style:shadow="none" style:text-autospace="none" style:vertical-align="auto" style:snap-to-layout-grid="false"/>
    </style:style>
    <style:style style:name="P177_0" style:parent-style-name="Standard" style:family="paragraph">
      <style:paragraph-properties fo:line-height="95%" fo:text-align="justify" fo:margin-left="0.468cm" fo:margin-right="0cm" fo:text-indent="-0.468cm" fo:margin-top="0cm" fo:margin-bottom="0cm" fo:background-color="transparent" fo:border="none" style:shadow="none" style:text-autospace="none" style:vertical-align="auto" style:snap-to-layout-grid="false"/>
    </style:style>
    <style:style style:name="P178_0" style:parent-style-name="Standard" style:family="paragraph">
      <style:paragraph-properties fo:line-height="95%" fo:text-align="justify" fo:margin-left="0.657cm" fo:margin-right="0cm" fo:text-indent="-0.657cm" fo:margin-top="0cm" fo:margin-bottom="0cm" fo:background-color="transparent" fo:border="none" style:shadow="none" style:text-autospace="none" style:vertical-align="auto" style:snap-to-layout-grid="false"/>
    </style:style>
    <style:style style:name="P179_0" style:parent-style-name="Standard" style:family="paragraph">
      <style:paragraph-properties fo:line-height="95%" fo:text-align="justify" fo:margin-left="0.576cm" fo:margin-right="0cm" fo:text-indent="-0.576cm" fo:margin-top="0cm" fo:margin-bottom="0cm" fo:background-color="transparent" fo:border="none" style:shadow="none" style:text-autospace="none" style:vertical-align="auto" style:snap-to-layout-grid="false"/>
    </style:style>
    <style:style style:name="P180_0" style:parent-style-name="Standard" style:family="paragraph">
      <style:paragraph-properties fo:line-height="95%" fo:text-align="justify" fo:margin-left="0.765cm" fo:margin-right="0cm" fo:text-indent="-0.765cm" fo:margin-top="0cm" fo:margin-bottom="0cm" fo:background-color="transparent" fo:border="none" style:shadow="none" style:text-autospace="none" style:vertical-align="auto" style:snap-to-layout-grid="false"/>
    </style:style>
    <style:style style:name="P181_0" style:parent-style-name="Standard" style:family="paragraph">
      <style:paragraph-properties fo:line-height="95%" fo:text-align="justify" fo:margin-left="0.498cm" fo:margin-right="0cm" fo:text-indent="-0.498cm" fo:margin-top="0cm" fo:margin-bottom="0cm" fo:background-color="transparent" fo:border="none" style:shadow="none" style:text-autospace="none" style:vertical-align="auto" style:snap-to-layout-grid="false"/>
    </style:style>
    <style:style style:name="P182_0" style:parent-style-name="Standard" style:family="paragraph">
      <style:paragraph-properties fo:line-height="95%" fo:text-align="justify" fo:margin-left="0.755cm" fo:margin-right="0cm" fo:text-indent="-0.755cm" fo:margin-top="0cm" fo:margin-bottom="0cm" fo:background-color="transparent" fo:border="none" style:shadow="none" style:text-autospace="none" style:vertical-align="auto" style:snap-to-layout-grid="false"/>
    </style:style>
    <style:style style:name="P183_0" style:parent-style-name="Standard" style:family="paragraph">
      <style:paragraph-properties fo:line-height="95%" fo:text-align="justify" fo:margin-left="0.635cm" fo:margin-right="0cm" fo:text-indent="-0.635cm" fo:margin-top="0cm" fo:margin-bottom="0cm" fo:background-color="transparent" fo:border="none" style:shadow="none" style:text-autospace="none" style:vertical-align="auto" style:snap-to-layout-grid="false"/>
    </style:style>
    <style:style style:name="P184_0" style:parent-style-name="Standard" style:family="paragraph">
      <style:paragraph-properties fo:line-height="95%" fo:text-align="justify" fo:margin-left="0.728cm" fo:margin-right="0cm" fo:text-indent="-0.728cm" fo:margin-top="0cm" fo:margin-bottom="0cm" fo:background-color="transparent" fo:border="none" style:shadow="none" style:text-autospace="none" style:vertical-align="auto" style:snap-to-layout-grid="false"/>
    </style:style>
    <style:style style:name="P185_0" style:parent-style-name="Standard" style:family="paragraph">
      <style:paragraph-properties fo:line-height="95%" fo:text-align="justify" fo:margin-left="0.636cm" fo:margin-right="0cm" fo:text-indent="-0.636cm" fo:margin-top="0cm" fo:margin-bottom="0cm" fo:background-color="transparent" fo:border="none" style:shadow="none" style:text-autospace="none" style:vertical-align="auto" style:snap-to-layout-grid="false"/>
    </style:style>
    <style:style style:name="P124_33" style:parent-style-name="xl79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86_0" style:parent-style-name="Standard" style:family="paragraph">
      <style:paragraph-properties fo:line-height="95%" fo:text-align="justify" fo:margin-left="0.737cm" fo:margin-right="0cm" fo:text-indent="-0.737cm" fo:margin-top="0cm" fo:margin-bottom="0cm" fo:background-color="transparent" fo:border="none" style:shadow="none" style:text-autospace="none" style:vertical-align="auto" style:snap-to-layout-grid="false"/>
    </style:style>
    <style:style style:name="T8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87_0" style:parent-style-name="Standard" style:family="paragraph">
      <style:paragraph-properties fo:line-height="95%" fo:text-align="justify" fo:margin-left="0.740cm" fo:margin-right="0cm" fo:text-indent="-0.740cm" fo:margin-top="0cm" fo:margin-bottom="0cm" fo:background-color="transparent" fo:border="none" style:shadow="none" style:text-autospace="none" style:vertical-align="auto" style:snap-to-layout-grid="false"/>
    </style:style>
    <style:style style:name="P188_0" style:parent-style-name="Standard" style:family="paragraph">
      <style:paragraph-properties fo:line-height="95%" fo:text-align="justify" fo:margin-left="0.658cm" fo:margin-right="0cm" fo:text-indent="-0.658cm" fo:margin-top="0cm" fo:margin-bottom="0cm" fo:background-color="transparent" fo:border="none" style:shadow="none" style:text-autospace="none" style:vertical-align="auto" style:snap-to-layout-grid="false"/>
    </style:style>
    <style:style style:name="P189_0" style:parent-style-name="Standard" style:family="paragraph">
      <style:paragraph-properties fo:line-height="95%" fo:text-align="justify" fo:margin-left="0.444cm" fo:margin-right="0cm" fo:text-indent="-0.444cm" fo:margin-top="0cm" fo:margin-bottom="0cm" fo:background-color="transparent" fo:border="none" style:shadow="none" style:text-autospace="none" style:vertical-align="auto" style:snap-to-layout-grid="false"/>
    </style:style>
    <style:style style:name="P190_0" style:parent-style-name="Standard" style:family="paragraph">
      <style:paragraph-properties fo:line-height="95%" fo:text-align="justify" fo:margin-left="0.648cm" fo:margin-right="0cm" fo:text-indent="-0.648cm" fo:margin-top="0cm" fo:margin-bottom="0cm" fo:background-color="transparent" fo:border="none" style:shadow="none" style:text-autospace="none" style:vertical-align="auto" style:snap-to-layout-grid="false"/>
    </style:style>
    <style:style style:name="T4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9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91_0" style:parent-style-name="Standard" style:family="paragraph">
      <style:paragraph-properties fo:line-height="95%" fo:text-align="justify" fo:margin-left="0.403cm" fo:margin-right="0cm" fo:text-indent="-0.403cm" fo:margin-top="0cm" fo:margin-bottom="0cm" fo:background-color="transparent" fo:border="none" style:shadow="none" style:text-autospace="none" style:vertical-align="auto" style:snap-to-layout-grid="false"/>
    </style:style>
    <style:style style:name="P192_0" style:parent-style-name="Standard" style:family="paragraph">
      <style:paragraph-properties fo:line-height="95%" fo:text-align="justify" fo:margin-left="0.688cm" fo:margin-right="0cm" fo:text-indent="-0.688cm" fo:margin-top="0cm" fo:margin-bottom="0cm" fo:background-color="transparent" fo:border="none" style:shadow="none" style:text-autospace="none" style:vertical-align="auto" style:snap-to-layout-grid="false"/>
    </style:style>
    <style:style style:name="P193_0" style:parent-style-name="Standard" style:family="paragraph">
      <style:paragraph-properties fo:line-height="95%" fo:text-align="justify" fo:margin-left="0.668cm" fo:margin-right="0cm" fo:text-indent="-0.668cm" fo:margin-top="0cm" fo:margin-bottom="0cm" fo:background-color="transparent" fo:border="none" style:shadow="none" style:text-autospace="none" style:vertical-align="auto" style:snap-to-layout-grid="false"/>
    </style:style>
    <style:style style:name="T5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4_29" style:parent-style-name="xl78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94_0" style:parent-style-name="Standard" style:family="paragraph">
      <style:paragraph-properties fo:line-height="95%" fo:text-align="justify" fo:margin-left="0.643cm" fo:margin-right="0cm" fo:text-indent="-0.643cm" fo:margin-top="0cm" fo:margin-bottom="0cm" fo:background-color="transparent" fo:border="none" style:shadow="none" style:text-autospace="none" style:vertical-align="auto" style:snap-to-layout-grid="false"/>
    </style:style>
    <style:style style:name="P195_0" style:parent-style-name="Standard" style:family="paragraph">
      <style:paragraph-properties fo:line-height="95%" fo:text-align="justify" fo:margin-left="0.665cm" fo:margin-right="0cm" fo:text-indent="-0.665cm" fo:margin-top="0cm" fo:margin-bottom="0cm" fo:background-color="transparent" fo:border="none" style:shadow="none" style:text-autospace="none" style:vertical-align="auto" style:snap-to-layout-grid="false"/>
    </style:style>
    <style:style style:name="P196_0" style:parent-style-name="Standard" style:family="paragraph">
      <style:paragraph-properties fo:line-height="95%" fo:text-align="justify" fo:margin-left="0.655cm" fo:margin-right="0cm" fo:text-indent="-0.655cm" fo:margin-top="0cm" fo:margin-bottom="0cm" fo:background-color="transparent" fo:border="none" style:shadow="none" style:text-autospace="none" style:vertical-align="auto" style:snap-to-layout-grid="false"/>
    </style:style>
    <style:style style:name="P197_0" style:parent-style-name="Standard" style:family="paragraph">
      <style:paragraph-properties fo:line-height="95%" fo:text-align="justify" fo:margin-left="0.637cm" fo:margin-right="0cm" fo:text-indent="-0.637cm" fo:margin-top="0cm" fo:margin-bottom="0cm" fo:background-color="transparent" fo:border="none" style:shadow="none" style:text-autospace="none" style:vertical-align="auto" style:snap-to-layout-grid="false"/>
    </style:style>
    <style:style style:name="P198_0" style:parent-style-name="Standard" style:family="paragraph">
      <style:paragraph-properties fo:line-height="95%" fo:text-align="justify" fo:margin-left="0.739cm" fo:margin-right="0cm" fo:text-indent="-0.739cm" fo:margin-top="0cm" fo:margin-bottom="0cm" fo:background-color="transparent" fo:border="none" style:shadow="none" style:text-autospace="none" style:vertical-align="auto" style:snap-to-layout-grid="false"/>
    </style:style>
    <style:style style:name="T8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0.2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9_0" style:parent-style-name="Standard" style:family="paragraph">
      <style:paragraph-properties fo:line-height="95%" fo:text-align="justify" fo:margin-left="0.753cm" fo:margin-right="0cm" fo:text-indent="-0.753cm" fo:margin-top="0cm" fo:margin-bottom="0cm" fo:background-color="transparent" fo:border="none" style:shadow="none" style:text-autospace="none" style:vertical-align="auto" style:snap-to-layout-grid="false"/>
    </style:style>
    <style:style style:name="P200_0" style:parent-style-name="Standard" style:family="paragraph">
      <style:paragraph-properties fo:line-height="95%" fo:text-align="justify" fo:margin-left="0.467cm" fo:margin-right="0cm" fo:text-indent="-0.467cm" fo:margin-top="0cm" fo:margin-bottom="0cm" fo:background-color="transparent" fo:border="none" style:shadow="none" style:text-autospace="none" style:vertical-align="auto" style:snap-to-layout-grid="false"/>
    </style:style>
    <style:style style:name="T7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2.0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01_0" style:parent-style-name="Standard" style:family="paragraph">
      <style:paragraph-properties fo:line-height="95%" fo:text-align="justify" fo:margin-left="0.644cm" fo:margin-right="0cm" fo:text-indent="-0.644cm" fo:margin-top="0cm" fo:margin-bottom="0cm" fo:background-color="transparent" fo:border="none" style:shadow="none" style:text-autospace="none" style:vertical-align="auto" style:snap-to-layout-grid="false"/>
    </style:style>
    <style:style style:name="P202_0" style:parent-style-name="Standard" style:family="paragraph">
      <style:paragraph-properties fo:line-height="95%" fo:text-align="justify" fo:margin-left="0.665cm" fo:margin-right="0cm" fo:text-indent="-0.665cm" fo:margin-top="0cm" fo:margin-bottom="0cm" fo:background-color="transparent" fo:border="none" style:shadow="none" style:text-autospace="none" style:vertical-align="auto" style:snap-to-layout-grid="false"/>
    </style:style>
    <style:style style:name="tableinfakeframe_gr5" style:parent-style-name="Frame" style:family="graphic">
      <style:graphic-properties fo:min-width="16.861cm" fo:min-height="1.172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6" style:parent-style-name="Frame" style:family="graphic">
      <style:graphic-properties fo:min-width="16.989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</office:automatic-styles>
  <office:body>
    <office:text>
      <text:p text:style-name="P110_0_MS1_b3"><text:span text:style-name="T7"/><text:span text:style-name="T68"/><text:span text:style-name="T7"/><text:span text:style-name="T67"><draw:frame draw:style-name="tableinfakeframe_gr5" svg:x="0cm" svg:y="0cm" draw:z-index="10" text:anchor-type="as-char"><draw:text-box><table:table table:style-name="Table4"><table:table-column table:style-name="Table4.A"/><table:table-row table:style-name="Table4.1"><table:table-cell table:style-name="Table4.A1" office:value-type="string"><text:p text:style-name="P119_0"><text:span text:style-name="T19"/></text:p></table:table-cell></table:table-row><table:table-row table:style-name="Table4.2"><table:table-cell table:style-name="Table4.A2" office:value-type="string"><text:p text:style-name="P120_15"><text:span text:style-name="T69">「제27회 SW산업인의 날」기념 정부포상 후보자 사전공개검증</text:span></text:p></table:table-cell></table:table-row><table:table-row table:style-name="Table4.3"><table:table-cell table:style-name="Table4.A3" office:value-type="string"><text:p text:style-name="P119_0"><text:span text:style-name="T21"/></text:p></table:table-cell></table:table-row></table:table></draw:text-box></draw:frame></text:span></text:p>
      <text:p text:style-name="P111_0"><text:span text:style-name="T70"/></text:p>
      <text:p text:style-name="P111_0"><text:span text:style-name="T63"><text:s/>제27회 소프트웨어 산업인의 날을 맞이하여 수여하는 소프트웨어 산업</text:span><text:span text:style-name="T64">발전 유공 정부포상의 공정성 및 투명성 제고를 위하여 추천 후보자를 </text:span><text:span text:style-name="T65">공개하오니, 의견이 있으신 분은</text:span><text:span text:style-name="T66"><text:s/></text:span><text:span text:style-name="T86">2026. 9. 23.(수)까지</text:span><text:span text:style-name="T66"><text:s/>의</text:span><text:span text:style-name="T65">견을 제출하여</text:span><text:span text:style-name="T66"><text:s/>주시기 바랍니다. </text:span></text:p>
      <text:p text:style-name="P112_0"><text:span text:style-name="T18"/></text:p>
      <text:p text:style-name="P111_0"><text:span text:style-name="T22"><text:s/>○ </text:span><text:span text:style-name="T28">포상규모</text:span><text:span text:style-name="T3"><text:s/>: 총 19점</text:span><text:span text:style-name="T26">*</text:span><text:span text:style-name="T3"><text:s/></text:span><text:span text:style-name="T27">(훈장 2, 포장 2, 대통령표창 6, 국무총리표창 9)</text:span></text:p>
      <text:p text:style-name="P17_0"><text:span text:style-name="T4"/></text:p>
      <text:p text:style-name="P17_0"><text:span text:style-name="T17"><text:s/><text:s text:c="4"/>* 행정안전부와의 포상규모 협의 결과에 따라 조정 가능</text:span></text:p>
      <text:p text:style-name="P113_0"><text:span text:style-name="T30"/></text:p>
      <text:p text:style-name="P114_0"><text:span text:style-name="T46"><text:s/>○ </text:span><text:span text:style-name="T15">검증방법</text:span><text:span text:style-name="T47"><text:s/>:「정부포상 업무지침」에 따라 과학기술정보통신부 홈페이지, </text:span><text:span text:style-name="T45">국민생각함, 대한민국 상훈 홈페이지 등을 통한 후보자 공개 및 의견수렴</text:span></text:p>
      <text:p text:style-name="P112_0"><text:span text:style-name="T30"/></text:p>
      <text:p text:style-name="P111_0"><text:span text:style-name="T22"><text:s/>○ </text:span><text:span text:style-name="T28">공개대상</text:span><text:span text:style-name="T3"><text:s/>: </text:span><text:span text:style-name="T25">소프트웨어 산업발전 유공 정부포상 추천 후보자 명단</text:span></text:p>
      <text:p text:style-name="P112_0"><text:span text:style-name="T30"/></text:p>
      <text:p text:style-name="P111_0"><text:span text:style-name="T22"><text:s/>○ </text:span><text:span text:style-name="T28">검증기간</text:span><text:span text:style-name="T3"><text:s/>: </text:span><text:span text:style-name="T84">2026. 9. 8.(화) ~ 9. 23.(수)</text:span><text:span text:style-name="T85"/></text:p>
      <text:p text:style-name="P1_0"><text:span text:style-name="T31"/></text:p>
      <text:p text:style-name="P111_0"><text:span text:style-name="T22"><text:s/>○ </text:span><text:span text:style-name="T28">제출방법</text:span><text:span text:style-name="T3"><text:s/>: </text:span><text:span text:style-name="T25">이메일 제출</text:span><text:span text:style-name="T15">(leebr219@korea.kr)</text:span></text:p>
      <text:p text:style-name="P1_0"><text:span text:style-name="T10"/></text:p>
      <text:p text:style-name="P111_0"><text:span text:style-name="T22"><text:s/>○ </text:span><text:span text:style-name="T28">참고사항</text:span></text:p>
      <text:p text:style-name="P1_0"><text:span text:style-name="T29"/></text:p>
      <text:p text:style-name="P111_0"><text:span text:style-name="T3"><text:s/><text:s text:c="2"/>- 허위‧비방 방지를 위하여 실명, 연락처를 기재한 경우만 인정</text:span></text:p>
      <text:p text:style-name="P1_0"><text:span text:style-name="T29"/></text:p>
      <text:p text:style-name="P111_0"><text:span text:style-name="T3"><text:s/><text:s text:c="2"/>- 근거를 반드시 첨부 </text:span><text:span text:style-name="T27">(의견의 구체적인 사실관계 및 증빙 포함)</text:span></text:p>
      <text:p text:style-name="P1_0"><text:span text:style-name="T29"/></text:p>
      <text:p text:style-name="P111_0"><text:span text:style-name="T3"><text:s/><text:s text:c="2"/>- 의견에 대한 별도 회신 없이 공적심사에만 활용</text:span></text:p>
      <text:p text:style-name="P1_0"><text:span text:style-name="T29"/></text:p>
      <text:p text:style-name="P115_0"><text:span text:style-name="T3"><text:s/><text:s text:c="2"/>- </text:span><text:span text:style-name="T32">본 후보자(안) 명단은 확정자 명단이 아니며, 결격사유·공적심사 등의 결과에 따라 변동될 수 있음</text:span></text:p>
      <text:p text:style-name="P9_0_MS2_b3"><text:span text:style-name="T7"><draw:frame draw:style-name="tableinfakeframe_gr6" svg:x="0cm" svg:y="0cm" draw:z-index="0" text:anchor-type="as-char"><draw:text-box><table:table table:style-name="Table5"><table:table-column table:style-name="Table5.A"/><table:table-column table:style-name="Table5.B"/><table:table-column table:style-name="Table5.C"/><table:table-row table:style-name="Table5.1"><table:table-cell table:style-name="Table5.A1" office:value-type="string"><text:p text:style-name="P121_0"><text:span text:style-name="T5">붙임</text:span></text:p></table:table-cell><table:table-cell table:style-name="Table5.B1" office:value-type="string"><text:p text:style-name="P112_0"><text:span text:style-name="T2"/></text:p></table:table-cell><table:table-cell table:style-name="Table5.C1" office:value-type="string"><text:p text:style-name="P122_0"><text:span text:style-name="T82">2026년도 소프트웨어 산업발전 유공 정부포상 추천 후보자 명단</text:span><text:span text:style-name="T83"/></text:p></table:table-cell></table:table-row></table:table></draw:text-box></draw:frame></text:span></text:p>
      <text:p text:style-name="P116_15"><text:span text:style-name="T23"/></text:p>
      <text:p text:style-name="P116_15"><text:span text:style-name="T23">□</text:span><text:span text:style-name="T24"><text:s/>정부포상 추천 후보자 공적요약</text:span><text:span text:style-name="T27">(가나다 순)</text:span></text:p>
      <text:p text:style-name="P21_15"><text:span text:style-name="T29"/></text:p>
      <table:table table:style-name="Table6">
        <table:table-column table:style-name="Table6.A"/>
        <table:table-column table:style-name="Table6.B"/>
        <table:table-column table:style-name="Table6.C"/>
        <table:table-column table:style-name="Table6.D"/>
        <table:table-column table:style-name="Table6.E"/>
        <table:table-header-rows>
          <table:table-row table:style-name="Table6.1">
            <table:table-cell table:style-name="Table6.A1" office:value-type="string">
              <text:p text:style-name="P123_0"><text:span text:style-name="T37">연번</text:span></text:p>
            </table:table-cell>
            <table:table-cell table:style-name="Table6.B1" office:value-type="string">
              <text:p text:style-name="P123_0"><text:span text:style-name="T37">성명</text:span></text:p>
            </table:table-cell>
            <table:table-cell table:style-name="Table6.C1" office:value-type="string">
              <text:p text:style-name="P123_0"><text:span text:style-name="T37">소속</text:span></text:p>
            </table:table-cell>
            <table:table-cell table:style-name="Table6.D1" office:value-type="string">
              <text:p text:style-name="P123_0"><text:span text:style-name="T37">직위</text:span></text:p>
            </table:table-cell>
            <table:table-cell table:style-name="Table6.E1" office:value-type="string">
              <text:p text:style-name="P123_0"><text:span text:style-name="T37">주요 공적</text:span></text:p>
            </table:table-cell>
          </table:table-row>
        </table:table-header-rows>
        <table:table-row table:style-name="Table6.2">
          <table:table-cell table:style-name="Table6.A2" office:value-type="string">
            <text:p text:style-name="P123_0"><text:span text:style-name="T38">1</text:span></text:p>
          </table:table-cell>
          <table:table-cell table:style-name="Table6.B2" office:value-type="string">
            <text:p text:style-name="P124_22"><text:span text:style-name="T16">권성일</text:span></text:p>
          </table:table-cell>
          <table:table-cell table:style-name="Table6.C2" office:value-type="string">
            <text:p text:style-name="P124_23"><text:span text:style-name="T16">코</text:span><text:span text:style-name="T41">코넛사일로</text:span><text:span text:style-name="T16"><text:s/>주식회사</text:span></text:p>
          </table:table-cell>
          <table:table-cell table:style-name="Table6.D2" office:value-type="string">
            <text:p text:style-name="P124_19"><text:span text:style-name="T16">이사</text:span></text:p>
          </table:table-cell>
          <table:table-cell table:style-name="Table6.E2" office:value-type="string">
            <text:p text:style-name="P125_0"><text:span text:style-name="T16">∙ </text:span><text:span text:style-name="T33">AI 자동배차·경로최적화 SW 개발 및 해외 상용화 등 SW 수출 확대에 기여</text:span></text:p>
            <text:p text:style-name="P126_0"><text:span text:style-name="T16"><text:s/>- AI 기반 디지털 물류 플랫폼 전문 기업의 기술개발 총괄로서 국산 물류 SW 경쟁력 강화에 기여</text:span></text:p>
            <text:p text:style-name="P126_0"><text:span text:style-name="T16"><text:s/>- AI</text:span><text:span text:style-name="T36"><text:s/>자동배차·경로최적화 SW의 동남아 상용화</text:span><text:span text:style-name="T16"><text:s/>성과 등 국산 SW의 해외시장 개척에 기여</text:span></text:p>
            <text:p text:style-name="P127_0"><text:span text:style-name="T16"><text:s/>- 정</text:span><text:span text:style-name="T39">부 R&amp;D 과제 연구책임 수행 및 특허 등록</text:span><text:span text:style-name="T16"><text:s/>등 AI 물류 SW의 기술 자산화에 기여</text:span></text:p>
          </table:table-cell>
        </table:table-row>
        <table:table-row table:style-name="Table6.3">
          <table:table-cell table:style-name="Table6.A3" office:value-type="string">
            <text:p text:style-name="P123_0"><text:span text:style-name="T38">2</text:span></text:p>
          </table:table-cell>
          <table:table-cell table:style-name="Table6.B3" office:value-type="string">
            <text:p text:style-name="P124_24"><text:span text:style-name="T16">김동민</text:span></text:p>
          </table:table-cell>
          <table:table-cell table:style-name="Table6.C3" office:value-type="string">
            <text:p text:style-name="P124_27"><text:span text:style-name="T42">(주)제이엘케이</text:span></text:p>
          </table:table-cell>
          <table:table-cell table:style-name="Table6.D3" office:value-type="string">
            <text:p text:style-name="P124_27"><text:span text:style-name="T16">대표이사</text:span></text:p>
          </table:table-cell>
          <table:table-cell table:style-name="Table6.E3" office:value-type="string">
            <text:p text:style-name="P128_0"><text:span text:style-name="T16">∙ </text:span><text:span text:style-name="T49">뇌졸중 전주기 AI 솔루션 개발 및 의료 AI의</text:span><text:span text:style-name="T33"><text:s/>제</text:span><text:span text:style-name="T50">도권 진입 주도 등 메디컬 SW 시장 개척에 기여</text:span></text:p>
            <text:p text:style-name="P126_0"><text:span text:style-name="T16"><text:s/>- 국내 최초 의료AI기업 코스닥 상장('19) 등 의</text:span><text:span text:style-name="T44">료AI의 산업화·상용화 기반 마련에 기여</text:span></text:p>
            <text:p text:style-name="P129_0"><text:span text:style-name="T16"><text:s/>- 세계 최다 뇌졸중 AI솔루션(11개) 개발 및 국</text:span><text:span text:style-name="T43">내 최초 의료 AI 보험 수가 적용 등 공공</text:span><text:span text:style-name="T16">의료 개선에 기여</text:span></text:p>
            <text:p text:style-name="P130_0"><text:span text:style-name="T16"><text:s/>- </text:span><text:span text:style-name="T43">美·日 현지 의료기기 인허가 획득 및 현지</text:span><text:span text:style-name="T16">법인 설립 등 국산 의료 SW의 해외시장 개척에 기여</text:span></text:p>
            <text:p text:style-name="P131_0"><text:span text:style-name="T16"><text:s/>- </text:span><text:span text:style-name="T39">국가R&amp;D 참여 및 산·학·병 공동 임상연구</text:span><text:span text:style-name="T16"><text:s/>추진 등 의료AI 생태계 조성에 기여</text:span></text:p>
          </table:table-cell>
        </table:table-row>
        <table:table-row table:style-name="Table6.4">
          <table:table-cell table:style-name="Table6.A4" office:value-type="string">
            <text:p text:style-name="P123_0"><text:span text:style-name="T38">3</text:span></text:p>
          </table:table-cell>
          <table:table-cell table:style-name="Table6.B4" office:value-type="string">
            <text:p text:style-name="P124_24"><text:span text:style-name="T16">김민지</text:span></text:p>
          </table:table-cell>
          <table:table-cell table:style-name="Table6.C4" office:value-type="string">
            <text:p text:style-name="P124_27"><text:span text:style-name="T16">㈜브이드림</text:span></text:p>
          </table:table-cell>
          <table:table-cell table:style-name="Table6.D4" office:value-type="string">
            <text:p text:style-name="P124_27"><text:span text:style-name="T16">대표이사</text:span></text:p>
          </table:table-cell>
          <table:table-cell table:style-name="Table6.E4" office:value-type="string">
            <text:p text:style-name="P132_0"><text:span text:style-name="T16">∙ </text:span><text:span text:style-name="T33">장애인 특화 HR 솔루션 기반으로 장애인 일자리 환경의 패러다임 전환에 기여</text:span></text:p>
            <text:p text:style-name="P126_0"><text:span text:style-name="T16"><text:s/>-</text:span><text:span text:style-name="T51"><text:s/>장</text:span><text:span text:style-name="T53">애인 특화 원격 고용·HR 플랫폼 '브이워크'</text:span><text:span text:style-name="T16"><text:s/></text:span><text:span text:style-name="T41">개발 및 AI 기반 직무매칭 도입 등 장애인의</text:span><text:span text:style-name="T16"><text:s/>지속 가능한 근무환경 확대에 기여</text:span></text:p>
            <text:p text:style-name="P133_0"><text:span text:style-name="T16"><text:s/>- 웹</text:span><text:span text:style-name="T52"><text:s/>접근성 구현 및 재택근무 관리 특허 확보</text:span><text:span text:style-name="T55"><text:s/>등</text:span><text:span text:style-name="T16"><text:s/></text:span><text:span text:style-name="T41">장애인 고용 분야 SW 원천기술 개발에 기여</text:span></text:p>
            <text:p text:style-name="P134_0"><text:span text:style-name="T16"><text:s/>- 450여 개 기업·공공기관 대상 ESG 경영 지원 및 누적 3천여 명 장애인 고용 실현 등 SW기반 사회적 가치 창출에 기여</text:span></text:p>
          </table:table-cell>
        </table:table-row>
        <table:table-row table:style-name="Table6.5">
          <table:table-cell table:style-name="Table6.A5" office:value-type="string">
            <text:p text:style-name="P123_0"><text:span text:style-name="T38">4</text:span></text:p>
          </table:table-cell>
          <table:table-cell table:style-name="Table6.B5" office:value-type="string">
            <text:p text:style-name="P124_24"><text:span text:style-name="T16">김영옥</text:span></text:p>
          </table:table-cell>
          <table:table-cell table:style-name="Table6.C5" office:value-type="string">
            <text:p text:style-name="P124_27"><text:span text:style-name="T59">에이치디한국</text:span><text:span text:style-name="T16">조선해양㈜</text:span></text:p>
          </table:table-cell>
          <table:table-cell table:style-name="Table6.D5" office:value-type="string">
            <text:p text:style-name="P124_27"><text:span text:style-name="T16">상무</text:span></text:p>
          </table:table-cell>
          <table:table-cell table:style-name="Table6.E5" office:value-type="string">
            <text:p text:style-name="P135_0"><text:span text:style-name="T16">∙ </text:span><text:span text:style-name="T56">AI기반 지능형 산업 전환 선도 및 제조 현장</text:span><text:span text:style-name="T33"><text:s/>AX혁신 등 AI·SW산업 발전에 기여</text:span></text:p>
            <text:p text:style-name="P136_0"><text:span text:style-name="T16"><text:s/>- </text:span><text:span text:style-name="T44">AI기반 지능·인간중심형 산업 전환을 선도</text:span><text:span text:style-name="T16">하는 종합 중공업 그룹 초대 CAIO로서 AX 혁신 주도에 기여</text:span></text:p>
            <text:p text:style-name="P137_0"><text:span text:style-name="T16"><text:s/>- 자율운항 솔루션 '오션와이즈' 상용화 및 A</text:span><text:span text:style-name="T39">I 안전 관제 시스템 도입 등 산업 SW 적용</text:span><text:span text:style-name="T16"><text:s/>확대에 기여</text:span></text:p>
            <text:p text:style-name="P138_0"><text:span text:style-name="T16"><text:s/>- </text:span><text:span text:style-name="T41">조선 특화 AI 파운데이션 모델 개발 및 국가</text:span><text:span text:style-name="T16"><text:s/>제조AI 생태계 조성에 기여</text:span></text:p>
          </table:table-cell>
        </table:table-row>
        <table:table-row table:style-name="Table6.6">
          <table:table-cell table:style-name="Table6.A6" office:value-type="string">
            <text:p text:style-name="P123_0"><text:span text:style-name="T38">5</text:span></text:p>
          </table:table-cell>
          <table:table-cell table:style-name="Table6.B6" office:value-type="string">
            <text:p text:style-name="P124_22"><text:span text:style-name="T16">김인수</text:span></text:p>
          </table:table-cell>
          <table:table-cell table:style-name="Table6.C6" office:value-type="string">
            <text:p text:style-name="P124_23"><text:span text:style-name="T16">㈜스트라드비젼</text:span></text:p>
          </table:table-cell>
          <table:table-cell table:style-name="Table6.D6" office:value-type="string">
            <text:p text:style-name="P124_19"><text:span text:style-name="T16">센터장</text:span></text:p>
          </table:table-cell>
          <table:table-cell table:style-name="Table6.E6" office:value-type="string">
            <text:p text:style-name="P139_0"><text:span text:style-name="T16">∙ </text:span><text:span text:style-name="T56">자율주행 AI 데이터 플랫폼 구축 및 SW수출</text:span><text:span text:style-name="T33"><text:s/>확대 등 AI·SW산업 발전에 기여</text:span></text:p>
            <text:p text:style-name="P140_0"><text:span text:style-name="T16"><text:s/>- </text:span><text:span text:style-name="T41">피지컬 AI 기반 자율주행 데이터 파이프라인</text:span><text:span text:style-name="T16"><text:s/></text:span><text:span text:style-name="T39">자동화로 데이터 품질을 향상하고 국내 자율</text:span><text:span text:style-name="T16">주행 SW 해외 수출 증대에 기여</text:span></text:p>
            <text:p text:style-name="P141_0"><text:span text:style-name="T16"><text:s/>- 라이다 왜곡 보정 및 멀티모달 오토라벨링 등 원천기술 상용화로 자율주행 SW 원가 경쟁력 확보에 기여</text:span></text:p>
            <text:p text:style-name="P142_0"><text:span text:style-name="T16"><text:s/>- 글로벌 부품사 대상 양산 라이선스 수주 및 연구개발 인력 지속 고용 등 SW 전문인재 육성에 기여</text:span></text:p>
          </table:table-cell>
        </table:table-row>
        <table:table-row table:style-name="Table6.7">
          <table:table-cell table:style-name="Table6.A7" office:value-type="string">
            <text:p text:style-name="P123_0"><text:span text:style-name="T38">6</text:span></text:p>
          </table:table-cell>
          <table:table-cell table:style-name="Table6.B7" office:value-type="string">
            <text:p text:style-name="P124_24"><text:span text:style-name="T16">김준기</text:span></text:p>
          </table:table-cell>
          <table:table-cell table:style-name="Table6.C7" office:value-type="string">
            <text:p text:style-name="P124_27"><text:span text:style-name="T16">래블업 </text:span></text:p>
            <text:p text:style-name="P124_27"><text:span text:style-name="T16">주식회사</text:span></text:p>
          </table:table-cell>
          <table:table-cell table:style-name="Table6.D7" office:value-type="string">
            <text:p text:style-name="P124_24"><text:span text:style-name="T16">최고기술책임자</text:span></text:p>
          </table:table-cell>
          <table:table-cell table:style-name="Table6.E7" office:value-type="string">
            <text:p text:style-name="P143_0"><text:span text:style-name="T16">∙ </text:span><text:span text:style-name="T57">국산 AI 인프라 가상화 원천기술 개발로 디지털</text:span><text:span text:style-name="T33"><text:s/>신기술 경쟁력 선도에 기여</text:span></text:p>
            <text:p text:style-name="P144_0"><text:span text:style-name="T16"><text:s/>- 래블업 공동창업자 겸 최고기술책임자로서 국산 AI 인프라 기술 개발 총괄에 기여</text:span></text:p>
            <text:p text:style-name="P145_0"><text:span text:style-name="T16"><text:s/>- GPU 가상화 특허 19건 발명 및 오픈소스 </text:span><text:span text:style-name="T58">개발 총괄 등 AI 인프라 기술 자립도 제고에 기여</text:span></text:p>
            <text:p text:style-name="P146_0"><text:span text:style-name="T16"><text:s/>- 국산 AI 인프라 기술 상용화를 통해 매출 3개년 연평균 49.55% 성장 견인에 기여</text:span></text:p>
          </table:table-cell>
        </table:table-row>
        <table:table-row table:style-name="Table6.8">
          <table:table-cell table:style-name="Table6.A8" office:value-type="string">
            <text:p text:style-name="P123_0"><text:span text:style-name="T38">7</text:span></text:p>
          </table:table-cell>
          <table:table-cell table:style-name="Table6.B8" office:value-type="string">
            <text:p text:style-name="P124_24"><text:span text:style-name="T16">김효근</text:span></text:p>
          </table:table-cell>
          <table:table-cell table:style-name="Table6.C8" office:value-type="string">
            <text:p text:style-name="P124_22"><text:span text:style-name="T16">정보통신</text:span></text:p>
            <text:p text:style-name="P124_22"><text:span text:style-name="T16">산업진흥원</text:span></text:p>
          </table:table-cell>
          <table:table-cell table:style-name="Table6.D8" office:value-type="string">
            <text:p text:style-name="P124_27"><text:span text:style-name="T16">본부장</text:span></text:p>
          </table:table-cell>
          <table:table-cell table:style-name="Table6.E8" office:value-type="string">
            <text:p text:style-name="P147_0"><text:span text:style-name="T16">∙ </text:span><text:span text:style-name="T49">국내 SW기업 해외진출 지원 및 글로벌 협력</text:span><text:span text:style-name="T33"><text:s/>체계 구축 등 글로벌 역량 강화에 기여</text:span></text:p>
            <text:p text:style-name="P141_0"><text:span text:style-name="T16"><text:s/>- 해외거점 기반의 글로벌 협력 체계 구축을 </text:span><text:span text:style-name="T43">통해 국내 SW기업의 해외진출 지원에 기여</text:span></text:p>
            <text:p text:style-name="P148_0"><text:span text:style-name="T16"><text:s/>- 유</text:span><text:span text:style-name="T36">망 SW기업 발굴 및 글로벌 창업투자 생태계</text:span><text:span text:style-name="T16"><text:s/></text:span><text:span text:style-name="T42">진입·성장 지원 등 SW창업 생태계 조성에 기여</text:span></text:p>
            <text:p text:style-name="P140_0"><text:span text:style-name="T16"><text:s/>- </text:span><text:span text:style-name="T42">APEC 디지털·AI 장관회의 최초 개최 및 디지털</text:span><text:span text:style-name="T16"><text:s/>ODA 확대 등 국가 AI 리더십 제고에 기여</text:span></text:p>
          </table:table-cell>
        </table:table-row>
        <table:table-row table:style-name="Table6.9">
          <table:table-cell table:style-name="Table6.A9" office:value-type="string">
            <text:p text:style-name="P123_0"><text:span text:style-name="T38">8</text:span></text:p>
          </table:table-cell>
          <table:table-cell table:style-name="Table6.B9" office:value-type="string">
            <text:p text:style-name="P124_24"><text:span text:style-name="T16">박정환</text:span></text:p>
          </table:table-cell>
          <table:table-cell table:style-name="Table6.C9" office:value-type="string">
            <text:p text:style-name="P124_27"><text:span text:style-name="T16">SK텔레콤㈜</text:span></text:p>
          </table:table-cell>
          <table:table-cell table:style-name="Table6.D9" office:value-type="string">
            <text:p text:style-name="P124_24"><text:span text:style-name="T16">매니저</text:span></text:p>
          </table:table-cell>
          <table:table-cell table:style-name="Table6.E9" office:value-type="string">
            <text:p text:style-name="P149_0"><text:span text:style-name="T16">∙ </text:span><text:span text:style-name="T33">오픈소스 AI 생태계 확장 및 데이터 혁신 등 AI·SW산업 발전에 기여</text:span></text:p>
            <text:p text:style-name="P126_0"><text:span text:style-name="T16"><text:s/>- 국내 최대 AI 개발자 커뮤니티(PyTorchKR) </text:span><text:span text:style-name="T59">운영, 글로벌 AI재단 앰배서더 활동 등 오픈</text:span><text:span text:style-name="T16">소스 생태계 활성화 주도에 기여</text:span></text:p>
            <text:p text:style-name="P126_0"><text:span text:style-name="T16"><text:s/>- Legalize-KR 프로젝트로 국내 법령데이터 오픈소스화 선도 등 공공데이터의 AI 활용기반 조성에 기여</text:span></text:p>
            <text:p text:style-name="P150_0"><text:span text:style-name="T16"><text:s/>- 대학·공공부문 대상 AI·공개SW 교육 및 </text:span><text:span text:style-name="T42">컨트리뷰션 멘토링 등 SW 전문인력 양성에 기여</text:span></text:p>
          </table:table-cell>
        </table:table-row>
        <table:table-row table:style-name="Table6.10">
          <table:table-cell table:style-name="Table6.A10" office:value-type="string">
            <text:p text:style-name="P123_0"><text:span text:style-name="T38">9</text:span></text:p>
          </table:table-cell>
          <table:table-cell table:style-name="Table6.B10" office:value-type="string">
            <text:p text:style-name="P124_27"><text:span text:style-name="T16">서은주</text:span></text:p>
          </table:table-cell>
          <table:table-cell table:style-name="Table6.C10" office:value-type="string">
            <text:p text:style-name="P124_24"><text:span text:style-name="T16">한</text:span><text:span text:style-name="T72">국인공지능</text:span><text:span text:style-name="T59">·</text:span><text:span text:style-name="T16">소프트웨어산업협회</text:span></text:p>
          </table:table-cell>
          <table:table-cell table:style-name="Table6.D10" office:value-type="string">
            <text:p text:style-name="P124_21"><text:span text:style-name="T16">본부장</text:span></text:p>
          </table:table-cell>
          <table:table-cell table:style-name="Table6.E10" office:value-type="string">
            <text:p text:style-name="P125_0"><text:span text:style-name="T16">∙ </text:span><text:span text:style-name="T60">한국AI·SW산업협회 경영 기획 및 산업 지원</text:span><text:span text:style-name="T33"><text:s/>기반 조성 등 SW산업 발전에 기여</text:span></text:p>
            <text:p text:style-name="P151_0"><text:span text:style-name="T16"><text:s/>- 중소SW포럼, SW사업 협의체 운영 등 중소 </text:span><text:span text:style-name="T41">SW기업의 성장 지원 및 시장 활성화에 기여</text:span></text:p>
            <text:p text:style-name="P141_0"><text:span text:style-name="T16"><text:s/>- </text:span><text:span text:style-name="T39">ICT 경력단절·미취업 여성 인재의 사회진출</text:span><text:span text:style-name="T16"><text:s/>지원 등 우수SW인재 발굴 및 육성에 기여</text:span></text:p>
            <text:p text:style-name="P152_0"><text:span text:style-name="T16"><text:s/>- </text:span><text:span text:style-name="T36">협회 ESG위원회 신설 및 SW특화 ESG경영진단</text:span><text:span text:style-name="T16"><text:s/></text:span><text:span text:style-name="T53">서비스 도입 등 SW산업 ESG경영 확산에 기여</text:span></text:p>
          </table:table-cell>
        </table:table-row>
        <table:table-row table:style-name="Table6.11">
          <table:table-cell table:style-name="Table6.A11" office:value-type="string">
            <text:p text:style-name="P123_0"><text:span text:style-name="T38">10</text:span></text:p>
          </table:table-cell>
          <table:table-cell table:style-name="Table6.B11" office:value-type="string">
            <text:p text:style-name="P124_24"><text:span text:style-name="T16">신동주</text:span></text:p>
          </table:table-cell>
          <table:table-cell table:style-name="Table6.C11" office:value-type="string">
            <text:p text:style-name="P124_27"><text:span text:style-name="T16">(주)모빌린트</text:span></text:p>
          </table:table-cell>
          <table:table-cell table:style-name="Table6.D11" office:value-type="string">
            <text:p text:style-name="P124_27"><text:span text:style-name="T16">대표이사</text:span></text:p>
          </table:table-cell>
          <table:table-cell table:style-name="Table6.E11" office:value-type="string">
            <text:p text:style-name="P153_0"><text:span text:style-name="T16">∙ </text:span><text:span text:style-name="T33">국산 AI 반도체 SW 최적화 및 NPU 설계 원천기술 확보 등 AI·SW산업 발전에 기여</text:span></text:p>
            <text:p text:style-name="P154_0"><text:span text:style-name="T16"><text:s/>- </text:span><text:span text:style-name="T41">AI반도체 설계 전문 기업으로 국산 AI반도체</text:span><text:span text:style-name="T16">(NPU) 원천기술 자립화에 기여</text:span></text:p>
            <text:p text:style-name="P155_0"><text:span text:style-name="T16"><text:s/>- 저전력·고효율 AI 반도체 설계 역량으로 C</text:span><text:span text:style-name="T59">ES 혁신상 2년 연속 수상('25~'26) 등 국산</text:span><text:span text:style-name="T16"><text:s/>AI기술 위상 제고에 기여</text:span></text:p>
            <text:p text:style-name="P156_0"><text:span text:style-name="T16"><text:s/>- 자체 SDK 및 개발도구 제공, 국내 최초 </text:span><text:span text:style-name="T43">NPU 기반 AI 솔루션 조달청 혁신제품 등록</text:span><text:span text:style-name="T16"><text:s/>등 국산 AI SW 생태계 조성에 기여</text:span></text:p>
          </table:table-cell>
        </table:table-row>
        <table:table-row table:style-name="Table6.12">
          <table:table-cell table:style-name="Table6.A12" office:value-type="string">
            <text:p text:style-name="P123_0"><text:span text:style-name="T38">11</text:span></text:p>
          </table:table-cell>
          <table:table-cell table:style-name="Table6.B12" office:value-type="string">
            <text:p text:style-name="P124_24"><text:span text:style-name="T16">신재민</text:span></text:p>
          </table:table-cell>
          <table:table-cell table:style-name="Table6.C12" office:value-type="string">
            <text:p text:style-name="P124_0"><text:span text:style-name="T16">㈜트릴</text:span></text:p>
            <text:p text:style-name="P124_0"><text:span text:style-name="T16">리온랩스</text:span></text:p>
          </table:table-cell>
          <table:table-cell table:style-name="Table6.D12" office:value-type="string">
            <text:p text:style-name="P124_27"><text:span text:style-name="T16">대표이사</text:span></text:p>
          </table:table-cell>
          <table:table-cell table:style-name="Table6.E12" office:value-type="string">
            <text:p text:style-name="P157_0"><text:span text:style-name="T16">∙ </text:span><text:span text:style-name="T62">산업용 월드모델 구축 및 LLM 아키텍처 혁신</text:span><text:span text:style-name="T33"><text:s/>등 AI·SW 기술 경쟁력 강화에 기여</text:span></text:p>
            <text:p text:style-name="P158_0"><text:span text:style-name="T16"><text:s/>- LLM 및 물리적 산업 현장 시뮬레이션을 </text:span><text:span text:style-name="T59">위한 '산업용 월드모델' 자체 개발로 제조</text:span><text:span text:style-name="T16">·에너지 산업의 AX 확산에 기여</text:span></text:p>
            <text:p text:style-name="P159_0"><text:span text:style-name="T16"><text:s/>- 획기적 비용 절감형 아키텍처 기반의 70B </text:span><text:span text:style-name="T43">오픈소스 모델 설계 등 기업용 AI모델 운용</text:span><text:span text:style-name="T16"><text:s/>효율화에 기여</text:span></text:p>
            <text:p text:style-name="P142_0"><text:span text:style-name="T16"><text:s/>- 학습 체크포인트 전면 공개 및 국제학회 연구성과 발표 등 국내 AI 기술 자립 기반 조성에 기여</text:span></text:p>
          </table:table-cell>
        </table:table-row>
        <table:table-row table:style-name="Table6.13">
          <table:table-cell table:style-name="Table6.A13" office:value-type="string">
            <text:p text:style-name="P123_0"><text:span text:style-name="T38">12</text:span></text:p>
          </table:table-cell>
          <table:table-cell table:style-name="Table6.B13" office:value-type="string">
            <text:p text:style-name="P124_23"><text:span text:style-name="T16">양은정</text:span></text:p>
          </table:table-cell>
          <table:table-cell table:style-name="Table6.C13" office:value-type="string">
            <text:p text:style-name="P124_19"><text:span text:style-name="T16">㈜웅진</text:span></text:p>
          </table:table-cell>
          <table:table-cell table:style-name="Table6.D13" office:value-type="string">
            <text:p text:style-name="P124_31"><text:span text:style-name="T16">전무</text:span></text:p>
          </table:table-cell>
          <table:table-cell table:style-name="Table6.E13" office:value-type="string">
            <text:p text:style-name="P160_0"><text:span text:style-name="T16">∙</text:span><text:span text:style-name="T33"><text:s/></text:span><text:span text:style-name="T49">렌탈·구독 사업 특화 국산 SW 플랫폼 개발</text:span><text:span text:style-name="T33"><text:s/>및 글로벌 확산 등 SW산업 발전에 기여</text:span></text:p>
            <text:p text:style-name="P161_0"><text:span text:style-name="T16"><text:s/>- </text:span><text:span text:style-name="T44">렌탈산업 운영 표준을 국산 SW로 구현하고</text:span><text:span text:style-name="T16"><text:s/></text:span><text:span text:style-name="T55">렌탈산업 특화 독자 플랫폼 기술 개발에 기여</text:span></text:p>
            <text:p text:style-name="P162_0"><text:span text:style-name="T16"><text:s/>- 국산 렌탈 SW의 글로벌 확산을 통해 국내 SW의 해외시장 개척에 기여</text:span></text:p>
            <text:p text:style-name="P163_0"><text:span text:style-name="T16"><text:s/>- </text:span><text:span text:style-name="T43">중소 렌탈기업 대상 SaaS형 서비스 제공 </text:span><text:span text:style-name="T16">및 </text:span><text:span text:style-name="T41">전문인력 확충 등 SW산업 저변 확대에 기여</text:span></text:p>
          </table:table-cell>
        </table:table-row>
        <table:table-row table:style-name="Table6.14">
          <table:table-cell table:style-name="Table6.A14" office:value-type="string">
            <text:p text:style-name="P123_0"><text:span text:style-name="T38">13</text:span></text:p>
          </table:table-cell>
          <table:table-cell table:style-name="Table6.B14" office:value-type="string">
            <text:p text:style-name="P124_22"><text:span text:style-name="T16">양혁</text:span></text:p>
          </table:table-cell>
          <table:table-cell table:style-name="Table6.C14" office:value-type="string">
            <text:p text:style-name="P124_23"><text:span text:style-name="T16">주식회사</text:span></text:p>
            <text:p text:style-name="P124_23"><text:span text:style-name="T16">마이허브</text:span></text:p>
          </table:table-cell>
          <table:table-cell table:style-name="Table6.D14" office:value-type="string">
            <text:p text:style-name="P124_19"><text:span text:style-name="T16">대표이사</text:span></text:p>
          </table:table-cell>
          <table:table-cell table:style-name="Table6.E14" office:value-type="string">
            <text:p text:style-name="P164_0"><text:span text:style-name="T16">∙</text:span><text:span text:style-name="T33"><text:s/></text:span><text:span text:style-name="T73">국내 최초 의료AI 통합 플랫폼 개발 및 상용화</text:span><text:span text:style-name="T33"><text:s/>등 의료 SW산업 발전에 기여</text:span></text:p>
            <text:p text:style-name="P129_0"><text:span text:style-name="T16"><text:s/>- </text:span><text:span text:style-name="T43">의료 AI를 개별 솔루션에서 인프라로 전환</text:span><text:span text:style-name="T53">하는 국내</text:span><text:span text:style-name="T39"><text:s/>최초 통합 허브 플랫폼 '마이링크</text:span><text:span text:style-name="T16">' </text:span><text:span text:style-name="T61">개발</text:span><text:span text:style-name="T16">에 기여</text:span></text:p>
            <text:p text:style-name="P141_0"><text:span text:style-name="T16"><text:s/>- </text:span><text:span text:style-name="T36">사용량 기반 구독형 모델 도입으로 의료기관의</text:span><text:span text:style-name="T16"><text:s/></text:span><text:span text:style-name="T36">AI 활용 부담을 낮추는 등 의료AI 확산에 기여</text:span></text:p>
            <text:p text:style-name="P165_0"><text:span text:style-name="T16"><text:s/>- 40여 개 의료AI 기업 솔루션 연계 및 해외 인</text:span><text:span text:style-name="T43">허가 확보 등 의료AI 생태계 조성과 수출</text:span><text:span text:style-name="T16"><text:s/>기반 마련에 기여</text:span></text:p>
          </table:table-cell>
        </table:table-row>
        <table:table-row table:style-name="Table6.15">
          <table:table-cell table:style-name="Table6.A15" office:value-type="string">
            <text:p text:style-name="P123_0"><text:span text:style-name="T38">14</text:span></text:p>
          </table:table-cell>
          <table:table-cell table:style-name="Table6.B15" office:value-type="string">
            <text:p text:style-name="P124_27"><text:span text:style-name="T16">유경상</text:span></text:p>
          </table:table-cell>
          <table:table-cell table:style-name="Table6.C15" office:value-type="string">
            <text:p text:style-name="P124_24"><text:span text:style-name="T16">SK텔레콤㈜</text:span></text:p>
          </table:table-cell>
          <table:table-cell table:style-name="Table6.D15" office:value-type="string">
            <text:p text:style-name="P124_24"><text:span text:style-name="T16">AI CIC장</text:span></text:p>
          </table:table-cell>
          <table:table-cell table:style-name="Table6.E15" office:value-type="string">
            <text:p text:style-name="P166_0"><text:span text:style-name="T16">∙</text:span><text:span text:style-name="T33"><text:s/></text:span><text:span text:style-name="T56">AI 사업 가속화 및 디지털 투자 전략 주도로</text:span><text:span text:style-name="T33"><text:s/>국가 AI·SW 경쟁력 강화에 기여</text:span></text:p>
            <text:p text:style-name="P167_0"><text:span text:style-name="T16"><text:s/>- 구글 전략 수립 경력을 바탕으로 SK그룹 AI 전략 및 글로벌 파트너십 구축 주도</text:span></text:p>
            <text:p text:style-name="P130_0"><text:span text:style-name="T16"><text:s/>- 독자 AI 모델 개발, 대국민 AI 서비스 확산 </text:span><text:span text:style-name="T43">등을 총괄하여 국가 SW경쟁력 향상에 기여</text:span></text:p>
            <text:p text:style-name="P168_0"><text:span text:style-name="T16"><text:s/>- K·AI Alliance 운영을 통한 AI 스타트업 사업검증 및 해외진출 지원 등 AI 생태계 조성에 기여</text:span></text:p>
          </table:table-cell>
        </table:table-row>
        <table:table-row table:style-name="Table6.16">
          <table:table-cell table:style-name="Table6.A16" office:value-type="string">
            <text:p text:style-name="P123_0"><text:span text:style-name="T38">15</text:span></text:p>
          </table:table-cell>
          <table:table-cell table:style-name="Table6.B16" office:value-type="string">
            <text:p text:style-name="P124_22"><text:span text:style-name="T16">윤여웅</text:span></text:p>
          </table:table-cell>
          <table:table-cell table:style-name="Table6.C16" office:value-type="string">
            <text:p text:style-name="P124_23"><text:span text:style-name="T44">한국지질</text:span></text:p>
            <text:p text:style-name="P124_23"><text:span text:style-name="T44">자원</text:span><text:span text:style-name="T16">연구원</text:span></text:p>
          </table:table-cell>
          <table:table-cell table:style-name="Table6.D16" office:value-type="string">
            <text:p text:style-name="P124_19"><text:span text:style-name="T16">책임</text:span></text:p>
            <text:p text:style-name="P124_19"><text:span text:style-name="T16">기술원</text:span></text:p>
          </table:table-cell>
          <table:table-cell table:style-name="Table6.E16" office:value-type="string">
            <text:p text:style-name="P169_0"><text:span text:style-name="T16">∙</text:span><text:span text:style-name="T33"><text:s/>국가 재난안전 SW 개발 및 국산화 등 공공 SW 기술 자립에 기여</text:span></text:p>
            <text:p text:style-name="P170_0"><text:span text:style-name="T16"><text:s/>- </text:span><text:span text:style-name="T43">국내 최초 실시간 지진파 활용 핵실험 탐지</text:span><text:span text:style-name="T16"><text:s/>S</text:span><text:span text:style-name="T39">W 개발로 핵실험 감시 기술 국산화에 기여</text:span></text:p>
            <text:p text:style-name="P171_0"><text:span text:style-name="T16"><text:s/>- 국가 재난안전 SW 개발을 통한 사회기반시설 지진 대응체계 구축에 기여</text:span></text:p>
            <text:p text:style-name="P172_0"><text:span text:style-name="T16"><text:s/>- 하이브리드 지진조기경보 SW의 지자체·공</text:span><text:span text:style-name="T80">공기관 확산 등 공공 재난대응 역량 </text:span><text:span text:style-name="T16">향상에 기여</text:span></text:p>
          </table:table-cell>
        </table:table-row>
        <table:table-row table:style-name="Table6.17">
          <table:table-cell table:style-name="Table6.A17" office:value-type="string">
            <text:p text:style-name="P123_0"><text:span text:style-name="T38">16</text:span></text:p>
          </table:table-cell>
          <table:table-cell table:style-name="Table6.B17" office:value-type="string">
            <text:p text:style-name="P124_22"><text:span text:style-name="T16">윤종원</text:span></text:p>
          </table:table-cell>
          <table:table-cell table:style-name="Table6.C17" office:value-type="string">
            <text:p text:style-name="P124_23"><text:span text:style-name="T16">주식회사</text:span></text:p>
            <text:p text:style-name="P124_23"><text:span text:style-name="T16">스패로우</text:span></text:p>
          </table:table-cell>
          <table:table-cell table:style-name="Table6.D17" office:value-type="string">
            <text:p text:style-name="P124_19"><text:span text:style-name="T16">개발</text:span></text:p>
            <text:p text:style-name="P124_19"><text:span text:style-name="T16">센터장</text:span></text:p>
          </table:table-cell>
          <table:table-cell table:style-name="Table6.E17" office:value-type="string">
            <text:p text:style-name="P169_0"><text:span text:style-name="T16">∙</text:span><text:span text:style-name="T33"><text:s/></text:span><text:span text:style-name="T78">SW 통합 보안 테스팅 솔루션 개발 및 국산</text:span><text:span text:style-name="T33">화 등 SW산업 발전에 기여</text:span></text:p>
            <text:p text:style-name="P173_0"><text:span text:style-name="T16"><text:s/>- </text:span><text:span text:style-name="T58">SW 통합 보안 테스팅 기술 및 솔루션 연</text:span><text:span text:style-name="T42">구개발</text:span><text:span text:style-name="T16">과 국산화 및 국가 사이버 보안 강화에 기여</text:span></text:p>
            <text:p text:style-name="P174_0"><text:span text:style-name="T16"><text:s/>- </text:span><text:span text:style-name="T43">정적·동적·구성요소 분석 엔진 자체 개발</text:span><text:span text:style-name="T16"><text:s/></text:span><text:span text:style-name="T79">등 외산 의존 보안 테스팅 시장의 수입대체</text:span><text:span text:style-name="T16">에 기여</text:span></text:p>
            <text:p text:style-name="P126_0"><text:span text:style-name="T16"><text:s/>- </text:span><text:span text:style-name="T52">S</text:span><text:span text:style-name="T76">BOM 기반 공급망 보안 체계 구축 및 보안</text:span><text:span text:style-name="T52"><text:s/>실</text:span><text:span text:style-name="T81">무</text:span><text:span text:style-name="T75">인력 교육 운영 등 SW 보안 저변 확충</text:span><text:span text:style-name="T59">에 기여</text:span></text:p>
          </table:table-cell>
        </table:table-row>
        <table:table-row table:style-name="Table6.18">
          <table:table-cell table:style-name="Table6.A18" office:value-type="string">
            <text:p text:style-name="P123_0"><text:span text:style-name="T38">17</text:span></text:p>
          </table:table-cell>
          <table:table-cell table:style-name="Table6.B18" office:value-type="string">
            <text:p text:style-name="P124_24"><text:span text:style-name="T16">이세영</text:span></text:p>
          </table:table-cell>
          <table:table-cell table:style-name="Table6.C18" office:value-type="string">
            <text:p text:style-name="P124_27"><text:span text:style-name="T16">주식회사 </text:span></text:p>
            <text:p text:style-name="P124_27"><text:span text:style-name="T16">뤼튼테크</text:span></text:p>
            <text:p text:style-name="P124_27"><text:span text:style-name="T16">놀로지스</text:span></text:p>
          </table:table-cell>
          <table:table-cell table:style-name="Table6.D18" office:value-type="string">
            <text:p text:style-name="P124_27"><text:span text:style-name="T16">대표이사</text:span></text:p>
          </table:table-cell>
          <table:table-cell table:style-name="Table6.E18" office:value-type="string">
            <text:p text:style-name="P175_0"><text:span text:style-name="T16">∙ </text:span><text:span text:style-name="T33">AI 엔터테인먼트 플랫폼 개척 및 국내 AI 생</text:span><text:span text:style-name="T77">태계 수요기반 조성 등 AI·SW산업 발전에 </text:span><text:span text:style-name="T33">기여</text:span></text:p>
            <text:p text:style-name="P126_0"><text:span text:style-name="T16"><text:s/>- </text:span><text:span text:style-name="T43">국내 1위 AI 엔터테인먼트 서비스 운영으로</text:span><text:span text:style-name="T16"><text:s/></text:span><text:span text:style-name="T58">상호작용형 AI 콘텐츠라는 신규 시장 개척에 기여</text:span></text:p>
            <text:p text:style-name="P126_0"><text:span text:style-name="T16"><text:s/>- 일본 현지 서비스 직접 운영을 통한 해외 매출 구조 구축 등 국산 AI 플랫폼의 수출 다각화에 기여</text:span></text:p>
            <text:p text:style-name="P176_0"><text:span text:style-name="T16"><text:s/>- </text:span><text:span text:style-name="T39">국내 AI 생태계의 앵커 수요처 역할 수행 및</text:span><text:span text:style-name="T16"><text:s/></text:span><text:span text:style-name="T41">생성AI스타트업협회 창립 등 AI 산업 생태계</text:span><text:span text:style-name="T16"><text:s/>조성에 기여</text:span></text:p>
          </table:table-cell>
        </table:table-row>
        <table:table-row table:style-name="Table6.19">
          <table:table-cell table:style-name="Table6.A19" office:value-type="string">
            <text:p text:style-name="P123_0"><text:span text:style-name="T38">18</text:span></text:p>
          </table:table-cell>
          <table:table-cell table:style-name="Table6.B19" office:value-type="string">
            <text:p text:style-name="P124_24"><text:span text:style-name="T16">이숙희</text:span></text:p>
          </table:table-cell>
          <table:table-cell table:style-name="Table6.C19" office:value-type="string">
            <text:p text:style-name="P124_27"><text:span text:style-name="T16">삼성전자 </text:span></text:p>
            <text:p text:style-name="P124_27"><text:span text:style-name="T16">주식회사</text:span></text:p>
          </table:table-cell>
          <table:table-cell table:style-name="Table6.D19" office:value-type="string">
            <text:p text:style-name="P124_27"><text:span text:style-name="T16">수석</text:span></text:p>
          </table:table-cell>
          <table:table-cell table:style-name="Table6.E19" office:value-type="string">
            <text:p text:style-name="P177_0"><text:span text:style-name="T16">∙ </text:span><text:span text:style-name="T33">SSD SW 아키텍처 혁신으로 스토리지 기술 경쟁력 선도 등 SW산업 발전에 기여</text:span></text:p>
            <text:p text:style-name="P178_0"><text:span text:style-name="T16"><text:s/>- 세계 최초 PCIe Gen5 SSD(PM1743) 개발로 </text:span><text:span text:style-name="T36">글로벌 엔터프라이즈 시장 리더십 강화에 기여</text:span></text:p>
            <text:p text:style-name="P126_0"><text:span text:style-name="T16"><text:s/>- </text:span><text:span text:style-name="T75">QLC Enterprise향 SSD 사업화를 위한 핵심 SW</text:span><text:span text:style-name="T16">기</text:span><text:span text:style-name="T76">술 확보로 초고용량 스토리지 시장확대에 기여</text:span></text:p>
            <text:p text:style-name="P126_0"><text:span text:style-name="T16"><text:s/>- SW/HW Co-design 기반 자동화 아키텍처 </text:span><text:span text:style-name="T41">설계로 저전력·고성능 스토리지 SW 경쟁력</text:span><text:span text:style-name="T16"><text:s/>제고에 기여</text:span></text:p>
          </table:table-cell>
        </table:table-row>
        <table:table-row table:style-name="Table6.20">
          <table:table-cell table:style-name="Table6.A20" office:value-type="string">
            <text:p text:style-name="P123_0"><text:span text:style-name="T38">19</text:span></text:p>
          </table:table-cell>
          <table:table-cell table:style-name="Table6.B20" office:value-type="string">
            <text:p text:style-name="P124_24"><text:span text:style-name="T16">이우열</text:span></text:p>
          </table:table-cell>
          <table:table-cell table:style-name="Table6.C20" office:value-type="string">
            <text:p text:style-name="P124_27"><text:span text:style-name="T16">천왕중학교</text:span></text:p>
          </table:table-cell>
          <table:table-cell table:style-name="Table6.D20" office:value-type="string">
            <text:p text:style-name="P124_27"><text:span text:style-name="T16">교장</text:span></text:p>
          </table:table-cell>
          <table:table-cell table:style-name="Table6.E20" office:value-type="string">
            <text:p text:style-name="P179_0"><text:span text:style-name="T16">∙</text:span><text:span text:style-name="T33"><text:s/>자체 교육용 SW 개발·보급으로 공교육 DX 및 SW 인재 저변 확대에 기여</text:span></text:p>
            <text:p text:style-name="P180_0"><text:span text:style-name="T16"><text:s/>- 교육용SW 648종 직접 개발·보급, 교원 </text:span><text:span text:style-name="T43">3,762명 대상 SW 제작역량 연수 등 공교육</text:span><text:span text:style-name="T16"><text:s/>디지털 콘텐츠 생산자 양성에 기여</text:span></text:p>
            <text:p text:style-name="P146_0"><text:span text:style-name="T16"><text:s/>- </text:span><text:span text:style-name="T41">생성형 AI 기반 학습 앱·웹툰 제작 보급 등</text:span><text:span text:style-name="T16"><text:s/>학생·교사 대상 AI 코딩문화 확산에 기여</text:span></text:p>
            <text:p text:style-name="P142_0"><text:span text:style-name="T16"><text:s/>- 학교 주간업무 앱 개발·보급 및 관리자 대상 디지털 리더십 연수 등 공교육 업무 효율화에 기여</text:span></text:p>
          </table:table-cell>
        </table:table-row>
        <table:table-row table:style-name="Table6.21">
          <table:table-cell table:style-name="Table6.A21" office:value-type="string">
            <text:p text:style-name="P123_0"><text:span text:style-name="T38">20</text:span></text:p>
          </table:table-cell>
          <table:table-cell table:style-name="Table6.B21" office:value-type="string">
            <text:p text:style-name="P124_24"><text:span text:style-name="T16">이주완</text:span></text:p>
          </table:table-cell>
          <table:table-cell table:style-name="Table6.C21" office:value-type="string">
            <text:p text:style-name="P124_27"><text:span text:style-name="T16">메가존</text:span></text:p>
            <text:p text:style-name="P124_27"><text:span text:style-name="T16">클라우드㈜</text:span></text:p>
          </table:table-cell>
          <table:table-cell table:style-name="Table6.D21" office:value-type="string">
            <text:p text:style-name="P124_27"><text:span text:style-name="T16"><text:s/>의장</text:span></text:p>
          </table:table-cell>
          <table:table-cell table:style-name="Table6.E21" office:value-type="string">
            <text:p text:style-name="P181_0"><text:span text:style-name="T16">∙ </text:span><text:span text:style-name="T33">국내 클라우드 시장 개척 및 글로벌 진출 등 클라우드 SW산업 발전에 기여</text:span></text:p>
            <text:p text:style-name="P130_0"><text:span text:style-name="T16"><text:s/>- 국</text:span><text:span text:style-name="T36">내 최초 클라우드 MSP 사업 도입 및 점유율</text:span><text:span text:style-name="T16"><text:s/>1위 등 클라우드 시장 형성에 기여</text:span></text:p>
            <text:p text:style-name="P182_0"><text:span text:style-name="T16"><text:s/>- 클라우드 기업 최초 유니콘 등극(연매출 1.7조, 투자 2.4조, 기업가치 약 5조) 등 SW산업 성장 견인에 기여</text:span></text:p>
            <text:p text:style-name="P126_0"><text:span text:style-name="T16"><text:s/>- 美·日 해외매출 '25년 1,500억원 돌파 등 국산 클라우드 SW 해외시장 개척에 기여</text:span></text:p>
            <text:p text:style-name="P183_0"><text:span text:style-name="T16"><text:s/>- 자</text:span><text:span text:style-name="T44">체 개발 클라우드 플랫폼 및 AI 워크로드</text:span><text:span text:style-name="T16"><text:s/></text:span><text:span text:style-name="T53">자동화 지원 등 기업 디지털전환 확산에 기여</text:span></text:p>
          </table:table-cell>
        </table:table-row>
        <table:table-row table:style-name="Table6.22">
          <table:table-cell table:style-name="Table6.A22" office:value-type="string">
            <text:p text:style-name="P123_0"><text:span text:style-name="T38">21</text:span></text:p>
          </table:table-cell>
          <table:table-cell table:style-name="Table6.B22" office:value-type="string">
            <text:p text:style-name="P124_24"><text:span text:style-name="T16">임정환</text:span></text:p>
          </table:table-cell>
          <table:table-cell table:style-name="Table6.C22" office:value-type="string">
            <text:p text:style-name="P124_27"><text:span text:style-name="T16">(주)모티프테크놀로지스</text:span></text:p>
          </table:table-cell>
          <table:table-cell table:style-name="Table6.D22" office:value-type="string">
            <text:p text:style-name="P124_27"><text:span text:style-name="T16">대표이사</text:span></text:p>
          </table:table-cell>
          <table:table-cell table:style-name="Table6.E22" office:value-type="string">
            <text:p text:style-name="P149_0"><text:span text:style-name="T16">∙ </text:span><text:span text:style-name="T33">소버린 AI 주권 확보 및 파운데이션 모델 독자 설계 등 국가 AI 기술자립에 기여</text:span></text:p>
            <text:p text:style-name="P184_0"><text:span text:style-name="T16"><text:s/>- 국내 최정상급 AI 파운데이션 모델 개발 </text:span><text:span text:style-name="T52">스타트업으로 AI·SW 기술 경쟁력 제고에 기여</text:span></text:p>
            <text:p text:style-name="P185_0"><text:span text:style-name="T16"><text:s/>- </text:span><text:span text:style-name="T51">AI 모델 사용 전과정을 독자 설계하여 소버린</text:span><text:span text:style-name="T16"><text:s/>AI 주권 확보에 기여</text:span></text:p>
            <text:p text:style-name="P141_0"><text:span text:style-name="T16"><text:s/>- 모델·코드 전면 오픈소스 공개 및 산업별 </text:span><text:span text:style-name="T41">컨소시엄 구성 등 국산 AI 활용 확산에 기여</text:span></text:p>
          </table:table-cell>
        </table:table-row>
        <table:table-row table:style-name="Table6.23">
          <table:table-cell table:style-name="Table6.A23" office:value-type="string">
            <text:p text:style-name="P123_0"><text:span text:style-name="T38">22</text:span></text:p>
          </table:table-cell>
          <table:table-cell table:style-name="Table6.B23" office:value-type="string">
            <text:p text:style-name="P124_23"><text:span text:style-name="T16">전지환</text:span></text:p>
          </table:table-cell>
          <table:table-cell table:style-name="Table6.C23" office:value-type="string">
            <text:p text:style-name="P124_19"><text:span text:style-name="T16">㈜베슬에이아이코리아</text:span></text:p>
          </table:table-cell>
          <table:table-cell table:style-name="Table6.D23" office:value-type="string">
            <text:p text:style-name="P124_33"><text:span text:style-name="T16">CTO</text:span></text:p>
          </table:table-cell>
          <table:table-cell table:style-name="Table6.E23" office:value-type="string">
            <text:p text:style-name="P143_0"><text:span text:style-name="T16">∙ </text:span><text:span text:style-name="T33">AI 인프라 자동화 원천기술 개발 및 상용화 주도 등 AI·SW산업 발전에 기여</text:span></text:p>
            <text:p text:style-name="P186_0"><text:span text:style-name="T16"><text:s/>- VESSL AI MLOps 플랫폼 상용화 주도로 국산 AI 인프라 기술 경쟁력 제고에 기여</text:span></text:p>
            <text:p text:style-name="P187_0"><text:span text:style-name="T16"><text:s/>- </text:span><text:span text:style-name="T87">AI모델 전과정 자동화 등 국내 최초의 풀스택 AI 인프라 플랫폼 구축에 기여</text:span></text:p>
            <text:p text:style-name="P188_0"><text:span text:style-name="T16"><text:s/>- 범정부 초거대 AI 공통기반 구축사업 기술 총괄 등 공공부문 AI 대전환 기반 조성에 기여</text:span></text:p>
          </table:table-cell>
        </table:table-row>
        <table:table-row table:style-name="Table6.24">
          <table:table-cell table:style-name="Table6.A24" office:value-type="string">
            <text:p text:style-name="P123_0"><text:span text:style-name="T38">23</text:span></text:p>
          </table:table-cell>
          <table:table-cell table:style-name="Table6.B24" office:value-type="string">
            <text:p text:style-name="P124_22"><text:span text:style-name="T16">정상수</text:span></text:p>
          </table:table-cell>
          <table:table-cell table:style-name="Table6.C24" office:value-type="string">
            <text:p text:style-name="P124_23"><text:span text:style-name="T42">(주)베스텔라랩</text:span></text:p>
          </table:table-cell>
          <table:table-cell table:style-name="Table6.D24" office:value-type="string">
            <text:p text:style-name="P124_19"><text:span text:style-name="T16">대표이사</text:span></text:p>
          </table:table-cell>
          <table:table-cell table:style-name="Table6.E24" office:value-type="string">
            <text:p text:style-name="P189_0"><text:span text:style-name="T16">∙</text:span><text:span text:style-name="T33"><text:s/>AI 기반 공간지능화 SW 개발 및 사업화 등 AI·SW산업 발전에 기여</text:span></text:p>
            <text:p text:style-name="P190_0"><text:span text:style-name="T16"><text:s/>- </text:span><text:span text:style-name="T44">GPS 활용이 어려운 실내·지하 공간에서도</text:span><text:span text:style-name="T16"><text:s/>적용 가능한 공간 인식 기술 개발에 기여</text:span></text:p>
            <text:p text:style-name="P142_0"><text:span text:style-name="T16"><text:s/>- 미국 특허 등록을 통해 워치마일과 실내 V</text:span><text:span text:style-name="T52">2I 솔루션 등 주요 서비스 기술력 강화에 기여</text:span></text:p>
            <text:p text:style-name="P185_0"><text:span text:style-name="T16"><text:s/>- </text:span><text:span text:style-name="T58">혁신 프리미어 1000 선정('25) 및 중동 스마트</text:span><text:span text:style-name="T40">시티 </text:span><text:span text:style-name="T55">진출 등 국산 AI SW의 해외시장 개척에 기여</text:span></text:p>
          </table:table-cell>
        </table:table-row>
        <table:table-row table:style-name="Table6.25">
          <table:table-cell table:style-name="Table6.A25" office:value-type="string">
            <text:p text:style-name="P123_0"><text:span text:style-name="T38">24</text:span></text:p>
          </table:table-cell>
          <table:table-cell table:style-name="Table6.B25" office:value-type="string" table:number-columns-spanned="3">
            <text:p text:style-name="P124_24"><text:span text:style-name="T59">㈜히포티앤씨(단체)</text:span></text:p>
          </table:table-cell>
          <table:covered-table-cell/>
          <table:covered-table-cell/>
          <table:table-cell table:style-name="Table6.E25" office:value-type="string">
            <text:p text:style-name="P191_0"><text:span text:style-name="T73">∙ 세</text:span><text:span text:style-name="T74">계 최초 VR·AI 기반 디지털치료제 SW 개발</text:span><text:span text:style-name="T73"><text:s/>등 국산 디지털헬스 산업 선도에 기여</text:span></text:p>
            <text:p text:style-name="P192_0"><text:span text:style-name="T16"><text:s/>- </text:span><text:span text:style-name="T51">디지털 치료기기 국내 최초 상용화 등 국산 의료 SW의 자립 기반 마련에 기여</text:span></text:p>
            <text:p text:style-name="P193_0"><text:span text:style-name="T16"><text:s/>- </text:span><text:span text:style-name="T55">'</text:span><text:span text:style-name="T42">22년 CES 디지털헬스, 가상·증강현실(VR</text:span><text:span text:style-name="T51">·AR) 2</text:span><text:span text:style-name="T53">개 부문 동시 혁신상 수상 등 글로벌 경쟁력</text:span><text:span text:style-name="T51"><text:s/>입증에 기여</text:span></text:p>
            <text:p text:style-name="P161_0"><text:span text:style-name="T16"><text:s/>- </text:span><text:span text:style-name="T54">국책과제 수행 및 연구실 창업을 통한 SW 전문</text:span><text:span text:style-name="T42">인력 고용 창출 등 SW 창업 생태계 조성에 기여</text:span></text:p>
          </table:table-cell>
        </table:table-row>
        <table:table-row table:style-name="Table6.26">
          <table:table-cell table:style-name="Table6.A26" office:value-type="string">
            <text:p text:style-name="P123_0"><text:span text:style-name="T38">25</text:span></text:p>
          </table:table-cell>
          <table:table-cell table:style-name="Table6.B26" office:value-type="string">
            <text:p text:style-name="P124_22"><text:span text:style-name="T16">주보훈</text:span></text:p>
          </table:table-cell>
          <table:table-cell table:style-name="Table6.C26" office:value-type="string">
            <text:p text:style-name="P124_23"><text:span text:style-name="T59">이노디테크㈜</text:span></text:p>
          </table:table-cell>
          <table:table-cell table:style-name="Table6.D26" office:value-type="string">
            <text:p text:style-name="P124_29"><text:span text:style-name="T16">대표이사</text:span></text:p>
          </table:table-cell>
          <table:table-cell table:style-name="Table6.E26" office:value-type="string">
            <text:p text:style-name="P189_0"><text:span text:style-name="T16">∙ </text:span><text:span text:style-name="T33">A</text:span><text:span text:style-name="T73">I 기반 치과교정 SW 개발 및 국산화 주도 등</text:span><text:span text:style-name="T33"><text:s/>의료 SW산업 발전에 기여</text:span></text:p>
            <text:p text:style-name="P194_0"><text:span text:style-name="T16"><text:s/>- </text:span><text:span text:style-name="T54">AI 치아교정 임상지원 솔루션 개발 및 상용화</text:span><text:span text:style-name="T16">를 통해 해외 SW 의존 분야의 국산화 주도</text:span></text:p>
            <text:p text:style-name="P195_0"><text:span text:style-name="T16"><text:s/>- </text:span><text:span text:style-name="T55">CES 2026 출품 및 벤처투자 50억원 유치('25)</text:span><text:span text:style-name="T16"><text:s/></text:span><text:span text:style-name="T44">등 국산 의료 AI SW의 기술력 입증에 기여</text:span></text:p>
            <text:p text:style-name="P196_0"><text:span text:style-name="T16"><text:s/>- </text:span><text:span text:style-name="T41">국산 NPU 기반 의료AI 전환 실증 및 임상의</text:span><text:span text:style-name="T16"><text:s/>대</text:span><text:span text:style-name="T36">상 교육 운영 등 의료AI 생태계 조성에 기여</text:span></text:p>
          </table:table-cell>
        </table:table-row>
        <table:table-row table:style-name="Table6.27">
          <table:table-cell table:style-name="Table6.A27" office:value-type="string">
            <text:p text:style-name="P123_0"><text:span text:style-name="T38">26</text:span></text:p>
          </table:table-cell>
          <table:table-cell table:style-name="Table6.B27" office:value-type="string">
            <text:p text:style-name="P124_24"><text:span text:style-name="T16">최성원</text:span></text:p>
          </table:table-cell>
          <table:table-cell table:style-name="Table6.C27" office:value-type="string">
            <text:p text:style-name="P124_21"><text:span text:style-name="T16">㈜수퍼트리</text:span></text:p>
          </table:table-cell>
          <table:table-cell table:style-name="Table6.D27" office:value-type="string">
            <text:p text:style-name="P124_23"><text:span text:style-name="T16">의장</text:span></text:p>
          </table:table-cell>
          <table:table-cell table:style-name="Table6.E27" office:value-type="string">
            <text:p text:style-name="P169_0"><text:span text:style-name="T33">∙ 게임 서버 엔진 SW 국산화 및 글로벌 시장 개척 등 SW산업 발전에 기여</text:span></text:p>
            <text:p text:style-name="P197_0"><text:span text:style-name="T16"><text:s/>- </text:span><text:span text:style-name="T51">NFT 기반 서비스 모델 개척을 통해 블록체인</text:span><text:span text:style-name="T16"><text:s/>기술의 글로벌 서비스 가능성 입증에 기여</text:span></text:p>
            <text:p text:style-name="P126_0"><text:span text:style-name="T16"><text:s/>- 세계 최고 수준의 P2P/서버 기반 네트워크 엔</text:span><text:span text:style-name="T55">진‘프라우드넷’총괄 개발·운영으로 국산</text:span><text:span text:style-name="T16"><text:s/>SW 경쟁력 제고에 기여</text:span></text:p>
            <text:p text:style-name="P198_0"><text:span text:style-name="T16"><text:s/>- 미국·유럽·중국·동남아 등 19개국에서 </text:span><text:span text:style-name="T59">성능·안정성 검증 등 국산 SW의 해외시장</text:span><text:span text:style-name="T16"><text:s/>개척에 기여</text:span></text:p>
          </table:table-cell>
        </table:table-row>
        <table:table-row table:style-name="Table6.28">
          <table:table-cell table:style-name="Table6.A28" office:value-type="string">
            <text:p text:style-name="P123_0"><text:span text:style-name="T38">27</text:span></text:p>
          </table:table-cell>
          <table:table-cell table:style-name="Table6.B28" office:value-type="string">
            <text:p text:style-name="P124_24"><text:span text:style-name="T16">최재식</text:span></text:p>
          </table:table-cell>
          <table:table-cell table:style-name="Table6.C28" office:value-type="string">
            <text:p text:style-name="P124_27"><text:span text:style-name="T16">(주)인이지</text:span></text:p>
          </table:table-cell>
          <table:table-cell table:style-name="Table6.D28" office:value-type="string">
            <text:p text:style-name="P124_27"><text:span text:style-name="T16">대표이사</text:span></text:p>
          </table:table-cell>
          <table:table-cell table:style-name="Table6.E28" office:value-type="string">
            <text:p text:style-name="P157_0"><text:span text:style-name="T16">∙</text:span><text:span text:style-name="T33"><text:s/></text:span><text:span text:style-name="T56">설명가능한 AI(XAI) 분야 국내 최고 권위자로</text:span><text:span text:style-name="T33"><text:s/>산업 AI 발전에 기여</text:span></text:p>
            <text:p text:style-name="P126_0"><text:span text:style-name="T16"><text:s/>- 세계 최고 수준의 XAI(설명가능 AI) 원천 알고리즘 개발 및 학계 독보적 위상 확보</text:span></text:p>
            <text:p text:style-name="P199_0"><text:span text:style-name="T16"><text:s/>- </text:span><text:span text:style-name="T88">제조·금융·공공 등 핵심 산업군 공정 </text:span><text:span text:style-name="T61">최적화 및 예지보전용 XAI 솔루션 상용화</text:span></text:p>
            <text:p text:style-name="P165_0"><text:span text:style-name="T16"><text:s/>- </text:span><text:span text:style-name="T41">국산 산업 AI의 해외 실증 및 석·박사 중심</text:span><text:span text:style-name="T16"><text:s/></text:span><text:span text:style-name="T58">연구조직 육성 등 AI·SW 인재 기반 조성에 기여</text:span></text:p>
          </table:table-cell>
        </table:table-row>
        <table:table-row table:style-name="Table6.29">
          <table:table-cell table:style-name="Table6.A29" office:value-type="string">
            <text:p text:style-name="P123_0"><text:span text:style-name="T38">28</text:span></text:p>
          </table:table-cell>
          <table:table-cell table:style-name="Table6.B29" office:value-type="string">
            <text:p text:style-name="P124_23"><text:span text:style-name="T16">한수연</text:span></text:p>
          </table:table-cell>
          <table:table-cell table:style-name="Table6.C29" office:value-type="string">
            <text:p text:style-name="P124_29"><text:span text:style-name="T16">주식회사</text:span></text:p>
            <text:p text:style-name="P124_29"><text:span text:style-name="T16">유니유니</text:span></text:p>
          </table:table-cell>
          <table:table-cell table:style-name="Table6.D29" office:value-type="string">
            <text:p text:style-name="P124_31"><text:span text:style-name="T16">대표이사</text:span></text:p>
          </table:table-cell>
          <table:table-cell table:style-name="Table6.E29" office:value-type="string">
            <text:p text:style-name="P200_0"><text:span text:style-name="T16">∙ </text:span><text:span text:style-name="T33">비영상 기반 공간 인식 AI 솔루션 개발 및 상용화 등 AI·SW산업 발전에 기여</text:span></text:p>
            <text:p text:style-name="P146_0"><text:span text:style-name="T16"><text:s/>- 사생활 보호를 위한 비영상 공간 인식 AI </text:span><text:span text:style-name="T52">솔루션 개발로 공공 안전 사각지대 해소에 기여</text:span></text:p>
            <text:p text:style-name="P126_0"><text:span text:style-name="T16"><text:s/>- </text:span><text:span text:style-name="T59">CES 혁신상 수상 등 국산 비식별 AI 기술의</text:span><text:span text:style-name="T16"><text:s/>글로벌 경쟁력 입증에 기여</text:span></text:p>
            <text:p text:style-name="P201_0"><text:span text:style-name="T16"><text:s/>- </text:span><text:span text:style-name="T55">공공시설 대상 이상행동 감지 시스템 확산 및</text:span><text:span text:style-name="T43"><text:s/></text:span><text:span text:style-name="T71">오</text:span><text:span text:style-name="T58">신고 필터링 적용 등 공공서비스 효율화에 기여</text:span></text:p>
          </table:table-cell>
        </table:table-row>
        <table:table-row table:style-name="Table6.30">
          <table:table-cell table:style-name="Table6.A30" office:value-type="string">
            <text:p text:style-name="P123_0"><text:span text:style-name="T38">29</text:span></text:p>
          </table:table-cell>
          <table:table-cell table:style-name="Table6.B30" office:value-type="string">
            <text:p text:style-name="P124_24"><text:span text:style-name="T16">홍현욱</text:span></text:p>
          </table:table-cell>
          <table:table-cell table:style-name="Table6.C30" office:value-type="string">
            <text:p text:style-name="P124_27"><text:span text:style-name="T43">국가인공지능</text:span><text:span text:style-name="T16">전략위원회</text:span></text:p>
          </table:table-cell>
          <table:table-cell table:style-name="Table6.D30" office:value-type="string">
            <text:p text:style-name="P124_27"><text:span text:style-name="T16">전문관</text:span></text:p>
          </table:table-cell>
          <table:table-cell table:style-name="Table6.E30" office:value-type="string">
            <text:p text:style-name="P177_0"><text:span text:style-name="T16">∙ </text:span><text:span text:style-name="T33">대한민국 AI행동계획 수립, 범정부 AI 정책 조정 지원 등 AI·SW산업 발전에 기여</text:span></text:p>
            <text:p text:style-name="P174_0"><text:span text:style-name="T16"><text:s/>- 대한민국 인공지능행동계획 수립 지원 등 국가 AI정책 기반 마련에 기여</text:span></text:p>
            <text:p text:style-name="P188_0"><text:span text:style-name="T16"><text:s/>- </text:span><text:span text:style-name="T36">범정부 AI정책 조정 지원 및 공공·산업데이터</text:span><text:span text:style-name="T16"><text:s/>개방 기반 마련 등 AI 활용 확산에 기여</text:span></text:p>
            <text:p text:style-name="P202_0"><text:span text:style-name="T16"><text:s/>- </text:span><text:span text:style-name="T53">정부 AI사업(9.9조원) 현황 분석 및 기계판독형</text:span><text:span text:style-name="T16"><text:s/></text:span><text:span text:style-name="T36">구조화 등 정부 AI 정보 활용기반 조성에 기여</text:span></text:p>
          </table:table-cell>
        </table:table-row>
      </table:table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#태고딕" style:name="#태고딕"/>
    <style:font-face svg:font-family="HCI Poppy" style:name="HCI Poppy"/>
    <style:font-face svg:font-family="HY헤드라인M" style:name="HY헤드라인M"/>
    <style:font-face svg:font-family="굴림" style:name="굴림"/>
    <style:font-face svg:font-family="맑은 고딕" style:name="맑은 고딕"/>
    <style:font-face svg:font-family="바탕" style:name="바탕"/>
    <style:font-face svg:font-family="바탕체" style:name="바탕체"/>
    <style:font-face svg:font-family="신명 태고딕" style:name="신명 태고딕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돋움" style:name="함초롬돋움"/>
    <style:font-face svg:font-family="함초롬바탕" style:name="함초롬바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.706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.411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117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822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3.528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233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939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메모" style:display-name="메모" style:family="paragraph">
      <style:paragraph-properties fo:line-height="13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-0.45pt" fo:language="en" style:language-asian="ko" fo:country="US" style:country-asian="KR" style:letter-kerning="false"/>
    </style:style>
    <style:style style:name="바탕글 사본1" style:display-name="바탕글 사본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바탕글 사본5" style:display-name="바탕글 사본5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가" style:display-name="가" style:family="paragraph">
      <style:paragraph-properties fo:line-height="20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신명 태고딕" style:font-name-asian="신명 태고딕" style:font-name-complex="#태고딕" fo:font-family="신명 태고딕" style:font-family-asian="신명 태고딕" style:font-family-complex="#태고딕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xl66" style:display-name="xl66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5" style:display-name="xl65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75" style:display-name="xl75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굴림" style:font-name-asian="굴림" style:font-name-complex="한컴바탕" fo:font-family="굴림" style:font-family-asian="굴림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8" style:display-name="xl68" style:family="paragraph">
      <style:paragraph-properties fo:line-height="100%" fo:text-align="center" fo:margin-left="0cm" fo:margin-right="0cm" fo:text-indent="0cm" fo:margin-top="0cm" fo:margin-bottom="0cm" fo:background-color="#ffffff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73" style:display-name="xl73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72" style:display-name="xl72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74" style:display-name="xl74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69" style:display-name="xl69" style:family="paragraph">
      <style:paragraph-properties fo:line-height="100%" fo:text-align="center" fo:margin-left="0cm" fo:margin-right="0cm" fo:text-indent="0cm" fo:margin-top="0cm" fo:margin-bottom="0cm" fo:background-color="#ffffff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81" style:display-name="xl81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80" style:display-name="xl80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71" style:display-name="xl71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77" style:display-name="xl77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78" style:display-name="xl78" style:family="paragraph">
      <style:paragraph-properties fo:line-height="100%" fo:text-align="center" fo:margin-left="0cm" fo:margin-right="0cm" fo:text-indent="0cm" fo:margin-top="0cm" fo:margin-bottom="0cm" fo:background-color="#d9d9d9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82" style:display-name="xl82" style:family="paragraph">
      <style:paragraph-properties fo:line-height="100%" fo:text-align="center" fo:margin-left="0cm" fo:margin-right="0cm" fo:text-indent="0cm" fo:margin-top="0cm" fo:margin-bottom="0cm" fo:background-color="#d9d9d9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76" style:display-name="xl76" style:family="paragraph">
      <style:paragraph-properties fo:line-height="100%" fo:text-align="center" fo:margin-left="0cm" fo:margin-right="0cm" fo:text-indent="0cm" fo:margin-top="0cm" fo:margin-bottom="0cm" fo:background-color="#d9e1f2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84" style:display-name="xl84" style:family="paragraph">
      <style:paragraph-properties fo:line-height="100%" fo:text-align="center" fo:margin-left="0cm" fo:margin-right="0cm" fo:text-indent="0cm" fo:margin-top="0cm" fo:margin-bottom="0cm" fo:background-color="#d9d9d9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79" style:display-name="xl79" style:family="paragraph">
      <style:paragraph-properties fo:line-height="100%" fo:text-align="center" fo:margin-left="0cm" fo:margin-right="0cm" fo:text-indent="0cm" fo:margin-top="0cm" fo:margin-bottom="0cm" fo:background-color="#d9e1f2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70" style:display-name="xl70" style:family="paragraph">
      <style:paragraph-properties fo:line-height="100%" fo:text-align="center" fo:margin-left="0cm" fo:margin-right="0cm" fo:text-indent="0cm" fo:margin-top="0cm" fo:margin-bottom="0cm" fo:background-color="#fff2cc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style style:name="MT9" style:family="text"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.00pt" style:font-size-asian="1.00pt" style:font-size-complex="1.00pt" fo:letter-spacing="0.00pt" fo:language="en" style:language-asian="ko" fo:country="US" style:country-asian="KR" style:letter-kerning="false"/>
    </style:style>
    <style:style style:name="Table1" style:family="table">
      <style:table-properties style:width="17.000cm" table:align="left" style:shadow="none" style:may-break-between-rows="true" table:border-model="collapsing"/>
    </style:style>
    <style:style style:name="Table1.A" style:family="table-column">
      <style:table-column-properties style:column-width="8.500cm"/>
    </style:style>
    <style:style style:name="Table1.B" style:family="table-column">
      <style:table-column-properties style:column-width="8.500cm"/>
    </style:style>
    <style:style style:name="Table1.1" style:family="table-row">
      <style:table-row-properties style:min-row-height="28.25pt" fo:keep-together="auto"/>
    </style:style>
    <style:style style:name="Table1.A1" style:family="table-cell">
      <style:table-cell-properties style:vertical-align="middle" style:shadow="none" fo:border="none"/>
    </style:style>
    <style:style style:name="Table1.B1" style:family="table-cell">
      <style:table-cell-properties style:vertical-align="middle" style:shadow="none" fo:border="none"/>
    </style:style>
    <style:style style:name="MP118_10" style:family="paragraph">
      <style:paragraph-properties fo:line-height="94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2" style:family="table">
      <style:table-properties style:width="17.000cm" table:align="left" style:shadow="none" style:may-break-between-rows="true" table:border-model="collapsing"/>
    </style:style>
    <style:style style:name="Table2.A" style:family="table-column">
      <style:table-column-properties style:column-width="8.500cm"/>
    </style:style>
    <style:style style:name="Table2.B" style:family="table-column">
      <style:table-column-properties style:column-width="8.500cm"/>
    </style:style>
    <style:style style:name="Table2.1" style:family="table-row">
      <style:table-row-properties style:min-row-height="28.25pt" fo:keep-together="auto"/>
    </style:style>
    <style:style style:name="Table2.A1" style:family="table-cell">
      <style:table-cell-properties style:vertical-align="middle" style:shadow="none" fo:border="none"/>
    </style:style>
    <style:style style:name="Table2.B1" style:family="table-cell">
      <style:table-cell-properties style:vertical-align="middle" style:shadow="none" fo:border="none"/>
    </style:style>
    <style:style style:name="Table3" style:family="table">
      <style:table-properties style:width="17.000cm" table:align="left" style:shadow="none" style:may-break-between-rows="true" table:border-model="collapsing"/>
    </style:style>
    <style:style style:name="Table3.A" style:family="table-column">
      <style:table-column-properties style:column-width="8.500cm"/>
    </style:style>
    <style:style style:name="Table3.B" style:family="table-column">
      <style:table-column-properties style:column-width="8.500cm"/>
    </style:style>
    <style:style style:name="Table3.1" style:family="table-row">
      <style:table-row-properties style:min-row-height="28.25pt" fo:keep-together="auto"/>
    </style:style>
    <style:style style:name="Table3.A1" style:family="table-cell">
      <style:table-cell-properties style:vertical-align="middle" style:shadow="none" fo:border="none"/>
    </style:style>
    <style:style style:name="Table3.B1" style:family="table-cell">
      <style:table-cell-properties style:vertical-align="middle" style:shadow="none" fo:border="none"/>
    </style:style>
    <style:page-layout style:name="Mpm1">
      <style:page-layout-properties fo:page-width="21.000cm" fo:page-height="29.700cm" style:print-orientation="portrait" fo:margin-left="2.000cm" fo:margin-right="2.000cm" fo:margin-top="1.5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  <style:style style:name="gr0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paragraph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gr1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frame-content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gr2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paragraph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gr3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paragraph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gr4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paragraph" style:vertical-pos="from-top" style:vertical-rel="paragraph" fo:padding-top="0cm" fo:padding-bottom="0cm" fo:padding-left="0cm" fo:padding-right="0cm" style:wrap="none" style:run-through="foreground" fo:clip="rect(0cm, 0cm, 0cm, 0cm)"/>
    </style:style>
    <style:page-layout style:name="Mpm2">
      <style:page-layout-properties fo:page-width="21.000cm" fo:page-height="29.700cm" style:print-orientation="portrait" fo:margin-left="2.000cm" fo:margin-right="2.000cm" fo:margin-top="1.5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</office:automatic-styles>
  <office:master-styles>
    <style:master-page style:name="Standard" style:page-layout-name="Mpm1">
      <style:header>
        <table:table table:style-name="Table3">
          <table:table-column table:style-name="Table3.A"/>
          <table:table-column table:style-name="Table3.B"/>
          <table:table-row table:style-name="Table3.1">
            <table:table-cell table:style-name="Table3.A1" office:value-type="string">
              <text:p text:style-name="P119_0"><text:span text:style-name="T9"><draw:frame draw:style-name="gr4" svg:width="4.208cm" svg:height="0.852cm" svg:x="0cm" svg:y="0cm" draw:z-index="9" text:anchor-type="as-char"><draw:image xlink:href="Pictures/EMB00011a411182.png" xlink:type="simple" xlink:show="embed" xlink:actuate="onLoad"/></draw:frame></text:span><text:span text:style-name="T8"/></text:p>
            </table:table-cell>
            <table:table-cell table:style-name="Table3.B1" office:value-type="string">
              <text:p text:style-name="P118_0"><text:span text:style-name="T8"/></text:p>
            </table:table-cell>
          </table:table-row>
        </table:table>
      </style:header>
    </style:master-page>
    <style:master-page style:name="MP2" style:page-layout-name="Mpm2"/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○○○ 기획재정담당관</dc:title>
    <dc:description/>
    <dc:subject/>
    <meta:keyword/>
    <dc:creator>USER</dc:creator>
    <meta:creation-date>2017-07-21T02:15:19.000</meta:creation-date>
    <meta:print-date>60056-05-28T05:36:10.000000955</meta:print-date>
    <meta:generator>hwp/hangul/11, 0, 0, 65535/NAME="Red_Hat_Enterprise_Linux_Server"</meta:generator>
  </office:meta>
</office:document-meta>
</file>