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HCI Tulip" style:name="HCI Tulip"/>
    <style:font-face svg:font-family="Pretendard" style:name="Pretendard"/>
    <style:font-face svg:font-family="맑은 고딕" style:name="맑은 고딕"/>
    <style:font-face svg:font-family="바탕체" style:name="바탕체"/>
    <style:font-face svg:font-family="산세리프" style:name="산세리프"/>
    <style:font-face svg:font-family="신명 견명조" style:name="신명 견명조"/>
    <style:font-face svg:font-family="한양견고딕" style:name="한양견고딕"/>
    <style:font-face svg:font-family="한양견명조" style:name="한양견명조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명조" style:name="휴먼명조"/>
  </office:font-face-decls>
  <office:automatic-styles>
    <style:style style:name="T2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_0_MS1_b3" style:parent-style-name="Standard" style:master-pag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2" style:family="text">
      <style:text-properties fo:color="#1d1d1d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2.75pt" style:font-size-asian="12.75pt" style:font-size-complex="12.75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fo:background-color="#ffffff" style:text-emphasize="none" style:text-scale="100%"/>
    </style:style>
    <style:style style:name="T33" style:family="text">
      <style:text-properties fo:color="#1d1d1d" style:text-outline="false" style:text-line-through-style="solid" style:text-position="0% 100%" style:font-name="Pretendard" style:font-name-asian="Pretendard" style:font-name-complex="Pretendard" fo:font-family="Pretendard" style:font-family-asian="Pretendard" style:font-family-complex="Pretendard" fo:font-size="12.75pt" style:font-size-asian="12.75pt" style:font-size-complex="12.75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fo:background-color="#ffffff" style:text-emphasize="none" style:text-scale="100%"/>
    </style:style>
    <style:style style:name="T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_0" style:parent-style-name="Standard" style:family="paragraph">
      <style:paragraph-properties fo:line-height="123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_0" style:parent-style-name="Standard" style:family="paragraph">
      <style:paragraph-properties fo:line-height="160%" fo:text-align="justify" fo:margin-left="1.177cm" fo:margin-right="0cm" fo:text-indent="-1.177cm" fo:margin-top="0cm" fo:margin-bottom="0cm" fo:background-color="transparent" fo:border="none" style:shadow="none" style:text-autospace="none" style:vertical-align="auto" style:snap-to-layout-grid="false"/>
    </style:style>
    <style:style style:name="T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7_0" style:parent-style-name="Standard" style:family="paragraph">
      <style:paragraph-properties fo:line-height="117%" fo:text-align="center" fo:margin-left="1.177cm" fo:margin-right="0cm" fo:text-indent="-1.177cm" fo:margin-top="0cm" fo:margin-bottom="0cm" fo:background-color="transparent" fo:border="none" style:shadow="none" style:text-autospace="none" style:vertical-align="auto" style:snap-to-layout-grid="false"/>
    </style:style>
    <style:style style:name="P2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6.926cm" table:align="left" fo:margin="0.050cm" style:shadow="none" style:may-break-between-rows="true" table:border-model="collapsing"/>
    </style:style>
    <style:style style:name="Table1.A" style:family="table-column">
      <style:table-column-properties style:column-width="1.236cm"/>
    </style:style>
    <style:style style:name="Table1.B" style:family="table-column">
      <style:table-column-properties style:column-width="3.832cm"/>
    </style:style>
    <style:style style:name="Table1.C" style:family="table-column">
      <style:table-column-properties style:column-width="4.512cm"/>
    </style:style>
    <style:style style:name="Table1.D" style:family="table-column">
      <style:table-column-properties style:column-width="4.991cm"/>
    </style:style>
    <style:style style:name="Table1.E" style:family="table-column">
      <style:table-column-properties style:column-width="2.354cm"/>
    </style:style>
    <style:style style:name="Table1.1" style:family="table-row">
      <style:table-row-properties style:min-row-height="32.05pt" fo:keep-together="auto"/>
    </style:style>
    <style:style style:name="Table1.A1" style:family="table-cell">
      <style:table-cell-properties style:vertical-align="middle" style:shadow="none" fo:background-color="#d2ebee" fo:border="0.01cm solid #353500"/>
    </style:style>
    <style:style style:name="Table1.B1" style:family="table-cell">
      <style:table-cell-properties style:vertical-align="middle" style:shadow="none" fo:background-color="#d2ebee" fo:border="0.01cm solid #353500"/>
    </style:style>
    <style:style style:name="Table1.C1" style:family="table-cell">
      <style:table-cell-properties style:vertical-align="middle" style:shadow="none" fo:background-color="#d2ebee" fo:border="0.01cm solid #353500"/>
    </style:style>
    <style:style style:name="Table1.D1" style:family="table-cell">
      <style:table-cell-properties style:vertical-align="middle" style:shadow="none" fo:background-color="#d2ebee" fo:border="0.01cm solid #353500"/>
    </style:style>
    <style:style style:name="Table1.E1" style:family="table-cell">
      <style:table-cell-properties style:vertical-align="middle" style:shadow="none" fo:background-color="#d2ebee" fo:border="0.01cm solid #353500"/>
    </style:style>
    <style:style style:name="Table1.2" style:family="table-row">
      <style:table-row-properties style:min-row-height="37.79pt" fo:keep-together="auto"/>
    </style:style>
    <style:style style:name="Table1.A2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B2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C2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D2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E2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3" style:family="table-row">
      <style:table-row-properties style:min-row-height="31.26pt" fo:keep-together="auto"/>
    </style:style>
    <style:style style:name="Table1.A3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B3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C3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D3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E3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4" style:family="table-row">
      <style:table-row-properties style:min-row-height="31.26pt" fo:keep-together="auto"/>
    </style:style>
    <style:style style:name="Table1.A4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B4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C4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D4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E4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5" style:family="table-row">
      <style:table-row-properties style:min-row-height="31.26pt" fo:keep-together="auto"/>
    </style:style>
    <style:style style:name="Table1.A5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B5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C5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D5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E5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6" style:family="table-row">
      <style:table-row-properties style:min-row-height="31.26pt" fo:keep-together="auto"/>
    </style:style>
    <style:style style:name="Table1.A6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B6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C6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D6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E6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7" style:family="table-row">
      <style:table-row-properties style:min-row-height="31.26pt" fo:keep-together="auto"/>
    </style:style>
    <style:style style:name="Table1.A7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B7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C7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D7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E7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8" style:family="table-row">
      <style:table-row-properties style:min-row-height="31.26pt" fo:keep-together="auto"/>
    </style:style>
    <style:style style:name="Table1.A8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B8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C8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D8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E8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9" style:family="table-row">
      <style:table-row-properties style:min-row-height="31.26pt" fo:keep-together="auto"/>
    </style:style>
    <style:style style:name="Table1.A9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B9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C9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D9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E9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10" style:family="table-row">
      <style:table-row-properties style:min-row-height="31.26pt" fo:keep-together="auto"/>
    </style:style>
    <style:style style:name="Table1.A10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B10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C10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D10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E10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11" style:family="table-row">
      <style:table-row-properties style:min-row-height="31.23pt" fo:keep-together="auto"/>
    </style:style>
    <style:style style:name="Table1.A11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B11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C11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D11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able1.E11" style:family="table-cell">
      <style:table-cell-properties style:vertical-align="middle" style:shadow="none" fo:border="0.01cm solid #353500" fo:padding-top="0.050cm" fo:padding-bottom="0.050cm" fo:padding-left="0.180cm" fo:padding-right="0.180cm"/>
    </style:style>
    <style:style style:name="T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1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9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_0" style:parent-style-name="Standard" style:family="paragraph">
      <style:paragraph-properties fo:line-height="117%" fo:text-align="justify" fo:margin-left="0.761cm" fo:margin-right="0cm" fo:text-indent="-0.761cm" fo:margin-top="0cm" fo:margin-bottom="0cm" fo:background-color="transparent" fo:border="none" style:shadow="none" style:text-autospace="none" style:vertical-align="auto" style:snap-to-layout-grid="false"/>
    </style:style>
    <style:style style:name="P42_0" style:parent-style-name="Standard" style:family="paragraph">
      <style:paragraph-properties fo:line-height="160%" fo:text-align="justify" fo:margin-left="0.761cm" fo:margin-right="0cm" fo:text-indent="-0.761cm" fo:margin-top="0cm" fo:margin-bottom="0cm" fo:background-color="transparent" fo:border="none" style:shadow="none" style:text-autospace="none" style:vertical-align="auto" style:snap-to-layout-grid="false"/>
    </style:style>
    <style:style style:name="P51_0" style:parent-style-name="Standard" style:family="paragraph">
      <style:paragraph-properties fo:line-height="117%" fo:text-align="justify" fo:margin-left="3.241cm" fo:margin-right="0cm" fo:text-indent="-3.241cm" fo:margin-top="0cm" fo:margin-bottom="0cm" fo:background-color="transparent" fo:border="none" style:shadow="none" style:text-autospace="none" style:vertical-align="auto" style:snap-to-layout-grid="false"/>
    </style:style>
    <style:style style:name="P43_0" style:parent-style-name="Standard" style:family="paragraph">
      <style:paragraph-properties fo:line-height="160%" fo:text-align="justify" fo:margin-left="3.241cm" fo:margin-right="0cm" fo:text-indent="-3.241cm" fo:margin-top="0cm" fo:margin-bottom="0cm" fo:background-color="transparent" fo:border="none" style:shadow="none" style:text-autospace="none" style:vertical-align="auto" style:snap-to-layout-grid="false"/>
    </style:style>
    <style:style style:name="P52_0" style:parent-style-name="Standard" style:family="paragraph">
      <style:paragraph-properties fo:line-height="117%" fo:text-align="justify" fo:margin-left="3.279cm" fo:margin-right="0cm" fo:text-indent="-3.279cm" fo:margin-top="0cm" fo:margin-bottom="0cm" fo:background-color="transparent" fo:border="none" style:shadow="none" style:text-autospace="none" style:vertical-align="auto" style:snap-to-layout-grid="false"/>
    </style:style>
    <style:style style:name="T3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normal" style:font-weight-asian="normal" style:font-weight-complex="normal" style:letter-kerning="false" style:text-emphasize="none" style:text-scale="100%"/>
    </style:style>
    <style:style style:name="P45_0" style:parent-style-name="Standard" style:family="paragraph">
      <style:paragraph-properties fo:line-height="160%" fo:text-align="justify" fo:margin-left="0.755cm" fo:margin-right="0cm" fo:text-indent="-0.755cm" fo:margin-top="0cm" fo:margin-bottom="0cm" fo:background-color="transparent" fo:border="none" style:shadow="none" style:text-autospace="none" style:vertical-align="auto" style:snap-to-layout-grid="false"/>
    </style:style>
    <style:style style:name="T2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_0" style:parent-style-name="Standard" style:family="paragraph">
      <style:paragraph-properties fo:line-height="5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7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_0" style:parent-style-name="Standard" style:family="paragraph">
      <style:paragraph-properties fo:line-height="58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false"/>
    </style:style>
    <style:style style:name="P55_0" style:parent-style-name="Standard" style:family="paragraph">
      <style:paragraph-properties fo:line-height="6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56_66" style:parent-style-name="xl116" style:family="paragraph">
      <style:paragraph-properties fo:line-height="58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</office:automatic-styles>
  <office:body>
    <office:text>
      <text:p text:style-name="P2_0_MS1_b3"><text:span text:style-name="T29"/><text:span text:style-name="T29"/></text:p>
      <text:p text:style-name="P46_0"><text:span text:style-name="T32">과학기술정보통신부공고 제</text:span><text:span text:style-name="T33">2026-0888</text:span><text:span text:style-name="T32">호</text:span><text:span text:style-name="T4"/></text:p>
      <text:p text:style-name="P24_0"><text:span text:style-name="T25"/></text:p>
      <text:p text:style-name="P47_0"><text:span text:style-name="T6">국가연구개발사업 제재처분 사전통지 공시송달 공고</text:span></text:p>
      <text:p text:style-name="P2_0"><text:span text:style-name="T25"/></text:p>
      <text:p text:style-name="P48_0"><text:span text:style-name="T4">「국가연구개발혁신법」 제32조 및 제33조, 「행정절차법」 제21조에 따라 </text:span><text:span text:style-name="T41">국가연구개발과제 제재처분 사전통지서를 등기우편으로 발송하였으나 우편물</text:span><text:span text:style-name="T4"><text:s/>반송(폐문부재 등)으로 송달이 불가능하여, 「행정절차법」 제14조제4항의 규정에 따라 다음과 같이 공고합니다.</text:span></text:p>
      <text:p text:style-name="P6_0"><text:span text:style-name="T31"/></text:p>
      <text:p text:style-name="P49_0"><text:span text:style-name="T40">2026년 8월 14일</text:span></text:p>
      <text:p text:style-name="P49_0"><text:span text:style-name="T40">부총리 겸 과학기술정보통신부장관</text:span></text:p>
      <text:p text:style-name="P6_0"><text:span text:style-name="T31"/></text:p>
      <text:p text:style-name="P48_0"><text:span text:style-name="T4">1. 공고기간 : 2026.8.14. ~ 2026.8.28. (14일간)</text:span></text:p>
      <text:p text:style-name="P6_0"><text:span text:style-name="T31"/></text:p>
      <text:p text:style-name="P48_0"><text:span text:style-name="T4">2. 공고 내용 : 처분의 사전통지 </text:span></text:p>
      <text:p text:style-name="P6_0"><text:span text:style-name="T31"/></text:p>
      <text:p text:style-name="P48_0"><text:span text:style-name="T4">3. 공시송달 대상</text:span></text:p>
      <table:table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header-rows>
          <table:table-row table:style-name="Table1.1">
            <table:table-cell table:style-name="Table1.A1" office:value-type="string">
              <text:p text:style-name="P53_0"><text:span text:style-name="T36">연번</text:span></text:p>
            </table:table-cell>
            <table:table-cell table:style-name="Table1.B1" office:value-type="string">
              <text:p text:style-name="P53_0"><text:span text:style-name="T36">대상</text:span></text:p>
            </table:table-cell>
            <table:table-cell table:style-name="Table1.C1" office:value-type="string">
              <text:p text:style-name="P53_0"><text:span text:style-name="T42">처분의 원인이 되는 사실</text:span></text:p>
            </table:table-cell>
            <table:table-cell table:style-name="Table1.D1" office:value-type="string">
              <text:p text:style-name="P53_0"><text:span text:style-name="T36">처분 예정 내용 </text:span></text:p>
            </table:table-cell>
            <table:table-cell table:style-name="Table1.E1" office:value-type="string">
              <text:p text:style-name="P53_0"><text:span text:style-name="T36">반송사유</text:span></text:p>
            </table:table-cell>
          </table:table-row>
        </table:table-header-rows>
        <table:table-row table:style-name="Table1.2">
          <table:table-cell table:style-name="Table1.A2" office:value-type="string">
            <text:p text:style-name="P53_0"><text:span text:style-name="T34">1</text:span></text:p>
          </table:table-cell>
          <table:table-cell table:style-name="Table1.B2" office:value-type="string">
            <text:p text:style-name="P54_0"><text:span text:style-name="T35">리얼아이덴티티</text:span></text:p>
          </table:table-cell>
          <table:table-cell table:style-name="Table1.C2" office:value-type="string">
            <text:p text:style-name="P53_0"><text:span text:style-name="T34">정산 회수금 미납</text:span></text:p>
          </table:table-cell>
          <table:table-cell table:style-name="Table1.D2" office:value-type="string">
            <text:p text:style-name="P55_0"><text:span text:style-name="T34">10년의 범위 내에서 납부시까지 참여제한 </text:span></text:p>
          </table:table-cell>
          <table:table-cell table:style-name="Table1.E2" office:value-type="string">
            <text:p text:style-name="P53_0"><text:span text:style-name="T34">수취인불명　</text:span></text:p>
          </table:table-cell>
        </table:table-row>
        <table:table-row table:style-name="Table1.3">
          <table:table-cell table:style-name="Table1.A3" office:value-type="string">
            <text:p text:style-name="P53_0"><text:span text:style-name="T34">2</text:span></text:p>
          </table:table-cell>
          <table:table-cell table:style-name="Table1.B3" office:value-type="string">
            <text:p text:style-name="P54_0"><text:span text:style-name="T35">㈜비즈마이닝</text:span></text:p>
          </table:table-cell>
          <table:table-cell table:style-name="Table1.C3" office:value-type="string">
            <text:p text:style-name="P53_0"><text:span text:style-name="T34">정산 회수금 미납</text:span></text:p>
          </table:table-cell>
          <table:table-cell table:style-name="Table1.D3" office:value-type="string">
            <text:p text:style-name="P55_0"><text:span text:style-name="T34">10년의 범위 내에서 납부시까지 참여제한 </text:span></text:p>
          </table:table-cell>
          <table:table-cell table:style-name="Table1.E3" office:value-type="string">
            <text:p text:style-name="P53_0"><text:span text:style-name="T34">수취인불명　</text:span></text:p>
          </table:table-cell>
        </table:table-row>
        <table:table-row table:style-name="Table1.4">
          <table:table-cell table:style-name="Table1.A4" office:value-type="string">
            <text:p text:style-name="P53_0"><text:span text:style-name="T34">3</text:span></text:p>
          </table:table-cell>
          <table:table-cell table:style-name="Table1.B4" office:value-type="string">
            <text:p text:style-name="P56_66"><text:span text:style-name="T35">스프링클라우드</text:span></text:p>
          </table:table-cell>
          <table:table-cell table:style-name="Table1.C4" office:value-type="string">
            <text:p text:style-name="P53_0"><text:span text:style-name="T34">정산 회수금 미납</text:span></text:p>
          </table:table-cell>
          <table:table-cell table:style-name="Table1.D4" office:value-type="string">
            <text:p text:style-name="P55_0"><text:span text:style-name="T34">10년의 범위 내에서 납부시까지 참여제한 </text:span></text:p>
          </table:table-cell>
          <table:table-cell table:style-name="Table1.E4" office:value-type="string">
            <text:p text:style-name="P53_0"><text:span text:style-name="T34">주소불명</text:span></text:p>
          </table:table-cell>
        </table:table-row>
        <table:table-row table:style-name="Table1.5">
          <table:table-cell table:style-name="Table1.A5" office:value-type="string">
            <text:p text:style-name="P53_0"><text:span text:style-name="T34">4</text:span></text:p>
          </table:table-cell>
          <table:table-cell table:style-name="Table1.B5" office:value-type="string">
            <text:p text:style-name="P56_66"><text:span text:style-name="T35">㈜씨앤아이테크</text:span></text:p>
          </table:table-cell>
          <table:table-cell table:style-name="Table1.C5" office:value-type="string">
            <text:p text:style-name="P53_0"><text:span text:style-name="T34">정산 회수금 미납</text:span></text:p>
          </table:table-cell>
          <table:table-cell table:style-name="Table1.D5" office:value-type="string">
            <text:p text:style-name="P55_0"><text:span text:style-name="T34">10년의 범위 내에서 납부시까지 참여제한 </text:span></text:p>
          </table:table-cell>
          <table:table-cell table:style-name="Table1.E5" office:value-type="string">
            <text:p text:style-name="P53_0"><text:span text:style-name="T34">수취인불명　</text:span></text:p>
          </table:table-cell>
        </table:table-row>
        <table:table-row table:style-name="Table1.6">
          <table:table-cell table:style-name="Table1.A6" office:value-type="string">
            <text:p text:style-name="P53_0"><text:span text:style-name="T34">5</text:span></text:p>
          </table:table-cell>
          <table:table-cell table:style-name="Table1.B6" office:value-type="string">
            <text:p text:style-name="P56_66"><text:span text:style-name="T35">파워캐스트</text:span></text:p>
          </table:table-cell>
          <table:table-cell table:style-name="Table1.C6" office:value-type="string">
            <text:p text:style-name="P53_0"><text:span text:style-name="T34">정산 회수금 미납</text:span></text:p>
          </table:table-cell>
          <table:table-cell table:style-name="Table1.D6" office:value-type="string">
            <text:p text:style-name="P55_0"><text:span text:style-name="T34">10년의 범위 내에서 납부시까지 참여제한 </text:span></text:p>
          </table:table-cell>
          <table:table-cell table:style-name="Table1.E6" office:value-type="string">
            <text:p text:style-name="P53_0"><text:span text:style-name="T34">폐문부재</text:span></text:p>
          </table:table-cell>
        </table:table-row>
        <table:table-row table:style-name="Table1.7">
          <table:table-cell table:style-name="Table1.A7" office:value-type="string">
            <text:p text:style-name="P53_0"><text:span text:style-name="T34">6</text:span></text:p>
          </table:table-cell>
          <table:table-cell table:style-name="Table1.B7" office:value-type="string">
            <text:p text:style-name="P56_66"><text:span text:style-name="T35">(사)한국핀테크연합회</text:span></text:p>
          </table:table-cell>
          <table:table-cell table:style-name="Table1.C7" office:value-type="string">
            <text:p text:style-name="P53_0"><text:span text:style-name="T34">정산 회수금 미납</text:span></text:p>
          </table:table-cell>
          <table:table-cell table:style-name="Table1.D7" office:value-type="string">
            <text:p text:style-name="P55_0"><text:span text:style-name="T34">10년의 범위 내에서 납부시까지 참여제한 </text:span></text:p>
          </table:table-cell>
          <table:table-cell table:style-name="Table1.E7" office:value-type="string">
            <text:p text:style-name="P53_0"><text:span text:style-name="T34">폐문부재</text:span></text:p>
          </table:table-cell>
        </table:table-row>
        <table:table-row table:style-name="Table1.8">
          <table:table-cell table:style-name="Table1.A8" office:value-type="string">
            <text:p text:style-name="P53_0"><text:span text:style-name="T34">7</text:span></text:p>
          </table:table-cell>
          <table:table-cell table:style-name="Table1.B8" office:value-type="string">
            <text:p text:style-name="P56_66"><text:span text:style-name="T35">플로이</text:span></text:p>
          </table:table-cell>
          <table:table-cell table:style-name="Table1.C8" office:value-type="string">
            <text:p text:style-name="P53_0"><text:span text:style-name="T34">정산 회수금 미납</text:span></text:p>
          </table:table-cell>
          <table:table-cell table:style-name="Table1.D8" office:value-type="string">
            <text:p text:style-name="P55_0"><text:span text:style-name="T34">10년의 범위 내에서 납부시까지 참여제한 </text:span></text:p>
          </table:table-cell>
          <table:table-cell table:style-name="Table1.E8" office:value-type="string">
            <text:p text:style-name="P53_0"><text:span text:style-name="T34">이사불명</text:span></text:p>
          </table:table-cell>
        </table:table-row>
        <table:table-row table:style-name="Table1.9">
          <table:table-cell table:style-name="Table1.A9" office:value-type="string">
            <text:p text:style-name="P53_0"><text:span text:style-name="T34">8</text:span></text:p>
          </table:table-cell>
          <table:table-cell table:style-name="Table1.B9" office:value-type="string">
            <text:p text:style-name="P56_66"><text:span text:style-name="T35">㈜제나</text:span></text:p>
          </table:table-cell>
          <table:table-cell table:style-name="Table1.C9" office:value-type="string">
            <text:p text:style-name="P53_0"><text:span text:style-name="T34">정산 회수금 미납</text:span></text:p>
          </table:table-cell>
          <table:table-cell table:style-name="Table1.D9" office:value-type="string">
            <text:p text:style-name="P55_0"><text:span text:style-name="T34">10년의 범위 내에서 납부시까지 참여제한 </text:span></text:p>
          </table:table-cell>
          <table:table-cell table:style-name="Table1.E9" office:value-type="string">
            <text:p text:style-name="P53_0"><text:span text:style-name="T34">이사불명</text:span></text:p>
          </table:table-cell>
        </table:table-row>
        <table:table-row table:style-name="Table1.10">
          <table:table-cell table:style-name="Table1.A10" office:value-type="string">
            <text:p text:style-name="P53_0"><text:span text:style-name="T34">9</text:span></text:p>
          </table:table-cell>
          <table:table-cell table:style-name="Table1.B10" office:value-type="string">
            <text:p text:style-name="P56_66"><text:span text:style-name="T35">코아글림㈜</text:span></text:p>
          </table:table-cell>
          <table:table-cell table:style-name="Table1.C10" office:value-type="string">
            <text:p text:style-name="P53_0"><text:span text:style-name="T34">정산 회수금 미납</text:span></text:p>
          </table:table-cell>
          <table:table-cell table:style-name="Table1.D10" office:value-type="string">
            <text:p text:style-name="P55_0"><text:span text:style-name="T34">10년의 범위 내에서 납부시까지 참여제한 </text:span></text:p>
          </table:table-cell>
          <table:table-cell table:style-name="Table1.E10" office:value-type="string">
            <text:p text:style-name="P53_0"><text:span text:style-name="T34">폐문부재</text:span></text:p>
          </table:table-cell>
        </table:table-row>
        <table:table-row table:style-name="Table1.11">
          <table:table-cell table:style-name="Table1.A11" office:value-type="string">
            <text:p text:style-name="P53_0"><text:span text:style-name="T34">10</text:span></text:p>
          </table:table-cell>
          <table:table-cell table:style-name="Table1.B11" office:value-type="string">
            <text:p text:style-name="P56_66"><text:span text:style-name="T35">㈜팀바이오</text:span></text:p>
          </table:table-cell>
          <table:table-cell table:style-name="Table1.C11" office:value-type="string">
            <text:p text:style-name="P53_0"><text:span text:style-name="T34">정산 회수금 미납</text:span></text:p>
          </table:table-cell>
          <table:table-cell table:style-name="Table1.D11" office:value-type="string">
            <text:p text:style-name="P55_0"><text:span text:style-name="T34">10년의 범위 내에서 납부시까지 참여제한 </text:span></text:p>
          </table:table-cell>
          <table:table-cell table:style-name="Table1.E11" office:value-type="string">
            <text:p text:style-name="P53_0"><text:span text:style-name="T34">폐문부재</text:span></text:p>
          </table:table-cell>
        </table:table-row>
      </table:table>
      <text:p text:style-name="P6_0"><text:span text:style-name="T5"/></text:p>
      <text:p text:style-name="P48_0"><text:span text:style-name="T5">4. </text:span><text:span text:style-name="T4">의견 제출 안내</text:span></text:p>
      <text:p text:style-name="P6_0"><text:span text:style-name="T44"/></text:p>
      <text:p text:style-name="P50_0"><text:span text:style-name="T4">ㅇ </text:span><text:span text:style-name="T37">본 공고는 「행정절차법」 제15조제3항에 따라 공고일부터 14일이 지난</text:span><text:span text:style-name="T4"><text:s/></text:span><text:span text:style-name="T43">2026. 8. 29.부터 송달의 효력이 발생하며, 「국가연구개발혁신법」 제33조에</text:span><text:span text:style-name="T4"><text:s/>따른 재검토 요청은 통지를 받은 날부터 20일 이내에 할 수 있습니다.</text:span></text:p>
      <text:p text:style-name="P42_0"><text:span text:style-name="T44"/></text:p>
      <text:p text:style-name="P50_0"><text:span text:style-name="T4">ㅇ 제출기한: 2026.8.29. ~ 2026.9.17. 까지 </text:span></text:p>
      <text:p text:style-name="P42_0"><text:span text:style-name="T44"/></text:p>
      <text:p text:style-name="P51_0"><text:span text:style-name="T4">ㅇ 제 출 처: (30109) 세종특별자치시 갈매로 477, 정부세종청사 4동 과학기술정보통신부 정보통신방송기술정책과 </text:span></text:p>
      <text:p text:style-name="P43_0"><text:span text:style-name="T44"/></text:p>
      <text:p text:style-name="P52_0"><text:span text:style-name="T4">ㅇ 제출방법: 구술․정보통신망 또는 국가연구개발혁신법 시행규칙 별지 제10호 서식에 의한 서면 제출 </text:span></text:p>
      <text:p text:style-name="P6_0"><text:span text:style-name="T4"/></text:p>
      <text:p text:style-name="P48_0"><text:span text:style-name="T4">5. 기타사항 </text:span></text:p>
      <text:p text:style-name="P50_0"><text:span text:style-name="T4">ㅇ 정당한 사유없이 기한 내에 의견 제출을 하지아니하는 경우에는 행정절차법 제27조제4항의 규정에 의거, 의견이 없는 것으로 간주하고 본 공고 내용대로 행정처분 할 예정임을 알려드립니다.</text:span></text:p>
      <text:p text:style-name="P42_0"><text:span text:style-name="T44"/></text:p>
      <text:p text:style-name="P50_0"><text:span text:style-name="T4">ㅇ</text:span><text:span text:style-name="T39"><text:s/>문의: 과학기술정보통신부 정보통신방송기술정책과 박병제 주무관 044-202-6238,</text:span><text:span text:style-name="T4"><text:s/></text:span><text:span text:style-name="T4"><text:a office:name="" xlink:href="mailto:greatbear@korea.kr" xlink:type="simple" text:style-name="T38" text:visited-style-name="Visited_20_Internet_20_Link">greatbear@korea.kr</text:a></text:span><text:span text:style-name="T4"><text:s/>또는 정보통신기획평가원 법무팀 042-612-8766, </text:span><text:span text:style-name="T4"><text:a office:name="" xlink:href="mailto:stkim@iitp.kr" xlink:type="simple" text:style-name="T38" text:visited-style-name="Visited_20_Internet_20_Link">stkim@iitp.kr</text:a></text:span><text:span text:style-name="T4">으로 문의하시기 바랍니다.</text:span></text:p>
      <text:p text:style-name="P6_0"><text:span text:style-name="T5"/></text:p>
      <text:p text:style-name="P45_0"><text:span text:style-name="T4"/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HCI Tulip" style:name="HCI Tulip"/>
    <style:font-face svg:font-family="Pretendard" style:name="Pretendard"/>
    <style:font-face svg:font-family="맑은 고딕" style:name="맑은 고딕"/>
    <style:font-face svg:font-family="바탕체" style:name="바탕체"/>
    <style:font-face svg:font-family="산세리프" style:name="산세리프"/>
    <style:font-face svg:font-family="신명 견명조" style:name="신명 견명조"/>
    <style:font-face svg:font-family="한양견고딕" style:name="한양견고딕"/>
    <style:font-face svg:font-family="한양견명조" style:name="한양견명조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5%" fo:text-align="justify" fo:margin-left="0.618cm" fo:margin-right="0.618cm" fo:text-indent="0cm" fo:margin-top="0.150cm" fo:margin-bottom="0.15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 style:text-scale="98%"/>
    </style:style>
    <style:style style:name="개요 1" style:display-name="개요 1" style:family="paragraph">
      <style:paragraph-properties fo:line-height="160%" fo:text-align="justify" fo:margin-left="0.262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615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0.968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321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674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026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379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견고딕" style:font-name-asian="한양견고딕" style:font-name-complex="한양중고딕" fo:font-family="한양견고딕" style:font-family-asian="한양견고딕" style:font-family-complex="한양중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end" fo:margin-left="0cm" fo:margin-right="0.353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  <style:tab-stop style:position="1.422cm" style:type="left" style:leader-style="none"/>
        </style:tab-stops>
      </style:paragraph-properties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6cm" fo:margin-right="0cm" fo:text-indent="-0.466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48pt" style:font-size-asian="9.48pt" style:font-size-complex="9.48pt" fo:letter-spacing="0.00pt" fo:language="en" style:language-asian="ko" fo:country="US" style:country-asian="KR" style:letter-kerning="false"/>
    </style:style>
    <style:style style:name="그림캡션" style:display-name="그림캡션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표캡션" style:display-name="표캡션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수식캡션" style:display-name="수식캡션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찾아보기" style:display-name="찾아보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0.567cm" style:type="left" style:leader-style="none"/>
          <style:tab-stop style:position="0.567cm" style:type="left" style:leader-style="none"/>
        </style:tab-stops>
      </style:paragraph-properties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○" style:display-name="○" style:family="paragraph">
      <style:paragraph-properties fo:line-height="180%" fo:text-align="justify" fo:margin-left="0.882cm" fo:margin-right="0cm" fo:text-indent="-0.353cm" fo:margin-top="0.141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22pt" fo:language="en" style:language-asian="ko" fo:country="US" style:country-asian="KR" style:letter-kerning="false" style:text-scale="95%"/>
    </style:style>
    <style:style style:name="&lt; &gt;" style:display-name="&lt; &gt;" style:family="paragraph">
      <style:paragraph-properties fo:line-height="160%" fo:text-align="justify" fo:margin-left="0.282cm" fo:margin-right="0cm" fo:text-indent="0cm" fo:margin-top="0.353cm" fo:margin-bottom="0.176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24pt" fo:language="en" style:language-asian="ko" fo:country="US" style:country-asian="KR" fo:font-weight="bold" style:font-weight-asian="bold" style:font-weight-complex="bold" style:letter-kerning="false" style:text-scale="96%"/>
    </style:style>
    <style:style style:name="동그라미" style:display-name="동그라미" style:family="paragraph">
      <style:paragraph-properties fo:line-height="170%" fo:text-align="justify" fo:margin-left="1.573cm" fo:margin-right="0cm" fo:text-indent="-0.741cm" fo:margin-top="0.176cm" fo:margin-bottom="0.071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5.00pt" style:font-size-asian="15.00pt" style:font-size-complex="15.00pt" fo:letter-spacing="-1.20pt" fo:language="en" style:language-asian="ko" fo:country="US" style:country-asian="KR" style:letter-kerning="false"/>
    </style:style>
    <style:style style:name="네모" style:display-name="네모" style:family="paragraph">
      <style:paragraph-properties fo:line-height="160%" fo:text-align="justify" fo:margin-left="0.799cm" fo:margin-right="0cm" fo:text-indent="-0.799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Tulip" style:font-name-asian="휴먼명조" style:font-name-complex="한양신명조" fo:font-family="HCI Tulip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대비표GEN" style:display-name="대비표GEN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조" style:display-name="조" style:family="paragraph">
      <style:paragraph-properties fo:line-height="16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호" style:display-name="호" style:family="paragraph">
      <style:paragraph-properties fo:line-height="16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법령기본스타일" style:display-name="법령기본스타일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항_표" style:display-name="항_표" style:family="paragraph">
      <style:paragraph-properties fo:line-height="18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항" style:display-name="항" style:family="paragraph">
      <style:paragraph-properties fo:line-height="16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3" style:display-name="xl6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fo:color="#c00000"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ffffff"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1) 2) 3)" style:display-name="1) 2) 3)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</style:tab-stops>
      </style:paragraph-properties>
      <style:text-properties style:text-line-through-style="solid" style:font-name="한양견명조" style:font-name-asian="한양견명조" style:font-name-complex="신명 견명조" fo:font-family="한양견명조" style:font-family-asian="한양견명조" style:font-family-complex="신명 견명조" fo:font-size="15.00pt" style:font-size-asian="15.00pt" style:font-size-complex="15.00pt" fo:letter-spacing="-0.45pt" fo:language="en" style:language-asian="ko" fo:country="US" style:country-asian="KR" style:letter-kerning="false"/>
    </style:style>
    <style:style style:name="E-본문" style:display-name="E-본문" style:family="paragraph">
      <style:paragraph-properties fo:line-height="180%" fo:text-align="justify" fo:margin-left="0.706cm" fo:margin-right="0cm" fo:text-indent="0cm" fo:margin-top="0cm" fo:margin-bottom="0.353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</style:tab-stops>
      </style:paragraph-properties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5" style:display-name="xl7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td" style:display-name="t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기본GEN" style:display-name="기본GEN" style:family="paragraph">
      <style:paragraph-properties fo:line-height="2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xl64" style:display-name="xl6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9" style:display-name="xl8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94" style:display-name="xl9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93" style:display-name="xl9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6" style:display-name="xl7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7" style:display-name="xl7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중고딕" style:font-name-asian="한양중고딕" style:font-name-complex="한컴바탕" fo:font-family="한양중고딕" style:font-family-asian="한양중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0" style:display-name="xl80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1" style:display-name="xl8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2" style:display-name="xl8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4" style:display-name="xl8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04" style:display-name="xl10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28" style:display-name="xl12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3" style:display-name="바탕글 사본3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92" style:display-name="xl92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91" style:display-name="xl91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97" style:display-name="xl97" style:family="paragraph">
      <style:paragraph-properties fo:line-height="100%" fo:text-align="start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98" style:display-name="xl98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95" style:display-name="xl95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99" style:display-name="xl99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96" style:display-name="xl96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08" style:display-name="xl108" style:family="paragraph">
      <style:paragraph-properties fo:line-height="100%" fo:text-align="start" fo:margin-left="0cm" fo:margin-right="0cm" fo:text-indent="0cm" fo:margin-top="0cm" fo:margin-bottom="0cm" fo:background-color="#92d05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78" style:display-name="xl7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79" style:display-name="xl79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16" style:display-name="xl11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200cm" fo:margin-bottom="1.0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2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대체에너지산업 활성화를 위한 효과적인 사후관리 체제</dc:title>
    <dc:description xml:space="preserve">


</dc:description>
    <dc:subject/>
    <meta:keyword xml:space="preserve">

</meta:keyword>
    <dc:creator>user</dc:creator>
    <meta:creation-date>2004-12-21T00:00:00.000</meta:creation-date>
    <meta:print-date>60056-05-28T05:36:10.000000955</meta:print-date>
    <meta:generator>hwp/hangul/11, 0, 0, 65535/NAME="Red_Hat_Enterprise_Linux_Server"</meta:generator>
  </office:meta>
</office:document-meta>
</file>