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HCI Poppy" style:name="HCI Poppy"/>
    <style:font-face svg:font-family="HY헤드라인M" style:name="HY헤드라인M"/>
    <style:font-face svg:font-family="굴림" style:name="굴림"/>
    <style:font-face svg:font-family="맑은 고딕" style:name="맑은 고딕"/>
    <style:font-face svg:font-family="바탕" style:name="바탕"/>
    <style:font-face svg:font-family="신명 태고딕" style:name="신명 태고딕"/>
    <style:font-face svg:font-family="한양궁서" style:name="한양궁서"/>
    <style:font-face svg:font-family="한양신명조" style:name="한양신명조"/>
    <style:font-face svg:font-family="한양중고딕" style:name="한양중고딕"/>
    <style:font-face svg:font-family="함초롬돋움" style:name="함초롬돋움"/>
    <style:font-face svg:font-family="함초롬바탕" style:name="함초롬바탕"/>
    <style:font-face svg:font-family="휴먼명조" style:name="휴먼명조"/>
    <style:font-face svg:font-family="휴먼옛체" style:name="휴먼옛체"/>
  </office:font-face-decls>
  <office:automatic-styles>
    <style:style style:name="T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" style:family="table">
      <style:table-properties style:width="16.861cm" table:align="left" fo:margin="0cm" style:shadow="none" style:may-break-between-rows="false" table:border-model="collapsing"/>
    </style:style>
    <style:style style:name="Table1.A" style:family="table-column">
      <style:table-column-properties style:column-width="16.861cm"/>
    </style:style>
    <style:style style:name="Table1.1" style:family="table-row">
      <style:table-row-properties style:min-row-height="3.80pt" fo:keep-together="auto"/>
    </style:style>
    <style:style style:name="Table1.A1" style:family="table-cell">
      <style:table-cell-properties style:vertical-align="middle" style:shadow="none" fo:border="none" fo:padding="0.049cm"/>
    </style:style>
    <style:style style:name="Table1.2" style:family="table-row">
      <style:table-row-properties style:min-row-height="25.63pt" fo:keep-together="auto"/>
    </style:style>
    <style:style style:name="Table1.A2" style:family="table-cell">
      <style:table-cell-properties style:vertical-align="middle" style:shadow="none" fo:border="none" fo:padding="0.049cm"/>
    </style:style>
    <style:style style:name="Table1.3" style:family="table-row">
      <style:table-row-properties style:min-row-height="3.80pt" fo:keep-together="auto"/>
    </style:style>
    <style:style style:name="Table1.A3" style:family="table-cell">
      <style:table-cell-properties style:vertical-align="middle" style:shadow="none" fo:border="none" fo:padding="0.049cm"/>
    </style:style>
    <style:style style:name="P73_0_MS1_b3" style:parent-style-name="Standard" style:master-page-name="Standard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3_0" style:parent-style-name="Standard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7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5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6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7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8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" style:family="table">
      <style:table-properties style:width="16.861cm" table:align="left" fo:margin="0cm" style:shadow="none" style:may-break-between-rows="false" table:border-model="collapsing"/>
    </style:style>
    <style:style style:name="Table2.A" style:family="table-column">
      <style:table-column-properties style:column-width="16.861cm"/>
    </style:style>
    <style:style style:name="Table2.1" style:family="table-row">
      <style:table-row-properties style:min-row-height="3.80pt" fo:keep-together="auto"/>
    </style:style>
    <style:style style:name="Table2.A1" style:family="table-cell">
      <style:table-cell-properties style:vertical-align="middle" style:shadow="none" fo:border="none" fo:padding="0.049cm"/>
    </style:style>
    <style:style style:name="Table2.2" style:family="table-row">
      <style:table-row-properties style:min-row-height="25.63pt" fo:keep-together="auto"/>
    </style:style>
    <style:style style:name="Table2.A2" style:family="table-cell">
      <style:table-cell-properties style:vertical-align="middle" style:shadow="none" fo:border="none" fo:padding="0.049cm"/>
    </style:style>
    <style:style style:name="Table2.3" style:family="table-row">
      <style:table-row-properties style:min-row-height="3.80pt" fo:keep-together="auto"/>
    </style:style>
    <style:style style:name="Table2.A3" style:family="table-cell">
      <style:table-cell-properties style:vertical-align="middle" style:shadow="none" fo:border="none" fo:padding="0.049cm"/>
    </style:style>
    <style:style style:name="P18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9_0" style:parent-style-name="Standard" style:family="paragraph">
      <style:paragraph-properties fo:line-height="12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6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905cm" table:align="left" fo:margin="0cm" style:shadow="none" style:may-break-between-rows="true" table:border-model="collapsing"/>
    </style:style>
    <style:style style:name="Table3.A" style:family="table-column">
      <style:table-column-properties style:column-width="1.506cm"/>
    </style:style>
    <style:style style:name="Table3.B" style:family="table-column">
      <style:table-column-properties style:column-width="2.704cm"/>
    </style:style>
    <style:style style:name="Table3.C" style:family="table-column">
      <style:table-column-properties style:column-width="12.696cm"/>
    </style:style>
    <style:style style:name="Table3.1" style:family="table-row">
      <style:table-row-properties style:min-row-height="24.14pt" fo:keep-together="auto"/>
    </style:style>
    <style:style style:name="Table3.A1" style:family="table-cell">
      <style:table-cell-properties style:vertical-align="middle" style:shadow="none" fo:background-color="#d9d9d9" fo:border-top="0.04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1" style:family="table-cell">
      <style:table-cell-properties style:vertical-align="middle" style:shadow="none" fo:background-color="#d9d9d9" fo:border-top="0.04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3.C1" style:family="table-cell">
      <style:table-cell-properties style:vertical-align="middle" style:shadow="none" fo:background-color="#d9d9d9" fo:border-top="0.04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2" style:family="table-row">
      <style:table-row-properties style:min-row-height="45.49pt" fo:keep-together="auto"/>
    </style:style>
    <style:style style:name="Table3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3" style:family="table-row">
      <style:table-row-properties style:min-row-height="58.89pt" fo:keep-together="auto"/>
    </style:style>
    <style:style style:name="Table3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.4" style:family="table-row">
      <style:table-row-properties style:min-row-height="57.21pt" fo:keep-together="auto"/>
    </style:style>
    <style:style style:name="Table3.A4" style:family="table-cell">
      <style:table-cell-properties style:vertical-align="middle" style:shadow="none" fo:border-top="0.012cm solid #000000" fo:border-bottom="0.04cm solid #000000" fo:border-left="none" fo:border-right="0.012cm solid #000000" fo:padding-top="0.050cm" fo:padding-bottom="0.050cm" fo:padding-left="0.180cm" fo:padding-right="0.180cm"/>
    </style:style>
    <style:style style:name="Table3.B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3.C4" style:family="table-cell">
      <style:table-cell-properties style:vertical-align="middle" style:shadow="none" fo:border-top="0.012cm solid #000000" fo:border-bottom="0.04cm solid #000000" fo:border-left="0.012cm solid #000000" fo:border-right="none" fo:padding-top="0.050cm" fo:padding-bottom="0.050cm" fo:padding-left="0.180cm" fo:padding-right="0.180cm"/>
    </style:style>
    <style:style style:name="P59_0" style:parent-style-name="Standard" style:family="paragraph">
      <style:paragraph-properties fo:line-height="170%" fo:text-align="center" fo:margin-left="1.074cm" fo:margin-right="0cm" fo:text-indent="-1.074cm" fo:margin-top="0cm" fo:margin-bottom="0cm" fo:background-color="transparent" fo:border="none" style:shadow="none" style:text-autospace="none" style:vertical-align="auto" style:snap-to-layout-grid="true"/>
    </style:style>
    <style:style style:name="T3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80_0" style:parent-style-name="Standard" style:family="paragraph">
      <style:paragraph-properties fo:line-height="9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1_0" style:parent-style-name="Standard" style:family="paragraph">
      <style:paragraph-properties fo:line-height="124%" fo:text-align="justify" fo:margin-left="1.278cm" fo:margin-right="0cm" fo:text-indent="-1.278cm" fo:margin-top="0cm" fo:margin-bottom="0cm" fo:background-color="transparent" fo:border="none" style:shadow="none" style:text-autospace="none" style:vertical-align="auto" style:snap-to-layout-grid="true"/>
    </style:style>
    <style:style style:name="T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2_0" style:parent-style-name="Standard" style:family="paragraph">
      <style:paragraph-properties fo:line-height="124%" fo:text-align="justify" fo:margin-left="1.143cm" fo:margin-right="0cm" fo:text-indent="-1.143cm" fo:margin-top="0cm" fo:margin-bottom="0cm" fo:background-color="transparent" fo:border="none" style:shadow="none" style:text-autospace="none" style:vertical-align="auto" style:snap-to-layout-grid="true"/>
    </style:style>
    <style:style style:name="T11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4.0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3_0" style:parent-style-name="Standard" style:family="paragraph">
      <style:paragraph-properties fo:line-height="124%" fo:text-align="justify" fo:margin-left="3.769cm" fo:margin-right="0cm" fo:text-indent="-3.769cm" fo:margin-top="0cm" fo:margin-bottom="0cm" fo:background-color="transparent" fo:border="none" style:shadow="none" style:text-autospace="none" style:vertical-align="auto" style:snap-to-layout-grid="true"/>
    </style:style>
    <style:style style:name="P84_0" style:parent-style-name="Standard" style:family="paragraph">
      <style:paragraph-properties fo:line-height="12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6.785cm" table:align="left" fo:margin="0cm" style:shadow="none" style:may-break-between-rows="true" table:border-model="collapsing"/>
    </style:style>
    <style:style style:name="Table4.A" style:family="table-column">
      <style:table-column-properties style:column-width="3.201cm"/>
    </style:style>
    <style:style style:name="Table4.B" style:family="table-column">
      <style:table-column-properties style:column-width="13.584cm"/>
    </style:style>
    <style:style style:name="Table4.1" style:family="table-row">
      <style:table-row-properties style:min-row-height="17.65pt" fo:keep-together="auto"/>
    </style:style>
    <style:style style:name="Table4.A1" style:family="table-cell">
      <style:table-cell-properties style:vertical-align="middle" style:shadow="none" fo:background-color="#d9d9d9" fo:border-top="0.04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1" style:family="table-cell">
      <style:table-cell-properties style:vertical-align="middle" style:shadow="none" fo:background-color="#d9d9d9" fo:border-top="0.04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2" style:family="table-row">
      <style:table-row-properties style:min-row-height="56.14pt" fo:keep-together="auto"/>
    </style:style>
    <style:style style:name="Table4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3" style:family="table-row">
      <style:table-row-properties style:min-row-height="40.14pt" fo:keep-together="auto"/>
    </style:style>
    <style:style style:name="Table4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4" style:family="table-row">
      <style:table-row-properties style:min-row-height="24.14pt" fo:keep-together="auto"/>
    </style:style>
    <style:style style:name="Table4.A4" style:family="table-cell">
      <style:table-cell-properties style:vertical-align="middle" style:shadow="none" fo:border-top="0.012cm solid #000000" fo:border-bottom="0.04cm solid #000000" fo:border-left="none" fo:border-right="0.012cm solid #000000" fo:padding-top="0.050cm" fo:padding-bottom="0.050cm" fo:padding-left="0.180cm" fo:padding-right="0.180cm"/>
    </style:style>
    <style:style style:name="Table4.B4" style:family="table-cell">
      <style:table-cell-properties style:vertical-align="middle" style:shadow="none" fo:border-top="0.012cm solid #000000" fo:border-bottom="0.04cm solid #000000" fo:border-left="0.012cm solid #000000" fo:border-right="none" fo:padding-top="0.050cm" fo:padding-bottom="0.050cm" fo:padding-left="0.180cm" fo:padding-right="0.180cm"/>
    </style:style>
    <style:style style:name="P85_0" style:parent-style-name="Standard" style:family="paragraph">
      <style:paragraph-properties fo:line-height="98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-0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1_0" style:parent-style-name="Standard" style:family="paragraph">
      <style:paragraph-properties fo:line-height="170%" fo:text-align="justify" fo:margin-left="1.143cm" fo:margin-right="0cm" fo:text-indent="-1.143cm" fo:margin-top="0cm" fo:margin-bottom="0cm" fo:background-color="transparent" fo:border="none" style:shadow="none" style:text-autospace="none" style:vertical-align="auto" style:snap-to-layout-grid="true"/>
    </style:style>
    <style:style style:name="Table5" style:family="table">
      <style:table-properties style:width="16.800cm" table:align="left" fo:margin="0cm" style:shadow="none" style:may-break-between-rows="true" table:border-model="collapsing"/>
    </style:style>
    <style:style style:name="Table5.A" style:family="table-column">
      <style:table-column-properties style:column-width="5.676cm"/>
    </style:style>
    <style:style style:name="Table5.B" style:family="table-column">
      <style:table-column-properties style:column-width="1.851cm"/>
    </style:style>
    <style:style style:name="Table5.C" style:family="table-column">
      <style:table-column-properties style:column-width="1.858cm"/>
    </style:style>
    <style:style style:name="Table5.D" style:family="table-column">
      <style:table-column-properties style:column-width="1.851cm"/>
    </style:style>
    <style:style style:name="Table5.E" style:family="table-column">
      <style:table-column-properties style:column-width="1.858cm"/>
    </style:style>
    <style:style style:name="Table5.F" style:family="table-column">
      <style:table-column-properties style:column-width="1.851cm"/>
    </style:style>
    <style:style style:name="Table5.G" style:family="table-column">
      <style:table-column-properties style:column-width="1.856cm"/>
    </style:style>
    <style:style style:name="Table5.1" style:family="table-row">
      <style:table-row-properties style:min-row-height="18.48pt" fo:keep-together="auto"/>
    </style:style>
    <style:style style:name="Table5.A1" style:family="table-cell">
      <style:table-cell-properties style:vertical-align="middle" style:shadow="none" fo:background-color="#d9d9d9" fo:border-top="0.04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5.B1" style:family="table-cell">
      <style:table-cell-properties style:vertical-align="middle" style:shadow="none" fo:background-color="#d9d9d9" fo:border-top="0.04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5.D1" style:family="table-cell">
      <style:table-cell-properties style:vertical-align="middle" style:shadow="none" fo:background-color="#d9d9d9" fo:border-top="0.04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5.F1" style:family="table-cell">
      <style:table-cell-properties style:vertical-align="middle" style:shadow="none" fo:background-color="#d9d9d9" fo:border-top="0.04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5.2" style:family="table-row">
      <style:table-row-properties style:min-row-height="18.48pt" fo:keep-together="auto"/>
    </style:style>
    <style:style style:name="Table5.B2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5.C2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5.D2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5.E2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5.F2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5.G2" style:family="table-cell">
      <style:table-cell-properties style:vertical-align="middle" style:shadow="none" fo:background-color="#d9d9d9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5.3" style:family="table-row">
      <style:table-row-properties style:min-row-height="20.48pt" fo:keep-together="auto"/>
    </style:style>
    <style:style style:name="Table5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5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F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G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5.4" style:family="table-row">
      <style:table-row-properties style:min-row-height="20.48pt" fo:keep-together="auto"/>
    </style:style>
    <style:style style:name="Table5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5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F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G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5.5" style:family="table-row">
      <style:table-row-properties style:min-row-height="20.48pt" fo:keep-together="auto"/>
    </style:style>
    <style:style style:name="Table5.A5" style:family="table-cell">
      <style:table-cell-properties style:vertical-align="middle" style:shadow="none" fo:border-top="0.012cm solid #000000" fo:border-bottom="0.04cm solid #000000" fo:border-left="none" fo:border-right="0.012cm solid #000000" fo:padding-top="0.050cm" fo:padding-bottom="0.050cm" fo:padding-left="0.180cm" fo:padding-right="0.180cm"/>
    </style:style>
    <style:style style:name="Table5.B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5.C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5.D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5.E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5.F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5.G5" style:family="table-cell">
      <style:table-cell-properties style:vertical-align="middle" style:shadow="none" fo:border-top="0.012cm solid #000000" fo:border-bottom="0.04cm solid #000000" fo:border-left="0.012cm solid #000000" fo:border-right="none" fo:padding-top="0.050cm" fo:padding-bottom="0.050cm" fo:padding-left="0.180cm" fo:padding-right="0.180cm"/>
    </style:style>
    <style:style style:name="P86_0" style:parent-style-name="Standard" style:family="paragraph">
      <style:paragraph-properties fo:line-height="124%" fo:text-align="end" fo:margin-left="1.419cm" fo:margin-right="0cm" fo:text-indent="-1.419cm" fo:margin-top="0cm" fo:margin-bottom="0cm" fo:background-color="transparent" fo:border="none" style:shadow="none" style:text-autospace="none" style:vertical-align="auto" style:snap-to-layout-grid="true"/>
    </style:style>
    <style:style style:name="T9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0" style:parent-style-name="Standard" style:family="paragraph">
      <style:paragraph-properties fo:line-height="170%" fo:text-align="justify" fo:margin-left="1.937cm" fo:margin-right="0cm" fo:text-indent="-1.937cm" fo:margin-top="0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7_0" style:parent-style-name="Standard" style:family="paragraph">
      <style:paragraph-properties fo:line-height="124%" fo:text-align="justify" fo:margin-left="1.937cm" fo:margin-right="0cm" fo:text-indent="-1.937cm" fo:margin-top="0cm" fo:margin-bottom="0cm" fo:background-color="transparent" fo:border="none" style:shadow="none" style:text-autospace="none" style:vertical-align="auto" style:snap-to-layout-grid="true"/>
    </style:style>
    <style:style style:name="T5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8_0" style:parent-style-name="Standard" style:family="paragraph">
      <style:paragraph-properties fo:line-height="124%" fo:text-align="justify" fo:margin-left="1.419cm" fo:margin-right="0cm" fo:text-indent="-1.419cm" fo:margin-top="0cm" fo:margin-bottom="0cm" fo:background-color="transparent" fo:border="none" style:shadow="none" style:text-autospace="none" style:vertical-align="auto" style:snap-to-layout-grid="true"/>
    </style:style>
    <style:style style:name="T2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_0" style:parent-style-name="Standard" style:family="paragraph">
      <style:paragraph-properties fo:line-height="17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_0" style:parent-style-name="Standard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9_0" style:parent-style-name="Standard" style:family="paragraph">
      <style:paragraph-properties fo:line-height="117%" fo:text-align="justify" fo:margin-left="1.100cm" fo:margin-right="0cm" fo:text-indent="-1.100cm" fo:margin-top="0cm" fo:margin-bottom="0cm" fo:background-color="transparent" fo:border="none" style:shadow="none" style:text-autospace="none" style:vertical-align="auto" style:snap-to-layout-grid="true"/>
    </style:style>
    <style:style style:name="T8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0_0" style:parent-style-name="Standard" style:family="paragraph">
      <style:paragraph-properties fo:line-height="117%" fo:text-align="justify" fo:margin-left="1.704cm" fo:margin-right="0cm" fo:text-indent="-1.351cm" fo:margin-top="0cm" fo:margin-bottom="0cm" fo:background-color="transparent" fo:border="none" style:shadow="none" style:text-autospace="none" style:vertical-align="auto" style:snap-to-layout-grid="true"/>
    </style:style>
    <style:style style:name="T4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1_0" style:parent-style-name="Standard" style:family="paragraph">
      <style:paragraph-properties fo:line-height="117%" fo:text-align="justify" fo:margin-left="1.340cm" fo:margin-right="0cm" fo:text-indent="-0.987cm" fo:margin-top="0cm" fo:margin-bottom="0cm" fo:background-color="transparent" fo:border="none" style:shadow="none" style:text-autospace="none" style:vertical-align="auto" style:snap-to-layout-grid="true"/>
    </style:style>
    <style:style style:name="T3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6" style:family="table">
      <style:table-properties style:width="17.246cm" table:align="left" fo:margin="0cm" style:shadow="none" style:may-break-between-rows="true" table:border-model="collapsing"/>
    </style:style>
    <style:style style:name="Table6.A" style:family="table-column">
      <style:table-column-properties style:column-width="1.790cm"/>
    </style:style>
    <style:style style:name="Table6.B" style:family="table-column">
      <style:table-column-properties style:column-width="0.810cm"/>
    </style:style>
    <style:style style:name="Table6.C" style:family="table-column">
      <style:table-column-properties style:column-width="0.337cm"/>
    </style:style>
    <style:style style:name="Table6.D" style:family="table-column">
      <style:table-column-properties style:column-width="0.572cm"/>
    </style:style>
    <style:style style:name="Table6.E" style:family="table-column">
      <style:table-column-properties style:column-width="0.101cm"/>
    </style:style>
    <style:style style:name="Table6.F" style:family="table-column">
      <style:table-column-properties style:column-width="0.572cm"/>
    </style:style>
    <style:style style:name="Table6.G" style:family="table-column">
      <style:table-column-properties style:column-width="0.101cm"/>
    </style:style>
    <style:style style:name="Table6.H" style:family="table-column">
      <style:table-column-properties style:column-width="0.337cm"/>
    </style:style>
    <style:style style:name="Table6.I" style:family="table-column">
      <style:table-column-properties style:column-width="0.807cm"/>
    </style:style>
    <style:style style:name="Table6.J" style:family="table-column">
      <style:table-column-properties style:column-width="0.101cm"/>
    </style:style>
    <style:style style:name="Table6.K" style:family="table-column">
      <style:table-column-properties style:column-width="0.102cm"/>
    </style:style>
    <style:style style:name="Table6.L" style:family="table-column">
      <style:table-column-properties style:column-width="0.810cm"/>
    </style:style>
    <style:style style:name="Table6.M" style:family="table-column">
      <style:table-column-properties style:column-width="0.332cm"/>
    </style:style>
    <style:style style:name="Table6.N" style:family="table-column">
      <style:table-column-properties style:column-width="0.102cm"/>
    </style:style>
    <style:style style:name="Table6.O" style:family="table-column">
      <style:table-column-properties style:column-width="0.103cm"/>
    </style:style>
    <style:style style:name="Table6.P" style:family="table-column">
      <style:table-column-properties style:column-width="0.570cm"/>
    </style:style>
    <style:style style:name="Table6.Q" style:family="table-column">
      <style:table-column-properties style:column-width="0.103cm"/>
    </style:style>
    <style:style style:name="Table6.R" style:family="table-column">
      <style:table-column-properties style:column-width="0.573cm"/>
    </style:style>
    <style:style style:name="Table6.S" style:family="table-column">
      <style:table-column-properties style:column-width="0.337cm"/>
    </style:style>
    <style:style style:name="Table6.T" style:family="table-column">
      <style:table-column-properties style:column-width="0.804cm"/>
    </style:style>
    <style:style style:name="Table6.U" style:family="table-column">
      <style:table-column-properties style:column-width="0.102cm"/>
    </style:style>
    <style:style style:name="Table6.V" style:family="table-column">
      <style:table-column-properties style:column-width="0.104cm"/>
    </style:style>
    <style:style style:name="Table6.W" style:family="table-column">
      <style:table-column-properties style:column-width="0.810cm"/>
    </style:style>
    <style:style style:name="Table6.X" style:family="table-column">
      <style:table-column-properties style:column-width="0.337cm"/>
    </style:style>
    <style:style style:name="Table6.Y" style:family="table-column">
      <style:table-column-properties style:column-width="0.568cm"/>
    </style:style>
    <style:style style:name="Table6.Z" style:family="table-column">
      <style:table-column-properties style:column-width="0.105cm"/>
    </style:style>
    <style:style style:name="Table6.[" style:family="table-column">
      <style:table-column-properties style:column-width="0.564cm"/>
    </style:style>
    <style:style style:name="Table6.\" style:family="table-column">
      <style:table-column-properties style:column-width="0.103cm"/>
    </style:style>
    <style:style style:name="Table6.]" style:family="table-column">
      <style:table-column-properties style:column-width="0.105cm"/>
    </style:style>
    <style:style style:name="Table6.^" style:family="table-column">
      <style:table-column-properties style:column-width="0.337cm"/>
    </style:style>
    <style:style style:name="Table6._" style:family="table-column">
      <style:table-column-properties style:column-width="0.800cm"/>
    </style:style>
    <style:style style:name="Table6.`" style:family="table-column">
      <style:table-column-properties style:column-width="0.103cm"/>
    </style:style>
    <style:style style:name="Table6.a" style:family="table-column">
      <style:table-column-properties style:column-width="0.106cm"/>
    </style:style>
    <style:style style:name="Table6.b" style:family="table-column">
      <style:table-column-properties style:column-width="0.810cm"/>
    </style:style>
    <style:style style:name="Table6.c" style:family="table-column">
      <style:table-column-properties style:column-width="0.329cm"/>
    </style:style>
    <style:style style:name="Table6.d" style:family="table-column">
      <style:table-column-properties style:column-width="0.107cm"/>
    </style:style>
    <style:style style:name="Table6.e" style:family="table-column">
      <style:table-column-properties style:column-width="0.566cm"/>
    </style:style>
    <style:style style:name="Table6.f" style:family="table-column">
      <style:table-column-properties style:column-width="0.107cm"/>
    </style:style>
    <style:style style:name="Table6.g" style:family="table-column">
      <style:table-column-properties style:column-width="0.573cm"/>
    </style:style>
    <style:style style:name="Table6.h" style:family="table-column">
      <style:table-column-properties style:column-width="0.337cm"/>
    </style:style>
    <style:style style:name="Table6.i" style:family="table-column">
      <style:table-column-properties style:column-width="0.910cm"/>
    </style:style>
    <style:style style:name="Table6.1" style:family="table-row">
      <style:table-row-properties style:min-row-height="12.82pt" fo:keep-together="auto"/>
    </style:style>
    <style:style style:name="Table6.A1" style:family="table-cell">
      <style:table-cell-properties style:vertical-align="middle" style:shadow="none" fo:background-color="#d9d9d9" fo:border-top="0.04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B1" style:family="table-cell">
      <style:table-cell-properties style:vertical-align="middle" style:shadow="none" fo:background-color="#d9d9d9" fo:border-top="0.04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6.2" style:family="table-row">
      <style:table-row-properties style:min-row-height="12.82pt" fo:keep-together="auto"/>
    </style:style>
    <style:style style:name="Table6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B2" style:family="table-cell">
      <style:table-cell-properties style:vertical-align="middle" style:shadow="none" fo:border-top="0.012cm solid #000000" fo:border-bottom="0.01cm dotted #000000" fo:border-left="0.012cm solid #000000" fo:border-right="none" fo:padding-top="0.050cm" fo:padding-bottom="0.050cm" fo:padding-left="0.180cm" fo:padding-right="0.180cm"/>
    </style:style>
    <style:style style:name="Table6.3" style:family="table-row">
      <style:table-row-properties style:min-row-height="12.82pt" fo:keep-together="auto"/>
    </style:style>
    <style:style style:name="Table6.B3" style:family="table-cell">
      <style:table-cell-properties style:vertical-align="middle" style:shadow="none" fo:border-top="0.01cm dotted #000000" fo:border-bottom="0.01cm dotted #000000" fo:border-left="0.012cm solid #000000" fo:border-right="none" fo:padding-top="0.050cm" fo:padding-bottom="0.050cm" fo:padding-left="0.180cm" fo:padding-right="0.180cm"/>
    </style:style>
    <style:style style:name="Table6.4" style:family="table-row">
      <style:table-row-properties style:min-row-height="15.65pt" fo:keep-together="auto"/>
    </style:style>
    <style:style style:name="Table6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B4" style:family="table-cell">
      <style:table-cell-properties style:vertical-align="middle" style:shadow="none" fo:border-top="0.012cm solid #000000" fo:border-bottom="0.01cm dotted #000000" fo:border-left="0.012cm solid #000000" fo:border-right="none" fo:padding-top="0.050cm" fo:padding-bottom="0.050cm" fo:padding-left="0.180cm" fo:padding-right="0.180cm"/>
    </style:style>
    <style:style style:name="Table6.5" style:family="table-row">
      <style:table-row-properties style:min-row-height="12.82pt" fo:keep-together="auto"/>
    </style:style>
    <style:style style:name="Table6.B5" style:family="table-cell">
      <style:table-cell-properties style:vertical-align="middle" style:shadow="none" fo:border-top="0.01cm dotted #000000" fo:border-bottom="none" fo:border-left="0.012cm solid #000000" fo:border-right="none" fo:padding-top="0.050cm" fo:padding-bottom="0.050cm" fo:padding-left="0.180cm" fo:padding-right="0.180cm"/>
    </style:style>
    <style:style style:name="Table6.D5" style:family="table-cell">
      <style:table-cell-properties style:vertical-align="middle" style:shadow="none" fo:border-top="0.01cm dotted #000000" fo:border-bottom="0.012cm solid #000000" fo:border-left="none" fo:border-right="none" fo:padding-top="0.050cm" fo:padding-bottom="0.050cm" fo:padding-left="0.180cm" fo:padding-right="0.180cm"/>
    </style:style>
    <style:style style:name="Table6.H5" style:family="table-cell">
      <style:table-cell-properties style:vertical-align="middle" style:shadow="none" fo:border-top="0.01cm dotted #000000" fo:border-bottom="none" fo:border-left="none" fo:border-right="0.012cm solid #000000" fo:padding-top="0.050cm" fo:padding-bottom="0.050cm" fo:padding-left="0.180cm" fo:padding-right="0.180cm"/>
    </style:style>
    <style:style style:name="Table6.L5" style:family="table-cell">
      <style:table-cell-properties style:vertical-align="middle" style:shadow="none" fo:border-top="0.01cm dotted #000000" fo:border-bottom="none" fo:border-left="0.012cm solid #000000" fo:border-right="none" fo:padding-top="0.050cm" fo:padding-bottom="0.050cm" fo:padding-left="0.180cm" fo:padding-right="0.180cm"/>
    </style:style>
    <style:style style:name="Table6.P5" style:family="table-cell">
      <style:table-cell-properties style:vertical-align="middle" style:shadow="none" fo:border-top="0.01cm dotted #000000" fo:border-bottom="0.012cm solid #000000" fo:border-left="none" fo:border-right="none" fo:padding-top="0.050cm" fo:padding-bottom="0.050cm" fo:padding-left="0.180cm" fo:padding-right="0.180cm"/>
    </style:style>
    <style:style style:name="Table6.S5" style:family="table-cell">
      <style:table-cell-properties style:vertical-align="middle" style:shadow="none" fo:border-top="0.01cm dotted #000000" fo:border-bottom="none" fo:border-left="none" fo:border-right="0.012cm solid #000000" fo:padding-top="0.050cm" fo:padding-bottom="0.050cm" fo:padding-left="0.180cm" fo:padding-right="0.180cm"/>
    </style:style>
    <style:style style:name="Table6.W5" style:family="table-cell">
      <style:table-cell-properties style:vertical-align="middle" style:shadow="none" fo:border-top="0.01cm dotted #000000" fo:border-bottom="none" fo:border-left="0.012cm solid #000000" fo:border-right="none" fo:padding-top="0.050cm" fo:padding-bottom="0.050cm" fo:padding-left="0.180cm" fo:padding-right="0.180cm"/>
    </style:style>
    <style:style style:name="Table6.Y5" style:family="table-cell">
      <style:table-cell-properties style:vertical-align="middle" style:shadow="none" fo:border-top="0.01cm dotted #000000" fo:border-bottom="0.012cm solid #000000" fo:border-left="none" fo:border-right="none" fo:padding-top="0.050cm" fo:padding-bottom="0.050cm" fo:padding-left="0.180cm" fo:padding-right="0.180cm"/>
    </style:style>
    <style:style style:name="Table6.^5" style:family="table-cell">
      <style:table-cell-properties style:vertical-align="middle" style:shadow="none" fo:border-top="0.01cm dotted #000000" fo:border-bottom="none" fo:border-left="none" fo:border-right="0.012cm solid #000000" fo:padding-top="0.050cm" fo:padding-bottom="0.050cm" fo:padding-left="0.180cm" fo:padding-right="0.180cm"/>
    </style:style>
    <style:style style:name="Table6.b5" style:family="table-cell">
      <style:table-cell-properties style:vertical-align="middle" style:shadow="none" fo:border-top="0.01cm dotted #000000" fo:border-bottom="none" fo:border-left="0.012cm solid #000000" fo:border-right="none" fo:padding-top="0.050cm" fo:padding-bottom="0.050cm" fo:padding-left="0.180cm" fo:padding-right="0.180cm"/>
    </style:style>
    <style:style style:name="Table6.e5" style:family="table-cell">
      <style:table-cell-properties style:vertical-align="middle" style:shadow="none" fo:border-top="0.01cm dotted #000000" fo:border-bottom="0.012cm solid #000000" fo:border-left="none" fo:border-right="none" fo:padding-top="0.050cm" fo:padding-bottom="0.050cm" fo:padding-left="0.180cm" fo:padding-right="0.180cm"/>
    </style:style>
    <style:style style:name="Table6.h5" style:family="table-cell">
      <style:table-cell-properties style:vertical-align="middle" style:shadow="none" fo:border-top="0.01cm dotted #000000" fo:border-bottom="none" fo:border-left="none" fo:border-right="none" fo:padding-top="0.050cm" fo:padding-bottom="0.050cm" fo:padding-left="0.180cm" fo:padding-right="0.180cm"/>
    </style:style>
    <style:style style:name="Table6.6" style:family="table-row">
      <style:table-row-properties style:min-row-height="12.82pt" fo:keep-together="auto"/>
    </style:style>
    <style:style style:name="Table6.B6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C6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6.F6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6.I6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L6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M6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6.R6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6.T6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W6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X6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6.[6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6._6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b6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c6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6.g6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6.i6" style:family="table-cell">
      <style:table-cell-properties style:vertical-align="middle" style:shadow="none" fo:border-top="none" fo:border-bottom="none" fo:border-left="0.012cm solid #000000" fo:border-right="none" fo:padding-top="0.050cm" fo:padding-bottom="0.050cm" fo:padding-left="0.180cm" fo:padding-right="0.180cm"/>
    </style:style>
    <style:style style:name="Table6.7" style:family="table-row">
      <style:table-row-properties style:min-row-height="12.82pt" fo:keep-together="auto"/>
    </style:style>
    <style:style style:name="Table6.B7" style:family="table-cell">
      <style:table-cell-properties style:vertical-align="middle" style:shadow="none" fo:border-top="none" fo:border-bottom="0.01cm dotted #000000" fo:border-left="0.012cm solid #000000" fo:border-right="none" fo:padding-top="0.050cm" fo:padding-bottom="0.050cm" fo:padding-left="0.180cm" fo:padding-right="0.180cm"/>
    </style:style>
    <style:style style:name="Table6.F7" style:family="table-cell">
      <style:table-cell-properties style:vertical-align="middle" style:shadow="none" fo:border-top="none" fo:border-bottom="0.01cm dotted #000000" fo:border-left="none" fo:border-right="0.012cm solid #000000" fo:padding-top="0.050cm" fo:padding-bottom="0.050cm" fo:padding-left="0.180cm" fo:padding-right="0.180cm"/>
    </style:style>
    <style:style style:name="Table6.L7" style:family="table-cell">
      <style:table-cell-properties style:vertical-align="middle" style:shadow="none" fo:border-top="none" fo:border-bottom="0.01cm dotted #000000" fo:border-left="0.012cm solid #000000" fo:border-right="none" fo:padding-top="0.050cm" fo:padding-bottom="0.050cm" fo:padding-left="0.180cm" fo:padding-right="0.180cm"/>
    </style:style>
    <style:style style:name="Table6.R7" style:family="table-cell">
      <style:table-cell-properties style:vertical-align="middle" style:shadow="none" fo:border-top="none" fo:border-bottom="0.01cm dotted #000000" fo:border-left="none" fo:border-right="0.012cm solid #000000" fo:padding-top="0.050cm" fo:padding-bottom="0.050cm" fo:padding-left="0.180cm" fo:padding-right="0.180cm"/>
    </style:style>
    <style:style style:name="Table6.W7" style:family="table-cell">
      <style:table-cell-properties style:vertical-align="middle" style:shadow="none" fo:border-top="none" fo:border-bottom="0.01cm dotted #000000" fo:border-left="0.012cm solid #000000" fo:border-right="none" fo:padding-top="0.050cm" fo:padding-bottom="0.050cm" fo:padding-left="0.180cm" fo:padding-right="0.180cm"/>
    </style:style>
    <style:style style:name="Table6.[7" style:family="table-cell">
      <style:table-cell-properties style:vertical-align="middle" style:shadow="none" fo:border-top="none" fo:border-bottom="0.01cm dotted #000000" fo:border-left="none" fo:border-right="0.012cm solid #000000" fo:padding-top="0.050cm" fo:padding-bottom="0.050cm" fo:padding-left="0.180cm" fo:padding-right="0.180cm"/>
    </style:style>
    <style:style style:name="Table6.b7" style:family="table-cell">
      <style:table-cell-properties style:vertical-align="middle" style:shadow="none" fo:border-top="none" fo:border-bottom="0.01cm dotted #000000" fo:border-left="0.012cm solid #000000" fo:border-right="none" fo:padding-top="0.050cm" fo:padding-bottom="0.050cm" fo:padding-left="0.180cm" fo:padding-right="0.180cm"/>
    </style:style>
    <style:style style:name="Table6.g7" style:family="table-cell">
      <style:table-cell-properties style:vertical-align="middle" style:shadow="none" fo:border-top="none" fo:border-bottom="0.01cm dotted #000000" fo:border-left="none" fo:border-right="none" fo:padding-top="0.050cm" fo:padding-bottom="0.050cm" fo:padding-left="0.180cm" fo:padding-right="0.180cm"/>
    </style:style>
    <style:style style:name="Table6.8" style:family="table-row">
      <style:table-row-properties style:min-row-height="15.65pt" fo:keep-together="auto"/>
    </style:style>
    <style:style style:name="Table6.A8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6.B8" style:family="table-cell">
      <style:table-cell-properties style:vertical-align="middle" style:shadow="none" fo:border-top="0.012cm solid #000000" fo:border-bottom="0.01cm dotted #000000" fo:border-left="0.012cm solid #000000" fo:border-right="none" fo:padding-top="0.050cm" fo:padding-bottom="0.050cm" fo:padding-left="0.180cm" fo:padding-right="0.180cm"/>
    </style:style>
    <style:style style:name="Table6.9" style:family="table-row">
      <style:table-row-properties style:min-row-height="12.82pt" fo:keep-together="auto"/>
    </style:style>
    <style:style style:name="Table6.B9" style:family="table-cell">
      <style:table-cell-properties style:vertical-align="middle" style:shadow="none" fo:border-top="0.01cm dotted #000000" fo:border-bottom="none" fo:border-left="0.012cm solid #000000" fo:border-right="none" fo:padding-top="0.050cm" fo:padding-bottom="0.050cm" fo:padding-left="0.180cm" fo:padding-right="0.180cm"/>
    </style:style>
    <style:style style:name="Table6.G9" style:family="table-cell">
      <style:table-cell-properties style:vertical-align="middle" style:shadow="none" fo:border-top="0.01cm dotted #000000" fo:border-bottom="0.012cm solid #000000" fo:border-left="none" fo:border-right="none" fo:padding-top="0.050cm" fo:padding-bottom="0.050cm" fo:padding-left="0.180cm" fo:padding-right="0.180cm"/>
    </style:style>
    <style:style style:name="Table6.O9" style:family="table-cell">
      <style:table-cell-properties style:vertical-align="middle" style:shadow="none" fo:border-top="0.01cm dotted #000000" fo:border-bottom="none" fo:border-left="none" fo:border-right="0.012cm solid #000000" fo:padding-top="0.050cm" fo:padding-bottom="0.050cm" fo:padding-left="0.180cm" fo:padding-right="0.180cm"/>
    </style:style>
    <style:style style:name="Table6.V9" style:family="table-cell">
      <style:table-cell-properties style:vertical-align="middle" style:shadow="none" fo:border-top="0.01cm dotted #000000" fo:border-bottom="none" fo:border-left="0.012cm solid #000000" fo:border-right="none" fo:padding-top="0.050cm" fo:padding-bottom="0.050cm" fo:padding-left="0.180cm" fo:padding-right="0.180cm"/>
    </style:style>
    <style:style style:name="Table6.]9" style:family="table-cell">
      <style:table-cell-properties style:vertical-align="middle" style:shadow="none" fo:border-top="0.01cm dotted #000000" fo:border-bottom="0.012cm solid #000000" fo:border-left="none" fo:border-right="none" fo:padding-top="0.050cm" fo:padding-bottom="0.050cm" fo:padding-left="0.180cm" fo:padding-right="0.180cm"/>
    </style:style>
    <style:style style:name="Table6.d9" style:family="table-cell">
      <style:table-cell-properties style:vertical-align="middle" style:shadow="none" fo:border-top="0.01cm dotted #000000" fo:border-bottom="none" fo:border-left="none" fo:border-right="none" fo:padding-top="0.050cm" fo:padding-bottom="0.050cm" fo:padding-left="0.180cm" fo:padding-right="0.180cm"/>
    </style:style>
    <style:style style:name="Table6.10" style:family="table-row">
      <style:table-row-properties style:min-row-height="12.82pt" fo:keep-together="auto"/>
    </style:style>
    <style:style style:name="Table6.B10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E10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6.K10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6.Q10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V10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Z10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6.a10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6.f10" style:family="table-cell">
      <style:table-cell-properties style:vertical-align="middle" style:shadow="none" fo:border-top="none" fo:border-bottom="none" fo:border-left="0.012cm solid #000000" fo:border-right="none" fo:padding-top="0.050cm" fo:padding-bottom="0.050cm" fo:padding-left="0.180cm" fo:padding-right="0.180cm"/>
    </style:style>
    <style:style style:name="Table6.11" style:family="table-row">
      <style:table-row-properties style:min-row-height="12.82pt" fo:keep-together="auto"/>
    </style:style>
    <style:style style:name="Table6.B11" style:family="table-cell">
      <style:table-cell-properties style:vertical-align="middle" style:shadow="none" fo:border-top="none" fo:border-bottom="0.01cm dotted #000000" fo:border-left="0.012cm solid #000000" fo:border-right="none" fo:padding-top="0.050cm" fo:padding-bottom="0.050cm" fo:padding-left="0.180cm" fo:padding-right="0.180cm"/>
    </style:style>
    <style:style style:name="Table6.K11" style:family="table-cell">
      <style:table-cell-properties style:vertical-align="middle" style:shadow="none" fo:border-top="none" fo:border-bottom="0.01cm dotted #000000" fo:border-left="none" fo:border-right="0.012cm solid #000000" fo:padding-top="0.050cm" fo:padding-bottom="0.050cm" fo:padding-left="0.180cm" fo:padding-right="0.180cm"/>
    </style:style>
    <style:style style:name="Table6.V11" style:family="table-cell">
      <style:table-cell-properties style:vertical-align="middle" style:shadow="none" fo:border-top="none" fo:border-bottom="0.01cm dotted #000000" fo:border-left="0.012cm solid #000000" fo:border-right="none" fo:padding-top="0.050cm" fo:padding-bottom="0.050cm" fo:padding-left="0.180cm" fo:padding-right="0.180cm"/>
    </style:style>
    <style:style style:name="Table6.a11" style:family="table-cell">
      <style:table-cell-properties style:vertical-align="middle" style:shadow="none" fo:border-top="none" fo:border-bottom="0.01cm dotted #000000" fo:border-left="none" fo:border-right="none" fo:padding-top="0.050cm" fo:padding-bottom="0.050cm" fo:padding-left="0.180cm" fo:padding-right="0.180cm"/>
    </style:style>
    <style:style style:name="Table6.12" style:family="table-row">
      <style:table-row-properties style:min-row-height="15.65pt" fo:keep-together="auto"/>
    </style:style>
    <style:style style:name="Table6.A12" style:family="table-cell">
      <style:table-cell-properties style:vertical-align="middle" style:shadow="none" fo:border-top="0.012cm solid #000000" fo:border-bottom="0.04cm solid #000000" fo:border-left="none" fo:border-right="0.012cm solid #000000" fo:padding-top="0.050cm" fo:padding-bottom="0.050cm" fo:padding-left="0.180cm" fo:padding-right="0.180cm"/>
    </style:style>
    <style:style style:name="Table6.B12" style:family="table-cell">
      <style:table-cell-properties style:vertical-align="middle" style:shadow="none" fo:border-top="0.012cm solid #000000" fo:border-bottom="0.01cm dotted #000000" fo:border-left="0.012cm solid #000000" fo:border-right="none" fo:padding-top="0.050cm" fo:padding-bottom="0.050cm" fo:padding-left="0.180cm" fo:padding-right="0.180cm"/>
    </style:style>
    <style:style style:name="Table6.13" style:family="table-row">
      <style:table-row-properties style:min-row-height="12.82pt" fo:keep-together="auto"/>
    </style:style>
    <style:style style:name="Table6.B13" style:family="table-cell">
      <style:table-cell-properties style:vertical-align="middle" style:shadow="none" fo:border-top="0.01cm dotted #000000" fo:border-bottom="none" fo:border-left="0.012cm solid #000000" fo:border-right="none" fo:padding-top="0.050cm" fo:padding-bottom="0.050cm" fo:padding-left="0.180cm" fo:padding-right="0.180cm"/>
    </style:style>
    <style:style style:name="Table6.N13" style:family="table-cell">
      <style:table-cell-properties style:vertical-align="middle" style:shadow="none" fo:border-top="0.01cm dotted #000000" fo:border-bottom="0.012cm solid #000000" fo:border-left="none" fo:border-right="none" fo:padding-top="0.050cm" fo:padding-bottom="0.050cm" fo:padding-left="0.180cm" fo:padding-right="0.180cm"/>
    </style:style>
    <style:style style:name="Table6.\13" style:family="table-cell">
      <style:table-cell-properties style:vertical-align="middle" style:shadow="none" fo:border-top="0.01cm dotted #000000" fo:border-bottom="none" fo:border-left="none" fo:border-right="none" fo:padding-top="0.050cm" fo:padding-bottom="0.050cm" fo:padding-left="0.180cm" fo:padding-right="0.180cm"/>
    </style:style>
    <style:style style:name="Table6.14" style:family="table-row">
      <style:table-row-properties style:min-row-height="12.82pt" fo:keep-together="auto"/>
    </style:style>
    <style:style style:name="Table6.B14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6.J14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6.U14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6.`14" style:family="table-cell">
      <style:table-cell-properties style:vertical-align="middle" style:shadow="none" fo:border-top="none" fo:border-bottom="none" fo:border-left="0.012cm solid #000000" fo:border-right="none" fo:padding-top="0.050cm" fo:padding-bottom="0.050cm" fo:padding-left="0.180cm" fo:padding-right="0.180cm"/>
    </style:style>
    <style:style style:name="Table6.15" style:family="table-row">
      <style:table-row-properties style:min-row-height="12.82pt" fo:keep-together="auto"/>
    </style:style>
    <style:style style:name="Table6.B15" style:family="table-cell">
      <style:table-cell-properties style:vertical-align="middle" style:shadow="none" fo:border-top="none" fo:border-bottom="0.04cm solid #000000" fo:border-left="0.012cm solid #000000" fo:border-right="none" fo:padding-top="0.050cm" fo:padding-bottom="0.050cm" fo:padding-left="0.180cm" fo:padding-right="0.180cm"/>
    </style:style>
    <style:style style:name="Table6.U15" style:family="table-cell">
      <style:table-cell-properties style:vertical-align="middle" style:shadow="none" fo:border-top="none" fo:border-bottom="0.04cm solid #000000" fo:border-left="none" fo:border-right="none" fo:padding-top="0.050cm" fo:padding-bottom="0.050cm" fo:padding-left="0.180cm" fo:padding-right="0.180cm"/>
    </style:style>
    <style:style style:name="P92_0" style:parent-style-name="Standard" style:family="paragraph">
      <style:paragraph-properties fo:line-height="117%" fo:text-align="end" fo:margin-left="1.100cm" fo:margin-right="0cm" fo:text-indent="-1.100cm" fo:margin-top="0cm" fo:margin-bottom="0cm" fo:background-color="transparent" fo:border="none" style:shadow="none" style:text-autospace="none" style:vertical-align="auto" style:snap-to-layout-grid="true"/>
    </style:style>
    <style:style style:name="T8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7" style:family="table">
      <style:table-properties style:width="16.800cm" table:align="left" fo:margin="0cm" style:shadow="none" style:may-break-between-rows="true" table:border-model="collapsing"/>
    </style:style>
    <style:style style:name="Table7.A" style:family="table-column">
      <style:table-column-properties style:column-width="0.510cm"/>
    </style:style>
    <style:style style:name="Table7.B" style:family="table-column">
      <style:table-column-properties style:column-width="2.026cm"/>
    </style:style>
    <style:style style:name="Table7.C" style:family="table-column">
      <style:table-column-properties style:column-width="7.280cm"/>
    </style:style>
    <style:style style:name="Table7.D" style:family="table-column">
      <style:table-column-properties style:column-width="3.743cm"/>
    </style:style>
    <style:style style:name="Table7.E" style:family="table-column">
      <style:table-column-properties style:column-width="0.712cm"/>
    </style:style>
    <style:style style:name="Table7.F" style:family="table-column">
      <style:table-column-properties style:column-width="2.529cm"/>
    </style:style>
    <style:style style:name="Table7.1" style:family="table-row">
      <style:table-row-properties style:min-row-height="14.23pt" fo:keep-together="auto"/>
    </style:style>
    <style:style style:name="Table7.A1" style:family="table-cell">
      <style:table-cell-properties style:vertical-align="middle" style:shadow="none" fo:background-color="#d9d9d9" fo:border-top="0.04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7.C1" style:family="table-cell">
      <style:table-cell-properties style:vertical-align="middle" style:shadow="none" fo:background-color="#d9d9d9" fo:border-top="0.04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7.D1" style:family="table-cell">
      <style:table-cell-properties style:vertical-align="middle" style:shadow="none" fo:background-color="#d9d9d9" fo:border-top="0.04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2" style:family="table-row">
      <style:table-row-properties style:min-row-height="13.97pt" fo:keep-together="auto"/>
    </style:style>
    <style:style style:name="Table7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7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3" style:family="table-row">
      <style:table-row-properties style:min-row-height="13.97pt" fo:keep-together="auto"/>
    </style:style>
    <style:style style:name="Table7.A3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7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3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7.4" style:family="table-row">
      <style:table-row-properties style:min-row-height="13.97pt" fo:keep-together="auto"/>
    </style:style>
    <style:style style:name="Table7.A4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4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F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5" style:family="table-row">
      <style:table-row-properties style:min-row-height="13.97pt" fo:keep-together="auto"/>
    </style:style>
    <style:style style:name="Table7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F5" style:family="table-cell">
      <style:table-cell-properties style:vertical-align="middle" style:shadow="none" fo:border-top="0.012cm solid #000000" fo:border-bottom="0.012cm solid #000000" fo:border-left="none" fo:border-right="none" fo:padding-top="0.050cm" fo:padding-bottom="0.050cm" fo:padding-left="0.180cm" fo:padding-right="0.180cm"/>
    </style:style>
    <style:style style:name="Table7.6" style:family="table-row">
      <style:table-row-properties style:min-row-height="13.97pt" fo:keep-together="auto"/>
    </style:style>
    <style:style style:name="Table7.A6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7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6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7.7" style:family="table-row">
      <style:table-row-properties style:min-row-height="13.97pt" fo:keep-together="auto"/>
    </style:style>
    <style:style style:name="Table7.A7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C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7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F7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8" style:family="table-row">
      <style:table-row-properties style:min-row-height="13.97pt" fo:keep-together="auto"/>
    </style:style>
    <style:style style:name="Table7.B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C8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F8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9" style:family="table-row">
      <style:table-row-properties style:min-row-height="13.97pt" fo:keep-together="auto"/>
    </style:style>
    <style:style style:name="Table7.A9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C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D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9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10" style:family="table-row">
      <style:table-row-properties style:min-row-height="13.97pt" fo:keep-together="auto"/>
    </style:style>
    <style:style style:name="Table7.A10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7.C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D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10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7.11" style:family="table-row">
      <style:table-row-properties style:min-row-height="13.97pt" fo:keep-together="auto"/>
    </style:style>
    <style:style style:name="Table7.A11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B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C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11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F11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12" style:family="table-row">
      <style:table-row-properties style:min-row-height="13.97pt" fo:keep-together="auto"/>
    </style:style>
    <style:style style:name="Table7.B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C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F1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13" style:family="table-row">
      <style:table-row-properties style:min-row-height="13.97pt" fo:keep-together="auto"/>
    </style:style>
    <style:style style:name="Table7.A13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C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D1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1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14" style:family="table-row">
      <style:table-row-properties style:min-row-height="13.97pt" fo:keep-together="auto"/>
    </style:style>
    <style:style style:name="Table7.A14" style:family="table-cell">
      <style:table-cell-properties style:vertical-align="middle" style:shadow="none" fo:border-top="0.012cm solid #000000" fo:border-bottom="none" fo:border-left="none" fo:border-right="0.012cm solid #000000" fo:padding-top="0.050cm" fo:padding-bottom="0.050cm" fo:padding-left="0.180cm" fo:padding-right="0.180cm"/>
    </style:style>
    <style:style style:name="Table7.C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D1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14" style:family="table-cell">
      <style:table-cell-properties style:vertical-align="middle" style:shadow="none" fo:border-top="0.012cm solid #000000" fo:border-bottom="none" fo:border-left="0.012cm solid #000000" fo:border-right="none" fo:padding-top="0.050cm" fo:padding-bottom="0.050cm" fo:padding-left="0.180cm" fo:padding-right="0.180cm"/>
    </style:style>
    <style:style style:name="Table7.15" style:family="table-row">
      <style:table-row-properties style:min-row-height="13.97pt" fo:keep-together="auto"/>
    </style:style>
    <style:style style:name="Table7.A15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B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C1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15" style:family="table-cell">
      <style:table-cell-properties style:vertical-align="middle" style:shadow="none" fo:border-top="none" fo:border-bottom="0.012cm solid #000000" fo:border-left="none" fo:border-right="0.012cm solid #000000" fo:padding-top="0.050cm" fo:padding-bottom="0.050cm" fo:padding-left="0.180cm" fo:padding-right="0.180cm"/>
    </style:style>
    <style:style style:name="Table7.F1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16" style:family="table-row">
      <style:table-row-properties style:min-row-height="13.97pt" fo:keep-together="auto"/>
    </style:style>
    <style:style style:name="Table7.B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C1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F1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17" style:family="table-row">
      <style:table-row-properties style:min-row-height="13.97pt" fo:keep-together="auto"/>
    </style:style>
    <style:style style:name="Table7.A17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7.C1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D1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E17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7.18" style:family="table-row">
      <style:table-row-properties style:min-row-height="15.65pt" fo:keep-together="auto"/>
    </style:style>
    <style:style style:name="Table7.A18" style:family="table-cell">
      <style:table-cell-properties style:vertical-align="middle" style:shadow="none" fo:border-top="0.012cm solid #000000" fo:border-bottom="0.04cm solid #000000" fo:border-left="none" fo:border-right="0.01cm solid #000000" fo:padding-top="0.050cm" fo:padding-bottom="0.050cm" fo:padding-left="0.180cm" fo:padding-right="0.180cm"/>
    </style:style>
    <style:style style:name="Table7.E18" style:family="table-cell">
      <style:table-cell-properties style:vertical-align="middle" style:shadow="none" fo:border-top="0.012cm solid #000000" fo:border-bottom="0.04cm solid #000000" fo:border-left="0.01cm solid #000000" fo:border-right="none" fo:padding-top="0.050cm" fo:padding-bottom="0.050cm" fo:padding-left="0.180cm" fo:padding-right="0.180cm"/>
    </style:style>
    <style:style style:name="P71_0" style:parent-style-name="Standard" style:family="paragraph">
      <style:paragraph-properties fo:line-height="160%" fo:text-align="end" fo:margin-left="3.926cm" fo:margin-right="0cm" fo:text-indent="-3.926cm" fo:margin-top="0.176cm" fo:margin-bottom="0.176cm" fo:background-color="transparent" fo:border="none" style:shadow="none" style:text-autospace="none" style:vertical-align="auto" style:snap-to-layout-grid="true"/>
    </style:style>
    <style:style style:name="T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3_0" style:parent-style-name="Standard" style:family="paragraph">
      <style:paragraph-properties fo:line-height="117%" fo:text-align="justify" fo:margin-left="3.292cm" fo:margin-right="0cm" fo:text-indent="-3.292cm" fo:margin-top="0.176cm" fo:margin-bottom="0.176cm" fo:background-color="transparent" fo:border="none" style:shadow="none" style:text-autospace="none" style:vertical-align="auto" style:snap-to-layout-grid="true"/>
    </style:style>
    <style:style style:name="T4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8" style:family="table">
      <style:table-properties style:width="16.989cm" table:align="left" fo:margin="0cm" style:shadow="none" style:may-break-between-rows="true" table:border-model="collapsing"/>
    </style:style>
    <style:style style:name="Table8.A" style:family="table-column">
      <style:table-column-properties style:column-width="2.105cm"/>
    </style:style>
    <style:style style:name="Table8.B" style:family="table-column">
      <style:table-column-properties style:column-width="0.199cm"/>
    </style:style>
    <style:style style:name="Table8.C" style:family="table-column">
      <style:table-column-properties style:column-width="14.685cm"/>
    </style:style>
    <style:style style:name="Table8.1" style:family="table-row">
      <style:table-row-properties style:min-row-height="28.31pt" fo:keep-together="auto"/>
    </style:style>
    <style:style style:name="Table8.A1" style:family="table-cell">
      <style:table-cell-properties style:vertical-align="middle" style:shadow="none" fo:background-color="#2b2d63" fo:border="0.05cm solid #1b1760" fo:padding="0.050cm"/>
    </style:style>
    <style:style style:name="Table8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8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94_0_b4" style:parent-style-name="Standard" style:family="paragraph">
      <style:paragraph-properties fo:line-height="92%" fo:text-align="justify" fo:margin-left="0.800cm" fo:margin-right="0cm" fo:text-indent="-0.765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48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0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5_0" style:parent-style-name="Standard" style:family="paragraph">
      <style:paragraph-properties fo:line-height="8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9" style:family="table">
      <style:table-properties style:width="16.930cm" table:align="center" fo:margin="0.050cm" style:shadow="none" style:may-break-between-rows="true" table:border-model="collapsing"/>
    </style:style>
    <style:style style:name="Table9.A" style:family="table-column">
      <style:table-column-properties style:column-width="2.692cm"/>
    </style:style>
    <style:style style:name="Table9.B" style:family="table-column">
      <style:table-column-properties style:column-width="1.054cm"/>
    </style:style>
    <style:style style:name="Table9.C" style:family="table-column">
      <style:table-column-properties style:column-width="2.043cm"/>
    </style:style>
    <style:style style:name="Table9.D" style:family="table-column">
      <style:table-column-properties style:column-width="1.253cm"/>
    </style:style>
    <style:style style:name="Table9.E" style:family="table-column">
      <style:table-column-properties style:column-width="2.305cm"/>
    </style:style>
    <style:style style:name="Table9.F" style:family="table-column">
      <style:table-column-properties style:column-width="0.991cm"/>
    </style:style>
    <style:style style:name="Table9.G" style:family="table-column">
      <style:table-column-properties style:column-width="2.709cm"/>
    </style:style>
    <style:style style:name="Table9.H" style:family="table-column">
      <style:table-column-properties style:column-width="0.587cm"/>
    </style:style>
    <style:style style:name="Table9.I" style:family="table-column">
      <style:table-column-properties style:column-width="3.296cm"/>
    </style:style>
    <style:style style:name="Table9.1" style:family="table-row">
      <style:table-row-properties style:min-row-height="28.96pt" fo:keep-together="auto"/>
    </style:style>
    <style:style style:name="Table9.A1" style:family="table-cell">
      <style:table-cell-properties style:vertical-align="middle" style:shadow="none" fo:border-top="0.07cm double #000000" fo:border-bottom="0.012cm solid #000000" fo:border-left="0.07cm double #000000" fo:border-right="0.012cm solid #000000" style:border-line-width-top="0.023cm 0.012cm 0.023cm" style:border-line-width-left="0.023cm 0.012cm 0.023cm"/>
    </style:style>
    <style:style style:name="Table9.F1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/>
    </style:style>
    <style:style style:name="Table9.H1" style:family="table-cell">
      <style:table-cell-properties style:vertical-align="middle" style:shadow="none" fo:border-top="0.07cm double #000000" fo:border-bottom="0.012cm solid #000000" fo:border-left="0.012cm solid #000000" fo:border-right="0.07cm double #000000" style:border-line-width-top="0.023cm 0.012cm 0.023cm" style:border-line-width-right="0.023cm 0.012cm 0.023cm"/>
    </style:style>
    <style:style style:name="Table9.2" style:family="table-row">
      <style:table-row-properties style:min-row-height="28.98pt" fo:keep-together="auto"/>
    </style:style>
    <style:style style:name="Table9.A2" style:family="table-cell">
      <style:table-cell-properties style:vertical-align="middle" style:shadow="none" fo:background-color="#dfe6f7" fo:border-top="0.012cm solid #000000" fo:border-bottom="0.012cm solid #000000" fo:border-left="0.07cm double #000000" fo:border-right="0.012cm solid #000000" style:border-line-width-left="0.023cm 0.012cm 0.023cm"/>
    </style:style>
    <style:style style:name="Table9.B2" style:family="table-cell">
      <style:table-cell-properties style:vertical-align="middle" style:shadow="none" fo:border="0.012cm solid #000000"/>
    </style:style>
    <style:style style:name="Table9.F2" style:family="table-cell">
      <style:table-cell-properties style:vertical-align="middle" style:shadow="none" fo:border="0.012cm solid #000000"/>
    </style:style>
    <style:style style:name="Table9.H2" style:family="table-cell">
      <style:table-cell-properties style:vertical-align="middle" style:shadow="none" fo:border-top="0.012cm solid #000000" fo:border-bottom="0.012cm solid #000000" fo:border-left="0.012cm solid #000000" fo:border-right="0.07cm double #000000" style:border-line-width-right="0.023cm 0.012cm 0.023cm"/>
    </style:style>
    <style:style style:name="Table9.3" style:family="table-row">
      <style:table-row-properties style:min-row-height="79.04pt" fo:keep-together="auto"/>
    </style:style>
    <style:style style:name="Table9.A3" style:family="table-cell">
      <style:table-cell-properties style:vertical-align="middle" style:shadow="none" fo:background-color="#dfe6f7" fo:border-top="0.012cm solid #000000" fo:border-bottom="0.07cm double #000000" fo:border-left="0.07cm double #000000" fo:border-right="0.012cm solid #000000" style:border-line-width-bottom="0.023cm 0.012cm 0.023cm" style:border-line-width-left="0.023cm 0.012cm 0.023cm"/>
    </style:style>
    <style:style style:name="Table9.B3" style:family="table-cell">
      <style:table-cell-properties style:vertical-align="middle" style:shadow="none" fo:background-color="#dfe6f7" fo:border-top="0.012cm solid #000000" fo:border-bottom="0.012cm dotted #000000" fo:border-left="0.012cm solid #000000" fo:border-right="0.012cm solid #000000"/>
    </style:style>
    <style:style style:name="Table9.D3" style:family="table-cell">
      <style:table-cell-properties style:vertical-align="middle" style:shadow="none" fo:border-top="0.012cm solid #000000" fo:border-bottom="0.012cm dotted #000000" fo:border-left="0.012cm solid #000000" fo:border-right="0.07cm double #000000" style:border-line-width-right="0.023cm 0.012cm 0.023cm"/>
    </style:style>
    <style:style style:name="Table9.4" style:family="table-row">
      <style:table-row-properties style:min-row-height="79.04pt" fo:keep-together="auto"/>
    </style:style>
    <style:style style:name="Table9.B4" style:family="table-cell">
      <style:table-cell-properties style:vertical-align="middle" style:shadow="none" fo:background-color="#dfe6f7" fo:border-top="0.012cm dotted #000000" fo:border-bottom="0.07cm double #000000" fo:border-left="0.012cm solid #000000" fo:border-right="0.012cm solid #000000" style:border-line-width-bottom="0.023cm 0.012cm 0.023cm"/>
    </style:style>
    <style:style style:name="Table9.D4" style:family="table-cell">
      <style:table-cell-properties style:vertical-align="middle" style:shadow="none" fo:border-top="0.012cm dotted #000000" fo:border-bottom="0.07cm double #000000" fo:border-left="0.012cm solid #000000" fo:border-right="0.07cm double #000000" style:border-line-width-bottom="0.023cm 0.012cm 0.023cm" style:border-line-width-right="0.023cm 0.012cm 0.023cm"/>
    </style:style>
    <style:style style:name="Table9.5" style:family="table-row">
      <style:table-row-properties style:min-row-height="12.00pt" fo:keep-together="auto"/>
    </style:style>
    <style:style style:name="Table9.A5" style:family="table-cell">
      <style:table-cell-properties style:vertical-align="middle" style:shadow="none" fo:border-top="0.07cm double #000000" fo:border-bottom="0.07cm double #000000" fo:border-left="none" fo:border-right="none" style:border-line-width-top="0.023cm 0.012cm 0.023cm" style:border-line-width-bottom="0.023cm 0.012cm 0.023cm"/>
    </style:style>
    <style:style style:name="Table9.6" style:family="table-row">
      <style:table-row-properties style:min-row-height="34.64pt" fo:keep-together="auto"/>
    </style:style>
    <style:style style:name="Table9.A6" style:family="table-cell">
      <style:table-cell-properties style:vertical-align="middle" style:shadow="none" fo:background-color="#dfe6f7" fo:border-top="0.07cm double #000000" fo:border-bottom="0.012cm solid #000000" fo:border-left="0.07cm double #000000" fo:border-right="0.012cm solid #000000" style:border-line-width-top="0.023cm 0.012cm 0.023cm" style:border-line-width-left="0.023cm 0.012cm 0.023cm"/>
    </style:style>
    <style:style style:name="Table9.C6" style:family="table-cell">
      <style:table-cell-properties style:vertical-align="middle" style:shadow="none" fo:border-top="0.07cm double #000000" fo:border-bottom="0.012cm solid #000000" fo:border-left="0.012cm solid #000000" fo:border-right="0.07cm double #000000" style:border-line-width-top="0.023cm 0.012cm 0.023cm" style:border-line-width-right="0.023cm 0.012cm 0.023cm"/>
    </style:style>
    <style:style style:name="Table9.7" style:family="table-row">
      <style:table-row-properties style:min-row-height="34.64pt" fo:keep-together="auto"/>
    </style:style>
    <style:style style:name="Table9.A7" style:family="table-cell">
      <style:table-cell-properties style:vertical-align="middle" style:shadow="none" fo:background-color="#dfe6f7" fo:border-top="0.012cm solid #000000" fo:border-bottom="0.012cm solid #000000" fo:border-left="0.07cm double #000000" fo:border-right="0.012cm solid #000000" style:border-line-width-left="0.023cm 0.012cm 0.023cm"/>
    </style:style>
    <style:style style:name="Table9.C7" style:family="table-cell">
      <style:table-cell-properties style:vertical-align="middle" style:shadow="none" fo:background-color="#dfe6f7" fo:border="0.012cm solid #000000"/>
    </style:style>
    <style:style style:name="Table9.E7" style:family="table-cell">
      <style:table-cell-properties style:vertical-align="middle" style:shadow="none" fo:background-color="#dfe6f7" fo:border="0.012cm solid #000000"/>
    </style:style>
    <style:style style:name="Table9.G7" style:family="table-cell">
      <style:table-cell-properties style:vertical-align="middle" style:shadow="none" fo:background-color="#dfe6f7" fo:border="0.012cm solid #000000"/>
    </style:style>
    <style:style style:name="Table9.I7" style:family="table-cell">
      <style:table-cell-properties style:vertical-align="middle" style:shadow="none" fo:background-color="#dfe6f7" fo:border-top="0.012cm solid #000000" fo:border-bottom="0.012cm solid #000000" fo:border-left="0.012cm solid #000000" fo:border-right="0.07cm double #000000" style:border-line-width-right="0.023cm 0.012cm 0.023cm"/>
    </style:style>
    <style:style style:name="Table9.8" style:family="table-row">
      <style:table-row-properties style:min-row-height="37.47pt" fo:keep-together="auto"/>
    </style:style>
    <style:style style:name="Table9.A8" style:family="table-cell">
      <style:table-cell-properties style:vertical-align="middle" style:shadow="none" fo:background-color="#dfe6f7" fo:border-top="0.012cm solid #000000" fo:border-bottom="0.07cm double #000000" fo:border-left="0.07cm double #000000" fo:border-right="0.012cm solid #000000" style:border-line-width-bottom="0.023cm 0.012cm 0.023cm" style:border-line-width-left="0.023cm 0.012cm 0.023cm"/>
    </style:style>
    <style:style style:name="Table9.C8" style:family="table-cell">
      <style:table-cell-properties style:vertical-align="middle" style:shadow="none" fo:border-top="0.012cm solid #000000" fo:border-bottom="0.012cm dotted #000000" fo:border-left="0.012cm solid #000000" fo:border-right="0.012cm solid #000000"/>
    </style:style>
    <style:style style:name="Table9.E8" style:family="table-cell">
      <style:table-cell-properties style:vertical-align="middle" style:shadow="none" fo:border-top="0.012cm solid #000000" fo:border-bottom="0.012cm dotted #000000" fo:border-left="0.012cm solid #000000" fo:border-right="0.012cm solid #000000"/>
    </style:style>
    <style:style style:name="Table9.G8" style:family="table-cell">
      <style:table-cell-properties style:vertical-align="middle" style:shadow="none" fo:border-top="0.012cm solid #000000" fo:border-bottom="0.012cm dotted #000000" fo:border-left="0.012cm solid #000000" fo:border-right="0.012cm solid #000000"/>
    </style:style>
    <style:style style:name="Table9.I8" style:family="table-cell">
      <style:table-cell-properties style:vertical-align="middle" style:shadow="none" fo:border-top="0.012cm solid #000000" fo:border-bottom="0.012cm dotted #000000" fo:border-left="0.012cm solid #000000" fo:border-right="0.07cm double #000000" style:border-line-width-right="0.023cm 0.012cm 0.023cm"/>
    </style:style>
    <style:style style:name="Table9.9" style:family="table-row">
      <style:table-row-properties style:min-row-height="37.47pt" fo:keep-together="auto"/>
    </style:style>
    <style:style style:name="Table9.C9" style:family="table-cell">
      <style:table-cell-properties style:vertical-align="middle" style:shadow="none" fo:border-top="0.012cm dotted #000000" fo:border-bottom="0.07cm double #000000" fo:border-left="0.012cm solid #000000" fo:border-right="0.012cm solid #000000" style:border-line-width-bottom="0.023cm 0.012cm 0.023cm"/>
    </style:style>
    <style:style style:name="Table9.E9" style:family="table-cell">
      <style:table-cell-properties style:vertical-align="middle" style:shadow="none" fo:border-top="0.012cm dotted #000000" fo:border-bottom="0.07cm double #000000" fo:border-left="0.012cm solid #000000" fo:border-right="0.012cm solid #000000" style:border-line-width-bottom="0.023cm 0.012cm 0.023cm"/>
    </style:style>
    <style:style style:name="Table9.G9" style:family="table-cell">
      <style:table-cell-properties style:vertical-align="middle" style:shadow="none" fo:border-top="0.012cm dotted #000000" fo:border-bottom="0.07cm double #000000" fo:border-left="0.012cm solid #000000" fo:border-right="0.012cm solid #000000" style:border-line-width-bottom="0.023cm 0.012cm 0.023cm"/>
    </style:style>
    <style:style style:name="Table9.I9" style:family="table-cell">
      <style:table-cell-properties style:vertical-align="middle" style:shadow="none" fo:border-top="0.012cm dotted #000000" fo:border-bottom="0.07cm double #000000" fo:border-left="0.012cm solid #000000" fo:border-right="0.07cm double #000000" style:border-line-width-bottom="0.023cm 0.012cm 0.023cm" style:border-line-width-right="0.023cm 0.012cm 0.023cm"/>
    </style:style>
    <style:style style:name="Table9.10" style:family="table-row">
      <style:table-row-properties style:min-row-height="12.00pt" fo:keep-together="auto"/>
    </style:style>
    <style:style style:name="Table9.A10" style:family="table-cell">
      <style:table-cell-properties style:vertical-align="middle" style:shadow="none" fo:border-top="0.07cm double #000000" fo:border-bottom="0.07cm double #000000" fo:border-left="none" fo:border-right="none" style:border-line-width-top="0.023cm 0.012cm 0.023cm" style:border-line-width-bottom="0.023cm 0.012cm 0.023cm"/>
    </style:style>
    <style:style style:name="Table9.11" style:family="table-row">
      <style:table-row-properties style:min-row-height="259.49pt" fo:keep-together="auto"/>
    </style:style>
    <style:style style:name="Table9.A11" style:family="table-cell">
      <style:table-cell-properties style:vertical-align="middle" style:shadow="none" fo:border="0.07cm double #000000" style:border-line-width="0.023cm 0.012cm 0.023cm"/>
    </style:style>
    <style:style style:name="P96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1" style:family="table">
      <style:table-properties style:width="16.989cm" table:align="left" fo:margin="0cm" style:shadow="none" style:may-break-between-rows="true" table:border-model="collapsing"/>
    </style:style>
    <style:style style:name="Table11.A" style:family="table-column">
      <style:table-column-properties style:column-width="2.105cm"/>
    </style:style>
    <style:style style:name="Table11.B" style:family="table-column">
      <style:table-column-properties style:column-width="0.199cm"/>
    </style:style>
    <style:style style:name="Table11.C" style:family="table-column">
      <style:table-column-properties style:column-width="14.685cm"/>
    </style:style>
    <style:style style:name="Table11.1" style:family="table-row">
      <style:table-row-properties style:min-row-height="28.31pt" fo:keep-together="auto"/>
    </style:style>
    <style:style style:name="Table11.A1" style:family="table-cell">
      <style:table-cell-properties style:vertical-align="middle" style:shadow="none" fo:background-color="#2b2d63" fo:border="0.05cm solid #1b1760" fo:padding="0.050cm"/>
    </style:style>
    <style:style style:name="Table11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1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94_0" style:parent-style-name="Standard" style:family="paragraph">
      <style:paragraph-properties fo:line-height="92%" fo:text-align="justify" fo:margin-left="0.800cm" fo:margin-right="0cm" fo:text-indent="-0.765cm" fo:margin-top="0cm" fo:margin-bottom="0cm" fo:background-color="transparent" fo:border="none" style:shadow="none" style:text-autospace="none" style:vertical-align="auto" style:snap-to-layout-grid="true"/>
    </style:style>
    <style:style style:name="T53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2" style:family="table">
      <style:table-properties style:width="16.860cm" table:align="left" fo:margin="0cm" style:shadow="none" style:may-break-between-rows="true" table:border-model="collapsing"/>
    </style:style>
    <style:style style:name="Table12.A" style:family="table-column">
      <style:table-column-properties style:column-width="16.860cm"/>
    </style:style>
    <style:style style:name="Table12.1" style:family="table-row">
      <style:table-row-properties style:min-row-height="633.24pt" fo:keep-together="auto"/>
    </style:style>
    <style:style style:name="Table12.A1" style:family="table-cell">
      <style:table-cell-properties style:vertical-align="middle" style:shadow="none" fo:border="0.07cm double #000000" style:border-line-width="0.023cm 0.012cm 0.023cm" fo:padding-top="0.050cm" fo:padding-bottom="0.050cm" fo:padding-left="0.180cm" fo:padding-right="0.180cm"/>
    </style:style>
    <style:style style:name="Table15" style:family="table">
      <style:table-properties style:width="16.989cm" table:align="left" fo:margin="0cm" style:shadow="none" style:may-break-between-rows="true" table:border-model="collapsing"/>
    </style:style>
    <style:style style:name="Table15.A" style:family="table-column">
      <style:table-column-properties style:column-width="2.105cm"/>
    </style:style>
    <style:style style:name="Table15.B" style:family="table-column">
      <style:table-column-properties style:column-width="0.199cm"/>
    </style:style>
    <style:style style:name="Table15.C" style:family="table-column">
      <style:table-column-properties style:column-width="14.685cm"/>
    </style:style>
    <style:style style:name="Table15.1" style:family="table-row">
      <style:table-row-properties style:min-row-height="28.31pt" fo:keep-together="auto"/>
    </style:style>
    <style:style style:name="Table15.A1" style:family="table-cell">
      <style:table-cell-properties style:vertical-align="middle" style:shadow="none" fo:background-color="#2b2d63" fo:border="0.05cm solid #1b1760" fo:padding="0.050cm"/>
    </style:style>
    <style:style style:name="Table15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5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T7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1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2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7_0" style:parent-style-name="Standard" style:family="paragraph">
      <style:paragraph-properties fo:line-height="87%" fo:text-align="justify" fo:margin-left="0cm" fo:margin-right="0cm" fo:text-indent="0.646cm" fo:margin-top="0cm" fo:margin-bottom="0cm" fo:background-color="transparent" fo:border="none" style:shadow="none" style:text-autospace="none" style:vertical-align="auto" style:snap-to-layout-grid="true"/>
    </style:style>
    <style:style style:name="Table16" style:family="table">
      <style:table-properties style:width="17.002cm" table:align="center" fo:margin="0.050cm" style:shadow="none" style:may-break-between-rows="true" table:border-model="collapsing"/>
    </style:style>
    <style:style style:name="Table16.A" style:family="table-column">
      <style:table-column-properties style:column-width="2.331cm"/>
    </style:style>
    <style:style style:name="Table16.B" style:family="table-column">
      <style:table-column-properties style:column-width="1.294cm"/>
    </style:style>
    <style:style style:name="Table16.C" style:family="table-column">
      <style:table-column-properties style:column-width="5.638cm"/>
    </style:style>
    <style:style style:name="Table16.D" style:family="table-column">
      <style:table-column-properties style:column-width="1.514cm"/>
    </style:style>
    <style:style style:name="Table16.E" style:family="table-column">
      <style:table-column-properties style:column-width="3.113cm"/>
    </style:style>
    <style:style style:name="Table16.F" style:family="table-column">
      <style:table-column-properties style:column-width="3.112cm"/>
    </style:style>
    <style:style style:name="Table16.1" style:family="table-row">
      <style:table-row-properties style:min-row-height="31.65pt" fo:keep-together="auto"/>
    </style:style>
    <style:style style:name="Table16.A1" style:family="table-cell">
      <style:table-cell-properties style:vertical-align="middle" style:shadow="none" fo:background-color="#dfe6f7" fo:border-top="0.07cm double #000000" fo:border-bottom="0.012cm solid #000000" fo:border-left="0.07cm double #000000" fo:border-right="0.012cm solid #000000" style:border-line-width-top="0.023cm 0.012cm 0.023cm" style:border-line-width-left="0.023cm 0.012cm 0.023cm" fo:padding-top="0.050cm" fo:padding-bottom="0.050cm" fo:padding-left="0.180cm" fo:padding-right="0.180cm"/>
    </style:style>
    <style:style style:name="Table16.B1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6.D1" style:family="table-cell">
      <style:table-cell-properties style:vertical-align="middle" style:shadow="none" fo:background-color="#dfe6f7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6.E1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6.F1" style:family="table-cell">
      <style:table-cell-properties style:vertical-align="middle" style:shadow="none" fo:border-top="0.07cm double #000000" fo:border-bottom="0.012cm solid #000000" fo:border-left="0.012cm solid #000000" fo:border-right="0.07cm double #000000" style:border-line-width-top="0.023cm 0.012cm 0.023cm" style:border-line-width-right="0.023cm 0.012cm 0.023cm" fo:padding-top="0.050cm" fo:padding-bottom="0.050cm" fo:padding-left="0.180cm" fo:padding-right="0.180cm"/>
    </style:style>
    <style:style style:name="Table16.2" style:family="table-row">
      <style:table-row-properties style:min-row-height="55.27pt" fo:keep-together="auto"/>
    </style:style>
    <style:style style:name="Table16.A2" style:family="table-cell">
      <style:table-cell-properties style:vertical-align="middle" style:shadow="none" fo:background-color="#dfe6f7" fo:border-top="0.012cm solid #000000" fo:border-bottom="0.012cm solid #000000" fo:border-left="0.07cm double #000000" fo:border-right="0.012cm solid #000000" style:border-line-width-left="0.023cm 0.012cm 0.023cm" fo:padding-top="0.050cm" fo:padding-bottom="0.050cm" fo:padding-left="0.180cm" fo:padding-right="0.180cm"/>
    </style:style>
    <style:style style:name="Table16.B2" style:family="table-cell">
      <style:table-cell-properties style:vertical-align="middle" style:shadow="none" fo:border-top="0.012cm solid #000000" fo:border-bottom="0.012cm solid #000000" fo:border-left="0.012cm solid #000000" fo:border-right="0.07cm double #000000" style:border-line-width-right="0.023cm 0.012cm 0.023cm" fo:padding-top="0.050cm" fo:padding-bottom="0.050cm" fo:padding-left="0.180cm" fo:padding-right="0.180cm"/>
    </style:style>
    <style:style style:name="Table16.3" style:family="table-row">
      <style:table-row-properties style:min-row-height="21.48pt" fo:keep-together="auto"/>
    </style:style>
    <style:style style:name="Table16.A3" style:family="table-cell">
      <style:table-cell-properties style:vertical-align="middle" style:shadow="none" fo:background-color="#dfe6f7" fo:border-top="0.012cm solid #000000" fo:border-bottom="0.012cm solid #000000" fo:border-left="0.07cm double #000000" fo:border-right="0.012cm solid #000000" style:border-line-width-left="0.023cm 0.012cm 0.023cm" fo:padding-top="0.050cm" fo:padding-bottom="0.050cm" fo:padding-left="0.180cm" fo:padding-right="0.180cm"/>
    </style:style>
    <style:style style:name="Table16.B3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16.D3" style:family="table-cell">
      <style:table-cell-properties style:vertical-align="middle" style:shadow="none" fo:background-color="#dfe6f7" fo:border-top="0.012cm solid #000000" fo:border-bottom="0.012cm solid #000000" fo:border-left="0.012cm solid #000000" fo:border-right="0.07cm double #000000" style:border-line-width-right="0.023cm 0.012cm 0.023cm" fo:padding-top="0.050cm" fo:padding-bottom="0.050cm" fo:padding-left="0.180cm" fo:padding-right="0.180cm"/>
    </style:style>
    <style:style style:name="Table16.4" style:family="table-row">
      <style:table-row-properties style:min-row-height="99.05pt" fo:keep-together="auto"/>
    </style:style>
    <style:style style:name="Table16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6.D4" style:family="table-cell">
      <style:table-cell-properties style:vertical-align="middle" style:shadow="none" fo:border-top="0.012cm solid #000000" fo:border-bottom="0.012cm solid #000000" fo:border-left="0.012cm solid #000000" fo:border-right="0.07cm double #000000" style:border-line-width-right="0.023cm 0.012cm 0.023cm" fo:padding-top="0.050cm" fo:padding-bottom="0.050cm" fo:padding-left="0.180cm" fo:padding-right="0.180cm"/>
    </style:style>
    <style:style style:name="Table16.5" style:family="table-row">
      <style:table-row-properties style:min-row-height="58.27pt" fo:keep-together="auto"/>
    </style:style>
    <style:style style:name="Table16.A5" style:family="table-cell">
      <style:table-cell-properties style:vertical-align="middle" style:shadow="none" fo:background-color="#dfe6f7" fo:border-top="0.012cm solid #000000" fo:border-bottom="0.012cm solid #000000" fo:border-left="0.07cm double #000000" fo:border-right="0.012cm solid #000000" style:border-line-width-left="0.023cm 0.012cm 0.023cm" fo:padding-top="0.050cm" fo:padding-bottom="0.050cm" fo:padding-left="0.180cm" fo:padding-right="0.180cm"/>
    </style:style>
    <style:style style:name="Table16.B5" style:family="table-cell">
      <style:table-cell-properties style:vertical-align="middle" style:shadow="none" fo:background-color="#dfe6f7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16.C5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16.D5" style:family="table-cell">
      <style:table-cell-properties style:vertical-align="middle" style:shadow="none" fo:border-top="0.012cm solid #000000" fo:border-bottom="0.012cm dotted #000000" fo:border-left="0.012cm solid #000000" fo:border-right="0.07cm double #000000" style:border-line-width-right="0.023cm 0.012cm 0.023cm" fo:padding-top="0.050cm" fo:padding-bottom="0.050cm" fo:padding-left="0.180cm" fo:padding-right="0.180cm"/>
    </style:style>
    <style:style style:name="Table16.6" style:family="table-row">
      <style:table-row-properties style:min-row-height="58.27pt" fo:keep-together="auto"/>
    </style:style>
    <style:style style:name="Table16.B6" style:family="table-cell">
      <style:table-cell-properties style:vertical-align="middle" style:shadow="none" fo:background-color="#dfe6f7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16.C6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16.D6" style:family="table-cell">
      <style:table-cell-properties style:vertical-align="middle" style:shadow="none" fo:border-top="0.012cm dotted #000000" fo:border-bottom="0.012cm solid #000000" fo:border-left="0.012cm solid #000000" fo:border-right="0.07cm double #000000" style:border-line-width-right="0.023cm 0.012cm 0.023cm" fo:padding-top="0.050cm" fo:padding-bottom="0.050cm" fo:padding-left="0.180cm" fo:padding-right="0.180cm"/>
    </style:style>
    <style:style style:name="Table16.7" style:family="table-row">
      <style:table-row-properties style:min-row-height="58.27pt" fo:keep-together="auto"/>
    </style:style>
    <style:style style:name="Table16.A7" style:family="table-cell">
      <style:table-cell-properties style:vertical-align="middle" style:shadow="none" fo:background-color="#dfe6f7" fo:border-top="0.012cm solid #000000" fo:border-bottom="0.012cm solid #000000" fo:border-left="0.07cm double #000000" fo:border-right="0.012cm solid #000000" style:border-line-width-left="0.023cm 0.012cm 0.023cm" fo:padding-top="0.050cm" fo:padding-bottom="0.050cm" fo:padding-left="0.180cm" fo:padding-right="0.180cm"/>
    </style:style>
    <style:style style:name="Table16.B7" style:family="table-cell">
      <style:table-cell-properties style:vertical-align="middle" style:shadow="none" fo:background-color="#dfe6f7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16.C7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16.D7" style:family="table-cell">
      <style:table-cell-properties style:vertical-align="middle" style:shadow="none" fo:border-top="0.012cm solid #000000" fo:border-bottom="0.012cm dotted #000000" fo:border-left="0.012cm solid #000000" fo:border-right="0.07cm double #000000" style:border-line-width-right="0.023cm 0.012cm 0.023cm" fo:padding-top="0.050cm" fo:padding-bottom="0.050cm" fo:padding-left="0.180cm" fo:padding-right="0.180cm"/>
    </style:style>
    <style:style style:name="Table16.8" style:family="table-row">
      <style:table-row-properties style:min-row-height="58.27pt" fo:keep-together="auto"/>
    </style:style>
    <style:style style:name="Table16.B8" style:family="table-cell">
      <style:table-cell-properties style:vertical-align="middle" style:shadow="none" fo:background-color="#dfe6f7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16.C8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16.D8" style:family="table-cell">
      <style:table-cell-properties style:vertical-align="middle" style:shadow="none" fo:border-top="0.012cm dotted #000000" fo:border-bottom="0.012cm solid #000000" fo:border-left="0.012cm solid #000000" fo:border-right="0.07cm double #000000" style:border-line-width-right="0.023cm 0.012cm 0.023cm" fo:padding-top="0.050cm" fo:padding-bottom="0.050cm" fo:padding-left="0.180cm" fo:padding-right="0.180cm"/>
    </style:style>
    <style:style style:name="Table16.9" style:family="table-row">
      <style:table-row-properties style:min-row-height="58.27pt" fo:keep-together="auto"/>
    </style:style>
    <style:style style:name="Table16.A9" style:family="table-cell">
      <style:table-cell-properties style:vertical-align="middle" style:shadow="none" fo:background-color="#dfe6f7" fo:border-top="0.012cm solid #000000" fo:border-bottom="0.012cm solid #000000" fo:border-left="0.07cm double #000000" fo:border-right="0.012cm solid #000000" style:border-line-width-left="0.023cm 0.012cm 0.023cm" fo:padding-top="0.050cm" fo:padding-bottom="0.050cm" fo:padding-left="0.180cm" fo:padding-right="0.180cm"/>
    </style:style>
    <style:style style:name="Table16.B9" style:family="table-cell">
      <style:table-cell-properties style:vertical-align="middle" style:shadow="none" fo:background-color="#dfe6f7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16.C9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16.D9" style:family="table-cell">
      <style:table-cell-properties style:vertical-align="middle" style:shadow="none" fo:border-top="0.012cm solid #000000" fo:border-bottom="0.012cm dotted #000000" fo:border-left="0.012cm solid #000000" fo:border-right="0.07cm double #000000" style:border-line-width-right="0.023cm 0.012cm 0.023cm" fo:padding-top="0.050cm" fo:padding-bottom="0.050cm" fo:padding-left="0.180cm" fo:padding-right="0.180cm"/>
    </style:style>
    <style:style style:name="Table16.10" style:family="table-row">
      <style:table-row-properties style:min-row-height="58.27pt" fo:keep-together="auto"/>
    </style:style>
    <style:style style:name="Table16.B10" style:family="table-cell">
      <style:table-cell-properties style:vertical-align="middle" style:shadow="none" fo:background-color="#dfe6f7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16.C10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16.D10" style:family="table-cell">
      <style:table-cell-properties style:vertical-align="middle" style:shadow="none" fo:border-top="0.012cm dotted #000000" fo:border-bottom="0.012cm solid #000000" fo:border-left="0.012cm solid #000000" fo:border-right="0.07cm double #000000" style:border-line-width-right="0.023cm 0.012cm 0.023cm" fo:padding-top="0.050cm" fo:padding-bottom="0.050cm" fo:padding-left="0.180cm" fo:padding-right="0.180cm"/>
    </style:style>
    <style:style style:name="Table16.11" style:family="table-row">
      <style:table-row-properties style:min-row-height="75.08pt" fo:keep-together="auto"/>
    </style:style>
    <style:style style:name="Table16.A11" style:family="table-cell">
      <style:table-cell-properties style:vertical-align="middle" style:shadow="none" fo:background-color="#dfe6f7" fo:border-top="0.012cm solid #000000" fo:border-bottom="0.07cm double #000000" fo:border-left="0.07cm double #000000" fo:border-right="0.012cm solid #000000" style:border-line-width-bottom="0.023cm 0.012cm 0.023cm" style:border-line-width-left="0.023cm 0.012cm 0.023cm" fo:padding-top="0.050cm" fo:padding-bottom="0.050cm" fo:padding-left="0.180cm" fo:padding-right="0.180cm"/>
    </style:style>
    <style:style style:name="Table16.B11" style:family="table-cell">
      <style:table-cell-properties style:vertical-align="middle" style:shadow="none" fo:border-top="0.012cm solid #000000" fo:border-bottom="0.07cm double #000000" fo:border-left="0.012cm solid #000000" fo:border-right="0.012cm solid #000000" style:border-line-width-bottom="0.023cm 0.012cm 0.023cm" fo:padding-top="0.050cm" fo:padding-bottom="0.050cm" fo:padding-left="0.180cm" fo:padding-right="0.180cm"/>
    </style:style>
    <style:style style:name="Table16.D11" style:family="table-cell">
      <style:table-cell-properties style:vertical-align="middle" style:shadow="none" fo:border-top="0.012cm solid #000000" fo:border-bottom="0.07cm double #000000" fo:border-left="0.012cm solid #000000" fo:border-right="0.07cm double #000000" style:border-line-width-bottom="0.023cm 0.012cm 0.023cm" style:border-line-width-right="0.023cm 0.012cm 0.023cm" fo:padding-top="0.050cm" fo:padding-bottom="0.050cm" fo:padding-left="0.180cm" fo:padding-right="0.180cm"/>
    </style:style>
    <style:style style:name="P98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9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0_15" style:parent-style-name="바탕글 사본5" style:family="paragraph">
      <style:paragraph-properties fo:line-height="146%" fo:text-align="center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1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1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2_0" style:parent-style-name="Standard" style:family="paragraph">
      <style:paragraph-properties fo:line-height="75%" fo:text-align="justify" fo:margin-left="0.429cm" fo:margin-right="0cm" fo:text-indent="-0.429cm" fo:margin-top="0cm" fo:margin-bottom="0cm" fo:background-color="transparent" fo:border="none" style:shadow="none" style:text-autospace="none" style:vertical-align="auto" style:snap-to-layout-grid="true"/>
    </style:style>
    <style:style style:name="T10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45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0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3_0" style:parent-style-name="Standard" style:family="paragraph">
      <style:paragraph-properties fo:line-height="75%" fo:text-align="justify" fo:margin-left="1.916cm" fo:margin-right="0cm" fo:text-indent="-1.916cm" fo:margin-top="0cm" fo:margin-bottom="0cm" fo:background-color="transparent" fo:border="none" style:shadow="none" style:text-autospace="none" style:vertical-align="auto" style:snap-to-layout-grid="true"/>
    </style:style>
    <style:style style:name="T10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4_0" style:parent-style-name="Standard" style:family="paragraph">
      <style:paragraph-properties fo:line-height="75%" fo:text-align="justify" fo:margin-left="0.404cm" fo:margin-right="0cm" fo:text-indent="-0.404cm" fo:margin-top="0cm" fo:margin-bottom="0cm" fo:background-color="transparent" fo:border="none" style:shadow="none" style:text-autospace="none" style:vertical-align="auto" style:snap-to-layout-grid="true"/>
    </style:style>
    <style:style style:name="P105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36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0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106_0" style:parent-style-name="Standard" style:family="paragraph">
      <style:paragraph-properties fo:line-height="75%" fo:text-align="justify" fo:margin-left="1.990cm" fo:margin-right="0cm" fo:text-indent="-1.990cm" fo:margin-top="0cm" fo:margin-bottom="0cm" fo:background-color="transparent" fo:border="none" style:shadow="none" style:text-autospace="none" style:vertical-align="auto" style:snap-to-layout-grid="true"/>
    </style:style>
    <style:style style:name="T98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7" style:family="text">
      <style:text-properties fo:color="#0000ff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7_0" style:parent-style-name="Standard" style:family="paragraph">
      <style:paragraph-properties fo:line-height="106%" fo:text-align="center" fo:margin-left="1.074cm" fo:margin-right="0cm" fo:text-indent="-1.074cm" fo:margin-top="0cm" fo:margin-bottom="0cm" fo:background-color="transparent" fo:border="none" style:shadow="none" style:text-autospace="none" style:vertical-align="auto" style:snap-to-layout-grid="true"/>
    </style:style>
    <style:style style:name="P108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9_22" style:parent-style-name="xl118" style:family="paragraph">
      <style:paragraph-properties fo:line-height="92%" fo:text-align="center" fo:margin-left="0.459cm" fo:margin-right="0.459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110_0" style:parent-style-name="Standard" style:family="paragraph">
      <style:paragraph-properties fo:line-height="92%" fo:text-align="justify" fo:margin-left="0.429cm" fo:margin-right="0cm" fo:text-indent="-0.429cm" fo:margin-top="0cm" fo:margin-bottom="0cm" fo:background-color="transparent" fo:border="none" style:shadow="none" style:text-autospace="none" style:vertical-align="auto" style:snap-to-layout-grid="true"/>
    </style:style>
    <style:style style:name="P111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12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3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true"/>
    </style:style>
    <style:style style:name="T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4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5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0" style:family="table">
      <style:table-properties style:width="1.360cm" table:align="left" fo:margin="0cm" style:shadow="none" style:may-break-between-rows="true" table:border-model="collapsing"/>
    </style:style>
    <style:style style:name="Table10.A" style:family="table-column">
      <style:table-column-properties style:column-width="1.360cm"/>
    </style:style>
    <style:style style:name="Table10.1" style:family="table-row">
      <style:table-row-properties style:min-row-height="10.82pt" fo:keep-together="auto"/>
    </style:style>
    <style:style style:name="Table10.A1" style:family="table-cell">
      <style:table-cell-properties style:vertical-align="middle" style:shadow="none" fo:background-color="#dfe6f7" fo:border="0.012cm solid #000000" fo:padding="0.050cm"/>
    </style:style>
    <style:style style:name="P116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7_35" style:parent-style-name="MS바탕글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5" style:family="text">
      <style:text-properties fo:color="#a6a6a6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18_0" style:parent-style-name="Standard" style:family="paragraph">
      <style:paragraph-properties fo:line-height="95%" fo:text-align="center" fo:margin-left="0.423cm" fo:margin-right="0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P119_0" style:parent-style-name="Standard" style:family="paragraph">
      <style:paragraph-properties fo:line-height="95%" fo:text-align="start" fo:margin-left="0.423cm" fo:margin-right="0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P120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21_0" style:parent-style-name="Standard" style:family="paragraph">
      <style:paragraph-properties fo:line-height="9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2_0" style:parent-style-name="Standard" style:family="paragraph">
      <style:paragraph-properties fo:line-height="95%" fo:text-align="center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3" style:family="table">
      <style:table-properties style:width="16.002cm" table:align="left" fo:margin="0cm" style:shadow="none" style:may-break-between-rows="true" table:border-model="collapsing"/>
    </style:style>
    <style:style style:name="Table13.A" style:family="table-column">
      <style:table-column-properties style:column-width="3.404cm"/>
    </style:style>
    <style:style style:name="Table13.B" style:family="table-column">
      <style:table-column-properties style:column-width="9.294cm"/>
    </style:style>
    <style:style style:name="Table13.C" style:family="table-column">
      <style:table-column-properties style:column-width="3.304cm"/>
    </style:style>
    <style:style style:name="Table13.1" style:family="table-row">
      <style:table-row-properties style:min-row-height="8.82pt" fo:keep-together="auto"/>
    </style:style>
    <style:style style:name="Table13.A1" style:family="table-cell">
      <style:table-cell-properties style:vertical-align="middle" style:shadow="none" fo:border-top="none" fo:border-bottom="0.012cm dotted #000000" fo:border-left="none" fo:border-right="0.012cm dotted #000000" fo:padding-top="0.050cm" fo:padding-bottom="0.050cm" fo:padding-left="0.180cm" fo:padding-right="0.180cm"/>
    </style:style>
    <style:style style:name="Table13.B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Table13.C1" style:family="table-cell">
      <style:table-cell-properties style:vertical-align="middle" style:shadow="none" fo:border-top="none" fo:border-bottom="0.012cm dotted #000000" fo:border-left="0.012cm dotted #000000" fo:border-right="none" fo:padding-top="0.050cm" fo:padding-bottom="0.050cm" fo:padding-left="0.180cm" fo:padding-right="0.180cm"/>
    </style:style>
    <style:style style:name="Table13.2" style:family="table-row">
      <style:table-row-properties style:min-row-height="8.82pt" fo:keep-together="auto"/>
    </style:style>
    <style:style style:name="Table13.A2" style:family="table-cell">
      <style:table-cell-properties style:vertical-align="middle" style:shadow="none" fo:border-top="0.012cm dotted #000000" fo:border-bottom="none" fo:border-left="0.012cm dotted #000000" fo:border-right="0.012cm dotted #000000" fo:padding-top="0.050cm" fo:padding-bottom="0.050cm" fo:padding-left="0.180cm" fo:padding-right="0.180cm"/>
    </style:style>
    <style:style style:name="Table13.C2" style:family="table-cell">
      <style:table-cell-properties style:vertical-align="middle" style:shadow="none" fo:border-top="0.012cm dotted #000000" fo:border-bottom="none" fo:border-left="0.012cm dotted #000000" fo:border-right="0.012cm dotted #000000" fo:padding-top="0.050cm" fo:padding-bottom="0.050cm" fo:padding-left="0.180cm" fo:padding-right="0.180cm"/>
    </style:style>
    <style:style style:name="Table13.3" style:family="table-row">
      <style:table-row-properties style:min-row-height="239.72pt" fo:keep-together="auto"/>
    </style:style>
    <style:style style:name="Table13.A3" style:family="table-cell">
      <style:table-cell-properties style:vertical-align="middle" style:shadow="none" fo:border-top="none" fo:border-bottom="0.012cm dotted #000000" fo:border-left="0.012cm dotted #000000" fo:border-right="0.012cm dotted #000000" fo:padding-top="0.050cm" fo:padding-bottom="0.050cm" fo:padding-left="0.180cm" fo:padding-right="0.180cm"/>
    </style:style>
    <style:style style:name="P123_0" style:parent-style-name="Standard" style:family="paragraph">
      <style:paragraph-properties fo:line-height="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0" style:parent-style-name="Standard" style:family="paragraph">
      <style:paragraph-properties fo:line-height="117%" fo:text-align="center" fo:margin-left="0.423cm" fo:margin-right="0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T7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4" style:family="table">
      <style:table-properties style:width="6.923cm" table:align="left" fo:margin="0cm" style:shadow="none" style:may-break-between-rows="true" table:border-model="collapsing"/>
    </style:style>
    <style:style style:name="Table14.A" style:family="table-column">
      <style:table-column-properties style:column-width="1.341cm"/>
    </style:style>
    <style:style style:name="Table14.B" style:family="table-column">
      <style:table-column-properties style:column-width="1.741cm"/>
    </style:style>
    <style:style style:name="Table14.C" style:family="table-column">
      <style:table-column-properties style:column-width="0.659cm"/>
    </style:style>
    <style:style style:name="Table14.D" style:family="table-column">
      <style:table-column-properties style:column-width="1.541cm"/>
    </style:style>
    <style:style style:name="Table14.E" style:family="table-column">
      <style:table-column-properties style:column-width="1.641cm"/>
    </style:style>
    <style:style style:name="Table14.1" style:family="table-row">
      <style:table-row-properties style:min-row-height="22.31pt" fo:keep-together="auto"/>
    </style:style>
    <style:style style:name="Table14.A1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14.B1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Table14.C1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14.D1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14.E1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P125_0" style:parent-style-name="Standard" style:family="paragraph">
      <style:paragraph-properties fo:line-height="92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26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27_0" style:parent-style-name="Standard" style:family="paragraph">
      <style:paragraph-properties fo:line-height="117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28_0" style:parent-style-name="Standard" style:family="paragraph">
      <style:paragraph-properties fo:line-height="117%" fo:text-align="center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P129_0" style:parent-style-name="Standard" style:family="paragraph">
      <style:paragraph-properties fo:line-height="109%" fo:text-align="center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6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T6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7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130_0" style:parent-style-name="Standard" style:family="paragraph">
      <style:paragraph-properties fo:line-height="109%" fo:text-align="justify" fo:margin-left="0.857cm" fo:margin-right="0cm" fo:text-indent="-0.857cm" fo:margin-top="0cm" fo:margin-bottom="0cm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7%"/>
    </style:style>
    <style:style style:name="T7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7%"/>
    </style:style>
    <style:style style:name="P131_0" style:parent-style-name="Standard" style:family="paragraph">
      <style:paragraph-properties fo:line-height="109%" fo:text-align="justify" fo:margin-left="5.584cm" fo:margin-right="0cm" fo:text-indent="-5.584cm" fo:margin-top="0.176cm" fo:margin-bottom="0cm" fo:background-color="transparent" fo:border="none" style:shadow="none" style:text-autospace="none" style:vertical-align="auto" style:snap-to-layout-grid="true"/>
    </style:style>
    <style:style style:name="P132_0" style:parent-style-name="Standard" style:family="paragraph">
      <style:paragraph-properties fo:line-height="109%" fo:text-align="justify" fo:margin-left="0.532cm" fo:margin-right="0cm" fo:text-indent="-0.532cm" fo:margin-top="0cm" fo:margin-bottom="0cm" fo:background-color="transparent" fo:border="none" style:shadow="none" style:text-autospace="none" style:vertical-align="auto" style:snap-to-layout-grid="true"/>
    </style:style>
    <style:style style:name="P133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34_0" style:parent-style-name="Standard" style:family="paragraph">
      <style:paragraph-properties fo:line-height="109%" fo:text-align="justify" fo:margin-left="0.327cm" fo:margin-right="0cm" fo:text-indent="-0.327cm" fo:margin-top="0cm" fo:margin-bottom="0cm" fo:background-color="transparent" fo:border="none" style:shadow="none" style:text-autospace="none" style:vertical-align="auto" style:snap-to-layout-grid="true"/>
    </style:style>
    <style:style style:name="T8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5_0" style:parent-style-name="Standard" style:family="paragraph">
      <style:paragraph-properties fo:line-height="93%" fo:text-align="justify" fo:margin-left="0.429cm" fo:margin-right="0cm" fo:text-indent="-0.429cm" fo:margin-top="0cm" fo:margin-bottom="0cm" fo:background-color="transparent" fo:border="none" style:shadow="none" style:text-autospace="none" style:vertical-align="auto" style:snap-to-layout-grid="true"/>
    </style:style>
    <style:style style:name="tableinfakeframe_gr0" style:parent-style-name="Frame" style:family="graphic">
      <style:graphic-properties fo:min-width="16.861cm" fo:min-height="1.172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6.861cm" fo:min-height="1.172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905cm" fo:min-height="6.552cm" fo:margin-left="0.049cm" fo:margin-right="0.049cm" fo:margin-top="0.049cm" fo:margin-bottom="0.049cm" fo:margin="0.049cm" style:horizontal-pos="center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6.785cm" fo:min-height="4.871cm" fo:margin-left="0.100cm" fo:margin-right="0.100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16.800cm" fo:min-height="3.47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17.246cm" fo:min-height="7.083cm" fo:margin-left="0.049cm" fo:margin-right="0.049cm" fo:margin-top="0.049cm" fo:margin-bottom="0.049cm" fo:margin="0.049cm" style:horizontal-pos="center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800cm" fo:min-height="8.939cm" fo:margin-left="0.049cm" fo:margin-right="0.049cm" fo:margin-top="0cm" fo:margin-bottom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1.360cm" fo:min-height="0.523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002cm" fo:min-height="9.085cm" fo:margin-left="0.050cm" fo:margin-right="0.050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6.923cm" fo:min-height="0.78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860cm" fo:min-height="22.339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73_0_MS1_b3"><text:span text:style-name="T1"><draw:frame draw:style-name="tableinfakeframe_gr0" svg:x="0cm" svg:y="0cm" draw:z-index="0" text:anchor-type="as-char"><draw:text-box><table:table table:style-name="Table1"><table:table-column table:style-name="Table1.A"/><table:table-row table:style-name="Table1.1"><table:table-cell table:style-name="Table1.A1" office:value-type="string"><text:p text:style-name="P99_0"><text:span text:style-name="T11"/></text:p></table:table-cell></table:table-row><table:table-row table:style-name="Table1.2"><table:table-cell table:style-name="Table1.A2" office:value-type="string"><text:p text:style-name="P100_15"><text:span text:style-name="T15">「2026 AI 네이티브 토론대회」 공고(안)</text:span></text:p></table:table-cell></table:table-row><table:table-row table:style-name="Table1.3"><table:table-cell table:style-name="Table1.A3" office:value-type="string"><text:p text:style-name="P99_0"><text:span text:style-name="T13"/></text:p></table:table-cell></table:table-row></table:table></draw:text-box></draw:frame></text:span></text:p>
      <text:p text:style-name="P73_0"><text:span text:style-name="T1"/></text:p>
      <text:p text:style-name="P74_0"><text:span text:style-name="T117">◉ </text:span><text:span text:style-name="T118">과학기술정보통신부 공고 제2026-0893호</text:span></text:p>
      <text:p text:style-name="P75_0"><text:span text:style-name="T28"><text:s/>과학기술정보통신부(주최)와 정보통신산업진흥원(주관), 한국정보방송통신대연합(주관)은 AI사회전환 주요 이슈에 대한 AI 네이티브(청소년, 청년)의 관심과 이해도를 제고하고, 소통 역량 강화 등을 위해 「2026년 </text:span><text:span text:style-name="T116">AI 네이티브 토론대회」를 개최하오니 많은 관심과 참여를 부탁드립니다</text:span><text:span text:style-name="T28">.</text:span></text:p>
      <text:p text:style-name="P1_0"><text:span text:style-name="T28"/></text:p>
      <text:p text:style-name="P76_0"><text:span text:style-name="T27">2026년 8월 18일</text:span></text:p>
      <text:p text:style-name="P76_0"><text:span text:style-name="T27">부총리 겸 과학기술정보통신부 장관</text:span></text:p>
      <text:p text:style-name="P76_0"><text:span text:style-name="T27">정보통신산업진흥원 원장</text:span></text:p>
      <text:p text:style-name="P77_0"><text:span text:style-name="T27">한국정보방송통신대연합 회장</text:span></text:p>
      <text:p text:style-name="P78_0"><text:span text:style-name="T5"/></text:p>
      <text:p text:style-name="P18_0"><text:span text:style-name="T27"><draw:frame draw:style-name="tableinfakeframe_gr1" svg:x="0cm" svg:y="0cm" draw:z-index="2" text:anchor-type="as-char"><draw:text-box><table:table table:style-name="Table2"><table:table-column table:style-name="Table2.A"/><table:table-row table:style-name="Table2.1"><table:table-cell table:style-name="Table2.A1" office:value-type="string"><text:p text:style-name="P99_0"><text:span text:style-name="T11"/></text:p></table:table-cell></table:table-row><table:table-row table:style-name="Table2.2"><table:table-cell table:style-name="Table2.A2" office:value-type="string"><text:p text:style-name="P100_15"><text:span text:style-name="T15">「2026 AI 네이티브 토론대회」 공고</text:span><text:span text:style-name="T14"/></text:p></table:table-cell></table:table-row><table:table-row table:style-name="Table2.3"><table:table-cell table:style-name="Table2.A3" office:value-type="string"><text:p text:style-name="P99_0"><text:span text:style-name="T13"/></text:p></table:table-cell></table:table-row></table:table></draw:text-box></draw:frame></text:span></text:p>
      <text:p text:style-name="P30_0"><text:span text:style-name="T27"/></text:p>
      <text:p text:style-name="P79_0"><text:span text:style-name="T31"><text:s/></text:span><text:span text:style-name="T44">1. 개요</text:span></text:p>
      <text:p text:style-name="P79_0"><text:span text:style-name="T25"><text:s/><text:s text:c="1"/>가. 토론주제 : AI 기본사회에서 예상되는 사회적 이슈 및 쟁점</text:span></text:p>
      <text:p text:style-name="P59_0"><text:span text:style-name="T46"><draw:frame draw:style-name="tableinfakeframe_gr2" svg:x="0cm" svg:y="0cm" draw:z-index="14" text:anchor-type="as-char"><draw:text-box><table:table table:style-name="Table3"><table:table-column table:style-name="Table3.A"/><table:table-column table:style-name="Table3.B"/><table:table-column table:style-name="Table3.C"/><table:table-row table:style-name="Table3.1"><table:table-cell table:style-name="Table3.A1" office:value-type="string"><text:p text:style-name="P101_0"><text:span text:style-name="T16">부문</text:span></text:p></table:table-cell><table:table-cell table:style-name="Table3.B1" office:value-type="string"><text:p text:style-name="P101_0"><text:span text:style-name="T16">주제</text:span></text:p></table:table-cell><table:table-cell table:style-name="Table3.C1" office:value-type="string"><text:p text:style-name="P101_0"><text:span text:style-name="T16">논제</text:span></text:p></table:table-cell></table:table-row><table:table-row table:style-name="Table3.2"><table:table-cell table:style-name="Table3.A2" office:value-type="string"><text:p text:style-name="P101_0"><text:span text:style-name="T16">중등부</text:span></text:p></table:table-cell><table:table-cell table:style-name="Table3.B2" office:value-type="string"><text:p text:style-name="P101_0"><text:span text:style-name="T99">AI와 학습 주도권</text:span></text:p></table:table-cell><table:table-cell table:style-name="Table3.C2" office:value-type="string"><text:p text:style-name="P102_0"><text:span text:style-name="T95">‣</text:span><text:span text:style-name="T16"><text:s/>[AI 사용 연령 제한] 생성형AI 사용 연령 제한, 필요한가?</text:span></text:p><text:p text:style-name="P102_0"><text:span text:style-name="T100"/></text:p><text:p text:style-name="P103_0"><text:span text:style-name="T101">* </text:span><text:span text:style-name="T102">(주요쟁점) </text:span><text:span text:style-name="T103">청소년 보호</text:span><text:span text:style-name="T104"><text:s/>vs </text:span><text:span text:style-name="T103">학습권·정보접근권/위험 예방</text:span><text:span text:style-name="T104"><text:s/>vs </text:span><text:span text:style-name="T103">디지털 역량과 교육 기회</text:span></text:p></table:table-cell></table:table-row><table:table-row table:style-name="Table3.3"><table:table-cell table:style-name="Table3.A3" office:value-type="string"><text:p text:style-name="P101_0"><text:span text:style-name="T16">고등부</text:span></text:p></table:table-cell><table:table-cell table:style-name="Table3.B3" office:value-type="string"><text:p text:style-name="P101_0"><text:span text:style-name="T16">AI 생성 콘텐츠의 권리와 책임</text:span></text:p></table:table-cell><table:table-cell table:style-name="Table3.C3" office:value-type="string"><text:p text:style-name="P104_0"><text:span text:style-name="T105">‣ </text:span><text:span text:style-name="T106">[AI생성 콘텐츠 저작권] 생성형AI가 생성한 콘텐츠 결과물이 저작권을 침해했다면 ‘AI서비스 제공자’에게 책임을 물어야할까?</text:span></text:p><text:p text:style-name="P105_0"><text:span text:style-name="T100"/></text:p><text:p text:style-name="P103_0"><text:span text:style-name="T101">* </text:span><text:span text:style-name="T102">(주요쟁점) </text:span><text:span text:style-name="T107">창작자 보호·피해구제</text:span><text:span text:style-name="T108"><text:s/>vs</text:span><text:span text:style-name="T107"><text:s/>AI 산업의 혁신 / 기업의 통제 책임</text:span><text:span text:style-name="T108"><text:s/>vs </text:span><text:span text:style-name="T107">이용자의 사용 책임 / 저작권 침해 예방</text:span><text:span text:style-name="T108"><text:s/>vs </text:span><text:span text:style-name="T107">표현·창작의 자유</text:span></text:p></table:table-cell></table:table-row><table:table-row table:style-name="Table3.4"><table:table-cell table:style-name="Table3.A4" office:value-type="string"><text:p text:style-name="P101_0"><text:span text:style-name="T16">대학부</text:span></text:p></table:table-cell><table:table-cell table:style-name="Table3.B4" office:value-type="string"><text:p text:style-name="P101_0"><text:span text:style-name="T16">AI 채용 시스템과 기회의 공정성</text:span></text:p></table:table-cell><table:table-cell table:style-name="Table3.C4" office:value-type="string"><text:p text:style-name="P102_0"><text:span text:style-name="T101">‣ </text:span><text:span text:style-name="T96">[AI의 인간 역량 평가] AI를 이용한 채용 서류 심사, 받아들여야 할까?</text:span></text:p><text:p text:style-name="P102_0"><text:span text:style-name="T109"/></text:p><text:p text:style-name="P106_0"><text:span text:style-name="T101">* </text:span><text:span text:style-name="T102">(주요쟁점) </text:span><text:span text:style-name="T110">채용의 효율성·일관성</text:span><text:span text:style-name="T101"><text:s/>vs </text:span><text:span text:style-name="T110">공정한 심사 / 데이터 기반 객관성</text:span><text:span text:style-name="T101"><text:s/>vs </text:span><text:span text:style-name="T110">학습 데이터 편향</text:span></text:p></table:table-cell></table:table-row></table:table></draw:text-box></draw:frame></text:span></text:p>
      <text:p text:style-name="P80_0"><text:span text:style-name="T32"><text:s/>※ 각 부문별(중등/고등/대학부) </text:span><text:span text:style-name="T80">단일 주제로 ’예선부터 결승‘</text:span><text:span text:style-name="T32">까지 진행</text:span></text:p>
      <text:p text:style-name="P81_0"><text:span text:style-name="T25"><text:s/><text:s text:c="1"/>나. 지원자격 : 중등부 / 고등부 / 대학부</text:span><text:span text:style-name="T82">(3개 부문)</text:span><text:span text:style-name="T25">, 팀 단위</text:span><text:span text:style-name="T82">(2인 1팀)</text:span><text:span text:style-name="T25"><text:s/>신청</text:span></text:p>
      <text:p text:style-name="P82_0"><text:span text:style-name="T29"><text:s/><text:s text:c="2"/>① 중등부 : 중학교에 재학중이거나 2011년생부터 2013년생에 해당하는 자</text:span></text:p>
      <text:p text:style-name="P82_0"><text:span text:style-name="T29"><text:s/><text:s text:c="2"/>② 고등부 : 고등학교에 재학중이거나 2008년생부터 2010년생에 해당하는 자</text:span></text:p>
      <text:p text:style-name="P82_0"><text:span text:style-name="T29"><text:s/><text:s text:c="2"/>③ 대학부 : 대학교·대학원 재학 또는 휴학 중인 자</text:span></text:p>
      <text:p text:style-name="P80_0"><text:span text:style-name="T111"><text:s/><text:s text:c="3"/></text:span><text:span text:style-name="T112">※ 지원자격의 기준은 참가자 모집 마감일을 기준으로 하며, 팀 구성 시 학교 및 성별의 구분은 두지 않음</text:span></text:p>
      <text:p text:style-name="P83_0"><text:span text:style-name="T25"><text:s/><text:s text:c="1"/>다. 지원방법 :</text:span><text:span text:style-name="T39"><text:s/></text:span><text:span text:style-name="T93">ICT대연합 홈페이지에서 소정의 양식을 내려받아 작성하여 이메일(kfict1@kfict.or.kr) 제출</text:span></text:p>
      <text:p text:style-name="P78_0"><text:span text:style-name="T5"/></text:p>
      <text:p text:style-name="P84_0"><text:span text:style-name="T29"><text:s/><text:s text:c="1"/>라. 제출서류</text:span></text:p>
      <text:p text:style-name="P85_0"><text:span text:style-name="T22"><draw:frame draw:style-name="tableinfakeframe_gr3" svg:x="0cm" svg:y="0cm" draw:z-index="3" text:anchor-type="as-char"><draw:text-box><table:table table:style-name="Table4"><table:table-column table:style-name="Table4.A"/><table:table-column table:style-name="Table4.B"/><table:table-row table:style-name="Table4.1"><table:table-cell table:style-name="Table4.A1" office:value-type="string"><text:p text:style-name="P108_0"><text:span text:style-name="T22">구분</text:span></text:p></table:table-cell><table:table-cell table:style-name="Table4.B1" office:value-type="string"><text:p text:style-name="P108_0"><text:span text:style-name="T22">제출서류</text:span></text:p></table:table-cell></table:table-row><table:table-row table:style-name="Table4.2"><table:table-cell table:style-name="Table4.A2" office:value-type="string"><text:p text:style-name="P109_22"><text:span text:style-name="T83">공통서류</text:span></text:p></table:table-cell><table:table-cell table:style-name="Table4.B2" office:value-type="string"><text:p text:style-name="P110_0"><text:span text:style-name="T83">‣ AI 네이티브 토론대회 참가신청서</text:span></text:p><text:p text:style-name="P110_0"><text:span text:style-name="T83">‣ AI 네이티브 토론대회 개인정보 수집·이용 및 영상 촬영 동의서</text:span></text:p><text:p text:style-name="P110_0"><text:span text:style-name="T83">‣ AI 네이티브 토론대회 예선 심사 서류</text:span></text:p></table:table-cell></table:table-row><table:table-row table:style-name="Table4.3"><table:table-cell table:style-name="Table4.A3" office:value-type="string"><text:p text:style-name="P109_22"><text:span text:style-name="T83">중등부</text:span></text:p><text:p text:style-name="P109_22"><text:span text:style-name="T83">고등부</text:span></text:p></table:table-cell><table:table-cell table:style-name="Table4.B3" office:value-type="string"><text:p text:style-name="P110_0"><text:span text:style-name="T83">‣ 재학 사실을 증명할 수 있는 서류 또는 주민등록 등본<text:line-break/>(주민등록번호 뒷자리 첫번째까지 표기하고 나머지는 가린 뒤 제출)</text:span></text:p></table:table-cell></table:table-row><table:table-row table:style-name="Table4.4"><table:table-cell table:style-name="Table4.A4" office:value-type="string"><text:p text:style-name="P109_22"><text:span text:style-name="T83">대학부</text:span></text:p></table:table-cell><table:table-cell table:style-name="Table4.B4" office:value-type="string"><text:p text:style-name="P110_0"><text:span text:style-name="T83">‣ 재학·휴학 사실을 증명할 수 있는 서류(재학증명서 또는 휴학증명서 등)</text:span></text:p></table:table-cell></table:table-row></table:table></draw:text-box></draw:frame></text:span></text:p>
      <text:p text:style-name="P80_0"><text:span text:style-name="T113"><text:s/>※ 모든 서류는 2026년 8월 이후에 발급된 것에 한함</text:span></text:p>
      <text:p text:style-name="P61_0"><text:span text:style-name="T89"/></text:p>
      <text:p text:style-name="P79_0"><text:span text:style-name="T31"><text:s/></text:span><text:span text:style-name="T44">2. 시상규모</text:span><text:span text:style-name="T31"><text:s/>: 과기정통부 장관상(3점), 기관장상(9점) 및 총 상금 1,260만원</text:span></text:p>
      <text:p text:style-name="P86_0"><text:span text:style-name="T25"><draw:frame draw:style-name="tableinfakeframe_gr4" svg:x="0cm" svg:y="0cm" draw:z-index="1" text:anchor-type="as-char"><draw:text-box><table:table table:style-name="Table5"><table:table-column table:style-name="Table5.A"/><table:table-column table:style-name="Table5.B"/><table:table-column table:style-name="Table5.C"/><table:table-column table:style-name="Table5.D"/><table:table-column table:style-name="Table5.E"/><table:table-column table:style-name="Table5.F"/><table:table-column table:style-name="Table5.G"/><table:table-row table:style-name="Table5.1"><table:table-cell table:style-name="Table5.A1" office:value-type="string" table:number-rows-spanned="2"><text:p text:style-name="P111_0"><text:span text:style-name="T16">구분</text:span></text:p></table:table-cell><table:table-cell table:style-name="Table5.B1" office:value-type="string" table:number-columns-spanned="2"><text:p text:style-name="P111_0"><text:span text:style-name="T16">중등부</text:span></text:p></table:table-cell><table:covered-table-cell/><table:table-cell table:style-name="Table5.D1" office:value-type="string" table:number-columns-spanned="2"><text:p text:style-name="P111_0"><text:span text:style-name="T16">고등부</text:span></text:p></table:table-cell><table:covered-table-cell/><table:table-cell table:style-name="Table5.F1" office:value-type="string" table:number-columns-spanned="2"><text:p text:style-name="P111_0"><text:span text:style-name="T16">대학부</text:span></text:p></table:table-cell><table:covered-table-cell/></table:table-row><table:table-row table:style-name="Table5.2"><table:covered-table-cell/><table:table-cell table:style-name="Table5.B2" office:value-type="string"><text:p text:style-name="P111_0"><text:span text:style-name="T16">시상규모</text:span></text:p></table:table-cell><table:table-cell table:style-name="Table5.C2" office:value-type="string"><text:p text:style-name="P111_0"><text:span text:style-name="T16">상금</text:span></text:p></table:table-cell><table:table-cell table:style-name="Table5.D2" office:value-type="string"><text:p text:style-name="P111_0"><text:span text:style-name="T16">시상규모</text:span></text:p></table:table-cell><table:table-cell table:style-name="Table5.E2" office:value-type="string"><text:p text:style-name="P111_0"><text:span text:style-name="T16">상금</text:span></text:p></table:table-cell><table:table-cell table:style-name="Table5.F2" office:value-type="string"><text:p text:style-name="P111_0"><text:span text:style-name="T16">시상규모</text:span></text:p></table:table-cell><table:table-cell table:style-name="Table5.G2" office:value-type="string"><text:p text:style-name="P111_0"><text:span text:style-name="T16">상금</text:span></text:p></table:table-cell></table:table-row><table:table-row table:style-name="Table5.3"><table:table-cell table:style-name="Table5.A3" office:value-type="string"><text:p text:style-name="P111_0"><text:span text:style-name="T94">부총리겸 과학기술정보통신부 장관상 </text:span></text:p></table:table-cell><table:table-cell table:style-name="Table5.B3" office:value-type="string"><text:p text:style-name="P111_0"><text:span text:style-name="T17">1점</text:span></text:p></table:table-cell><table:table-cell table:style-name="Table5.C3" office:value-type="string"><text:p text:style-name="P111_0"><text:span text:style-name="T17">100만원</text:span></text:p></table:table-cell><table:table-cell table:style-name="Table5.D3" office:value-type="string"><text:p text:style-name="P111_0"><text:span text:style-name="T17">1점</text:span></text:p></table:table-cell><table:table-cell table:style-name="Table5.E3" office:value-type="string"><text:p text:style-name="P111_0"><text:span text:style-name="T17">150만원</text:span></text:p></table:table-cell><table:table-cell table:style-name="Table5.F3" office:value-type="string"><text:p text:style-name="P111_0"><text:span text:style-name="T17">1점</text:span></text:p></table:table-cell><table:table-cell table:style-name="Table5.G3" office:value-type="string"><text:p text:style-name="P111_0"><text:span text:style-name="T17">300만원</text:span></text:p></table:table-cell></table:table-row><table:table-row table:style-name="Table5.4"><table:table-cell table:style-name="Table5.A4" office:value-type="string"><text:p text:style-name="P111_0"><text:span text:style-name="T17">정보통신산업진흥원 원장상</text:span></text:p></table:table-cell><table:table-cell table:style-name="Table5.B4" office:value-type="string"><text:p text:style-name="P111_0"><text:span text:style-name="T17">1점</text:span></text:p></table:table-cell><table:table-cell table:style-name="Table5.C4" office:value-type="string"><text:p text:style-name="P111_0"><text:span text:style-name="T17">50만원</text:span></text:p></table:table-cell><table:table-cell table:style-name="Table5.D4" office:value-type="string"><text:p text:style-name="P111_0"><text:span text:style-name="T17">1점</text:span></text:p></table:table-cell><table:table-cell table:style-name="Table5.E4" office:value-type="string"><text:p text:style-name="P111_0"><text:span text:style-name="T17">100만원</text:span></text:p></table:table-cell><table:table-cell table:style-name="Table5.F4" office:value-type="string"><text:p text:style-name="P111_0"><text:span text:style-name="T17">1점</text:span></text:p></table:table-cell><table:table-cell table:style-name="Table5.G4" office:value-type="string"><text:p text:style-name="P111_0"><text:span text:style-name="T17">200만원</text:span></text:p></table:table-cell></table:table-row><table:table-row table:style-name="Table5.5"><table:table-cell table:style-name="Table5.A5" office:value-type="string"><text:p text:style-name="P111_0"><text:span text:style-name="T17">한국정보방송통신대연합 회장상</text:span></text:p></table:table-cell><table:table-cell table:style-name="Table5.B5" office:value-type="string"><text:p text:style-name="P111_0"><text:span text:style-name="T17">2점</text:span></text:p></table:table-cell><table:table-cell table:style-name="Table5.C5" office:value-type="string"><text:p text:style-name="P111_0"><text:span text:style-name="T17">각30만원</text:span></text:p></table:table-cell><table:table-cell table:style-name="Table5.D5" office:value-type="string"><text:p text:style-name="P111_0"><text:span text:style-name="T17">2점</text:span></text:p></table:table-cell><table:table-cell table:style-name="Table5.E5" office:value-type="string"><text:p text:style-name="P111_0"><text:span text:style-name="T17">각50만원</text:span></text:p></table:table-cell><table:table-cell table:style-name="Table5.F5" office:value-type="string"><text:p text:style-name="P111_0"><text:span text:style-name="T17">2점</text:span></text:p></table:table-cell><table:table-cell table:style-name="Table5.G5" office:value-type="string"><text:p text:style-name="P111_0"><text:span text:style-name="T114">각100만원</text:span></text:p></table:table-cell></table:table-row></table:table></draw:text-box></draw:frame></text:span></text:p>
      <text:p text:style-name="P65_0"><text:span text:style-name="T91"/></text:p>
      <text:p text:style-name="P87_0"><text:span text:style-name="T37"><text:s/></text:span><text:span text:style-name="T44">3. 심사기준</text:span><text:span text:style-name="T31"><text:s/>: 토론주제와 연관성, 타당성, 주장 내용의 설득력 등</text:span></text:p>
      <text:p text:style-name="P88_0"><text:span text:style-name="T59"/></text:p>
      <text:p text:style-name="P79_0"><text:span text:style-name="T31"><text:s/></text:span><text:span text:style-name="T44">4. 추진 일정(안)</text:span><text:span text:style-name="T29"><text:s/>: 2026. 8. 18(화) ~ 11. 21(토)</text:span></text:p>
      <text:p text:style-name="P88_0"><text:span text:style-name="T23"><text:s/><text:s text:c="1"/></text:span><text:span text:style-name="T25">가. 공고 및 접수 : 2026. 8. 18(화) ~ 10. 22(목)</text:span></text:p>
      <text:p text:style-name="P88_0"><text:span text:style-name="T25"><text:s/><text:s text:c="1"/>나. 예선 심사 : 2026. 10. 26(월) ~ 10. 30(금)</text:span></text:p>
      <text:p text:style-name="P88_0"><text:span text:style-name="T25"><text:s/><text:s text:c="1"/>라. 토론교육 : 2026. 11. 07(토), 8강전 진출팀</text:span></text:p>
      <text:p text:style-name="P88_0"><text:span text:style-name="T25"><text:s/><text:s text:c="1"/>다. 8강전·4강전 : 2026. 11. 14(토), 동일일 시행</text:span></text:p>
      <text:p text:style-name="P88_0"><text:span text:style-name="T25"><text:s/><text:s text:c="1"/>마. 결승전 및 시상식 : 2026. 11. 21(토)</text:span></text:p>
      <text:p text:style-name="P58_0"><text:span text:style-name="T79"><text:s/>※ 대회 진행 현황에 따라 일정 변동 가능</text:span></text:p>
      <text:p text:style-name="P51_0"><text:span text:style-name="T79"><text:s/>※ 8강 진출팀은 토론교육 필참, 4강 진출팀은 시상식 필참</text:span></text:p>
      <text:p text:style-name="P74_0"><text:span text:style-name="T44"><text:s/>5. 진행방식</text:span></text:p>
      <text:p text:style-name="P89_0"><text:span text:style-name="T25"><text:s/></text:span><text:span text:style-name="T23"><text:s/></text:span><text:span text:style-name="T25">가. 토론주제 :</text:span><text:span text:style-name="T36"><text:s/>AI기본사회에서 예상되는 사회적 이슈 및 쟁점에 대한 세부 논제 제시</text:span></text:p>
      <text:p text:style-name="P90_0"><text:span text:style-name="T25"><text:s/><text:s text:c="2"/>ㅇ (예선)</text:span><text:span text:style-name="T87"><text:s/>사전 공지된 부문별 논제의 </text:span><text:span text:style-name="T88">토론개요서</text:span><text:span text:style-name="T85">(찬/반 모두 작성)</text:span><text:span text:style-name="T87"><text:s/>제출</text:span></text:p>
      <text:p text:style-name="P91_0"><text:span text:style-name="T25"><text:s/><text:s text:c="2"/>ㅇ (8강, 4강, 결승)</text:span><text:span text:style-name="T45"><text:s/>부문별 공론화 주제, 각 단계별 세부 논제 제시</text:span></text:p>
      <text:p text:style-name="P78_0"><text:span text:style-name="T5"/></text:p>
      <text:p text:style-name="P89_0"><text:span text:style-name="T25"><text:s/></text:span><text:span text:style-name="T23"><text:s/></text:span><text:span text:style-name="T25">나. 경기방법 :</text:span><text:span text:style-name="T38"><text:s/>부문별 1:1 토너먼트식 토론 진행</text:span></text:p>
      <text:p text:style-name="P92_0"><text:span text:style-name="T38"><draw:frame draw:style-name="tableinfakeframe_gr5" svg:x="0cm" svg:y="0cm" draw:z-index="15" text:anchor-type="as-char"><draw:text-box><table:table table:style-name="Table6"><table:table-column table:style-name="Table6.A"/><table:table-column table:style-name="Table6.B"/><table:table-column table:style-name="Table6.C"/><table:table-column table:style-name="Table6.D"/><table:table-column table:style-name="Table6.E"/><table:table-column table:style-name="Table6.F"/><table:table-column table:style-name="Table6.G"/><table:table-column table:style-name="Table6.H"/><table:table-column table:style-name="Table6.I"/><table:table-column table:style-name="Table6.J"/><table:table-column table:style-name="Table6.K"/><table:table-column table:style-name="Table6.L"/><table:table-column table:style-name="Table6.M"/><table:table-column table:style-name="Table6.N"/><table:table-column table:style-name="Table6.O"/><table:table-column table:style-name="Table6.P"/><table:table-column table:style-name="Table6.Q"/><table:table-column table:style-name="Table6.R"/><table:table-column table:style-name="Table6.S"/><table:table-column table:style-name="Table6.T"/><table:table-column table:style-name="Table6.U"/><table:table-column table:style-name="Table6.V"/><table:table-column table:style-name="Table6.W"/><table:table-column table:style-name="Table6.X"/><table:table-column table:style-name="Table6.Y"/><table:table-column table:style-name="Table6.Z"/><table:table-column table:style-name="Table6.["/><table:table-column table:style-name="Table6.\"/><table:table-column table:style-name="Table6.]"/><table:table-column table:style-name="Table6.^"/><table:table-column table:style-name="Table6._"/><table:table-column table:style-name="Table6.`"/><table:table-column table:style-name="Table6.a"/><table:table-column table:style-name="Table6.b"/><table:table-column table:style-name="Table6.c"/><table:table-column table:style-name="Table6.d"/><table:table-column table:style-name="Table6.e"/><table:table-column table:style-name="Table6.f"/><table:table-column table:style-name="Table6.g"/><table:table-column table:style-name="Table6.h"/><table:table-column table:style-name="Table6.i"/><table:table-row table:style-name="Table6.1"><table:table-cell table:style-name="Table6.A1" office:value-type="string"><text:p text:style-name="P111_0"><text:span text:style-name="T16">구분</text:span></text:p></table:table-cell><table:table-cell table:style-name="Table6.B1" office:value-type="string" table:number-columns-spanned="40"><text:p text:style-name="P111_0"><text:span text:style-name="T16">진 행 방 식 </text:span><text:span text:style-name="T17">(중등/고등/대학부 공통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6.2"><table:table-cell table:style-name="Table6.A2" office:value-type="string" table:number-rows-spanned="2"><text:p text:style-name="P111_0"><text:span text:style-name="T16">예선전</text:span></text:p></table:table-cell><table:table-cell table:style-name="Table6.B2" office:value-type="string" table:number-columns-spanned="40"><text:p text:style-name="P111_0"><text:span text:style-name="T16">전문가 서면심사</text:span><text:span text:style-name="T17"><text:s/>/ </text:span><text:span text:style-name="T16">‘26. 10. 26(월) ~ 30(금), 5일간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6.3"><table:covered-table-cell/><table:table-cell table:style-name="Table6.B3" office:value-type="string" table:number-columns-spanned="40"><text:p text:style-name="P111_0"><text:span text:style-name="T17">사전 공지된 논제에 대한 </text:span><text:span text:style-name="T16">토론개요서</text:span><text:span text:style-name="T17"><text:s/>기반 심사 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6.4"><table:table-cell table:style-name="Table6.A4" office:value-type="string" table:number-rows-spanned="4"><text:p text:style-name="P111_0"><text:span text:style-name="T16">8강전</text:span></text:p></table:table-cell><table:table-cell table:style-name="Table6.B4" office:value-type="string" table:number-columns-spanned="40"><text:p text:style-name="P111_0"><text:span text:style-name="T16">현장 토론 및 심사 / ‘26. 11. 14(토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6.5"><table:covered-table-cell/><table:table-cell table:style-name="Table6.B5" office:value-type="string" table:number-columns-spanned="2"><text:p text:style-name="P111_0"><text:span text:style-name="T42"/></text:p></table:table-cell><table:covered-table-cell/><table:table-cell table:style-name="Table6.D5" office:value-type="string" table:number-columns-spanned="4"><text:p text:style-name="P111_0"><text:span text:style-name="T17">A</text:span></text:p></table:table-cell><table:covered-table-cell/><table:covered-table-cell/><table:covered-table-cell/><table:table-cell table:style-name="Table6.H5" office:value-type="string" table:number-columns-spanned="4"><text:p text:style-name="P111_0"><text:span text:style-name="T42"/></text:p></table:table-cell><table:covered-table-cell/><table:covered-table-cell/><table:covered-table-cell/><table:table-cell table:style-name="Table6.L5" office:value-type="string" table:number-columns-spanned="4"><text:p text:style-name="P111_0"><text:span text:style-name="T115"/></text:p></table:table-cell><table:covered-table-cell/><table:covered-table-cell/><table:covered-table-cell/><table:table-cell table:style-name="Table6.P5" office:value-type="string" table:number-columns-spanned="3"><text:p text:style-name="P111_0"><text:span text:style-name="T17">B</text:span></text:p></table:table-cell><table:covered-table-cell/><table:covered-table-cell/><table:table-cell table:style-name="Table6.S5" office:value-type="string" table:number-columns-spanned="4"><text:p text:style-name="P111_0"><text:span text:style-name="T115"/></text:p></table:table-cell><table:covered-table-cell/><table:covered-table-cell/><table:covered-table-cell/><table:table-cell table:style-name="Table6.W5" office:value-type="string" table:number-columns-spanned="2"><text:p text:style-name="P111_0"><text:span text:style-name="T42"/></text:p></table:table-cell><table:covered-table-cell/><table:table-cell table:style-name="Table6.Y5" office:value-type="string" table:number-columns-spanned="5"><text:p text:style-name="P111_0"><text:span text:style-name="T17">C</text:span></text:p></table:table-cell><table:covered-table-cell/><table:covered-table-cell/><table:covered-table-cell/><table:covered-table-cell/><table:table-cell table:style-name="Table6.^5" office:value-type="string" table:number-columns-spanned="4"><text:p text:style-name="P111_0"><text:span text:style-name="T42"/></text:p></table:table-cell><table:covered-table-cell/><table:covered-table-cell/><table:covered-table-cell/><table:table-cell table:style-name="Table6.b5" office:value-type="string" table:number-columns-spanned="3"><text:p text:style-name="P111_0"><text:span text:style-name="T42"/></text:p></table:table-cell><table:covered-table-cell/><table:covered-table-cell/><table:table-cell table:style-name="Table6.e5" office:value-type="string" table:number-columns-spanned="3"><text:p text:style-name="P111_0"><text:span text:style-name="T17">D</text:span></text:p></table:table-cell><table:covered-table-cell/><table:covered-table-cell/><table:table-cell table:style-name="Table6.h5" office:value-type="string" table:number-columns-spanned="2"><text:p text:style-name="P111_0"><text:span text:style-name="T42"/></text:p></table:table-cell><table:covered-table-cell/></table:table-row><table:table-row table:style-name="Table6.6"><table:covered-table-cell/><table:table-cell table:style-name="Table6.B6" office:value-type="string"><text:p text:style-name="P112_0"><text:span text:style-name="T42"/></text:p></table:table-cell><table:table-cell table:style-name="Table6.C6" office:value-type="string" table:number-columns-spanned="3"><text:p text:style-name="P112_0"><text:span text:style-name="T42"/></text:p></table:table-cell><table:covered-table-cell/><table:covered-table-cell/><table:table-cell table:style-name="Table6.F6" office:value-type="string" table:number-columns-spanned="3"><text:p text:style-name="P112_0"><text:span text:style-name="T42"/></text:p></table:table-cell><table:covered-table-cell/><table:covered-table-cell/><table:table-cell table:style-name="Table6.I6" office:value-type="string" table:number-columns-spanned="3"><text:p text:style-name="P112_0"><text:span text:style-name="T42"/></text:p></table:table-cell><table:covered-table-cell/><table:covered-table-cell/><table:table-cell table:style-name="Table6.L6" office:value-type="string"><text:p text:style-name="P112_0"><text:span text:style-name="T115"/></text:p></table:table-cell><table:table-cell table:style-name="Table6.M6" office:value-type="string" table:number-columns-spanned="5"><text:p text:style-name="P112_0"><text:span text:style-name="T115"/></text:p></table:table-cell><table:covered-table-cell/><table:covered-table-cell/><table:covered-table-cell/><table:covered-table-cell/><table:table-cell table:style-name="Table6.R6" office:value-type="string" table:number-columns-spanned="2"><text:p text:style-name="P112_0"><text:span text:style-name="T115"/></text:p></table:table-cell><table:covered-table-cell/><table:table-cell table:style-name="Table6.T6" office:value-type="string" table:number-columns-spanned="3"><text:p text:style-name="P112_0"><text:span text:style-name="T115"/></text:p></table:table-cell><table:covered-table-cell/><table:covered-table-cell/><table:table-cell table:style-name="Table6.W6" office:value-type="string"><text:p text:style-name="P112_0"><text:span text:style-name="T42"/></text:p></table:table-cell><table:table-cell table:style-name="Table6.X6" office:value-type="string" table:number-columns-spanned="3"><text:p text:style-name="P112_0"><text:span text:style-name="T42"/></text:p></table:table-cell><table:covered-table-cell/><table:covered-table-cell/><table:table-cell table:style-name="Table6.[6" office:value-type="string" table:number-columns-spanned="4"><text:p text:style-name="P112_0"><text:span text:style-name="T42"/></text:p></table:table-cell><table:covered-table-cell/><table:covered-table-cell/><table:covered-table-cell/><table:table-cell table:style-name="Table6._6" office:value-type="string" table:number-columns-spanned="3"><text:p text:style-name="P112_0"><text:span text:style-name="T42"/></text:p></table:table-cell><table:covered-table-cell/><table:covered-table-cell/><table:table-cell table:style-name="Table6.b6" office:value-type="string"><text:p text:style-name="P112_0"><text:span text:style-name="T42"/></text:p></table:table-cell><table:table-cell table:style-name="Table6.c6" office:value-type="string" table:number-columns-spanned="4"><text:p text:style-name="P112_0"><text:span text:style-name="T42"/></text:p></table:table-cell><table:covered-table-cell/><table:covered-table-cell/><table:covered-table-cell/><table:table-cell table:style-name="Table6.g6" office:value-type="string" table:number-columns-spanned="2"><text:p text:style-name="P112_0"><text:span text:style-name="T42"/></text:p></table:table-cell><table:covered-table-cell/><table:table-cell table:style-name="Table6.i6" office:value-type="string"><text:p text:style-name="P112_0"><text:span text:style-name="T42"/></text:p></table:table-cell></table:table-row><table:table-row table:style-name="Table6.7"><table:covered-table-cell/><table:table-cell table:style-name="Table6.B7" office:value-type="string" table:number-columns-spanned="4"><text:p text:style-name="P111_0"><text:span text:style-name="T17">①</text:span></text:p></table:table-cell><table:covered-table-cell/><table:covered-table-cell/><table:covered-table-cell/><table:table-cell table:style-name="Table6.F7" office:value-type="string" table:number-columns-spanned="6"><text:p text:style-name="P111_0"><text:span text:style-name="T17">②</text:span></text:p></table:table-cell><table:covered-table-cell/><table:covered-table-cell/><table:covered-table-cell/><table:covered-table-cell/><table:covered-table-cell/><table:table-cell table:style-name="Table6.L7" office:value-type="string" table:number-columns-spanned="6"><text:p text:style-name="P111_0"><text:span text:style-name="T17">③</text:span></text:p></table:table-cell><table:covered-table-cell/><table:covered-table-cell/><table:covered-table-cell/><table:covered-table-cell/><table:covered-table-cell/><table:table-cell table:style-name="Table6.R7" office:value-type="string" table:number-columns-spanned="5"><text:p text:style-name="P111_0"><text:span text:style-name="T17">④</text:span></text:p></table:table-cell><table:covered-table-cell/><table:covered-table-cell/><table:covered-table-cell/><table:covered-table-cell/><table:table-cell table:style-name="Table6.W7" office:value-type="string" table:number-columns-spanned="4"><text:p text:style-name="P111_0"><text:span text:style-name="T17">⑤</text:span></text:p></table:table-cell><table:covered-table-cell/><table:covered-table-cell/><table:covered-table-cell/><table:table-cell table:style-name="Table6.[7" office:value-type="string" table:number-columns-spanned="7"><text:p text:style-name="P111_0"><text:span text:style-name="T17">⑥</text:span></text:p></table:table-cell><table:covered-table-cell/><table:covered-table-cell/><table:covered-table-cell/><table:covered-table-cell/><table:covered-table-cell/><table:covered-table-cell/><table:table-cell table:style-name="Table6.b7" office:value-type="string" table:number-columns-spanned="5"><text:p text:style-name="P111_0"><text:span text:style-name="T17">⑦</text:span></text:p></table:table-cell><table:covered-table-cell/><table:covered-table-cell/><table:covered-table-cell/><table:covered-table-cell/><table:table-cell table:style-name="Table6.g7" office:value-type="string" table:number-columns-spanned="3"><text:p text:style-name="P111_0"><text:span text:style-name="T17">⑧</text:span></text:p></table:table-cell><table:covered-table-cell/><table:covered-table-cell/></table:table-row><table:table-row table:style-name="Table6.8"><table:table-cell table:style-name="Table6.A8" office:value-type="string" table:number-rows-spanned="4"><text:p text:style-name="P111_0"><text:span text:style-name="T16">4강전</text:span></text:p></table:table-cell><table:table-cell table:style-name="Table6.B8" office:value-type="string" table:number-columns-spanned="40"><text:p text:style-name="P111_0"><text:span text:style-name="T16">현장 토론 및 심사 / ‘26. 11. 14(토), 8강전과 동일일 진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6.9"><table:covered-table-cell/><table:table-cell table:style-name="Table6.B9" office:value-type="string" table:number-columns-spanned="5"><text:p text:style-name="P111_0"><text:span text:style-name="T115"/></text:p></table:table-cell><table:covered-table-cell/><table:covered-table-cell/><table:covered-table-cell/><table:covered-table-cell/><table:table-cell table:style-name="Table6.G9" office:value-type="string" table:number-columns-spanned="8"><text:p text:style-name="P111_0"><text:span text:style-name="T17">가</text:span></text:p></table:table-cell><table:covered-table-cell/><table:covered-table-cell/><table:covered-table-cell/><table:covered-table-cell/><table:covered-table-cell/><table:covered-table-cell/><table:covered-table-cell/><table:table-cell table:style-name="Table6.O9" office:value-type="string" table:number-columns-spanned="7"><text:p text:style-name="P111_0"><text:span text:style-name="T42"/></text:p></table:table-cell><table:covered-table-cell/><table:covered-table-cell/><table:covered-table-cell/><table:covered-table-cell/><table:covered-table-cell/><table:covered-table-cell/><table:table-cell table:style-name="Table6.V9" office:value-type="string" table:number-columns-spanned="7"><text:p text:style-name="P111_0"><text:span text:style-name="T17"/></text:p></table:table-cell><table:covered-table-cell/><table:covered-table-cell/><table:covered-table-cell/><table:covered-table-cell/><table:covered-table-cell/><table:covered-table-cell/><table:table-cell table:style-name="Table6.]9" office:value-type="string" table:number-columns-spanned="7"><text:p text:style-name="P111_0"><text:span text:style-name="T17">나</text:span></text:p></table:table-cell><table:covered-table-cell/><table:covered-table-cell/><table:covered-table-cell/><table:covered-table-cell/><table:covered-table-cell/><table:covered-table-cell/><table:table-cell table:style-name="Table6.d9" office:value-type="string" table:number-columns-spanned="6"><text:p text:style-name="P111_0"><text:span text:style-name="T17"/></text:p></table:table-cell><table:covered-table-cell/><table:covered-table-cell/><table:covered-table-cell/><table:covered-table-cell/><table:covered-table-cell/></table:table-row><table:table-row table:style-name="Table6.10"><table:covered-table-cell/><table:table-cell table:style-name="Table6.B10" office:value-type="string" table:number-columns-spanned="3"><text:p text:style-name="P111_0"><text:span text:style-name="T115"/></text:p></table:table-cell><table:covered-table-cell/><table:covered-table-cell/><table:table-cell table:style-name="Table6.E10" office:value-type="string" table:number-columns-spanned="6"><text:p text:style-name="P111_0"><text:span text:style-name="T115"/></text:p></table:table-cell><table:covered-table-cell/><table:covered-table-cell/><table:covered-table-cell/><table:covered-table-cell/><table:covered-table-cell/><table:table-cell table:style-name="Table6.K10" office:value-type="string" table:number-columns-spanned="6"><text:p text:style-name="P111_0"><text:span text:style-name="T115"/></text:p></table:table-cell><table:covered-table-cell/><table:covered-table-cell/><table:covered-table-cell/><table:covered-table-cell/><table:covered-table-cell/><table:table-cell table:style-name="Table6.Q10" office:value-type="string" table:number-columns-spanned="5"><text:p text:style-name="P111_0"><text:span text:style-name="T115"/></text:p></table:table-cell><table:covered-table-cell/><table:covered-table-cell/><table:covered-table-cell/><table:covered-table-cell/><table:table-cell table:style-name="Table6.V10" office:value-type="string" table:number-columns-spanned="4"><text:p text:style-name="P111_0"><text:span text:style-name="T17"/></text:p></table:table-cell><table:covered-table-cell/><table:covered-table-cell/><table:covered-table-cell/><table:table-cell table:style-name="Table6.Z10" office:value-type="string" table:number-columns-spanned="7"><text:p text:style-name="P111_0"><text:span text:style-name="T17"/></text:p></table:table-cell><table:covered-table-cell/><table:covered-table-cell/><table:covered-table-cell/><table:covered-table-cell/><table:covered-table-cell/><table:covered-table-cell/><table:table-cell table:style-name="Table6.a10" office:value-type="string" table:number-columns-spanned="5"><text:p text:style-name="P111_0"><text:span text:style-name="T17"/></text:p></table:table-cell><table:covered-table-cell/><table:covered-table-cell/><table:covered-table-cell/><table:covered-table-cell/><table:table-cell table:style-name="Table6.f10" office:value-type="string" table:number-columns-spanned="4"><text:p text:style-name="P111_0"><text:span text:style-name="T17"/></text:p></table:table-cell><table:covered-table-cell/><table:covered-table-cell/><table:covered-table-cell/></table:table-row><table:table-row table:style-name="Table6.11"><table:covered-table-cell/><table:table-cell table:style-name="Table6.B11" office:value-type="string" table:number-columns-spanned="9"><text:p text:style-name="P111_0"><text:span text:style-name="T17">①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6.K11" office:value-type="string" table:number-columns-spanned="11"><text:p text:style-name="P111_0"><text:span text:style-name="T17">②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6.V11" office:value-type="string" table:number-columns-spanned="11"><text:p text:style-name="P111_0"><text:span text:style-name="T17">③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6.a11" office:value-type="string" table:number-columns-spanned="9"><text:p text:style-name="P111_0"><text:span text:style-name="T17">④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6.12"><table:table-cell table:style-name="Table6.A12" office:value-type="string" table:number-rows-spanned="4"><text:p text:style-name="P111_0"><text:span text:style-name="T16">결승전</text:span></text:p></table:table-cell><table:table-cell table:style-name="Table6.B12" office:value-type="string" table:number-columns-spanned="40"><text:p text:style-name="P111_0"><text:span text:style-name="T16">현장 토론 및 심사 / ‘26. 11. 21(토), 14시~17시, 장소 추후 공지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6.13"><table:covered-table-cell/><table:table-cell table:style-name="Table6.B13" office:value-type="string" table:number-columns-spanned="12"><text:p text:style-name="P111_0"><text:span text:style-name="T17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6.N13" office:value-type="string" table:number-columns-spanned="14"><text:p text:style-name="P111_0"><text:span text:style-name="T17">결승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6.\13" office:value-type="string" table:number-columns-spanned="14"><text:p text:style-name="P111_0"><text:span text:style-name="T17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6.14"><table:covered-table-cell/><table:table-cell table:style-name="Table6.B14" office:value-type="string" table:number-columns-spanned="8"><text:p text:style-name="P111_0"><text:span text:style-name="T17"/></text:p></table:table-cell><table:covered-table-cell/><table:covered-table-cell/><table:covered-table-cell/><table:covered-table-cell/><table:covered-table-cell/><table:covered-table-cell/><table:covered-table-cell/><table:table-cell table:style-name="Table6.J14" office:value-type="string" table:number-columns-spanned="11"><text:p text:style-name="P111_0"><text:span text:style-name="T17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6.U14" office:value-type="string" table:number-columns-spanned="11"><text:p text:style-name="P111_0"><text:span text:style-name="T17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6.`14" office:value-type="string" table:number-columns-spanned="10"><text:p text:style-name="P111_0"><text:span text:style-name="T17"/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6.15"><table:covered-table-cell/><table:table-cell table:style-name="Table6.B15" office:value-type="string" table:number-columns-spanned="19"><text:p text:style-name="P111_0"><text:span text:style-name="T17">①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6.U15" office:value-type="string" table:number-columns-spanned="21"><text:p text:style-name="P111_0"><text:span text:style-name="T17">②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78_0"><text:span text:style-name="T5"/></text:p>
      <text:p text:style-name="P89_0"><text:span text:style-name="T25"><text:s/></text:span><text:span text:style-name="T23"><text:s/></text:span><text:span text:style-name="T25">다. 찬성/반대 : 현장 추첨을 통해 찬성/반대팀을 지정</text:span></text:p>
      <text:p text:style-name="P71_0"><text:span text:style-name="T84"><draw:frame draw:style-name="tableinfakeframe_gr6" svg:x="0cm" svg:y="0cm" draw:z-index="13" text:anchor-type="as-char"><draw:text-box><table:table table:style-name="Table7"><table:table-column table:style-name="Table7.A"/><table:table-column table:style-name="Table7.B"/><table:table-column table:style-name="Table7.C"/><table:table-column table:style-name="Table7.D"/><table:table-column table:style-name="Table7.E"/><table:table-column table:style-name="Table7.F"/><table:table-row table:style-name="Table7.1"><table:table-cell table:style-name="Table7.A1" office:value-type="string" table:number-columns-spanned="2"><text:p text:style-name="P111_0"><text:span text:style-name="T16">주최</text:span></text:p></table:table-cell><table:covered-table-cell/><table:table-cell table:style-name="Table7.C1" office:value-type="string"><text:p text:style-name="P111_0"><text:span text:style-name="T16">내용</text:span></text:p></table:table-cell><table:table-cell table:style-name="Table7.D1" office:value-type="string" table:number-columns-spanned="3"><text:p text:style-name="P111_0"><text:span text:style-name="T16">소요시간</text:span></text:p></table:table-cell><table:covered-table-cell/><table:covered-table-cell/></table:table-row><table:table-row table:style-name="Table7.2"><table:table-cell table:style-name="Table7.A2" office:value-type="string" table:number-columns-spanned="2"><text:p text:style-name="P111_0"><text:span text:style-name="T16">사회자</text:span></text:p></table:table-cell><table:covered-table-cell/><table:table-cell table:style-name="Table7.C2" office:value-type="string"><text:p text:style-name="P111_0"><text:span text:style-name="T17">인사, 운영방식 및 각 팀 소개, 주제 공개</text:span></text:p></table:table-cell><table:table-cell table:style-name="Table7.D2" office:value-type="string"><text:p text:style-name="P111_0"><text:span text:style-name="T17">00:00 ~ 00:02</text:span></text:p></table:table-cell><table:table-cell table:style-name="Table7.E2" office:value-type="string" table:number-columns-spanned="2"><text:p text:style-name="P111_0"><text:span text:style-name="T16">2분</text:span></text:p></table:table-cell><table:covered-table-cell/></table:table-row><table:table-row table:style-name="Table7.3"><table:table-cell table:style-name="Table7.A3" office:value-type="string" table:number-columns-spanned="2"><text:p text:style-name="P111_0"><text:span text:style-name="T16">각팀</text:span></text:p></table:table-cell><table:covered-table-cell/><table:table-cell table:style-name="Table7.C3" office:value-type="string"><text:p text:style-name="P111_0"><text:span text:style-name="T17">모두 발언</text:span></text:p></table:table-cell><table:table-cell table:style-name="Table7.D3" office:value-type="string" table:number-rows-spanned="3"><text:p text:style-name="P111_0"><text:span text:style-name="T17">00:02 ~ 00:04</text:span></text:p></table:table-cell><table:table-cell table:style-name="Table7.E3" office:value-type="string" table:number-columns-spanned="2"><text:p text:style-name="P111_0"><text:span text:style-name="T16">2분</text:span></text:p></table:table-cell><table:covered-table-cell/></table:table-row><table:table-row table:style-name="Table7.4"><table:table-cell table:style-name="Table7.A4" office:value-type="string" table:number-rows-spanned="2"><text:p text:style-name="P111_0"><text:span text:style-name="T16"/></text:p></table:table-cell><table:table-cell table:style-name="Table7.B4" office:value-type="string"><text:p text:style-name="P111_0"><text:span text:style-name="T16">찬성팀</text:span></text:p></table:table-cell><table:table-cell table:style-name="Table7.C4" office:value-type="string"><text:p text:style-name="P111_0"><text:span text:style-name="T17">찬성팀 발언</text:span></text:p></table:table-cell><table:covered-table-cell/><table:table-cell table:style-name="Table7.E4" office:value-type="string" table:number-rows-spanned="2"><text:p text:style-name="P111_0"><text:span text:style-name="T17"/></text:p></table:table-cell><table:table-cell table:style-name="Table7.F4" office:value-type="string"><text:p text:style-name="P111_0"><text:span text:style-name="T17">1분</text:span></text:p></table:table-cell></table:table-row><table:table-row table:style-name="Table7.5"><table:covered-table-cell/><table:table-cell table:style-name="Table7.B5" office:value-type="string"><text:p text:style-name="P111_0"><text:span text:style-name="T16">반대팀</text:span></text:p></table:table-cell><table:table-cell table:style-name="Table7.C5" office:value-type="string"><text:p text:style-name="P111_0"><text:span text:style-name="T17">반대팀 발언</text:span></text:p></table:table-cell><table:covered-table-cell/><table:covered-table-cell/><table:table-cell table:style-name="Table7.F5" office:value-type="string"><text:p text:style-name="P111_0"><text:span text:style-name="T17">1분</text:span></text:p></table:table-cell></table:table-row><table:table-row table:style-name="Table7.6"><table:table-cell table:style-name="Table7.A6" office:value-type="string" table:number-columns-spanned="2"><text:p text:style-name="P111_0"><text:span text:style-name="T16">각팀</text:span></text:p></table:table-cell><table:covered-table-cell/><table:table-cell table:style-name="Table7.C6" office:value-type="string"><text:p text:style-name="P111_0"><text:span text:style-name="T17">교차 질문 및 반론 제시</text:span></text:p></table:table-cell><table:table-cell table:style-name="Table7.D6" office:value-type="string" table:number-rows-spanned="3"><text:p text:style-name="P111_0"><text:span text:style-name="T17">00:04 ~ 00:12</text:span></text:p></table:table-cell><table:table-cell table:style-name="Table7.E6" office:value-type="string" table:number-columns-spanned="2"><text:p text:style-name="P111_0"><text:span text:style-name="T16">8분</text:span></text:p></table:table-cell><table:covered-table-cell/></table:table-row><table:table-row table:style-name="Table7.7"><table:table-cell table:style-name="Table7.A7" office:value-type="string" table:number-rows-spanned="2"><text:p text:style-name="P111_0"><text:span text:style-name="T16"/></text:p></table:table-cell><table:table-cell table:style-name="Table7.B7" office:value-type="string"><text:p text:style-name="P111_0"><text:span text:style-name="T16">찬성팀</text:span></text:p></table:table-cell><table:table-cell table:style-name="Table7.C7" office:value-type="string"><text:p text:style-name="P111_0"><text:span text:style-name="T17">찬성팀 반박</text:span></text:p></table:table-cell><table:covered-table-cell/><table:table-cell table:style-name="Table7.E7" office:value-type="string" table:number-rows-spanned="2"><text:p text:style-name="P111_0"><text:span text:style-name="T17"/></text:p></table:table-cell><table:table-cell table:style-name="Table7.F7" office:value-type="string"><text:p text:style-name="P111_0"><text:span text:style-name="T17">4분</text:span></text:p></table:table-cell></table:table-row><table:table-row table:style-name="Table7.8"><table:covered-table-cell/><table:table-cell table:style-name="Table7.B8" office:value-type="string"><text:p text:style-name="P111_0"><text:span text:style-name="T16">반대팀</text:span></text:p></table:table-cell><table:table-cell table:style-name="Table7.C8" office:value-type="string"><text:p text:style-name="P111_0"><text:span text:style-name="T17">반대팀 반박</text:span></text:p></table:table-cell><table:covered-table-cell/><table:covered-table-cell/><table:table-cell table:style-name="Table7.F8" office:value-type="string"><text:p text:style-name="P111_0"><text:span text:style-name="T17">4분</text:span></text:p></table:table-cell></table:table-row><table:table-row table:style-name="Table7.9"><table:table-cell table:style-name="Table7.A9" office:value-type="string" table:number-columns-spanned="2"><text:p text:style-name="P111_0"><text:span text:style-name="T16">각팀</text:span></text:p></table:table-cell><table:covered-table-cell/><table:table-cell table:style-name="Table7.C9" office:value-type="string"><text:p text:style-name="P111_0"><text:span text:style-name="T17">작전 회의</text:span></text:p></table:table-cell><table:table-cell table:style-name="Table7.D9" office:value-type="string"><text:p text:style-name="P111_0"><text:span text:style-name="T17">00:12 ~ 00:15</text:span></text:p></table:table-cell><table:table-cell table:style-name="Table7.E9" office:value-type="string" table:number-columns-spanned="2"><text:p text:style-name="P111_0"><text:span text:style-name="T16">3분</text:span></text:p></table:table-cell><table:covered-table-cell/></table:table-row><table:table-row table:style-name="Table7.10"><table:table-cell table:style-name="Table7.A10" office:value-type="string" table:number-columns-spanned="2"><text:p text:style-name="P111_0"><text:span text:style-name="T16">각팀</text:span></text:p></table:table-cell><table:covered-table-cell/><table:table-cell table:style-name="Table7.C10" office:value-type="string"><text:p text:style-name="P111_0"><text:span text:style-name="T17">상대팀 반론에 대한 답변 및 재반박</text:span></text:p></table:table-cell><table:table-cell table:style-name="Table7.D10" office:value-type="string" table:number-rows-spanned="3"><text:p text:style-name="P111_0"><text:span text:style-name="T17">00:15 ~ 00:23</text:span></text:p></table:table-cell><table:table-cell table:style-name="Table7.E10" office:value-type="string" table:number-columns-spanned="2"><text:p text:style-name="P111_0"><text:span text:style-name="T16">8분</text:span></text:p></table:table-cell><table:covered-table-cell/></table:table-row><table:table-row table:style-name="Table7.11"><table:table-cell table:style-name="Table7.A11" office:value-type="string" table:number-rows-spanned="2"><text:p text:style-name="P111_0"><text:span text:style-name="T16"/></text:p></table:table-cell><table:table-cell table:style-name="Table7.B11" office:value-type="string"><text:p text:style-name="P111_0"><text:span text:style-name="T16">반대팀</text:span></text:p></table:table-cell><table:table-cell table:style-name="Table7.C11" office:value-type="string"><text:p text:style-name="P111_0"><text:span text:style-name="T17">반대팀 반박</text:span></text:p></table:table-cell><table:covered-table-cell/><table:table-cell table:style-name="Table7.E11" office:value-type="string" table:number-rows-spanned="2"><text:p text:style-name="P111_0"><text:span text:style-name="T17"/></text:p></table:table-cell><table:table-cell table:style-name="Table7.F11" office:value-type="string"><text:p text:style-name="P111_0"><text:span text:style-name="T17">4분</text:span></text:p></table:table-cell></table:table-row><table:table-row table:style-name="Table7.12"><table:covered-table-cell/><table:table-cell table:style-name="Table7.B12" office:value-type="string"><text:p text:style-name="P111_0"><text:span text:style-name="T16">찬성팀</text:span></text:p></table:table-cell><table:table-cell table:style-name="Table7.C12" office:value-type="string"><text:p text:style-name="P111_0"><text:span text:style-name="T17">찬성팀 반박</text:span></text:p></table:table-cell><table:covered-table-cell/><table:covered-table-cell/><table:table-cell table:style-name="Table7.F12" office:value-type="string"><text:p text:style-name="P111_0"><text:span text:style-name="T17">4분</text:span></text:p></table:table-cell></table:table-row><table:table-row table:style-name="Table7.13"><table:table-cell table:style-name="Table7.A13" office:value-type="string" table:number-columns-spanned="2"><text:p text:style-name="P111_0"><text:span text:style-name="T16">각팀</text:span></text:p></table:table-cell><table:covered-table-cell/><table:table-cell table:style-name="Table7.C13" office:value-type="string"><text:p text:style-name="P111_0"><text:span text:style-name="T17">작전 회의</text:span></text:p></table:table-cell><table:table-cell table:style-name="Table7.D13" office:value-type="string"><text:p text:style-name="P111_0"><text:span text:style-name="T17">00:23 ~ 00:26</text:span></text:p></table:table-cell><table:table-cell table:style-name="Table7.E13" office:value-type="string" table:number-columns-spanned="2"><text:p text:style-name="P111_0"><text:span text:style-name="T16">3분</text:span></text:p></table:table-cell><table:covered-table-cell/></table:table-row><table:table-row table:style-name="Table7.14"><table:table-cell table:style-name="Table7.A14" office:value-type="string" table:number-columns-spanned="2"><text:p text:style-name="P111_0"><text:span text:style-name="T16">각팀</text:span></text:p></table:table-cell><table:covered-table-cell/><table:table-cell table:style-name="Table7.C14" office:value-type="string"><text:p text:style-name="P111_0"><text:span text:style-name="T17">마무리 발언</text:span></text:p></table:table-cell><table:table-cell table:style-name="Table7.D14" office:value-type="string" table:number-rows-spanned="3"><text:p text:style-name="P111_0"><text:span text:style-name="T17">00:26 ~ 00:28</text:span></text:p></table:table-cell><table:table-cell table:style-name="Table7.E14" office:value-type="string" table:number-columns-spanned="2"><text:p text:style-name="P111_0"><text:span text:style-name="T16">2분</text:span></text:p></table:table-cell><table:covered-table-cell/></table:table-row><table:table-row table:style-name="Table7.15"><table:table-cell table:style-name="Table7.A15" office:value-type="string" table:number-rows-spanned="2"><text:p text:style-name="P111_0"><text:span text:style-name="T16"/></text:p></table:table-cell><table:table-cell table:style-name="Table7.B15" office:value-type="string"><text:p text:style-name="P111_0"><text:span text:style-name="T16">찬성팀</text:span></text:p></table:table-cell><table:table-cell table:style-name="Table7.C15" office:value-type="string"><text:p text:style-name="P111_0"><text:span text:style-name="T17">찬성팀 마무리 발언</text:span></text:p></table:table-cell><table:covered-table-cell/><table:table-cell table:style-name="Table7.E15" office:value-type="string" table:number-rows-spanned="2"><text:p text:style-name="P111_0"><text:span text:style-name="T17"/></text:p></table:table-cell><table:table-cell table:style-name="Table7.F15" office:value-type="string"><text:p text:style-name="P111_0"><text:span text:style-name="T17">1분</text:span></text:p></table:table-cell></table:table-row><table:table-row table:style-name="Table7.16"><table:covered-table-cell/><table:table-cell table:style-name="Table7.B16" office:value-type="string"><text:p text:style-name="P111_0"><text:span text:style-name="T16">반대팀</text:span></text:p></table:table-cell><table:table-cell table:style-name="Table7.C16" office:value-type="string"><text:p text:style-name="P111_0"><text:span text:style-name="T17">반대팀 마무리 발언</text:span></text:p></table:table-cell><table:covered-table-cell/><table:covered-table-cell/><table:table-cell table:style-name="Table7.F16" office:value-type="string"><text:p text:style-name="P111_0"><text:span text:style-name="T17">1분</text:span></text:p></table:table-cell></table:table-row><table:table-row table:style-name="Table7.17"><table:table-cell table:style-name="Table7.A17" office:value-type="string" table:number-columns-spanned="2"><text:p text:style-name="P111_0"><text:span text:style-name="T16">사회자</text:span></text:p></table:table-cell><table:covered-table-cell/><table:table-cell table:style-name="Table7.C17" office:value-type="string"><text:p text:style-name="P111_0"><text:span text:style-name="T17">사회자 정리</text:span></text:p></table:table-cell><table:table-cell table:style-name="Table7.D17" office:value-type="string"><text:p text:style-name="P111_0"><text:span text:style-name="T17">00:28 ~ 00:30</text:span></text:p></table:table-cell><table:table-cell table:style-name="Table7.E17" office:value-type="string" table:number-columns-spanned="2"><text:p text:style-name="P111_0"><text:span text:style-name="T16">2분</text:span></text:p></table:table-cell><table:covered-table-cell/></table:table-row><table:table-row table:style-name="Table7.18"><table:table-cell table:style-name="Table7.A18" office:value-type="string" table:number-columns-spanned="4"><text:p text:style-name="P111_0"><text:span text:style-name="T17">합계</text:span></text:p></table:table-cell><table:covered-table-cell/><table:covered-table-cell/><table:covered-table-cell/><table:table-cell table:style-name="Table7.E18" office:value-type="string" table:number-columns-spanned="2"><text:p text:style-name="P111_0"><text:span text:style-name="T16">30분</text:span></text:p></table:table-cell><table:covered-table-cell/></table:table-row></table:table></draw:text-box></draw:frame></text:span></text:p>
      <text:p text:style-name="P93_0"><text:span text:style-name="T31"><text:s/></text:span><text:span text:style-name="T44">6. </text:span><text:span text:style-name="T30">문의사항</text:span><text:span text:style-name="T29"><text:s/>: 한국정보방송통신대연합 디지털정책협력본부<text:line-break/>(전화) 02-2132-2082, (이메일) kfict1@kfict.or.kr</text:span></text:p>
      <text:p text:style-name="P94_0_b4"><text:span text:style-name="T47"><draw:frame draw:style-name="tableinfakeframe_gr7" svg:x="0cm" svg:y="0cm" draw:z-index="4" text:anchor-type="as-char"><draw:text-box><table:table table:style-name="Table8"><table:table-column table:style-name="Table8.A"/><table:table-column table:style-name="Table8.B"/><table:table-column table:style-name="Table8.C"/><table:table-row table:style-name="Table8.1"><table:table-cell table:style-name="Table8.A1" office:value-type="string"><text:p text:style-name="P113_0"><text:span text:style-name="T6">별지1</text:span></text:p></table:table-cell><table:table-cell table:style-name="Table8.B1" office:value-type="string"><text:p text:style-name="P114_0"><text:span text:style-name="T4"/></text:p></table:table-cell><table:table-cell table:style-name="Table8.C1" office:value-type="string"><text:p text:style-name="P115_0"><text:span text:style-name="T2"><text:s/>「2026년 AI 네이티브 토론대회」 참가신청서</text:span></text:p></table:table-cell></table:table-row></table:table></draw:text-box></draw:frame></text:span></text:p>
      <text:p text:style-name="P95_0"><text:span text:style-name="T48"><text:s/>※</text:span><text:span text:style-name="T49"><text:s/>제출 파일형식: </text:span><text:span text:style-name="T50">한글파일(.hwp)</text:span><text:span text:style-name="T49"><text:s/>또는 </text:span><text:span text:style-name="T50">PDF파일</text:span><text:span text:style-name="T49">(파일명 : </text:span><text:span text:style-name="T50">‘ICT대연합_토론대회_참가신청서_팀명’</text:span><text:span text:style-name="T49">)</text:span></text:p>
      <text:p text:style-name="P78_0"><text:span text:style-name="T51"/></text:p>
      <table:table table:style-name="Table9">
        <table:table-column table:style-name="Table9.A"/>
        <table:table-column table:style-name="Table9.B"/>
        <table:table-column table:style-name="Table9.C"/>
        <table:table-column table:style-name="Table9.D"/>
        <table:table-column table:style-name="Table9.E"/>
        <table:table-column table:style-name="Table9.F"/>
        <table:table-column table:style-name="Table9.G"/>
        <table:table-column table:style-name="Table9.H"/>
        <table:table-column table:style-name="Table9.I"/>
        <table:table-row table:style-name="Table9.1">
          <table:table-cell table:style-name="Table9.A1" office:value-type="string" table:number-columns-spanned="5">
            <text:p text:style-name="P116_0"><text:span text:style-name="T101">※ 참가신청서의 <draw:frame draw:style-name="tableinfakeframe_gr8" svg:x="0cm" svg:y="0cm" draw:z-index="6" text:anchor-type="as-char"><draw:text-box><table:table table:style-name="Table10"><table:table-column table:style-name="Table10.A"/><table:table-row table:style-name="Table10.1"><table:table-cell table:style-name="Table10.A1" office:value-type="string"><text:p text:style-name="P117_35"><text:span text:style-name="T54"/></text:p></table:table-cell></table:table-row></table:table></draw:text-box></draw:frame>란은 빠짐없이 작성하여야 합니다.</text:span></text:p>
          </table:table-cell>
          <table:covered-table-cell/>
          <table:covered-table-cell/>
          <table:covered-table-cell/>
          <table:covered-table-cell/>
          <table:table-cell table:style-name="Table9.F1" office:value-type="string" table:number-columns-spanned="2">
            <text:p text:style-name="P116_0"><text:span text:style-name="T19">접수일자</text:span></text:p>
          </table:table-cell>
          <table:covered-table-cell/>
          <table:table-cell table:style-name="Table9.H1" office:value-type="string" table:number-columns-spanned="2">
            <text:p text:style-name="P116_0"><text:span text:style-name="T55">접수처 기재</text:span></text:p>
          </table:table-cell>
          <table:covered-table-cell/>
        </table:table-row>
        <table:table-row table:style-name="Table9.2">
          <table:table-cell table:style-name="Table9.A2" office:value-type="string">
            <text:p text:style-name="P116_0"><text:span text:style-name="T56">부문</text:span></text:p>
          </table:table-cell>
          <table:table-cell table:style-name="Table9.B2" office:value-type="string" table:number-columns-spanned="4">
            <text:p text:style-name="P116_0"><text:span text:style-name="T55">중등 / 고등 / 대학</text:span></text:p>
          </table:table-cell>
          <table:covered-table-cell/>
          <table:covered-table-cell/>
          <table:covered-table-cell/>
          <table:table-cell table:style-name="Table9.F2" office:value-type="string" table:number-columns-spanned="2">
            <text:p text:style-name="P116_0"><text:span text:style-name="T56">접수번호</text:span></text:p>
          </table:table-cell>
          <table:covered-table-cell/>
          <table:table-cell table:style-name="Table9.H2" office:value-type="string" table:number-columns-spanned="2">
            <text:p text:style-name="P116_0"><text:span text:style-name="T55">접수처 기재</text:span></text:p>
          </table:table-cell>
          <table:covered-table-cell/>
        </table:table-row>
        <table:table-row table:style-name="Table9.3">
          <table:table-cell table:style-name="Table9.A3" office:value-type="string" table:number-rows-spanned="2">
            <text:p text:style-name="P116_0"><text:span text:style-name="T56">토론주제</text:span></text:p>
          </table:table-cell>
          <table:table-cell table:style-name="Table9.B3" office:value-type="string" table:number-columns-spanned="2">
            <text:p text:style-name="P116_0"><text:span text:style-name="T56">공론화 주제</text:span></text:p>
          </table:table-cell>
          <table:covered-table-cell/>
          <table:table-cell table:style-name="Table9.D3" office:value-type="string" table:number-columns-spanned="6">
            <text:p text:style-name="P116_0"><text:span text:style-name="T32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9.4">
          <table:covered-table-cell/>
          <table:table-cell table:style-name="Table9.B4" office:value-type="string" table:number-columns-spanned="2">
            <text:p text:style-name="P116_0"><text:span text:style-name="T56">논제</text:span></text:p>
          </table:table-cell>
          <table:covered-table-cell/>
          <table:table-cell table:style-name="Table9.D4" office:value-type="string" table:number-columns-spanned="6">
            <text:p text:style-name="P116_0"><text:span text:style-name="T32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9.5">
          <table:table-cell table:style-name="Table9.A5" office:value-type="string" table:number-columns-spanned="9">
            <text:p text:style-name="P116_0"><text:span text:style-name="T5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9.6">
          <table:table-cell table:style-name="Table9.A6" office:value-type="string" table:number-columns-spanned="2">
            <text:p text:style-name="P116_0"><text:span text:style-name="T56">팀명</text:span></text:p>
          </table:table-cell>
          <table:covered-table-cell/>
          <table:table-cell table:style-name="Table9.C6" office:value-type="string" table:number-columns-spanned="7">
            <text:p text:style-name="P116_0"><text:span text:style-name="T3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9.7">
          <table:table-cell table:style-name="Table9.A7" office:value-type="string" table:number-columns-spanned="2">
            <text:p text:style-name="P116_0"><text:span text:style-name="T56">구분</text:span></text:p>
          </table:table-cell>
          <table:covered-table-cell/>
          <table:table-cell table:style-name="Table9.C7" office:value-type="string" table:number-columns-spanned="2">
            <text:p text:style-name="P116_0"><text:span text:style-name="T56">성명</text:span></text:p>
          </table:table-cell>
          <table:covered-table-cell/>
          <table:table-cell table:style-name="Table9.E7" office:value-type="string" table:number-columns-spanned="2">
            <text:p text:style-name="P116_0"><text:span text:style-name="T56">소속</text:span><text:span text:style-name="T16">(학교명)</text:span></text:p>
          </table:table-cell>
          <table:covered-table-cell/>
          <table:table-cell table:style-name="Table9.G7" office:value-type="string" table:number-columns-spanned="2">
            <text:p text:style-name="P116_0"><text:span text:style-name="T56">연락처</text:span></text:p>
          </table:table-cell>
          <table:covered-table-cell/>
          <table:table-cell table:style-name="Table9.I7" office:value-type="string">
            <text:p text:style-name="P116_0"><text:span text:style-name="T56">이메일 주소</text:span></text:p>
          </table:table-cell>
        </table:table-row>
        <table:table-row table:style-name="Table9.8">
          <table:table-cell table:style-name="Table9.A8" office:value-type="string" table:number-columns-spanned="2" table:number-rows-spanned="2">
            <text:p text:style-name="P101_0"><text:span text:style-name="T56">참가자</text:span></text:p>
            <text:p text:style-name="P101_0"><text:span text:style-name="T56">인적사항</text:span></text:p>
          </table:table-cell>
          <table:covered-table-cell/>
          <table:table-cell table:style-name="Table9.C8" office:value-type="string" table:number-columns-spanned="2">
            <text:p text:style-name="P116_0"><text:span text:style-name="T48"/></text:p>
          </table:table-cell>
          <table:covered-table-cell/>
          <table:table-cell table:style-name="Table9.E8" office:value-type="string" table:number-columns-spanned="2">
            <text:p text:style-name="P116_0"><text:span text:style-name="T48"/></text:p>
          </table:table-cell>
          <table:covered-table-cell/>
          <table:table-cell table:style-name="Table9.G8" office:value-type="string" table:number-columns-spanned="2">
            <text:p text:style-name="P116_0"><text:span text:style-name="T48"/></text:p>
          </table:table-cell>
          <table:covered-table-cell/>
          <table:table-cell table:style-name="Table9.I8" office:value-type="string">
            <text:p text:style-name="P101_0"><text:span text:style-name="T32"/></text:p>
          </table:table-cell>
        </table:table-row>
        <table:table-row table:style-name="Table9.9">
          <table:covered-table-cell/>
          <table:covered-table-cell/>
          <table:table-cell table:style-name="Table9.C9" office:value-type="string" table:number-columns-spanned="2">
            <text:p text:style-name="P116_0"><text:span text:style-name="T48"/></text:p>
          </table:table-cell>
          <table:covered-table-cell/>
          <table:table-cell table:style-name="Table9.E9" office:value-type="string" table:number-columns-spanned="2">
            <text:p text:style-name="P116_0"><text:span text:style-name="T48"/></text:p>
          </table:table-cell>
          <table:covered-table-cell/>
          <table:table-cell table:style-name="Table9.G9" office:value-type="string" table:number-columns-spanned="2">
            <text:p text:style-name="P116_0"><text:span text:style-name="T48"/></text:p>
          </table:table-cell>
          <table:covered-table-cell/>
          <table:table-cell table:style-name="Table9.I9" office:value-type="string">
            <text:p text:style-name="P101_0"><text:span text:style-name="T32"/></text:p>
          </table:table-cell>
        </table:table-row>
        <table:table-row table:style-name="Table9.10">
          <table:table-cell table:style-name="Table9.A10" office:value-type="string" table:number-columns-spanned="9">
            <text:p text:style-name="P101_0"><text:span text:style-name="T5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9.11">
          <table:table-cell table:style-name="Table9.A11" office:value-type="string" table:number-columns-spanned="9">
            <text:p text:style-name="P118_0"><text:span text:style-name="T57">위와 같이 </text:span><text:span text:style-name="T58">「2026년 AI 네이티브 토론대회」</text:span><text:span text:style-name="T57">에 참가를 신청합니다.</text:span></text:p>
            <text:p text:style-name="P119_0"><text:span text:style-name="T57"/></text:p>
            <text:p text:style-name="P120_0"><text:span text:style-name="T57">2026년 <text:s text:c="4"/>월 <text:s text:c="4"/>일</text:span></text:p>
            <text:p text:style-name="P121_0"><text:span text:style-name="T57"/></text:p>
            <text:p text:style-name="P121_0"><text:span text:style-name="T57"/></text:p>
            <text:p text:style-name="P121_0"><text:span text:style-name="T57"/></text:p>
            <text:p text:style-name="P121_0"><text:span text:style-name="T57"><text:s/><text:s text:c="21"/>신청인 : <text:s text:c="24"/></text:span><text:span text:style-name="T59"><text:s/></text:span><text:span text:style-name="T60">(서명 또는 날인)</text:span></text:p>
            <text:p text:style-name="P121_0"><text:span text:style-name="T60"/></text:p>
            <text:p text:style-name="P121_0"><text:span text:style-name="T57"><text:s/><text:s text:c="21"/>신청인 : <text:s text:c="24"/></text:span><text:span text:style-name="T59"><text:s/></text:span><text:span text:style-name="T60">(서명 또는 날인)</text:span></text:p>
            <text:p text:style-name="P121_0"><text:span text:style-name="T60"/></text:p>
            <text:p text:style-name="P121_0"><text:span text:style-name="T60"/></text:p>
            <text:p text:style-name="P121_0"><text:span text:style-name="T60"/></text:p>
            <text:p text:style-name="P121_0"><text:span text:style-name="T60"/></text:p>
            <text:p text:style-name="P122_0"><text:span text:style-name="T61">한국정보방송통신대연합 회장 귀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4_0"><text:span text:style-name="T47"><draw:frame draw:style-name="tableinfakeframe_gr9" svg:x="0cm" svg:y="0cm" draw:z-index="10" text:anchor-type="as-char"><draw:text-box><table:table table:style-name="Table11"><table:table-column table:style-name="Table11.A"/><table:table-column table:style-name="Table11.B"/><table:table-column table:style-name="Table11.C"/><table:table-row table:style-name="Table11.1"><table:table-cell table:style-name="Table11.A1" office:value-type="string"><text:p text:style-name="P113_0"><text:span text:style-name="T6">별지2</text:span></text:p></table:table-cell><table:table-cell table:style-name="Table11.B1" office:value-type="string"><text:p text:style-name="P114_0"><text:span text:style-name="T4"/></text:p></table:table-cell><table:table-cell table:style-name="Table11.C1" office:value-type="string"><text:p text:style-name="P115_0"><text:span text:style-name="T2"><text:s/>개인정보 수집·이용 및 영상 촬영 동의서</text:span></text:p></table:table-cell></table:table-row></table:table></draw:text-box></draw:frame></text:span></text:p>
      <text:p text:style-name="P95_0"><text:span text:style-name="T48"><text:s/>※ 제출 파일형식: </text:span><text:span text:style-name="T53">한글파일(.hwp)</text:span><text:span text:style-name="T48"><text:s/>또는 </text:span><text:span text:style-name="T53">PDF파일</text:span><text:span text:style-name="T48">(파일명 : </text:span><text:span text:style-name="T53">‘ICT대연합_토론대회_동의서_팀명’</text:span><text:span text:style-name="T48">)</text:span></text:p>
      <text:p text:style-name="P94_0"><text:span text:style-name="T63"/></text:p>
      <text:p text:style-name="P94_0"><text:span text:style-name="T47"><draw:frame draw:style-name="tableinfakeframe_gr12" svg:x="0cm" svg:y="0cm" draw:z-index="7" text:anchor-type="as-char"><draw:text-box><table:table table:style-name="Table12"><table:table-column table:style-name="Table12.A"/><table:table-row table:style-name="Table12.1"><table:table-cell table:style-name="Table12.A1" office:value-type="string"><text:p text:style-name="P74_0"><text:span text:style-name="T43"><text:s/><text:s text:c="1"/>한국정보방송통신대연합</text:span><text:span text:style-name="T64">에서는 </text:span><text:span text:style-name="T65">｢2026년 AI 네이티브 토론대회」 </text:span><text:span text:style-name="T64">운영을 위해 아래와 같이 개인정보 수집·이용 및 </text:span><text:span text:style-name="T43">영상 촬영을 하고자 합니다. 내용을 자세히 읽으신 후 동의 여부를 결정하여 주십시오.</text:span></text:p><text:p text:style-name="P78_0"><text:span text:style-name="T5"/></text:p><text:p text:style-name="P123_0"><text:span text:style-name="T66"><draw:frame draw:style-name="tableinfakeframe_gr10" svg:x="0cm" svg:y="0cm" draw:z-index="9" text:anchor-type="as-char"><draw:text-box><table:table table:style-name="Table13"><table:table-column table:style-name="Table13.A"/><table:table-column table:style-name="Table13.B"/><table:table-column table:style-name="Table13.C"/><table:table-row table:style-name="Table13.1"><table:table-cell table:style-name="Table13.A1" office:value-type="string"><text:p text:style-name="P78_0"><text:span text:style-name="T40"/></text:p></table:table-cell><table:table-cell table:style-name="Table13.B1" office:value-type="string" table:number-rows-spanned="2"><text:p text:style-name="P129_0"><text:span text:style-name="T67">개인정보의 수집·이용 및 영상 촬영에 관한 사항</text:span></text:p></table:table-cell><table:table-cell table:style-name="Table13.C1" office:value-type="string"><text:p text:style-name="P78_0"><text:span text:style-name="T40"/></text:p></table:table-cell></table:table-row><table:table-row table:style-name="Table13.2"><table:table-cell table:style-name="Table13.A2" office:value-type="string"><text:p text:style-name="P78_0"><text:span text:style-name="T40"/></text:p></table:table-cell><table:covered-table-cell/><table:table-cell table:style-name="Table13.C2" office:value-type="string"><text:p text:style-name="P78_0"><text:span text:style-name="T40"/></text:p></table:table-cell></table:table-row><table:table-row table:style-name="Table13.3"><table:table-cell table:style-name="Table13.A3" office:value-type="string" table:number-columns-spanned="3"><text:p text:style-name="P129_0"><text:span text:style-name="T68"/></text:p><text:p text:style-name="P130_0"><text:span text:style-name="T69"><text:s/>ㅇ</text:span><text:span text:style-name="T78">「2026년 AI 네이티브 토론대회」 개최와 관련하여 아래와 같이 귀하의 개인정보를 수집·이용하기 위하여「개인정보보호법」제15조에 따라 관련 사항을 고지하오니 동의하여 주시기 바랍니다.</text:span></text:p><text:p text:style-name="P131_0"><text:span text:style-name="T69"><text:s/>󰋪 </text:span><text:span text:style-name="T70">개인정보의 수집·이용 목적 : </text:span><text:span text:style-name="T71">공모전 접수, 심사, 발표, 시상, 당선작 공개 시 본인 확인 및 안내</text:span></text:p><text:p text:style-name="P132_0"><text:span text:style-name="T69"><text:s/>󰋪 수집·이용할 개인정보 항목 : 성명, 소속(학교명), 연락처(휴대전화번호), 이메일 주소</text:span></text:p><text:p text:style-name="P133_0"><text:span text:style-name="T69"><text:s/>󰋪 개인정보의 보유, 이용기간</text:span></text:p><text:p text:style-name="P133_0"><text:span text:style-name="T69"><text:s/><text:s text:c="2"/>- 수상자가 아닐 경우 : 심사 결과 수상되지 않은 자의 개인정보 즉시 파기</text:span></text:p><text:p text:style-name="P133_0"><text:span text:style-name="T69"><text:s/><text:s text:c="2"/>- 수상자의 경우 : 시상식 완료 이후 1년간 보유 및 이용 후 파기</text:span></text:p><text:p text:style-name="P134_0"><text:span text:style-name="T69"><text:s/><text:s text:c="2"/>귀하는 상기 내용에 대한 동의를 거부할 수 있으나, 미동의 시 심사·선정·결과발표 등 향후 절차에 있어 부득이하게 제한을 받을 수 있습니다.</text:span></text:p><text:p text:style-name="P134_0"><text:span text:style-name="T69"/></text:p><text:p text:style-name="P130_0"><text:span text:style-name="T69"><text:s/>ㅇ「2026년 AI 네이티브 토론대회」 본선(8강, 4강, 결승) 진출팀에 한하여 영상 촬영 및 활용을 하고자 하오니 동의하여 주시기 바랍니다.</text:span></text:p><text:p text:style-name="P131_0"><text:span text:style-name="T69"><text:s/>󰋪 활용 </text:span><text:span text:style-name="T70">목적 : 공론화 사업 및 토론대회 홍보 등</text:span></text:p></table:table-cell><table:covered-table-cell/><table:covered-table-cell/></table:table-row></table:table></draw:text-box></draw:frame></text:span></text:p><text:p text:style-name="P123_0"><text:span text:style-name="T66"/></text:p><text:p text:style-name="P124_0"><text:span text:style-name="T72"><text:s/><text:s text:c="1"/>위와 같이 개인정보를 수집·이용 및 영상 촬영에 동의하십니까?</text:span></text:p><text:p text:style-name="P123_0"><text:span text:style-name="T73"/></text:p><text:p text:style-name="P125_0"><text:span text:style-name="T73"><draw:frame draw:style-name="tableinfakeframe_gr11" svg:x="0cm" svg:y="0cm" draw:z-index="8" text:anchor-type="as-char"><draw:text-box><table:table table:style-name="Table14"><table:table-column table:style-name="Table14.A"/><table:table-column table:style-name="Table14.B"/><table:table-column table:style-name="Table14.C"/><table:table-column table:style-name="Table14.D"/><table:table-column table:style-name="Table14.E"/><table:table-row table:style-name="Table14.1"><table:table-cell table:style-name="Table14.A1" office:value-type="string"><text:p text:style-name="P126_0"><text:span text:style-name="T86">동의</text:span></text:p></table:table-cell><table:table-cell table:style-name="Table14.B1" office:value-type="string"><text:p text:style-name="P126_0"><text:span text:style-name="T74"/></text:p></table:table-cell><table:table-cell table:style-name="Table14.C1" office:value-type="string"><text:p text:style-name="P126_0"><text:span text:style-name="T74"/></text:p></table:table-cell><table:table-cell table:style-name="Table14.D1" office:value-type="string"><text:p text:style-name="P126_0"><text:span text:style-name="T86">미동의</text:span></text:p></table:table-cell><table:table-cell table:style-name="Table14.E1" office:value-type="string"><text:p text:style-name="P126_0"><text:span text:style-name="T74"/></text:p></table:table-cell></table:table-row></table:table></draw:text-box></draw:frame> <text:s text:c="1"/></text:span></text:p><text:p text:style-name="P123_0"><text:span text:style-name="T73"/></text:p><text:p text:style-name="P125_0"><text:span text:style-name="T73"><text:s/></text:span></text:p><text:p text:style-name="P126_0"><text:span text:style-name="T57">2026년 <text:s text:c="4"/>월 <text:s text:c="4"/>일</text:span></text:p><text:p text:style-name="P127_0"><text:span text:style-name="T57"/></text:p><text:p text:style-name="P127_0"><text:span text:style-name="T57"><text:s/><text:s text:c="21"/>신청인 : <text:s text:c="25"/></text:span><text:span text:style-name="T60">(서명 또는 날인)</text:span></text:p><text:p text:style-name="P127_0"><text:span text:style-name="T57"><text:s/><text:s text:c="21"/>신청인 : <text:s text:c="25"/></text:span><text:span text:style-name="T60">(서명 또는 날인)</text:span></text:p><text:p text:style-name="P127_0"><text:span text:style-name="T60"/></text:p><text:p text:style-name="P127_0"><text:span text:style-name="T60"/></text:p><text:p text:style-name="P128_0"><text:span text:style-name="T61">한국정보방송통신대연합 회장 귀하</text:span></text:p></table:table-cell></table:table-row></table:table></draw:text-box></draw:frame></text:span></text:p>
      <text:p text:style-name="P94_0_b4"><text:span text:style-name="T47"><draw:frame draw:style-name="tableinfakeframe_gr13" svg:x="0cm" svg:y="0cm" draw:z-index="12" text:anchor-type="as-char"><draw:text-box><table:table table:style-name="Table15"><table:table-column table:style-name="Table15.A"/><table:table-column table:style-name="Table15.B"/><table:table-column table:style-name="Table15.C"/><table:table-row table:style-name="Table15.1"><table:table-cell table:style-name="Table15.A1" office:value-type="string"><text:p text:style-name="P113_0"><text:span text:style-name="T6">별지3</text:span></text:p></table:table-cell><table:table-cell table:style-name="Table15.B1" office:value-type="string"><text:p text:style-name="P114_0"><text:span text:style-name="T4"/></text:p></table:table-cell><table:table-cell table:style-name="Table15.C1" office:value-type="string"><text:p text:style-name="P115_0"><text:span text:style-name="T2"><text:s/>예선 심사 서류 (토론개요서)</text:span></text:p></table:table-cell></table:table-row></table:table></draw:text-box></draw:frame></text:span></text:p>
      <text:p text:style-name="P95_0"><text:span text:style-name="T32"><text:s/>※ 각 부문별</text:span><text:span text:style-name="T76"><text:s/>논제의 </text:span><text:span text:style-name="T90">찬성, 반대 논거를 모두 작성</text:span><text:span text:style-name="T76">하여 주시기 바랍니다.</text:span></text:p>
      <text:p text:style-name="P97_0"><text:span text:style-name="T81">(</text:span><text:span text:style-name="T92">한글파일(.hwp), A4 2매 이내</text:span><text:span text:style-name="T81"><text:s/>제출, 줄간격 160, 글자크기 10, 맑은 고딕, 파일명 </text:span><text:span text:style-name="T92">‘ICT대연합_토론대회_토론개요서_팀명’</text:span><text:span text:style-name="T81">)</text:span></text:p>
      <table:table table:style-name="Table16">
        <table:table-column table:style-name="Table16.A"/>
        <table:table-column table:style-name="Table16.B"/>
        <table:table-column table:style-name="Table16.C"/>
        <table:table-column table:style-name="Table16.D"/>
        <table:table-column table:style-name="Table16.E"/>
        <table:table-column table:style-name="Table16.F"/>
        <table:table-row table:style-name="Table16.1">
          <table:table-cell table:style-name="Table16.A1" office:value-type="string">
            <text:p text:style-name="P108_0"><text:span text:style-name="T77">팀명</text:span></text:p>
          </table:table-cell>
          <table:table-cell table:style-name="Table16.B1" office:value-type="string" table:number-columns-spanned="2">
            <text:p text:style-name="P111_0"><text:span text:style-name="T41"/></text:p>
          </table:table-cell>
          <table:covered-table-cell/>
          <table:table-cell table:style-name="Table16.D1" office:value-type="string">
            <text:p text:style-name="P108_0"><text:span text:style-name="T77">팀원</text:span></text:p>
          </table:table-cell>
          <table:table-cell table:style-name="Table16.E1" office:value-type="string">
            <text:p text:style-name="P111_0"><text:span text:style-name="T41"/></text:p>
          </table:table-cell>
          <table:table-cell table:style-name="Table16.F1" office:value-type="string">
            <text:p text:style-name="P111_0"><text:span text:style-name="T41"/></text:p>
          </table:table-cell>
        </table:table-row>
        <table:table-row table:style-name="Table16.2">
          <table:table-cell table:style-name="Table16.A2" office:value-type="string">
            <text:p text:style-name="P108_0"><text:span text:style-name="T77">논제</text:span></text:p>
          </table:table-cell>
          <table:table-cell table:style-name="Table16.B2" office:value-type="string" table:number-columns-spanned="5">
            <text:p text:style-name="P112_0"><text:span text:style-name="T41"/></text:p>
          </table:table-cell>
          <table:covered-table-cell/>
          <table:covered-table-cell/>
          <table:covered-table-cell/>
          <table:covered-table-cell/>
        </table:table-row>
        <table:table-row table:style-name="Table16.3">
          <table:table-cell table:style-name="Table16.A3" office:value-type="string" table:number-rows-spanned="2">
            <text:p text:style-name="P108_0"><text:span text:style-name="T77">쟁점</text:span></text:p>
          </table:table-cell>
          <table:table-cell table:style-name="Table16.B3" office:value-type="string" table:number-columns-spanned="2">
            <text:p text:style-name="P108_0"><text:span text:style-name="T77">찬성</text:span></text:p>
          </table:table-cell>
          <table:covered-table-cell/>
          <table:table-cell table:style-name="Table16.D3" office:value-type="string" table:number-columns-spanned="3">
            <text:p text:style-name="P108_0"><text:span text:style-name="T77">반대</text:span></text:p>
          </table:table-cell>
          <table:covered-table-cell/>
          <table:covered-table-cell/>
        </table:table-row>
        <table:table-row table:style-name="Table16.4">
          <table:covered-table-cell/>
          <table:table-cell table:style-name="Table16.B4" office:value-type="string" table:number-columns-spanned="2">
            <text:p text:style-name="P135_0"><text:span text:style-name="T41">‣</text:span></text:p>
            <text:p text:style-name="P135_0"><text:span text:style-name="T41">‣</text:span></text:p>
            <text:p text:style-name="P135_0"><text:span text:style-name="T41">‣</text:span></text:p>
          </table:table-cell>
          <table:covered-table-cell/>
          <table:table-cell table:style-name="Table16.D4" office:value-type="string" table:number-columns-spanned="3">
            <text:p text:style-name="P135_0"><text:span text:style-name="T41">‣</text:span></text:p>
            <text:p text:style-name="P135_0"><text:span text:style-name="T41">‣</text:span></text:p>
            <text:p text:style-name="P135_0"><text:span text:style-name="T41">‣</text:span></text:p>
          </table:table-cell>
          <table:covered-table-cell/>
          <table:covered-table-cell/>
        </table:table-row>
        <table:table-row table:style-name="Table16.5">
          <table:table-cell table:style-name="Table16.A5" office:value-type="string" table:number-rows-spanned="2">
            <text:p text:style-name="P108_0"><text:span text:style-name="T77">논거1</text:span></text:p>
          </table:table-cell>
          <table:table-cell table:style-name="Table16.B5" office:value-type="string">
            <text:p text:style-name="P108_0"><text:span text:style-name="T77">주장 </text:span></text:p>
          </table:table-cell>
          <table:table-cell table:style-name="Table16.C5" office:value-type="string">
            <text:p text:style-name="P112_0"><text:span text:style-name="T41"/></text:p>
          </table:table-cell>
          <table:table-cell table:style-name="Table16.D5" office:value-type="string" table:number-columns-spanned="3">
            <text:p text:style-name="P112_0"><text:span text:style-name="T41"/></text:p>
          </table:table-cell>
          <table:covered-table-cell/>
          <table:covered-table-cell/>
        </table:table-row>
        <table:table-row table:style-name="Table16.6">
          <table:covered-table-cell/>
          <table:table-cell table:style-name="Table16.B6" office:value-type="string">
            <text:p text:style-name="P108_0"><text:span text:style-name="T77">근거 </text:span></text:p>
          </table:table-cell>
          <table:table-cell table:style-name="Table16.C6" office:value-type="string">
            <text:p text:style-name="P112_0"><text:span text:style-name="T41"/></text:p>
          </table:table-cell>
          <table:table-cell table:style-name="Table16.D6" office:value-type="string" table:number-columns-spanned="3">
            <text:p text:style-name="P112_0"><text:span text:style-name="T41"/></text:p>
          </table:table-cell>
          <table:covered-table-cell/>
          <table:covered-table-cell/>
        </table:table-row>
        <table:table-row table:style-name="Table16.7">
          <table:table-cell table:style-name="Table16.A7" office:value-type="string" table:number-rows-spanned="2">
            <text:p text:style-name="P108_0"><text:span text:style-name="T77">논거2</text:span></text:p>
          </table:table-cell>
          <table:table-cell table:style-name="Table16.B7" office:value-type="string">
            <text:p text:style-name="P108_0"><text:span text:style-name="T77">주장 </text:span></text:p>
          </table:table-cell>
          <table:table-cell table:style-name="Table16.C7" office:value-type="string">
            <text:p text:style-name="P112_0"><text:span text:style-name="T41"/></text:p>
          </table:table-cell>
          <table:table-cell table:style-name="Table16.D7" office:value-type="string" table:number-columns-spanned="3">
            <text:p text:style-name="P112_0"><text:span text:style-name="T41"/></text:p>
          </table:table-cell>
          <table:covered-table-cell/>
          <table:covered-table-cell/>
        </table:table-row>
        <table:table-row table:style-name="Table16.8">
          <table:covered-table-cell/>
          <table:table-cell table:style-name="Table16.B8" office:value-type="string">
            <text:p text:style-name="P108_0"><text:span text:style-name="T77">근거 </text:span></text:p>
          </table:table-cell>
          <table:table-cell table:style-name="Table16.C8" office:value-type="string">
            <text:p text:style-name="P112_0"><text:span text:style-name="T41"/></text:p>
          </table:table-cell>
          <table:table-cell table:style-name="Table16.D8" office:value-type="string" table:number-columns-spanned="3">
            <text:p text:style-name="P112_0"><text:span text:style-name="T41"/></text:p>
          </table:table-cell>
          <table:covered-table-cell/>
          <table:covered-table-cell/>
        </table:table-row>
        <table:table-row table:style-name="Table16.9">
          <table:table-cell table:style-name="Table16.A9" office:value-type="string" table:number-rows-spanned="2">
            <text:p text:style-name="P108_0"><text:span text:style-name="T77">논거3</text:span></text:p>
          </table:table-cell>
          <table:table-cell table:style-name="Table16.B9" office:value-type="string">
            <text:p text:style-name="P108_0"><text:span text:style-name="T77">주장 </text:span></text:p>
          </table:table-cell>
          <table:table-cell table:style-name="Table16.C9" office:value-type="string">
            <text:p text:style-name="P112_0"><text:span text:style-name="T41"/></text:p>
          </table:table-cell>
          <table:table-cell table:style-name="Table16.D9" office:value-type="string" table:number-columns-spanned="3">
            <text:p text:style-name="P112_0"><text:span text:style-name="T41"/></text:p>
          </table:table-cell>
          <table:covered-table-cell/>
          <table:covered-table-cell/>
        </table:table-row>
        <table:table-row table:style-name="Table16.10">
          <table:covered-table-cell/>
          <table:table-cell table:style-name="Table16.B10" office:value-type="string">
            <text:p text:style-name="P108_0"><text:span text:style-name="T77">근거 </text:span></text:p>
          </table:table-cell>
          <table:table-cell table:style-name="Table16.C10" office:value-type="string">
            <text:p text:style-name="P112_0"><text:span text:style-name="T41"/></text:p>
          </table:table-cell>
          <table:table-cell table:style-name="Table16.D10" office:value-type="string" table:number-columns-spanned="3">
            <text:p text:style-name="P112_0"><text:span text:style-name="T41"/></text:p>
          </table:table-cell>
          <table:covered-table-cell/>
          <table:covered-table-cell/>
        </table:table-row>
        <table:table-row table:style-name="Table16.11">
          <table:table-cell table:style-name="Table16.A11" office:value-type="string">
            <text:p text:style-name="P108_0"><text:span text:style-name="T77">마무리<text:line-break/>발언</text:span></text:p>
          </table:table-cell>
          <table:table-cell table:style-name="Table16.B11" office:value-type="string" table:number-columns-spanned="2">
            <text:p text:style-name="P112_0"><text:span text:style-name="T41"/></text:p>
          </table:table-cell>
          <table:covered-table-cell/>
          <table:table-cell table:style-name="Table16.D11" office:value-type="string" table:number-columns-spanned="3">
            <text:p text:style-name="P112_0"><text:span text:style-name="T41"/>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HCI Poppy" style:name="HCI Poppy"/>
    <style:font-face svg:font-family="HY헤드라인M" style:name="HY헤드라인M"/>
    <style:font-face svg:font-family="굴림" style:name="굴림"/>
    <style:font-face svg:font-family="맑은 고딕" style:name="맑은 고딕"/>
    <style:font-face svg:font-family="바탕" style:name="바탕"/>
    <style:font-face svg:font-family="신명 태고딕" style:name="신명 태고딕"/>
    <style:font-face svg:font-family="한양궁서" style:name="한양궁서"/>
    <style:font-face svg:font-family="한양신명조" style:name="한양신명조"/>
    <style:font-face svg:font-family="한양중고딕" style:name="한양중고딕"/>
    <style:font-face svg:font-family="함초롬돋움" style:name="함초롬돋움"/>
    <style:font-face svg:font-family="함초롬바탕" style:name="함초롬바탕"/>
    <style:font-face svg:font-family="휴먼명조" style:name="휴먼명조"/>
    <style:font-face svg:font-family="휴먼옛체" style:name="휴먼옛체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" style:display-name="가" style:family="paragraph">
      <style:paragraph-properties fo:line-height="20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태고딕" style:font-name-asian="신명 태고딕" style:font-name-complex="#태고딕" fo:font-family="신명 태고딕" style:font-family-asian="신명 태고딕" style:font-family-complex="#태고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fo:color="#ff0000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◦" style:display-name="◦" style:family="paragraph">
      <style:paragraph-properties fo:line-height="160%" fo:text-align="justify" fo:margin-left="0.703cm" fo:margin-right="0cm" fo:text-indent="-0.703cm" fo:margin-top="0cm" fo:margin-bottom="0cm" fo:background-color="transparent" fo:border="none" style:shadow="none" style:text-autospace="none" style:vertical-align="auto" style:snap-to-layout-grid="true"/>
      <style:text-properties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·" style:display-name="·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참고사항" style:display-name="참고사항" style:family="paragraph">
      <style:paragraph-properties fo:line-height="160%" fo:text-align="justify" fo:margin-left="0.943cm" fo:margin-right="0cm" fo:text-indent="-0.943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22pt" fo:language="en" style:language-asian="ko" fo:country="US" style:country-asian="KR" style:letter-kerning="false"/>
    </style:style>
    <style:style style:name="캡션" style:display-name="캡션" style:family="paragraph">
      <style:paragraph-properties fo:line-height="150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18" style:display-name="xl118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fo:color="#ff0000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76" style:display-name="xl7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5" style:display-name="xl75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MS바탕글" style:display-name="MS바탕글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중간제목(옛체20)" style:display-name="중간제목(옛체20)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궁서" style:font-name-asian="휴먼옛체" style:font-name-complex="한양신명조" fo:font-family="한양궁서" style:font-family-asian="휴먼옛체" style:font-family-complex="한양신명조" fo:font-size="20.00pt" style:font-size-asian="20.00pt" style:font-size-complex="2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0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○○○ 기획재정담당관</dc:title>
    <dc:description>Fasoo_Trace_ID:eyJub2RlMSI6eyJkc2QiOiIwMTAwMDAwMDAwMDAzNjA2IiwibG9nVGltZSI6IjIwMjUtMDYtMTNUMDg6MzU6MjVaIiwicElEIjoxLCJwcm9jZXNzSWQiOjE4NTA4LCJwcm9jZXNzTmFtZSI6ImZfYmF0bWdyLmV4ZSIsInRyYWNlSWQiOiIxNjI3MTYwQTZFMUE0MzkyQjhFQUM0NkRERDEzOThFQiIsInVzZXJDb2RlIjoiMDI4NjkifSwibm9kZTIiOnsiZHNkIjoiMDEwMDAwMDAwMDAwMzYwNiIsImxvZ1RpbWUiOiIyMDI1LTA2LTEzVDA4OjM1OjI1WiIsInBJRCI6MSwicHJvY2Vzc0lkIjoxODUwOCwicHJvY2Vzc05hbWUiOiJmX2JhdG1nci5leGUiLCJ0cmFjZUlkIjoiMTYyNzE2MEE2RTFBNDM5MkI4RUFDNDZEREQxMzk4RUIiLCJ1c2VyQ29kZSI6IjAyODY5In0sIm5vZGUzIjp7ImRzZCI6IjAxMDAwMDAwMDAwMDM2MDYiLCJsb2dUaW1lIjoiMjAyNS0wNi0xM1QwODozNToyNVoiLCJwSUQiOjEsInByb2Nlc3NJZCI6MTg1MDgsInByb2Nlc3NOYW1lIjoiZl9iYXRtZ3IuZXhlIiwidHJhY2VJZCI6IjE2MjcxNjBBNkUxQTQzOTJCOEVBQzQ2REREMTM5OEVCIiwidXNlckNvZGUiOiIwMjg2OSJ9LCJub2RlNCI6eyJkc2QiOiIwMTAwMDAwMDAwMDAzNjA2IiwibG9nVGltZSI6IjIwMjUtMDYtMTNUMDg6MzU6MjVaIiwicElEIjoxLCJwcm9jZXNzSWQiOjE4NTA4LCJwcm9jZXNzTmFtZSI6ImZfYmF0bWdyLmV4ZSIsInRyYWNlSWQiOiIxNjI3MTYwQTZFMUE0MzkyQjhFQUM0NkRERDEzOThFQiIsInVzZXJDb2RlIjoiMDI4NjkifSwibm9kZTUiOnsiZHNkIjoiMDAwMDAwMDAwMDAwMDAwMCIsImxvZ1RpbWUiOiIyMDI1LTA2LTEzVDA5OjQwOjIxWiIsInBJRCI6MjA0OCwicHJvY2Vzc0lkIjoxODUwOCwicHJvY2Vzc05hbWUiOiJmX2JhdG1nci5leGUiLCJ0cmFjZUlkIjoiNjBERkVFMEZBMTE2NDgwMDhCRTgxOTgzQ0YxRUUzNEEiLCJ1c2VyQ29kZSI6IjAyODY5In0sIm5vZGVDb3VudCI6Miwicm9vdFRyYWNlSWQiOiIxNjI3MTYwQTZFMUE0MzkyQjhFQUM0NkRERDEzOThFQiJ9</dc:description>
    <dc:subject/>
    <meta:keyword/>
    <dc:creator>USER</dc:creator>
    <meta:creation-date>2017-07-21T02:15:19.000</meta:creation-date>
    <meta:print-date>60056-05-28T05:36:10.000000955</meta:print-date>
    <meta:generator>hwp/hangul/11, 0, 0, 65535/NAME="Red_Hat_Enterprise_Linux_Server"</meta:generator>
  </office:meta>
</office:document-meta>
</file>