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1a09069f9.jpg"/>
  <manifest:file-entry manifest:media-type="" manifest:full-path="Pictures/EMB0001a09069fa.jpg"/>
  <manifest:file-entry manifest:media-type="" manifest:full-path="Pictures/EMB0001a09069fb.jpg"/>
  <manifest:file-entry manifest:media-type="" manifest:full-path="Pictures/EMB0001a09069fc.jpg"/>
  <manifest:file-entry manifest:media-type="" manifest:full-path="Pictures/EMB0001a09069fd.jpg"/>
  <manifest:file-entry manifest:media-type="" manifest:full-path="Pictures/EMB0001a09069fe.jpg"/>
  <manifest:file-entry manifest:media-type="" manifest:full-path="Pictures/EMB0001a09069ff.bmp"/>
  <manifest:file-entry manifest:media-type="" manifest:full-path="Pictures/EMB0001a0906a00.bmp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-윤고딕120" style:name="-윤고딕120"/>
    <style:font-face svg:font-family="-윤고딕130" style:name="-윤고딕130"/>
    <style:font-face svg:font-family="-윤고딕320" style:name="-윤고딕320"/>
    <style:font-face svg:font-family="-윤고딕330" style:name="-윤고딕330"/>
    <style:font-face svg:font-family="-윤명조120" style:name="-윤명조120"/>
    <style:font-face svg:font-family="HCI Hollyhock" style:name="HCI Hollyhock"/>
    <style:font-face svg:font-family="HCI Poppy" style:name="HCI Poppy"/>
    <style:font-face svg:font-family="HY헤드라인M" style:name="HY헤드라인M"/>
    <style:font-face svg:font-family="KoPub바탕체 Light" style:name="KoPub바탕체 Light"/>
    <style:font-face svg:font-family="Times New Roman" style:name="Times New Roman"/>
    <style:font-face svg:font-family="맑은 고딕" style:name="맑은 고딕"/>
    <style:font-face svg:font-family="바탕" style:name="바탕"/>
    <style:font-face svg:font-family="바탕체" style:name="바탕체"/>
    <style:font-face svg:font-family="산돌명조 L" style:name="산돌명조 L"/>
    <style:font-face svg:font-family="신명 태고딕" style:name="신명 태고딕"/>
    <style:font-face svg:font-family="한양그래픽" style:name="한양그래픽"/>
    <style:font-face svg:font-family="한양신명조" style:name="한양신명조"/>
    <style:font-face svg:font-family="한양중고딕" style:name="한양중고딕"/>
    <style:font-face svg:font-family="한컴돋움" style:name="한컴돋움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automatic-styles>
    <style:style style:name="T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701cm" table:align="left" fo:margin="0.100cm" style:shadow="none" style:may-break-between-rows="true" table:border-model="collapsing"/>
    </style:style>
    <style:style style:name="Table2.A" style:family="table-column">
      <style:table-column-properties style:column-width="16.701cm"/>
    </style:style>
    <style:style style:name="Table2.1" style:family="table-row">
      <style:table-row-properties style:min-row-height="2.82pt" fo:keep-together="auto"/>
    </style:style>
    <style:style style:name="Table2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2" style:family="table-row">
      <style:table-row-properties style:min-row-height="2.82pt" fo:keep-together="auto"/>
    </style:style>
    <style:style style:name="Table2.A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3" style:family="table-row">
      <style:table-row-properties style:min-row-height="2.82pt" fo:keep-together="auto"/>
    </style:style>
    <style:style style:name="Table2.A3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4" style:family="table-row">
      <style:table-row-properties style:min-row-height="107.82pt" fo:keep-together="auto"/>
    </style:style>
    <style:style style:name="Table2.A4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5" style:family="table-row">
      <style:table-row-properties style:min-row-height="28.82pt" fo:keep-together="auto"/>
    </style:style>
    <style:style style:name="Table2.A5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6" style:family="table-row">
      <style:table-row-properties style:min-row-height="202.82pt" fo:keep-together="auto"/>
    </style:style>
    <style:style style:name="Table2.A6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P9_0_MS1_b3" style:parent-style-name="Standard" style:master-pag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7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able4" style:family="table">
      <style:table-properties style:width="16.401cm" table:align="left" fo:margin="0cm" style:shadow="none" style:may-break-between-rows="true" table:border-model="collapsing"/>
    </style:style>
    <style:style style:name="Table4.A" style:family="table-column">
      <style:table-column-properties style:column-width="16.401cm"/>
    </style:style>
    <style:style style:name="Table4.1" style:family="table-row">
      <style:table-row-properties style:min-row-height="588.55pt" fo:keep-together="auto"/>
    </style:style>
    <style:style style:name="Table4.A1" style:family="table-cell">
      <style:table-cell-properties style:vertical-align="middle" style:shadow="none" fo:border="0.012cm dotted #000000" fo:padding="0.500cm"/>
    </style:style>
    <style:style style:name="P33_0_MS2_b3" style:parent-style-name="Standard" style:master-page-name="MP2" style:family="paragraph">
      <style:paragraph-properties fo:line-height="160%" fo:text-align="center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P9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5" style:family="table">
      <style:table-properties style:width="6.018cm" table:align="left" fo:margin="0cm" style:shadow="none" style:may-break-between-rows="true" table:border-model="collapsing"/>
    </style:style>
    <style:style style:name="Table5.A" style:family="table-column">
      <style:table-column-properties style:column-width="1.012cm"/>
    </style:style>
    <style:style style:name="Table5.B" style:family="table-column">
      <style:table-column-properties style:column-width="5.006cm"/>
    </style:style>
    <style:style style:name="Table5.1" style:family="table-row">
      <style:table-row-properties style:min-row-height="26.31pt" fo:keep-together="auto"/>
    </style:style>
    <style:style style:name="Table5.A1" style:family="table-cell">
      <style:table-cell-properties style:vertical-align="middle" style:shadow="none" fo:background-color="#ecf6ff" fo:border="0.03cm double #000000" style:border-line-width="0.010cm 0.005cm 0.010cm" fo:padding-top="0.050cm" fo:padding-bottom="0.050cm" fo:padding-left="0.180cm" fo:padding-right="0.180cm"/>
    </style:style>
    <style:style style:name="Table5.B1" style:family="table-cell">
      <style:table-cell-properties style:vertical-align="middle" style:shadow="none" fo:border-top="none" fo:border-bottom="0.03cm double #000000" fo:border-left="0.03cm double #000000" fo:border-right="none" style:border-line-width-bottom="0.010cm 0.005cm 0.010cm" style:border-line-width-left="0.010cm 0.005cm 0.010cm" fo:padding-top="0.050cm" fo:padding-bottom="0.050cm" fo:padding-left="0.180cm" fo:padding-right="0.180cm"/>
    </style:style>
    <style:style style:name="P2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1_15" style:parent-style-name="바탕글 사본5" style:family="paragraph">
      <style:paragraph-properties fo:line-height="123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4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2_0" style:parent-style-name="Standard" style:family="paragraph">
      <style:paragraph-properties fo:line-height="117%" fo:text-align="justify" fo:margin-left="1.062cm" fo:margin-right="0cm" fo:text-indent="-1.062cm" fo:margin-top="0cm" fo:margin-bottom="0cm" fo:background-color="transparent" fo:border="none" style:shadow="none" style:text-autospace="none" style:vertical-align="auto" style:snap-to-layout-grid="true"/>
    </style:style>
    <style:style style:name="Table6" style:family="table">
      <style:table-properties style:width="16.801cm" table:align="left" fo:margin="0cm" style:shadow="none" style:may-break-between-rows="true" table:border-model="collapsing"/>
    </style:style>
    <style:style style:name="Table6.A" style:family="table-column">
      <style:table-column-properties style:column-width="2.479cm"/>
    </style:style>
    <style:style style:name="Table6.B" style:family="table-column">
      <style:table-column-properties style:column-width="1.680cm"/>
    </style:style>
    <style:style style:name="Table6.C" style:family="table-column">
      <style:table-column-properties style:column-width="4.558cm"/>
    </style:style>
    <style:style style:name="Table6.D" style:family="table-column">
      <style:table-column-properties style:column-width="4.558cm"/>
    </style:style>
    <style:style style:name="Table6.E" style:family="table-column">
      <style:table-column-properties style:column-width="1.463cm"/>
    </style:style>
    <style:style style:name="Table6.F" style:family="table-column">
      <style:table-column-properties style:column-width="2.062cm"/>
    </style:style>
    <style:style style:name="Table6.1" style:family="table-row">
      <style:table-row-properties style:min-row-height="36.08pt" fo:keep-together="auto"/>
    </style:style>
    <style:style style:name="Table6.A1" style:family="table-cell">
      <style:table-cell-properties style:vertical-align="middle" style:shadow="none" fo:background-color="#d2ebe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6.C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6.D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6.E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6.F1" style:family="table-cell">
      <style:table-cell-properties style:vertical-align="middle" style:shadow="none" fo:background-color="#d2ebe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6.2" style:family="table-row">
      <style:table-row-properties style:min-row-height="22.02pt" fo:keep-together="auto"/>
    </style:style>
    <style:style style:name="Table6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6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E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F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6.3" style:family="table-row">
      <style:table-row-properties style:min-row-height="22.02pt" fo:keep-together="auto"/>
    </style:style>
    <style:style style:name="Table6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4" style:family="table-row">
      <style:table-row-properties style:min-row-height="22.02pt" fo:keep-together="auto"/>
    </style:style>
    <style:style style:name="Table6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6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5" style:family="table-row">
      <style:table-row-properties style:min-row-height="22.02pt" fo:keep-together="auto"/>
    </style:style>
    <style:style style:name="Table6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6" style:family="table-row">
      <style:table-row-properties style:min-row-height="26.14pt" fo:keep-together="auto"/>
    </style:style>
    <style:style style:name="Table6.A6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6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E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7" style:family="table-row">
      <style:table-row-properties style:min-row-height="18.48pt" fo:keep-together="auto"/>
    </style:style>
    <style:style style:name="Table6.A7" style:family="table-cell">
      <style:table-cell-properties style:vertical-align="middle" style:shadow="none" fo:border-top="0.012cm solid #000000" fo:border-bottom="none" fo:border-left="none" fo:border-right="none" fo:padding-top="0.050cm" fo:padding-bottom="0.050cm" fo:padding-left="0.180cm" fo:padding-right="0.180cm"/>
    </style:style>
    <style:style style:name="P313_15" style:parent-style-name="바탕글 사본5" style:family="paragraph">
      <style:paragraph-properties fo:line-height="123%" fo:text-align="justify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P36_15" style:parent-style-name="바탕글 사본5" style:family="paragraph">
      <style:paragraph-properties fo:line-height="160%" fo:text-align="justify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able7" style:family="table">
      <style:table-properties style:width="6.018cm" table:align="left" fo:margin="0cm" style:shadow="none" style:may-break-between-rows="true" table:border-model="collapsing"/>
    </style:style>
    <style:style style:name="Table7.A" style:family="table-column">
      <style:table-column-properties style:column-width="1.012cm"/>
    </style:style>
    <style:style style:name="Table7.B" style:family="table-column">
      <style:table-column-properties style:column-width="5.006cm"/>
    </style:style>
    <style:style style:name="Table7.1" style:family="table-row">
      <style:table-row-properties style:min-row-height="26.31pt" fo:keep-together="auto"/>
    </style:style>
    <style:style style:name="Table7.A1" style:family="table-cell">
      <style:table-cell-properties style:vertical-align="middle" style:shadow="none" fo:background-color="#ecf6ff" fo:border="0.03cm double #000000" style:border-line-width="0.010cm 0.005cm 0.010cm" fo:padding-top="0.050cm" fo:padding-bottom="0.050cm" fo:padding-left="0.180cm" fo:padding-right="0.180cm"/>
    </style:style>
    <style:style style:name="Table7.B1" style:family="table-cell">
      <style:table-cell-properties style:vertical-align="middle" style:shadow="none" fo:border-top="none" fo:border-bottom="0.03cm double #000000" fo:border-left="0.03cm double #000000" fo:border-right="none" style:border-line-width-bottom="0.010cm 0.005cm 0.010cm" style:border-line-width-left="0.010cm 0.005cm 0.010cm" fo:padding-top="0.050cm" fo:padding-bottom="0.050cm" fo:padding-left="0.180cm" fo:padding-right="0.180cm"/>
    </style:style>
    <style:style style:name="T25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14_15" style:parent-style-name="바탕글 사본5" style:family="paragraph">
      <style:paragraph-properties fo:line-height="117%" fo:text-align="justify" fo:margin-left="0.793cm" fo:margin-right="0cm" fo:text-indent="-0.793cm" fo:margin-top="0cm" fo:margin-bottom="0cm" fo:background-color="transparent" fo:border="none" style:shadow="none" style:text-autospace="none" style:vertical-align="auto" style:snap-to-layout-grid="true"/>
    </style:style>
    <style:style style:name="T3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5_0" style:parent-style-name="Standard" style:family="paragraph">
      <style:paragraph-properties fo:line-height="117%" fo:text-align="justify" fo:margin-left="0.998cm" fo:margin-right="0cm" fo:text-indent="-0.998cm" fo:margin-top="0cm" fo:margin-bottom="0cm" fo:background-color="transparent" fo:border="none" style:shadow="none" style:text-autospace="none" style:vertical-align="auto" style:snap-to-layout-grid="true"/>
    </style:style>
    <style:style style:name="T3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16_15" style:parent-style-name="바탕글 사본5" style:family="paragraph">
      <style:paragraph-properties fo:line-height="117%" fo:text-align="justify" fo:margin-left="0.820cm" fo:margin-right="0cm" fo:text-indent="-0.820cm" fo:margin-top="0cm" fo:margin-bottom="0cm" fo:background-color="transparent" fo:border="none" style:shadow="none" style:text-autospace="none" style:vertical-align="auto" style:snap-to-layout-grid="true"/>
    </style:style>
    <style:style style:name="T27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7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17_15" style:parent-style-name="바탕글 사본5" style:family="paragraph">
      <style:paragraph-properties fo:line-height="117%" fo:text-align="justify" fo:margin-left="0.844cm" fo:margin-right="0cm" fo:text-indent="-0.844cm" fo:margin-top="0cm" fo:margin-bottom="0cm" fo:background-color="transparent" fo:border="none" style:shadow="none" style:text-autospace="none" style:vertical-align="auto" style:snap-to-layout-grid="true"/>
    </style:style>
    <style:style style:name="P318_15" style:parent-style-name="바탕글 사본5" style:family="paragraph">
      <style:paragraph-properties fo:line-height="117%" fo:text-align="start" fo:margin-left="0.793cm" fo:margin-right="0cm" fo:text-indent="-0.793cm" fo:margin-top="0cm" fo:margin-bottom="0cm" fo:background-color="transparent" fo:border="none" style:shadow="none" style:text-autospace="none" style:vertical-align="auto" style:snap-to-layout-grid="true"/>
    </style:style>
    <style:style style:name="Table8" style:family="table">
      <style:table-properties style:width="7.316cm" table:align="left" fo:margin="0cm" style:shadow="none" style:may-break-between-rows="true" table:border-model="collapsing"/>
    </style:style>
    <style:style style:name="Table8.A" style:family="table-column">
      <style:table-column-properties style:column-width="1.231cm"/>
    </style:style>
    <style:style style:name="Table8.B" style:family="table-column">
      <style:table-column-properties style:column-width="6.085cm"/>
    </style:style>
    <style:style style:name="Table8.1" style:family="table-row">
      <style:table-row-properties style:min-row-height="26.31pt" fo:keep-together="auto"/>
    </style:style>
    <style:style style:name="Table8.A1" style:family="table-cell">
      <style:table-cell-properties style:vertical-align="middle" style:shadow="none" fo:background-color="#ecf6ff" fo:border="0.03cm double #000000" style:border-line-width="0.010cm 0.005cm 0.010cm" fo:padding-top="0.050cm" fo:padding-bottom="0.050cm" fo:padding-left="0.180cm" fo:padding-right="0.180cm"/>
    </style:style>
    <style:style style:name="Table8.B1" style:family="table-cell">
      <style:table-cell-properties style:vertical-align="middle" style:shadow="none" fo:border-top="none" fo:border-bottom="0.03cm double #000000" fo:border-left="0.03cm double #000000" fo:border-right="none" style:border-line-width-bottom="0.010cm 0.005cm 0.010cm" style:border-line-width-left="0.010cm 0.005cm 0.010cm" fo:padding-top="0.050cm" fo:padding-bottom="0.050cm" fo:padding-left="0.180cm" fo:padding-right="0.180cm"/>
    </style:style>
    <style:style style:name="T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9" style:family="table">
      <style:table-properties style:width="16.919cm" table:align="left" fo:margin="0cm" style:shadow="none" style:may-break-between-rows="true" table:border-model="collapsing"/>
    </style:style>
    <style:style style:name="Table9.A" style:family="table-column">
      <style:table-column-properties style:column-width="1.393cm"/>
    </style:style>
    <style:style style:name="Table9.B" style:family="table-column">
      <style:table-column-properties style:column-width="1.194cm"/>
    </style:style>
    <style:style style:name="Table9.C" style:family="table-column">
      <style:table-column-properties style:column-width="14.331cm"/>
    </style:style>
    <style:style style:name="Table9.1" style:family="table-row">
      <style:table-row-properties style:min-row-height="17.65pt" fo:keep-together="auto"/>
    </style:style>
    <style:style style:name="Table9.A1" style:family="table-cell">
      <style:table-cell-properties style:vertical-align="middle" style:shadow="none" fo:background-color="#d2ebee" fo:border-top="0.012cm solid #000000" fo:border-bottom="0.012cm solid #000000" fo:border-left="none" fo:border-right="0.012cm solid #000000" fo:padding="0.050cm"/>
    </style:style>
    <style:style style:name="Table9.C1" style:family="table-cell">
      <style:table-cell-properties style:vertical-align="middle" style:shadow="none" fo:background-color="#d2ebee" fo:border-top="0.012cm solid #000000" fo:border-bottom="0.012cm solid #000000" fo:border-left="0.012cm solid #000000" fo:border-right="none" fo:padding="0.050cm"/>
    </style:style>
    <style:style style:name="Table9.2" style:family="table-row">
      <style:table-row-properties style:min-row-height="67.28pt" fo:keep-together="auto"/>
    </style:style>
    <style:style style:name="Table9.A2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9.B2" style:family="table-cell">
      <style:table-cell-properties style:vertical-align="middle" style:shadow="none" fo:border="0.012cm solid #000000" fo:padding="0.050cm"/>
    </style:style>
    <style:style style:name="Table9.C2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9.3" style:family="table-row">
      <style:table-row-properties style:min-row-height="67.28pt" fo:keep-together="auto"/>
    </style:style>
    <style:style style:name="Table9.B3" style:family="table-cell">
      <style:table-cell-properties style:vertical-align="middle" style:shadow="none" fo:border="0.012cm solid #000000" fo:padding="0.050cm"/>
    </style:style>
    <style:style style:name="Table9.C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9.4" style:family="table-row">
      <style:table-row-properties style:min-row-height="51.68pt" fo:keep-together="auto"/>
    </style:style>
    <style:style style:name="Table9.A4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9.B4" style:family="table-cell">
      <style:table-cell-properties style:vertical-align="middle" style:shadow="none" fo:border="0.012cm solid #000000" fo:padding="0.050cm"/>
    </style:style>
    <style:style style:name="Table9.C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9.5" style:family="table-row">
      <style:table-row-properties style:min-row-height="51.68pt" fo:keep-together="auto"/>
    </style:style>
    <style:style style:name="Table9.B5" style:family="table-cell">
      <style:table-cell-properties style:vertical-align="middle" style:shadow="none" fo:border="0.012cm solid #000000" fo:padding="0.050cm"/>
    </style:style>
    <style:style style:name="Table9.C5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8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9_0" style:parent-style-name="Standard" style:family="paragraph">
      <style:paragraph-properties fo:line-height="117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1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20_0" style:parent-style-name="Standard" style:family="paragraph">
      <style:paragraph-properties fo:line-height="117%" fo:text-align="justify" fo:margin-left="1.384cm" fo:margin-right="0cm" fo:text-indent="-1.384cm" fo:margin-top="0cm" fo:margin-bottom="0cm" fo:background-color="transparent" fo:border="none" style:shadow="none" style:text-autospace="none" style:vertical-align="auto" style:snap-to-layout-grid="true"/>
    </style:style>
    <style:style style:name="T8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_0" style:parent-style-name="Standard" style:family="paragraph">
      <style:paragraph-properties fo:line-height="160%" fo:text-align="justify" fo:margin-left="1.384cm" fo:margin-right="0cm" fo:text-indent="-1.384cm" fo:margin-top="0cm" fo:margin-bottom="0cm" fo:background-color="transparent" fo:border="none" style:shadow="none" style:text-autospace="none" style:vertical-align="auto" style:snap-to-layout-grid="true"/>
    </style:style>
    <style:style style:name="P321_0" style:parent-style-name="Standard" style:family="paragraph">
      <style:paragraph-properties fo:line-height="117%" fo:text-align="justify" fo:margin-left="1.486cm" fo:margin-right="0cm" fo:text-indent="-1.486cm" fo:margin-top="0cm" fo:margin-bottom="0cm" fo:background-color="transparent" fo:border="none" style:shadow="none" style:text-autospace="none" style:vertical-align="auto" style:snap-to-layout-grid="true"/>
    </style:style>
    <style:style style:name="T4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_0" style:parent-style-name="Standard" style:family="paragraph">
      <style:paragraph-properties fo:line-height="160%" fo:text-align="justify" fo:margin-left="1.676cm" fo:margin-right="0cm" fo:text-indent="-1.676cm" fo:margin-top="0cm" fo:margin-bottom="0cm" fo:background-color="transparent" fo:border="none" style:shadow="none" style:text-autospace="none" style:vertical-align="auto" style:snap-to-layout-grid="true"/>
    </style:style>
    <style:style style:name="T6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_0" style:parent-style-name="Standard" style:family="paragraph">
      <style:paragraph-properties fo:line-height="16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5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2_0" style:parent-style-name="Standard" style:family="paragraph">
      <style:paragraph-properties fo:line-height="92%" fo:text-align="justify" fo:margin-left="1.856cm" fo:margin-right="0cm" fo:text-indent="-1.856cm" fo:margin-top="0cm" fo:margin-bottom="0cm" fo:background-color="transparent" fo:border="none" style:shadow="none" style:text-autospace="none" style:vertical-align="auto" style:snap-to-layout-grid="true"/>
    </style:style>
    <style:style style:name="T7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3_0" style:parent-style-name="Standard" style:family="paragraph">
      <style:paragraph-properties fo:line-height="92%" fo:text-align="justify" fo:margin-left="1.525cm" fo:margin-right="0cm" fo:text-indent="-1.525cm" fo:margin-top="0cm" fo:margin-bottom="0cm" fo:background-color="transparent" fo:border="none" style:shadow="none" style:text-autospace="none" style:vertical-align="auto" style:snap-to-layout-grid="true"/>
    </style:style>
    <style:style style:name="P324_0" style:parent-style-name="Standard" style:family="paragraph">
      <style:paragraph-properties fo:line-height="117%" fo:text-align="justify" fo:margin-left="1.417cm" fo:margin-right="0cm" fo:text-indent="-1.417cm" fo:margin-top="0cm" fo:margin-bottom="0cm" fo:background-color="transparent" fo:border="none" style:shadow="none" style:text-autospace="none" style:vertical-align="auto" style:snap-to-layout-grid="true"/>
    </style:style>
    <style:style style:name="T4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5_0" style:parent-style-name="Standard" style:family="paragraph">
      <style:paragraph-properties fo:line-height="117%" fo:text-align="justify" fo:margin-left="1.421cm" fo:margin-right="0cm" fo:text-indent="-1.421cm" fo:margin-top="0cm" fo:margin-bottom="0cm" fo:background-color="transparent" fo:border="none" style:shadow="none" style:text-autospace="none" style:vertical-align="auto" style:snap-to-layout-grid="true"/>
    </style:style>
    <style:style style:name="T3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7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26_0" style:parent-style-name="Standard" style:family="paragraph">
      <style:paragraph-properties fo:line-height="107%" fo:text-align="justify" fo:margin-left="1.836cm" fo:margin-right="0cm" fo:text-indent="-1.836cm" fo:margin-top="0cm" fo:margin-bottom="0cm" fo:background-color="transparent" fo:border="none" style:shadow="none" style:text-autospace="none" style:vertical-align="auto" style:snap-to-layout-grid="true"/>
    </style:style>
    <style:style style:name="T5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6.00pt" style:font-size-asian="6.00pt" style:font-size-complex="6.00pt" fo:letter-spacing="-0.1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7_0" style:parent-style-name="Standard" style:family="paragraph">
      <style:paragraph-properties fo:line-height="92%" fo:text-align="justify" fo:margin-left="1.836cm" fo:margin-right="0cm" fo:text-indent="-1.836cm" fo:margin-top="0cm" fo:margin-bottom="0cm" fo:background-color="transparent" fo:border="none" style:shadow="none" style:text-autospace="none" style:vertical-align="auto" style:snap-to-layout-grid="true"/>
    </style:style>
    <style:style style:name="P328_0" style:parent-style-name="Standard" style:family="paragraph">
      <style:paragraph-properties fo:line-height="117%" fo:text-align="justify" fo:margin-left="1.432cm" fo:margin-right="0cm" fo:text-indent="-1.432cm" fo:margin-top="0cm" fo:margin-bottom="0cm" fo:background-color="transparent" fo:border="none" style:shadow="none" style:text-autospace="none" style:vertical-align="auto" style:snap-to-layout-grid="true"/>
    </style:style>
    <style:style style:name="P329_0" style:parent-style-name="Standard" style:family="paragraph">
      <style:paragraph-properties fo:line-height="117%" fo:text-align="justify" fo:margin-left="1.443cm" fo:margin-right="0cm" fo:text-indent="-1.443cm" fo:margin-top="0cm" fo:margin-bottom="0cm" fo:background-color="transparent" fo:border="none" style:shadow="none" style:text-autospace="none" style:vertical-align="auto" style:snap-to-layout-grid="true"/>
    </style:style>
    <style:style style:name="T7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0_0" style:parent-style-name="Standard" style:family="paragraph">
      <style:paragraph-properties fo:line-height="107%" fo:text-align="justify" fo:margin-left="1.843cm" fo:margin-right="0cm" fo:text-indent="-1.843cm" fo:margin-top="0cm" fo:margin-bottom="0cm" fo:background-color="transparent" fo:border="none" style:shadow="none" style:text-autospace="none" style:vertical-align="auto" style:snap-to-layout-grid="true"/>
    </style:style>
    <style:style style:name="T17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1_0" style:parent-style-name="Standard" style:family="paragraph">
      <style:paragraph-properties fo:line-height="93%" fo:text-align="justify" fo:margin-left="1.843cm" fo:margin-right="0cm" fo:text-indent="-1.843cm" fo:margin-top="0cm" fo:margin-bottom="0cm" fo:background-color="transparent" fo:border="none" style:shadow="none" style:text-autospace="none" style:vertical-align="auto" style:snap-to-layout-grid="true"/>
    </style:style>
    <style:style style:name="T27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2_0" style:parent-style-name="Standard" style:family="paragraph">
      <style:paragraph-properties fo:line-height="117%" fo:text-align="justify" fo:margin-left="1.392cm" fo:margin-right="0cm" fo:text-indent="-1.392cm" fo:margin-top="0cm" fo:margin-bottom="0cm" fo:background-color="transparent" fo:border="none" style:shadow="none" style:text-autospace="none" style:vertical-align="auto" style:snap-to-layout-grid="true"/>
    </style:style>
    <style:style style:name="T27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3_0" style:parent-style-name="Standard" style:family="paragraph">
      <style:paragraph-properties fo:line-height="117%" fo:text-align="justify" fo:margin-left="1.392cm" fo:margin-right="0cm" fo:text-indent="-1.392cm" fo:margin-top="0cm" fo:margin-bottom="0cm" fo:background-color="transparent" fo:border="none" style:shadow="none" style:text-autospace="none" style:vertical-align="auto" style:snap-to-layout-grid="true"/>
    </style:style>
    <style:style style:name="T27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4_0" style:parent-style-name="Standard" style:family="paragraph">
      <style:paragraph-properties fo:line-height="117%" fo:text-align="justify" fo:margin-left="1.446cm" fo:margin-right="0cm" fo:text-indent="-1.446cm" fo:margin-top="0cm" fo:margin-bottom="0cm" fo:background-color="transparent" fo:border="none" style:shadow="none" style:text-autospace="none" style:vertical-align="auto" style:snap-to-layout-grid="true"/>
    </style:style>
    <style:style style:name="P335_0" style:parent-style-name="Standard" style:family="paragraph">
      <style:paragraph-properties fo:line-height="117%" fo:text-align="justify" fo:margin-left="1.238cm" fo:margin-right="0cm" fo:text-indent="-1.238cm" fo:margin-top="0cm" fo:margin-bottom="0cm" fo:background-color="transparent" fo:border="none" style:shadow="none" style:text-autospace="none" style:vertical-align="auto" style:snap-to-layout-grid="true"/>
    </style:style>
    <style:style style:name="T27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6_0" style:parent-style-name="Standard" style:family="paragraph">
      <style:paragraph-properties fo:line-height="117%" fo:text-align="justify" fo:margin-left="1.341cm" fo:margin-right="0cm" fo:text-indent="-1.341cm" fo:margin-top="0cm" fo:margin-bottom="0cm" fo:background-color="transparent" fo:border="none" style:shadow="none" style:text-autospace="none" style:vertical-align="auto" style:snap-to-layout-grid="true"/>
    </style:style>
    <style:style style:name="T25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7_0" style:parent-style-name="Standard" style:family="paragraph">
      <style:paragraph-properties fo:line-height="117%" fo:text-align="justify" fo:margin-left="1.424cm" fo:margin-right="0cm" fo:text-indent="-1.424cm" fo:margin-top="0cm" fo:margin-bottom="0cm" fo:background-color="transparent" fo:border="none" style:shadow="none" style:text-autospace="none" style:vertical-align="auto" style:snap-to-layout-grid="true"/>
    </style:style>
    <style:style style:name="P338_0" style:parent-style-name="Standard" style:family="paragraph">
      <style:paragraph-properties fo:line-height="117%" fo:text-align="justify" fo:margin-left="1.489cm" fo:margin-right="0cm" fo:text-indent="-1.489cm" fo:margin-top="0cm" fo:margin-bottom="0cm" fo:background-color="transparent" fo:border="none" style:shadow="none" style:text-autospace="none" style:vertical-align="auto" style:snap-to-layout-grid="true"/>
    </style:style>
    <style:style style:name="T28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9_0" style:parent-style-name="Standard" style:family="paragraph">
      <style:paragraph-properties fo:line-height="117%" fo:text-align="justify" fo:margin-left="1.397cm" fo:margin-right="0cm" fo:text-indent="-1.397cm" fo:margin-top="0cm" fo:margin-bottom="0cm" fo:background-color="transparent" fo:border="none" style:shadow="none" style:text-autospace="none" style:vertical-align="auto" style:snap-to-layout-grid="true"/>
    </style:style>
    <style:style style:name="P340_0" style:parent-style-name="Standard" style:family="paragraph">
      <style:paragraph-properties fo:line-height="92%" fo:text-align="justify" fo:margin-left="1.590cm" fo:margin-right="0cm" fo:text-indent="-1.590cm" fo:margin-top="0cm" fo:margin-bottom="0cm" fo:background-color="transparent" fo:border="none" style:shadow="none" style:text-autospace="none" style:vertical-align="auto" style:snap-to-layout-grid="true"/>
    </style:style>
    <style:style style:name="Table10" style:family="table">
      <style:table-properties style:width="8.614cm" table:align="left" fo:margin="0cm" style:shadow="none" style:may-break-between-rows="true" table:border-model="collapsing"/>
    </style:style>
    <style:style style:name="Table10.A" style:family="table-column">
      <style:table-column-properties style:column-width="1.231cm"/>
    </style:style>
    <style:style style:name="Table10.B" style:family="table-column">
      <style:table-column-properties style:column-width="7.383cm"/>
    </style:style>
    <style:style style:name="Table10.1" style:family="table-row">
      <style:table-row-properties style:min-row-height="26.31pt" fo:keep-together="auto"/>
    </style:style>
    <style:style style:name="Table10.A1" style:family="table-cell">
      <style:table-cell-properties style:vertical-align="middle" style:shadow="none" fo:background-color="#ecf6ff" fo:border="0.03cm double #000000" style:border-line-width="0.010cm 0.005cm 0.010cm" fo:padding-top="0.050cm" fo:padding-bottom="0.050cm" fo:padding-left="0.180cm" fo:padding-right="0.180cm"/>
    </style:style>
    <style:style style:name="Table10.B1" style:family="table-cell">
      <style:table-cell-properties style:vertical-align="middle" style:shadow="none" fo:border-top="none" fo:border-bottom="0.03cm double #000000" fo:border-left="0.03cm double #000000" fo:border-right="none" style:border-line-width-bottom="0.010cm 0.005cm 0.010cm" style:border-line-width-left="0.010cm 0.005cm 0.010cm" fo:padding-top="0.050cm" fo:padding-bottom="0.050cm" fo:padding-left="0.180cm" fo:padding-right="0.180cm"/>
    </style:style>
    <style:style style:name="T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1_0" style:parent-style-name="Standard" style:family="paragraph">
      <style:paragraph-properties fo:line-height="117%" fo:text-align="justify" fo:margin-left="1.180cm" fo:margin-right="0cm" fo:text-indent="-1.180cm" fo:margin-top="0cm" fo:margin-bottom="0cm" fo:background-color="transparent" fo:border="none" style:shadow="none" style:text-autospace="none" style:vertical-align="auto" style:snap-to-layout-grid="true"/>
    </style:style>
    <style:style style:name="P62_0" style:parent-style-name="Standard" style:family="paragraph">
      <style:paragraph-properties fo:line-height="160%" fo:text-align="justify" fo:margin-left="1.315cm" fo:margin-right="0cm" fo:text-indent="-1.315cm" fo:margin-top="0cm" fo:margin-bottom="0cm" fo:background-color="transparent" fo:border="none" style:shadow="none" style:text-autospace="none" style:vertical-align="auto" style:snap-to-layout-grid="true"/>
    </style:style>
    <style:style style:name="P342_0" style:parent-style-name="Standard" style:family="paragraph">
      <style:paragraph-properties fo:line-height="117%" fo:text-align="justify" fo:margin-left="1.060cm" fo:margin-right="0cm" fo:text-indent="-1.060cm" fo:margin-top="0cm" fo:margin-bottom="0cm" fo:background-color="transparent" fo:border="none" style:shadow="none" style:text-autospace="none" style:vertical-align="auto" style:snap-to-layout-grid="true"/>
    </style:style>
    <style:style style:name="P343_0" style:parent-style-name="Standard" style:family="paragraph">
      <style:paragraph-properties fo:line-height="117%" fo:text-align="justify" fo:margin-left="1.058cm" fo:margin-right="0cm" fo:text-indent="-1.058cm" fo:margin-top="0cm" fo:margin-bottom="0cm" fo:background-color="transparent" fo:border="none" style:shadow="none" style:text-autospace="none" style:vertical-align="auto" style:snap-to-layout-grid="true"/>
    </style:style>
    <style:style style:name="T7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_0" style:parent-style-name="Standard" style:family="paragraph">
      <style:paragraph-properties fo:line-height="160%" fo:text-align="justify" fo:margin-left="1.580cm" fo:margin-right="0cm" fo:text-indent="-1.580cm" fo:margin-top="0cm" fo:margin-bottom="0cm" fo:background-color="transparent" fo:border="none" style:shadow="none" style:text-autospace="none" style:vertical-align="auto" style:snap-to-layout-grid="true"/>
    </style:style>
    <style:style style:name="P344_0" style:parent-style-name="Standard" style:family="paragraph">
      <style:paragraph-properties fo:line-height="92%" fo:text-align="justify" fo:margin-left="2.064cm" fo:margin-right="0cm" fo:text-indent="-2.064cm" fo:margin-top="0cm" fo:margin-bottom="0cm" fo:background-color="transparent" fo:border="none" style:shadow="none" style:text-autospace="none" style:vertical-align="auto" style:snap-to-layout-grid="true"/>
    </style:style>
    <style:style style:name="T7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_0" style:parent-style-name="Standard" style:family="paragraph">
      <style:paragraph-properties fo:line-height="160%" fo:text-align="justify" fo:margin-left="2.064cm" fo:margin-right="0cm" fo:text-indent="-2.064cm" fo:margin-top="0cm" fo:margin-bottom="0cm" fo:background-color="transparent" fo:border="none" style:shadow="none" style:text-autospace="none" style:vertical-align="auto" style:snap-to-layout-grid="true"/>
    </style:style>
    <style:style style:name="Table11" style:family="table">
      <style:table-properties style:width="16.556cm" table:align="left" fo:margin="0cm" style:shadow="none" style:may-break-between-rows="false" table:border-model="collapsing"/>
    </style:style>
    <style:style style:name="Table11.A" style:family="table-column">
      <style:table-column-properties style:column-width="4.051cm"/>
    </style:style>
    <style:style style:name="Table11.B" style:family="table-column">
      <style:table-column-properties style:column-width="0.408cm"/>
    </style:style>
    <style:style style:name="Table11.C" style:family="table-column">
      <style:table-column-properties style:column-width="12.097cm"/>
    </style:style>
    <style:style style:name="Table11.1" style:family="table-row">
      <style:table-row-properties style:min-row-height="48.91pt" fo:keep-together="auto"/>
    </style:style>
    <style:style style:name="Table11.A1" style:family="table-cell">
      <style:table-cell-properties style:vertical-align="middle" style:shadow="none" fo:border="0.012cm solid #000000" fo:padding="0.049cm"/>
    </style:style>
    <style:style style:name="Table11.B1" style:family="table-cell">
      <style:table-cell-properties style:vertical-align="middle" style:shadow="none" fo:border-top="none" fo:border-bottom="none" fo:border-left="0.012cm solid #000000" fo:border-right="0.012cm dotted #000000" fo:padding="0.049cm"/>
    </style:style>
    <style:style style:name="Table11.C1" style:family="table-cell">
      <style:table-cell-properties style:vertical-align="middle" style:shadow="none" fo:border="0.012cm dotted #000000" fo:padding="0.049cm"/>
    </style:style>
    <style:style style:name="Table11.2" style:family="table-row">
      <style:table-row-properties style:min-row-height="12.07pt" fo:keep-together="auto"/>
    </style:style>
    <style:style style:name="Table11.A2" style:family="table-cell">
      <style:table-cell-properties style:vertical-align="middle" style:shadow="none" fo:border-top="0.012cm solid #000000" fo:border-bottom="0.012cm solid #000000" fo:border-left="none" fo:border-right="none" fo:padding-top="0.020cm" fo:padding-bottom="0.020cm" fo:padding-left="0.050cm" fo:padding-right="0.050cm"/>
    </style:style>
    <style:style style:name="Table11.B2" style:family="table-cell">
      <style:table-cell-properties style:vertical-align="middle" style:shadow="none" fo:border="none" fo:padding-top="0.020cm" fo:padding-bottom="0.020cm" fo:padding-left="0.050cm" fo:padding-right="0.050cm"/>
    </style:style>
    <style:style style:name="Table11.C2" style:family="table-cell">
      <style:table-cell-properties style:vertical-align="middle" style:shadow="none" fo:border-top="0.012cm dotted #000000" fo:border-bottom="0.012cm dotted #000000" fo:border-left="none" fo:border-right="none" fo:padding-top="0.020cm" fo:padding-bottom="0.020cm" fo:padding-left="0.050cm" fo:padding-right="0.050cm"/>
    </style:style>
    <style:style style:name="Table11.3" style:family="table-row">
      <style:table-row-properties style:min-row-height="51.74pt" fo:keep-together="auto"/>
    </style:style>
    <style:style style:name="Table11.A3" style:family="table-cell">
      <style:table-cell-properties style:vertical-align="middle" style:shadow="none" fo:border="0.012cm solid #000000" fo:padding="0.049cm"/>
    </style:style>
    <style:style style:name="Table11.B3" style:family="table-cell">
      <style:table-cell-properties style:vertical-align="middle" style:shadow="none" fo:border-top="none" fo:border-bottom="none" fo:border-left="0.012cm solid #000000" fo:border-right="0.012cm dotted #000000" fo:padding="0.049cm"/>
    </style:style>
    <style:style style:name="Table11.C3" style:family="table-cell">
      <style:table-cell-properties style:vertical-align="middle" style:shadow="none" fo:border="0.012cm dotted #000000" fo:padding="0.049cm"/>
    </style:style>
    <style:style style:name="Table11.4" style:family="table-row">
      <style:table-row-properties style:min-row-height="12.07pt" fo:keep-together="auto"/>
    </style:style>
    <style:style style:name="Table11.A4" style:family="table-cell">
      <style:table-cell-properties style:vertical-align="middle" style:shadow="none" fo:border-top="0.012cm solid #000000" fo:border-bottom="0.012cm solid #000000" fo:border-left="none" fo:border-right="none" fo:padding-top="0.020cm" fo:padding-bottom="0.020cm" fo:padding-left="0.050cm" fo:padding-right="0.050cm"/>
    </style:style>
    <style:style style:name="Table11.B4" style:family="table-cell">
      <style:table-cell-properties style:vertical-align="middle" style:shadow="none" fo:border="none" fo:padding-top="0.020cm" fo:padding-bottom="0.020cm" fo:padding-left="0.050cm" fo:padding-right="0.050cm"/>
    </style:style>
    <style:style style:name="Table11.C4" style:family="table-cell">
      <style:table-cell-properties style:vertical-align="middle" style:shadow="none" fo:border-top="0.012cm dotted #000000" fo:border-bottom="0.012cm dotted #000000" fo:border-left="none" fo:border-right="none" fo:padding-top="0.020cm" fo:padding-bottom="0.020cm" fo:padding-left="0.050cm" fo:padding-right="0.050cm"/>
    </style:style>
    <style:style style:name="Table11.5" style:family="table-row">
      <style:table-row-properties style:min-row-height="61.22pt" fo:keep-together="auto"/>
    </style:style>
    <style:style style:name="Table11.A5" style:family="table-cell">
      <style:table-cell-properties style:vertical-align="middle" style:shadow="none" fo:border="0.012cm solid #000000" fo:padding="0.049cm"/>
    </style:style>
    <style:style style:name="Table11.B5" style:family="table-cell">
      <style:table-cell-properties style:vertical-align="middle" style:shadow="none" fo:border-top="none" fo:border-bottom="none" fo:border-left="0.012cm solid #000000" fo:border-right="0.012cm dotted #000000" fo:padding="0.049cm"/>
    </style:style>
    <style:style style:name="Table11.C5" style:family="table-cell">
      <style:table-cell-properties style:vertical-align="middle" style:shadow="none" fo:border="0.012cm dotted #000000" fo:padding="0.049cm"/>
    </style:style>
    <style:style style:name="Table11.6" style:family="table-row">
      <style:table-row-properties style:min-row-height="12.07pt" fo:keep-together="auto"/>
    </style:style>
    <style:style style:name="Table11.A6" style:family="table-cell">
      <style:table-cell-properties style:vertical-align="middle" style:shadow="none" fo:border-top="0.012cm solid #000000" fo:border-bottom="0.012cm solid #000000" fo:border-left="none" fo:border-right="none" fo:padding-top="0.020cm" fo:padding-bottom="0.020cm" fo:padding-left="0.050cm" fo:padding-right="0.050cm"/>
    </style:style>
    <style:style style:name="Table11.B6" style:family="table-cell">
      <style:table-cell-properties style:vertical-align="middle" style:shadow="none" fo:border="none" fo:padding-top="0.020cm" fo:padding-bottom="0.020cm" fo:padding-left="0.050cm" fo:padding-right="0.050cm"/>
    </style:style>
    <style:style style:name="Table11.C6" style:family="table-cell">
      <style:table-cell-properties style:vertical-align="middle" style:shadow="none" fo:border-top="0.012cm dotted #000000" fo:border-bottom="0.012cm dotted #000000" fo:border-left="none" fo:border-right="none" fo:padding-top="0.020cm" fo:padding-bottom="0.020cm" fo:padding-left="0.050cm" fo:padding-right="0.050cm"/>
    </style:style>
    <style:style style:name="Table11.7" style:family="table-row">
      <style:table-row-properties style:min-row-height="36.06pt" fo:keep-together="auto"/>
    </style:style>
    <style:style style:name="Table11.A7" style:family="table-cell">
      <style:table-cell-properties style:vertical-align="middle" style:shadow="none" fo:border="0.012cm solid #000000" fo:padding="0.049cm"/>
    </style:style>
    <style:style style:name="Table11.B7" style:family="table-cell">
      <style:table-cell-properties style:vertical-align="middle" style:shadow="none" fo:border-top="none" fo:border-bottom="none" fo:border-left="0.012cm solid #000000" fo:border-right="0.012cm dotted #000000" fo:padding="0.049cm"/>
    </style:style>
    <style:style style:name="Table11.C7" style:family="table-cell">
      <style:table-cell-properties style:vertical-align="middle" style:shadow="none" fo:border="0.012cm dotted #000000" fo:padding="0.049cm"/>
    </style:style>
    <style:style style:name="Table11.8" style:family="table-row">
      <style:table-row-properties style:min-row-height="12.07pt" fo:keep-together="auto"/>
    </style:style>
    <style:style style:name="Table11.A8" style:family="table-cell">
      <style:table-cell-properties style:vertical-align="middle" style:shadow="none" fo:border-top="0.012cm solid #000000" fo:border-bottom="0.012cm solid #000000" fo:border-left="none" fo:border-right="none" fo:padding-top="0.020cm" fo:padding-bottom="0.020cm" fo:padding-left="0.050cm" fo:padding-right="0.050cm"/>
    </style:style>
    <style:style style:name="Table11.B8" style:family="table-cell">
      <style:table-cell-properties style:vertical-align="middle" style:shadow="none" fo:border="none" fo:padding-top="0.020cm" fo:padding-bottom="0.020cm" fo:padding-left="0.050cm" fo:padding-right="0.050cm"/>
    </style:style>
    <style:style style:name="Table11.C8" style:family="table-cell">
      <style:table-cell-properties style:vertical-align="middle" style:shadow="none" fo:border-top="0.012cm dotted #000000" fo:border-bottom="0.012cm dotted #000000" fo:border-left="none" fo:border-right="none" fo:padding-top="0.020cm" fo:padding-bottom="0.020cm" fo:padding-left="0.050cm" fo:padding-right="0.050cm"/>
    </style:style>
    <style:style style:name="Table11.9" style:family="table-row">
      <style:table-row-properties style:min-row-height="36.06pt" fo:keep-together="auto"/>
    </style:style>
    <style:style style:name="Table11.A9" style:family="table-cell">
      <style:table-cell-properties style:vertical-align="middle" style:shadow="none" fo:border="0.012cm solid #000000" fo:padding="0.049cm"/>
    </style:style>
    <style:style style:name="Table11.B9" style:family="table-cell">
      <style:table-cell-properties style:vertical-align="middle" style:shadow="none" fo:border-top="none" fo:border-bottom="none" fo:border-left="0.012cm solid #000000" fo:border-right="0.012cm dotted #000000" fo:padding="0.049cm"/>
    </style:style>
    <style:style style:name="Table11.C9" style:family="table-cell">
      <style:table-cell-properties style:vertical-align="middle" style:shadow="none" fo:border="0.012cm dotted #000000" fo:padding="0.049cm"/>
    </style:style>
    <style:style style:name="Table12" style:family="table">
      <style:table-properties style:width="6.018cm" table:align="left" fo:margin="0cm" style:shadow="none" style:may-break-between-rows="true" table:border-model="collapsing"/>
    </style:style>
    <style:style style:name="Table12.A" style:family="table-column">
      <style:table-column-properties style:column-width="1.012cm"/>
    </style:style>
    <style:style style:name="Table12.B" style:family="table-column">
      <style:table-column-properties style:column-width="5.006cm"/>
    </style:style>
    <style:style style:name="Table12.1" style:family="table-row">
      <style:table-row-properties style:min-row-height="26.31pt" fo:keep-together="auto"/>
    </style:style>
    <style:style style:name="Table12.A1" style:family="table-cell">
      <style:table-cell-properties style:vertical-align="middle" style:shadow="none" fo:background-color="#ecf6ff" fo:border="0.03cm double #000000" style:border-line-width="0.010cm 0.005cm 0.010cm" fo:padding-top="0.050cm" fo:padding-bottom="0.050cm" fo:padding-left="0.180cm" fo:padding-right="0.180cm"/>
    </style:style>
    <style:style style:name="Table12.B1" style:family="table-cell">
      <style:table-cell-properties style:vertical-align="middle" style:shadow="none" fo:border-top="none" fo:border-bottom="0.03cm double #000000" fo:border-left="0.03cm double #000000" fo:border-right="none" style:border-line-width-bottom="0.010cm 0.005cm 0.010cm" style:border-line-width-left="0.010cm 0.005cm 0.010cm" fo:padding-top="0.050cm" fo:padding-bottom="0.050cm" fo:padding-left="0.180cm" fo:padding-right="0.180cm"/>
    </style:style>
    <style:style style:name="P345_15" style:parent-style-name="바탕글 사본5" style:family="paragraph">
      <style:paragraph-properties fo:line-height="119%" fo:text-align="justify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9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62_0" style:parent-style-name="Standard" style:family="paragraph">
      <style:paragraph-properties fo:line-height="155%" fo:text-align="justify" fo:margin-left="1.315cm" fo:margin-right="0cm" fo:text-indent="-1.315cm" fo:margin-top="0cm" fo:margin-bottom="0cm" fo:background-color="transparent" fo:border="none" style:shadow="none" style:text-autospace="none" style:vertical-align="auto" style:snap-to-layout-grid="true"/>
    </style:style>
    <style:style style:name="P346_0" style:parent-style-name="Standard" style:family="paragraph">
      <style:paragraph-properties fo:line-height="113%" fo:text-align="justify" fo:margin-left="1.071cm" fo:margin-right="0cm" fo:text-indent="-1.071cm" fo:margin-top="0cm" fo:margin-bottom="0cm" fo:background-color="transparent" fo:border="none" style:shadow="none" style:text-autospace="none" style:vertical-align="auto" style:snap-to-layout-grid="true"/>
    </style:style>
    <style:style style:name="T260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3_0" style:parent-style-name="Standard" style:family="paragraph">
      <style:paragraph-properties fo:line-height="15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47_0" style:parent-style-name="Standard" style:family="paragraph">
      <style:paragraph-properties fo:line-height="90%" fo:text-align="justify" fo:margin-left="1.312cm" fo:margin-right="0cm" fo:text-indent="-1.312cm" fo:margin-top="0cm" fo:margin-bottom="0cm" fo:background-color="transparent" fo:border="none" style:shadow="none" style:text-autospace="none" style:vertical-align="auto" style:snap-to-layout-grid="true"/>
    </style:style>
    <style:style style:name="T9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8_0" style:parent-style-name="Standard" style:family="paragraph">
      <style:paragraph-properties fo:line-height="9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6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6.00pt" style:font-size-asian="6.00pt" style:font-size-complex="6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9_0" style:parent-style-name="Standard" style:family="paragraph">
      <style:paragraph-properties fo:line-height="11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0_0" style:parent-style-name="Standard" style:family="paragraph">
      <style:paragraph-properties fo:line-height="113%" fo:text-align="justify" fo:margin-left="1.067cm" fo:margin-right="0cm" fo:text-indent="-1.067cm" fo:margin-top="0cm" fo:margin-bottom="0cm" fo:background-color="transparent" fo:border="none" style:shadow="none" style:text-autospace="none" style:vertical-align="auto" style:snap-to-layout-grid="true"/>
    </style:style>
    <style:style style:name="T5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1_0" style:parent-style-name="Standard" style:family="paragraph">
      <style:paragraph-properties fo:line-height="113%" fo:text-align="justify" fo:margin-left="1.074cm" fo:margin-right="0cm" fo:text-indent="-1.074cm" fo:margin-top="0cm" fo:margin-bottom="0cm" fo:background-color="transparent" fo:border="none" style:shadow="none" style:text-autospace="none" style:vertical-align="auto" style:snap-to-layout-grid="true"/>
    </style:style>
    <style:style style:name="T25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2_0" style:parent-style-name="Standard" style:family="paragraph">
      <style:paragraph-properties fo:line-height="113%" fo:text-align="justify" fo:margin-left="1.088cm" fo:margin-right="0cm" fo:text-indent="-1.088cm" fo:margin-top="0cm" fo:margin-bottom="0cm" fo:background-color="transparent" fo:border="none" style:shadow="none" style:text-autospace="none" style:vertical-align="auto" style:snap-to-layout-grid="true"/>
    </style:style>
    <style:style style:name="P353_0" style:parent-style-name="Standard" style:family="paragraph">
      <style:paragraph-properties fo:line-height="113%" fo:text-align="justify" fo:margin-left="1.064cm" fo:margin-right="0cm" fo:text-indent="-1.064cm" fo:margin-top="0cm" fo:margin-bottom="0cm" fo:background-color="transparent" fo:border="none" style:shadow="none" style:text-autospace="none" style:vertical-align="auto" style:snap-to-layout-grid="true"/>
    </style:style>
    <style:style style:name="Table13" style:family="table">
      <style:table-properties style:width="16.989cm" table:align="left" fo:margin="0cm" style:shadow="none" style:may-break-between-rows="true" table:border-model="collapsing"/>
    </style:style>
    <style:style style:name="Table13.A" style:family="table-column">
      <style:table-column-properties style:column-width="2.105cm"/>
    </style:style>
    <style:style style:name="Table13.B" style:family="table-column">
      <style:table-column-properties style:column-width="0.199cm"/>
    </style:style>
    <style:style style:name="Table13.C" style:family="table-column">
      <style:table-column-properties style:column-width="14.685cm"/>
    </style:style>
    <style:style style:name="Table13.1" style:family="table-row">
      <style:table-row-properties style:min-row-height="28.31pt" fo:keep-together="auto"/>
    </style:style>
    <style:style style:name="Table13.A1" style:family="table-cell">
      <style:table-cell-properties style:vertical-align="middle" style:shadow="none" fo:background-color="#2b2d63" fo:border="0.05cm solid #1b1760" fo:padding="0.050cm"/>
    </style:style>
    <style:style style:name="Table13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3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Table14" style:family="table">
      <style:table-properties style:width="16.864cm" table:align="left" fo:margin="0cm" style:shadow="none" style:may-break-between-rows="true" table:border-model="collapsing"/>
    </style:style>
    <style:style style:name="Table14.A" style:family="table-column">
      <style:table-column-properties style:column-width="3.606cm"/>
    </style:style>
    <style:style style:name="Table14.B" style:family="table-column">
      <style:table-column-properties style:column-width="0.266cm"/>
    </style:style>
    <style:style style:name="Table14.C" style:family="table-column">
      <style:table-column-properties style:column-width="12.991cm"/>
    </style:style>
    <style:style style:name="Table14.1" style:family="table-row">
      <style:table-row-properties style:min-row-height="31.97pt" fo:keep-together="auto"/>
    </style:style>
    <style:style style:name="Table14.A1" style:family="table-cell">
      <style:table-cell-properties style:vertical-align="middle" style:shadow="none" fo:background-color="#f2f2f2" fo:border="0.012cm solid #000000" fo:padding="0.050cm"/>
    </style:style>
    <style:style style:name="Table14.B1" style:family="table-cell">
      <style:table-cell-properties style:vertical-align="middle" style:shadow="none" fo:background-color="#ffffff" fo:border-top="none" fo:border-bottom="none" fo:border-left="0.012cm solid #000000" fo:border-right="0.012cm solid #000000" fo:padding="0.050cm"/>
    </style:style>
    <style:style style:name="Table14.C1" style:family="table-cell">
      <style:table-cell-properties style:vertical-align="middle" style:shadow="none" fo:background-color="#f2f2f2" fo:border="0.012cm solid #000000" fo:padding="0.050cm"/>
    </style:style>
    <style:style style:name="Table14.2" style:family="table-row">
      <style:table-row-properties style:min-row-height="8.82pt" fo:keep-together="auto"/>
    </style:style>
    <style:style style:name="Table14.A2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14.B2" style:family="table-cell">
      <style:table-cell-properties style:vertical-align="middle" style:shadow="none" fo:border="none" fo:padding="0.050cm"/>
    </style:style>
    <style:style style:name="Table14.C2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14.3" style:family="table-row">
      <style:table-row-properties style:min-row-height="0.01pt" fo:keep-together="auto"/>
    </style:style>
    <style:style style:name="Table14.A3" style:family="table-cell">
      <style:table-cell-properties style:vertical-align="middle" style:shadow="none" fo:border="0.012cm solid #000000" fo:padding="0.050cm"/>
    </style:style>
    <style:style style:name="Table14.B3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14.C3" style:family="table-cell">
      <style:table-cell-properties style:vertical-align="middle" style:shadow="none" fo:border="0.012cm solid #000000" fo:padding="0.050cm"/>
    </style:style>
    <style:style style:name="Table14.4" style:family="table-row">
      <style:table-row-properties style:min-row-height="2.82pt" fo:keep-together="auto"/>
    </style:style>
    <style:style style:name="Table14.A4" style:family="table-cell">
      <style:table-cell-properties style:vertical-align="middle" style:shadow="none" fo:border="0.012cm solid #000000" fo:padding="0.050cm"/>
    </style:style>
    <style:style style:name="Table14.B4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14.C4" style:family="table-cell">
      <style:table-cell-properties style:vertical-align="middle" style:shadow="none" fo:border="0.012cm solid #000000" fo:padding="0.050cm"/>
    </style:style>
    <style:style style:name="Table14.5" style:family="table-row">
      <style:table-row-properties style:min-row-height="3.82pt" fo:keep-together="auto"/>
    </style:style>
    <style:style style:name="Table14.A5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14.B5" style:family="table-cell">
      <style:table-cell-properties style:vertical-align="middle" style:shadow="none" fo:border="none" fo:padding="0.050cm"/>
    </style:style>
    <style:style style:name="Table14.C5" style:family="table-cell">
      <style:table-cell-properties style:vertical-align="middle" style:shadow="none" fo:border-top="0.012cm solid #000000" fo:border-bottom="0.012cm double #000000" fo:border-left="none" fo:border-right="none" style:border-line-width-bottom="0.004cm 0.002cm 0.004cm" fo:padding="0.050cm"/>
    </style:style>
    <style:style style:name="Table14.6" style:family="table-row">
      <style:table-row-properties style:min-row-height="1280.09pt" fo:keep-together="auto"/>
    </style:style>
    <style:style style:name="Table14.A6" style:family="table-cell">
      <style:table-cell-properties style:vertical-align="middle" style:shadow="none" fo:border="0.012cm solid #000000" fo:padding="0.050cm"/>
    </style:style>
    <style:style style:name="Table14.B6" style:family="table-cell">
      <style:table-cell-properties style:vertical-align="middle" style:shadow="none" fo:border-top="none" fo:border-bottom="none" fo:border-left="0.012cm solid #000000" fo:border-right="0.012cm double #000000" style:border-line-width-right="0.004cm 0.002cm 0.004cm" fo:padding="0.050cm"/>
    </style:style>
    <style:style style:name="Table14.C6" style:family="table-cell">
      <style:table-cell-properties style:vertical-align="middle" style:shadow="none" fo:border="0.012cm double #000000" style:border-line-width="0.004cm 0.002cm 0.004cm" fo:padding="0.050cm"/>
    </style:style>
    <style:style style:name="Table14.7" style:family="table-row">
      <style:table-row-properties style:min-row-height="3.82pt" fo:keep-together="auto"/>
    </style:style>
    <style:style style:name="Table14.A7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14.B7" style:family="table-cell">
      <style:table-cell-properties style:vertical-align="middle" style:shadow="none" fo:border="none" fo:padding="0.050cm"/>
    </style:style>
    <style:style style:name="Table14.C7" style:family="table-cell">
      <style:table-cell-properties style:vertical-align="middle" style:shadow="none" fo:border-top="0.012cm double #000000" fo:border-bottom="0.012cm double #000000" fo:border-left="none" fo:border-right="none" style:border-line-width-top="0.004cm 0.002cm 0.004cm" style:border-line-width-bottom="0.004cm 0.002cm 0.004cm" fo:padding="0.050cm"/>
    </style:style>
    <style:style style:name="Table14.8" style:family="table-row">
      <style:table-row-properties style:min-row-height="2.82pt" fo:keep-together="auto"/>
    </style:style>
    <style:style style:name="Table14.A8" style:family="table-cell">
      <style:table-cell-properties style:vertical-align="middle" style:shadow="none" fo:border="0.012cm solid #000000" fo:padding="0.050cm"/>
    </style:style>
    <style:style style:name="Table14.B8" style:family="table-cell">
      <style:table-cell-properties style:vertical-align="middle" style:shadow="none" fo:border-top="none" fo:border-bottom="none" fo:border-left="0.012cm solid #000000" fo:border-right="0.012cm double #000000" style:border-line-width-right="0.004cm 0.002cm 0.004cm" fo:padding="0.050cm"/>
    </style:style>
    <style:style style:name="Table14.C8" style:family="table-cell">
      <style:table-cell-properties style:vertical-align="middle" style:shadow="none" fo:border="0.012cm double #000000" style:border-line-width="0.004cm 0.002cm 0.004cm" fo:padding="0.050cm"/>
    </style:style>
    <style:style style:name="Table14.9" style:family="table-row">
      <style:table-row-properties style:min-row-height="3.82pt" fo:keep-together="auto"/>
    </style:style>
    <style:style style:name="Table14.A9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14.B9" style:family="table-cell">
      <style:table-cell-properties style:vertical-align="middle" style:shadow="none" fo:border="none" fo:padding="0.050cm"/>
    </style:style>
    <style:style style:name="Table14.C9" style:family="table-cell">
      <style:table-cell-properties style:vertical-align="middle" style:shadow="none" fo:border-top="0.012cm double #000000" fo:border-bottom="0.012cm double #000000" fo:border-left="none" fo:border-right="none" style:border-line-width-top="0.004cm 0.002cm 0.004cm" style:border-line-width-bottom="0.004cm 0.002cm 0.004cm" fo:padding="0.050cm"/>
    </style:style>
    <style:style style:name="Table14.10" style:family="table-row">
      <style:table-row-properties style:min-row-height="311.22pt" fo:keep-together="auto"/>
    </style:style>
    <style:style style:name="Table14.A10" style:family="table-cell">
      <style:table-cell-properties style:vertical-align="middle" style:shadow="none" fo:border="0.012cm solid #000000" fo:padding="0.050cm"/>
    </style:style>
    <style:style style:name="Table14.B10" style:family="table-cell">
      <style:table-cell-properties style:vertical-align="middle" style:shadow="none" fo:border-top="none" fo:border-bottom="none" fo:border-left="0.012cm solid #000000" fo:border-right="0.012cm double #000000" style:border-line-width-right="0.004cm 0.002cm 0.004cm" fo:padding="0.050cm"/>
    </style:style>
    <style:style style:name="Table14.C10" style:family="table-cell">
      <style:table-cell-properties style:vertical-align="middle" style:shadow="none" fo:border="0.012cm double #000000" style:border-line-width="0.004cm 0.002cm 0.004cm" fo:padding="0.050cm"/>
    </style:style>
    <style:style style:name="Table21" style:family="table">
      <style:table-properties style:width="16.989cm" table:align="left" fo:margin="0cm" style:shadow="none" style:may-break-between-rows="true" table:border-model="collapsing"/>
    </style:style>
    <style:style style:name="Table21.A" style:family="table-column">
      <style:table-column-properties style:column-width="2.105cm"/>
    </style:style>
    <style:style style:name="Table21.B" style:family="table-column">
      <style:table-column-properties style:column-width="0.199cm"/>
    </style:style>
    <style:style style:name="Table21.C" style:family="table-column">
      <style:table-column-properties style:column-width="14.685cm"/>
    </style:style>
    <style:style style:name="Table21.1" style:family="table-row">
      <style:table-row-properties style:min-row-height="28.31pt" fo:keep-together="auto"/>
    </style:style>
    <style:style style:name="Table21.A1" style:family="table-cell">
      <style:table-cell-properties style:vertical-align="middle" style:shadow="none" fo:background-color="#2b2d63" fo:border="0.05cm solid #1b1760" fo:padding="0.050cm"/>
    </style:style>
    <style:style style:name="Table21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21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T36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-0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7_0" style:parent-style-name="Standard" style:family="paragraph">
      <style:paragraph-properties fo:line-height="160%" fo:text-align="justify" fo:margin-left="0.901cm" fo:margin-right="0cm" fo:text-indent="-0.901cm" fo:margin-top="0.106cm" fo:margin-bottom="0cm" fo:background-color="transparent" fo:border="none" style:shadow="none" style:text-autospace="none" style:vertical-align="auto" style:snap-to-layout-grid="true"/>
    </style:style>
    <style:style style:name="T14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2" style:family="table">
      <style:table-properties style:width="16.801cm" table:align="left" fo:margin="0cm" style:shadow="none" style:may-break-between-rows="true" table:border-model="collapsing"/>
    </style:style>
    <style:style style:name="Table22.A" style:family="table-column">
      <style:table-column-properties style:column-width="16.801cm"/>
    </style:style>
    <style:style style:name="Table22.1" style:family="table-row">
      <style:table-row-properties style:min-row-height="161.41pt" fo:keep-together="auto"/>
    </style:style>
    <style:style style:name="Table22.A1" style:family="table-cell">
      <style:table-cell-properties style:vertical-align="middle" style:shadow="none" fo:background-color="#ffffe5" fo:border="0.012cm fine-dashed #000000" fo:padding-top="0.050cm" fo:padding-bottom="0.050cm" fo:padding-left="0.180cm" fo:padding-right="0.180cm"/>
    </style:style>
    <style:style style:name="P266_0" style:parent-style-name="Standard" style:family="paragraph">
      <style:paragraph-properties fo:line-height="160%" fo:text-align="justify" fo:margin-left="0.681cm" fo:margin-right="0cm" fo:text-indent="-0.681cm" fo:margin-top="0.106cm" fo:margin-bottom="0cm" fo:background-color="transparent" fo:border="none" style:shadow="none" style:text-autospace="none" style:vertical-align="auto" style:snap-to-layout-grid="true"/>
    </style:style>
    <style:style style:name="T1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4_0" style:parent-style-name="Standard" style:family="paragraph">
      <style:paragraph-properties fo:line-height="117%" fo:text-align="justify" fo:margin-left="0.619cm" fo:margin-right="0cm" fo:text-indent="-0.619cm" fo:margin-top="0.106cm" fo:margin-bottom="0cm" fo:background-color="transparent" fo:border="none" style:shadow="none" style:text-autospace="none" style:vertical-align="auto" style:snap-to-layout-grid="true"/>
    </style:style>
    <style:style style:name="T37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7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7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5_0" style:parent-style-name="Standard" style:family="paragraph">
      <style:paragraph-properties fo:line-height="117%" fo:text-align="justify" fo:margin-left="1.330cm" fo:margin-right="0cm" fo:text-indent="-1.330cm" fo:margin-top="0.106cm" fo:margin-bottom="0cm" fo:background-color="transparent" fo:border="none" style:shadow="none" style:text-autospace="none" style:vertical-align="auto" style:snap-to-layout-grid="true"/>
    </style:style>
    <style:style style:name="T13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9_0" style:parent-style-name="Standard" style:family="paragraph">
      <style:paragraph-properties fo:line-height="160%" fo:text-align="justify" fo:margin-left="1.602cm" fo:margin-right="0cm" fo:text-indent="-1.602cm" fo:margin-top="0.106cm" fo:margin-bottom="0cm" fo:background-color="transparent" fo:border="none" style:shadow="none" style:text-autospace="none" style:vertical-align="auto" style:snap-to-layout-grid="true"/>
    </style:style>
    <style:style style:name="T36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70_0" style:parent-style-name="Standard" style:family="paragraph">
      <style:paragraph-properties fo:line-height="160%" fo:text-align="justify" fo:margin-left="1.600cm" fo:margin-right="0cm" fo:text-indent="-1.600cm" fo:margin-top="0.106cm" fo:margin-bottom="0cm" fo:background-color="transparent" fo:border="none" style:shadow="none" style:text-autospace="none" style:vertical-align="auto" style:snap-to-layout-grid="true"/>
    </style:style>
    <style:style style:name="P356_0" style:parent-style-name="Standard" style:family="paragraph">
      <style:paragraph-properties fo:line-height="117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Table23" style:family="table">
      <style:table-properties style:width="16.801cm" table:align="left" fo:margin="0cm" style:shadow="none" style:may-break-between-rows="true" table:border-model="collapsing"/>
    </style:style>
    <style:style style:name="Table23.A" style:family="table-column">
      <style:table-column-properties style:column-width="16.801cm"/>
    </style:style>
    <style:style style:name="Table23.1" style:family="table-row">
      <style:table-row-properties style:min-row-height="216.58pt" fo:keep-together="auto"/>
    </style:style>
    <style:style style:name="Table23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a09069f9.jpg" xlink:type="simple" xlink:show="embed"/>
      </style:table-cell-properties>
    </style:style>
    <style:style style:name="P79_0" style:parent-style-name="Standard" style:family="paragraph">
      <style:paragraph-properties fo:line-height="160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P357_0" style:parent-style-name="Standard" style:family="paragraph">
      <style:paragraph-properties fo:line-height="117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Table24" style:family="table">
      <style:table-properties style:width="16.801cm" table:align="left" fo:margin="0cm" style:shadow="none" style:may-break-between-rows="true" table:border-model="collapsing"/>
    </style:style>
    <style:style style:name="Table24.A" style:family="table-column">
      <style:table-column-properties style:column-width="16.801cm"/>
    </style:style>
    <style:style style:name="Table24.1" style:family="table-row">
      <style:table-row-properties style:min-row-height="213.75pt" fo:keep-together="auto"/>
    </style:style>
    <style:style style:name="Table24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a09069fa.jpg" xlink:type="simple" xlink:show="embed"/>
      </style:table-cell-properties>
    </style:style>
    <style:style style:name="P271_0" style:parent-style-name="Standard" style:family="paragraph">
      <style:paragraph-properties fo:line-height="160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T12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8_0" style:parent-style-name="Standard" style:family="paragraph">
      <style:paragraph-properties fo:line-height="117%" fo:text-align="justify" fo:margin-left="1.411cm" fo:margin-right="0cm" fo:text-indent="-1.411cm" fo:margin-top="0.106cm" fo:margin-bottom="0cm" fo:background-color="transparent" fo:border="none" style:shadow="none" style:text-autospace="none" style:vertical-align="auto" style:snap-to-layout-grid="true"/>
    </style:style>
    <style:style style:name="T13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3_0" style:parent-style-name="Standard" style:family="paragraph">
      <style:paragraph-properties fo:line-height="135%" fo:text-align="justify" fo:margin-left="1.858cm" fo:margin-right="0cm" fo:text-indent="-1.858cm" fo:margin-top="0.106cm" fo:margin-bottom="0cm" fo:background-color="transparent" fo:border="none" style:shadow="none" style:text-autospace="none" style:vertical-align="auto" style:snap-to-layout-grid="true"/>
    </style:style>
    <style:style style:name="T37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normal" style:font-weight-asian="normal" style:font-weight-complex="normal" style:letter-kerning="false" style:text-emphasize="none" style:text-scale="100%"/>
    </style:style>
    <style:style style:name="P274_0" style:parent-style-name="Standard" style:family="paragraph">
      <style:paragraph-properties fo:line-height="135%" fo:text-align="justify" fo:margin-left="2.465cm" fo:margin-right="0cm" fo:text-indent="-2.465cm" fo:margin-top="0.106cm" fo:margin-bottom="0cm" fo:background-color="transparent" fo:border="none" style:shadow="none" style:text-autospace="none" style:vertical-align="auto" style:snap-to-layout-grid="true"/>
    </style:style>
    <style:style style:name="P275_0" style:parent-style-name="Standard" style:family="paragraph">
      <style:paragraph-properties fo:line-height="135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T14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9_0_b4" style:parent-style-name="Standard" style:family="paragraph">
      <style:paragraph-properties fo:line-height="117%" fo:text-align="justify" fo:margin-left="0.901cm" fo:margin-right="0cm" fo:text-indent="-0.901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38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2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0_0" style:parent-style-name="Standard" style:family="paragraph">
      <style:paragraph-properties fo:line-height="117%" fo:text-align="justify" fo:margin-left="1.374cm" fo:margin-right="0cm" fo:text-indent="-1.374cm" fo:margin-top="0.106cm" fo:margin-bottom="0cm" fo:background-color="transparent" fo:border="none" style:shadow="none" style:text-autospace="none" style:vertical-align="auto" style:snap-to-layout-grid="true"/>
    </style:style>
    <style:style style:name="P277_0" style:parent-style-name="Standard" style:family="paragraph">
      <style:paragraph-properties fo:line-height="160%" fo:text-align="justify" fo:margin-left="1.339cm" fo:margin-right="0cm" fo:text-indent="-1.339cm" fo:margin-top="0.106cm" fo:margin-bottom="0cm" fo:background-color="transparent" fo:border="none" style:shadow="none" style:text-autospace="none" style:vertical-align="auto" style:snap-to-layout-grid="true"/>
    </style:style>
    <style:style style:name="T1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1_0" style:parent-style-name="Standard" style:family="paragraph">
      <style:paragraph-properties fo:line-height="117%" fo:text-align="justify" fo:margin-left="1.274cm" fo:margin-right="0cm" fo:text-indent="-1.274cm" fo:margin-top="0.106cm" fo:margin-bottom="0cm" fo:background-color="transparent" fo:border="none" style:shadow="none" style:text-autospace="none" style:vertical-align="auto" style:snap-to-layout-grid="true"/>
    </style:style>
    <style:style style:name="Table25" style:family="table">
      <style:table-properties style:width="16.801cm" table:align="left" fo:margin="0cm" style:shadow="none" style:may-break-between-rows="true" table:border-model="collapsing"/>
    </style:style>
    <style:style style:name="Table25.A" style:family="table-column">
      <style:table-column-properties style:column-width="16.801cm"/>
    </style:style>
    <style:style style:name="Table25.1" style:family="table-row">
      <style:table-row-properties style:min-row-height="208.09pt" fo:keep-together="auto"/>
    </style:style>
    <style:style style:name="Table25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a09069fb.jpg" xlink:type="simple" xlink:show="embed"/>
      </style:table-cell-properties>
    </style:style>
    <style:style style:name="T14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2_0_b4" style:parent-style-name="Standard" style:family="paragraph">
      <style:paragraph-properties fo:line-height="117%" fo:text-align="justify" fo:margin-left="0.719cm" fo:margin-right="0cm" fo:text-indent="-0.719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38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8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0_0" style:parent-style-name="Standard" style:family="paragraph">
      <style:paragraph-properties fo:line-height="160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P281_0" style:parent-style-name="Standard" style:family="paragraph">
      <style:paragraph-properties fo:line-height="160%" fo:text-align="justify" fo:margin-left="1.859cm" fo:margin-right="0cm" fo:text-indent="-1.859cm" fo:margin-top="0.106cm" fo:margin-bottom="0cm" fo:background-color="transparent" fo:border="none" style:shadow="none" style:text-autospace="none" style:vertical-align="auto" style:snap-to-layout-grid="true"/>
    </style:style>
    <style:style style:name="Table26" style:family="table">
      <style:table-properties style:width="16.801cm" table:align="left" fo:margin="0cm" style:shadow="none" style:may-break-between-rows="true" table:border-model="collapsing"/>
    </style:style>
    <style:style style:name="Table26.A" style:family="table-column">
      <style:table-column-properties style:column-width="16.801cm"/>
    </style:style>
    <style:style style:name="Table26.1" style:family="table-row">
      <style:table-row-properties style:min-row-height="196.77pt" fo:keep-together="auto"/>
    </style:style>
    <style:style style:name="Table26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a09069fc.jpg" xlink:type="simple" xlink:show="embed"/>
      </style:table-cell-properties>
    </style:style>
    <style:style style:name="P282_0" style:parent-style-name="Standard" style:family="paragraph">
      <style:paragraph-properties fo:line-height="160%" fo:text-align="justify" fo:margin-left="1.399cm" fo:margin-right="0cm" fo:text-indent="-1.399cm" fo:margin-top="0.106cm" fo:margin-bottom="0cm" fo:background-color="transparent" fo:border="none" style:shadow="none" style:text-autospace="none" style:vertical-align="auto" style:snap-to-layout-grid="true"/>
    </style:style>
    <style:style style:name="Table27" style:family="table">
      <style:table-properties style:width="16.801cm" table:align="left" fo:margin="0cm" style:shadow="none" style:may-break-between-rows="true" table:border-model="collapsing"/>
    </style:style>
    <style:style style:name="Table27.A" style:family="table-column">
      <style:table-column-properties style:column-width="16.801cm"/>
    </style:style>
    <style:style style:name="Table27.1" style:family="table-row">
      <style:table-row-properties style:min-row-height="199.60pt" fo:keep-together="auto"/>
    </style:style>
    <style:style style:name="Table27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a09069fd.jpg" xlink:type="simple" xlink:show="embed"/>
      </style:table-cell-properties>
    </style:style>
    <style:style style:name="Table28" style:family="table">
      <style:table-properties style:width="16.801cm" table:align="left" fo:margin="0cm" style:shadow="none" style:may-break-between-rows="true" table:border-model="collapsing"/>
    </style:style>
    <style:style style:name="Table28.A" style:family="table-column">
      <style:table-column-properties style:column-width="16.801cm"/>
    </style:style>
    <style:style style:name="Table28.1" style:family="table-row">
      <style:table-row-properties style:min-row-height="278.84pt" fo:keep-together="auto"/>
    </style:style>
    <style:style style:name="Table28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a09069fe.jpg" xlink:type="simple" xlink:show="embed"/>
      </style:table-cell-properties>
    </style:style>
    <style:style style:name="T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3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_0_b4" style:parent-style-name="Standard" style:family="paragraph">
      <style:paragraph-properties fo:line-height="16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29" style:family="table">
      <style:table-properties style:width="16.989cm" table:align="left" fo:margin="0cm" style:shadow="none" style:may-break-between-rows="true" table:border-model="collapsing"/>
    </style:style>
    <style:style style:name="Table29.A" style:family="table-column">
      <style:table-column-properties style:column-width="2.105cm"/>
    </style:style>
    <style:style style:name="Table29.B" style:family="table-column">
      <style:table-column-properties style:column-width="0.199cm"/>
    </style:style>
    <style:style style:name="Table29.C" style:family="table-column">
      <style:table-column-properties style:column-width="14.685cm"/>
    </style:style>
    <style:style style:name="Table29.1" style:family="table-row">
      <style:table-row-properties style:min-row-height="28.31pt" fo:keep-together="auto"/>
    </style:style>
    <style:style style:name="Table29.A1" style:family="table-cell">
      <style:table-cell-properties style:vertical-align="middle" style:shadow="none" fo:background-color="#2b2d63" fo:border="0.05cm solid #1b1760" fo:padding="0.050cm"/>
    </style:style>
    <style:style style:name="Table29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29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T9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4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30" style:family="table">
      <style:table-properties style:width="16.895cm" table:align="left" fo:margin="0cm" style:shadow="none" style:may-break-between-rows="false" table:border-model="collapsing"/>
    </style:style>
    <style:style style:name="Table30.A" style:family="table-column">
      <style:table-column-properties style:column-width="1.056cm"/>
    </style:style>
    <style:style style:name="Table30.B" style:family="table-column">
      <style:table-column-properties style:column-width="5.868cm"/>
    </style:style>
    <style:style style:name="Table30.C" style:family="table-column">
      <style:table-column-properties style:column-width="7.963cm"/>
    </style:style>
    <style:style style:name="Table30.D" style:family="table-column">
      <style:table-column-properties style:column-width="1.004cm"/>
    </style:style>
    <style:style style:name="Table30.E" style:family="table-column">
      <style:table-column-properties style:column-width="1.004cm"/>
    </style:style>
    <style:style style:name="Table30.1" style:family="table-row">
      <style:table-row-properties style:min-row-height="21.29pt" fo:keep-together="auto"/>
    </style:style>
    <style:style style:name="Table30.A1" style:family="table-cell">
      <style:table-cell-properties style:vertical-align="middle" style:shadow="none" fo:border-top="0.04cm solid #000000" fo:border-bottom="0.05cm double #000000" fo:border-left="0.04cm solid #000000" fo:border-right="0.012cm solid #000000" style:border-line-width-bottom="0.017cm 0.008cm 0.017cm" fo:padding="0.049cm"/>
    </style:style>
    <style:style style:name="Table30.B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0.C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30.D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0.E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30.2" style:family="table-row">
      <style:table-row-properties style:min-row-height="24.12pt" fo:keep-together="auto"/>
    </style:style>
    <style:style style:name="Table30.A2" style:family="table-cell">
      <style:table-cell-properties style:vertical-align="middle" style:shadow="none" fo:border-top="0.05cm double #000000" fo:border-bottom="0.04cm solid #000000" fo:border-left="0.04cm solid #000000" fo:border-right="0.012cm solid #000000" style:border-line-width-top="0.017cm 0.008cm 0.017cm" fo:padding="0.049cm"/>
    </style:style>
    <style:style style:name="Table30.B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30.D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30.E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30.3" style:family="table-row">
      <style:table-row-properties style:min-row-height="64.61pt" fo:keep-together="auto"/>
    </style:style>
    <style:style style:name="Table30.B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0.C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0.D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0.E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0.4" style:family="table-row">
      <style:table-row-properties style:min-row-height="24.12pt" fo:keep-together="auto"/>
    </style:style>
    <style:style style:name="Table30.B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0.D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0.E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0.5" style:family="table-row">
      <style:table-row-properties style:min-row-height="92.84pt" fo:keep-together="auto"/>
    </style:style>
    <style:style style:name="Table30.B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0.C5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0.D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0.E5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0.6" style:family="table-row">
      <style:table-row-properties style:min-row-height="92.84pt" fo:keep-together="auto"/>
    </style:style>
    <style:style style:name="Table30.B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0.C6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0.7" style:family="table-row">
      <style:table-row-properties style:min-row-height="92.84pt" fo:keep-together="auto"/>
    </style:style>
    <style:style style:name="Table30.B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0.C7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0.8" style:family="table-row">
      <style:table-row-properties style:min-row-height="24.12pt" fo:keep-together="auto"/>
    </style:style>
    <style:style style:name="Table30.B8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0.D8" style:family="table-cell">
      <style:table-cell-properties style:vertical-align="middle" style:shadow="none" fo:background-color="#f2f2f2" fo:border-top="0.012cm solid #000000" fo:border-bottom="0.012cm dotted #000000" fo:border-left="0.04cm solid #000000" fo:border-right="0.012cm solid #000000" fo:padding="0.049cm"/>
    </style:style>
    <style:style style:name="Table30.E8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0.9" style:family="table-row">
      <style:table-row-properties style:min-row-height="103.55pt" fo:keep-together="auto"/>
    </style:style>
    <style:style style:name="Table30.B9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30.C9" style:family="table-cell">
      <style:table-cell-properties style:vertical-align="middle" style:shadow="none" fo:border-top="0.012cm dotted #000000" fo:border-bottom="0.01cm solid #000000" fo:border-left="0.012cm solid #000000" fo:border-right="0.04cm solid #000000" fo:padding="0.049cm"/>
    </style:style>
    <style:style style:name="Table30.D9" style:family="table-cell">
      <style:table-cell-properties style:vertical-align="middle" style:shadow="none" fo:border-top="0.012cm dotted #000000" fo:border-bottom="0.04cm solid #000000" fo:border-left="0.04cm solid #000000" fo:border-right="0.012cm solid #000000" fo:padding="0.049cm"/>
    </style:style>
    <style:style style:name="Table30.E9" style:family="table-cell">
      <style:table-cell-properties style:vertical-align="middle" style:shadow="none" fo:border-top="0.012cm dotted #000000" fo:border-bottom="0.04cm solid #000000" fo:border-left="0.012cm solid #000000" fo:border-right="0.04cm solid #000000" fo:padding="0.049cm"/>
    </style:style>
    <style:style style:name="Table30.10" style:family="table-row">
      <style:table-row-properties style:min-row-height="24.12pt" fo:keep-together="auto"/>
    </style:style>
    <style:style style:name="Table30.A10" style:family="table-cell">
      <style:table-cell-properties style:vertical-align="middle" style:shadow="none" fo:border="0.04cm solid #000000" fo:padding="0.049cm"/>
    </style:style>
    <style:style style:name="Table30.D10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30.E10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5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32" style:family="table">
      <style:table-properties style:width="16.895cm" table:align="left" fo:margin="0cm" style:shadow="none" style:may-break-between-rows="false" table:border-model="collapsing"/>
    </style:style>
    <style:style style:name="Table32.A" style:family="table-column">
      <style:table-column-properties style:column-width="1.056cm"/>
    </style:style>
    <style:style style:name="Table32.B" style:family="table-column">
      <style:table-column-properties style:column-width="5.868cm"/>
    </style:style>
    <style:style style:name="Table32.C" style:family="table-column">
      <style:table-column-properties style:column-width="7.963cm"/>
    </style:style>
    <style:style style:name="Table32.D" style:family="table-column">
      <style:table-column-properties style:column-width="1.004cm"/>
    </style:style>
    <style:style style:name="Table32.E" style:family="table-column">
      <style:table-column-properties style:column-width="1.004cm"/>
    </style:style>
    <style:style style:name="Table32.1" style:family="table-row">
      <style:table-row-properties style:min-row-height="21.29pt" fo:keep-together="auto"/>
    </style:style>
    <style:style style:name="Table32.A1" style:family="table-cell">
      <style:table-cell-properties style:vertical-align="middle" style:shadow="none" fo:border-top="0.04cm solid #000000" fo:border-bottom="0.05cm double #000000" fo:border-left="0.04cm solid #000000" fo:border-right="0.012cm solid #000000" style:border-line-width-bottom="0.017cm 0.008cm 0.017cm" fo:padding="0.049cm"/>
    </style:style>
    <style:style style:name="Table32.B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2.C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32.D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2.E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32.2" style:family="table-row">
      <style:table-row-properties style:min-row-height="21.29pt" fo:keep-together="auto"/>
    </style:style>
    <style:style style:name="Table32.A2" style:family="table-cell">
      <style:table-cell-properties style:vertical-align="middle" style:shadow="none" fo:border-top="0.05cm double #000000" fo:border-bottom="0.04cm solid #000000" fo:border-left="0.04cm solid #000000" fo:border-right="0.012cm solid #000000" style:border-line-width-top="0.017cm 0.008cm 0.017cm" fo:padding="0.049cm"/>
    </style:style>
    <style:style style:name="Table32.B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32.D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32.E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32.3" style:family="table-row">
      <style:table-row-properties style:min-row-height="61.78pt" fo:keep-together="auto"/>
    </style:style>
    <style:style style:name="Table32.B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2.C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2.D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2.E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2.4" style:family="table-row">
      <style:table-row-properties style:min-row-height="21.29pt" fo:keep-together="auto"/>
    </style:style>
    <style:style style:name="Table32.B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2.D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2.E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2.5" style:family="table-row">
      <style:table-row-properties style:min-row-height="63.63pt" fo:keep-together="auto"/>
    </style:style>
    <style:style style:name="Table32.B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2.C5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2.D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2.E5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2.6" style:family="table-row">
      <style:table-row-properties style:min-row-height="21.29pt" fo:keep-together="auto"/>
    </style:style>
    <style:style style:name="Table32.B6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2.D6" style:family="table-cell">
      <style:table-cell-properties style:vertical-align="middle" style:shadow="none" fo:background-color="#f2f2f2" fo:border-top="0.012cm solid #000000" fo:border-bottom="0.012cm dotted #000000" fo:border-left="0.04cm solid #000000" fo:border-right="0.012cm solid #000000" fo:padding="0.049cm"/>
    </style:style>
    <style:style style:name="Table32.E6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2.7" style:family="table-row">
      <style:table-row-properties style:min-row-height="89.96pt" fo:keep-together="auto"/>
    </style:style>
    <style:style style:name="Table32.B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2.C7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2.D7" style:family="table-cell">
      <style:table-cell-properties style:vertical-align="middle" style:shadow="none" fo:border-top="0.012cm dotted #000000" fo:border-bottom="0.012cm solid #000000" fo:border-left="0.04cm solid #000000" fo:border-right="0.012cm solid #000000" fo:padding="0.049cm"/>
    </style:style>
    <style:style style:name="Table32.E7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2.8" style:family="table-row">
      <style:table-row-properties style:min-row-height="89.96pt" fo:keep-together="auto"/>
    </style:style>
    <style:style style:name="Table32.B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2.C8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2.9" style:family="table-row">
      <style:table-row-properties style:min-row-height="89.96pt" fo:keep-together="auto"/>
    </style:style>
    <style:style style:name="Table32.B9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2.C9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2.10" style:family="table-row">
      <style:table-row-properties style:min-row-height="21.29pt" fo:keep-together="auto"/>
    </style:style>
    <style:style style:name="Table32.B10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2.D10" style:family="table-cell">
      <style:table-cell-properties style:vertical-align="middle" style:shadow="none" fo:background-color="#f2f2f2" fo:border-top="0.012cm solid #000000" fo:border-bottom="0.012cm dotted #000000" fo:border-left="0.04cm solid #000000" fo:border-right="0.012cm solid #000000" fo:padding="0.049cm"/>
    </style:style>
    <style:style style:name="Table32.E10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2.11" style:family="table-row">
      <style:table-row-properties style:min-row-height="112.04pt" fo:keep-together="auto"/>
    </style:style>
    <style:style style:name="Table32.B11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32.C11" style:family="table-cell">
      <style:table-cell-properties style:vertical-align="middle" style:shadow="none" fo:border-top="0.012cm dotted #000000" fo:border-bottom="0.01cm solid #000000" fo:border-left="0.012cm solid #000000" fo:border-right="0.04cm solid #000000" fo:padding="0.049cm"/>
    </style:style>
    <style:style style:name="Table32.D11" style:family="table-cell">
      <style:table-cell-properties style:vertical-align="middle" style:shadow="none" fo:border-top="0.012cm dotted #000000" fo:border-bottom="0.04cm solid #000000" fo:border-left="0.04cm solid #000000" fo:border-right="0.012cm solid #000000" fo:padding="0.049cm"/>
    </style:style>
    <style:style style:name="Table32.E11" style:family="table-cell">
      <style:table-cell-properties style:vertical-align="middle" style:shadow="none" fo:border-top="0.012cm dotted #000000" fo:border-bottom="0.04cm solid #000000" fo:border-left="0.012cm solid #000000" fo:border-right="0.04cm solid #000000" fo:padding="0.049cm"/>
    </style:style>
    <style:style style:name="Table32.12" style:family="table-row">
      <style:table-row-properties style:min-row-height="24.12pt" fo:keep-together="auto"/>
    </style:style>
    <style:style style:name="Table32.A12" style:family="table-cell">
      <style:table-cell-properties style:vertical-align="middle" style:shadow="none" fo:border="0.04cm solid #000000" fo:padding="0.049cm"/>
    </style:style>
    <style:style style:name="Table32.D12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32.E12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able34" style:family="table">
      <style:table-properties style:width="16.989cm" table:align="left" fo:margin="0cm" style:shadow="none" style:may-break-between-rows="true" table:border-model="collapsing"/>
    </style:style>
    <style:style style:name="Table34.A" style:family="table-column">
      <style:table-column-properties style:column-width="2.105cm"/>
    </style:style>
    <style:style style:name="Table34.B" style:family="table-column">
      <style:table-column-properties style:column-width="0.199cm"/>
    </style:style>
    <style:style style:name="Table34.C" style:family="table-column">
      <style:table-column-properties style:column-width="14.685cm"/>
    </style:style>
    <style:style style:name="Table34.1" style:family="table-row">
      <style:table-row-properties style:min-row-height="28.31pt" fo:keep-together="auto"/>
    </style:style>
    <style:style style:name="Table34.A1" style:family="table-cell">
      <style:table-cell-properties style:vertical-align="middle" style:shadow="none" fo:background-color="#2b2d63" fo:border="0.05cm solid #1b1760" fo:padding="0.050cm"/>
    </style:style>
    <style:style style:name="Table34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34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Table35" style:family="table">
      <style:table-properties style:width="16.895cm" table:align="left" fo:margin="0cm" style:shadow="none" style:may-break-between-rows="false" table:border-model="collapsing"/>
    </style:style>
    <style:style style:name="Table35.A" style:family="table-column">
      <style:table-column-properties style:column-width="1.056cm"/>
    </style:style>
    <style:style style:name="Table35.B" style:family="table-column">
      <style:table-column-properties style:column-width="5.868cm"/>
    </style:style>
    <style:style style:name="Table35.C" style:family="table-column">
      <style:table-column-properties style:column-width="7.963cm"/>
    </style:style>
    <style:style style:name="Table35.D" style:family="table-column">
      <style:table-column-properties style:column-width="1.004cm"/>
    </style:style>
    <style:style style:name="Table35.E" style:family="table-column">
      <style:table-column-properties style:column-width="1.004cm"/>
    </style:style>
    <style:style style:name="Table35.1" style:family="table-row">
      <style:table-row-properties style:min-row-height="26.95pt" fo:keep-together="auto"/>
    </style:style>
    <style:style style:name="Table35.A1" style:family="table-cell">
      <style:table-cell-properties style:vertical-align="middle" style:shadow="none" fo:border-top="0.04cm solid #000000" fo:border-bottom="0.05cm double #000000" fo:border-left="0.04cm solid #000000" fo:border-right="0.012cm solid #000000" style:border-line-width-bottom="0.017cm 0.008cm 0.017cm" fo:padding="0.049cm"/>
    </style:style>
    <style:style style:name="Table35.B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5.C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35.D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5.E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35.2" style:family="table-row">
      <style:table-row-properties style:min-row-height="26.95pt" fo:keep-together="auto"/>
    </style:style>
    <style:style style:name="Table35.A2" style:family="table-cell">
      <style:table-cell-properties style:vertical-align="middle" style:shadow="none" fo:border-top="0.05cm double #000000" fo:border-bottom="0.04cm solid #000000" fo:border-left="0.04cm solid #000000" fo:border-right="0.012cm solid #000000" style:border-line-width-top="0.017cm 0.008cm 0.017cm" fo:padding="0.049cm"/>
    </style:style>
    <style:style style:name="Table35.B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35.D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35.E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35.3" style:family="table-row">
      <style:table-row-properties style:min-row-height="64.61pt" fo:keep-together="auto"/>
    </style:style>
    <style:style style:name="Table35.B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5.C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5.D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5.E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5.4" style:family="table-row">
      <style:table-row-properties style:min-row-height="26.95pt" fo:keep-together="auto"/>
    </style:style>
    <style:style style:name="Table35.B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5.D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5.E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5.5" style:family="table-row">
      <style:table-row-properties style:min-row-height="28.80pt" fo:keep-together="auto"/>
    </style:style>
    <style:style style:name="Table35.B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5.C5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5.D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5.E5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5.6" style:family="table-row">
      <style:table-row-properties style:min-row-height="179.81pt" fo:keep-together="auto"/>
    </style:style>
    <style:style style:name="Table35.B6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5.C6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5.7" style:family="table-row">
      <style:table-row-properties style:min-row-height="26.95pt" fo:keep-together="auto"/>
    </style:style>
    <style:style style:name="Table35.B7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5.D7" style:family="table-cell">
      <style:table-cell-properties style:vertical-align="middle" style:shadow="none" fo:background-color="#f2f2f2" fo:border-top="0.012cm solid #000000" fo:border-bottom="0.012cm dotted #000000" fo:border-left="0.04cm solid #000000" fo:border-right="0.012cm solid #000000" fo:padding="0.049cm"/>
    </style:style>
    <style:style style:name="Table35.E7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5.8" style:family="table-row">
      <style:table-row-properties style:min-row-height="168.64pt" fo:keep-together="auto"/>
    </style:style>
    <style:style style:name="Table35.B8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35.C8" style:family="table-cell">
      <style:table-cell-properties style:vertical-align="middle" style:shadow="none" fo:border-top="0.012cm dotted #000000" fo:border-bottom="0.01cm solid #000000" fo:border-left="0.012cm solid #000000" fo:border-right="0.04cm solid #000000" fo:padding="0.049cm"/>
    </style:style>
    <style:style style:name="Table35.D8" style:family="table-cell">
      <style:table-cell-properties style:vertical-align="middle" style:shadow="none" fo:border-top="0.012cm dotted #000000" fo:border-bottom="0.04cm solid #000000" fo:border-left="0.04cm solid #000000" fo:border-right="0.012cm solid #000000" fo:padding="0.049cm"/>
    </style:style>
    <style:style style:name="Table35.E8" style:family="table-cell">
      <style:table-cell-properties style:vertical-align="middle" style:shadow="none" fo:border-top="0.012cm dotted #000000" fo:border-bottom="0.04cm solid #000000" fo:border-left="0.012cm solid #000000" fo:border-right="0.04cm solid #000000" fo:padding="0.049cm"/>
    </style:style>
    <style:style style:name="Table35.9" style:family="table-row">
      <style:table-row-properties style:min-row-height="26.95pt" fo:keep-together="auto"/>
    </style:style>
    <style:style style:name="Table35.A9" style:family="table-cell">
      <style:table-cell-properties style:vertical-align="middle" style:shadow="none" fo:border="0.04cm solid #000000" fo:padding="0.049cm"/>
    </style:style>
    <style:style style:name="Table35.D9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35.E9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17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37" style:family="table">
      <style:table-properties style:width="16.895cm" table:align="left" fo:margin="0cm" style:shadow="none" style:may-break-between-rows="false" table:border-model="collapsing"/>
    </style:style>
    <style:style style:name="Table37.A" style:family="table-column">
      <style:table-column-properties style:column-width="1.056cm"/>
    </style:style>
    <style:style style:name="Table37.B" style:family="table-column">
      <style:table-column-properties style:column-width="5.868cm"/>
    </style:style>
    <style:style style:name="Table37.C" style:family="table-column">
      <style:table-column-properties style:column-width="7.963cm"/>
    </style:style>
    <style:style style:name="Table37.D" style:family="table-column">
      <style:table-column-properties style:column-width="1.004cm"/>
    </style:style>
    <style:style style:name="Table37.E" style:family="table-column">
      <style:table-column-properties style:column-width="1.004cm"/>
    </style:style>
    <style:style style:name="Table37.1" style:family="table-row">
      <style:table-row-properties style:min-row-height="29.78pt" fo:keep-together="auto"/>
    </style:style>
    <style:style style:name="Table37.A1" style:family="table-cell">
      <style:table-cell-properties style:vertical-align="middle" style:shadow="none" fo:border-top="0.04cm solid #000000" fo:border-bottom="0.05cm double #000000" fo:border-left="0.04cm solid #000000" fo:border-right="0.012cm solid #000000" style:border-line-width-bottom="0.017cm 0.008cm 0.017cm" fo:padding="0.049cm"/>
    </style:style>
    <style:style style:name="Table37.B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7.C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37.D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7.E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37.2" style:family="table-row">
      <style:table-row-properties style:min-row-height="29.78pt" fo:keep-together="auto"/>
    </style:style>
    <style:style style:name="Table37.A2" style:family="table-cell">
      <style:table-cell-properties style:vertical-align="middle" style:shadow="none" fo:border-top="0.05cm double #000000" fo:border-bottom="0.04cm solid #000000" fo:border-left="0.04cm solid #000000" fo:border-right="0.012cm solid #000000" style:border-line-width-top="0.017cm 0.008cm 0.017cm" fo:padding="0.049cm"/>
    </style:style>
    <style:style style:name="Table37.B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37.D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37.E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37.3" style:family="table-row">
      <style:table-row-properties style:min-row-height="70.27pt" fo:keep-together="auto"/>
    </style:style>
    <style:style style:name="Table37.B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7.C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7.D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7.E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7.4" style:family="table-row">
      <style:table-row-properties style:min-row-height="29.78pt" fo:keep-together="auto"/>
    </style:style>
    <style:style style:name="Table37.B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7.D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7.E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7.5" style:family="table-row">
      <style:table-row-properties style:min-row-height="77.78pt" fo:keep-together="auto"/>
    </style:style>
    <style:style style:name="Table37.B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7.C5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7.D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7.E5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7.6" style:family="table-row">
      <style:table-row-properties style:min-row-height="29.78pt" fo:keep-together="auto"/>
    </style:style>
    <style:style style:name="Table37.B6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7.D6" style:family="table-cell">
      <style:table-cell-properties style:vertical-align="middle" style:shadow="none" fo:background-color="#f2f2f2" fo:border-top="0.012cm solid #000000" fo:border-bottom="0.012cm dotted #000000" fo:border-left="0.04cm solid #000000" fo:border-right="0.012cm solid #000000" fo:padding="0.049cm"/>
    </style:style>
    <style:style style:name="Table37.E6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7.7" style:family="table-row">
      <style:table-row-properties style:min-row-height="74.81pt" fo:keep-together="auto"/>
    </style:style>
    <style:style style:name="Table37.B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7.C7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7.D7" style:family="table-cell">
      <style:table-cell-properties style:vertical-align="middle" style:shadow="none" fo:border-top="0.012cm dotted #000000" fo:border-bottom="0.012cm dotted #000000" fo:border-left="0.04cm solid #000000" fo:border-right="0.012cm solid #000000" fo:padding="0.049cm"/>
    </style:style>
    <style:style style:name="Table37.E7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7.8" style:family="table-row">
      <style:table-row-properties style:min-row-height="74.81pt" fo:keep-together="auto"/>
    </style:style>
    <style:style style:name="Table37.B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7.C8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7.9" style:family="table-row">
      <style:table-row-properties style:min-row-height="74.81pt" fo:keep-together="auto"/>
    </style:style>
    <style:style style:name="Table37.B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37.C9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37.10" style:family="table-row">
      <style:table-row-properties style:min-row-height="29.78pt" fo:keep-together="auto"/>
    </style:style>
    <style:style style:name="Table37.B10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7.D10" style:family="table-cell">
      <style:table-cell-properties style:vertical-align="middle" style:shadow="none" fo:background-color="#f2f2f2" fo:border-top="0.012cm solid #000000" fo:border-bottom="0.012cm dotted #000000" fo:border-left="0.04cm solid #000000" fo:border-right="0.012cm solid #000000" fo:padding="0.049cm"/>
    </style:style>
    <style:style style:name="Table37.E10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7.11" style:family="table-row">
      <style:table-row-properties style:min-row-height="100.72pt" fo:keep-together="auto"/>
    </style:style>
    <style:style style:name="Table37.B11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37.C11" style:family="table-cell">
      <style:table-cell-properties style:vertical-align="middle" style:shadow="none" fo:border-top="0.012cm dotted #000000" fo:border-bottom="0.01cm solid #000000" fo:border-left="0.012cm solid #000000" fo:border-right="0.04cm solid #000000" fo:padding="0.049cm"/>
    </style:style>
    <style:style style:name="Table37.D11" style:family="table-cell">
      <style:table-cell-properties style:vertical-align="middle" style:shadow="none" fo:border-top="0.012cm dotted #000000" fo:border-bottom="0.04cm solid #000000" fo:border-left="0.04cm solid #000000" fo:border-right="0.012cm solid #000000" fo:padding="0.049cm"/>
    </style:style>
    <style:style style:name="Table37.E11" style:family="table-cell">
      <style:table-cell-properties style:vertical-align="middle" style:shadow="none" fo:border-top="0.012cm dotted #000000" fo:border-bottom="0.04cm solid #000000" fo:border-left="0.012cm solid #000000" fo:border-right="0.04cm solid #000000" fo:padding="0.049cm"/>
    </style:style>
    <style:style style:name="Table37.12" style:family="table-row">
      <style:table-row-properties style:min-row-height="29.78pt" fo:keep-together="auto"/>
    </style:style>
    <style:style style:name="Table37.A12" style:family="table-cell">
      <style:table-cell-properties style:vertical-align="middle" style:shadow="none" fo:border="0.04cm solid #000000" fo:padding="0.049cm"/>
    </style:style>
    <style:style style:name="Table37.D12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37.E12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able39" style:family="table">
      <style:table-properties style:width="16.989cm" table:align="left" fo:margin="0cm" style:shadow="none" style:may-break-between-rows="true" table:border-model="collapsing"/>
    </style:style>
    <style:style style:name="Table39.A" style:family="table-column">
      <style:table-column-properties style:column-width="2.105cm"/>
    </style:style>
    <style:style style:name="Table39.B" style:family="table-column">
      <style:table-column-properties style:column-width="0.199cm"/>
    </style:style>
    <style:style style:name="Table39.C" style:family="table-column">
      <style:table-column-properties style:column-width="14.685cm"/>
    </style:style>
    <style:style style:name="Table39.1" style:family="table-row">
      <style:table-row-properties style:min-row-height="28.31pt" fo:keep-together="auto"/>
    </style:style>
    <style:style style:name="Table39.A1" style:family="table-cell">
      <style:table-cell-properties style:vertical-align="middle" style:shadow="none" fo:background-color="#2b2d63" fo:border="0.05cm solid #1b1760" fo:padding="0.050cm"/>
    </style:style>
    <style:style style:name="Table39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39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T170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0" style:family="table">
      <style:table-properties style:width="17.000cm" table:align="left" fo:margin="0cm" style:shadow="none" style:may-break-between-rows="true" table:border-model="collapsing"/>
    </style:style>
    <style:style style:name="Table40.A" style:family="table-column">
      <style:table-column-properties style:column-width="1.150cm"/>
    </style:style>
    <style:style style:name="Table40.B" style:family="table-column">
      <style:table-column-properties style:column-width="3.650cm"/>
    </style:style>
    <style:style style:name="Table40.C" style:family="table-column">
      <style:table-column-properties style:column-width="4.500cm"/>
    </style:style>
    <style:style style:name="Table40.D" style:family="table-column">
      <style:table-column-properties style:column-width="3.402cm"/>
    </style:style>
    <style:style style:name="Table40.E" style:family="table-column">
      <style:table-column-properties style:column-width="1.899cm"/>
    </style:style>
    <style:style style:name="Table40.F" style:family="table-column">
      <style:table-column-properties style:column-width="2.399cm"/>
    </style:style>
    <style:style style:name="Table40.1" style:family="table-row">
      <style:table-row-properties style:min-row-height="21.31pt" fo:keep-together="auto"/>
    </style:style>
    <style:style style:name="Table40.A1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40.C1" style:family="table-cell">
      <style:table-cell-properties style:vertical-align="middle" style:shadow="none" fo:background-color="#f2f2f2" fo:border-top="0.04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40.E1" style:family="table-cell">
      <style:table-cell-properties style:vertical-align="middle" style:shadow="none" fo:background-color="#f2f2f2" fo:border-top="0.04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40.F1" style:family="table-cell">
      <style:table-cell-properties style:vertical-align="middle" style:shadow="none" fo:background-color="#f2f2f2" fo:border-top="0.04cm solid #000000" fo:border-bottom="0.04cm solid #000000" fo:border-left="0.012cm solid #000000" fo:border-right="0.04cm solid #000000" fo:padding-top="0.050cm" fo:padding-bottom="0.050cm" fo:padding-left="0.180cm" fo:padding-right="0.180cm"/>
    </style:style>
    <style:style style:name="Table40.2" style:family="table-row">
      <style:table-row-properties style:min-row-height="21.31pt" fo:keep-together="auto"/>
    </style:style>
    <style:style style:name="Table40.A2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40.B2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40.C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2" style:family="table-cell">
      <style:table-cell-properties style:vertical-align="middle" style:shadow="none" fo:border-top="0.012cm soli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3" style:family="table-row">
      <style:table-row-properties style:min-row-height="21.31pt" fo:keep-together="auto"/>
    </style:style>
    <style:style style:name="Table40.C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3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4" style:family="table-row">
      <style:table-row-properties style:min-row-height="21.31pt" fo:keep-together="auto"/>
    </style:style>
    <style:style style:name="Table40.C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4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5" style:family="table-row">
      <style:table-row-properties style:min-row-height="21.31pt" fo:keep-together="auto"/>
    </style:style>
    <style:style style:name="Table40.C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40.E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030cm" fo:padding-right="0.030cm"/>
    </style:style>
    <style:style style:name="Table40.F5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-top="0.050cm" fo:padding-bottom="0.050cm" fo:padding-left="0.030cm" fo:padding-right="0.030cm"/>
    </style:style>
    <style:style style:name="Table40.6" style:family="table-row">
      <style:table-row-properties style:min-row-height="21.31pt" fo:keep-together="auto"/>
    </style:style>
    <style:style style:name="Table40.B6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40.C6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6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6" style:family="table-cell">
      <style:table-cell-properties style:vertical-align="middle" style:shadow="none" fo:border-top="0.012cm soli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7" style:family="table-row">
      <style:table-row-properties style:min-row-height="21.31pt" fo:keep-together="auto"/>
    </style:style>
    <style:style style:name="Table40.C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7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8" style:family="table-row">
      <style:table-row-properties style:min-row-height="21.31pt" fo:keep-together="auto"/>
    </style:style>
    <style:style style:name="Table40.C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8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9" style:family="table-row">
      <style:table-row-properties style:min-row-height="27.15pt" fo:keep-together="auto"/>
    </style:style>
    <style:style style:name="Table40.C9" style:family="table-cell">
      <style:table-cell-properties style:vertical-align="middle" style:shadow="none" fo:border-top="0.012cm dotted #000000" fo:border-bottom="0.012cm dotted #000000" fo:border-left="0.012cm solid #000000" fo:border-right="0.012cm dotted #000000" fo:padding-top="0.050cm" fo:padding-bottom="0.050cm" fo:padding-left="0.180cm" fo:padding-right="0.180cm"/>
    </style:style>
    <style:style style:name="Table40.D9" style:family="table-cell">
      <style:table-cell-properties style:vertical-align="middle" style:shadow="none" fo:border-top="0.012cm dotted #000000" fo:border-bottom="0.012cm dotted #000000" fo:border-left="0.012cm dotted #000000" fo:border-right="0.012cm solid #000000" fo:padding-top="0.050cm" fo:padding-bottom="0.050cm" fo:padding-left="0.180cm" fo:padding-right="0.180cm"/>
    </style:style>
    <style:style style:name="Table40.E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9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10" style:family="table-row">
      <style:table-row-properties style:min-row-height="27.15pt" fo:keep-together="auto"/>
    </style:style>
    <style:style style:name="Table40.C10" style:family="table-cell">
      <style:table-cell-properties style:vertical-align="middle" style:shadow="none" fo:border-top="0.012cm dotted #000000" fo:border-bottom="0.012cm dotted #000000" fo:border-left="0.012cm solid #000000" fo:border-right="0.012cm dotted #000000" fo:padding-top="0.050cm" fo:padding-bottom="0.050cm" fo:padding-left="0.180cm" fo:padding-right="0.180cm"/>
    </style:style>
    <style:style style:name="Table40.E1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10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11" style:family="table-row">
      <style:table-row-properties style:min-row-height="21.31pt" fo:keep-together="auto"/>
    </style:style>
    <style:style style:name="Table40.C11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40.E1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40.F11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030cm" fo:padding-right="0.030cm"/>
    </style:style>
    <style:style style:name="Table40.12" style:family="table-row">
      <style:table-row-properties style:min-row-height="21.31pt" fo:keep-together="auto"/>
    </style:style>
    <style:style style:name="Table40.B12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40.C1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1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12" style:family="table-cell">
      <style:table-cell-properties style:vertical-align="middle" style:shadow="none" fo:border-top="0.012cm soli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13" style:family="table-row">
      <style:table-row-properties style:min-row-height="21.31pt" fo:keep-together="auto"/>
    </style:style>
    <style:style style:name="Table40.C1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1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13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14" style:family="table-row">
      <style:table-row-properties style:min-row-height="21.31pt" fo:keep-together="auto"/>
    </style:style>
    <style:style style:name="Table40.C1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1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14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15" style:family="table-row">
      <style:table-row-properties style:min-row-height="25.56pt" fo:keep-together="auto"/>
    </style:style>
    <style:style style:name="Table40.C15" style:family="table-cell">
      <style:table-cell-properties style:vertical-align="middle" style:shadow="none" fo:border-top="0.012cm dotted #000000" fo:border-bottom="0.012cm dotted #000000" fo:border-left="0.012cm solid #000000" fo:border-right="0.012cm dotted #000000" fo:padding-top="0.050cm" fo:padding-bottom="0.050cm" fo:padding-left="0.180cm" fo:padding-right="0.180cm"/>
    </style:style>
    <style:style style:name="Table40.D15" style:family="table-cell">
      <style:table-cell-properties style:vertical-align="middle" style:shadow="none" fo:border-top="0.012cm dotted #000000" fo:border-bottom="0.012cm dotted #000000" fo:border-left="0.012cm dotted #000000" fo:border-right="0.012cm solid #000000" fo:padding-top="0.050cm" fo:padding-bottom="0.050cm" fo:padding-left="0.180cm" fo:padding-right="0.180cm"/>
    </style:style>
    <style:style style:name="Table40.E1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15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16" style:family="table-row">
      <style:table-row-properties style:min-row-height="25.56pt" fo:keep-together="auto"/>
    </style:style>
    <style:style style:name="Table40.C16" style:family="table-cell">
      <style:table-cell-properties style:vertical-align="middle" style:shadow="none" fo:border-top="0.012cm dotted #000000" fo:border-bottom="0.012cm dotted #000000" fo:border-left="0.012cm solid #000000" fo:border-right="0.012cm dotted #000000" fo:padding-top="0.050cm" fo:padding-bottom="0.050cm" fo:padding-left="0.180cm" fo:padding-right="0.180cm"/>
    </style:style>
    <style:style style:name="Table40.E1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16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17" style:family="table-row">
      <style:table-row-properties style:min-row-height="21.31pt" fo:keep-together="auto"/>
    </style:style>
    <style:style style:name="Table40.C17" style:family="table-cell">
      <style:table-cell-properties style:vertical-align="middle" style:shadow="none" fo:border-top="0.012cm dotted #000000" fo:border-bottom="0.012cm dotted #000000" fo:border-left="0.012cm solid #000000" fo:border-right="0.012cm dotted #000000" fo:padding-top="0.050cm" fo:padding-bottom="0.050cm" fo:padding-left="0.180cm" fo:padding-right="0.180cm"/>
    </style:style>
    <style:style style:name="Table40.D17" style:family="table-cell">
      <style:table-cell-properties style:vertical-align="middle" style:shadow="none" fo:border-top="0.012cm dotted #000000" fo:border-bottom="0.012cm dotted #000000" fo:border-left="0.012cm dotted #000000" fo:border-right="0.012cm solid #000000" fo:padding-top="0.050cm" fo:padding-bottom="0.050cm" fo:padding-left="0.180cm" fo:padding-right="0.180cm"/>
    </style:style>
    <style:style style:name="Table40.E1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17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18" style:family="table-row">
      <style:table-row-properties style:min-row-height="21.31pt" fo:keep-together="auto"/>
    </style:style>
    <style:style style:name="Table40.C18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40.E18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030cm" fo:padding-right="0.030cm"/>
    </style:style>
    <style:style style:name="Table40.F18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-top="0.050cm" fo:padding-bottom="0.050cm" fo:padding-left="0.030cm" fo:padding-right="0.030cm"/>
    </style:style>
    <style:style style:name="Table40.19" style:family="table-row">
      <style:table-row-properties style:min-row-height="21.31pt" fo:keep-together="auto"/>
    </style:style>
    <style:style style:name="Table40.B19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40.C19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19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19" style:family="table-cell">
      <style:table-cell-properties style:vertical-align="middle" style:shadow="none" fo:border-top="0.012cm soli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20" style:family="table-row">
      <style:table-row-properties style:min-row-height="21.31pt" fo:keep-together="auto"/>
    </style:style>
    <style:style style:name="Table40.C2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2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20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21" style:family="table-row">
      <style:table-row-properties style:min-row-height="21.31pt" fo:keep-together="auto"/>
    </style:style>
    <style:style style:name="Table40.C2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2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21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22" style:family="table-row">
      <style:table-row-properties style:min-row-height="21.31pt" fo:keep-together="auto"/>
    </style:style>
    <style:style style:name="Table40.C2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2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40.F22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030cm" fo:padding-right="0.030cm"/>
    </style:style>
    <style:style style:name="Table40.23" style:family="table-row">
      <style:table-row-properties style:min-row-height="21.31pt" fo:keep-together="auto"/>
    </style:style>
    <style:style style:name="Table40.A23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40.C23" style:family="table-cell">
      <style:table-cell-properties style:vertical-align="middle" style:shadow="none" fo:border-top="0.04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23" style:family="table-cell">
      <style:table-cell-properties style:vertical-align="middle" style:shadow="none" fo:border-top="0.04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23" style:family="table-cell">
      <style:table-cell-properties style:vertical-align="middle" style:shadow="none" fo:border-top="0.04cm soli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24" style:family="table-row">
      <style:table-row-properties style:min-row-height="21.31pt" fo:keep-together="auto"/>
    </style:style>
    <style:style style:name="Table40.C2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2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24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25" style:family="table-row">
      <style:table-row-properties style:min-row-height="21.31pt" fo:keep-together="auto"/>
    </style:style>
    <style:style style:name="Table40.C2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2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25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26" style:family="table-row">
      <style:table-row-properties style:min-row-height="21.31pt" fo:keep-together="auto"/>
    </style:style>
    <style:style style:name="Table40.C2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E2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0.F26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40.27" style:family="table-row">
      <style:table-row-properties style:min-row-height="21.31pt" fo:keep-together="auto"/>
    </style:style>
    <style:style style:name="Table40.C27" style:family="table-cell">
      <style:table-cell-properties style:vertical-align="middle" style:shadow="none" fo:border-top="0.012cm dotte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40.E27" style:family="table-cell">
      <style:table-cell-properties style:vertical-align="middle" style:shadow="none" fo:border-top="0.012cm dotted #000000" fo:border-bottom="0.04cm solid #000000" fo:border-left="0.012cm solid #000000" fo:border-right="0.012cm solid #000000" fo:padding-top="0.050cm" fo:padding-bottom="0.050cm" fo:padding-left="0.030cm" fo:padding-right="0.030cm"/>
    </style:style>
    <style:style style:name="Table40.F27" style:family="table-cell">
      <style:table-cell-properties style:vertical-align="middle" style:shadow="none" fo:border-top="0.012cm dotted #000000" fo:border-bottom="0.04cm solid #000000" fo:border-left="0.012cm solid #000000" fo:border-right="0.04cm solid #000000" fo:padding-top="0.050cm" fo:padding-bottom="0.050cm" fo:padding-left="0.030cm" fo:padding-right="0.030cm"/>
    </style:style>
    <style:style style:name="P365_0" style:parent-style-name="Standard" style:family="paragraph">
      <style:paragraph-properties fo:line-height="123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41" style:family="table">
      <style:table-properties style:width="10.492cm" table:align="left" fo:margin="0cm" style:shadow="none" style:may-break-between-rows="false" table:border-model="collapsing"/>
    </style:style>
    <style:style style:name="Table41.A" style:family="table-column">
      <style:table-column-properties style:column-width="10.492cm"/>
    </style:style>
    <style:style style:name="Table41.1" style:family="table-row">
      <style:table-row-properties style:min-row-height="42.78pt" fo:keep-together="auto"/>
    </style:style>
    <style:style style:name="Table41.A1" style:family="table-cell">
      <style:table-cell-properties style:vertical-align="middle" style:shadow="none" fo:border="0.012cm solid #000000" fo:padding="0.049cm"/>
    </style:style>
    <style:style style:name="T10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6_0" style:parent-style-name="Standard" style:family="paragraph">
      <style:paragraph-properties fo:line-height="117%" fo:text-align="justify" fo:margin-left="1.027cm" fo:margin-right="0cm" fo:text-indent="-1.027cm" fo:margin-top="0cm" fo:margin-bottom="0cm" fo:background-color="transparent" fo:border="none" style:shadow="none" style:text-autospace="none" style:vertical-align="auto" style:snap-to-layout-grid="true"/>
    </style:style>
    <style:style style:name="T17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3_0" style:parent-style-name="Standard" style:family="paragraph">
      <style:paragraph-properties fo:line-height="160%" fo:text-align="justify" fo:margin-left="1.552cm" fo:margin-right="0cm" fo:text-indent="-1.552cm" fo:margin-top="0cm" fo:margin-bottom="0cm" fo:background-color="transparent" fo:border="none" style:shadow="none" style:text-autospace="none" style:vertical-align="auto" style:snap-to-layout-grid="true"/>
    </style:style>
    <style:style style:name="T12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7_0" style:parent-style-name="Standard" style:family="paragraph">
      <style:paragraph-properties fo:line-height="92%" fo:text-align="justify" fo:margin-left="1.556cm" fo:margin-right="0cm" fo:text-indent="-1.556cm" fo:margin-top="0cm" fo:margin-bottom="0cm" fo:background-color="transparent" fo:border="none" style:shadow="none" style:text-autospace="none" style:vertical-align="auto" style:snap-to-layout-grid="true"/>
    </style:style>
    <style:style style:name="P94_0" style:parent-style-name="Standard" style:family="paragraph">
      <style:paragraph-properties fo:line-height="160%" fo:text-align="justify" fo:margin-left="1.556cm" fo:margin-right="0cm" fo:text-indent="-1.556cm" fo:margin-top="0cm" fo:margin-bottom="0cm" fo:background-color="transparent" fo:border="none" style:shadow="none" style:text-autospace="none" style:vertical-align="auto" style:snap-to-layout-grid="true"/>
    </style:style>
    <style:style style:name="P368_0" style:parent-style-name="Standard" style:family="paragraph">
      <style:paragraph-properties fo:line-height="117%" fo:text-align="justify" fo:margin-left="1.556cm" fo:margin-right="0cm" fo:text-indent="-1.556cm" fo:margin-top="0cm" fo:margin-bottom="0cm" fo:background-color="transparent" fo:border="none" style:shadow="none" style:text-autospace="none" style:vertical-align="auto" style:snap-to-layout-grid="true"/>
    </style:style>
    <style:style style:name="T18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5_0" style:parent-style-name="Standard" style:family="paragraph">
      <style:paragraph-properties fo:line-height="160%" fo:text-align="justify" fo:margin-left="1.057cm" fo:margin-right="0cm" fo:text-indent="-1.057cm" fo:margin-top="0cm" fo:margin-bottom="0cm" fo:background-color="transparent" fo:border="none" style:shadow="none" style:text-autospace="none" style:vertical-align="auto" style:snap-to-layout-grid="true"/>
    </style:style>
    <style:style style:name="T18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9_0" style:parent-style-name="Standard" style:family="paragraph">
      <style:paragraph-properties fo:line-height="117%" fo:text-align="justify" fo:margin-left="1.057cm" fo:margin-right="0cm" fo:text-indent="-1.057cm" fo:margin-top="0cm" fo:margin-bottom="0cm" fo:background-color="transparent" fo:border="none" style:shadow="none" style:text-autospace="none" style:vertical-align="auto" style:snap-to-layout-grid="true"/>
    </style:style>
    <style:style style:name="T18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0_0" style:parent-style-name="Standard" style:family="paragraph">
      <style:paragraph-properties fo:line-height="117%" fo:text-align="justify" fo:margin-left="1.045cm" fo:margin-right="0cm" fo:text-indent="-1.045cm" fo:margin-top="0cm" fo:margin-bottom="0cm" fo:background-color="transparent" fo:border="none" style:shadow="none" style:text-autospace="none" style:vertical-align="auto" style:snap-to-layout-grid="true"/>
    </style:style>
    <style:style style:name="P96_0" style:parent-style-name="Standard" style:family="paragraph">
      <style:paragraph-properties fo:line-height="160%" fo:text-align="justify" fo:margin-left="1.045cm" fo:margin-right="0cm" fo:text-indent="-1.045cm" fo:margin-top="0cm" fo:margin-bottom="0cm" fo:background-color="transparent" fo:border="none" style:shadow="none" style:text-autospace="none" style:vertical-align="auto" style:snap-to-layout-grid="true"/>
    </style:style>
    <style:style style:name="T13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1_0" style:parent-style-name="Standard" style:family="paragraph">
      <style:paragraph-properties fo:line-height="92%" fo:text-align="justify" fo:margin-left="1.583cm" fo:margin-right="0cm" fo:text-indent="-1.583cm" fo:margin-top="0cm" fo:margin-bottom="0cm" fo:background-color="transparent" fo:border="none" style:shadow="none" style:text-autospace="none" style:vertical-align="auto" style:snap-to-layout-grid="true"/>
    </style:style>
    <style:style style:name="T18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7_0" style:parent-style-name="Standard" style:family="paragraph">
      <style:paragraph-properties fo:line-height="160%" fo:text-align="justify" fo:margin-left="1.583cm" fo:margin-right="0cm" fo:text-indent="-1.583cm" fo:margin-top="0cm" fo:margin-bottom="0cm" fo:background-color="transparent" fo:border="none" style:shadow="none" style:text-autospace="none" style:vertical-align="auto" style:snap-to-layout-grid="true"/>
    </style:style>
    <style:style style:name="T181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2_0" style:parent-style-name="Standard" style:family="paragraph">
      <style:paragraph-properties fo:line-height="123%" fo:text-align="justify" fo:margin-left="1.052cm" fo:margin-right="0cm" fo:text-indent="-1.052cm" fo:margin-top="0cm" fo:margin-bottom="0cm" fo:background-color="transparent" fo:border="none" style:shadow="none" style:text-autospace="none" style:vertical-align="auto" style:snap-to-layout-grid="true"/>
    </style:style>
    <style:style style:name="P373_0" style:parent-style-name="Standard" style:family="paragraph">
      <style:paragraph-properties fo:line-height="117%" fo:text-align="justify" fo:margin-left="1.020cm" fo:margin-right="0cm" fo:text-indent="-1.020cm" fo:margin-top="0cm" fo:margin-bottom="0cm" fo:background-color="transparent" fo:border="none" style:shadow="none" style:text-autospace="none" style:vertical-align="auto" style:snap-to-layout-grid="true"/>
    </style:style>
    <style:style style:name="T1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4_0" style:parent-style-name="Standard" style:family="paragraph">
      <style:paragraph-properties fo:line-height="92%" fo:text-align="justify" fo:margin-left="1.554cm" fo:margin-right="0cm" fo:text-indent="-1.554cm" fo:margin-top="0cm" fo:margin-bottom="0cm" fo:background-color="transparent" fo:border="none" style:shadow="none" style:text-autospace="none" style:vertical-align="auto" style:snap-to-layout-grid="true"/>
    </style:style>
    <style:style style:name="T9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0_0" style:parent-style-name="Standard" style:family="paragraph">
      <style:paragraph-properties fo:line-height="160%" fo:text-align="justify" fo:margin-left="1.554cm" fo:margin-right="0cm" fo:text-indent="-1.554cm" fo:margin-top="0cm" fo:margin-bottom="0cm" fo:background-color="transparent" fo:border="none" style:shadow="none" style:text-autospace="none" style:vertical-align="auto" style:snap-to-layout-grid="true"/>
    </style:style>
    <style:style style:name="P101_0" style:parent-style-name="Standard" style:family="paragraph">
      <style:paragraph-properties fo:line-height="160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/>
    </style:style>
    <style:style style:name="T18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5_0" style:parent-style-name="Standard" style:family="paragraph">
      <style:paragraph-properties fo:line-height="117%" fo:text-align="justify" fo:margin-left="1.071cm" fo:margin-right="0cm" fo:text-indent="-1.071cm" fo:margin-top="0cm" fo:margin-bottom="0cm" fo:background-color="transparent" fo:border="none" style:shadow="none" style:text-autospace="none" style:vertical-align="auto" style:snap-to-layout-grid="true"/>
    </style:style>
    <style:style style:name="T14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6_0" style:parent-style-name="Standard" style:family="paragraph">
      <style:paragraph-properties fo:line-height="92%" fo:text-align="justify" fo:margin-left="1.552cm" fo:margin-right="0cm" fo:text-indent="-1.552cm" fo:margin-top="0cm" fo:margin-bottom="0cm" fo:background-color="transparent" fo:border="none" style:shadow="none" style:text-autospace="none" style:vertical-align="auto" style:snap-to-layout-grid="true"/>
    </style:style>
    <style:style style:name="T18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3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7_0" style:parent-style-name="Standard" style:family="paragraph">
      <style:paragraph-properties fo:line-height="117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P102_0" style:parent-style-name="Standard" style:family="paragraph">
      <style:paragraph-properties fo:line-height="160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T262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0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8_0" style:parent-style-name="Standard" style:family="paragraph">
      <style:paragraph-properties fo:line-height="93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>
        <style:tab-stops>
          <style:tab-stop style:position="4.138cm" style:type="left" style:leader-style="none"/>
        </style:tab-stops>
      </style:paragraph-properties>
    </style:style>
    <style:style style:name="T197" style:family="text">
      <style:text-properties fo:color="#ff0000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6.00pt" style:font-size-asian="6.00pt" style:font-size-complex="6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2_0" style:parent-style-name="Standard" style:family="paragraph">
      <style:paragraph-properties fo:line-height="160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>
        <style:tab-stops>
          <style:tab-stop style:position="4.138cm" style:type="left" style:leader-style="none"/>
        </style:tab-stops>
      </style:paragraph-properties>
    </style:style>
    <style:style style:name="T188" style:family="text">
      <style:text-properties fo:color="#0000ff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2" style:family="table">
      <style:table-properties style:width="16.802cm" table:align="left" fo:margin="0cm" style:shadow="none" style:may-break-between-rows="true" table:border-model="collapsing"/>
    </style:style>
    <style:style style:name="Table42.A" style:family="table-column">
      <style:table-column-properties style:column-width="1.790cm"/>
    </style:style>
    <style:style style:name="Table42.B" style:family="table-column">
      <style:table-column-properties style:column-width="15.012cm"/>
    </style:style>
    <style:style style:name="Table42.1" style:family="table-row">
      <style:table-row-properties style:min-row-height="36.80pt" fo:keep-together="auto"/>
    </style:style>
    <style:style style:name="Table42.A1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42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-top="0.050cm" fo:padding-bottom="0.050cm" fo:padding-left="0.180cm" fo:padding-right="0.180cm"/>
    </style:style>
    <style:style style:name="P111_0" style:parent-style-name="Standard" style:family="paragraph">
      <style:paragraph-properties fo:line-height="160%" fo:text-align="center" fo:margin-left="1.125cm" fo:margin-right="0cm" fo:text-indent="-1.125cm" fo:margin-top="0cm" fo:margin-bottom="0cm" fo:background-color="transparent" fo:border="none" style:shadow="none" style:text-autospace="none" style:vertical-align="auto" style:snap-to-layout-grid="true">
        <style:tab-stops>
          <style:tab-stop style:position="4.138cm" style:type="left" style:leader-style="none"/>
        </style:tab-stops>
      </style:paragraph-properties>
    </style:style>
    <style:style style:name="T7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9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3" style:family="table">
      <style:table-properties style:width="16.755cm" table:align="left" fo:margin="0cm" style:shadow="none" style:may-break-between-rows="true" table:border-model="collapsing"/>
    </style:style>
    <style:style style:name="Table43.A" style:family="table-column">
      <style:table-column-properties style:column-width="0.786cm"/>
    </style:style>
    <style:style style:name="Table43.B" style:family="table-column">
      <style:table-column-properties style:column-width="2.651cm"/>
    </style:style>
    <style:style style:name="Table43.C" style:family="table-column">
      <style:table-column-properties style:column-width="2.651cm"/>
    </style:style>
    <style:style style:name="Table43.D" style:family="table-column">
      <style:table-column-properties style:column-width="1.718cm"/>
    </style:style>
    <style:style style:name="Table43.E" style:family="table-column">
      <style:table-column-properties style:column-width="2.117cm"/>
    </style:style>
    <style:style style:name="Table43.F" style:family="table-column">
      <style:table-column-properties style:column-width="2.276cm"/>
    </style:style>
    <style:style style:name="Table43.G" style:family="table-column">
      <style:table-column-properties style:column-width="4.557cm"/>
    </style:style>
    <style:style style:name="Table43.1" style:family="table-row">
      <style:table-row-properties style:min-row-height="21.71pt" fo:keep-together="auto"/>
    </style:style>
    <style:style style:name="Table43.A1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43.B1" style:family="table-cell">
      <style:table-cell-properties style:vertical-align="middle" style:shadow="none" fo:background-color="#ffffff" fo:border-top="0.04cm solid #000000" fo:border-bottom="0.012cm solid #000000" fo:border-left="0.012cm solid #000000" fo:border-right="0.012cm solid #000000" fo:padding="0.050cm"/>
    </style:style>
    <style:style style:name="Table43.C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3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43.F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3.G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43.2" style:family="table-row">
      <style:table-row-properties style:min-row-height="21.71pt" fo:keep-together="auto"/>
    </style:style>
    <style:style style:name="Table43.C2" style:family="table-cell">
      <style:table-cell-properties style:vertical-align="middle" style:shadow="none" fo:background-color="#f2f2f2" fo:border="0.012cm solid #000000" fo:padding="0.050cm"/>
    </style:style>
    <style:style style:name="Table43.D2" style:family="table-cell">
      <style:table-cell-properties style:vertical-align="middle" style:shadow="none" fo:border="0.012cm solid #000000" fo:padding="0.050cm"/>
    </style:style>
    <style:style style:name="Table43.F2" style:family="table-cell">
      <style:table-cell-properties style:vertical-align="middle" style:shadow="none" fo:background-color="#f2f2f2" fo:border="0.012cm solid #000000" fo:padding="0.050cm"/>
    </style:style>
    <style:style style:name="Table43.G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3.3" style:family="table-row">
      <style:table-row-properties style:min-row-height="21.71pt" fo:keep-together="auto"/>
    </style:style>
    <style:style style:name="Table43.C3" style:family="table-cell">
      <style:table-cell-properties style:vertical-align="middle" style:shadow="none" fo:background-color="#f2f2f2" fo:border="0.012cm solid #000000" fo:padding="0.050cm"/>
    </style:style>
    <style:style style:name="Table43.D3" style:family="table-cell">
      <style:table-cell-properties style:vertical-align="middle" style:shadow="none" fo:border="0.012cm solid #000000" fo:padding="0.050cm"/>
    </style:style>
    <style:style style:name="Table43.F3" style:family="table-cell">
      <style:table-cell-properties style:vertical-align="middle" style:shadow="none" fo:background-color="#f2f2f2" fo:border="0.012cm solid #000000" fo:padding="0.050cm"/>
    </style:style>
    <style:style style:name="Table43.G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3.4" style:family="table-row">
      <style:table-row-properties style:min-row-height="21.71pt" fo:keep-together="auto"/>
    </style:style>
    <style:style style:name="Table43.C4" style:family="table-cell">
      <style:table-cell-properties style:vertical-align="middle" style:shadow="none" fo:background-color="#f2f2f2" fo:border="0.012cm solid #000000" fo:padding="0.050cm"/>
    </style:style>
    <style:style style:name="Table43.D4" style:family="table-cell">
      <style:table-cell-properties style:vertical-align="middle" style:shadow="none" fo:border="0.012cm solid #000000" fo:padding="0.050cm"/>
    </style:style>
    <style:style style:name="Table43.F4" style:family="table-cell">
      <style:table-cell-properties style:vertical-align="middle" style:shadow="none" fo:background-color="#f2f2f2" fo:border="0.012cm solid #000000" fo:padding="0.050cm"/>
    </style:style>
    <style:style style:name="Table43.G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3.5" style:family="table-row">
      <style:table-row-properties style:min-row-height="21.71pt" fo:keep-together="auto"/>
    </style:style>
    <style:style style:name="Table43.C5" style:family="table-cell">
      <style:table-cell-properties style:vertical-align="middle" style:shadow="none" fo:background-color="#f2f2f2" fo:border="0.012cm solid #000000" fo:padding="0.050cm"/>
    </style:style>
    <style:style style:name="Table43.D5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3.6" style:family="table-row">
      <style:table-row-properties style:min-row-height="31.56pt" fo:keep-together="auto"/>
    </style:style>
    <style:style style:name="Table43.B6" style:family="table-cell">
      <style:table-cell-properties style:vertical-align="middle" style:shadow="none" fo:background-color="#f2f2f2" fo:border="0.012cm solid #000000" fo:padding="0.050cm"/>
    </style:style>
    <style:style style:name="Table43.C6" style:family="table-cell">
      <style:table-cell-properties style:vertical-align="middle" style:shadow="none" fo:background-color="#ffffff" fo:border="0.012cm solid #000000" fo:padding="0.050cm"/>
    </style:style>
    <style:style style:name="Table43.D6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3.7" style:family="table-row">
      <style:table-row-properties style:min-row-height="31.56pt" fo:keep-together="auto"/>
    </style:style>
    <style:style style:name="Table43.C7" style:family="table-cell">
      <style:table-cell-properties style:vertical-align="middle" style:shadow="none" fo:background-color="#ffffff" fo:border="0.012cm solid #000000" fo:padding="0.050cm"/>
    </style:style>
    <style:style style:name="Table43.D7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3.8" style:family="table-row">
      <style:table-row-properties style:min-row-height="27.13pt" fo:keep-together="auto"/>
    </style:style>
    <style:style style:name="Table43.B8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3.C8" style:family="table-cell">
      <style:table-cell-properties style:vertical-align="middle" style:shadow="none" fo:background-color="#f2f2f2" fo:border="0.012cm solid #000000" fo:padding="0.050cm"/>
    </style:style>
    <style:style style:name="Table43.E8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4cm solid #000000" fo:padding="0.050cm"/>
    </style:style>
    <style:style style:name="Table43.9" style:family="table-row">
      <style:table-row-properties style:min-row-height="27.13pt" fo:keep-together="auto"/>
    </style:style>
    <style:style style:name="Table43.C9" style:family="table-cell">
      <style:table-cell-properties style:vertical-align="middle" style:shadow="none" fo:background-color="#ffffff" fo:border="0.012cm solid #000000" fo:padding="0.050cm"/>
    </style:style>
    <style:style style:name="Table43.E9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3.10" style:family="table-row">
      <style:table-row-properties style:min-row-height="27.13pt" fo:keep-together="auto"/>
    </style:style>
    <style:style style:name="Table43.C10" style:family="table-cell">
      <style:table-cell-properties style:vertical-align="middle" style:shadow="none" fo:background-color="#ffffff" fo:border="0.012cm solid #000000" fo:padding="0.050cm"/>
    </style:style>
    <style:style style:name="Table43.E10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3.11" style:family="table-row">
      <style:table-row-properties style:min-row-height="27.13pt" fo:keep-together="auto"/>
    </style:style>
    <style:style style:name="Table43.C11" style:family="table-cell">
      <style:table-cell-properties style:vertical-align="middle" style:shadow="none" fo:background-color="#ffffff" fo:border="0.012cm solid #000000" fo:padding="0.050cm"/>
    </style:style>
    <style:style style:name="Table43.E11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3.12" style:family="table-row">
      <style:table-row-properties style:min-row-height="26.73pt" fo:keep-together="auto"/>
    </style:style>
    <style:style style:name="Table43.A12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43.B12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3.C12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3.D12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43.F12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3.G12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43.13" style:family="table-row">
      <style:table-row-properties style:min-row-height="26.73pt" fo:keep-together="auto"/>
    </style:style>
    <style:style style:name="Table43.C13" style:family="table-cell">
      <style:table-cell-properties style:vertical-align="middle" style:shadow="none" fo:background-color="#f2f2f2" fo:border="0.012cm solid #000000" fo:padding="0.050cm"/>
    </style:style>
    <style:style style:name="Table43.D13" style:family="table-cell">
      <style:table-cell-properties style:vertical-align="middle" style:shadow="none" fo:border="0.012cm solid #000000" fo:padding="0.050cm"/>
    </style:style>
    <style:style style:name="Table43.F13" style:family="table-cell">
      <style:table-cell-properties style:vertical-align="middle" style:shadow="none" fo:background-color="#f2f2f2" fo:border="0.012cm solid #000000" fo:padding="0.050cm"/>
    </style:style>
    <style:style style:name="Table43.G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3.14" style:family="table-row">
      <style:table-row-properties style:min-row-height="26.73pt" fo:keep-together="auto"/>
    </style:style>
    <style:style style:name="Table43.C14" style:family="table-cell">
      <style:table-cell-properties style:vertical-align="middle" style:shadow="none" fo:background-color="#f2f2f2" fo:border="0.012cm solid #000000" fo:padding="0.050cm"/>
    </style:style>
    <style:style style:name="Table43.D14" style:family="table-cell">
      <style:table-cell-properties style:vertical-align="middle" style:shadow="none" fo:border="0.012cm solid #000000" fo:padding="0.050cm"/>
    </style:style>
    <style:style style:name="Table43.F14" style:family="table-cell">
      <style:table-cell-properties style:vertical-align="middle" style:shadow="none" fo:background-color="#f2f2f2" fo:border="0.012cm solid #000000" fo:padding="0.050cm"/>
    </style:style>
    <style:style style:name="Table43.G1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3.15" style:family="table-row">
      <style:table-row-properties style:min-row-height="26.73pt" fo:keep-together="auto"/>
    </style:style>
    <style:style style:name="Table43.C15" style:family="table-cell">
      <style:table-cell-properties style:vertical-align="middle" style:shadow="none" fo:background-color="#f2f2f2" fo:border="0.012cm solid #000000" fo:padding="0.050cm"/>
    </style:style>
    <style:style style:name="Table43.D1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3.16" style:family="table-row">
      <style:table-row-properties style:min-row-height="161.61pt" fo:keep-together="auto"/>
    </style:style>
    <style:style style:name="Table43.A16" style:family="table-cell">
      <style:table-cell-properties style:vertical-align="middle" style:shadow="none" fo:border="0.04cm solid #000000" fo:padding="0.050cm"/>
    </style:style>
    <style:style style:name="P378_0_b4" style:parent-style-name="Standard" style:family="paragraph">
      <style:paragraph-properties fo:line-height="93%" fo:text-align="justify" fo:margin-left="1.125cm" fo:margin-right="0cm" fo:text-indent="-1.125cm" fo:margin-top="0cm" fo:margin-bottom="0cm" fo:break-before="page" fo:background-color="transparent" fo:border="none" style:shadow="none" style:text-autospace="none" style:vertical-align="auto" style:snap-to-layout-grid="true">
        <style:tab-stops>
          <style:tab-stop style:position="4.138cm" style:type="left" style:leader-style="none"/>
        </style:tab-stops>
      </style:paragraph-properties>
    </style:style>
    <style:style style:name="T76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80_0" style:parent-style-name="Standard" style:family="paragraph">
      <style:paragraph-properties fo:line-height="92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>
        <style:tab-stops>
          <style:tab-stop style:position="4.138cm" style:type="left" style:leader-style="none"/>
        </style:tab-stops>
      </style:paragraph-properties>
    </style:style>
    <style:style style:name="T152" style:family="text">
      <style:text-properties fo:color="#ff0000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.00pt" style:font-size-asian="1.00pt" style:font-size-complex="1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4" style:family="table">
      <style:table-properties style:width="16.802cm" table:align="left" fo:margin="0cm" style:shadow="none" style:may-break-between-rows="true" table:border-model="collapsing"/>
    </style:style>
    <style:style style:name="Table44.A" style:family="table-column">
      <style:table-column-properties style:column-width="1.790cm"/>
    </style:style>
    <style:style style:name="Table44.B" style:family="table-column">
      <style:table-column-properties style:column-width="15.012cm"/>
    </style:style>
    <style:style style:name="Table44.1" style:family="table-row">
      <style:table-row-properties style:min-row-height="36.80pt" fo:keep-together="auto"/>
    </style:style>
    <style:style style:name="Table44.A1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44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-top="0.050cm" fo:padding-bottom="0.050cm" fo:padding-left="0.180cm" fo:padding-right="0.180cm"/>
    </style:style>
    <style:style style:name="T19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5" style:family="table">
      <style:table-properties style:width="16.802cm" table:align="left" fo:margin="0.100cm" style:shadow="none" style:may-break-between-rows="true" table:border-model="collapsing"/>
    </style:style>
    <style:style style:name="Table45.A" style:family="table-column">
      <style:table-column-properties style:column-width="0.786cm"/>
    </style:style>
    <style:style style:name="Table45.B" style:family="table-column">
      <style:table-column-properties style:column-width="2.651cm"/>
    </style:style>
    <style:style style:name="Table45.C" style:family="table-column">
      <style:table-column-properties style:column-width="2.617cm"/>
    </style:style>
    <style:style style:name="Table45.D" style:family="table-column">
      <style:table-column-properties style:column-width="0.001cm"/>
    </style:style>
    <style:style style:name="Table45.E" style:family="table-column">
      <style:table-column-properties style:column-width="4.065cm"/>
    </style:style>
    <style:style style:name="Table45.F" style:family="table-column">
      <style:table-column-properties style:column-width="0.001cm"/>
    </style:style>
    <style:style style:name="Table45.G" style:family="table-column">
      <style:table-column-properties style:column-width="1.308cm"/>
    </style:style>
    <style:style style:name="Table45.H" style:family="table-column">
      <style:table-column-properties style:column-width="1.334cm"/>
    </style:style>
    <style:style style:name="Table45.I" style:family="table-column">
      <style:table-column-properties style:column-width="4.041cm"/>
    </style:style>
    <style:style style:name="Table45.1" style:family="table-row">
      <style:table-row-properties style:min-row-height="24.14pt" fo:keep-together="auto"/>
    </style:style>
    <style:style style:name="Table45.A1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45.B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5.C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5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45.G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5.I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45.2" style:family="table-row">
      <style:table-row-properties style:min-row-height="24.14pt" fo:keep-together="auto"/>
    </style:style>
    <style:style style:name="Table45.C2" style:family="table-cell">
      <style:table-cell-properties style:vertical-align="middle" style:shadow="none" fo:background-color="#f2f2f2" fo:border="0.012cm solid #000000" fo:padding="0.050cm"/>
    </style:style>
    <style:style style:name="Table45.D2" style:family="table-cell">
      <style:table-cell-properties style:vertical-align="middle" style:shadow="none" fo:border="0.012cm solid #000000" fo:padding="0.050cm"/>
    </style:style>
    <style:style style:name="Table45.G2" style:family="table-cell">
      <style:table-cell-properties style:vertical-align="middle" style:shadow="none" fo:background-color="#f2f2f2" fo:border="0.012cm solid #000000" fo:padding="0.050cm"/>
    </style:style>
    <style:style style:name="Table45.I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3" style:family="table-row">
      <style:table-row-properties style:min-row-height="24.14pt" fo:keep-together="auto"/>
    </style:style>
    <style:style style:name="Table45.C3" style:family="table-cell">
      <style:table-cell-properties style:vertical-align="middle" style:shadow="none" fo:background-color="#f2f2f2" fo:border="0.012cm solid #000000" fo:padding="0.050cm"/>
    </style:style>
    <style:style style:name="Table45.D3" style:family="table-cell">
      <style:table-cell-properties style:vertical-align="middle" style:shadow="none" fo:border="0.012cm solid #000000" fo:padding="0.050cm"/>
    </style:style>
    <style:style style:name="Table45.G3" style:family="table-cell">
      <style:table-cell-properties style:vertical-align="middle" style:shadow="none" fo:background-color="#f2f2f2" fo:border="0.012cm solid #000000" fo:padding="0.050cm"/>
    </style:style>
    <style:style style:name="Table45.I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4" style:family="table-row">
      <style:table-row-properties style:min-row-height="24.14pt" fo:keep-together="auto"/>
    </style:style>
    <style:style style:name="Table45.C4" style:family="table-cell">
      <style:table-cell-properties style:vertical-align="middle" style:shadow="none" fo:background-color="#f2f2f2" fo:border="0.012cm solid #000000" fo:padding="0.050cm"/>
    </style:style>
    <style:style style:name="Table45.D4" style:family="table-cell">
      <style:table-cell-properties style:vertical-align="middle" style:shadow="none" fo:border="0.012cm solid #000000" fo:padding="0.050cm"/>
    </style:style>
    <style:style style:name="Table45.G4" style:family="table-cell">
      <style:table-cell-properties style:vertical-align="middle" style:shadow="none" fo:background-color="#f2f2f2" fo:border="0.012cm solid #000000" fo:padding="0.050cm"/>
    </style:style>
    <style:style style:name="Table45.I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5" style:family="table-row">
      <style:table-row-properties style:min-row-height="21.31pt" fo:keep-together="auto"/>
    </style:style>
    <style:style style:name="Table45.C5" style:family="table-cell">
      <style:table-cell-properties style:vertical-align="middle" style:shadow="none" fo:background-color="#f2f2f2" fo:border="0.012cm solid #000000" fo:padding="0.050cm"/>
    </style:style>
    <style:style style:name="Table45.D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6" style:family="table-row">
      <style:table-row-properties style:min-row-height="24.06pt" fo:keep-together="auto"/>
    </style:style>
    <style:style style:name="Table45.B6" style:family="table-cell">
      <style:table-cell-properties style:vertical-align="middle" style:shadow="none" fo:background-color="#f2f2f2" fo:border="0.012cm solid #000000" fo:padding="0.050cm"/>
    </style:style>
    <style:style style:name="Table45.C6" style:family="table-cell">
      <style:table-cell-properties style:vertical-align="middle" style:shadow="none" fo:background-color="#ffffff" fo:border="0.012cm solid #000000" fo:padding="0.050cm"/>
    </style:style>
    <style:style style:name="Table45.D6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5.7" style:family="table-row">
      <style:table-row-properties style:min-row-height="24.06pt" fo:keep-together="auto"/>
    </style:style>
    <style:style style:name="Table45.C7" style:family="table-cell">
      <style:table-cell-properties style:vertical-align="middle" style:shadow="none" fo:background-color="#ffffff" fo:border="0.012cm solid #000000" fo:padding="0.050cm"/>
    </style:style>
    <style:style style:name="Table45.D7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5.8" style:family="table-row">
      <style:table-row-properties style:min-row-height="21.31pt" fo:keep-together="auto"/>
    </style:style>
    <style:style style:name="Table45.B8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5.C8" style:family="table-cell">
      <style:table-cell-properties style:vertical-align="middle" style:shadow="none" fo:background-color="#f2f2f2" fo:border="0.012cm solid #000000" fo:padding="0.050cm"/>
    </style:style>
    <style:style style:name="Table45.E8" style:family="table-cell">
      <style:table-cell-properties style:vertical-align="middle" style:shadow="none" fo:background-color="#f2f2f2" fo:border="0.012cm solid #000000" fo:padding="0.050cm"/>
    </style:style>
    <style:style style:name="Table45.H8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4cm solid #000000" fo:padding="0.050cm"/>
    </style:style>
    <style:style style:name="Table45.9" style:family="table-row">
      <style:table-row-properties style:min-row-height="21.31pt" fo:keep-together="auto"/>
    </style:style>
    <style:style style:name="Table45.C9" style:family="table-cell">
      <style:table-cell-properties style:vertical-align="middle" style:shadow="none" fo:background-color="#f2f2f2" fo:border="0.012cm solid #000000" fo:padding="0.050cm"/>
    </style:style>
    <style:style style:name="Table45.E9" style:family="table-cell">
      <style:table-cell-properties style:vertical-align="middle" style:shadow="none" fo:border="0.012cm solid #000000" fo:padding="0.050cm"/>
    </style:style>
    <style:style style:name="Table45.H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10" style:family="table-row">
      <style:table-row-properties style:min-row-height="21.31pt" fo:keep-together="auto"/>
    </style:style>
    <style:style style:name="Table45.C10" style:family="table-cell">
      <style:table-cell-properties style:vertical-align="middle" style:shadow="none" fo:background-color="#f2f2f2" fo:border="0.012cm solid #000000" fo:padding="0.050cm"/>
    </style:style>
    <style:style style:name="Table45.E10" style:family="table-cell">
      <style:table-cell-properties style:vertical-align="middle" style:shadow="none" fo:border="0.012cm solid #000000" fo:padding="0.050cm"/>
    </style:style>
    <style:style style:name="Table45.H1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11" style:family="table-row">
      <style:table-row-properties style:min-row-height="21.31pt" fo:keep-together="auto"/>
    </style:style>
    <style:style style:name="Table45.C11" style:family="table-cell">
      <style:table-cell-properties style:vertical-align="middle" style:shadow="none" fo:background-color="#f2f2f2" fo:border="0.012cm solid #000000" fo:padding="0.050cm"/>
    </style:style>
    <style:style style:name="Table45.E11" style:family="table-cell">
      <style:table-cell-properties style:vertical-align="middle" style:shadow="none" fo:border="0.012cm solid #000000" fo:padding="0.050cm"/>
    </style:style>
    <style:style style:name="Table45.H11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12" style:family="table-row">
      <style:table-row-properties style:min-row-height="21.31pt" fo:keep-together="auto"/>
    </style:style>
    <style:style style:name="Table45.C12" style:family="table-cell">
      <style:table-cell-properties style:vertical-align="middle" style:shadow="none" fo:background-color="#f2f2f2" fo:border="0.012cm solid #000000" fo:padding="0.050cm"/>
    </style:style>
    <style:style style:name="Table45.E12" style:family="table-cell">
      <style:table-cell-properties style:vertical-align="middle" style:shadow="none" fo:border="0.012cm solid #000000" fo:padding="0.050cm"/>
    </style:style>
    <style:style style:name="Table45.H1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13" style:family="table-row">
      <style:table-row-properties style:min-row-height="21.31pt" fo:keep-together="auto"/>
    </style:style>
    <style:style style:name="Table45.C13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5.E13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45.H13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50cm"/>
    </style:style>
    <style:style style:name="Table45.14" style:family="table-row">
      <style:table-row-properties style:min-row-height="21.31pt" fo:keep-together="auto"/>
    </style:style>
    <style:style style:name="Table45.A14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45.C14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5.E14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45.F14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5.I14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45.15" style:family="table-row">
      <style:table-row-properties style:min-row-height="21.31pt" fo:keep-together="auto"/>
    </style:style>
    <style:style style:name="Table45.C15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5.E15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45.F15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5.I15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50cm"/>
    </style:style>
    <style:style style:name="Table45.16" style:family="table-row">
      <style:table-row-properties style:min-row-height="21.31pt" fo:keep-together="auto"/>
    </style:style>
    <style:style style:name="Table45.A16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45.C16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5.E16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45.F16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5.I16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45.17" style:family="table-row">
      <style:table-row-properties style:min-row-height="21.31pt" fo:keep-together="auto"/>
    </style:style>
    <style:style style:name="Table45.C17" style:family="table-cell">
      <style:table-cell-properties style:vertical-align="middle" style:shadow="none" fo:background-color="#f2f2f2" fo:border="0.012cm solid #000000" fo:padding="0.050cm"/>
    </style:style>
    <style:style style:name="Table45.E17" style:family="table-cell">
      <style:table-cell-properties style:vertical-align="middle" style:shadow="none" fo:border="0.012cm solid #000000" fo:padding="0.050cm"/>
    </style:style>
    <style:style style:name="Table45.F17" style:family="table-cell">
      <style:table-cell-properties style:vertical-align="middle" style:shadow="none" fo:background-color="#f2f2f2" fo:border="0.012cm solid #000000" fo:padding="0.050cm"/>
    </style:style>
    <style:style style:name="Table45.I1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18" style:family="table-row">
      <style:table-row-properties style:min-row-height="21.31pt" fo:keep-together="auto"/>
    </style:style>
    <style:style style:name="Table45.C18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5.E18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45.F18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5.I18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50cm"/>
    </style:style>
    <style:style style:name="Table45.19" style:family="table-row">
      <style:table-row-properties style:min-row-height="167.63pt" fo:keep-together="auto"/>
    </style:style>
    <style:style style:name="Table45.A19" style:family="table-cell">
      <style:table-cell-properties style:vertical-align="middle" style:shadow="none" fo:border="0.04cm solid #000000" fo:padding="0.050cm"/>
    </style:style>
    <style:style style:name="P110_9" style:parent-style-name="쪽 번호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8" style:family="text">
      <style:text-properties fo:color="#0000ff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6" style:family="table">
      <style:table-properties style:width="10.492cm" table:align="left" fo:margin="0cm" style:shadow="none" style:may-break-between-rows="false" table:border-model="collapsing"/>
    </style:style>
    <style:style style:name="Table46.A" style:family="table-column">
      <style:table-column-properties style:column-width="10.492cm"/>
    </style:style>
    <style:style style:name="Table46.1" style:family="table-row">
      <style:table-row-properties style:min-row-height="37.12pt" fo:keep-together="auto"/>
    </style:style>
    <style:style style:name="Table46.A1" style:family="table-cell">
      <style:table-cell-properties style:vertical-align="middle" style:shadow="none" fo:border="0.012cm solid #000000" fo:padding="0.049cm"/>
    </style:style>
    <style:style style:name="P381_0" style:parent-style-name="Standard" style:family="paragraph">
      <style:paragraph-properties fo:line-height="113%" fo:text-align="justify" fo:margin-left="1.057cm" fo:margin-right="0cm" fo:text-indent="-1.057cm" fo:margin-top="0cm" fo:margin-bottom="0cm" fo:background-color="transparent" fo:border="none" style:shadow="none" style:text-autospace="none" style:vertical-align="auto" style:snap-to-layout-grid="true"/>
    </style:style>
    <style:style style:name="P114_0" style:parent-style-name="Standard" style:family="paragraph">
      <style:paragraph-properties fo:line-height="155%" fo:text-align="justify" fo:margin-left="1.057cm" fo:margin-right="0cm" fo:text-indent="-1.057cm" fo:margin-top="0cm" fo:margin-bottom="0cm" fo:background-color="transparent" fo:border="none" style:shadow="none" style:text-autospace="none" style:vertical-align="auto" style:snap-to-layout-grid="true"/>
    </style:style>
    <style:style style:name="P382_0" style:parent-style-name="Standard" style:family="paragraph">
      <style:paragraph-properties fo:line-height="113%" fo:text-align="justify" fo:margin-left="1.032cm" fo:margin-right="0cm" fo:text-indent="-1.032cm" fo:margin-top="0cm" fo:margin-bottom="0cm" fo:background-color="transparent" fo:border="none" style:shadow="none" style:text-autospace="none" style:vertical-align="auto" style:snap-to-layout-grid="true"/>
    </style:style>
    <style:style style:name="T199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0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6_0" style:parent-style-name="Standard" style:family="paragraph">
      <style:paragraph-properties fo:line-height="155%" fo:text-align="justify" fo:margin-left="1.010cm" fo:margin-right="0cm" fo:text-indent="-1.010cm" fo:margin-top="0cm" fo:margin-bottom="0cm" fo:background-color="transparent" fo:border="none" style:shadow="none" style:text-autospace="none" style:vertical-align="auto" style:snap-to-layout-grid="true"/>
    </style:style>
    <style:style style:name="T201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3_0" style:parent-style-name="Standard" style:family="paragraph">
      <style:paragraph-properties fo:line-height="113%" fo:text-align="justify" fo:margin-left="1.004cm" fo:margin-right="0cm" fo:text-indent="-1.004cm" fo:margin-top="0cm" fo:margin-bottom="0cm" fo:background-color="transparent" fo:border="none" style:shadow="none" style:text-autospace="none" style:vertical-align="auto" style:snap-to-layout-grid="true"/>
    </style:style>
    <style:style style:name="P118_0" style:parent-style-name="Standard" style:family="paragraph">
      <style:paragraph-properties fo:line-height="155%" fo:text-align="justify" fo:margin-left="1.235cm" fo:margin-right="0cm" fo:text-indent="-1.235cm" fo:margin-top="0cm" fo:margin-bottom="0cm" fo:background-color="transparent" fo:border="none" style:shadow="none" style:text-autospace="none" style:vertical-align="auto" style:snap-to-layout-grid="true"/>
    </style:style>
    <style:style style:name="T10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4_0" style:parent-style-name="Standard" style:family="paragraph">
      <style:paragraph-properties fo:line-height="113%" fo:text-align="justify" fo:margin-left="1.235cm" fo:margin-right="0cm" fo:text-indent="-1.235cm" fo:margin-top="0cm" fo:margin-bottom="0cm" fo:background-color="transparent" fo:border="none" style:shadow="none" style:text-autospace="none" style:vertical-align="auto" style:snap-to-layout-grid="true"/>
    </style:style>
    <style:style style:name="P119_0" style:parent-style-name="Standard" style:family="paragraph">
      <style:paragraph-properties fo:line-height="155%" fo:text-align="justify" fo:margin-left="1.262cm" fo:margin-right="0cm" fo:text-indent="-1.262cm" fo:margin-top="0cm" fo:margin-bottom="0cm" fo:background-color="transparent" fo:border="none" style:shadow="none" style:text-autospace="none" style:vertical-align="auto" style:snap-to-layout-grid="true"/>
    </style:style>
    <style:style style:name="P385_0" style:parent-style-name="Standard" style:family="paragraph">
      <style:paragraph-properties fo:line-height="113%" fo:text-align="justify" fo:margin-left="1.262cm" fo:margin-right="0cm" fo:text-indent="-1.262cm" fo:margin-top="0cm" fo:margin-bottom="0cm" fo:background-color="transparent" fo:border="none" style:shadow="none" style:text-autospace="none" style:vertical-align="auto" style:snap-to-layout-grid="true"/>
    </style:style>
    <style:style style:name="T392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6_0" style:parent-style-name="Standard" style:family="paragraph">
      <style:paragraph-properties fo:line-height="113%" fo:text-align="justify" fo:margin-left="1.324cm" fo:margin-right="0cm" fo:text-indent="-1.324cm" fo:margin-top="0cm" fo:margin-bottom="0cm" fo:background-color="transparent" fo:border="none" style:shadow="none" style:text-autospace="none" style:vertical-align="auto" style:snap-to-layout-grid="true"/>
    </style:style>
    <style:style style:name="T20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3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87_0" style:parent-style-name="Standard" style:family="paragraph">
      <style:paragraph-properties fo:line-height="113%" fo:text-align="justify" fo:margin-left="1.037cm" fo:margin-right="0cm" fo:text-indent="-1.037cm" fo:margin-top="0cm" fo:margin-bottom="0cm" fo:background-color="transparent" fo:border="none" style:shadow="none" style:text-autospace="none" style:vertical-align="auto" style:snap-to-layout-grid="true"/>
    </style:style>
    <style:style style:name="T20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88_0" style:parent-style-name="Standard" style:family="paragraph">
      <style:paragraph-properties fo:line-height="113%" fo:text-align="justify" fo:margin-left="1.052cm" fo:margin-right="0cm" fo:text-indent="-1.052cm" fo:margin-top="0cm" fo:margin-bottom="0cm" fo:background-color="transparent" fo:border="none" style:shadow="none" style:text-autospace="none" style:vertical-align="auto" style:snap-to-layout-grid="true"/>
    </style:style>
    <style:style style:name="P123_0" style:parent-style-name="Standard" style:family="paragraph">
      <style:paragraph-properties fo:line-height="155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/>
    </style:style>
    <style:style style:name="T394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5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89_0" style:parent-style-name="Standard" style:family="paragraph">
      <style:paragraph-properties fo:line-height="113%" fo:text-align="justify" fo:margin-left="1.024cm" fo:margin-right="0cm" fo:text-indent="-1.024cm" fo:margin-top="0cm" fo:margin-bottom="0cm" fo:background-color="transparent" fo:border="none" style:shadow="none" style:text-autospace="none" style:vertical-align="auto" style:snap-to-layout-grid="true"/>
    </style:style>
    <style:style style:name="T38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90_0" style:parent-style-name="Standard" style:family="paragraph">
      <style:paragraph-properties fo:line-height="113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/>
    </style:style>
    <style:style style:name="P391_0" style:parent-style-name="Standard" style:family="paragraph">
      <style:paragraph-properties fo:line-height="113%" fo:text-align="justify" fo:margin-left="1.274cm" fo:margin-right="0cm" fo:text-indent="-1.274cm" fo:margin-top="0cm" fo:margin-bottom="0cm" fo:background-color="transparent" fo:border="none" style:shadow="none" style:text-autospace="none" style:vertical-align="auto" style:snap-to-layout-grid="true"/>
    </style:style>
    <style:style style:name="P392_0" style:parent-style-name="Standard" style:family="paragraph">
      <style:paragraph-properties fo:line-height="113%" fo:text-align="justify" fo:margin-left="1.242cm" fo:margin-right="0cm" fo:text-indent="-1.242cm" fo:margin-top="0cm" fo:margin-bottom="0cm" fo:background-color="transparent" fo:border="none" style:shadow="none" style:text-autospace="none" style:vertical-align="auto" style:snap-to-layout-grid="true"/>
    </style:style>
    <style:style style:name="T21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93_0" style:parent-style-name="Standard" style:family="paragraph">
      <style:paragraph-properties fo:line-height="117%" fo:text-align="center" fo:margin-left="1.125cm" fo:margin-right="0cm" fo:text-indent="-1.125cm" fo:margin-top="0cm" fo:margin-bottom="0cm" fo:background-color="transparent" fo:border="none" style:shadow="none" style:text-autospace="none" style:vertical-align="auto" style:snap-to-layout-grid="true">
        <style:tab-stops>
          <style:tab-stop style:position="4.138cm" style:type="left" style:leader-style="none"/>
        </style:tab-stops>
      </style:paragraph-properties>
    </style:style>
    <style:style style:name="T212" style:family="text">
      <style:text-properties fo:color="#000000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3" style:family="text">
      <style:text-properties fo:color="#000000" style:text-outline="false" style:text-line-through-style="solid" style:text-position="0% 100%" style:font-name="Times New Roman" style:font-name-asian="-윤명조120" style:font-name-complex="-윤명조120" fo:font-family="Times New Roman" style:font-family-asian="-윤명조120" style:font-family-complex="-윤명조120" fo:font-size="11.70pt" style:font-size-asian="11.70pt" style:font-size-complex="11.70pt" fo:letter-spacing="-0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7" style:family="table">
      <style:table-properties style:width="16.849cm" table:align="left" fo:margin="0cm" style:shadow="none" style:may-break-between-rows="true" table:border-model="collapsing"/>
    </style:style>
    <style:style style:name="Table47.A" style:family="table-column">
      <style:table-column-properties style:column-width="2.597cm"/>
    </style:style>
    <style:style style:name="Table47.B" style:family="table-column">
      <style:table-column-properties style:column-width="0.211cm"/>
    </style:style>
    <style:style style:name="Table47.C" style:family="table-column">
      <style:table-column-properties style:column-width="0.306cm"/>
    </style:style>
    <style:style style:name="Table47.D" style:family="table-column">
      <style:table-column-properties style:column-width="2.081cm"/>
    </style:style>
    <style:style style:name="Table47.E" style:family="table-column">
      <style:table-column-properties style:column-width="1.220cm"/>
    </style:style>
    <style:style style:name="Table47.F" style:family="table-column">
      <style:table-column-properties style:column-width="0.956cm"/>
    </style:style>
    <style:style style:name="Table47.G" style:family="table-column">
      <style:table-column-properties style:column-width="1.053cm"/>
    </style:style>
    <style:style style:name="Table47.H" style:family="table-column">
      <style:table-column-properties style:column-width="0.001cm"/>
    </style:style>
    <style:style style:name="Table47.I" style:family="table-column">
      <style:table-column-properties style:column-width="1.126cm"/>
    </style:style>
    <style:style style:name="Table47.J" style:family="table-column">
      <style:table-column-properties style:column-width="0.980cm"/>
    </style:style>
    <style:style style:name="Table47.K" style:family="table-column">
      <style:table-column-properties style:column-width="1.453cm"/>
    </style:style>
    <style:style style:name="Table47.L" style:family="table-column">
      <style:table-column-properties style:column-width="0.153cm"/>
    </style:style>
    <style:style style:name="Table47.M" style:family="table-column">
      <style:table-column-properties style:column-width="0.499cm"/>
    </style:style>
    <style:style style:name="Table47.N" style:family="table-column">
      <style:table-column-properties style:column-width="1.054cm"/>
    </style:style>
    <style:style style:name="Table47.O" style:family="table-column">
      <style:table-column-properties style:column-width="0.351cm"/>
    </style:style>
    <style:style style:name="Table47.P" style:family="table-column">
      <style:table-column-properties style:column-width="0.375cm"/>
    </style:style>
    <style:style style:name="Table47.Q" style:family="table-column">
      <style:table-column-properties style:column-width="2.433cm"/>
    </style:style>
    <style:style style:name="Table47.1" style:family="table-row">
      <style:table-row-properties style:min-row-height="21.35pt" fo:keep-together="auto"/>
    </style:style>
    <style:style style:name="Table47.A1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="0.100cm"/>
    </style:style>
    <style:style style:name="Table47.C1" style:family="table-cell">
      <style:table-cell-properties style:vertical-align="middle" style:shadow="none" fo:border-top="none" fo:border-bottom="0.012cm solid #000000" fo:border-left="0.012cm solid #000000" fo:border-right="none" fo:padding="0.100cm"/>
    </style:style>
    <style:style style:name="Table47.G1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7.K1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7.O1" style:family="table-cell">
      <style:table-cell-properties style:vertical-align="middle" style:shadow="none" fo:border-top="none" fo:border-bottom="0.012cm solid #000000" fo:border-left="none" fo:border-right="0.012cm solid #000000" fo:padding="0.100cm"/>
    </style:style>
    <style:style style:name="Table47.2" style:family="table-row">
      <style:table-row-properties style:min-row-height="21.35pt" fo:keep-together="auto"/>
    </style:style>
    <style:style style:name="Table47.A2" style:family="table-cell">
      <style:table-cell-properties style:vertical-align="middle" style:shadow="none" fo:background-color="#f2f2f2" fo:border="0.012cm solid #000000" fo:padding="0.100cm"/>
    </style:style>
    <style:style style:name="Table47.C2" style:family="table-cell">
      <style:table-cell-properties style:vertical-align="middle" style:shadow="none" fo:border="0.012cm solid #000000" fo:padding="0.100cm"/>
    </style:style>
    <style:style style:name="Table47.H2" style:family="table-cell">
      <style:table-cell-properties style:vertical-align="middle" style:shadow="none" fo:background-color="#f2f2f2" fo:border="0.012cm solid #000000" fo:padding="0.100cm"/>
    </style:style>
    <style:style style:name="Table47.M2" style:family="table-cell">
      <style:table-cell-properties style:vertical-align="middle" style:shadow="none" fo:border="0.012cm solid #000000" fo:padding="0.100cm"/>
    </style:style>
    <style:style style:name="Table47.3" style:family="table-row">
      <style:table-row-properties style:min-row-height="21.35pt" fo:keep-together="auto"/>
    </style:style>
    <style:style style:name="Table47.H3" style:family="table-cell">
      <style:table-cell-properties style:vertical-align="middle" style:shadow="none" fo:background-color="#f2f2f2" fo:border="0.012cm solid #000000" fo:padding="0.100cm"/>
    </style:style>
    <style:style style:name="Table47.M3" style:family="table-cell">
      <style:table-cell-properties style:vertical-align="middle" style:shadow="none" fo:border="0.012cm solid #000000" fo:padding="0.100cm"/>
    </style:style>
    <style:style style:name="Table47.4" style:family="table-row">
      <style:table-row-properties style:min-row-height="21.35pt" fo:keep-together="auto"/>
    </style:style>
    <style:style style:name="Table47.A4" style:family="table-cell">
      <style:table-cell-properties style:vertical-align="middle" style:shadow="none" fo:background-color="#f2f2f2" fo:border="0.012cm solid #000000" fo:padding="0.100cm"/>
    </style:style>
    <style:style style:name="Table47.C4" style:family="table-cell">
      <style:table-cell-properties style:vertical-align="middle" style:shadow="none" fo:border="0.012cm solid #000000" fo:padding="0.100cm"/>
    </style:style>
    <style:style style:name="Table47.5" style:family="table-row">
      <style:table-row-properties style:min-row-height="21.35pt" fo:keep-together="auto"/>
    </style:style>
    <style:style style:name="Table47.A5" style:family="table-cell">
      <style:table-cell-properties style:vertical-align="middle" style:shadow="none" fo:background-color="#f2f2f2" fo:border="0.012cm solid #000000" fo:padding="0.100cm"/>
    </style:style>
    <style:style style:name="Table47.C5" style:family="table-cell">
      <style:table-cell-properties style:vertical-align="middle" style:shadow="none" fo:border="0.012cm solid #000000" fo:padding="0.100cm"/>
    </style:style>
    <style:style style:name="Table47.H5" style:family="table-cell">
      <style:table-cell-properties style:vertical-align="middle" style:shadow="none" fo:background-color="#f2f2f2" fo:border="0.012cm solid #000000" fo:padding="0.100cm"/>
    </style:style>
    <style:style style:name="Table47.M5" style:family="table-cell">
      <style:table-cell-properties style:vertical-align="middle" style:shadow="none" fo:border="0.012cm solid #000000" fo:padding="0.100cm"/>
    </style:style>
    <style:style style:name="Table47.6" style:family="table-row">
      <style:table-row-properties style:min-row-height="21.35pt" fo:keep-together="auto"/>
    </style:style>
    <style:style style:name="Table47.A6" style:family="table-cell">
      <style:table-cell-properties style:vertical-align="middle" style:shadow="none" fo:background-color="#f2f2f2" fo:border="0.012cm solid #000000" fo:padding="0.100cm"/>
    </style:style>
    <style:style style:name="Table47.C6" style:family="table-cell">
      <style:table-cell-properties style:vertical-align="middle" style:shadow="none" fo:border="0.012cm solid #000000" fo:padding="0.100cm"/>
    </style:style>
    <style:style style:name="Table47.F6" style:family="table-cell">
      <style:table-cell-properties style:vertical-align="middle" style:shadow="none" fo:background-color="#f2f2f2" fo:border="0.012cm solid #000000" fo:padding="0.100cm"/>
    </style:style>
    <style:style style:name="Table47.I6" style:family="table-cell">
      <style:table-cell-properties style:vertical-align="middle" style:shadow="none" fo:border="0.012cm solid #000000" fo:padding="0.100cm"/>
    </style:style>
    <style:style style:name="Table47.M6" style:family="table-cell">
      <style:table-cell-properties style:vertical-align="middle" style:shadow="none" fo:background-color="#f2f2f2" fo:border="0.012cm solid #000000" fo:padding="0.100cm"/>
    </style:style>
    <style:style style:name="Table47.P6" style:family="table-cell">
      <style:table-cell-properties style:vertical-align="middle" style:shadow="none" fo:border="0.012cm solid #000000" fo:padding="0.100cm"/>
    </style:style>
    <style:style style:name="Table47.7" style:family="table-row">
      <style:table-row-properties style:min-row-height="21.35pt" fo:keep-together="auto"/>
    </style:style>
    <style:style style:name="Table47.A7" style:family="table-cell">
      <style:table-cell-properties style:vertical-align="middle" style:shadow="none" fo:background-color="#f2f2f2" fo:border="0.012cm solid #000000" fo:padding="0.100cm"/>
    </style:style>
    <style:style style:name="Table47.C7" style:family="table-cell">
      <style:table-cell-properties style:vertical-align="middle" style:shadow="none" fo:border="0.012cm solid #000000" fo:padding="0.100cm"/>
    </style:style>
    <style:style style:name="Table47.H7" style:family="table-cell">
      <style:table-cell-properties style:vertical-align="middle" style:shadow="none" fo:background-color="#f2f2f2" fo:border="0.012cm solid #000000" fo:padding="0.100cm"/>
    </style:style>
    <style:style style:name="Table47.M7" style:family="table-cell">
      <style:table-cell-properties style:vertical-align="middle" style:shadow="none" fo:border="0.012cm solid #000000" fo:padding="0.100cm"/>
    </style:style>
    <style:style style:name="Table47.8" style:family="table-row">
      <style:table-row-properties style:min-row-height="21.35pt" fo:keep-together="auto"/>
    </style:style>
    <style:style style:name="Table47.A8" style:family="table-cell">
      <style:table-cell-properties style:vertical-align="middle" style:shadow="none" fo:background-color="#f2f2f2" fo:border="0.012cm solid #000000" fo:padding="0.100cm"/>
    </style:style>
    <style:style style:name="Table47.C8" style:family="table-cell">
      <style:table-cell-properties style:vertical-align="middle" style:shadow="none" fo:border="0.012cm solid #000000" fo:padding="0.100cm"/>
    </style:style>
    <style:style style:name="Table47.H8" style:family="table-cell">
      <style:table-cell-properties style:vertical-align="middle" style:shadow="none" fo:background-color="#f2f2f2" fo:border="0.012cm solid #000000" fo:padding="0.100cm"/>
    </style:style>
    <style:style style:name="Table47.M8" style:family="table-cell">
      <style:table-cell-properties style:vertical-align="middle" style:shadow="none" fo:border="0.012cm solid #000000" fo:padding="0.100cm"/>
    </style:style>
    <style:style style:name="Table47.9" style:family="table-row">
      <style:table-row-properties style:min-row-height="21.35pt" fo:keep-together="auto"/>
    </style:style>
    <style:style style:name="Table47.A9" style:family="table-cell">
      <style:table-cell-properties style:vertical-align="middle" style:shadow="none" fo:background-color="#f2f2f2" fo:border="0.012cm solid #000000" fo:padding="0.100cm"/>
    </style:style>
    <style:style style:name="Table47.10" style:family="table-row">
      <style:table-row-properties style:min-row-height="192.29pt" fo:keep-together="auto"/>
    </style:style>
    <style:style style:name="Table47.A10" style:family="table-cell">
      <style:table-cell-properties style:vertical-align="middle" style:shadow="none" fo:background-color="#ffffff" fo:border="0.012cm solid #000000" fo:padding="0.100cm"/>
    </style:style>
    <style:style style:name="Table47.11" style:family="table-row">
      <style:table-row-properties style:min-row-height="18.49pt" fo:keep-together="auto"/>
    </style:style>
    <style:style style:name="Table47.A11" style:family="table-cell">
      <style:table-cell-properties style:vertical-align="middle" style:shadow="none" fo:background-color="#f2f2f2" fo:border="0.012cm solid #000000" fo:padding="0.100cm"/>
    </style:style>
    <style:style style:name="Table47.12" style:family="table-row">
      <style:table-row-properties style:min-row-height="26.98pt" fo:keep-together="auto"/>
    </style:style>
    <style:style style:name="Table47.A12" style:family="table-cell">
      <style:table-cell-properties style:vertical-align="middle" style:shadow="none" fo:background-color="#f2f2f2" fo:border="0.012cm solid #000000" fo:padding="0.100cm"/>
    </style:style>
    <style:style style:name="Table47.D12" style:family="table-cell">
      <style:table-cell-properties style:vertical-align="middle" style:shadow="none" fo:border="0.012cm solid #000000" fo:padding="0.100cm"/>
    </style:style>
    <style:style style:name="Table47.13" style:family="table-row">
      <style:table-row-properties style:min-row-height="26.98pt" fo:keep-together="auto"/>
    </style:style>
    <style:style style:name="Table47.A13" style:family="table-cell">
      <style:table-cell-properties style:vertical-align="middle" style:shadow="none" fo:background-color="#f2f2f2" fo:border="0.012cm solid #000000" fo:padding="0.100cm"/>
    </style:style>
    <style:style style:name="Table47.D13" style:family="table-cell">
      <style:table-cell-properties style:vertical-align="middle" style:shadow="none" fo:border="0.012cm solid #000000" fo:padding="0.100cm"/>
    </style:style>
    <style:style style:name="Table47.H13" style:family="table-cell">
      <style:table-cell-properties style:vertical-align="middle" style:shadow="none" fo:background-color="#f2f2f2" fo:border="0.012cm solid #000000" fo:padding="0.100cm"/>
    </style:style>
    <style:style style:name="Table47.N13" style:family="table-cell">
      <style:table-cell-properties style:vertical-align="middle" style:shadow="none" fo:border="0.012cm solid #000000" fo:padding="0.100cm"/>
    </style:style>
    <style:style style:name="Table47.14" style:family="table-row">
      <style:table-row-properties style:min-row-height="26.98pt" fo:keep-together="auto"/>
    </style:style>
    <style:style style:name="Table47.A14" style:family="table-cell">
      <style:table-cell-properties style:vertical-align="middle" style:shadow="none" fo:border-top="0.012cm solid #000000" fo:border-bottom="none" fo:border-left="0.012cm solid #000000" fo:border-right="0.012cm solid #000000" fo:padding="0.100cm"/>
    </style:style>
    <style:style style:name="Table47.15" style:family="table-row">
      <style:table-row-properties style:min-row-height="26.98pt" fo:keep-together="auto"/>
    </style:style>
    <style:style style:name="Table47.A15" style:family="table-cell">
      <style:table-cell-properties style:vertical-align="middle" style:shadow="none" fo:border-top="none" fo:border-bottom="none" fo:border-left="0.012cm solid #000000" fo:border-right="0.012cm solid #000000" fo:padding="0.100cm"/>
    </style:style>
    <style:style style:name="Table47.16" style:family="table-row">
      <style:table-row-properties style:min-row-height="76.90pt" fo:keep-together="auto"/>
    </style:style>
    <style:style style:name="Table47.A16" style:family="table-cell">
      <style:table-cell-properties style:vertical-align="middle" style:shadow="none" fo:border-top="none" fo:border-bottom="0.012cm solid #000000" fo:border-left="0.012cm solid #000000" fo:border-right="none" fo:padding="0.100cm"/>
    </style:style>
    <style:style style:name="Table47.B16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7.E16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7.J16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7.L16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7.Q16" style:family="table-cell">
      <style:table-cell-properties style:vertical-align="middle" style:shadow="none" fo:border-top="none" fo:border-bottom="0.012cm solid #000000" fo:border-left="none" fo:border-right="0.012cm solid #000000" fo:padding="0.100cm"/>
    </style:style>
    <style:style style:name="P394_0" style:parent-style-name="Standard" style:family="paragraph">
      <style:paragraph-properties fo:line-height="14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7" style:family="text">
      <style:text-properties fo:color="#000000" style:text-outline="false" style:text-line-through-style="solid" style:text-position="0% 100%" style:font-name="Times New Roman" style:font-name-asian="-윤명조120" style:font-name-complex="-윤명조120" fo:font-family="Times New Roman" style:font-family-asian="-윤명조120" style:font-family-complex="-윤명조120" fo:font-size="11.70pt" style:font-size-asian="11.70pt" style:font-size-complex="11.7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9" style:family="table">
      <style:table-properties style:width="16.911cm" table:align="left" style:shadow="none" style:may-break-between-rows="true" table:border-model="collapsing"/>
    </style:style>
    <style:style style:name="Table49.A" style:family="table-column">
      <style:table-column-properties style:column-width="3.935cm"/>
    </style:style>
    <style:style style:name="Table49.B" style:family="table-column">
      <style:table-column-properties style:column-width="12.976cm"/>
    </style:style>
    <style:style style:name="Table49.1" style:family="table-row">
      <style:table-row-properties style:min-row-height="21.31pt" fo:keep-together="auto"/>
    </style:style>
    <style:style style:name="Table49.A1" style:family="table-cell">
      <style:table-cell-properties style:vertical-align="middle" style:shadow="none" fo:background-color="#f2f2f2" fo:border="0.012cm solid #000000" fo:padding="0.050cm"/>
    </style:style>
    <style:style style:name="Table49.2" style:family="table-row">
      <style:table-row-properties style:min-row-height="26.97pt" fo:keep-together="auto"/>
    </style:style>
    <style:style style:name="Table49.A2" style:family="table-cell">
      <style:table-cell-properties style:vertical-align="middle" style:shadow="none" fo:border="0.012cm solid #000000" fo:padding="0.050cm"/>
    </style:style>
    <style:style style:name="Table49.B2" style:family="table-cell">
      <style:table-cell-properties style:vertical-align="middle" style:shadow="none" fo:border="0.012cm solid #000000" fo:padding="0.050cm"/>
    </style:style>
    <style:style style:name="Table49.3" style:family="table-row">
      <style:table-row-properties style:min-row-height="22.31pt" fo:keep-together="auto"/>
    </style:style>
    <style:style style:name="Table49.A3" style:family="table-cell">
      <style:table-cell-properties style:vertical-align="middle" style:shadow="none" fo:border="0.012cm solid #000000" fo:padding="0.050cm"/>
    </style:style>
    <style:style style:name="Table49.B3" style:family="table-cell">
      <style:table-cell-properties style:vertical-align="middle" style:shadow="none" fo:border="0.012cm solid #000000" fo:padding="0.050cm"/>
    </style:style>
    <style:style style:name="Table49.4" style:family="table-row">
      <style:table-row-properties style:min-row-height="22.31pt" fo:keep-together="auto"/>
    </style:style>
    <style:style style:name="Table49.A4" style:family="table-cell">
      <style:table-cell-properties style:vertical-align="middle" style:shadow="none" fo:border="0.012cm solid #000000" fo:padding="0.050cm"/>
    </style:style>
    <style:style style:name="Table49.B4" style:family="table-cell">
      <style:table-cell-properties style:vertical-align="middle" style:shadow="none" fo:border="0.012cm solid #000000" fo:padding="0.050cm"/>
    </style:style>
    <style:style style:name="Table49.5" style:family="table-row">
      <style:table-row-properties style:min-row-height="22.31pt" fo:keep-together="auto"/>
    </style:style>
    <style:style style:name="Table49.A5" style:family="table-cell">
      <style:table-cell-properties style:vertical-align="middle" style:shadow="none" fo:border="0.012cm solid #000000" fo:padding="0.050cm"/>
    </style:style>
    <style:style style:name="Table49.B5" style:family="table-cell">
      <style:table-cell-properties style:vertical-align="middle" style:shadow="none" fo:border="0.012cm solid #000000" fo:padding="0.050cm"/>
    </style:style>
    <style:style style:name="Table49.6" style:family="table-row">
      <style:table-row-properties style:min-row-height="22.31pt" fo:keep-together="auto"/>
    </style:style>
    <style:style style:name="Table49.A6" style:family="table-cell">
      <style:table-cell-properties style:vertical-align="middle" style:shadow="none" fo:border="0.012cm solid #000000" fo:padding="0.050cm"/>
    </style:style>
    <style:style style:name="Table49.B6" style:family="table-cell">
      <style:table-cell-properties style:vertical-align="middle" style:shadow="none" fo:border="0.012cm solid #000000" fo:padding="0.050cm"/>
    </style:style>
    <style:style style:name="Table49.7" style:family="table-row">
      <style:table-row-properties style:min-row-height="21.31pt" fo:keep-together="auto"/>
    </style:style>
    <style:style style:name="Table49.A7" style:family="table-cell">
      <style:table-cell-properties style:vertical-align="middle" style:shadow="none" fo:background-color="#f2f2f2" fo:border="0.012cm solid #000000" fo:padding="0.050cm"/>
    </style:style>
    <style:style style:name="Table49.8" style:family="table-row">
      <style:table-row-properties style:min-row-height="21.81pt" fo:keep-together="auto"/>
    </style:style>
    <style:style style:name="Table49.A8" style:family="table-cell">
      <style:table-cell-properties style:vertical-align="middle" style:shadow="none" fo:border="0.012cm solid #000000" fo:padding="0.050cm"/>
    </style:style>
    <style:style style:name="Table49.B8" style:family="table-cell">
      <style:table-cell-properties style:vertical-align="middle" style:shadow="none" fo:border="0.012cm solid #000000" fo:padding="0.050cm"/>
    </style:style>
    <style:style style:name="Table49.9" style:family="table-row">
      <style:table-row-properties style:min-row-height="24.14pt" fo:keep-together="auto"/>
    </style:style>
    <style:style style:name="Table49.A9" style:family="table-cell">
      <style:table-cell-properties style:vertical-align="middle" style:shadow="none" fo:border="0.012cm solid #000000" fo:padding="0.050cm"/>
    </style:style>
    <style:style style:name="Table49.B9" style:family="table-cell">
      <style:table-cell-properties style:vertical-align="middle" style:shadow="none" fo:border="0.012cm solid #000000" fo:padding="0.050cm"/>
    </style:style>
    <style:style style:name="Table49.10" style:family="table-row">
      <style:table-row-properties style:min-row-height="24.14pt" fo:keep-together="auto"/>
    </style:style>
    <style:style style:name="Table49.A10" style:family="table-cell">
      <style:table-cell-properties style:vertical-align="middle" style:shadow="none" fo:border="0.012cm solid #000000" fo:padding="0.050cm"/>
    </style:style>
    <style:style style:name="Table49.B10" style:family="table-cell">
      <style:table-cell-properties style:vertical-align="middle" style:shadow="none" fo:border="0.012cm solid #000000" fo:padding="0.050cm"/>
    </style:style>
    <style:style style:name="Table49.11" style:family="table-row">
      <style:table-row-properties style:min-row-height="24.14pt" fo:keep-together="auto"/>
    </style:style>
    <style:style style:name="Table49.A11" style:family="table-cell">
      <style:table-cell-properties style:vertical-align="middle" style:shadow="none" fo:border="0.012cm solid #000000" fo:padding="0.050cm"/>
    </style:style>
    <style:style style:name="Table49.B11" style:family="table-cell">
      <style:table-cell-properties style:vertical-align="middle" style:shadow="none" fo:border="0.012cm solid #000000" fo:padding="0.050cm"/>
    </style:style>
    <style:style style:name="Table49.12" style:family="table-row">
      <style:table-row-properties style:min-row-height="24.14pt" fo:keep-together="auto"/>
    </style:style>
    <style:style style:name="Table49.A12" style:family="table-cell">
      <style:table-cell-properties style:vertical-align="middle" style:shadow="none" fo:border="0.012cm solid #000000" fo:padding="0.050cm"/>
    </style:style>
    <style:style style:name="Table49.B12" style:family="table-cell">
      <style:table-cell-properties style:vertical-align="middle" style:shadow="none" fo:border="0.012cm solid #000000" fo:padding="0.050cm"/>
    </style:style>
    <style:style style:name="Table49.13" style:family="table-row">
      <style:table-row-properties style:min-row-height="21.31pt" fo:keep-together="auto"/>
    </style:style>
    <style:style style:name="Table49.A13" style:family="table-cell">
      <style:table-cell-properties style:vertical-align="middle" style:shadow="none" fo:background-color="#f2f2f2" fo:border="0.012cm solid #000000" fo:padding="0.050cm"/>
    </style:style>
    <style:style style:name="Table49.14" style:family="table-row">
      <style:table-row-properties style:min-row-height="378.97pt" fo:keep-together="auto"/>
    </style:style>
    <style:style style:name="Table49.A14" style:family="table-cell">
      <style:table-cell-properties style:shadow="none" fo:border="0.012cm solid #000000" fo:padding="0.050cm"/>
    </style:style>
    <style:style style:name="T16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0" style:family="table">
      <style:table-properties style:width="16.850cm" table:align="left" fo:margin="0cm" style:shadow="none" style:may-break-between-rows="true" table:border-model="collapsing"/>
    </style:style>
    <style:style style:name="Table50.A" style:family="table-column">
      <style:table-column-properties style:column-width="2.597cm"/>
    </style:style>
    <style:style style:name="Table50.B" style:family="table-column">
      <style:table-column-properties style:column-width="1.615cm"/>
    </style:style>
    <style:style style:name="Table50.C" style:family="table-column">
      <style:table-column-properties style:column-width="0.983cm"/>
    </style:style>
    <style:style style:name="Table50.D" style:family="table-column">
      <style:table-column-properties style:column-width="3.229cm"/>
    </style:style>
    <style:style style:name="Table50.E" style:family="table-column">
      <style:table-column-properties style:column-width="0.000cm"/>
    </style:style>
    <style:style style:name="Table50.F" style:family="table-column">
      <style:table-column-properties style:column-width="1.125cm"/>
    </style:style>
    <style:style style:name="Table50.G" style:family="table-column">
      <style:table-column-properties style:column-width="2.433cm"/>
    </style:style>
    <style:style style:name="Table50.H" style:family="table-column">
      <style:table-column-properties style:column-width="0.653cm"/>
    </style:style>
    <style:style style:name="Table50.I" style:family="table-column">
      <style:table-column-properties style:column-width="0.001cm"/>
    </style:style>
    <style:style style:name="Table50.J" style:family="table-column">
      <style:table-column-properties style:column-width="1.779cm"/>
    </style:style>
    <style:style style:name="Table50.K" style:family="table-column">
      <style:table-column-properties style:column-width="2.434cm"/>
    </style:style>
    <style:style style:name="Table50.1" style:family="table-row">
      <style:table-row-properties style:min-row-height="31.25pt" fo:keep-together="auto"/>
    </style:style>
    <style:style style:name="Table50.A1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="0.100cm"/>
    </style:style>
    <style:style style:name="Table50.C1" style:family="table-cell">
      <style:table-cell-properties style:vertical-align="middle" style:shadow="none" fo:border-top="none" fo:border-bottom="0.012cm solid #000000" fo:border-left="0.012cm solid #000000" fo:border-right="0.012cm solid #000000" fo:padding="0.100cm"/>
    </style:style>
    <style:style style:name="Table50.E1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="0.100cm"/>
    </style:style>
    <style:style style:name="Table50.I1" style:family="table-cell">
      <style:table-cell-properties style:vertical-align="middle" style:shadow="none" fo:border-top="none" fo:border-bottom="0.012cm solid #000000" fo:border-left="0.012cm solid #000000" fo:border-right="0.012cm solid #000000" fo:padding="0.100cm"/>
    </style:style>
    <style:style style:name="Table50.2" style:family="table-row">
      <style:table-row-properties style:min-row-height="31.25pt" fo:keep-together="auto"/>
    </style:style>
    <style:style style:name="Table50.A2" style:family="table-cell">
      <style:table-cell-properties style:vertical-align="middle" style:shadow="none" fo:background-color="#f2f2f2" fo:border="0.012cm solid #000000" fo:padding="0.100cm"/>
    </style:style>
    <style:style style:name="Table50.C2" style:family="table-cell">
      <style:table-cell-properties style:vertical-align="middle" style:shadow="none" fo:border="0.012cm solid #000000" fo:padding="0.100cm"/>
    </style:style>
    <style:style style:name="Table50.3" style:family="table-row">
      <style:table-row-properties style:min-row-height="31.25pt" fo:keep-together="auto"/>
    </style:style>
    <style:style style:name="Table50.A3" style:family="table-cell">
      <style:table-cell-properties style:vertical-align="middle" style:shadow="none" fo:background-color="#f2f2f2" fo:border="0.012cm solid #000000" fo:padding="0.100cm"/>
    </style:style>
    <style:style style:name="Table50.C3" style:family="table-cell">
      <style:table-cell-properties style:vertical-align="middle" style:shadow="none" fo:border="0.012cm solid #000000" fo:padding="0.100cm"/>
    </style:style>
    <style:style style:name="Table50.F3" style:family="table-cell">
      <style:table-cell-properties style:vertical-align="middle" style:shadow="none" fo:background-color="#f2f2f2" fo:border="0.012cm solid #000000" fo:padding="0.100cm"/>
    </style:style>
    <style:style style:name="Table50.J3" style:family="table-cell">
      <style:table-cell-properties style:vertical-align="middle" style:shadow="none" fo:border="0.012cm solid #000000" fo:padding="0.100cm"/>
    </style:style>
    <style:style style:name="Table50.4" style:family="table-row">
      <style:table-row-properties style:min-row-height="31.25pt" fo:keep-together="auto"/>
    </style:style>
    <style:style style:name="Table50.A4" style:family="table-cell">
      <style:table-cell-properties style:vertical-align="middle" style:shadow="none" fo:background-color="#f2f2f2" fo:border="0.012cm solid #000000" fo:padding="0.100cm"/>
    </style:style>
    <style:style style:name="Table50.C4" style:family="table-cell">
      <style:table-cell-properties style:vertical-align="middle" style:shadow="none" fo:border="0.012cm solid #000000" fo:padding="0.100cm"/>
    </style:style>
    <style:style style:name="Table50.E4" style:family="table-cell">
      <style:table-cell-properties style:vertical-align="middle" style:shadow="none" fo:background-color="#f2f2f2" fo:border="0.012cm solid #000000" fo:padding="0.100cm"/>
    </style:style>
    <style:style style:name="Table50.I4" style:family="table-cell">
      <style:table-cell-properties style:vertical-align="middle" style:shadow="none" fo:border="0.012cm solid #000000" fo:padding="0.100cm"/>
    </style:style>
    <style:style style:name="Table50.5" style:family="table-row">
      <style:table-row-properties style:min-row-height="31.25pt" fo:keep-together="auto"/>
    </style:style>
    <style:style style:name="Table50.A5" style:family="table-cell">
      <style:table-cell-properties style:vertical-align="middle" style:shadow="none" fo:background-color="#f2f2f2" fo:border="0.012cm solid #000000" fo:padding="0.100cm"/>
    </style:style>
    <style:style style:name="Table50.C5" style:family="table-cell">
      <style:table-cell-properties style:vertical-align="middle" style:shadow="none" fo:border="0.012cm solid #000000" fo:padding="0.100cm"/>
    </style:style>
    <style:style style:name="Table50.E5" style:family="table-cell">
      <style:table-cell-properties style:vertical-align="middle" style:shadow="none" fo:background-color="#f2f2f2" fo:border="0.012cm solid #000000" fo:padding="0.100cm"/>
    </style:style>
    <style:style style:name="Table50.I5" style:family="table-cell">
      <style:table-cell-properties style:vertical-align="middle" style:shadow="none" fo:border="0.012cm solid #000000" fo:padding="0.100cm"/>
    </style:style>
    <style:style style:name="Table50.6" style:family="table-row">
      <style:table-row-properties style:min-row-height="31.25pt" fo:keep-together="auto"/>
    </style:style>
    <style:style style:name="Table50.A6" style:family="table-cell">
      <style:table-cell-properties style:vertical-align="middle" style:shadow="none" fo:background-color="#f2f2f2" fo:border="0.012cm solid #000000" fo:padding="0.100cm"/>
    </style:style>
    <style:style style:name="Table50.7" style:family="table-row">
      <style:table-row-properties style:min-row-height="215.76pt" fo:keep-together="auto"/>
    </style:style>
    <style:style style:name="Table50.A7" style:family="table-cell">
      <style:table-cell-properties style:vertical-align="middle" style:shadow="none" fo:background-color="#ffffff" fo:border="0.012cm solid #000000" fo:padding="0.100cm"/>
    </style:style>
    <style:style style:name="Table50.8" style:family="table-row">
      <style:table-row-properties style:min-row-height="18.49pt" fo:keep-together="auto"/>
    </style:style>
    <style:style style:name="Table50.A8" style:family="table-cell">
      <style:table-cell-properties style:vertical-align="middle" style:shadow="none" fo:background-color="#f2f2f2" fo:border="0.012cm solid #000000" fo:padding="0.100cm"/>
    </style:style>
    <style:style style:name="Table50.9" style:family="table-row">
      <style:table-row-properties style:min-row-height="26.98pt" fo:keep-together="auto"/>
    </style:style>
    <style:style style:name="Table50.A9" style:family="table-cell">
      <style:table-cell-properties style:vertical-align="middle" style:shadow="none" fo:background-color="#f2f2f2" fo:border="0.012cm solid #000000" fo:padding="0.100cm"/>
    </style:style>
    <style:style style:name="Table50.C9" style:family="table-cell">
      <style:table-cell-properties style:vertical-align="middle" style:shadow="none" fo:border="0.012cm solid #000000" fo:padding="0.100cm"/>
    </style:style>
    <style:style style:name="Table50.10" style:family="table-row">
      <style:table-row-properties style:min-row-height="26.98pt" fo:keep-together="auto"/>
    </style:style>
    <style:style style:name="Table50.A10" style:family="table-cell">
      <style:table-cell-properties style:vertical-align="middle" style:shadow="none" fo:background-color="#f2f2f2" fo:border="0.012cm solid #000000" fo:padding="0.100cm"/>
    </style:style>
    <style:style style:name="Table50.C10" style:family="table-cell">
      <style:table-cell-properties style:vertical-align="middle" style:shadow="none" fo:border="0.012cm solid #000000" fo:padding="0.100cm"/>
    </style:style>
    <style:style style:name="Table50.E10" style:family="table-cell">
      <style:table-cell-properties style:vertical-align="middle" style:shadow="none" fo:background-color="#f2f2f2" fo:border="0.012cm solid #000000" fo:padding="0.100cm"/>
    </style:style>
    <style:style style:name="Table50.I10" style:family="table-cell">
      <style:table-cell-properties style:vertical-align="middle" style:shadow="none" fo:border="0.012cm solid #000000" fo:padding="0.100cm"/>
    </style:style>
    <style:style style:name="Table50.11" style:family="table-row">
      <style:table-row-properties style:min-row-height="26.98pt" fo:keep-together="auto"/>
    </style:style>
    <style:style style:name="Table50.A11" style:family="table-cell">
      <style:table-cell-properties style:vertical-align="middle" style:shadow="none" fo:border-top="0.012cm solid #000000" fo:border-bottom="none" fo:border-left="0.012cm solid #000000" fo:border-right="0.012cm solid #000000" fo:padding="0.100cm"/>
    </style:style>
    <style:style style:name="Table50.12" style:family="table-row">
      <style:table-row-properties style:min-row-height="26.98pt" fo:keep-together="auto"/>
    </style:style>
    <style:style style:name="Table50.A12" style:family="table-cell">
      <style:table-cell-properties style:vertical-align="middle" style:shadow="none" fo:border-top="none" fo:border-bottom="none" fo:border-left="0.012cm solid #000000" fo:border-right="0.012cm solid #000000" fo:padding="0.100cm"/>
    </style:style>
    <style:style style:name="Table50.13" style:family="table-row">
      <style:table-row-properties style:min-row-height="65.58pt" fo:keep-together="auto"/>
    </style:style>
    <style:style style:name="Table50.A13" style:family="table-cell">
      <style:table-cell-properties style:vertical-align="middle" style:shadow="none" fo:border-top="none" fo:border-bottom="0.012cm solid #000000" fo:border-left="0.012cm solid #000000" fo:border-right="none" fo:padding="0.100cm"/>
    </style:style>
    <style:style style:name="Table50.B13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50.D13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50.G13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50.H13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50.K13" style:family="table-cell">
      <style:table-cell-properties style:vertical-align="middle" style:shadow="none" fo:border-top="none" fo:border-bottom="0.012cm solid #000000" fo:border-left="none" fo:border-right="0.012cm solid #000000" fo:padding="0.100cm"/>
    </style:style>
    <style:style style:name="T217" style:family="text">
      <style:text-properties fo:color="#0000ff" style:text-outline="false" style:text-line-through-style="solid" style:text-position="0% 100%" style:font-name="한양그래픽" style:font-name-asian="한양그래픽" style:font-name-complex="한양중고딕" fo:font-family="한양그래픽" style:font-family-asian="한양그래픽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2" style:family="table">
      <style:table-properties style:width="16.911cm" table:align="left" style:shadow="none" style:may-break-between-rows="true" table:border-model="collapsing"/>
    </style:style>
    <style:style style:name="Table52.A" style:family="table-column">
      <style:table-column-properties style:column-width="3.935cm"/>
    </style:style>
    <style:style style:name="Table52.B" style:family="table-column">
      <style:table-column-properties style:column-width="12.976cm"/>
    </style:style>
    <style:style style:name="Table52.1" style:family="table-row">
      <style:table-row-properties style:min-row-height="21.31pt" fo:keep-together="auto"/>
    </style:style>
    <style:style style:name="Table52.A1" style:family="table-cell">
      <style:table-cell-properties style:vertical-align="middle" style:shadow="none" fo:background-color="#f2f2f2" fo:border="0.012cm solid #000000" fo:padding="0.050cm"/>
    </style:style>
    <style:style style:name="Table52.2" style:family="table-row">
      <style:table-row-properties style:min-row-height="26.97pt" fo:keep-together="auto"/>
    </style:style>
    <style:style style:name="Table52.A2" style:family="table-cell">
      <style:table-cell-properties style:vertical-align="middle" style:shadow="none" fo:border="0.012cm solid #000000" fo:padding="0.050cm"/>
    </style:style>
    <style:style style:name="Table52.B2" style:family="table-cell">
      <style:table-cell-properties style:vertical-align="middle" style:shadow="none" fo:border="0.012cm solid #000000" fo:padding="0.050cm"/>
    </style:style>
    <style:style style:name="Table52.3" style:family="table-row">
      <style:table-row-properties style:min-row-height="22.31pt" fo:keep-together="auto"/>
    </style:style>
    <style:style style:name="Table52.A3" style:family="table-cell">
      <style:table-cell-properties style:vertical-align="middle" style:shadow="none" fo:border="0.012cm solid #000000" fo:padding="0.050cm"/>
    </style:style>
    <style:style style:name="Table52.B3" style:family="table-cell">
      <style:table-cell-properties style:vertical-align="middle" style:shadow="none" fo:border="0.012cm solid #000000" fo:padding="0.050cm"/>
    </style:style>
    <style:style style:name="Table52.4" style:family="table-row">
      <style:table-row-properties style:min-row-height="22.31pt" fo:keep-together="auto"/>
    </style:style>
    <style:style style:name="Table52.A4" style:family="table-cell">
      <style:table-cell-properties style:vertical-align="middle" style:shadow="none" fo:border="0.012cm solid #000000" fo:padding="0.050cm"/>
    </style:style>
    <style:style style:name="Table52.B4" style:family="table-cell">
      <style:table-cell-properties style:vertical-align="middle" style:shadow="none" fo:border="0.012cm solid #000000" fo:padding="0.050cm"/>
    </style:style>
    <style:style style:name="Table52.5" style:family="table-row">
      <style:table-row-properties style:min-row-height="22.31pt" fo:keep-together="auto"/>
    </style:style>
    <style:style style:name="Table52.A5" style:family="table-cell">
      <style:table-cell-properties style:vertical-align="middle" style:shadow="none" fo:border="0.012cm solid #000000" fo:padding="0.050cm"/>
    </style:style>
    <style:style style:name="Table52.B5" style:family="table-cell">
      <style:table-cell-properties style:vertical-align="middle" style:shadow="none" fo:border="0.012cm solid #000000" fo:padding="0.050cm"/>
    </style:style>
    <style:style style:name="Table52.6" style:family="table-row">
      <style:table-row-properties style:min-row-height="22.31pt" fo:keep-together="auto"/>
    </style:style>
    <style:style style:name="Table52.A6" style:family="table-cell">
      <style:table-cell-properties style:vertical-align="middle" style:shadow="none" fo:border="0.012cm solid #000000" fo:padding="0.050cm"/>
    </style:style>
    <style:style style:name="Table52.B6" style:family="table-cell">
      <style:table-cell-properties style:vertical-align="middle" style:shadow="none" fo:border="0.012cm solid #000000" fo:padding="0.050cm"/>
    </style:style>
    <style:style style:name="Table52.7" style:family="table-row">
      <style:table-row-properties style:min-row-height="21.31pt" fo:keep-together="auto"/>
    </style:style>
    <style:style style:name="Table52.A7" style:family="table-cell">
      <style:table-cell-properties style:vertical-align="middle" style:shadow="none" fo:background-color="#f2f2f2" fo:border="0.012cm solid #000000" fo:padding="0.050cm"/>
    </style:style>
    <style:style style:name="Table52.8" style:family="table-row">
      <style:table-row-properties style:min-row-height="21.81pt" fo:keep-together="auto"/>
    </style:style>
    <style:style style:name="Table52.A8" style:family="table-cell">
      <style:table-cell-properties style:vertical-align="middle" style:shadow="none" fo:border="0.012cm solid #000000" fo:padding="0.050cm"/>
    </style:style>
    <style:style style:name="Table52.B8" style:family="table-cell">
      <style:table-cell-properties style:vertical-align="middle" style:shadow="none" fo:border="0.012cm solid #000000" fo:padding="0.050cm"/>
    </style:style>
    <style:style style:name="Table52.9" style:family="table-row">
      <style:table-row-properties style:min-row-height="24.14pt" fo:keep-together="auto"/>
    </style:style>
    <style:style style:name="Table52.A9" style:family="table-cell">
      <style:table-cell-properties style:vertical-align="middle" style:shadow="none" fo:border="0.012cm solid #000000" fo:padding="0.050cm"/>
    </style:style>
    <style:style style:name="Table52.B9" style:family="table-cell">
      <style:table-cell-properties style:vertical-align="middle" style:shadow="none" fo:border="0.012cm solid #000000" fo:padding="0.050cm"/>
    </style:style>
    <style:style style:name="Table52.10" style:family="table-row">
      <style:table-row-properties style:min-row-height="24.14pt" fo:keep-together="auto"/>
    </style:style>
    <style:style style:name="Table52.A10" style:family="table-cell">
      <style:table-cell-properties style:vertical-align="middle" style:shadow="none" fo:border="0.012cm solid #000000" fo:padding="0.050cm"/>
    </style:style>
    <style:style style:name="Table52.B10" style:family="table-cell">
      <style:table-cell-properties style:vertical-align="middle" style:shadow="none" fo:border="0.012cm solid #000000" fo:padding="0.050cm"/>
    </style:style>
    <style:style style:name="Table52.11" style:family="table-row">
      <style:table-row-properties style:min-row-height="24.14pt" fo:keep-together="auto"/>
    </style:style>
    <style:style style:name="Table52.A11" style:family="table-cell">
      <style:table-cell-properties style:vertical-align="middle" style:shadow="none" fo:border="0.012cm solid #000000" fo:padding="0.050cm"/>
    </style:style>
    <style:style style:name="Table52.B11" style:family="table-cell">
      <style:table-cell-properties style:vertical-align="middle" style:shadow="none" fo:border="0.012cm solid #000000" fo:padding="0.050cm"/>
    </style:style>
    <style:style style:name="Table52.12" style:family="table-row">
      <style:table-row-properties style:min-row-height="24.14pt" fo:keep-together="auto"/>
    </style:style>
    <style:style style:name="Table52.A12" style:family="table-cell">
      <style:table-cell-properties style:vertical-align="middle" style:shadow="none" fo:border="0.012cm solid #000000" fo:padding="0.050cm"/>
    </style:style>
    <style:style style:name="Table52.B12" style:family="table-cell">
      <style:table-cell-properties style:vertical-align="middle" style:shadow="none" fo:border="0.012cm solid #000000" fo:padding="0.050cm"/>
    </style:style>
    <style:style style:name="Table52.13" style:family="table-row">
      <style:table-row-properties style:min-row-height="21.31pt" fo:keep-together="auto"/>
    </style:style>
    <style:style style:name="Table52.A13" style:family="table-cell">
      <style:table-cell-properties style:vertical-align="middle" style:shadow="none" fo:background-color="#f2f2f2" fo:border="0.012cm solid #000000" fo:padding="0.050cm"/>
    </style:style>
    <style:style style:name="Table52.14" style:family="table-row">
      <style:table-row-properties style:min-row-height="393.12pt" fo:keep-together="auto"/>
    </style:style>
    <style:style style:name="Table52.A14" style:family="table-cell">
      <style:table-cell-properties style:shadow="none" fo:border="0.012cm solid #000000" fo:padding="0.050cm"/>
    </style:style>
    <style:style style:name="P1_0_b4" style:parent-style-name="Standard" style:family="paragraph">
      <style:paragraph-properties fo:line-height="16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5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95_0" style:parent-style-name="Standard" style:family="paragraph">
      <style:paragraph-properties fo:line-height="9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6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-1.4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type="double" fo:font-weight="normal" style:font-weight-asian="normal" style:font-weight-complex="normal" style:letter-kerning="false" style:text-emphasize="none" style:text-scale="100%"/>
    </style:style>
    <style:style style:name="P396_0" style:parent-style-name="Standard" style:family="paragraph">
      <style:paragraph-properties fo:line-height="11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7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98_0" style:parent-style-name="Standard" style:family="paragraph">
      <style:paragraph-properties fo:line-height="9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9_0" style:parent-style-name="Standard" style:family="paragraph">
      <style:paragraph-properties fo:line-height="9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53" style:family="table">
      <style:table-properties style:width="17.000cm" table:align="left" fo:margin="0cm" style:shadow="none" style:may-break-between-rows="true" table:border-model="collapsing"/>
    </style:style>
    <style:style style:name="Table53.A" style:family="table-column">
      <style:table-column-properties style:column-width="2.643cm"/>
    </style:style>
    <style:style style:name="Table53.B" style:family="table-column">
      <style:table-column-properties style:column-width="8.003cm"/>
    </style:style>
    <style:style style:name="Table53.C" style:family="table-column">
      <style:table-column-properties style:column-width="2.896cm"/>
    </style:style>
    <style:style style:name="Table53.D" style:family="table-column">
      <style:table-column-properties style:column-width="3.459cm"/>
    </style:style>
    <style:style style:name="Table53.1" style:family="table-row">
      <style:table-row-properties style:min-row-height="24.14pt" fo:keep-together="auto"/>
    </style:style>
    <style:style style:name="Table53.A1" style:family="table-cell">
      <style:table-cell-properties style:vertical-align="middle" style:shadow="none" fo:border-top="0.03cm solid #000000" fo:border-bottom="0.012cm solid #000000" fo:border-left="0.03cm solid #000000" fo:border-right="0.012cm solid #000000" fo:padding-top="0.050cm" fo:padding-bottom="0.050cm" fo:padding-left="0.180cm" fo:padding-right="0.180cm"/>
    </style:style>
    <style:style style:name="Table53.B1" style:family="table-cell">
      <style:table-cell-properties style:vertical-align="middle" style:shadow="none" fo:border-top="0.03cm solid #000000" fo:border-bottom="0.012cm solid #000000" fo:border-left="0.012cm solid #000000" fo:border-right="0.03cm solid #000000" fo:padding-top="0.050cm" fo:padding-bottom="0.050cm" fo:padding-left="0.180cm" fo:padding-right="0.180cm"/>
    </style:style>
    <style:style style:name="Table53.2" style:family="table-row">
      <style:table-row-properties style:min-row-height="45.65pt" fo:keep-together="auto"/>
    </style:style>
    <style:style style:name="Table53.A2" style:family="table-cell">
      <style:table-cell-properties style:vertical-align="middle" style:shadow="none" fo:border-top="0.012cm solid #000000" fo:border-bottom="0.03cm solid #000000" fo:border-left="0.03cm solid #000000" fo:border-right="0.012cm solid #000000" fo:padding-top="0.050cm" fo:padding-bottom="0.050cm" fo:padding-left="0.180cm" fo:padding-right="0.180cm"/>
    </style:style>
    <style:style style:name="Table53.B2" style:family="table-cell">
      <style:table-cell-properties style:vertical-align="middle" style:shadow="none" fo:border-top="0.012cm solid #000000" fo:border-bottom="0.03cm solid #000000" fo:border-left="0.012cm solid #000000" fo:border-right="0.012cm solid #000000" fo:padding-top="0.050cm" fo:padding-bottom="0.050cm" fo:padding-left="0.180cm" fo:padding-right="0.180cm"/>
    </style:style>
    <style:style style:name="Table53.C2" style:family="table-cell">
      <style:table-cell-properties style:vertical-align="middle" style:shadow="none" fo:border-top="0.012cm solid #000000" fo:border-bottom="0.03cm solid #000000" fo:border-left="0.012cm solid #000000" fo:border-right="0.012cm solid #000000" fo:padding-top="0.050cm" fo:padding-bottom="0.050cm" fo:padding-left="0.180cm" fo:padding-right="0.180cm"/>
    </style:style>
    <style:style style:name="Table53.D2" style:family="table-cell">
      <style:table-cell-properties style:vertical-align="middle" style:shadow="none" fo:border-top="0.012cm solid #000000" fo:border-bottom="0.03cm solid #000000" fo:border-left="0.012cm solid #000000" fo:border-right="0.03cm solid #000000" fo:padding-top="0.050cm" fo:padding-bottom="0.050cm" fo:padding-left="0.180cm" fo:padding-right="0.180cm"/>
    </style:style>
    <style:style style:name="P400_0" style:parent-style-name="Standard" style:family="paragraph">
      <style:paragraph-properties fo:line-height="9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17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1_1" style:parent-style-name="본문" style:family="paragraph">
      <style:paragraph-properties fo:line-height="86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T41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2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2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2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402_1" style:parent-style-name="본문" style:family="paragraph">
      <style:paragraph-properties fo:line-height="86%" fo:text-align="justify" fo:margin-left="0.970cm" fo:margin-right="0cm" fo:text-indent="-0.970cm" fo:margin-top="0.353cm" fo:margin-bottom="0cm" fo:background-color="transparent" fo:border="none" style:shadow="none" style:text-autospace="none" style:vertical-align="auto" style:snap-to-layout-grid="true"/>
    </style:style>
    <style:style style:name="T42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403_1" style:parent-style-name="본문" style:family="paragraph">
      <style:paragraph-properties fo:line-height="86%" fo:text-align="justify" fo:margin-left="0.963cm" fo:margin-right="0cm" fo:text-indent="-0.963cm" fo:margin-top="0.353cm" fo:margin-bottom="0cm" fo:background-color="transparent" fo:border="none" style:shadow="none" style:text-autospace="none" style:vertical-align="auto" style:snap-to-layout-grid="true"/>
    </style:style>
    <style:style style:name="T425" style:family="text">
      <style:text-properties fo:color="#000000" style:text-outline="false" style:text-line-through-style="solid" style:text-position="0% 100%" style:font-name="산돌명조 L" style:font-name-asian="-윤명조120" style:font-name-complex="함초롬바탕" fo:font-family="산돌명조 L" style:font-family-asian="-윤명조120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4_0" style:parent-style-name="Standard" style:family="paragraph">
      <style:paragraph-properties fo:line-height="11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7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5_0" style:parent-style-name="Standard" style:family="paragraph">
      <style:paragraph-properties fo:line-height="8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26" style:family="text">
      <style:text-properties fo:color="#000000" style:text-outline="false" style:text-line-through-style="solid" style:text-position="0% 100%" style:font-name="-윤명조120" style:font-name-asian="-윤명조120" style:font-name-complex="함초롬바탕" fo:font-family="-윤명조120" style:font-family-asian="-윤명조120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7" style:family="text">
      <style:text-properties fo:color="#000000" style:text-outline="false" style:text-line-through-style="solid" style:text-position="0% 100%" style:font-name="-윤명조120" style:font-name-asian="-윤명조120" style:font-name-complex="함초롬바탕" fo:font-family="-윤명조120" style:font-family-asian="-윤명조120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7" style:family="text">
      <style:text-properties fo:color="#000000" style:text-outline="false" style:text-line-through-style="none" style:text-position="0% 100%" style:font-name="산돌명조 L" style:font-name-asian="-윤명조120" style:font-name-complex="휴먼명조" fo:font-family="산돌명조 L" style:font-family-asian="-윤명조120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4" style:family="table">
      <style:table-properties style:width="16.802cm" table:align="left" fo:margin="0cm" style:shadow="none" style:may-break-between-rows="true" table:border-model="collapsing"/>
    </style:style>
    <style:style style:name="Table54.A" style:family="table-column">
      <style:table-column-properties style:column-width="4.962cm"/>
    </style:style>
    <style:style style:name="Table54.B" style:family="table-column">
      <style:table-column-properties style:column-width="6.998cm"/>
    </style:style>
    <style:style style:name="Table54.C" style:family="table-column">
      <style:table-column-properties style:column-width="4.842cm"/>
    </style:style>
    <style:style style:name="Table54.1" style:family="table-row">
      <style:table-row-properties style:min-row-height="11.00pt" fo:keep-together="auto"/>
    </style:style>
    <style:style style:name="Table54.A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54.B1" style:family="table-cell">
      <style:table-cell-properties style:vertical-align="middle" style:shadow="none" fo:background-color="#e5e5e5" fo:border="none" fo:padding-left="0.180cm" fo:padding-right="0.180cm"/>
    </style:style>
    <style:style style:name="Table54.C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54.2" style:family="table-row">
      <style:table-row-properties style:min-row-height="12.32pt" fo:keep-together="auto"/>
    </style:style>
    <style:style style:name="Table54.A2" style:family="table-cell">
      <style:table-cell-properties style:vertical-align="middle" style:shadow="none" fo:border-top="0.012cm dotted #000000" fo:border-bottom="none" fo:border-left="0.012cm dotted #000000" fo:border-right="none" fo:padding-left="0.180cm" fo:padding-right="0.180cm"/>
    </style:style>
    <style:style style:name="Table54.C2" style:family="table-cell">
      <style:table-cell-properties style:vertical-align="middle" style:shadow="none" fo:border-top="0.012cm dotted #000000" fo:border-bottom="none" fo:border-left="none" fo:border-right="0.012cm dotted #000000" fo:padding-left="0.180cm" fo:padding-right="0.180cm"/>
    </style:style>
    <style:style style:name="Table54.3" style:family="table-row">
      <style:table-row-properties style:min-row-height="184.28pt" fo:keep-together="auto"/>
    </style:style>
    <style:style style:name="Table54.A3" style:family="table-cell">
      <style:table-cell-properties style:vertical-align="middle" style:shadow="none" fo:border-top="none" fo:border-bottom="0.012cm dotted #000000" fo:border-left="0.012cm dotted #000000" fo:border-right="0.012cm dotted #000000" fo:padding-left="0.180cm" fo:padding-right="0.180cm"/>
    </style:style>
    <style:style style:name="P406_20" style:parent-style-name="선그리기" style:family="paragraph">
      <style:paragraph-properties fo:line-height="154%" fo:text-align="center" fo:margin-left="1.422cm" fo:margin-right="0cm" fo:text-indent="-1.422cm" fo:margin-top="0cm" fo:margin-bottom="0cm" fo:background-color="transparent" fo:border="none" style:shadow="none" style:text-autospace="none" style:vertical-align="auto" style:snap-to-layout-grid="false"/>
    </style:style>
    <style:style style:name="Table55" style:family="table">
      <style:table-properties style:width="12.688cm" table:align="left" fo:margin="0cm" style:shadow="none" style:may-break-between-rows="false" table:border-model="collapsing"/>
    </style:style>
    <style:style style:name="Table55.A" style:family="table-column">
      <style:table-column-properties style:column-width="12.688cm"/>
    </style:style>
    <style:style style:name="Table55.1" style:family="table-row">
      <style:table-row-properties style:min-row-height="31.46pt" fo:keep-together="auto"/>
    </style:style>
    <style:style style:name="Table55.A1" style:family="table-cell">
      <style:table-cell-properties style:vertical-align="middle" style:shadow="none" fo:border="0.012cm solid #000000" fo:padding="0.049cm"/>
    </style:style>
    <style:style style:name="P139_0" style:parent-style-name="Standard" style:family="paragraph">
      <style:paragraph-properties fo:line-height="2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7_0" style:parent-style-name="Standard" style:family="paragraph">
      <style:paragraph-properties fo:line-height="11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2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8_0" style:parent-style-name="Standard" style:family="paragraph">
      <style:paragraph-properties fo:line-height="131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09_0" style:parent-style-name="Standard" style:family="paragraph">
      <style:paragraph-properties fo:line-height="131%" fo:text-align="start" fo:margin-left="1.119cm" fo:margin-right="0cm" fo:text-indent="-1.119cm" fo:margin-top="0cm" fo:margin-bottom="0cm" fo:background-color="transparent" fo:border="none" style:shadow="none" style:text-autospace="none" style:vertical-align="auto" style:snap-to-layout-grid="true"/>
    </style:style>
    <style:style style:name="T4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2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0_0" style:parent-style-name="Standard" style:family="paragraph">
      <style:paragraph-properties fo:line-height="131%" fo:text-align="start" fo:margin-left="0.916cm" fo:margin-right="0cm" fo:text-indent="-0.916cm" fo:margin-top="0cm" fo:margin-bottom="0cm" fo:background-color="transparent" fo:border="none" style:shadow="none" style:text-autospace="none" style:vertical-align="auto" style:snap-to-layout-grid="true"/>
    </style:style>
    <style:style style:name="T40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1_0" style:parent-style-name="Standard" style:family="paragraph">
      <style:paragraph-properties fo:line-height="131%" fo:text-align="start" fo:margin-left="1.126cm" fo:margin-right="0cm" fo:text-indent="-1.126cm" fo:margin-top="0cm" fo:margin-bottom="0cm" fo:background-color="transparent" fo:border="none" style:shadow="none" style:text-autospace="none" style:vertical-align="auto" style:snap-to-layout-grid="true"/>
    </style:style>
    <style:style style:name="T4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2_0" style:parent-style-name="Standard" style:family="paragraph">
      <style:paragraph-properties fo:line-height="131%" fo:text-align="start" fo:margin-left="1.411cm" fo:margin-right="0cm" fo:text-indent="-1.411cm" fo:margin-top="0cm" fo:margin-bottom="0cm" fo:background-color="transparent" fo:border="none" style:shadow="none" style:text-autospace="none" style:vertical-align="auto" style:snap-to-layout-grid="true"/>
    </style:style>
    <style:style style:name="P413_0" style:parent-style-name="Standard" style:family="paragraph">
      <style:paragraph-properties fo:line-height="131%" fo:text-align="start" fo:margin-left="1.377cm" fo:margin-right="0cm" fo:text-indent="-1.377cm" fo:margin-top="0cm" fo:margin-bottom="0cm" fo:background-color="transparent" fo:border="none" style:shadow="none" style:text-autospace="none" style:vertical-align="auto" style:snap-to-layout-grid="true"/>
    </style:style>
    <style:style style:name="T41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3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4_0" style:parent-style-name="Standard" style:family="paragraph">
      <style:paragraph-properties fo:line-height="131%" fo:text-align="start" fo:margin-left="0.988cm" fo:margin-right="0cm" fo:text-indent="-0.988cm" fo:margin-top="0cm" fo:margin-bottom="0cm" fo:background-color="transparent" fo:border="none" style:shadow="none" style:text-autospace="none" style:vertical-align="auto" style:snap-to-layout-grid="true"/>
    </style:style>
    <style:style style:name="P395_0_b4" style:parent-style-name="Standard" style:family="paragraph">
      <style:paragraph-properties fo:line-height="93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23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type="double" fo:font-weight="normal" style:font-weight-asian="normal" style:font-weight-complex="normal" style:letter-kerning="false" style:text-emphasize="none" style:text-scale="100%"/>
    </style:style>
    <style:style style:name="Table56" style:family="table">
      <style:table-properties style:width="16.317cm" table:align="left" fo:margin="0cm" style:shadow="none" style:may-break-between-rows="false" table:border-model="collapsing"/>
    </style:style>
    <style:style style:name="Table56.A" style:family="table-column">
      <style:table-column-properties style:column-width="2.546cm"/>
    </style:style>
    <style:style style:name="Table56.B" style:family="table-column">
      <style:table-column-properties style:column-width="1.544cm"/>
    </style:style>
    <style:style style:name="Table56.C" style:family="table-column">
      <style:table-column-properties style:column-width="2.746cm"/>
    </style:style>
    <style:style style:name="Table56.D" style:family="table-column">
      <style:table-column-properties style:column-width="2.846cm"/>
    </style:style>
    <style:style style:name="Table56.E" style:family="table-column">
      <style:table-column-properties style:column-width="2.646cm"/>
    </style:style>
    <style:style style:name="Table56.F" style:family="table-column">
      <style:table-column-properties style:column-width="1.544cm"/>
    </style:style>
    <style:style style:name="Table56.G" style:family="table-column">
      <style:table-column-properties style:column-width="0.301cm"/>
    </style:style>
    <style:style style:name="Table56.H" style:family="table-column">
      <style:table-column-properties style:column-width="2.145cm"/>
    </style:style>
    <style:style style:name="Table56.1" style:family="table-row">
      <style:table-row-properties style:min-row-height="25.12pt" fo:keep-together="auto"/>
    </style:style>
    <style:style style:name="Table56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56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6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6.E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6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6.G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56.2" style:family="table-row">
      <style:table-row-properties style:min-row-height="25.12pt" fo:keep-together="auto"/>
    </style:style>
    <style:style style:name="Table56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6.B2" style:family="table-cell">
      <style:table-cell-properties style:vertical-align="middle" style:shadow="none" fo:border="0.012cm solid #000000" fo:padding="0.049cm"/>
    </style:style>
    <style:style style:name="Table56.C2" style:family="table-cell">
      <style:table-cell-properties style:vertical-align="middle" style:shadow="none" fo:border="0.012cm solid #000000" fo:padding="0.049cm"/>
    </style:style>
    <style:style style:name="Table56.D2" style:family="table-cell">
      <style:table-cell-properties style:vertical-align="middle" style:shadow="none" fo:border="0.012cm solid #000000" fo:padding="0.049cm"/>
    </style:style>
    <style:style style:name="Table56.E2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56.H2" style:family="table-cell">
      <style:table-cell-properties style:vertical-align="middle" style:shadow="none" fo:border-top="0.012cm solid #000000" fo:border-bottom="0.012cm solid #000000" fo:border-left="none" fo:border-right="0.04cm solid #000000" fo:padding="0.049cm"/>
    </style:style>
    <style:style style:name="Table56.3" style:family="table-row">
      <style:table-row-properties style:min-row-height="25.12pt" fo:keep-together="auto"/>
    </style:style>
    <style:style style:name="Table56.B3" style:family="table-cell">
      <style:table-cell-properties style:vertical-align="middle" style:shadow="none" fo:border="0.012cm solid #000000" fo:padding="0.049cm"/>
    </style:style>
    <style:style style:name="Table56.C3" style:family="table-cell">
      <style:table-cell-properties style:vertical-align="middle" style:shadow="none" fo:border="0.012cm solid #000000" fo:padding="0.049cm"/>
    </style:style>
    <style:style style:name="Table56.D3" style:family="table-cell">
      <style:table-cell-properties style:vertical-align="middle" style:shadow="none" fo:border="0.012cm solid #000000" fo:padding="0.049cm"/>
    </style:style>
    <style:style style:name="Table56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6.4" style:family="table-row">
      <style:table-row-properties style:min-row-height="25.12pt" fo:keep-together="auto"/>
    </style:style>
    <style:style style:name="Table56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56.B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P305_0" style:parent-style-name="Standard" style:family="paragraph">
      <style:paragraph-properties fo:line-height="1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57" style:family="table">
      <style:table-properties style:width="16.321cm" table:align="left" fo:margin="0cm" style:shadow="none" style:may-break-between-rows="false" table:border-model="collapsing"/>
    </style:style>
    <style:style style:name="Table57.A" style:family="table-column">
      <style:table-column-properties style:column-width="2.427cm"/>
    </style:style>
    <style:style style:name="Table57.B" style:family="table-column">
      <style:table-column-properties style:column-width="4.331cm"/>
    </style:style>
    <style:style style:name="Table57.C" style:family="table-column">
      <style:table-column-properties style:column-width="1.403cm"/>
    </style:style>
    <style:style style:name="Table57.D" style:family="table-column">
      <style:table-column-properties style:column-width="2.427cm"/>
    </style:style>
    <style:style style:name="Table57.E" style:family="table-column">
      <style:table-column-properties style:column-width="5.733cm"/>
    </style:style>
    <style:style style:name="Table57.1" style:family="table-row">
      <style:table-row-properties style:min-row-height="22.29pt" fo:keep-together="auto"/>
    </style:style>
    <style:style style:name="Table57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57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7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7.E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57.2" style:family="table-row">
      <style:table-row-properties style:min-row-height="19.46pt" fo:keep-together="auto"/>
    </style:style>
    <style:style style:name="Table57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7.B2" style:family="table-cell">
      <style:table-cell-properties style:vertical-align="middle" style:shadow="none" fo:border="0.012cm solid #000000" fo:padding="0.049cm"/>
    </style:style>
    <style:style style:name="Table57.D2" style:family="table-cell">
      <style:table-cell-properties style:vertical-align="middle" style:shadow="none" fo:border="0.012cm solid #000000" fo:padding="0.049cm"/>
    </style:style>
    <style:style style:name="Table57.E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3" style:family="table-row">
      <style:table-row-properties style:min-row-height="19.46pt" fo:keep-together="auto"/>
    </style:style>
    <style:style style:name="Table57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7.B3" style:family="table-cell">
      <style:table-cell-properties style:vertical-align="middle" style:shadow="none" fo:border="0.012cm solid #000000" fo:padding="0.049cm"/>
    </style:style>
    <style:style style:name="Table57.D3" style:family="table-cell">
      <style:table-cell-properties style:vertical-align="middle" style:shadow="none" fo:border="0.012cm solid #000000" fo:padding="0.049cm"/>
    </style:style>
    <style:style style:name="Table57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4" style:family="table-row">
      <style:table-row-properties style:min-row-height="19.46pt" fo:keep-together="auto"/>
    </style:style>
    <style:style style:name="Table57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7.B4" style:family="table-cell">
      <style:table-cell-properties style:vertical-align="middle" style:shadow="none" fo:border="0.012cm solid #000000" fo:padding="0.049cm"/>
    </style:style>
    <style:style style:name="Table57.D4" style:family="table-cell">
      <style:table-cell-properties style:vertical-align="middle" style:shadow="none" fo:border="0.012cm solid #000000" fo:padding="0.049cm"/>
    </style:style>
    <style:style style:name="Table57.E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5" style:family="table-row">
      <style:table-row-properties style:min-row-height="19.46pt" fo:keep-together="auto"/>
    </style:style>
    <style:style style:name="Table57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7.B5" style:family="table-cell">
      <style:table-cell-properties style:vertical-align="middle" style:shadow="none" fo:border="0.012cm solid #000000" fo:padding="0.049cm"/>
    </style:style>
    <style:style style:name="Table57.D5" style:family="table-cell">
      <style:table-cell-properties style:vertical-align="middle" style:shadow="none" fo:border="0.012cm solid #000000" fo:padding="0.049cm"/>
    </style:style>
    <style:style style:name="Table57.E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6" style:family="table-row">
      <style:table-row-properties style:min-row-height="22.29pt" fo:keep-together="auto"/>
    </style:style>
    <style:style style:name="Table57.A6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57.C6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58" style:family="table">
      <style:table-properties style:width="16.319cm" table:align="left" fo:margin="0cm" style:shadow="none" style:may-break-between-rows="false" table:border-model="collapsing"/>
    </style:style>
    <style:style style:name="Table58.A" style:family="table-column">
      <style:table-column-properties style:column-width="4.137cm"/>
    </style:style>
    <style:style style:name="Table58.B" style:family="table-column">
      <style:table-column-properties style:column-width="6.041cm"/>
    </style:style>
    <style:style style:name="Table58.C" style:family="table-column">
      <style:table-column-properties style:column-width="6.141cm"/>
    </style:style>
    <style:style style:name="Table58.1" style:family="table-row">
      <style:table-row-properties style:min-row-height="25.12pt" fo:keep-together="auto"/>
    </style:style>
    <style:style style:name="Table58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58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8.C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58.2" style:family="table-row">
      <style:table-row-properties style:min-row-height="25.12pt" fo:keep-together="auto"/>
    </style:style>
    <style:style style:name="Table58.A2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58.B2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59" style:family="table">
      <style:table-properties style:width="16.321cm" table:align="left" fo:margin="0cm" style:shadow="none" style:may-break-between-rows="false" table:border-model="collapsing"/>
    </style:style>
    <style:style style:name="Table59.A" style:family="table-column">
      <style:table-column-properties style:column-width="3.930cm"/>
    </style:style>
    <style:style style:name="Table59.B" style:family="table-column">
      <style:table-column-properties style:column-width="12.391cm"/>
    </style:style>
    <style:style style:name="Table59.1" style:family="table-row">
      <style:table-row-properties style:min-row-height="25.12pt" fo:keep-together="auto"/>
    </style:style>
    <style:style style:name="Table59.A1" style:family="table-cell">
      <style:table-cell-properties style:vertical-align="middle" style:shadow="none" fo:border-top="0.04cm solid #000000" fo:border-bottom="0.04cm solid #000000" fo:border-left="0.04cm solid #000000" fo:border-right="0.012cm solid #000000" fo:padding="0.049cm"/>
    </style:style>
    <style:style style:name="Table59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able60" style:family="table">
      <style:table-properties style:width="16.315cm" table:align="left" fo:margin="0cm" style:shadow="none" style:may-break-between-rows="false" table:border-model="collapsing"/>
    </style:style>
    <style:style style:name="Table60.A" style:family="table-column">
      <style:table-column-properties style:column-width="1.216cm"/>
    </style:style>
    <style:style style:name="Table60.B" style:family="table-column">
      <style:table-column-properties style:column-width="1.403cm"/>
    </style:style>
    <style:style style:name="Table60.C" style:family="table-column">
      <style:table-column-properties style:column-width="1.317cm"/>
    </style:style>
    <style:style style:name="Table60.D" style:family="table-column">
      <style:table-column-properties style:column-width="1.317cm"/>
    </style:style>
    <style:style style:name="Table60.E" style:family="table-column">
      <style:table-column-properties style:column-width="0.186cm"/>
    </style:style>
    <style:style style:name="Table60.F" style:family="table-column">
      <style:table-column-properties style:column-width="2.619cm"/>
    </style:style>
    <style:style style:name="Table60.G" style:family="table-column">
      <style:table-column-properties style:column-width="1.230cm"/>
    </style:style>
    <style:style style:name="Table60.H" style:family="table-column">
      <style:table-column-properties style:column-width="1.589cm"/>
    </style:style>
    <style:style style:name="Table60.I" style:family="table-column">
      <style:table-column-properties style:column-width="1.322cm"/>
    </style:style>
    <style:style style:name="Table60.J" style:family="table-column">
      <style:table-column-properties style:column-width="1.297cm"/>
    </style:style>
    <style:style style:name="Table60.K" style:family="table-column">
      <style:table-column-properties style:column-width="0.110cm"/>
    </style:style>
    <style:style style:name="Table60.L" style:family="table-column">
      <style:table-column-properties style:column-width="2.709cm"/>
    </style:style>
    <style:style style:name="Table60.1" style:family="table-row">
      <style:table-row-properties style:min-row-height="19.46pt" fo:keep-together="auto"/>
    </style:style>
    <style:style style:name="Table60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60.C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0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0.G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0.I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0.K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60.2" style:family="table-row">
      <style:table-row-properties style:min-row-height="38.81pt" fo:keep-together="auto"/>
    </style:style>
    <style:style style:name="Table60.C2" style:family="table-cell">
      <style:table-cell-properties style:vertical-align="middle" style:shadow="none" fo:border="0.012cm solid #000000" fo:padding="0.049cm"/>
    </style:style>
    <style:style style:name="Table60.F2" style:family="table-cell">
      <style:table-cell-properties style:vertical-align="middle" style:shadow="none" fo:border="0.012cm solid #000000" fo:padding="0.049cm"/>
    </style:style>
    <style:style style:name="Table60.I2" style:family="table-cell">
      <style:table-cell-properties style:vertical-align="middle" style:shadow="none" fo:border="0.012cm solid #000000" fo:padding="0.049cm"/>
    </style:style>
    <style:style style:name="Table60.K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0.3" style:family="table-row">
      <style:table-row-properties style:min-row-height="22.29pt" fo:keep-together="auto"/>
    </style:style>
    <style:style style:name="Table60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0.G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0.4" style:family="table-row">
      <style:table-row-properties style:min-row-height="22.29pt" fo:keep-together="auto"/>
    </style:style>
    <style:style style:name="Table60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0.B4" style:family="table-cell">
      <style:table-cell-properties style:vertical-align="middle" style:shadow="none" fo:border="0.012cm solid #000000" fo:padding="0.049cm"/>
    </style:style>
    <style:style style:name="Table60.D4" style:family="table-cell">
      <style:table-cell-properties style:vertical-align="middle" style:shadow="none" fo:border="0.012cm solid #000000" fo:padding="0.049cm"/>
    </style:style>
    <style:style style:name="Table60.E4" style:family="table-cell">
      <style:table-cell-properties style:vertical-align="middle" style:shadow="none" fo:border="0.012cm solid #000000" fo:padding="0.049cm"/>
    </style:style>
    <style:style style:name="Table60.G4" style:family="table-cell">
      <style:table-cell-properties style:vertical-align="middle" style:shadow="none" fo:border="0.012cm solid #000000" fo:padding="0.049cm"/>
    </style:style>
    <style:style style:name="Table60.H4" style:family="table-cell">
      <style:table-cell-properties style:vertical-align="middle" style:shadow="none" fo:border="0.012cm solid #000000" fo:padding="0.049cm"/>
    </style:style>
    <style:style style:name="Table60.J4" style:family="table-cell">
      <style:table-cell-properties style:vertical-align="middle" style:shadow="none" fo:border="0.012cm solid #000000" fo:padding="0.049cm"/>
    </style:style>
    <style:style style:name="Table60.L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0.5" style:family="table-row">
      <style:table-row-properties style:min-row-height="105.32pt" fo:keep-together="auto"/>
    </style:style>
    <style:style style:name="Table60.A5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T233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5_0" style:parent-style-name="Standard" style:family="paragraph">
      <style:paragraph-properties fo:line-height="10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5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0" style:family="text">
      <style:text-properties fo:color="#00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6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4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5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17_0" style:parent-style-name="Standard" style:family="paragraph">
      <style:paragraph-properties fo:line-height="104%" fo:text-align="justify" fo:margin-left="2.846cm" fo:margin-right="0cm" fo:text-indent="-2.846cm" fo:margin-top="0cm" fo:margin-bottom="0cm" fo:background-color="transparent" fo:border="none" style:shadow="none" style:text-autospace="none" style:vertical-align="auto" style:snap-to-layout-grid="true"/>
    </style:style>
    <style:style style:name="T236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61" style:family="table">
      <style:table-properties style:width="16.484cm" table:align="left" fo:margin="0cm" style:shadow="none" style:may-break-between-rows="false" table:border-model="collapsing"/>
    </style:style>
    <style:style style:name="Table61.A" style:family="table-column">
      <style:table-column-properties style:column-width="2.789cm"/>
    </style:style>
    <style:style style:name="Table61.B" style:family="table-column">
      <style:table-column-properties style:column-width="5.731cm"/>
    </style:style>
    <style:style style:name="Table61.C" style:family="table-column">
      <style:table-column-properties style:column-width="2.887cm"/>
    </style:style>
    <style:style style:name="Table61.D" style:family="table-column">
      <style:table-column-properties style:column-width="5.076cm"/>
    </style:style>
    <style:style style:name="Table61.1" style:family="table-row">
      <style:table-row-properties style:min-row-height="24.46pt" fo:keep-together="auto"/>
    </style:style>
    <style:style style:name="Table61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61.B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61.2" style:family="table-row">
      <style:table-row-properties style:min-row-height="24.46pt" fo:keep-together="auto"/>
    </style:style>
    <style:style style:name="Table61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1.B2" style:family="table-cell">
      <style:table-cell-properties style:vertical-align="middle" style:shadow="none" fo:border="0.012cm solid #000000" fo:padding="0.049cm"/>
    </style:style>
    <style:style style:name="Table61.C2" style:family="table-cell">
      <style:table-cell-properties style:vertical-align="middle" style:shadow="none" fo:border="0.012cm solid #000000" fo:padding="0.049cm"/>
    </style:style>
    <style:style style:name="Table61.D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1.3" style:family="table-row">
      <style:table-row-properties style:min-row-height="24.46pt" fo:keep-together="auto"/>
    </style:style>
    <style:style style:name="Table61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1.B3" style:family="table-cell">
      <style:table-cell-properties style:vertical-align="middle" style:shadow="none" fo:border="0.012cm solid #000000" fo:padding="0.049cm"/>
    </style:style>
    <style:style style:name="Table61.C3" style:family="table-cell">
      <style:table-cell-properties style:vertical-align="middle" style:shadow="none" fo:border="0.012cm solid #000000" fo:padding="0.049cm"/>
    </style:style>
    <style:style style:name="Table61.D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1.4" style:family="table-row">
      <style:table-row-properties style:min-row-height="45.86pt" fo:keep-together="auto"/>
    </style:style>
    <style:style style:name="Table61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61.B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P142_0" style:parent-style-name="Standard" style:family="paragraph">
      <style:paragraph-properties fo:line-height="180%" fo:text-align="center" fo:margin-left="2.846cm" fo:margin-right="0cm" fo:text-indent="-2.846cm" fo:margin-top="0cm" fo:margin-bottom="0.176cm" fo:background-color="transparent" fo:border="none" style:shadow="none" style:text-autospace="none" style:vertical-align="auto" style:snap-to-layout-grid="true"/>
    </style:style>
    <style:style style:name="P143_0" style:parent-style-name="Standard" style:family="paragraph">
      <style:paragraph-properties fo:line-height="30%" fo:text-align="justify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T237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1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6.00pt" style:font-size-asian="16.00pt" style:font-size-complex="16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8_0" style:parent-style-name="Standard" style:family="paragraph">
      <style:paragraph-properties fo:line-height="110%" fo:text-align="justify" fo:margin-left="0.234cm" fo:margin-right="0cm" fo:text-indent="-0.234cm" fo:margin-top="0cm" fo:margin-bottom="0.176cm" fo:background-color="transparent" fo:border="none" style:shadow="none" style:text-autospace="none" style:vertical-align="auto" style:snap-to-layout-grid="true"/>
    </style:style>
    <style:style style:name="T10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9_0" style:parent-style-name="Standard" style:family="paragraph">
      <style:paragraph-properties fo:line-height="29%" fo:text-align="justify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T103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0_0" style:parent-style-name="Standard" style:family="paragraph">
      <style:paragraph-properties fo:line-height="104%" fo:text-align="center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T24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7_0" style:parent-style-name="Standard" style:family="paragraph">
      <style:paragraph-properties fo:line-height="0%" fo:text-align="start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T25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1_0" style:parent-style-name="Standard" style:family="paragraph">
      <style:paragraph-properties fo:line-height="87%" fo:text-align="start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T251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2_0" style:parent-style-name="Standard" style:family="paragraph">
      <style:paragraph-properties fo:line-height="162%" fo:text-align="start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T238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3_0" style:parent-style-name="Standard" style:family="paragraph">
      <style:paragraph-properties fo:line-height="104%" fo:text-align="center" fo:margin-left="2.846cm" fo:margin-right="0cm" fo:text-indent="-2.846cm" fo:margin-top="0cm" fo:margin-bottom="0.176cm" fo:background-color="transparent" fo:border="none" style:shadow="none" style:text-autospace="none" style:vertical-align="auto" style:snap-to-layout-grid="true"/>
    </style:style>
    <style:style style:name="T23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62" style:family="table">
      <style:table-properties style:width="16.600cm" table:align="left" fo:margin="0.100cm" style:shadow="none" style:may-break-between-rows="true" table:border-model="collapsing"/>
    </style:style>
    <style:style style:name="Table62.A" style:family="table-column">
      <style:table-column-properties style:column-width="16.600cm"/>
    </style:style>
    <style:style style:name="Table62.1" style:family="table-row">
      <style:table-row-properties style:min-row-height="45.91pt" fo:keep-together="auto"/>
    </style:style>
    <style:style style:name="Table62.A1" style:family="table-cell">
      <style:table-cell-properties style:vertical-align="middle" style:shadow="none" fo:border="0.02cm dotted #000000" fo:padding-top="0.050cm" fo:padding-bottom="0.050cm" fo:padding-left="0.180cm" fo:padding-right="0.180cm"/>
    </style:style>
    <style:style style:name="P424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6_0" style:parent-style-name="Standard" style:family="paragraph">
      <style:paragraph-properties fo:line-height="9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25_0_b2" style:parent-style-name="Standard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" style:family="text">
      <style:text-properties fo:color="#000000" style:text-outline="false" style:text-line-through-style="solid" style:text-position="0% 100%" style:font-name="한컴돋움" style:font-name-asian="한컴돋움" style:font-name-complex="한컴돋움" fo:font-family="한컴돋움" style:font-family-asian="한컴돋움" style:font-family-complex="한컴돋움" fo:font-size="20.00pt" style:font-size-asian="20.00pt" style:font-size-complex="20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7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한컴돋움" style:font-name-asian="한컴돋움" style:font-name-complex="한컴돋움" fo:font-family="한컴돋움" style:font-family-asian="한컴돋움" style:font-family-complex="한컴돋움" fo:font-size="98.00pt" style:font-size-asian="98.00pt" style:font-size-complex="9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" style:family="text">
      <style:text-properties fo:color="#000000" style:text-outline="false" style:text-line-through-style="solid" style:text-position="0% 100%" style:font-name="한컴돋움" style:font-name-asian="한컴돋움" style:font-name-complex="한컴돋움" fo:font-family="한컴돋움" style:font-family-asian="한컴돋움" style:font-family-complex="한컴돋움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301cm" table:align="left" fo:margin="0cm" style:shadow="none" style:may-break-between-rows="true" table:border-model="collapsing"/>
    </style:style>
    <style:style style:name="Table3.A" style:family="table-column">
      <style:table-column-properties style:column-width="16.301cm"/>
    </style:style>
    <style:style style:name="Table3.1" style:family="table-row">
      <style:table-row-properties style:min-row-height="4.82pt" fo:keep-together="auto"/>
    </style:style>
    <style:style style:name="Table3.A1" style:family="table-cell">
      <style:table-cell-properties style:vertical-align="middle" style:shadow="none" fo:border="none" fo:padding="0.050cm"/>
    </style:style>
    <style:style style:name="Table3.2" style:family="table-row">
      <style:table-row-properties style:min-row-height="189.26pt" fo:keep-together="auto"/>
    </style:style>
    <style:style style:name="Table3.A2" style:family="table-cell">
      <style:table-cell-properties style:vertical-align="middle" style:shadow="none" fo:border="none" fo:padding="0.050cm"/>
    </style:style>
    <style:style style:name="Table3.3" style:family="table-row">
      <style:table-row-properties style:min-row-height="7.02pt" fo:keep-together="auto"/>
    </style:style>
    <style:style style:name="Table3.A3" style:family="table-cell">
      <style:table-cell-properties style:vertical-align="middle" style:shadow="none" fo:border="none" fo:padding="0.050cm"/>
    </style:style>
    <style:style style:name="P428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6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8.00pt" style:font-size-asian="28.00pt" style:font-size-complex="28.00pt" fo:letter-spacing="0.00pt" fo:language="en" style:language-asian="ko" fo:country="US" style:country-asian="KR" fo:font-style="normal" style:font-style-asian="normal" style:font-style-complex="normal" style:font-relief="embossed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9_0" style:parent-style-name="Standard" style:family="paragraph">
      <style:paragraph-properties fo:line-height="11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" style:family="text">
      <style:text-properties fo:color="#000000" style:text-outline="false" style:text-line-through-style="solid" style:text-position="0% 100%" style:font-name="한컴돋움" style:font-name-asian="한컴돋움" style:font-name-complex="한컴돋움" fo:font-family="한컴돋움" style:font-family-asian="한컴돋움" style:font-family-complex="한컴돋움" fo:font-size="100.00pt" style:font-size-asian="100.00pt" style:font-size-complex="10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4.00pt" style:font-size-asian="24.00pt" style:font-size-complex="2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_0" style:parent-style-name="Standard" style:family="paragraph">
      <style:paragraph-properties fo:line-height="17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0.881cm" style:type="left" style:leader-style="none"/>
        </style:tab-stops>
      </style:paragraph-properties>
    </style:style>
    <style:style style:name="T25" style:family="text">
      <style:text-properties fo:color="#000000" style:text-outline="false" style:text-line-through-style="solid" style:text-position="0% 100%" style:font-name="한컴돋움" style:font-name-asian="한컴돋움" style:font-name-complex="한컴돋움" fo:font-family="한컴돋움" style:font-family-asian="한컴돋움" style:font-family-complex="한컴돋움" fo:font-size="198.00pt" style:font-size-asian="198.00pt" style:font-size-complex="19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4.00pt" style:font-size-asian="24.00pt" style:font-size-complex="2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0_0" style:parent-style-name="Standard" style:family="paragraph">
      <style:paragraph-properties fo:line-height="123%" fo:text-align="justify" fo:text-align-last="justify" style:justify-single-word="true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0.00pt" style:font-size-asian="20.00pt" style:font-size-complex="20.00pt" fo:letter-spacing="-5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0_0" style:parent-style-name="Standard" style:family="paragraph">
      <style:paragraph-properties fo:line-height="160%" fo:text-align="justify" fo:margin-left="0cm" fo:margin-right="0.254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T43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0.00pt" style:font-size-asian="20.00pt" style:font-size-complex="20.00pt" fo:letter-spacing="-7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3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1_0" style:parent-style-name="Standard" style:family="paragraph">
      <style:paragraph-properties fo:line-height="117%" fo:text-align="justify" fo:margin-left="0cm" fo:margin-right="0.254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T4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0.00pt" style:font-size-asian="20.00pt" style:font-size-complex="2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2_0" style:parent-style-name="Standard" style:family="paragraph">
      <style:paragraph-properties fo:line-height="117%" fo:text-align="justify" fo:margin-left="0cm" fo:margin-right="0.423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P31_0" style:parent-style-name="Standard" style:family="paragraph">
      <style:paragraph-properties fo:line-height="160%" fo:text-align="justify" fo:margin-left="0cm" fo:margin-right="0.423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T4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3_0" style:parent-style-name="Standard" style:family="paragraph">
      <style:paragraph-properties fo:line-height="131%" fo:text-align="justify" fo:margin-left="0cm" fo:margin-right="0.254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P32_0" style:parent-style-name="Standard" style:family="paragraph">
      <style:paragraph-properties fo:line-height="180%" fo:text-align="justify" fo:margin-left="0cm" fo:margin-right="0.254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T5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4_0_b2" style:parent-style-name="Standard" style:family="paragraph">
      <style:paragraph-properties fo:line-height="111%" fo:text-align="justify" fo:margin-left="2.544cm" fo:margin-right="0.071cm" fo:text-indent="-2.473cm" fo:margin-top="0cm" fo:margin-bottom="0cm" fo:background-color="transparent" fo:border="none" style:shadow="none" style:text-autospace="none" style:vertical-align="auto" style:snap-to-layout-grid="true"/>
    </style:style>
    <style:style style:name="T3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5_0" style:parent-style-name="Standard" style:family="paragraph">
      <style:paragraph-properties fo:line-height="75%" fo:text-align="center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3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6_0" style:parent-style-name="Standard" style:family="paragraph">
      <style:paragraph-properties fo:line-height="92%" fo:text-align="start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T6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7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8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39_0" style:parent-style-name="Standard" style:family="paragraph">
      <style:paragraph-properties fo:line-height="81%" fo:text-align="justify" fo:margin-left="0.597cm" fo:margin-right="0cm" fo:text-indent="-0.597cm" fo:margin-top="0cm" fo:margin-bottom="0cm" fo:background-color="transparent" fo:border="none" style:shadow="none" style:text-autospace="none" style:vertical-align="auto" style:snap-to-layout-grid="true"/>
    </style:style>
    <style:style style:name="P440_0" style:parent-style-name="Standard" style:family="paragraph">
      <style:paragraph-properties fo:line-height="81%" fo:text-align="justify" fo:margin-left="0.663cm" fo:margin-right="0cm" fo:text-indent="-0.663cm" fo:margin-top="0cm" fo:margin-bottom="0cm" fo:background-color="transparent" fo:border="none" style:shadow="none" style:text-autospace="none" style:vertical-align="auto" style:snap-to-layout-grid="true"/>
    </style:style>
    <style:style style:name="P441_0" style:parent-style-name="Standard" style:family="paragraph">
      <style:paragraph-properties fo:line-height="81%" fo:text-align="justify" fo:margin-left="0.598cm" fo:margin-right="0cm" fo:text-indent="-0.598cm" fo:margin-top="0cm" fo:margin-bottom="0cm" fo:background-color="transparent" fo:border="none" style:shadow="none" style:text-autospace="none" style:vertical-align="auto" style:snap-to-layout-grid="true"/>
    </style:style>
    <style:style style:name="T6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2_0" style:parent-style-name="Standard" style:family="paragraph">
      <style:paragraph-properties fo:line-height="81%" fo:text-align="justify" fo:margin-left="0.680cm" fo:margin-right="0cm" fo:text-indent="-0.680cm" fo:margin-top="0cm" fo:margin-bottom="0cm" fo:background-color="transparent" fo:border="none" style:shadow="none" style:text-autospace="none" style:vertical-align="auto" style:snap-to-layout-grid="true"/>
    </style:style>
    <style:style style:name="T6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3_0" style:parent-style-name="Standard" style:family="paragraph">
      <style:paragraph-properties fo:line-height="81%" fo:text-align="justify" fo:margin-left="0.719cm" fo:margin-right="0cm" fo:text-indent="-0.719cm" fo:margin-top="0cm" fo:margin-bottom="0cm" fo:background-color="transparent" fo:border="none" style:shadow="none" style:text-autospace="none" style:vertical-align="auto" style:snap-to-layout-grid="true"/>
    </style:style>
    <style:style style:name="T6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44_0" style:parent-style-name="Standard" style:family="paragraph">
      <style:paragraph-properties fo:line-height="81%" fo:text-align="justify" fo:margin-left="0.598cm" fo:margin-right="0cm" fo:text-indent="-0.598cm" fo:margin-top="0cm" fo:margin-bottom="0cm" fo:background-color="transparent" fo:border="none" style:shadow="none" style:text-autospace="none" style:vertical-align="auto" style:snap-to-layout-grid="true"/>
    </style:style>
    <style:style style:name="P445_0" style:parent-style-name="Standard" style:family="paragraph">
      <style:paragraph-properties fo:line-height="81%" fo:text-align="justify" fo:margin-left="0.619cm" fo:margin-right="0cm" fo:text-indent="-0.619cm" fo:margin-top="0cm" fo:margin-bottom="0cm" fo:background-color="transparent" fo:border="none" style:shadow="none" style:text-autospace="none" style:vertical-align="auto" style:snap-to-layout-grid="true"/>
    </style:style>
    <style:style style:name="P446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47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8_0" style:parent-style-name="Standard" style:family="paragraph">
      <style:paragraph-properties fo:line-height="75%" fo:text-align="justify" fo:margin-left="0.693cm" fo:margin-right="0cm" fo:text-indent="-0.693cm" fo:margin-top="0cm" fo:margin-bottom="0cm" fo:background-color="transparent" fo:border="none" style:shadow="none" style:text-autospace="none" style:vertical-align="auto" style:snap-to-layout-grid="true"/>
    </style:style>
    <style:style style:name="T8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9_0" style:parent-style-name="Standard" style:family="paragraph">
      <style:paragraph-properties fo:line-height="75%" fo:text-align="justify" fo:margin-left="0.816cm" fo:margin-right="0cm" fo:text-indent="-0.816cm" fo:margin-top="0cm" fo:margin-bottom="0cm" fo:background-color="transparent" fo:border="none" style:shadow="none" style:text-autospace="none" style:vertical-align="auto" style:snap-to-layout-grid="true"/>
    </style:style>
    <style:style style:name="P450_0" style:parent-style-name="Standard" style:family="paragraph">
      <style:paragraph-properties fo:line-height="75%" fo:text-align="center" fo:margin-left="0cm" fo:margin-right="0.027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7.399cm" style:type="right" style:leader-style="dotted"/>
        </style:tab-stops>
      </style:paragraph-properties>
    </style:style>
    <style:style style:name="P451_0" style:parent-style-name="Standard" style:family="paragraph">
      <style:paragraph-properties fo:line-height="75%" fo:text-align="justify" fo:margin-left="0.667cm" fo:margin-right="0cm" fo:text-indent="-0.667cm" fo:margin-top="0cm" fo:margin-bottom="0cm" fo:background-color="transparent" fo:border="none" style:shadow="none" style:text-autospace="none" style:vertical-align="auto" style:snap-to-layout-grid="true"/>
    </style:style>
    <style:style style:name="T9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2_0" style:parent-style-name="Standard" style:family="paragraph">
      <style:paragraph-properties fo:line-height="75%" fo:text-align="justify" fo:margin-left="0.884cm" fo:margin-right="0cm" fo:text-indent="-0.884cm" fo:margin-top="0cm" fo:margin-bottom="0cm" fo:background-color="transparent" fo:border="none" style:shadow="none" style:text-autospace="none" style:vertical-align="auto" style:snap-to-layout-grid="true"/>
    </style:style>
    <style:style style:name="T9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3_0" style:parent-style-name="Standard" style:family="paragraph">
      <style:paragraph-properties fo:line-height="123%" fo:text-align="center" fo:margin-left="0.821cm" fo:margin-right="0cm" fo:text-indent="-0.821cm" fo:margin-top="0cm" fo:margin-bottom="0cm" fo:background-color="transparent" fo:border="none" style:shadow="none" style:text-autospace="none" style:vertical-align="auto" style:snap-to-layout-grid="true"/>
    </style:style>
    <style:style style:name="T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50pt" style:font-size-asian="15.50pt" style:font-size-complex="15.5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4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0" style:family="text">
      <style:text-properties fo:color="#000000" style:text-outline="false" style:text-line-through-style="solid" style:text-position="0% 100%" style:font-name="HCI Hollyhock" style:font-name-asian="맑은 고딕" style:font-name-complex="한양중고딕" fo:font-family="HCI Hollyhock" style:font-family-asian="맑은 고딕" style:font-family-complex="한양중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5_0" style:parent-style-name="Standard" style:family="paragraph">
      <style:paragraph-properties fo:line-height="9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1" style:family="text">
      <style:text-properties fo:color="#000000" style:text-outline="false" style:text-line-through-style="solid" style:text-position="0% 100%" style:font-name="HCI Hollyhock" style:font-name-asian="맑은 고딕" style:font-name-complex="한양중고딕" fo:font-family="HCI Hollyhock" style:font-family-asian="맑은 고딕" style:font-family-complex="한양중고딕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9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2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6.00pt" style:font-size-asian="6.00pt" style:font-size-complex="6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1_0" style:parent-style-name="Standard" style:family="paragraph">
      <style:paragraph-properties fo:line-height="130%" fo:text-align="justify" fo:margin-left="0.875cm" fo:margin-right="0cm" fo:text-indent="-0.875cm" fo:margin-top="0cm" fo:margin-bottom="0cm" fo:background-color="transparent" fo:border="none" style:shadow="none" style:text-autospace="none" style:vertical-align="auto" style:snap-to-layout-grid="true"/>
    </style:style>
    <style:style style:name="T1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2_0" style:parent-style-name="Standard" style:family="paragraph">
      <style:paragraph-properties fo:line-height="200%" fo:text-align="justify" fo:margin-left="0.231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3" style:family="text">
      <style:text-properties fo:color="#000000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4" style:family="text">
      <style:text-properties fo:color="#000000" style:text-outline="false" style:text-line-through-style="solid" style:text-position="0% 100%" style:font-name="HCI Hollyhock" style:font-name-asian="맑은 고딕" style:font-name-complex="한양중고딕" fo:font-family="HCI Hollyhock" style:font-family-asian="맑은 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6_0" style:parent-style-name="Standard" style:family="paragraph">
      <style:paragraph-properties fo:line-height="92%" fo:text-align="center" fo:margin-left="0.888cm" fo:margin-right="0cm" fo:text-indent="-0.888cm" fo:margin-top="0cm" fo:margin-bottom="0cm" fo:background-color="transparent" fo:border="none" style:shadow="none" style:text-autospace="none" style:vertical-align="auto" style:snap-to-layout-grid="true"/>
    </style:style>
    <style:style style:name="T114" style:family="text">
      <style:text-properties fo:color="#000000" style:text-outline="false" style:text-line-through-style="solid" style:text-position="0% 100%" style:font-name="HCI Hollyhock" style:font-name-asian="맑은 고딕" style:font-name-complex="한양중고딕" fo:font-family="HCI Hollyhock" style:font-family-asian="맑은 고딕" style:font-family-complex="한양중고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7_0" style:parent-style-name="Standard" style:family="paragraph">
      <style:paragraph-properties fo:line-height="92%" fo:text-align="justify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T11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84_0" style:parent-style-name="Standard" style:family="paragraph">
      <style:paragraph-properties fo:line-height="160%" fo:text-align="justify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T28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8_0" style:parent-style-name="Standard" style:family="paragraph">
      <style:paragraph-properties fo:line-height="92%" fo:text-align="justify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T28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9_0" style:parent-style-name="Standard" style:family="paragraph">
      <style:paragraph-properties fo:line-height="92%" fo:text-align="justify" fo:margin-left="1.240cm" fo:margin-right="0cm" fo:text-indent="-1.240cm" fo:margin-top="0cm" fo:margin-bottom="0cm" fo:background-color="transparent" fo:border="none" style:shadow="none" style:text-autospace="none" style:vertical-align="auto" style:snap-to-layout-grid="true"/>
    </style:style>
    <style:style style:name="T28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0_0" style:parent-style-name="Standard" style:family="paragraph">
      <style:paragraph-properties fo:line-height="92%" fo:text-align="justify" fo:margin-left="1.270cm" fo:margin-right="0cm" fo:text-indent="-1.270cm" fo:margin-top="0cm" fo:margin-bottom="0cm" fo:background-color="transparent" fo:border="none" style:shadow="none" style:text-autospace="none" style:vertical-align="auto" style:snap-to-layout-grid="true"/>
    </style:style>
    <style:style style:name="T29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1_0" style:parent-style-name="Standard" style:family="paragraph">
      <style:paragraph-properties fo:line-height="92%" fo:text-align="justify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T29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2_0" style:parent-style-name="Standard" style:family="paragraph">
      <style:paragraph-properties fo:line-height="92%" fo:text-align="justify" fo:margin-left="1.183cm" fo:margin-right="0cm" fo:text-indent="-1.183cm" fo:margin-top="0cm" fo:margin-bottom="0cm" fo:background-color="transparent" fo:border="none" style:shadow="none" style:text-autospace="none" style:vertical-align="auto" style:snap-to-layout-grid="true"/>
    </style:style>
    <style:style style:name="P463_0" style:parent-style-name="Standard" style:family="paragraph">
      <style:paragraph-properties fo:line-height="92%" fo:text-align="justify" fo:margin-left="1.221cm" fo:margin-right="0cm" fo:text-indent="-1.221cm" fo:margin-top="0cm" fo:margin-bottom="0cm" fo:background-color="transparent" fo:border="none" style:shadow="none" style:text-autospace="none" style:vertical-align="auto" style:snap-to-layout-grid="true"/>
    </style:style>
    <style:style style:name="T29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4_0" style:parent-style-name="Standard" style:family="paragraph">
      <style:paragraph-properties fo:line-height="9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65_0" style:parent-style-name="Standard" style:family="paragraph">
      <style:paragraph-properties fo:line-height="92%" fo:text-align="justify" fo:margin-left="1.224cm" fo:margin-right="0cm" fo:text-indent="-1.224cm" fo:margin-top="0cm" fo:margin-bottom="0cm" fo:background-color="transparent" fo:border="none" style:shadow="none" style:text-autospace="none" style:vertical-align="auto" style:snap-to-layout-grid="true"/>
    </style:style>
    <style:style style:name="Table15" style:family="table">
      <style:table-properties style:width="12.286cm" table:align="left" fo:margin="0cm" style:shadow="none" style:may-break-between-rows="true" table:border-model="collapsing"/>
    </style:style>
    <style:style style:name="Table15.A" style:family="table-column">
      <style:table-column-properties style:column-width="12.286cm"/>
    </style:style>
    <style:style style:name="Table15.1" style:family="table-row">
      <style:table-row-properties style:min-row-height="79.00pt" fo:keep-together="auto"/>
    </style:style>
    <style:style style:name="Table15.A1" style:family="table-cell">
      <style:table-cell-properties style:vertical-align="middle" style:shadow="none" fo:background-color="#e5e5e5" fo:border="none" fo:padding="0.300cm"/>
    </style:style>
    <style:style style:name="P195_0" style:parent-style-name="Standard" style:family="paragraph">
      <style:paragraph-properties fo:line-height="160%" fo:text-align="end" fo:margin-left="1.224cm" fo:margin-right="0cm" fo:text-indent="-1.224cm" fo:margin-top="0cm" fo:margin-bottom="0cm" fo:background-color="transparent" fo:border="none" style:shadow="none" style:text-autospace="none" style:vertical-align="auto" style:snap-to-layout-grid="true"/>
    </style:style>
    <style:style style:name="T11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9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66_0" style:parent-style-name="Standard" style:family="paragraph">
      <style:paragraph-properties fo:line-height="92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T270" style:family="text">
      <style:text-properties fo:color="#000000" style:text-outline="false" style:text-line-through-style="none" style:text-position="0% 100%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7_18" style:parent-style-name="당구장" style:family="paragraph">
      <style:paragraph-properties fo:line-height="99%" fo:text-align="justify" fo:margin-left="1.058cm" fo:margin-right="0cm" fo:text-indent="0cm" fo:margin-top="0cm" fo:margin-bottom="0.141cm" fo:background-color="transparent" fo:border="none" style:shadow="none" style:text-autospace="none" style:vertical-align="auto" style:snap-to-layout-grid="false"/>
    </style:style>
    <style:style style:name="T359" style:family="text">
      <style:text-properties fo:color="#000000" style:text-outline="false" style:text-line-through-style="none" style:text-position="0% 100%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8_0" style:parent-style-name="Standard" style:family="paragraph">
      <style:paragraph-properties fo:line-height="160%" fo:text-align="justify" fo:margin-left="0.604cm" fo:margin-right="0cm" fo:text-indent="-0.604cm" fo:margin-top="0cm" fo:margin-bottom="0cm" fo:background-color="transparent" fo:border="none" style:shadow="none" style:text-autospace="none" style:vertical-align="auto" style:snap-to-layout-grid="true"/>
    </style:style>
    <style:style style:name="P468_0" style:parent-style-name="Standard" style:family="paragraph">
      <style:paragraph-properties fo:line-height="92%" fo:text-align="justify" fo:margin-left="0.882cm" fo:margin-right="0cm" fo:text-indent="-0.882cm" fo:margin-top="0cm" fo:margin-bottom="0cm" fo:background-color="transparent" fo:border="none" style:shadow="none" style:text-autospace="none" style:vertical-align="auto" style:snap-to-layout-grid="true"/>
    </style:style>
    <style:style style:name="T29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2.7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3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9_0" style:parent-style-name="Standard" style:family="paragraph">
      <style:paragraph-properties fo:line-height="92%" fo:text-align="justify" fo:margin-left="1.226cm" fo:margin-right="0cm" fo:text-indent="-1.226cm" fo:margin-top="0cm" fo:margin-bottom="0cm" fo:background-color="transparent" fo:border="none" style:shadow="none" style:text-autospace="none" style:vertical-align="auto" style:snap-to-layout-grid="true"/>
    </style:style>
    <style:style style:name="P470_0" style:parent-style-name="Standard" style:family="paragraph">
      <style:paragraph-properties fo:line-height="92%" fo:text-align="justify" fo:margin-left="1.187cm" fo:margin-right="0cm" fo:text-indent="-1.187cm" fo:margin-top="0cm" fo:margin-bottom="0cm" fo:background-color="transparent" fo:border="none" style:shadow="none" style:text-autospace="none" style:vertical-align="auto" style:snap-to-layout-grid="true"/>
    </style:style>
    <style:style style:name="T11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1_0" style:parent-style-name="Standard" style:family="paragraph">
      <style:paragraph-properties fo:line-height="93%" fo:text-align="justify" fo:margin-left="1.110cm" fo:margin-right="0cm" fo:text-indent="-1.110cm" fo:margin-top="0cm" fo:margin-bottom="0cm" fo:background-color="transparent" fo:border="none" style:shadow="none" style:text-autospace="none" style:vertical-align="auto" style:snap-to-layout-grid="true"/>
    </style:style>
    <style:style style:name="P472_0" style:parent-style-name="Standard" style:family="paragraph">
      <style:paragraph-properties fo:line-height="93%" fo:text-align="justify" fo:margin-left="1.344cm" fo:margin-right="0cm" fo:text-indent="-1.344cm" fo:margin-top="0cm" fo:margin-bottom="0cm" fo:background-color="transparent" fo:border="none" style:shadow="none" style:text-autospace="none" style:vertical-align="auto" style:snap-to-layout-grid="true"/>
    </style:style>
    <style:style style:name="P473_0" style:parent-style-name="Standard" style:family="paragraph">
      <style:paragraph-properties fo:line-height="9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74_0" style:parent-style-name="Standard" style:family="paragraph">
      <style:paragraph-properties fo:line-height="87%" fo:text-align="justify" fo:margin-left="1.197cm" fo:margin-right="0cm" fo:text-indent="-1.197cm" fo:margin-top="0cm" fo:margin-bottom="0cm" fo:background-color="transparent" fo:border="none" style:shadow="none" style:text-autospace="none" style:vertical-align="auto" style:snap-to-layout-grid="true"/>
    </style:style>
    <style:style style:name="P205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75_0" style:parent-style-name="Standard" style:family="paragraph">
      <style:paragraph-properties fo:line-height="8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0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6_0" style:parent-style-name="Standard" style:family="paragraph">
      <style:paragraph-properties fo:line-height="87%" fo:text-align="justify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P477_0" style:parent-style-name="Standard" style:family="paragraph">
      <style:paragraph-properties fo:line-height="87%" fo:text-align="justify" fo:margin-left="1.242cm" fo:margin-right="0cm" fo:text-indent="-1.242cm" fo:margin-top="0cm" fo:margin-bottom="0cm" fo:background-color="transparent" fo:border="none" style:shadow="none" style:text-autospace="none" style:vertical-align="auto" style:snap-to-layout-grid="true"/>
    </style:style>
    <style:style style:name="T30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8_0" style:parent-style-name="Standard" style:family="paragraph">
      <style:paragraph-properties fo:line-height="87%" fo:text-align="justify" fo:margin-left="1.225cm" fo:margin-right="0cm" fo:text-indent="-1.225cm" fo:margin-top="0cm" fo:margin-bottom="0cm" fo:background-color="transparent" fo:border="none" style:shadow="none" style:text-autospace="none" style:vertical-align="auto" style:snap-to-layout-grid="true"/>
    </style:style>
    <style:style style:name="T30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79_0" style:parent-style-name="Standard" style:family="paragraph">
      <style:paragraph-properties fo:line-height="87%" fo:text-align="justify" fo:margin-left="1.033cm" fo:margin-right="0cm" fo:text-indent="-1.033cm" fo:margin-top="0cm" fo:margin-bottom="0cm" fo:background-color="transparent" fo:border="none" style:shadow="none" style:text-autospace="none" style:vertical-align="auto" style:snap-to-layout-grid="true"/>
    </style:style>
    <style:style style:name="T30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80_0" style:parent-style-name="Standard" style:family="paragraph">
      <style:paragraph-properties fo:line-height="87%" fo:text-align="justify" fo:margin-left="1.196cm" fo:margin-right="0cm" fo:text-indent="-1.196cm" fo:margin-top="0cm" fo:margin-bottom="0cm" fo:background-color="transparent" fo:border="none" style:shadow="none" style:text-autospace="none" style:vertical-align="auto" style:snap-to-layout-grid="true"/>
    </style:style>
    <style:style style:name="T31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81_0" style:parent-style-name="Standard" style:family="paragraph">
      <style:paragraph-properties fo:line-height="87%" fo:text-align="justify" fo:margin-left="1.189cm" fo:margin-right="0cm" fo:text-indent="-1.189cm" fo:margin-top="0cm" fo:margin-bottom="0cm" fo:background-color="transparent" fo:border="none" style:shadow="none" style:text-autospace="none" style:vertical-align="auto" style:snap-to-layout-grid="true"/>
    </style:style>
    <style:style style:name="T31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2_0" style:parent-style-name="Standard" style:family="paragraph">
      <style:paragraph-properties fo:line-height="87%" fo:text-align="justify" fo:margin-left="0.913cm" fo:margin-right="0cm" fo:text-indent="-0.913cm" fo:margin-top="0cm" fo:margin-bottom="0cm" fo:background-color="transparent" fo:border="none" style:shadow="none" style:text-autospace="none" style:vertical-align="auto" style:snap-to-layout-grid="true"/>
    </style:style>
    <style:style style:name="T31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1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83_0" style:parent-style-name="Standard" style:family="paragraph">
      <style:paragraph-properties fo:line-height="87%" fo:text-align="justify" fo:margin-left="0.864cm" fo:margin-right="0cm" fo:text-indent="-0.864cm" fo:margin-top="0cm" fo:margin-bottom="0cm" fo:background-color="transparent" fo:border="none" style:shadow="none" style:text-autospace="none" style:vertical-align="auto" style:snap-to-layout-grid="true"/>
    </style:style>
    <style:style style:name="T31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4_0" style:parent-style-name="Standard" style:family="paragraph">
      <style:paragraph-properties fo:line-height="87%" fo:text-align="justify" fo:margin-left="0.942cm" fo:margin-right="0cm" fo:text-indent="-0.942cm" fo:margin-top="0cm" fo:margin-bottom="0cm" fo:background-color="transparent" fo:border="none" style:shadow="none" style:text-autospace="none" style:vertical-align="auto" style:snap-to-layout-grid="true"/>
    </style:style>
    <style:style style:name="T31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2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2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2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2.6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5_0" style:parent-style-name="Standard" style:family="paragraph">
      <style:paragraph-properties fo:line-height="87%" fo:text-align="justify" fo:margin-left="0.423cm" fo:margin-right="0cm" fo:text-indent="-0.423cm" fo:margin-top="0cm" fo:margin-bottom="0cm" fo:background-color="transparent" fo:border="none" style:shadow="none" style:text-autospace="none" style:vertical-align="auto" style:snap-to-layout-grid="true"/>
    </style:style>
    <style:style style:name="T356" style:family="text">
      <style:text-properties fo:color="#000000" style:text-outline="false" style:text-line-through-style="none" style:text-position="0% 100%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6_18" style:parent-style-name="당구장" style:family="paragraph">
      <style:paragraph-properties fo:line-height="99%" fo:text-align="justify" fo:margin-left="0.481cm" fo:margin-right="0cm" fo:text-indent="-0.481cm" fo:margin-top="0cm" fo:margin-bottom="0cm" fo:background-color="transparent" fo:border="none" style:shadow="none" style:text-autospace="none" style:vertical-align="auto" style:snap-to-layout-grid="false"/>
    </style:style>
    <style:style style:name="T295" style:family="text">
      <style:text-properties fo:color="#000000" style:text-outline="false" style:text-line-through-style="none" style:text-position="0% 100%" style:font-name="KoPub바탕체 Light" style:font-name-asian="KoPub바탕체 Light" style:font-name-complex="KoPub바탕체 Light" fo:font-family="KoPub바탕체 Light" style:font-family-asian="KoPub바탕체 Light" style:font-family-complex="KoPub바탕체 Light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7" style:family="text">
      <style:text-properties fo:color="#000000" style:text-outline="false" style:text-line-through-style="none" style:text-position="0% 100%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8" style:family="text">
      <style:text-properties fo:color="#000000" style:text-outline="false" style:text-line-through-style="none" style:text-position="0% 100%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7_18" style:parent-style-name="당구장" style:family="paragraph">
      <style:paragraph-properties fo:line-height="99%" fo:text-align="justify" fo:margin-left="0.446cm" fo:margin-right="0cm" fo:text-indent="-0.446cm" fo:margin-top="0.106cm" fo:margin-bottom="0cm" fo:background-color="transparent" fo:border="none" style:shadow="none" style:text-autospace="none" style:vertical-align="auto" style:snap-to-layout-grid="false"/>
    </style:style>
    <style:style style:name="P216_0" style:parent-style-name="Standard" style:family="paragraph">
      <style:paragraph-properties fo:line-height="130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/>
    </style:style>
    <style:style style:name="P488_0" style:parent-style-name="Standard" style:family="paragraph">
      <style:paragraph-properties fo:line-height="92%" fo:text-align="justify" fo:margin-left="0.796cm" fo:margin-right="0cm" fo:text-indent="-0.796cm" fo:margin-top="0cm" fo:margin-bottom="0cm" fo:background-color="transparent" fo:border="none" style:shadow="none" style:text-autospace="none" style:vertical-align="auto" style:snap-to-layout-grid="true"/>
    </style:style>
    <style:style style:name="T32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9_0" style:parent-style-name="Standard" style:family="paragraph">
      <style:paragraph-properties fo:line-height="92%" fo:text-align="justify" fo:margin-left="1.208cm" fo:margin-right="0cm" fo:text-indent="-1.208cm" fo:margin-top="0cm" fo:margin-bottom="0cm" fo:background-color="transparent" fo:border="none" style:shadow="none" style:text-autospace="none" style:vertical-align="auto" style:snap-to-layout-grid="true"/>
    </style:style>
    <style:style style:name="P490_0" style:parent-style-name="Standard" style:family="paragraph">
      <style:paragraph-properties fo:line-height="92%" fo:text-align="justify" fo:margin-left="1.333cm" fo:margin-right="0cm" fo:text-indent="-1.333cm" fo:margin-top="0cm" fo:margin-bottom="0cm" fo:background-color="transparent" fo:border="none" style:shadow="none" style:text-autospace="none" style:vertical-align="auto" style:snap-to-layout-grid="true"/>
    </style:style>
    <style:style style:name="T32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6" style:family="table">
      <style:table-properties style:width="12.692cm" table:align="left" fo:margin="0cm" style:shadow="none" style:may-break-between-rows="true" table:border-model="collapsing"/>
    </style:style>
    <style:style style:name="Table16.A" style:family="table-column">
      <style:table-column-properties style:column-width="12.692cm"/>
    </style:style>
    <style:style style:name="Table16.1" style:family="table-row">
      <style:table-row-properties style:min-row-height="289.25pt" fo:keep-together="auto"/>
    </style:style>
    <style:style style:name="Table16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18_0" style:parent-style-name="Standard" style:family="paragraph">
      <style:paragraph-properties fo:line-height="160%" fo:text-align="justify" fo:margin-left="1.208cm" fo:margin-right="0cm" fo:text-indent="-1.208cm" fo:margin-top="0cm" fo:margin-bottom="0cm" fo:background-color="transparent" fo:border="none" style:shadow="none" style:text-autospace="none" style:vertical-align="auto" style:snap-to-layout-grid="true"/>
    </style:style>
    <style:style style:name="P217_0" style:parent-style-name="Standard" style:family="paragraph">
      <style:paragraph-properties fo:line-height="160%" fo:text-align="justify" fo:margin-left="0.796cm" fo:margin-right="0cm" fo:text-indent="-0.796cm" fo:margin-top="0cm" fo:margin-bottom="0cm" fo:background-color="transparent" fo:border="none" style:shadow="none" style:text-autospace="none" style:vertical-align="auto" style:snap-to-layout-grid="true"/>
    </style:style>
    <style:style style:name="T32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9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1_0" style:parent-style-name="Standard" style:family="paragraph">
      <style:paragraph-properties fo:line-height="92%" fo:text-align="justify" fo:margin-left="1.186cm" fo:margin-right="0cm" fo:text-indent="-1.186cm" fo:margin-top="0cm" fo:margin-bottom="0cm" fo:background-color="transparent" fo:border="none" style:shadow="none" style:text-autospace="none" style:vertical-align="auto" style:snap-to-layout-grid="true"/>
    </style:style>
    <style:style style:name="T32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2_0" style:parent-style-name="Standard" style:family="paragraph">
      <style:paragraph-properties fo:line-height="92%" fo:text-align="justify" fo:margin-left="1.281cm" fo:margin-right="0cm" fo:text-indent="-1.281cm" fo:margin-top="0cm" fo:margin-bottom="0cm" fo:background-color="transparent" fo:border="none" style:shadow="none" style:text-autospace="none" style:vertical-align="auto" style:snap-to-layout-grid="true"/>
    </style:style>
    <style:style style:name="T33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3_0" style:parent-style-name="Standard" style:family="paragraph">
      <style:paragraph-properties fo:line-height="92%" fo:text-align="justify" fo:margin-left="1.489cm" fo:margin-right="0cm" fo:text-indent="-1.489cm" fo:margin-top="0cm" fo:margin-bottom="0cm" fo:background-color="transparent" fo:border="none" style:shadow="none" style:text-autospace="none" style:vertical-align="auto" style:snap-to-layout-grid="true"/>
    </style:style>
    <style:style style:name="T33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3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94_0" style:parent-style-name="Standard" style:family="paragraph">
      <style:paragraph-properties fo:line-height="92%" fo:text-align="justify" fo:margin-left="0.584cm" fo:margin-right="0cm" fo:text-indent="-0.584cm" fo:margin-top="0cm" fo:margin-bottom="0cm" fo:background-color="transparent" fo:border="none" style:shadow="none" style:text-autospace="none" style:vertical-align="auto" style:snap-to-layout-grid="true"/>
    </style:style>
    <style:style style:name="T33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2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5_0" style:parent-style-name="Standard" style:family="paragraph">
      <style:paragraph-properties fo:line-height="93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P196_0" style:parent-style-name="Standard" style:family="paragraph">
      <style:paragraph-properties fo:line-height="160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P496_0" style:parent-style-name="Standard" style:family="paragraph">
      <style:paragraph-properties fo:line-height="92%" fo:text-align="justify" fo:margin-left="0.837cm" fo:margin-right="0cm" fo:text-indent="-0.837cm" fo:margin-top="0cm" fo:margin-bottom="0cm" fo:background-color="transparent" fo:border="none" style:shadow="none" style:text-autospace="none" style:vertical-align="auto" style:snap-to-layout-grid="true"/>
    </style:style>
    <style:style style:name="P497_0" style:parent-style-name="Standard" style:family="paragraph">
      <style:paragraph-properties fo:line-height="87%" fo:text-align="justify" fo:margin-left="0.881cm" fo:margin-right="0cm" fo:text-indent="-0.881cm" fo:margin-top="0cm" fo:margin-bottom="0cm" fo:background-color="transparent" fo:border="none" style:shadow="none" style:text-autospace="none" style:vertical-align="auto" style:snap-to-layout-grid="true"/>
    </style:style>
    <style:style style:name="P232_0" style:parent-style-name="Standard" style:family="paragraph">
      <style:paragraph-properties fo:line-height="160%" fo:text-align="justify" fo:margin-left="0.862cm" fo:margin-right="0cm" fo:text-indent="-0.862cm" fo:margin-top="0cm" fo:margin-bottom="0cm" fo:background-color="transparent" fo:border="none" style:shadow="none" style:text-autospace="none" style:vertical-align="auto" style:snap-to-layout-grid="true"/>
    </style:style>
    <style:style style:name="P498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7" style:family="table">
      <style:table-properties style:width="12.132cm" table:align="left" fo:margin="0cm" style:shadow="none" style:may-break-between-rows="true" table:border-model="collapsing"/>
    </style:style>
    <style:style style:name="Table17.A" style:family="table-column">
      <style:table-column-properties style:column-width="12.132cm"/>
    </style:style>
    <style:style style:name="Table17.1" style:family="table-row">
      <style:table-row-properties style:min-row-height="106.42pt" fo:keep-together="auto"/>
    </style:style>
    <style:style style:name="Table17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20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99_0" style:parent-style-name="Standard" style:family="paragraph">
      <style:paragraph-properties fo:line-height="75%" fo:text-align="justify" fo:margin-left="0.999cm" fo:margin-right="0cm" fo:text-indent="-0.999cm" fo:margin-top="0cm" fo:margin-bottom="0cm" fo:background-color="transparent" fo:border="none" style:shadow="none" style:text-autospace="none" style:vertical-align="auto" style:snap-to-layout-grid="true"/>
    </style:style>
    <style:style style:name="P500_0" style:parent-style-name="Standard" style:family="paragraph">
      <style:paragraph-properties fo:line-height="75%" fo:text-align="justify" fo:margin-left="0.643cm" fo:margin-right="0cm" fo:text-indent="-0.643cm" fo:margin-top="0cm" fo:margin-bottom="0cm" fo:background-color="transparent" fo:border="none" style:shadow="none" style:text-autospace="none" style:vertical-align="auto" style:snap-to-layout-grid="true"/>
    </style:style>
    <style:style style:name="T32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1_0" style:parent-style-name="Standard" style:family="paragraph">
      <style:paragraph-properties fo:line-height="75%" fo:text-align="justify" fo:margin-left="0.676cm" fo:margin-right="0cm" fo:text-indent="-0.676cm" fo:margin-top="0cm" fo:margin-bottom="0cm" fo:background-color="transparent" fo:border="none" style:shadow="none" style:text-autospace="none" style:vertical-align="auto" style:snap-to-layout-grid="true"/>
    </style:style>
    <style:style style:name="T32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2_0_b2" style:parent-style-name="Standard" style:family="paragraph">
      <style:paragraph-properties fo:line-height="75%" fo:text-align="start" fo:margin-left="0.351cm" fo:margin-right="0cm" fo:text-indent="-0.351cm" fo:margin-top="0cm" fo:margin-bottom="0cm" fo:background-color="transparent" fo:border="none" style:shadow="none" style:text-autospace="none" style:vertical-align="auto" style:snap-to-layout-grid="true"/>
    </style:style>
    <style:style style:name="P503_0" style:parent-style-name="Standard" style:family="paragraph">
      <style:paragraph-properties fo:line-height="75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3_0" style:parent-style-name="Standard" style:family="paragraph">
      <style:paragraph-properties fo:line-height="160%" fo:text-align="center" fo:margin-left="0.919cm" fo:margin-right="0cm" fo:text-indent="-0.919cm" fo:margin-top="0cm" fo:margin-bottom="0cm" fo:background-color="transparent" fo:border="none" style:shadow="none" style:text-autospace="none" style:vertical-align="auto" style:snap-to-layout-grid="true"/>
    </style:style>
    <style:style style:name="T122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.00pt" style:font-size-asian="1.00pt" style:font-size-complex="1.00pt" fo:letter-spacing="0.0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4_0" style:parent-style-name="Standard" style:family="paragraph">
      <style:paragraph-properties fo:line-height="130%" fo:text-align="justify" fo:margin-left="0.776cm" fo:margin-right="0cm" fo:text-indent="-0.776cm" fo:margin-top="0cm" fo:margin-bottom="0cm" fo:background-color="transparent" fo:border="none" style:shadow="none" style:text-autospace="none" style:vertical-align="auto" style:snap-to-layout-grid="true"/>
    </style:style>
    <style:style style:name="T12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.00pt" style:font-size-asian="1.00pt" style:font-size-complex="1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5_0" style:parent-style-name="Standard" style:family="paragraph">
      <style:paragraph-properties fo:line-height="160%" fo:text-align="start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T33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5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04_0" style:parent-style-name="Standard" style:family="paragraph">
      <style:paragraph-properties fo:line-height="117%" fo:text-align="center" fo:margin-left="0.888cm" fo:margin-right="0cm" fo:text-indent="-0.888cm" fo:margin-top="0cm" fo:margin-bottom="0cm" fo:background-color="transparent" fo:border="none" style:shadow="none" style:text-autospace="none" style:vertical-align="auto" style:snap-to-layout-grid="true"/>
    </style:style>
    <style:style style:name="T124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5_0" style:parent-style-name="Standard" style:family="paragraph">
      <style:paragraph-properties fo:line-height="87%" fo:text-align="justify" fo:margin-left="0.882cm" fo:margin-right="0cm" fo:text-indent="-0.882cm" fo:margin-top="0cm" fo:margin-bottom="0cm" fo:background-color="transparent" fo:border="none" style:shadow="none" style:text-autospace="none" style:vertical-align="auto" style:snap-to-layout-grid="true"/>
    </style:style>
    <style:style style:name="P506_0" style:parent-style-name="Standard" style:family="paragraph">
      <style:paragraph-properties fo:line-height="87%" fo:text-align="justify" fo:margin-left="1.239cm" fo:margin-right="0cm" fo:text-indent="-1.239cm" fo:margin-top="0cm" fo:margin-bottom="0cm" fo:background-color="transparent" fo:border="none" style:shadow="none" style:text-autospace="none" style:vertical-align="auto" style:snap-to-layout-grid="true"/>
    </style:style>
    <style:style style:name="P507_0" style:parent-style-name="Standard" style:family="paragraph">
      <style:paragraph-properties fo:line-height="87%" fo:text-align="justify" fo:margin-left="1.278cm" fo:margin-right="0cm" fo:text-indent="-1.278cm" fo:margin-top="0cm" fo:margin-bottom="0cm" fo:background-color="transparent" fo:border="none" style:shadow="none" style:text-autospace="none" style:vertical-align="auto" style:snap-to-layout-grid="true"/>
    </style:style>
    <style:style style:name="P508_0" style:parent-style-name="Standard" style:family="paragraph">
      <style:paragraph-properties fo:line-height="87%" fo:text-align="justify" fo:margin-left="1.316cm" fo:margin-right="0cm" fo:text-indent="-1.316cm" fo:margin-top="0cm" fo:margin-bottom="0cm" fo:background-color="transparent" fo:border="none" style:shadow="none" style:text-autospace="none" style:vertical-align="auto" style:snap-to-layout-grid="true"/>
    </style:style>
    <style:style style:name="Table18" style:family="table">
      <style:table-properties style:width="12.692cm" table:align="left" fo:margin="0cm" style:shadow="none" style:may-break-between-rows="true" table:border-model="collapsing"/>
    </style:style>
    <style:style style:name="Table18.A" style:family="table-column">
      <style:table-column-properties style:column-width="12.692cm"/>
    </style:style>
    <style:style style:name="Table18.1" style:family="table-row">
      <style:table-row-properties style:min-row-height="2.82pt" fo:keep-together="auto"/>
    </style:style>
    <style:style style:name="Table18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28_0" style:parent-style-name="Standard" style:family="paragraph">
      <style:paragraph-properties fo:line-height="160%" fo:text-align="justify" fo:margin-left="1.489cm" fo:margin-right="0cm" fo:text-indent="-1.489cm" fo:margin-top="0cm" fo:margin-bottom="0cm" fo:background-color="transparent" fo:border="none" style:shadow="none" style:text-autospace="none" style:vertical-align="auto" style:snap-to-layout-grid="true"/>
    </style:style>
    <style:style style:name="P509_0" style:parent-style-name="Standard" style:family="paragraph">
      <style:paragraph-properties fo:line-height="92%" fo:text-align="justify" fo:margin-left="1.197cm" fo:margin-right="0cm" fo:text-indent="-1.197cm" fo:margin-top="0cm" fo:margin-bottom="0cm" fo:background-color="transparent" fo:border="none" style:shadow="none" style:text-autospace="none" style:vertical-align="auto" style:snap-to-layout-grid="true"/>
    </style:style>
    <style:style style:name="P510_0" style:parent-style-name="Standard" style:family="paragraph">
      <style:paragraph-properties fo:line-height="92%" fo:text-align="justify" fo:margin-left="1.287cm" fo:margin-right="0cm" fo:text-indent="-1.287cm" fo:margin-top="0cm" fo:margin-bottom="0cm" fo:background-color="transparent" fo:border="none" style:shadow="none" style:text-autospace="none" style:vertical-align="auto" style:snap-to-layout-grid="true"/>
    </style:style>
    <style:style style:name="Table20" style:family="table">
      <style:table-properties style:width="12.692cm" table:align="left" fo:margin="0cm" style:shadow="none" style:may-break-between-rows="true" table:border-model="collapsing"/>
    </style:style>
    <style:style style:name="Table20.A" style:family="table-column">
      <style:table-column-properties style:column-width="12.692cm"/>
    </style:style>
    <style:style style:name="Table20.1" style:family="table-row">
      <style:table-row-properties style:min-row-height="115.54pt" fo:keep-together="auto"/>
    </style:style>
    <style:style style:name="Table20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26_0" style:parent-style-name="Standard" style:family="paragraph">
      <style:paragraph-properties fo:line-height="160%" fo:text-align="justify" fo:margin-left="1.186cm" fo:margin-right="0cm" fo:text-indent="-1.186cm" fo:margin-top="0cm" fo:margin-bottom="0cm" fo:background-color="transparent" fo:border="none" style:shadow="none" style:text-autospace="none" style:vertical-align="auto" style:snap-to-layout-grid="true"/>
    </style:style>
    <style:style style:name="P199_0" style:parent-style-name="Standard" style:family="paragraph">
      <style:paragraph-properties fo:line-height="160%" fo:text-align="justify" fo:margin-left="0.882cm" fo:margin-right="0cm" fo:text-indent="-0.882cm" fo:margin-top="0cm" fo:margin-bottom="0cm" fo:background-color="transparent" fo:border="none" style:shadow="none" style:text-autospace="none" style:vertical-align="auto" style:snap-to-layout-grid="true"/>
    </style:style>
    <style:style style:name="T34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11_0" style:parent-style-name="Standard" style:family="paragraph">
      <style:paragraph-properties fo:line-height="92%" fo:text-align="justify" fo:margin-left="0.798cm" fo:margin-right="0cm" fo:text-indent="-0.798cm" fo:margin-top="0cm" fo:margin-bottom="0cm" fo:background-color="transparent" fo:border="none" style:shadow="none" style:text-autospace="none" style:vertical-align="auto" style:snap-to-layout-grid="true"/>
    </style:style>
    <style:style style:name="T34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4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12_0" style:parent-style-name="Standard" style:family="paragraph">
      <style:paragraph-properties fo:line-height="92%" fo:text-align="justify" fo:margin-left="0.876cm" fo:margin-right="0cm" fo:text-indent="-0.876cm" fo:margin-top="0cm" fo:margin-bottom="0cm" fo:background-color="transparent" fo:border="none" style:shadow="none" style:text-autospace="none" style:vertical-align="auto" style:snap-to-layout-grid="true"/>
    </style:style>
    <style:style style:name="P248_0" style:parent-style-name="Standard" style:family="paragraph">
      <style:paragraph-properties fo:line-height="160%" fo:text-align="justify" fo:margin-left="0.827cm" fo:margin-right="0cm" fo:text-indent="-0.827cm" fo:margin-top="0cm" fo:margin-bottom="0cm" fo:background-color="transparent" fo:border="none" style:shadow="none" style:text-autospace="none" style:vertical-align="auto" style:snap-to-layout-grid="true"/>
    </style:style>
    <style:style style:name="P513_0" style:parent-style-name="Standard" style:family="paragraph">
      <style:paragraph-properties fo:line-height="92%" fo:text-align="justify" fo:margin-left="0.827cm" fo:margin-right="0cm" fo:text-indent="-0.827cm" fo:margin-top="0cm" fo:margin-bottom="0cm" fo:background-color="transparent" fo:border="none" style:shadow="none" style:text-autospace="none" style:vertical-align="auto" style:snap-to-layout-grid="true"/>
    </style:style>
    <style:style style:name="T34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9_0" style:parent-style-name="Standard" style:family="paragraph">
      <style:paragraph-properties fo:line-height="160%" fo:text-align="justify" fo:margin-left="1.222cm" fo:margin-right="0cm" fo:text-indent="-1.222cm" fo:margin-top="0cm" fo:margin-bottom="0cm" fo:background-color="transparent" fo:border="none" style:shadow="none" style:text-autospace="none" style:vertical-align="auto" style:snap-to-layout-grid="true"/>
    </style:style>
    <style:style style:name="P514_0" style:parent-style-name="Standard" style:family="paragraph">
      <style:paragraph-properties fo:line-height="92%" fo:text-align="justify" fo:margin-left="0.816cm" fo:margin-right="0cm" fo:text-indent="-0.816cm" fo:margin-top="0cm" fo:margin-bottom="0cm" fo:background-color="transparent" fo:border="none" style:shadow="none" style:text-autospace="none" style:vertical-align="auto" style:snap-to-layout-grid="true"/>
    </style:style>
    <style:style style:name="T34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9" style:family="table">
      <style:table-properties style:width="12.132cm" table:align="left" fo:margin="0cm" style:shadow="none" style:may-break-between-rows="true" table:border-model="collapsing"/>
    </style:style>
    <style:style style:name="Table19.A" style:family="table-column">
      <style:table-column-properties style:column-width="12.132cm"/>
    </style:style>
    <style:style style:name="Table19.1" style:family="table-row">
      <style:table-row-properties style:min-row-height="2.82pt" fo:keep-together="auto"/>
    </style:style>
    <style:style style:name="Table19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33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9.00pt" style:font-size-asian="9.00pt" style:font-size-complex="9.00pt" fo:letter-spacing="-0.2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5_0" style:parent-style-name="Standard" style:family="paragraph">
      <style:paragraph-properties fo:line-height="75%" fo:text-align="justify" fo:margin-left="0.446cm" fo:margin-right="0cm" fo:text-indent="-0.446cm" fo:margin-top="0cm" fo:margin-bottom="0cm" fo:background-color="transparent" fo:border="none" style:shadow="none" style:text-autospace="none" style:vertical-align="auto" style:snap-to-layout-grid="true"/>
    </style:style>
    <style:style style:name="T33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2_0_b2" style:parent-style-name="Standard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21_0" style:parent-style-name="Standard" style:family="paragraph">
      <style:paragraph-properties fo:line-height="130%" fo:text-align="start" fo:margin-left="0.351cm" fo:margin-right="0cm" fo:text-indent="-0.351cm" fo:margin-top="0cm" fo:margin-bottom="0cm" fo:background-color="transparent" fo:border="none" style:shadow="none" style:text-autospace="none" style:vertical-align="auto" style:snap-to-layout-grid="true"/>
    </style:style>
    <style:style style:name="T33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2_0" style:parent-style-name="Standard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16_0" style:parent-style-name="Standard" style:family="paragraph">
      <style:paragraph-properties fo:line-height="75%" fo:text-align="justify" fo:margin-left="0.540cm" fo:margin-right="0cm" fo:text-indent="-0.540cm" fo:margin-top="0cm" fo:margin-bottom="0cm" fo:background-color="transparent" fo:border="none" style:shadow="none" style:text-autospace="none" style:vertical-align="auto" style:snap-to-layout-grid="true"/>
    </style:style>
    <style:style style:name="T34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7_0" style:parent-style-name="Standard" style:family="paragraph">
      <style:paragraph-properties fo:line-height="75%" fo:text-align="justify" fo:margin-left="0.716cm" fo:margin-right="0cm" fo:text-indent="-0.716cm" fo:margin-top="0cm" fo:margin-bottom="0cm" fo:background-color="transparent" fo:border="none" style:shadow="none" style:text-autospace="none" style:vertical-align="auto" style:snap-to-layout-grid="true"/>
    </style:style>
    <style:style style:name="T34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8_0" style:parent-style-name="Standard" style:family="paragraph">
      <style:paragraph-properties fo:line-height="75%" fo:text-align="justify" fo:margin-left="0.773cm" fo:margin-right="0cm" fo:text-indent="-0.773cm" fo:margin-top="0cm" fo:margin-bottom="0cm" fo:background-color="transparent" fo:border="none" style:shadow="none" style:text-autospace="none" style:vertical-align="auto" style:snap-to-layout-grid="true"/>
    </style:style>
    <style:style style:name="P183_0" style:parent-style-name="Standard" style:family="paragraph">
      <style:paragraph-properties fo:line-height="160%" fo:text-align="center" fo:margin-left="0.888cm" fo:margin-right="0cm" fo:text-indent="-0.888cm" fo:margin-top="0cm" fo:margin-bottom="0cm" fo:background-color="transparent" fo:border="none" style:shadow="none" style:text-autospace="none" style:vertical-align="auto" style:snap-to-layout-grid="true"/>
    </style:style>
    <style:style style:name="T125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.00pt" style:font-size-asian="1.00pt" style:font-size-complex="1.00pt" fo:letter-spacing="0.0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50" style:family="text">
      <style:text-properties fo:color="#000000" style:text-outline="false" style:text-line-through-style="solid" style:text-position="0% 100%" style:font-name="HCI Hollyhock" style:font-name-asian="맑은 고딕" style:font-name-complex="한양중고딕" fo:font-family="HCI Hollyhock" style:font-family-asian="맑은 고딕" style:font-family-complex="한양중고딕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19_0" style:parent-style-name="Standard" style:family="paragraph">
      <style:paragraph-properties fo:line-height="75%" fo:text-align="justify" fo:margin-left="0.858cm" fo:margin-right="0cm" fo:text-indent="-0.858cm" fo:margin-top="0cm" fo:margin-bottom="0cm" fo:background-color="transparent" fo:border="none" style:shadow="none" style:text-autospace="none" style:vertical-align="auto" style:snap-to-layout-grid="true"/>
    </style:style>
    <style:style style:name="P252_0" style:parent-style-name="Standard" style:family="paragraph">
      <style:paragraph-properties fo:line-height="130%" fo:text-align="justify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T35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20_0" style:parent-style-name="Standard" style:family="paragraph">
      <style:paragraph-properties fo:line-height="75%" fo:text-align="justify" fo:margin-left="0.809cm" fo:margin-right="0cm" fo:text-indent="-0.809cm" fo:margin-top="0cm" fo:margin-bottom="0cm" fo:background-color="transparent" fo:border="none" style:shadow="none" style:text-autospace="none" style:vertical-align="auto" style:snap-to-layout-grid="true"/>
    </style:style>
    <style:style style:name="P254_0" style:parent-style-name="Standard" style:family="paragraph">
      <style:paragraph-properties fo:line-height="130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P521_0" style:parent-style-name="Standard" style:family="paragraph">
      <style:paragraph-properties fo:line-height="75%" fo:text-align="justify" fo:margin-left="0.858cm" fo:margin-right="0cm" fo:text-indent="-0.858cm" fo:margin-top="0cm" fo:margin-bottom="0cm" fo:background-color="transparent" fo:border="none" style:shadow="none" style:text-autospace="none" style:vertical-align="auto" style:snap-to-layout-grid="true"/>
    </style:style>
    <style:style style:name="P522_0" style:parent-style-name="Standard" style:family="paragraph">
      <style:paragraph-properties fo:line-height="75%" fo:text-align="justify" fo:margin-left="0.866cm" fo:margin-right="0cm" fo:text-indent="-0.866cm" fo:margin-top="0cm" fo:margin-bottom="0cm" fo:background-color="transparent" fo:border="none" style:shadow="none" style:text-autospace="none" style:vertical-align="auto" style:snap-to-layout-grid="true"/>
    </style:style>
    <style:style style:name="T35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23_0" style:parent-style-name="Standard" style:family="paragraph">
      <style:paragraph-properties fo:line-height="75%" fo:text-align="justify" fo:margin-left="0.973cm" fo:margin-right="0cm" fo:text-indent="-0.973cm" fo:margin-top="0cm" fo:margin-bottom="0cm" fo:background-color="transparent" fo:border="none" style:shadow="none" style:text-autospace="none" style:vertical-align="auto" style:snap-to-layout-grid="true"/>
    </style:style>
    <style:style style:name="P524_0" style:parent-style-name="Standard" style:family="paragraph">
      <style:paragraph-properties fo:line-height="75%" fo:text-align="justify" fo:margin-left="0.797cm" fo:margin-right="0cm" fo:text-indent="-0.797cm" fo:margin-top="0cm" fo:margin-bottom="0cm" fo:background-color="transparent" fo:border="none" style:shadow="none" style:text-autospace="none" style:vertical-align="auto" style:snap-to-layout-grid="true"/>
    </style:style>
    <style:style style:name="P259_0" style:parent-style-name="Standard" style:family="paragraph">
      <style:paragraph-properties fo:line-height="130%" fo:text-align="justify" fo:margin-left="0.813cm" fo:margin-right="0cm" fo:text-indent="-0.813cm" fo:margin-top="0cm" fo:margin-bottom="0cm" fo:background-color="transparent" fo:border="none" style:shadow="none" style:text-autospace="none" style:vertical-align="auto" style:snap-to-layout-grid="true"/>
    </style:style>
    <style:style style:name="P525_0" style:parent-style-name="Standard" style:family="paragraph">
      <style:paragraph-properties fo:line-height="75%" fo:text-align="justify" fo:margin-left="0.796cm" fo:margin-right="0cm" fo:text-indent="-0.796cm" fo:margin-top="0cm" fo:margin-bottom="0cm" fo:background-color="transparent" fo:border="none" style:shadow="none" style:text-autospace="none" style:vertical-align="auto" style:snap-to-layout-grid="true"/>
    </style:style>
    <style:style style:name="P526_0" style:parent-style-name="Standard" style:family="paragraph">
      <style:paragraph-properties fo:line-height="75%" fo:text-align="justify" fo:margin-left="0.881cm" fo:margin-right="0cm" fo:text-indent="-0.881cm" fo:margin-top="0cm" fo:margin-bottom="0cm" fo:background-color="transparent" fo:border="none" style:shadow="none" style:text-autospace="none" style:vertical-align="auto" style:snap-to-layout-grid="true"/>
    </style:style>
    <style:style style:name="P527_0" style:parent-style-name="Standard" style:family="paragraph">
      <style:paragraph-properties fo:line-height="75%" fo:text-align="justify" fo:margin-left="0.833cm" fo:margin-right="0cm" fo:text-indent="-0.833cm" fo:margin-top="0cm" fo:margin-bottom="0cm" fo:background-color="transparent" fo:border="none" style:shadow="none" style:text-autospace="none" style:vertical-align="auto" style:snap-to-layout-grid="true"/>
    </style:style>
    <style:style style:name="T35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28_0" style:parent-style-name="Standard" style:family="paragraph">
      <style:paragraph-properties fo:line-height="95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P263_0" style:parent-style-name="Standard" style:family="paragraph">
      <style:paragraph-properties fo:line-height="130%" fo:text-align="justify" fo:margin-left="0.815cm" fo:margin-right="0cm" fo:text-indent="-0.815cm" fo:margin-top="0cm" fo:margin-bottom="0cm" fo:background-color="transparent" fo:border="none" style:shadow="none" style:text-autospace="none" style:vertical-align="auto" style:snap-to-layout-grid="true"/>
    </style:style>
    <style:style style:name="P529_0" style:parent-style-name="Standard" style:family="paragraph">
      <style:paragraph-properties fo:line-height="75%" fo:text-align="justify" fo:margin-left="0.865cm" fo:margin-right="0cm" fo:text-indent="-0.865cm" fo:margin-top="0cm" fo:margin-bottom="0cm" fo:background-color="transparent" fo:border="none" style:shadow="none" style:text-autospace="none" style:vertical-align="auto" style:snap-to-layout-grid="true"/>
    </style:style>
    <style:style style:name="T36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6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6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3_0" style:parent-style-name="Standard" style:family="paragraph">
      <style:paragraph-properties fo:line-height="130%" fo:text-align="justify" fo:margin-left="0.640cm" fo:margin-right="0cm" fo:text-indent="-0.640cm" fo:margin-top="0cm" fo:margin-bottom="0cm" fo:background-color="transparent" fo:border="none" style:shadow="none" style:text-autospace="none" style:vertical-align="auto" style:snap-to-layout-grid="true"/>
    </style:style>
    <style:style style:name="T36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36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284_0" style:parent-style-name="Standard" style:family="paragraph">
      <style:paragraph-properties fo:line-height="130%" fo:text-align="justify" fo:margin-left="0.896cm" fo:margin-right="0cm" fo:text-indent="-0.896cm" fo:margin-top="0.106cm" fo:margin-bottom="0cm" fo:background-color="transparent" fo:border="none" style:shadow="none" style:text-autospace="none" style:vertical-align="auto" style:snap-to-layout-grid="true"/>
    </style:style>
    <style:style style:name="P285_0" style:parent-style-name="Standard" style:family="paragraph">
      <style:paragraph-properties fo:line-height="130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36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286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6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54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-1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0_0" style:parent-style-name="Standard" style:family="paragraph">
      <style:paragraph-properties fo:line-height="9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31_0" style:parent-style-name="Standard" style:family="paragraph">
      <style:paragraph-properties fo:line-height="9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32_0" style:parent-style-name="Standard" style:family="paragraph">
      <style:paragraph-properties fo:line-height="93%" fo:text-align="justify" fo:margin-left="0.737cm" fo:margin-right="0cm" fo:text-indent="-0.737cm" fo:margin-top="0cm" fo:margin-bottom="0cm" fo:background-color="transparent" fo:border="none" style:shadow="none" style:text-autospace="none" style:vertical-align="auto" style:snap-to-layout-grid="true"/>
    </style:style>
    <style:style style:name="T16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3_0" style:parent-style-name="Standard" style:family="paragraph">
      <style:paragraph-properties fo:line-height="93%" fo:text-align="justify" fo:margin-left="0.644cm" fo:margin-right="0cm" fo:text-indent="-0.644cm" fo:margin-top="0cm" fo:margin-bottom="0cm" fo:background-color="transparent" fo:border="none" style:shadow="none" style:text-autospace="none" style:vertical-align="auto" style:snap-to-layout-grid="true"/>
    </style:style>
    <style:style style:name="T16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4_0" style:parent-style-name="Standard" style:family="paragraph">
      <style:paragraph-properties fo:line-height="93%" fo:text-align="justify" fo:margin-left="0.756cm" fo:margin-right="0cm" fo:text-indent="-0.756cm" fo:margin-top="0cm" fo:margin-bottom="0cm" fo:background-color="transparent" fo:border="none" style:shadow="none" style:text-autospace="none" style:vertical-align="auto" style:snap-to-layout-grid="true"/>
    </style:style>
    <style:style style:name="T16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5_0" style:parent-style-name="Standard" style:family="paragraph">
      <style:paragraph-properties fo:line-height="93%" fo:text-align="justify" fo:margin-left="0.560cm" fo:margin-right="0cm" fo:text-indent="-0.560cm" fo:margin-top="0cm" fo:margin-bottom="0cm" fo:background-color="transparent" fo:border="none" style:shadow="none" style:text-autospace="none" style:vertical-align="auto" style:snap-to-layout-grid="true"/>
    </style:style>
    <style:style style:name="P536_0" style:parent-style-name="Standard" style:family="paragraph">
      <style:paragraph-properties fo:line-height="93%" fo:text-align="justify" fo:margin-left="0.564cm" fo:margin-right="0cm" fo:text-indent="-0.564cm" fo:margin-top="0cm" fo:margin-bottom="0cm" fo:background-color="transparent" fo:border="none" style:shadow="none" style:text-autospace="none" style:vertical-align="auto" style:snap-to-layout-grid="true"/>
    </style:style>
    <style:style style:name="P537_0" style:parent-style-name="Standard" style:family="paragraph">
      <style:paragraph-properties fo:line-height="93%" fo:text-align="justify" fo:margin-left="0.569cm" fo:margin-right="0cm" fo:text-indent="-0.569cm" fo:margin-top="0cm" fo:margin-bottom="0cm" fo:background-color="transparent" fo:border="none" style:shadow="none" style:text-autospace="none" style:vertical-align="auto" style:snap-to-layout-grid="true"/>
    </style:style>
    <style:style style:name="T16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8_0" style:parent-style-name="Standard" style:family="paragraph">
      <style:paragraph-properties fo:line-height="93%" fo:text-align="justify" fo:margin-left="0.689cm" fo:margin-right="0cm" fo:text-indent="-0.689cm" fo:margin-top="0cm" fo:margin-bottom="0cm" fo:background-color="transparent" fo:border="none" style:shadow="none" style:text-autospace="none" style:vertical-align="auto" style:snap-to-layout-grid="true"/>
    </style:style>
    <style:style style:name="P539_0" style:parent-style-name="Standard" style:family="paragraph">
      <style:paragraph-properties fo:line-height="93%" fo:text-align="justify" fo:margin-left="0.722cm" fo:margin-right="0cm" fo:text-indent="-0.722cm" fo:margin-top="0cm" fo:margin-bottom="0cm" fo:background-color="transparent" fo:border="none" style:shadow="none" style:text-autospace="none" style:vertical-align="auto" style:snap-to-layout-grid="true"/>
    </style:style>
    <style:style style:name="P540_0" style:parent-style-name="Standard" style:family="paragraph">
      <style:paragraph-properties fo:line-height="93%" fo:text-align="justify" fo:margin-left="0.763cm" fo:margin-right="0cm" fo:text-indent="-0.763cm" fo:margin-top="0cm" fo:margin-bottom="0cm" fo:background-color="transparent" fo:border="none" style:shadow="none" style:text-autospace="none" style:vertical-align="auto" style:snap-to-layout-grid="true"/>
    </style:style>
    <style:style style:name="P541_0" style:parent-style-name="Standard" style:family="paragraph">
      <style:paragraph-properties fo:line-height="93%" fo:text-align="justify" fo:margin-left="0.545cm" fo:margin-right="0cm" fo:text-indent="-0.545cm" fo:margin-top="0cm" fo:margin-bottom="0cm" fo:background-color="transparent" fo:border="none" style:shadow="none" style:text-autospace="none" style:vertical-align="auto" style:snap-to-layout-grid="true"/>
    </style:style>
    <style:style style:name="T16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2_0" style:parent-style-name="Standard" style:family="paragraph">
      <style:paragraph-properties fo:line-height="93%" fo:text-align="justify" fo:margin-left="0.515cm" fo:margin-right="0cm" fo:text-indent="-0.515cm" fo:margin-top="0cm" fo:margin-bottom="0cm" fo:background-color="transparent" fo:border="none" style:shadow="none" style:text-autospace="none" style:vertical-align="auto" style:snap-to-layout-grid="true"/>
    </style:style>
    <style:style style:name="T13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543_0" style:parent-style-name="Standard" style:family="paragraph">
      <style:paragraph-properties fo:line-height="93%" fo:text-align="justify" fo:margin-left="0.547cm" fo:margin-right="0cm" fo:text-indent="-0.547cm" fo:margin-top="0cm" fo:margin-bottom="0cm" fo:background-color="transparent" fo:border="none" style:shadow="none" style:text-autospace="none" style:vertical-align="auto" style:snap-to-layout-grid="true"/>
    </style:style>
    <style:style style:name="Table31" style:family="table">
      <style:table-properties style:width="7.636cm" table:align="left" fo:margin="0cm" style:shadow="none" style:may-break-between-rows="true" table:border-model="collapsing"/>
    </style:style>
    <style:style style:name="Table31.A" style:family="table-column">
      <style:table-column-properties style:column-width="0.840cm"/>
    </style:style>
    <style:style style:name="Table31.B" style:family="table-column">
      <style:table-column-properties style:column-width="2.138cm"/>
    </style:style>
    <style:style style:name="Table31.C" style:family="table-column">
      <style:table-column-properties style:column-width="0.940cm"/>
    </style:style>
    <style:style style:name="Table31.D" style:family="table-column">
      <style:table-column-properties style:column-width="0.740cm"/>
    </style:style>
    <style:style style:name="Table31.E" style:family="table-column">
      <style:table-column-properties style:column-width="1.938cm"/>
    </style:style>
    <style:style style:name="Table31.F" style:family="table-column">
      <style:table-column-properties style:column-width="1.040cm"/>
    </style:style>
    <style:style style:name="Table31.1" style:family="table-row">
      <style:table-row-properties style:min-row-height="13.65pt" fo:keep-together="auto"/>
    </style:style>
    <style:style style:name="Table31.A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1.B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1.C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1.D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1.E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1.F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1.2" style:family="table-row">
      <style:table-row-properties style:min-row-height="13.65pt" fo:keep-together="auto"/>
    </style:style>
    <style:style style:name="Table31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1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1.C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1.D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1.E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1.F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1.3" style:family="table-row">
      <style:table-row-properties style:min-row-height="13.65pt" fo:keep-together="auto"/>
    </style:style>
    <style:style style:name="Table31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1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1.C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1.D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1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1.F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1.4" style:family="table-row">
      <style:table-row-properties style:min-row-height="13.65pt" fo:keep-together="auto"/>
    </style:style>
    <style:style style:name="Table31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1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1.C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1.D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1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1.F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544_0" style:parent-style-name="Standard" style:family="paragraph">
      <style:paragraph-properties fo:line-height="93%" fo:text-align="center" fo:margin-left="0.587cm" fo:margin-right="0cm" fo:text-indent="-0.587cm" fo:margin-top="0cm" fo:margin-bottom="0cm" fo:background-color="transparent" fo:border="none" style:shadow="none" style:text-autospace="none" style:vertical-align="auto" style:snap-to-layout-grid="true"/>
    </style:style>
    <style:style style:name="T153" style:family="text">
      <style:text-properties fo:color="#00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8.00pt" style:font-size-asian="8.00pt" style:font-size-complex="8.00pt" fo:letter-spacing="-2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4" style:family="text">
      <style:text-properties fo:color="#00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5" style:family="text">
      <style:text-properties fo:color="#00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8.00pt" style:font-size-asian="8.00pt" style:font-size-complex="8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6" style:family="text">
      <style:text-properties fo:color="#00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8.00pt" style:font-size-asian="8.00pt" style:font-size-complex="8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5_0" style:parent-style-name="Standard" style:family="paragraph">
      <style:paragraph-properties fo:line-height="93%" fo:text-align="justify" fo:margin-left="0.552cm" fo:margin-right="0cm" fo:text-indent="-0.552cm" fo:margin-top="0cm" fo:margin-bottom="0cm" fo:background-color="transparent" fo:border="none" style:shadow="none" style:text-autospace="none" style:vertical-align="auto" style:snap-to-layout-grid="true"/>
    </style:style>
    <style:style style:name="P546_0" style:parent-style-name="Standard" style:family="paragraph">
      <style:paragraph-properties fo:line-height="93%" fo:text-align="justify" fo:margin-left="0.498cm" fo:margin-right="0cm" fo:text-indent="-0.498cm" fo:margin-top="0cm" fo:margin-bottom="0cm" fo:background-color="transparent" fo:border="none" style:shadow="none" style:text-autospace="none" style:vertical-align="auto" style:snap-to-layout-grid="true"/>
    </style:style>
    <style:style style:name="P547_0" style:parent-style-name="Standard" style:family="paragraph">
      <style:paragraph-properties fo:line-height="93%" fo:text-align="justify" fo:margin-left="0.743cm" fo:margin-right="0cm" fo:text-indent="-0.743cm" fo:margin-top="0cm" fo:margin-bottom="0cm" fo:background-color="transparent" fo:border="none" style:shadow="none" style:text-autospace="none" style:vertical-align="auto" style:snap-to-layout-grid="true"/>
    </style:style>
    <style:style style:name="T13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8_0" style:parent-style-name="Standard" style:family="paragraph">
      <style:paragraph-properties fo:line-height="93%" fo:text-align="justify" fo:margin-left="0.518cm" fo:margin-right="0cm" fo:text-indent="-0.518cm" fo:margin-top="0cm" fo:margin-bottom="0cm" fo:background-color="transparent" fo:border="none" style:shadow="none" style:text-autospace="none" style:vertical-align="auto" style:snap-to-layout-grid="true"/>
    </style:style>
    <style:style style:name="T13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3" style:family="table">
      <style:table-properties style:width="7.636cm" table:align="left" fo:margin="0cm" style:shadow="none" style:may-break-between-rows="true" table:border-model="collapsing"/>
    </style:style>
    <style:style style:name="Table33.A" style:family="table-column">
      <style:table-column-properties style:column-width="0.840cm"/>
    </style:style>
    <style:style style:name="Table33.B" style:family="table-column">
      <style:table-column-properties style:column-width="2.138cm"/>
    </style:style>
    <style:style style:name="Table33.C" style:family="table-column">
      <style:table-column-properties style:column-width="0.940cm"/>
    </style:style>
    <style:style style:name="Table33.D" style:family="table-column">
      <style:table-column-properties style:column-width="0.740cm"/>
    </style:style>
    <style:style style:name="Table33.E" style:family="table-column">
      <style:table-column-properties style:column-width="1.938cm"/>
    </style:style>
    <style:style style:name="Table33.F" style:family="table-column">
      <style:table-column-properties style:column-width="1.040cm"/>
    </style:style>
    <style:style style:name="Table33.1" style:family="table-row">
      <style:table-row-properties style:min-row-height="13.65pt" fo:keep-together="auto"/>
    </style:style>
    <style:style style:name="Table33.A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3.B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3.C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3.D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3.E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3.F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3.2" style:family="table-row">
      <style:table-row-properties style:min-row-height="13.65pt" fo:keep-together="auto"/>
    </style:style>
    <style:style style:name="Table33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3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3.C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3.D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3.E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3.F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3.3" style:family="table-row">
      <style:table-row-properties style:min-row-height="13.65pt" fo:keep-together="auto"/>
    </style:style>
    <style:style style:name="Table33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3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3.C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3.D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3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3.F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3.4" style:family="table-row">
      <style:table-row-properties style:min-row-height="13.65pt" fo:keep-together="auto"/>
    </style:style>
    <style:style style:name="Table33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3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3.C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3.D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3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3.F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169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6" style:family="table">
      <style:table-properties style:width="7.636cm" table:align="left" fo:margin="0cm" style:shadow="none" style:may-break-between-rows="true" table:border-model="collapsing"/>
    </style:style>
    <style:style style:name="Table36.A" style:family="table-column">
      <style:table-column-properties style:column-width="0.840cm"/>
    </style:style>
    <style:style style:name="Table36.B" style:family="table-column">
      <style:table-column-properties style:column-width="2.138cm"/>
    </style:style>
    <style:style style:name="Table36.C" style:family="table-column">
      <style:table-column-properties style:column-width="0.940cm"/>
    </style:style>
    <style:style style:name="Table36.D" style:family="table-column">
      <style:table-column-properties style:column-width="0.740cm"/>
    </style:style>
    <style:style style:name="Table36.E" style:family="table-column">
      <style:table-column-properties style:column-width="1.938cm"/>
    </style:style>
    <style:style style:name="Table36.F" style:family="table-column">
      <style:table-column-properties style:column-width="1.040cm"/>
    </style:style>
    <style:style style:name="Table36.1" style:family="table-row">
      <style:table-row-properties style:min-row-height="13.65pt" fo:keep-together="auto"/>
    </style:style>
    <style:style style:name="Table36.A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6.B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6.C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6.D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6.E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6.F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6.2" style:family="table-row">
      <style:table-row-properties style:min-row-height="13.65pt" fo:keep-together="auto"/>
    </style:style>
    <style:style style:name="Table36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C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6.D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6.E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F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3" style:family="table-row">
      <style:table-row-properties style:min-row-height="13.65pt" fo:keep-together="auto"/>
    </style:style>
    <style:style style:name="Table36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C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6.D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6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F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4" style:family="table-row">
      <style:table-row-properties style:min-row-height="13.65pt" fo:keep-together="auto"/>
    </style:style>
    <style:style style:name="Table36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C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6.D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6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F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549_0" style:parent-style-name="Standard" style:family="paragraph">
      <style:paragraph-properties fo:line-height="93%" fo:text-align="justify" fo:margin-left="0.549cm" fo:margin-right="0cm" fo:text-indent="-0.549cm" fo:margin-top="0cm" fo:margin-bottom="0cm" fo:background-color="transparent" fo:border="none" style:shadow="none" style:text-autospace="none" style:vertical-align="auto" style:snap-to-layout-grid="true"/>
    </style:style>
    <style:style style:name="T17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0_0" style:parent-style-name="Standard" style:family="paragraph">
      <style:paragraph-properties fo:line-height="93%" fo:text-align="justify" fo:margin-left="0.812cm" fo:margin-right="0cm" fo:text-indent="-0.812cm" fo:margin-top="0cm" fo:margin-bottom="0cm" fo:background-color="transparent" fo:border="none" style:shadow="none" style:text-autospace="none" style:vertical-align="auto" style:snap-to-layout-grid="true"/>
    </style:style>
    <style:style style:name="P551_0" style:parent-style-name="Standard" style:family="paragraph">
      <style:paragraph-properties fo:line-height="93%" fo:text-align="justify" fo:margin-left="0.599cm" fo:margin-right="0cm" fo:text-indent="-0.599cm" fo:margin-top="0cm" fo:margin-bottom="0cm" fo:background-color="transparent" fo:border="none" style:shadow="none" style:text-autospace="none" style:vertical-align="auto" style:snap-to-layout-grid="true"/>
    </style:style>
    <style:style style:name="Table38" style:family="table">
      <style:table-properties style:width="7.636cm" table:align="left" fo:margin="0cm" style:shadow="none" style:may-break-between-rows="true" table:border-model="collapsing"/>
    </style:style>
    <style:style style:name="Table38.A" style:family="table-column">
      <style:table-column-properties style:column-width="0.840cm"/>
    </style:style>
    <style:style style:name="Table38.B" style:family="table-column">
      <style:table-column-properties style:column-width="2.138cm"/>
    </style:style>
    <style:style style:name="Table38.C" style:family="table-column">
      <style:table-column-properties style:column-width="0.940cm"/>
    </style:style>
    <style:style style:name="Table38.D" style:family="table-column">
      <style:table-column-properties style:column-width="0.740cm"/>
    </style:style>
    <style:style style:name="Table38.E" style:family="table-column">
      <style:table-column-properties style:column-width="1.938cm"/>
    </style:style>
    <style:style style:name="Table38.F" style:family="table-column">
      <style:table-column-properties style:column-width="1.040cm"/>
    </style:style>
    <style:style style:name="Table38.1" style:family="table-row">
      <style:table-row-properties style:min-row-height="13.65pt" fo:keep-together="auto"/>
    </style:style>
    <style:style style:name="Table38.A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8.B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8.C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8.D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8.E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8.F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8.2" style:family="table-row">
      <style:table-row-properties style:min-row-height="13.65pt" fo:keep-together="auto"/>
    </style:style>
    <style:style style:name="Table38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8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8.C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8.D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8.E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8.F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8.3" style:family="table-row">
      <style:table-row-properties style:min-row-height="13.65pt" fo:keep-together="auto"/>
    </style:style>
    <style:style style:name="Table38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8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8.C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8.D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8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8.F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8.4" style:family="table-row">
      <style:table-row-properties style:min-row-height="13.65pt" fo:keep-together="auto"/>
    </style:style>
    <style:style style:name="Table38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8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8.C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38.D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38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8.F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39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52_0" style:parent-style-name="Standard" style:family="paragraph">
      <style:paragraph-properties fo:line-height="93%" fo:text-align="justify" fo:margin-left="0.586cm" fo:margin-right="0cm" fo:text-indent="-0.586cm" fo:margin-top="0cm" fo:margin-bottom="0cm" fo:background-color="transparent" fo:border="none" style:shadow="none" style:text-autospace="none" style:vertical-align="auto" style:snap-to-layout-grid="true"/>
    </style:style>
    <style:style style:name="T17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553_0" style:parent-style-name="Standard" style:family="paragraph">
      <style:paragraph-properties fo:line-height="93%" fo:text-align="center" fo:margin-left="0.699cm" fo:margin-right="0cm" fo:text-indent="-0.699cm" fo:margin-top="0cm" fo:margin-bottom="0cm" fo:background-color="transparent" fo:border="none" style:shadow="none" style:text-autospace="none" style:vertical-align="auto" style:snap-to-layout-grid="true"/>
    </style:style>
    <style:style style:name="T17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3.00pt" style:font-size-asian="23.00pt" style:font-size-complex="2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4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5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56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1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6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1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7_0" style:parent-style-name="Standard" style:family="paragraph">
      <style:paragraph-properties fo:line-height="75%" fo:text-align="start" fo:margin-left="0.25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58_0" style:parent-style-name="Standard" style:family="paragraph">
      <style:paragraph-properties fo:line-height="75%" fo:text-align="start" fo:margin-left="1.520cm" fo:margin-right="0cm" fo:text-indent="-1.270cm" fo:margin-top="0cm" fo:margin-bottom="0cm" fo:background-color="transparent" fo:border="none" style:shadow="none" style:text-autospace="none" style:vertical-align="auto" style:snap-to-layout-grid="true"/>
    </style:style>
    <style:style style:name="P559_0" style:parent-style-name="Standard" style:family="paragraph">
      <style:paragraph-properties fo:line-height="69%" fo:text-align="end" fo:margin-left="0.353cm" fo:margin-right="0.353cm" fo:text-indent="0cm" fo:margin-top="0cm" fo:margin-bottom="0.353cm" fo:background-color="transparent" fo:border="none" style:shadow="none" style:text-autospace="none" style:vertical-align="auto" style:snap-to-layout-grid="true"/>
    </style:style>
    <style:style style:name="P560_0" style:parent-style-name="Standard" style:family="paragraph">
      <style:paragraph-properties fo:line-height="69%" fo:text-align="end" fo:margin-left="0.353cm" fo:margin-right="0.353cm" fo:text-indent="0cm" fo:margin-top="0cm" fo:margin-bottom="0.353cm" fo:background-color="transparent" fo:border="none" style:shadow="none" style:text-autospace="none" style:vertical-align="auto" style:snap-to-layout-grid="true"/>
    </style:style>
    <style:style style:name="P561_0" style:parent-style-name="Standard" style:family="paragraph">
      <style:paragraph-properties fo:line-height="58%" fo:text-align="center" fo:margin-left="0.70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6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2_0" style:parent-style-name="Standard" style:family="paragraph">
      <style:paragraph-properties fo:line-height="8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63_0" style:parent-style-name="Standard" style:family="paragraph">
      <style:paragraph-properties fo:line-height="75%" fo:text-align="start" fo:margin-left="2.258cm" fo:margin-right="0cm" fo:text-indent="-2.008cm" fo:margin-top="0cm" fo:margin-bottom="0cm" fo:background-color="transparent" fo:border="none" style:shadow="none" style:text-autospace="none" style:vertical-align="auto" style:snap-to-layout-grid="true"/>
    </style:style>
    <style:style style:name="P564_0" style:parent-style-name="Standard" style:family="paragraph">
      <style:paragraph-properties fo:line-height="75%" fo:text-align="start" fo:margin-left="0.25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65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8.232cm" style:type="left" style:leader-style="none"/>
        </style:tab-stops>
      </style:paragraph-properties>
    </style:style>
    <style:style style:name="P566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67_0" style:parent-style-name="Standard" style:family="paragraph">
      <style:paragraph-properties fo:line-height="69%" fo:text-align="center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5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8_0" style:parent-style-name="Standard" style:family="paragraph">
      <style:paragraph-properties fo:line-height="69%" fo:text-align="center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0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1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9_0" style:parent-style-name="Standard" style:family="paragraph">
      <style:paragraph-properties fo:line-height="93%" fo:text-align="justify" fo:margin-left="0.176cm" fo:margin-right="0cm" fo:text-indent="-0.176cm" fo:margin-top="0cm" fo:margin-bottom="0cm" fo:background-color="transparent" fo:border="none" style:shadow="none" style:text-autospace="none" style:vertical-align="auto" style:snap-to-layout-grid="true"/>
    </style:style>
    <style:style style:name="P570_0" style:parent-style-name="Standard" style:family="paragraph">
      <style:paragraph-properties fo:line-height="93%" fo:text-align="justify" fo:margin-left="1.542cm" fo:margin-right="0cm" fo:text-indent="-1.542cm" fo:margin-top="0cm" fo:margin-bottom="0cm" fo:background-color="transparent" fo:border="none" style:shadow="none" style:text-autospace="none" style:vertical-align="auto" style:snap-to-layout-grid="true"/>
    </style:style>
    <style:style style:name="P571_0" style:parent-style-name="Standard" style:family="paragraph">
      <style:paragraph-properties fo:line-height="93%" fo:text-align="justify" fo:margin-left="1.516cm" fo:margin-right="0cm" fo:text-indent="-1.516cm" fo:margin-top="0cm" fo:margin-bottom="0cm" fo:background-color="transparent" fo:border="none" style:shadow="none" style:text-autospace="none" style:vertical-align="auto" style:snap-to-layout-grid="true"/>
    </style:style>
    <style:style style:name="T222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2_0" style:parent-style-name="Standard" style:family="paragraph">
      <style:paragraph-properties fo:line-height="104%" fo:text-align="justify" fo:margin-left="0.496cm" fo:margin-right="0cm" fo:text-indent="-0.496cm" fo:margin-top="0cm" fo:margin-bottom="0cm" fo:background-color="transparent" fo:border="none" style:shadow="none" style:text-autospace="none" style:vertical-align="auto" style:snap-to-layout-grid="true"/>
    </style:style>
    <style:style style:name="T223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3_0" style:parent-style-name="Standard" style:family="paragraph">
      <style:paragraph-properties fo:line-height="69%" fo:text-align="end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4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8" style:family="table">
      <style:table-properties style:width="1.099cm" table:align="left" fo:margin="0cm" style:shadow="none" style:may-break-between-rows="true" table:border-model="collapsing"/>
    </style:style>
    <style:style style:name="Table48.A" style:family="table-column">
      <style:table-column-properties style:column-width="1.099cm"/>
    </style:style>
    <style:style style:name="Table48.1" style:family="table-row">
      <style:table-row-properties style:min-row-height="2.82pt" fo:keep-together="auto"/>
    </style:style>
    <style:style style:name="Table48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214" style:family="text">
      <style:text-properties fo:color="#ff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4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63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5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5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6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6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7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74_0" style:parent-style-name="Standard" style:family="paragraph">
      <style:paragraph-properties fo:line-height="93%" fo:text-align="justify" fo:margin-left="0.855cm" fo:margin-right="0cm" fo:text-indent="-0.855cm" fo:margin-top="0cm" fo:margin-bottom="0cm" fo:background-color="transparent" fo:border="none" style:shadow="none" style:text-autospace="none" style:vertical-align="auto" style:snap-to-layout-grid="true"/>
    </style:style>
    <style:style style:name="P575_0" style:parent-style-name="Standard" style:family="paragraph">
      <style:paragraph-properties fo:line-height="93%" fo:text-align="justify" fo:margin-left="0.714cm" fo:margin-right="0cm" fo:text-indent="-0.714cm" fo:margin-top="0cm" fo:margin-bottom="0cm" fo:background-color="transparent" fo:border="none" style:shadow="none" style:text-autospace="none" style:vertical-align="auto" style:snap-to-layout-grid="true"/>
    </style:style>
    <style:style style:name="T268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P576_0" style:parent-style-name="Standard" style:family="paragraph">
      <style:paragraph-properties fo:line-height="93%" fo:text-align="justify" fo:margin-left="1.518cm" fo:margin-right="0cm" fo:text-indent="-1.518cm" fo:margin-top="0cm" fo:margin-bottom="0cm" fo:background-color="transparent" fo:border="none" style:shadow="none" style:text-autospace="none" style:vertical-align="auto" style:snap-to-layout-grid="true"/>
    </style:style>
    <style:style style:name="P577_0" style:parent-style-name="Standard" style:family="paragraph">
      <style:paragraph-properties fo:line-height="93%" fo:text-align="justify" fo:margin-left="1.542cm" fo:margin-right="0cm" fo:text-indent="-1.542cm" fo:margin-top="0cm" fo:margin-bottom="0cm" fo:background-color="transparent" fo:border="none" style:shadow="none" style:text-autospace="none" style:vertical-align="auto" style:snap-to-layout-grid="true"/>
    </style:style>
    <style:style style:name="Table51" style:family="table">
      <style:table-properties style:width="1.099cm" table:align="left" fo:margin="0cm" style:shadow="none" style:may-break-between-rows="true" table:border-model="collapsing"/>
    </style:style>
    <style:style style:name="Table51.A" style:family="table-column">
      <style:table-column-properties style:column-width="1.099cm"/>
    </style:style>
    <style:style style:name="Table51.1" style:family="table-row">
      <style:table-row-properties style:min-row-height="2.82pt" fo:keep-together="auto"/>
    </style:style>
    <style:style style:name="Table51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269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2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8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9" style:family="text">
      <style:text-properties fo:color="#000000" style:text-outline="false" style:text-line-through-style="solid" style:text-position="0% 100%" style:font-name="-윤고딕130" style:font-name-asian="맑은 고딕" style:font-name-complex="-윤고딕330" fo:font-family="-윤고딕130" style:font-family-asian="맑은 고딕" style:font-family-complex="-윤고딕330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3" style:family="text">
      <style:text-properties fo:color="#0000ff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8_0" style:parent-style-name="Standard" style:family="paragraph">
      <style:paragraph-properties fo:line-height="46%" fo:text-align="justify" fo:margin-left="0.17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30" style:family="text">
      <style:text-properties fo:color="#000000" style:text-outline="false" style:text-line-through-style="solid" style:text-position="0% 100%" style:font-name="산돌명조 L" style:font-name-asian="-윤명조120" style:font-name-complex="함초롬바탕" fo:font-family="산돌명조 L" style:font-family-asian="-윤명조120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0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0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0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0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579_0" style:parent-style-name="Standard" style:family="paragraph">
      <style:paragraph-properties fo:line-height="84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40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9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9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39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0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1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580_0" style:parent-style-name="Standard" style:family="paragraph">
      <style:paragraph-properties fo:line-height="84%" fo:text-align="justify" fo:margin-left="0.711cm" fo:margin-right="0cm" fo:text-indent="-0.711cm" fo:margin-top="0.176cm" fo:margin-bottom="0cm" fo:background-color="transparent" fo:border="none" style:shadow="none" style:text-autospace="none" style:vertical-align="auto" style:snap-to-layout-grid="true"/>
    </style:style>
    <style:style style:name="T41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1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40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39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581_0" style:parent-style-name="Standard" style:family="paragraph">
      <style:paragraph-properties fo:line-height="84%" fo:text-align="center" fo:margin-left="0.749cm" fo:margin-right="0cm" fo:text-indent="-0.749cm" fo:margin-top="0.176cm" fo:margin-bottom="0cm" fo:background-color="transparent" fo:border="none" style:shadow="none" style:text-autospace="none" style:vertical-align="auto" style:snap-to-layout-grid="true"/>
    </style:style>
    <style:style style:name="T43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2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7_0" style:parent-style-name="Standard" style:family="paragraph">
      <style:paragraph-properties fo:line-height="11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3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6_0" style:parent-style-name="Standard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3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3_0" style:parent-style-name="Standard" style:family="paragraph">
      <style:paragraph-properties fo:line-height="10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84_0" style:parent-style-name="Standard" style:family="paragraph">
      <style:paragraph-properties fo:line-height="109%" fo:text-align="end" fo:margin-left="-0.035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8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3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1.7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5_0" style:parent-style-name="Standard" style:family="paragraph">
      <style:paragraph-properties fo:line-height="109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3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6.00pt" style:font-size-asian="16.00pt" style:font-size-complex="16.00pt" fo:letter-spacing="-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3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-0.6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4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-0.3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5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italic" style:font-style-asian="italic" style:font-style-complex="italic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86_0" style:parent-style-name="Standard" style:family="paragraph">
      <style:paragraph-properties fo:line-height="81%" fo:text-align="justify" fo:margin-left="0.282cm" fo:margin-right="0cm" fo:text-indent="-0.282cm" fo:margin-top="0cm" fo:margin-bottom="0cm" fo:background-color="transparent" fo:border="none" style:shadow="none" style:text-autospace="none" style:vertical-align="auto" style:snap-to-layout-grid="true"/>
    </style:style>
    <style:style style:name="T2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4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4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7_0" style:parent-style-name="Standard" style:family="paragraph">
      <style:paragraph-properties fo:line-height="104%" fo:text-align="justify" fo:margin-left="2.114cm" fo:margin-right="0cm" fo:text-indent="-2.114cm" fo:margin-top="0.071cm" fo:margin-bottom="0cm" fo:background-color="transparent" fo:border="none" style:shadow="none" style:text-autospace="none" style:vertical-align="auto" style:snap-to-layout-grid="true"/>
    </style:style>
    <style:style style:name="tableinfakeframe_gr1" style:parent-style-name="Frame" style:family="graphic">
      <style:graphic-properties fo:min-width="16.301cm" fo:min-height="7.130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2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.025cm, 0cm, 0cm, 0cm)"/>
    </style:style>
    <style:style style:name="gr3" style:family="graphic">
      <style:graphic-properties draw:stroke="solid" svg:stroke-width="0.030cm" svg:stroke-color="#315f97" draw:stroke-linejoin="miter" svg:stroke-linecap="square" draw:textarea-vertical-align="middle" draw:textarea-horizontal-align="justify" fo:wrap-option="wrap" draw:shadow="hidden" fo:margin-left="0cm" fo:margin-right="0cm" fo:margin-top="0cm" fo:margin-bottom="0cm" style:horizontal-pos="from-left" style:horizontal-rel="paragraph" style:vertical-pos="from-top" style:vertical-rel="paragraph" fo:padding-top="0.300cm" fo:padding-bottom="0.300cm" fo:padding-left="1.000cm" fo:padding-right="1.000cm" style:wrap="none" style:run-through="foreground" draw:fill="none"/>
    </style:style>
    <style:style style:name="tableinfakeframe_gr4" style:parent-style-name="Frame" style:family="graphic">
      <style:graphic-properties fo:min-width="16.401cm" fo:min-height="20.763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6.018cm" fo:min-height="0.928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801cm" fo:min-height="5.95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6.018cm" fo:min-height="0.928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7.316cm" fo:min-height="0.928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9" style:parent-style-name="Frame" style:family="graphic">
      <style:graphic-properties fo:min-width="16.919cm" fo:min-height="9.01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8.614cm" fo:min-height="0.928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gr11" style:family="graphic">
      <style:graphic-properties fo:margin-left="0cm" fo:margin-right="0cm" fo:margin-top="0cm" fo:margin-bottom="0cm" style:horizontal-pos="from-left" style:horizontal-rel="frame-content" style:vertical-pos="from-top" style:vertical-rel="paragraph" style:wrap="none" style:run-through="foreground"/>
    </style:style>
    <style:style style:name="gr12" style:family="graphic">
      <style:graphic-properties draw:stroke="solid" svg:stroke-width="0.011cm" svg:stroke-color="#000000" draw:stroke-linejoin="miter" svg:stroke-linecap="square" draw:shadow="hidden" fo:margin-left="0cm" fo:margin-right="0cm" fo:margin-top="0cm" fo:margin-bottom="0cm" style:horizontal-pos="from-left" style:horizontal-rel="frame-content" style:vertical-pos="from-top" style:vertical-rel="paragraph" style:wrap="none" style:run-through="foreground" draw:fill="solid" draw:fill-color="#505450" draw:opacity="100%"/>
    </style:style>
    <style:style style:name="gr13" style:family="graphic">
      <style:graphic-properties draw:stroke="solid" svg:stroke-width="0.011cm" svg:stroke-color="#000000" draw:stroke-linejoin="miter" svg:stroke-linecap="square" draw:shadow="hidden" fo:margin-left="0cm" fo:margin-right="0cm" fo:margin-top="0cm" fo:margin-bottom="0cm" style:horizontal-pos="from-left" style:horizontal-rel="frame-content" style:vertical-pos="from-top" style:vertical-rel="paragraph" style:wrap="none" style:run-through="foreground" draw:fill="solid" draw:fill-color="#ffffff" draw:opacity="100%"/>
    </style:style>
    <style:style style:name="gr14" style:family="graphic">
      <style:graphic-properties fo:margin-left="0cm" fo:margin-right="0cm" fo:margin-top="0cm" fo:margin-bottom="0cm" style:horizontal-pos="from-left" style:horizontal-rel="frame-content" style:vertical-pos="from-top" style:vertical-rel="paragraph" style:wrap="none" style:run-through="foreground"/>
    </style:style>
    <style:style style:name="gr15" style:family="graphic">
      <style:graphic-properties draw:stroke="solid" svg:stroke-width="0.011cm" svg:stroke-color="#000000" draw:stroke-linejoin="miter" svg:stroke-linecap="square" draw:shadow="hidden" fo:margin-left="0cm" fo:margin-right="0cm" fo:margin-top="0cm" fo:margin-bottom="0cm" style:horizontal-pos="from-left" style:horizontal-rel="frame-content" style:vertical-pos="from-top" style:vertical-rel="paragraph" style:wrap="none" style:run-through="foreground" draw:fill="solid" draw:fill-color="#505450" draw:opacity="100%"/>
    </style:style>
    <style:style style:name="gr16" style:family="graphic">
      <style:graphic-properties draw:stroke="solid" svg:stroke-width="0.011cm" svg:stroke-color="#000000" draw:stroke-linejoin="miter" svg:stroke-linecap="square" draw:shadow="hidden" fo:margin-left="0cm" fo:margin-right="0cm" fo:margin-top="0cm" fo:margin-bottom="0cm" style:horizontal-pos="from-left" style:horizontal-rel="frame-content" style:vertical-pos="from-top" style:vertical-rel="paragraph" style:wrap="none" style:run-through="foreground" draw:fill="solid" draw:fill-color="#ffffff" draw:opacity="100%"/>
    </style:style>
    <style:style style:name="gr17" style:family="graphic">
      <style:graphic-properties fo:margin-left="0cm" fo:margin-right="0cm" fo:margin-top="0cm" fo:margin-bottom="0cm" style:horizontal-pos="from-left" style:horizontal-rel="frame-content" style:vertical-pos="from-top" style:vertical-rel="paragraph" style:wrap="none" style:run-through="foreground"/>
    </style:style>
    <style:style style:name="gr18" style:family="graphic">
      <style:graphic-properties draw:stroke="solid" svg:stroke-width="0.011cm" svg:stroke-color="#000000" draw:stroke-linejoin="miter" svg:stroke-linecap="square" draw:shadow="hidden" fo:margin-left="0cm" fo:margin-right="0cm" fo:margin-top="0cm" fo:margin-bottom="0cm" style:horizontal-pos="from-left" style:horizontal-rel="frame-content" style:vertical-pos="from-top" style:vertical-rel="paragraph" style:wrap="none" style:run-through="foreground" draw:fill="solid" draw:fill-color="#505450" draw:opacity="100%"/>
    </style:style>
    <style:style style:name="gr19" style:family="graphic">
      <style:graphic-properties draw:stroke="solid" svg:stroke-width="0.011cm" svg:stroke-color="#000000" draw:stroke-linejoin="miter" svg:stroke-linecap="square" draw:shadow="hidden" fo:margin-left="0cm" fo:margin-right="0cm" fo:margin-top="0cm" fo:margin-bottom="0cm" style:horizontal-pos="from-left" style:horizontal-rel="frame-content" style:vertical-pos="from-top" style:vertical-rel="paragraph" style:wrap="none" style:run-through="foreground" draw:fill="solid" draw:fill-color="#ffffff" draw:opacity="100%"/>
    </style:style>
    <style:style style:name="gr20" style:family="graphic">
      <style:graphic-properties fo:margin-left="0cm" fo:margin-right="0cm" fo:margin-top="0cm" fo:margin-bottom="0cm" style:horizontal-pos="from-left" style:horizontal-rel="frame-content" style:vertical-pos="from-top" style:vertical-rel="paragraph" style:wrap="none" style:run-through="foreground"/>
    </style:style>
    <style:style style:name="gr21" style:family="graphic">
      <style:graphic-properties draw:stroke="solid" svg:stroke-width="0.011cm" svg:stroke-color="#000000" draw:stroke-linejoin="miter" svg:stroke-linecap="square" draw:shadow="hidden" fo:margin-left="0cm" fo:margin-right="0cm" fo:margin-top="0cm" fo:margin-bottom="0cm" style:horizontal-pos="from-left" style:horizontal-rel="frame-content" style:vertical-pos="from-top" style:vertical-rel="paragraph" style:wrap="none" style:run-through="foreground" draw:fill="solid" draw:fill-color="#505450" draw:opacity="100%"/>
    </style:style>
    <style:style style:name="gr22" style:family="graphic">
      <style:graphic-properties draw:stroke="solid" svg:stroke-width="0.011cm" svg:stroke-color="#000000" draw:stroke-linejoin="miter" svg:stroke-linecap="square" draw:shadow="hidden" fo:margin-left="0cm" fo:margin-right="0cm" fo:margin-top="0cm" fo:margin-bottom="0cm" style:horizontal-pos="from-left" style:horizontal-rel="frame-content" style:vertical-pos="from-top" style:vertical-rel="paragraph" style:wrap="none" style:run-through="foreground" draw:fill="solid" draw:fill-color="#ffffff" draw:opacity="100%"/>
    </style:style>
    <style:style style:name="tableinfakeframe_gr23" style:parent-style-name="Frame" style:family="graphic">
      <style:graphic-properties fo:min-width="16.556cm" fo:min-height="9.958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4" style:parent-style-name="Frame" style:family="graphic">
      <style:graphic-properties fo:min-width="6.018cm" fo:min-height="0.928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5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6" style:parent-style-name="Frame" style:family="graphic">
      <style:graphic-properties fo:min-width="12.286cm" fo:min-height="3.175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7" style:parent-style-name="Frame" style:family="graphic">
      <style:graphic-properties fo:min-width="12.132cm" fo:min-height="3.754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8" style:parent-style-name="Frame" style:family="graphic">
      <style:graphic-properties fo:min-width="12.692cm" fo:min-height="10.204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9" style:parent-style-name="Frame" style:family="graphic">
      <style:graphic-properties fo:min-width="12.132cm" fo:min-height="4.12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0" style:parent-style-name="Frame" style:family="graphic">
      <style:graphic-properties fo:min-width="12.692cm" fo:min-height="11.48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1" style:parent-style-name="Frame" style:family="graphic">
      <style:graphic-properties fo:min-width="12.692cm" fo:min-height="4.53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2" style:parent-style-name="Frame" style:family="graphic">
      <style:graphic-properties fo:min-width="16.864cm" fo:min-height="23.22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3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4" style:parent-style-name="Frame" style:family="graphic">
      <style:graphic-properties fo:min-width="16.801cm" fo:min-height="5.694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5" style:parent-style-name="Frame" style:family="graphic">
      <style:graphic-properties fo:min-width="16.801cm" fo:min-height="7.640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6" style:parent-style-name="Frame" style:family="graphic">
      <style:graphic-properties fo:min-width="16.801cm" fo:min-height="7.5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7" style:parent-style-name="Frame" style:family="graphic">
      <style:graphic-properties fo:min-width="16.801cm" fo:min-height="7.3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8" style:parent-style-name="Frame" style:family="graphic">
      <style:graphic-properties fo:min-width="16.801cm" fo:min-height="6.94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9" style:parent-style-name="Frame" style:family="graphic">
      <style:graphic-properties fo:min-width="16.801cm" fo:min-height="7.0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0" style:parent-style-name="Frame" style:family="graphic">
      <style:graphic-properties fo:min-width="16.801cm" fo:min-height="9.83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1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2" style:parent-style-name="Frame" style:family="graphic">
      <style:graphic-properties fo:min-width="7.636cm" fo:min-height="1.926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3" style:parent-style-name="Frame" style:family="graphic">
      <style:graphic-properties fo:min-width="16.895cm" fo:min-height="19.91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4" style:parent-style-name="Frame" style:family="graphic">
      <style:graphic-properties fo:min-width="7.636cm" fo:min-height="1.926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5" style:parent-style-name="Frame" style:family="graphic">
      <style:graphic-properties fo:min-width="16.895cm" fo:min-height="22.504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6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7" style:parent-style-name="Frame" style:family="graphic">
      <style:graphic-properties fo:min-width="7.636cm" fo:min-height="1.926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8" style:parent-style-name="Frame" style:family="graphic">
      <style:graphic-properties fo:min-width="16.895cm" fo:min-height="20.341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9" style:parent-style-name="Frame" style:family="graphic">
      <style:graphic-properties fo:min-width="7.636cm" fo:min-height="1.926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0" style:parent-style-name="Frame" style:family="graphic">
      <style:graphic-properties fo:min-width="16.895cm" fo:min-height="22.997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1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2" style:parent-style-name="Frame" style:family="graphic">
      <style:graphic-properties fo:min-width="17.000cm" fo:min-height="21.010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3" style:parent-style-name="Frame" style:family="graphic">
      <style:graphic-properties fo:min-width="10.492cm" fo:min-height="1.50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4" style:parent-style-name="Frame" style:family="graphic">
      <style:graphic-properties fo:min-width="16.802cm" fo:min-height="1.298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5" style:parent-style-name="Frame" style:family="graphic">
      <style:graphic-properties fo:min-width="16.755cm" fo:min-height="19.61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6" style:parent-style-name="Frame" style:family="graphic">
      <style:graphic-properties fo:min-width="16.802cm" fo:min-height="1.298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7" style:parent-style-name="Frame" style:family="graphic">
      <style:graphic-properties fo:min-width="10.492cm" fo:min-height="1.31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8" style:parent-style-name="Frame" style:family="graphic">
      <style:graphic-properties fo:min-width="1.099cm" fo:min-height="1.01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9" style:parent-style-name="Frame" style:family="graphic">
      <style:graphic-properties fo:min-width="16.849cm" fo:min-height="21.4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0" style:parent-style-name="Frame" style:family="graphic">
      <style:graphic-properties fo:min-width="1.099cm" fo:min-height="1.01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1" style:parent-style-name="Frame" style:family="graphic">
      <style:graphic-properties fo:min-width="16.850cm" fo:min-height="2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2" style:parent-style-name="Frame" style:family="graphic">
      <style:graphic-properties fo:min-width="17.000cm" fo:min-height="2.46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3" style:parent-style-name="Frame" style:family="graphic">
      <style:graphic-properties fo:min-width="16.802cm" fo:min-height="7.324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4" style:parent-style-name="Frame" style:family="graphic">
      <style:graphic-properties fo:min-width="12.688cm" fo:min-height="1.11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5" style:parent-style-name="Frame" style:family="graphic">
      <style:graphic-properties fo:min-width="16.317cm" fo:min-height="3.545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6" style:parent-style-name="Frame" style:family="graphic">
      <style:graphic-properties fo:min-width="16.321cm" fo:min-height="4.31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7" style:parent-style-name="Frame" style:family="graphic">
      <style:graphic-properties fo:min-width="16.319cm" fo:min-height="1.772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8" style:parent-style-name="Frame" style:family="graphic">
      <style:graphic-properties fo:min-width="16.321cm" fo:min-height="0.886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9" style:parent-style-name="Frame" style:family="graphic">
      <style:graphic-properties fo:min-width="16.315cm" fo:min-height="8.317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70" style:parent-style-name="Frame" style:family="graphic">
      <style:graphic-properties fo:min-width="16.484cm" fo:min-height="4.20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able:table table:style-name="Table2">
        <table:table-column table:style-name="Table2.A"/>
        <table:table-row table:style-name="Table2.1">
          <table:table-cell table:style-name="Table2.A1" office:value-type="string">
            <text:p text:style-name="P427_0"><text:span text:style-name="T20"/></text:p>
          </table:table-cell>
        </table:table-row>
        <table:table-row table:style-name="Table2.2">
          <table:table-cell table:style-name="Table2.A2" office:value-type="string">
            <text:p text:style-name="P427_0"><text:span text:style-name="T21"/></text:p>
          </table:table-cell>
        </table:table-row>
        <table:table-row table:style-name="Table2.3">
          <table:table-cell table:style-name="Table2.A3" office:value-type="string">
            <text:p text:style-name="P428_0"><text:span text:style-name="T22"><draw:frame draw:style-name="tableinfakeframe_gr1" svg:x="0cm" svg:y="0cm" draw:z-index="4" text:anchor-type="as-char"><draw:text-box><table:table table:style-name="Table3"><table:table-column table:style-name="Table3.A"/><table:table-row table:style-name="Table3.1"><table:table-cell table:style-name="Table3.A1" office:value-type="string"><text:p text:style-name="P426_0"><text:span text:style-name="T26"/></text:p></table:table-cell></table:table-row><table:table-row table:style-name="Table3.2"><table:table-cell table:style-name="Table3.A2" office:value-type="string"><text:p text:style-name="P429_0"><text:span text:style-name="T46">2026년 공개 SW 및 SW안전 <text:s text:c="1"/></text:span></text:p><text:p text:style-name="P429_0"><text:span text:style-name="T46">유공자 표창 계획(안)</text:span></text:p></table:table-cell></table:table-row><table:table-row table:style-name="Table3.3"><table:table-cell table:style-name="Table3.A3" office:value-type="string"><text:p text:style-name="P424_0"><text:span text:style-name="T19"/></text:p><text:p text:style-name="P426_0"><text:span text:style-name="T15"/></text:p></table:table-cell></table:table-row></table:table></draw:text-box></draw:frame></text:span></text:p>
          </table:table-cell>
        </table:table-row>
        <table:table-row table:style-name="Table2.4">
          <table:table-cell table:style-name="Table2.A4" office:value-type="string">
            <text:p text:style-name="P427_0"><text:span text:style-name="T24"/></text:p>
          </table:table-cell>
        </table:table-row>
        <table:table-row table:style-name="Table2.5">
          <table:table-cell table:style-name="Table2.A5" office:value-type="string">
            <text:p text:style-name="P19_0"><text:span text:style-name="T14">2026. 08. </text:span></text:p>
          </table:table-cell>
        </table:table-row>
        <table:table-row table:style-name="Table2.6">
          <table:table-cell table:style-name="Table2.A6" office:value-type="string">
            <text:p text:style-name="P428_0"><text:span text:style-name="T25"><draw:frame draw:style-name="gr2" svg:width="10.000cm" svg:height="1.800cm" svg:x="0cm" svg:y="0cm" draw:z-index="3" text:anchor-type="as-char"><draw:image xlink:href="Pictures/EMB0001a0906a00.bmp" xlink:type="simple" xlink:show="embed" xlink:actuate="onLoad"/></draw:frame></text:span></text:p>
          </table:table-cell>
        </table:table-row>
      </table:table>
      <text:p text:style-name="P33_0_MS2_b3"><text:span text:style-name="T47"><draw:custom-shape svg:x="0cm" svg:y="0cm" svg:width="5.002cm" svg:height="1.446cm" draw:z-index="6" draw:style-name="gr3" text:anchor-type="as-char"><text:p text:style-name="P430_0"><text:span text:style-name="T49">목 <text:s text:c="1"/>차</text:span></text:p><draw:enhanced-geometry draw:type="round-rectangle" svg:viewBox="0 0 21600 21600" draw:enhanced-path="M ?f7 0 X 0 ?f8 L 0 ?f9 Y ?f7 21600 L ?f10 21600 X 21600 ?f9 L 21600 ?f8 Y ?f10 0 Z N" draw:path-stretchpoint-x="10800" draw:path-stretchpoint-y="10800" draw:text-areas="?f3 ?f4 ?f5 ?f6" draw:modifiers="432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8"/><text:span text:style-name="T47"><draw:frame draw:style-name="tableinfakeframe_gr4" svg:x="0cm" svg:y="0cm" draw:z-index="5" text:anchor-type="as-char"><draw:text-box><table:table table:style-name="Table4"><table:table-column table:style-name="Table4.A"/><table:table-row table:style-name="Table4.1"><table:table-cell table:style-name="Table4.A1" office:value-type="string"><text:p text:style-name="P30_0"><text:span text:style-name="T431"/></text:p><text:p text:style-name="P431_0"><text:span text:style-name="T431"><text:s/></text:span><text:span text:style-name="T432"><text:s/><text:s text:c="1"/></text:span><text:span text:style-name="T433">Ⅰ. 표창 개요<text:tab/>1</text:span></text:p><text:p text:style-name="P30_0"><text:span text:style-name="T433"><text:s/><text:s text:c="3"/></text:span></text:p><text:p text:style-name="P431_0"><text:span text:style-name="T440"><text:s/><text:s text:c="1"/></text:span><text:span text:style-name="T433">Ⅱ. 추진 방향<text:tab/>1</text:span></text:p><text:p text:style-name="P30_0"><text:span text:style-name="T433"><text:s/><text:s text:c="1"/></text:span></text:p><text:p text:style-name="P431_0"><text:span text:style-name="T433"><text:s/><text:s text:c="1"/>Ⅲ. 추천 대상 및 기준<text:tab/>2</text:span></text:p><text:p text:style-name="P30_0"><text:span text:style-name="T433"><text:s/><text:s text:c="1"/></text:span></text:p><text:p text:style-name="P432_0"><text:span text:style-name="T433"><text:s/><text:s text:c="1"/>Ⅳ. 대상자 심사 및 추진 일정<text:tab/>4</text:span></text:p><text:p text:style-name="P31_0"><text:span text:style-name="T433"/></text:p><text:p text:style-name="P432_0"><text:span text:style-name="T433"><text:s/><text:s text:c="1"/>Ⅴ. 행정 사항<text:tab/>5</text:span></text:p><text:p text:style-name="P30_0"><text:span text:style-name="T433"/></text:p><text:p text:style-name="P30_0"><text:span text:style-name="T433"><text:s/></text:span></text:p><text:p text:style-name="P30_0"><text:span text:style-name="T441"/></text:p><text:p text:style-name="P433_0"><text:span text:style-name="T441"><text:s/>[붙임] 1. 표창 추천 제한<text:tab/>6</text:span></text:p><text:p text:style-name="P433_0"><text:span text:style-name="T441"><text:s/><text:s text:c="7"/>2. 제한 사유 조회 방법<text:tab/>12</text:span></text:p><text:p text:style-name="P433_0"><text:span text:style-name="T441"><text:s/><text:s text:c="7"/>3. 부문별 심사 기준<text:tab/>18</text:span></text:p><text:p text:style-name="P433_0"><text:span text:style-name="T441"><text:s/><text:s text:c="7"/>4. 필수 제출 서류 및 서식<text:tab/>21</text:span></text:p><text:p text:style-name="P32_0"><text:span text:style-name="T441"><text:s/><text:s text:c="3"/></text:span></text:p></table:table-cell></table:table-row></table:table></draw:text-box></draw:frame></text:span></text:p>
      <text:p text:style-name="P9_0"><text:span text:style-name="T7"/></text:p>
      <text:p text:style-name="P9_0"><text:span text:style-name="T7"/></text:p>
      <text:p text:style-name="P9_0"><text:span text:style-name="T7"/></text:p>
      <text:p text:style-name="P2_0"><text:span text:style-name="T7"><draw:frame draw:style-name="tableinfakeframe_gr5" svg:x="0cm" svg:y="0cm" draw:z-index="7" text:anchor-type="as-char"><draw:text-box><table:table table:style-name="Table5"><table:table-column table:style-name="Table5.A"/><table:table-column table:style-name="Table5.B"/><table:table-row table:style-name="Table5.1"><table:table-cell table:style-name="Table5.A1" office:value-type="string"><text:p text:style-name="P428_0"><text:span text:style-name="T55">1</text:span></text:p></table:table-cell><table:table-cell table:style-name="Table5.B1" office:value-type="string"><text:p text:style-name="P434_0_b2"><text:span text:style-name="T55">표창 개요</text:span></text:p></table:table-cell></table:table-row></table:table></draw:text-box></draw:frame></text:span></text:p>
      <text:p text:style-name="P2_0"><text:span text:style-name="T51"/></text:p>
      <text:p text:style-name="P311_15"><text:span text:style-name="T28">□</text:span><text:span text:style-name="T29"><text:s/>목적</text:span></text:p>
      <text:p text:style-name="P311_15"><text:span text:style-name="T44"/></text:p>
      <text:p text:style-name="P312_0"><text:span text:style-name="T38"><text:s/>ㅇ </text:span><text:span text:style-name="T83">공</text:span><text:span text:style-name="T61">개SW 개발 및 보급․확산과 SW 안전 향상에 기여한 개인과</text:span><text:span text:style-name="T83"><text:s/>단체를</text:span><text:span text:style-name="T38"><text:s/>선발․표창하여 관련 산업인들의 노고를 치하고자 함 </text:span></text:p>
      <text:p text:style-name="P311_15"><text:span text:style-name="T29"><text:s/></text:span></text:p>
      <text:p text:style-name="P311_15"><text:span text:style-name="T28">□</text:span><text:span text:style-name="T29"><text:s/>표창 규모 </text:span></text:p>
      <text:p text:style-name="P313_15"><text:span text:style-name="T29"><draw:frame draw:style-name="tableinfakeframe_gr6" svg:x="0cm" svg:y="0cm" draw:z-index="15" text:anchor-type="as-char"><draw:text-box><table:table table:style-name="Table6"><table:table-column table:style-name="Table6.A"/><table:table-column table:style-name="Table6.B"/><table:table-column table:style-name="Table6.C"/><table:table-column table:style-name="Table6.D"/><table:table-column table:style-name="Table6.E"/><table:table-column table:style-name="Table6.F"/><table:table-row table:style-name="Table6.1"><table:table-cell table:style-name="Table6.A1" office:value-type="string" table:number-columns-spanned="2"><text:p text:style-name="P435_0"><text:span text:style-name="T30">구분</text:span></text:p></table:table-cell><table:covered-table-cell/><table:table-cell table:style-name="Table6.C1" office:value-type="string"><text:p text:style-name="P435_0"><text:span text:style-name="T30">과학기술정보통신부</text:span></text:p><text:p text:style-name="P435_0"><text:span text:style-name="T30">부총리표창</text:span></text:p></table:table-cell><table:table-cell table:style-name="Table6.D1" office:value-type="string"><text:p text:style-name="P435_0"><text:span text:style-name="T30">정보통신산업진흥원</text:span></text:p><text:p text:style-name="P435_0"><text:span text:style-name="T30">원장표창</text:span></text:p></table:table-cell><table:table-cell table:style-name="Table6.E1" office:value-type="string"><text:p text:style-name="P435_0"><text:span text:style-name="T30">합계 </text:span></text:p></table:table-cell><table:table-cell table:style-name="Table6.F1" office:value-type="string"><text:p text:style-name="P435_0"><text:span text:style-name="T30">상금</text:span></text:p></table:table-cell></table:table-row><table:table-row table:style-name="Table6.2"><table:table-cell table:style-name="Table6.A2" office:value-type="string" table:number-rows-spanned="2"><text:p text:style-name="P435_0"><text:span text:style-name="T34">① 공개SW</text:span></text:p></table:table-cell><table:table-cell table:style-name="Table6.B2" office:value-type="string"><text:p text:style-name="P435_0"><text:span text:style-name="T34">개인</text:span></text:p></table:table-cell><table:table-cell table:style-name="Table6.C2" office:value-type="string"><text:p text:style-name="P435_0"><text:span text:style-name="T34">2</text:span></text:p></table:table-cell><table:table-cell table:style-name="Table6.D2" office:value-type="string"><text:p text:style-name="P435_0"><text:span text:style-name="T34">2</text:span></text:p></table:table-cell><table:table-cell table:style-name="Table6.E2" office:value-type="string" table:number-rows-spanned="2"><text:p text:style-name="P435_0"><text:span text:style-name="T30">6</text:span></text:p></table:table-cell><table:table-cell table:style-name="Table6.F2" office:value-type="string" table:number-rows-spanned="5"><text:p text:style-name="P435_0"><text:span text:style-name="T30">해당없음 </text:span></text:p></table:table-cell></table:table-row><table:table-row table:style-name="Table6.3"><table:covered-table-cell/><table:table-cell table:style-name="Table6.B3" office:value-type="string"><text:p text:style-name="P435_0"><text:span text:style-name="T34">단체</text:span></text:p></table:table-cell><table:table-cell table:style-name="Table6.C3" office:value-type="string"><text:p text:style-name="P435_0"><text:span text:style-name="T34">1</text:span></text:p></table:table-cell><table:table-cell table:style-name="Table6.D3" office:value-type="string"><text:p text:style-name="P435_0"><text:span text:style-name="T34">1</text:span></text:p></table:table-cell><table:covered-table-cell/><table:covered-table-cell/></table:table-row><table:table-row table:style-name="Table6.4"><table:table-cell table:style-name="Table6.A4" office:value-type="string" table:number-rows-spanned="2"><text:p text:style-name="P435_0"><text:span text:style-name="T30">② SW안전</text:span></text:p></table:table-cell><table:table-cell table:style-name="Table6.B4" office:value-type="string"><text:p text:style-name="P435_0"><text:span text:style-name="T30">개인</text:span></text:p></table:table-cell><table:table-cell table:style-name="Table6.C4" office:value-type="string"><text:p text:style-name="P435_0"><text:span text:style-name="T30">1</text:span></text:p></table:table-cell><table:table-cell table:style-name="Table6.D4" office:value-type="string"><text:p text:style-name="P435_0"><text:span text:style-name="T30">-</text:span></text:p></table:table-cell><table:table-cell table:style-name="Table6.E4" office:value-type="string" table:number-rows-spanned="2"><text:p text:style-name="P435_0"><text:span text:style-name="T30">2</text:span></text:p></table:table-cell><table:covered-table-cell/></table:table-row><table:table-row table:style-name="Table6.5"><table:covered-table-cell/><table:table-cell table:style-name="Table6.B5" office:value-type="string"><text:p text:style-name="P435_0"><text:span text:style-name="T30">단체</text:span></text:p></table:table-cell><table:table-cell table:style-name="Table6.C5" office:value-type="string"><text:p text:style-name="P435_0"><text:span text:style-name="T30">1</text:span></text:p></table:table-cell><table:table-cell table:style-name="Table6.D5" office:value-type="string"><text:p text:style-name="P435_0"><text:span text:style-name="T30">-</text:span></text:p></table:table-cell><table:covered-table-cell/><table:covered-table-cell/></table:table-row><table:table-row table:style-name="Table6.6"><table:table-cell table:style-name="Table6.A6" office:value-type="string" table:number-columns-spanned="2"><text:p text:style-name="P435_0"><text:span text:style-name="T30">합계 </text:span></text:p></table:table-cell><table:covered-table-cell/><table:table-cell table:style-name="Table6.C6" office:value-type="string"><text:p text:style-name="P435_0"><text:span text:style-name="T30">5</text:span></text:p></table:table-cell><table:table-cell table:style-name="Table6.D6" office:value-type="string"><text:p text:style-name="P435_0"><text:span text:style-name="T30">3</text:span></text:p></table:table-cell><table:table-cell table:style-name="Table6.E6" office:value-type="string"><text:p text:style-name="P435_0"><text:span text:style-name="T30">8</text:span></text:p></table:table-cell><table:covered-table-cell/></table:table-row><table:table-row table:style-name="Table6.7"><table:table-cell table:style-name="Table6.A7" office:value-type="string" table:number-columns-spanned="6"><text:p text:style-name="P436_0"><text:span text:style-name="T40">* 시상 방법 및 일자는 추후 선정자에게 별도 안내 </text:span></text:p></table:table-cell><table:covered-table-cell/><table:covered-table-cell/><table:covered-table-cell/><table:covered-table-cell/><table:covered-table-cell/></table:table-row></table:table></draw:text-box></draw:frame></text:span></text:p>
      <text:p text:style-name="P36_15"><text:span text:style-name="T51"/></text:p>
      <text:p text:style-name="P36_15"><text:span text:style-name="T7"><draw:frame draw:style-name="tableinfakeframe_gr7" svg:x="0cm" svg:y="0cm" draw:z-index="8" text:anchor-type="as-char"><draw:text-box><table:table table:style-name="Table7"><table:table-column table:style-name="Table7.A"/><table:table-column table:style-name="Table7.B"/><table:table-row table:style-name="Table7.1"><table:table-cell table:style-name="Table7.A1" office:value-type="string"><text:p text:style-name="P428_0"><text:span text:style-name="T55">2</text:span></text:p></table:table-cell><table:table-cell table:style-name="Table7.B1" office:value-type="string"><text:p text:style-name="P434_0_b2"><text:span text:style-name="T55">추진 방향</text:span></text:p></table:table-cell></table:table-row></table:table></draw:text-box></draw:frame></text:span></text:p>
      <text:p text:style-name="P2_0"><text:span text:style-name="T51"/></text:p>
      <text:p text:style-name="P314_15"><text:span text:style-name="T28">□</text:span><text:span text:style-name="T29"><text:s/></text:span><text:span text:style-name="T38">표</text:span><text:span text:style-name="T253">창 후보자 선정 시 CEO, 임원 등 상급자 위주로 추천하는 관행</text:span><text:span text:style-name="T38">을 지</text:span><text:span text:style-name="T61">양하고, 소외되는 분야․계층이 없도록 </text:span><text:span text:style-name="T60">실질적 공로자를 최우선 선발</text:span></text:p>
      <text:p text:style-name="P315_0"><text:span text:style-name="T37"/></text:p>
      <text:p text:style-name="P316_15"><text:span text:style-name="T28">□</text:span><text:span text:style-name="T29"><text:s/></text:span><text:span text:style-name="T38">표창 후보자 심사 시 공공, 기업 및 개인, 단체 등 </text:span><text:span text:style-name="T39">부문별 특성을 반영한 심사 지표 적용</text:span></text:p>
      <text:p text:style-name="P315_0"><text:span text:style-name="T37"/></text:p>
      <text:p text:style-name="P317_15"><text:span text:style-name="T28">□</text:span><text:span text:style-name="T29"><text:s/></text:span><text:span text:style-name="T274">공개SW, SW안전 및 ICT 분야 산․학․연․관 전문가로 구성된 심사위원회를 구성하여 </text:span><text:span text:style-name="T273">철저한 공적 검증 및 심사 진행</text:span></text:p>
      <text:p text:style-name="P315_0"><text:span text:style-name="T37"/></text:p>
      <text:p text:style-name="P318_15"><text:span text:style-name="T28">□</text:span><text:span text:style-name="T29"><text:s/></text:span><text:span text:style-name="T38">표창자의 명예와 자긍심 고취를 위해 해당 공적 내용을 </text:span><text:span text:style-name="T39">언론매체, 인터넷 홈페이지 등에 홍보</text:span></text:p>
      <text:p text:style-name="P2_0"><text:span text:style-name="T7"><draw:frame draw:style-name="tableinfakeframe_gr8" svg:x="0cm" svg:y="0cm" draw:z-index="9" text:anchor-type="as-char"><draw:text-box><table:table table:style-name="Table8"><table:table-column table:style-name="Table8.A"/><table:table-column table:style-name="Table8.B"/><table:table-row table:style-name="Table8.1"><table:table-cell table:style-name="Table8.A1" office:value-type="string"><text:p text:style-name="P428_0"><text:span text:style-name="T55">3</text:span></text:p></table:table-cell><table:table-cell table:style-name="Table8.B1" office:value-type="string"><text:p text:style-name="P434_0_b2"><text:span text:style-name="T55">추천 대상 및 기준</text:span></text:p></table:table-cell></table:table-row></table:table></draw:text-box></draw:frame></text:span></text:p>
      <text:p text:style-name="P2_0"><text:span text:style-name="T6"/></text:p>
      <text:p text:style-name="P313_15"><text:span text:style-name="T28">□</text:span><text:span text:style-name="T29"><text:s/>추천 대상 <text:s text:c="1"/></text:span></text:p>
      <text:p text:style-name="P313_15"><text:span text:style-name="T29"><draw:frame draw:style-name="tableinfakeframe_gr9" svg:x="0cm" svg:y="0cm" draw:z-index="17" text:anchor-type="as-char"><draw:text-box><table:table table:style-name="Table9"><table:table-column table:style-name="Table9.A"/><table:table-column table:style-name="Table9.B"/><table:table-column table:style-name="Table9.C"/><table:table-row table:style-name="Table9.1"><table:table-cell table:style-name="Table9.A1" office:value-type="string" table:number-columns-spanned="2"><text:p text:style-name="P435_0"><text:span text:style-name="T30">구분</text:span></text:p></table:table-cell><table:covered-table-cell/><table:table-cell table:style-name="Table9.C1" office:value-type="string"><text:p text:style-name="P435_0"><text:span text:style-name="T30">신청 대상 및 자격</text:span></text:p></table:table-cell></table:table-row><table:table-row table:style-name="Table9.2"><table:table-cell table:style-name="Table9.A2" office:value-type="string" table:number-rows-spanned="2"><text:p text:style-name="P437_0"><text:span text:style-name="T63">①공개</text:span><text:span text:style-name="T30">SW</text:span></text:p></table:table-cell><table:table-cell table:style-name="Table9.B2" office:value-type="string"><text:p text:style-name="P438_0"><text:span text:style-name="T64">개인</text:span></text:p></table:table-cell><table:table-cell table:style-name="Table9.C2" office:value-type="string"><text:p text:style-name="P439_0"><text:span text:style-name="T35"><text:s/>- 공개SW 생태계 발전에 기여한 자</text:span></text:p><text:p text:style-name="P440_0"><text:span text:style-name="T35"><text:s/>- 공개SW 저변 확대 및 인식 제고에 기여한 자</text:span></text:p><text:p text:style-name="P441_0"><text:span text:style-name="T35"><text:s/>- 공개SW 보급·확산 또는 정책 수립·지원 등을 통해 국내 공개SW 산업 기반 조성 및 활성화에 기여한 자 <text:s text:c="1"/></text:span></text:p></table:table-cell></table:table-row><table:table-row table:style-name="Table9.3"><table:covered-table-cell/><table:table-cell table:style-name="Table9.B3" office:value-type="string"><text:p text:style-name="P438_0"><text:span text:style-name="T66">단체</text:span></text:p></table:table-cell><table:table-cell table:style-name="Table9.C3" office:value-type="string"><text:p text:style-name="P442_0"><text:span text:style-name="T35"><text:s/>- </text:span><text:span text:style-name="T67">공개SW 비즈니스를 통한 이윤 창출 또는 기술 발전 및 선도화에 기여한 단체</text:span></text:p><text:p text:style-name="P443_0"><text:span text:style-name="T35"><text:s/>-</text:span><text:span text:style-name="T68"><text:s/>공개SW를 통한 기업 경쟁력 강화 또는 생태계 발전에 기여한 단체</text:span></text:p><text:p text:style-name="P441_0"><text:span text:style-name="T35"><text:s/>- 공개SW 보급·확산 또는 정책 수립·지원 등을 통해 국내 공개SW 산업 기반 조성 및 활성화에 기여한 단체</text:span></text:p></table:table-cell></table:table-row><table:table-row table:style-name="Table9.4"><table:table-cell table:style-name="Table9.A4" office:value-type="string" table:number-rows-spanned="2"><text:p text:style-name="P437_0"><text:span text:style-name="T69">②SW안전</text:span></text:p></table:table-cell><table:table-cell table:style-name="Table9.B4" office:value-type="string"><text:p text:style-name="P438_0"><text:span text:style-name="T66">개인</text:span></text:p></table:table-cell><table:table-cell table:style-name="Table9.C4" office:value-type="string"><text:p text:style-name="P444_0"><text:span text:style-name="T35"><text:s/>- SW안전 생태계 발전에 기여한 자</text:span></text:p><text:p text:style-name="P444_0"><text:span text:style-name="T35"><text:s/>- SW안전 산업발전 및 시장 경쟁력 제고에 기여한 자</text:span></text:p><text:p text:style-name="P444_0"><text:span text:style-name="T35"><text:s/>- SW안전 제도 개선 및 정책 수립·지원에 기여한 자</text:span></text:p></table:table-cell></table:table-row><table:table-row table:style-name="Table9.5"><table:covered-table-cell/><table:table-cell table:style-name="Table9.B5" office:value-type="string"><text:p text:style-name="P438_0"><text:span text:style-name="T66">단체</text:span></text:p></table:table-cell><table:table-cell table:style-name="Table9.C5" office:value-type="string"><text:p text:style-name="P442_0"><text:span text:style-name="T35"><text:s/>- </text:span><text:span text:style-name="T67">SW안전 비즈니스를 통한 이윤 창출 또는 기술 발전 및 선도화에 기여한 단체</text:span></text:p><text:p text:style-name="P445_0"><text:span text:style-name="T35"><text:s/>- SW안전기술 정책 수립·지원, 정책 추진 및 인력양성 등을 통해 국내 SW안전 산업 기반 조성 및 활성화에 기여한 단체</text:span></text:p></table:table-cell></table:table-row></table:table></draw:text-box></draw:frame></text:span></text:p>
      <text:p text:style-name="P313_15"><text:span text:style-name="T84"/></text:p>
      <text:p text:style-name="P313_15"><text:span text:style-name="T28">□</text:span><text:span text:style-name="T29"><text:s/>추천 기준</text:span></text:p>
      <text:p text:style-name="P313_15"><text:span text:style-name="T44"/></text:p>
      <text:p text:style-name="P319_0"><text:span text:style-name="T39"><text:s/>ㅇ 일반 기준</text:span></text:p>
      <text:p text:style-name="P319_0"><text:span text:style-name="T16"/></text:p>
      <text:p text:style-name="P320_0"><text:span text:style-name="T23"><text:s/><text:s text:c="2"/>- </text:span><text:span text:style-name="T38">공개</text:span><text:span text:style-name="T254">SW 및 SW안전 분야에 종사, </text:span><text:span text:style-name="T256">구체적․객관적 공적</text:span><text:span text:style-name="T254">이 입증된 자</text:span></text:p>
      <text:p text:style-name="P21_0"><text:span text:style-name="T80"/></text:p>
      <text:p text:style-name="P321_0"><text:span text:style-name="T23"><text:s/><text:s text:c="2"/>- </text:span><text:span text:style-name="T38">국가관․사명감이 투철하고 봉사와 선행에 앞장서는 등 </text:span><text:span text:style-name="T39">능력과 품성을 겸비한 자</text:span></text:p>
      <text:p text:style-name="P24_0"><text:span text:style-name="T42"/></text:p>
      <text:p text:style-name="P319_0"><text:span text:style-name="T39"><text:s/>ㅇ 자격 기준</text:span><text:span text:style-name="T62">(표창 추천 마감일</text:span><text:span text:style-name="T65">(</text:span><text:span text:style-name="T70">이하</text:span><text:span text:style-name="T65"><text:s/>‘</text:span><text:span text:style-name="T70">추천일</text:span><text:span text:style-name="T65">’)</text:span><text:span text:style-name="T62">)</text:span></text:p>
      <text:p text:style-name="P23_0"><text:span text:style-name="T18"/></text:p>
      <text:p text:style-name="P321_0"><text:span text:style-name="T23"><text:s/><text:s text:c="2"/>- </text:span><text:span text:style-name="T39">(개인)</text:span><text:span text:style-name="T38"><text:s/>해당 분야 </text:span><text:span text:style-name="T39">근무 경력 3년 이상 공적</text:span><text:span text:style-name="T38">을 쌓은 자 </text:span></text:p>
      <text:p text:style-name="P322_0"><text:span text:style-name="T50"><text:s/><text:s text:c="6"/></text:span><text:span text:style-name="T40"><text:s/></text:span><text:span text:style-name="T43">* </text:span><text:span text:style-name="T98">공</text:span><text:span text:style-name="T415">무원은 실재직기간 3년 이상으로 소속 부처 또는 지자체에 2년이상</text:span><text:span text:style-name="T98"><text:s/>근무한 자</text:span></text:p>
      <text:p text:style-name="P323_0"><text:span text:style-name="T75"/></text:p>
      <text:p text:style-name="P324_0"><text:span text:style-name="T23"><text:s/><text:s text:c="2"/>- </text:span><text:span text:style-name="T39">(단체)</text:span><text:span text:style-name="T38"><text:s/>해당 </text:span><text:span text:style-name="T39">공적 분야에서 2년 이상 그 활동을 지</text:span><text:span text:style-name="T38">속하고 있고, 국가, 사회의 이익과 발전에 기여한 공이 큰 기관 또는 단체</text:span></text:p>
      <text:p text:style-name="P324_0"><text:span text:style-name="T38"/></text:p>
      <text:p text:style-name="P324_0"><text:span text:style-name="T45"/></text:p>
      <text:p text:style-name="P324_0"><text:span text:style-name="T45"/></text:p>
      <text:p text:style-name="P319_0"><text:span text:style-name="T39"><text:s/>ㅇ 재표창 금지</text:span><text:span text:style-name="T62">(이전 표창 수여일로부터 추천일 기준)</text:span></text:p>
      <text:p text:style-name="P23_0"><text:span text:style-name="T18"/></text:p>
      <text:p text:style-name="P325_0"><text:span text:style-name="T23"><text:s/><text:s text:c="2"/>- 정</text:span><text:span text:style-name="T38">부포상을 받은 자는 이미 받은 포상의 훈종 및 훈격, 분야에관계없이 일정기간 동안 정부포상을 받을 수 없음 </text:span></text:p>
      <text:p text:style-name="P326_0"><text:span text:style-name="T38"><text:s/></text:span><text:span text:style-name="T32"><text:s/><text:s text:c="3"/></text:span><text:span text:style-name="T43"><text:s/>* </text:span><text:span text:style-name="T52">기</text:span><text:span text:style-name="T74">존 포상을 받은 시점</text:span><text:span text:style-name="T271">(수여일)</text:span><text:span text:style-name="T74">에서 훈장을 받으려는 자는 7년, 포장은 5년,</text:span><text:span text:style-name="T52"><text:s/></text:span><text:span text:style-name="T424">표창은 3년이 지나야 추천될 수 있음</text:span></text:p>
      <text:p text:style-name="P327_0"><text:span text:style-name="T53"/></text:p>
      <text:p text:style-name="P328_0"><text:span text:style-name="T23"><text:s/><text:s text:c="2"/>- </text:span><text:span text:style-name="T39">(개인)</text:span><text:span text:style-name="T38"><text:s/>표창을 받은 자가 다시 표창을 받기 위해서는 3년 이상 해당 분야에서 새로운 공적을 쌓아야 함</text:span></text:p>
      <text:p text:style-name="P327_0"><text:span text:style-name="T75"/></text:p>
      <text:p text:style-name="P329_0"><text:span text:style-name="T23"><text:s/><text:s text:c="2"/>- </text:span><text:span text:style-name="T39">(단체)</text:span><text:span text:style-name="T38"><text:s/>단체표창을 받은 단체는 2년 이내에는 동일한 유공으로 다시 단체표창을 받을 수 없음 </text:span></text:p>
      <text:p text:style-name="P330_0"><text:span text:style-name="T38"><text:s/></text:span><text:span text:style-name="T32"><text:s/><text:s text:c="3"/></text:span><text:span text:style-name="T43"><text:s/>* 다</text:span><text:span text:style-name="T77">만, ｢정부업무평가기본법｣에 따른 평가결과 우수기관에 대하여 표창은</text:span><text:span text:style-name="T43"><text:s/>재포상 금지 기간을 적용하지 아니함</text:span></text:p>
      <text:p text:style-name="P331_0"><text:span text:style-name="T173"/></text:p>
      <text:p text:style-name="P319_0"><text:span text:style-name="T39"><text:s/>ㅇ 표창 제한</text:span></text:p>
      <text:p text:style-name="P319_0"><text:span text:style-name="T16"/></text:p>
      <text:p text:style-name="P332_0"><text:span text:style-name="T23"><text:s/><text:s text:c="2"/>- </text:span><text:span text:style-name="T39">개인(국민) 및 단체 표창</text:span><text:span text:style-name="T38">은 추천일 기준, 과기정통부 부총리표창 </text:span><text:span text:style-name="T39">수상일로부터 2년이 경과하지 않으면 표창을 받을 수 없음</text:span><text:span text:style-name="T276"/></text:p>
      <text:p text:style-name="P330_0"><text:span text:style-name="T38"><text:s/></text:span><text:span text:style-name="T32"><text:s/><text:s text:c="3"/></text:span><text:span text:style-name="T43"><text:s/>* </text:span><text:span text:style-name="T275">단체표창을 받은 단체는 2년 이내 동일한 유공으로 다시 단체표창을 받을 수 없음</text:span></text:p>
      <text:p text:style-name="P333_0"><text:span text:style-name="T259"/></text:p>
      <text:p text:style-name="P334_0"><text:span text:style-name="T23"><text:s/><text:s text:c="2"/>- </text:span><text:span text:style-name="T277">훈</text:span><text:span text:style-name="T278">장을 받은 자</text:span><text:span text:style-name="T272">는 그 훈장과 </text:span><text:span text:style-name="T278">동일한 종류의 동급 및 하위 등급의 </text:span><text:span text:style-name="T277">훈장이나 동일한 종류의 포장을 다시 받을 수 없음</text:span></text:p>
      <text:p text:style-name="P335_0"><text:span text:style-name="T259"/></text:p>
      <text:p text:style-name="P333_0"><text:span text:style-name="T23"><text:s/><text:s text:c="2"/>- </text:span><text:span text:style-name="T277">포</text:span><text:span text:style-name="T279">장</text:span><text:span text:style-name="T256">을 받은 자</text:span><text:span text:style-name="T254">는 그 포장과</text:span><text:span text:style-name="T256"><text:s/>동일한 종류의 포장을 다시 받을 수 없음</text:span></text:p>
      <text:p text:style-name="P336_0"><text:span text:style-name="T259"/></text:p>
      <text:p text:style-name="P333_0"><text:span text:style-name="T23"><text:s/><text:s text:c="2"/>- </text:span><text:span text:style-name="T277">훈</text:span><text:span text:style-name="T255">․</text:span><text:span text:style-name="T277">포장을 받은 자</text:span><text:span text:style-name="T79">는 </text:span><text:span text:style-name="T277">동일한 유공의 포상으로 표창을 받을 수 없음</text:span></text:p>
      <text:p text:style-name="P337_0"><text:span text:style-name="T259"/></text:p>
      <text:p text:style-name="P338_0"><text:span text:style-name="T23"><text:s/><text:s text:c="2"/>- </text:span><text:span text:style-name="T277">표</text:span><text:span text:style-name="T278">창(대통령표창, 국무총리표창)</text:span><text:span text:style-name="T272">을 받은 자는 </text:span><text:span text:style-name="T278">동일한 유공 내에서 </text:span><text:span text:style-name="T277">동일한 종류의 표창이나 하위등급의 표창을 받을 수 없음</text:span></text:p>
      <text:p text:style-name="P319_0"><text:span text:style-name="T16"/></text:p>
      <text:p text:style-name="P339_0"><text:span text:style-name="T23"><text:s/><text:s text:c="2"/>- </text:span><text:span text:style-name="T281">이</text:span><text:span text:style-name="T272">외 </text:span><text:span text:style-name="T280">과</text:span><text:span text:style-name="T282">학기술정보통신부「부총리표창 업무지침」에 의해 추천이 제한된 자</text:span></text:p>
      <text:p text:style-name="P340_0"><text:span text:style-name="T32"><text:s/><text:s text:c="2"/></text:span><text:span text:style-name="T43"><text:s/><text:s text:c="2"/>* [붙임 1. 표창 추천 제한] 참고</text:span></text:p>
      <text:p text:style-name="P313_15"><text:span text:style-name="T29"/></text:p>
      <text:p text:style-name="P313_15"><text:span text:style-name="T29"/></text:p>
      <text:p text:style-name="P2_0"><text:span text:style-name="T7"><draw:frame draw:style-name="tableinfakeframe_gr10" svg:x="0cm" svg:y="0cm" draw:z-index="10" text:anchor-type="as-char"><draw:text-box><table:table table:style-name="Table10"><table:table-column table:style-name="Table10.A"/><table:table-column table:style-name="Table10.B"/><table:table-row table:style-name="Table10.1"><table:table-cell table:style-name="Table10.A1" office:value-type="string"><text:p text:style-name="P428_0"><text:span text:style-name="T55">4</text:span></text:p></table:table-cell><table:table-cell table:style-name="Table10.B1" office:value-type="string"><text:p text:style-name="P434_0_b2"><text:span text:style-name="T55">대상자 심사 및 추진 일정</text:span></text:p></table:table-cell></table:table-row></table:table></draw:text-box></draw:frame></text:span></text:p>
      <text:p text:style-name="P2_0"><text:span text:style-name="T31"/></text:p>
      <text:p text:style-name="P313_15"><text:span text:style-name="T28">□</text:span><text:span text:style-name="T29"><text:s/>대상자 심사 </text:span></text:p>
      <text:p text:style-name="P313_15"><text:span text:style-name="T41"/></text:p>
      <text:p text:style-name="P341_0"><text:span text:style-name="T39"><text:s/>ㅇ </text:span><text:span text:style-name="T273">(1단계)</text:span><text:span text:style-name="T274"><text:s/>공개SW 및 SW안전 분야 산․학․연․관의 전문가로 </text:span><text:span text:style-name="T71">‘</text:span><text:span text:style-name="T274">자체 표창</text:span><text:span text:style-name="T38">심사위원회</text:span><text:span text:style-name="T81">‘</text:span><text:span text:style-name="T38">를 구성하여 대상자 1차 심사</text:span></text:p>
      <text:p text:style-name="P62_0"><text:span text:style-name="T42"/></text:p>
      <text:p text:style-name="P342_0"><text:span text:style-name="T39"><text:s/>ㅇ </text:span><text:span text:style-name="T60">(2단계) </text:span><text:span text:style-name="T61">자체 표창심사위원회 심사를 통해 추천된 정부표창 대상자에</text:span><text:span text:style-name="T38"><text:s/>대해 </text:span><text:span text:style-name="T81">‘</text:span><text:span text:style-name="T38">과학기술정보통신부 공적심의회</text:span><text:span text:style-name="T81">‘</text:span><text:span text:style-name="T38">에서 2차 심사</text:span></text:p>
      <text:p text:style-name="P62_0"><text:span text:style-name="T42"/></text:p>
      <text:p text:style-name="P343_0"><text:span text:style-name="T39"><text:s/>ㅇ (3단계)</text:span><text:span text:style-name="T38"><text:s/>과학기술정보통신부 공적심의회 심사 결과를 반영한 정부표창 대상자를 선정 및 별도 통보</text:span></text:p>
      <text:p text:style-name="P2_0"><text:span text:style-name="T51"/></text:p>
      <text:p text:style-name="P313_15"><text:span text:style-name="T28">□</text:span><text:span text:style-name="T29"><text:s/>공적 심사 기준</text:span></text:p>
      <text:p text:style-name="P2_0"><text:span text:style-name="T72"/></text:p>
      <text:p text:style-name="P341_0"><text:span text:style-name="T39"><text:s/>ㅇ </text:span><text:span text:style-name="T38">공개SW</text:span><text:span text:style-name="T83"><text:s/>및 SW안전 분야 공헌․기여도, 공적 기간 등 종합 고려</text:span></text:p>
      <text:p text:style-name="P46_0"><text:span text:style-name="T82"/></text:p>
      <text:p text:style-name="P344_0"><text:span text:style-name="T32"><text:s/><text:s text:c="2"/></text:span><text:span text:style-name="T43"><text:s/><text:s text:c="1"/>* [붙임 3. 부문별 심사 기준] 참고</text:span></text:p>
      <text:p text:style-name="P47_0"><text:span text:style-name="T73"/></text:p>
      <text:p text:style-name="P313_15"><text:span text:style-name="T28">□</text:span><text:span text:style-name="T29"><text:s/>추진 일정(안)</text:span></text:p>
      <text:p text:style-name="P313_15"><text:span text:style-name="T29"><draw:frame draw:style-name="tableinfakeframe_gr23" svg:x="0cm" svg:y="0cm" draw:z-index="18" text:anchor-type="as-char"><draw:text-box><table:table table:style-name="Table11"><table:table-column table:style-name="Table11.A"/><table:table-column table:style-name="Table11.B"/><table:table-column table:style-name="Table11.C"/><table:table-row table:style-name="Table11.1"><table:table-cell table:style-name="Table11.A1" office:value-type="string"><text:p text:style-name="P446_0"><text:span text:style-name="T34">공고 및 접수</text:span></text:p><text:p text:style-name="P446_0"><text:span text:style-name="T34">(공고일～9.14.)</text:span></text:p></table:table-cell><table:table-cell table:style-name="Table11.B1" office:value-type="string"><text:p text:style-name="P447_0"><text:span text:style-name="T36"/></text:p></table:table-cell><table:table-cell table:style-name="Table11.C1" office:value-type="string"><text:p text:style-name="P448_0"><text:span text:style-name="T36">◦ </text:span><text:span text:style-name="T85">공개SW 및 SW안전 유공자 표창 신청(추천)</text:span><text:span text:style-name="T86">‧</text:span><text:span text:style-name="T85">접수</text:span></text:p><text:p text:style-name="P449_0"><text:span text:style-name="T36"><text:s/><text:s text:c="1"/>- </text:span><text:span text:style-name="T87">과학기술정보통신부(주최), 정보통신산업진흥원(주관) 및 </text:span><text:span text:style-name="T88">유관기관 홈페이지 </text:span><text:span text:style-name="T36">등에 공고</text:span><text:span text:style-name="T40"/></text:p></table:table-cell></table:table-row><table:table-row table:style-name="Table11.2"><table:table-cell table:style-name="Table11.A2" office:value-type="string"><text:p text:style-name="P450_0"><text:span text:style-name="T89"><draw:g draw:z-index="19" draw:style-name="gr11" text:anchor-type="as-char"><draw:polygon draw:points="254,63 254,550 27,550 474,1090 928,562 691,562 691,63 254,63 " svg:x="0.010cm" svg:y="0.022cm" svg:width="0.319cm" svg:height="0.363cm" svg:viewBox="0 0 928 1090" draw:style-name="gr12"><text:p/></draw:polygon><draw:polygon draw:points="227,0 227,486 0,486 446,1027 900,498 664,498 664,0 227,0 " svg:x="0cm" svg:y="0cm" svg:width="0.319cm" svg:height="0.363cm" svg:viewBox="0 0 900 1027" draw:style-name="gr13"><text:p/></draw:polygon></draw:g></text:span></text:p></table:table-cell><table:table-cell table:style-name="Table11.B2" office:value-type="string"><text:p text:style-name="P447_0"><text:span text:style-name="T50"/></text:p></table:table-cell><table:table-cell table:style-name="Table11.C2" office:value-type="string"><text:p text:style-name="P447_0"><text:span text:style-name="T50"/></text:p></table:table-cell></table:table-row><table:table-row table:style-name="Table11.3"><table:table-cell table:style-name="Table11.A3" office:value-type="string"><text:p text:style-name="P446_0"><text:span text:style-name="T34">자체표창심사 위원회 심의</text:span></text:p><text:p text:style-name="P446_0"><text:span text:style-name="T34">(9월 말)</text:span></text:p></table:table-cell><table:table-cell table:style-name="Table11.B3" office:value-type="string"><text:p text:style-name="P447_0"><text:span text:style-name="T36"/></text:p></table:table-cell><table:table-cell table:style-name="Table11.C3" office:value-type="string"><text:p text:style-name="P451_0"><text:span text:style-name="T36">◦ </text:span><text:span text:style-name="T34">(1차 심사)</text:span></text:p><text:p text:style-name="P451_0"><text:span text:style-name="T36"><text:s/><text:s text:c="1"/>- 심사 기준에 의거하여 자체 표창심사위원회 심의</text:span></text:p><text:p text:style-name="P451_0"><text:span text:style-name="T36"><text:s/><text:s text:c="1"/>- 부문별 후보자의 공적 내용 서면 평가</text:span><text:span text:style-name="T40"/></text:p></table:table-cell></table:table-row><table:table-row table:style-name="Table11.4"><table:table-cell table:style-name="Table11.A4" office:value-type="string"><text:p text:style-name="P450_0"><text:span text:style-name="T89"><draw:g draw:z-index="20" draw:style-name="gr14" text:anchor-type="as-char"><draw:polygon draw:points="254,63 254,550 27,550 474,1090 928,562 691,562 691,63 254,63 " svg:x="0.010cm" svg:y="0.022cm" svg:width="0.319cm" svg:height="0.363cm" svg:viewBox="0 0 928 1090" draw:style-name="gr15"><text:p/></draw:polygon><draw:polygon draw:points="227,0 227,486 0,486 446,1027 900,498 664,498 664,0 227,0 " svg:x="0cm" svg:y="0cm" svg:width="0.319cm" svg:height="0.363cm" svg:viewBox="0 0 900 1027" draw:style-name="gr16"><text:p/></draw:polygon></draw:g></text:span></text:p></table:table-cell><table:table-cell table:style-name="Table11.B4" office:value-type="string"><text:p text:style-name="P447_0"><text:span text:style-name="T50"/></text:p></table:table-cell><table:table-cell table:style-name="Table11.C4" office:value-type="string"><text:p text:style-name="P447_0"><text:span text:style-name="T50"/></text:p></table:table-cell></table:table-row><table:table-row table:style-name="Table11.5"><table:table-cell table:style-name="Table11.A5" office:value-type="string"><text:p text:style-name="P446_0"><text:span text:style-name="T90">과학기술정보통신부 </text:span><text:span text:style-name="T34">공적심의위원회 </text:span></text:p><text:p text:style-name="P446_0"><text:span text:style-name="T34">(10월 중)</text:span></text:p></table:table-cell><table:table-cell table:style-name="Table11.B5" office:value-type="string"><text:p text:style-name="P447_0"><text:span text:style-name="T36"/></text:p></table:table-cell><table:table-cell table:style-name="Table11.C5" office:value-type="string"><text:p text:style-name="P451_0"><text:span text:style-name="T36">◦ </text:span><text:span text:style-name="T34">(2차 심사)</text:span><text:span text:style-name="T36"/></text:p><text:p text:style-name="P452_0"><text:span text:style-name="T36"><text:s/><text:s text:c="1"/>- </text:span><text:span text:style-name="T91">표창심사위원회 결과, 과학기술정보통신부 공적심의위원회 심의</text:span></text:p><text:p text:style-name="P451_0"><text:span text:style-name="T34"><text:s/></text:span><text:span text:style-name="T36"><text:s/>- 표창 대상자 확정</text:span></text:p></table:table-cell></table:table-row><table:table-row table:style-name="Table11.6"><table:table-cell table:style-name="Table11.A6" office:value-type="string"><text:p text:style-name="P450_0"><text:span text:style-name="T89"><draw:g draw:z-index="21" draw:style-name="gr17" text:anchor-type="as-char"><draw:polygon draw:points="254,63 254,550 27,550 474,1090 928,562 691,562 691,63 254,63 " svg:x="0.010cm" svg:y="0.022cm" svg:width="0.319cm" svg:height="0.363cm" svg:viewBox="0 0 928 1090" draw:style-name="gr18"><text:p/></draw:polygon><draw:polygon draw:points="227,0 227,486 0,486 446,1027 900,498 664,498 664,0 227,0 " svg:x="0cm" svg:y="0cm" svg:width="0.319cm" svg:height="0.363cm" svg:viewBox="0 0 900 1027" draw:style-name="gr19"><text:p/></draw:polygon></draw:g></text:span></text:p></table:table-cell><table:table-cell table:style-name="Table11.B6" office:value-type="string"><text:p text:style-name="P447_0"><text:span text:style-name="T50"/></text:p></table:table-cell><table:table-cell table:style-name="Table11.C6" office:value-type="string"><text:p text:style-name="P447_0"><text:span text:style-name="T50"/></text:p></table:table-cell></table:table-row><table:table-row table:style-name="Table11.7"><table:table-cell table:style-name="Table11.A7" office:value-type="string"><text:p text:style-name="P446_0"><text:span text:style-name="T34">평가결과 통보</text:span></text:p><text:p text:style-name="P446_0"><text:span text:style-name="T34">(11월 중)</text:span></text:p></table:table-cell><table:table-cell table:style-name="Table11.B7" office:value-type="string"><text:p text:style-name="P447_0"><text:span text:style-name="T36"/></text:p></table:table-cell><table:table-cell table:style-name="Table11.C7" office:value-type="string"><text:p text:style-name="P451_0"><text:span text:style-name="T36">◦ </text:span><text:span text:style-name="T85">공개SW 및 SW안전 유공자 </text:span><text:span text:style-name="T92">표창 최종 대상자 통보</text:span></text:p></table:table-cell></table:table-row><table:table-row table:style-name="Table11.8"><table:table-cell table:style-name="Table11.A8" office:value-type="string"><text:p text:style-name="P450_0"><text:span text:style-name="T89"><draw:g draw:z-index="22" draw:style-name="gr20" text:anchor-type="as-char"><draw:polygon draw:points="254,63 254,550 27,550 474,1090 928,562 691,562 691,63 254,63 " svg:x="0.010cm" svg:y="0.022cm" svg:width="0.319cm" svg:height="0.363cm" svg:viewBox="0 0 928 1090" draw:style-name="gr21"><text:p/></draw:polygon><draw:polygon draw:points="227,0 227,486 0,486 446,1027 900,498 664,498 664,0 227,0 " svg:x="0cm" svg:y="0cm" svg:width="0.319cm" svg:height="0.363cm" svg:viewBox="0 0 900 1027" draw:style-name="gr22"><text:p/></draw:polygon></draw:g></text:span></text:p></table:table-cell><table:table-cell table:style-name="Table11.B8" office:value-type="string"><text:p text:style-name="P447_0"><text:span text:style-name="T50"/></text:p></table:table-cell><table:table-cell table:style-name="Table11.C8" office:value-type="string"><text:p text:style-name="P447_0"><text:span text:style-name="T50"/></text:p></table:table-cell></table:table-row><table:table-row table:style-name="Table11.9"><table:table-cell table:style-name="Table11.A9" office:value-type="string"><text:p text:style-name="P446_0"><text:span text:style-name="T34">시상식</text:span></text:p><text:p text:style-name="P446_0"><text:span text:style-name="T34">(12월 초)</text:span></text:p></table:table-cell><table:table-cell table:style-name="Table11.B9" office:value-type="string"><text:p text:style-name="P447_0"><text:span text:style-name="T36"/></text:p></table:table-cell><table:table-cell table:style-name="Table11.C9" office:value-type="string"><text:p text:style-name="P451_0"><text:span text:style-name="T36">◦ 시상 방법 및 시기는 추후 별도 안내 </text:span><text:span text:style-name="T93"/></text:p></table:table-cell></table:table-row></table:table></draw:text-box></draw:frame></text:span></text:p>
      <text:p text:style-name="P2_0"><text:span text:style-name="T7"/></text:p>
      <text:p text:style-name="P2_0"><text:span text:style-name="T7"><draw:frame draw:style-name="tableinfakeframe_gr24" svg:x="0cm" svg:y="0cm" draw:z-index="11" text:anchor-type="as-char"><draw:text-box><table:table table:style-name="Table12"><table:table-column table:style-name="Table12.A"/><table:table-column table:style-name="Table12.B"/><table:table-row table:style-name="Table12.1"><table:table-cell table:style-name="Table12.A1" office:value-type="string"><text:p text:style-name="P428_0"><text:span text:style-name="T55">5</text:span></text:p></table:table-cell><table:table-cell table:style-name="Table12.B1" office:value-type="string"><text:p text:style-name="P434_0_b2"><text:span text:style-name="T55">행정 사항</text:span></text:p></table:table-cell></table:table-row></table:table></draw:text-box></draw:frame></text:span></text:p>
      <text:p text:style-name="P345_15"><text:span text:style-name="T28"/></text:p>
      <text:p text:style-name="P345_15"><text:span text:style-name="T28">□</text:span><text:span text:style-name="T29"><text:s/>표창 신청서 제출</text:span></text:p>
      <text:p text:style-name="P162_0"><text:span text:style-name="T97"><text:s/></text:span><text:span text:style-name="T108"/></text:p>
      <text:p text:style-name="P346_0"><text:span text:style-name="T38"><text:s/>ㅇ </text:span><text:span text:style-name="T39">(제출기한) 2026. 9. 14.(월)까지</text:span></text:p>
      <text:p text:style-name="P162_0"><text:span text:style-name="T97"><text:s/></text:span><text:span text:style-name="T108"/></text:p>
      <text:p text:style-name="P346_0"><text:span text:style-name="T38"><text:s/>ㅇ </text:span><text:span text:style-name="T39">(제출방법) 이메일 제출 </text:span><text:span text:style-name="T260"/></text:p>
      <text:p text:style-name="P113_0"><text:span text:style-name="T102"/></text:p>
      <text:p text:style-name="P347_0"><text:span text:style-name="T32"><text:s/><text:s text:c="2"/></text:span><text:span text:style-name="T43"><text:s/>* 원본 한글파일(HWP)과 서명 스캔본(PDF) 모두 제출</text:span><text:span text:style-name="T77"/></text:p>
      <text:p text:style-name="P348_0"><text:span text:style-name="T95"/></text:p>
      <text:p text:style-name="P347_0"><text:span text:style-name="T43"><text:s/><text:s text:c="3"/>* </text:span><text:span text:style-name="T77">파일명은 양식별로 </text:span><text:span text:style-name="T96">‘서식번호. 제출서류명_소속_성명’</text:span><text:span text:style-name="T77">으로 작성하여 제출<text:line-break/></text:span><text:span text:style-name="T98">예시) 1. 유공자 표창 신청서_소속_성명 / 2. 유공자표창에 대한 동의서_소속_성명</text:span></text:p>
      <text:p text:style-name="P347_0"><text:span text:style-name="T261"/></text:p>
      <text:p text:style-name="P346_0"><text:span text:style-name="T38"><text:s/>ㅇ </text:span><text:span text:style-name="T39">(제출처) cgy@nipa.kr </text:span><text:span text:style-name="T38">(전화문의 : 043-931-5379)</text:span></text:p>
      <text:p text:style-name="P349_0"><text:span text:style-name="T28"/></text:p>
      <text:p text:style-name="P349_0"><text:span text:style-name="T28">□</text:span><text:span text:style-name="T29"><text:s/>표창 대상자 통보 및 시상</text:span></text:p>
      <text:p text:style-name="P162_0"><text:span text:style-name="T97"><text:s/></text:span><text:span text:style-name="T108"/></text:p>
      <text:p text:style-name="P350_0"><text:span text:style-name="T38"><text:s/>ㅇ 접</text:span><text:span text:style-name="T56">수된 서류는 반환하지 않으며, 최종 표창 대상자로 </text:span><text:span text:style-name="T255">선정된 자에</text:span><text:span text:style-name="T39">한하여 시상 방법 및 시기 등 별도 통보</text:span><text:span text:style-name="T105"><text:s/></text:span></text:p>
      <text:p text:style-name="P349_0"><text:span text:style-name="T28"/></text:p>
      <text:p text:style-name="P349_0"><text:span text:style-name="T28">□</text:span><text:span text:style-name="T29"><text:s/>유의 사항</text:span></text:p>
      <text:p text:style-name="P162_0"><text:span text:style-name="T97"><text:s/></text:span><text:span text:style-name="T108"/></text:p>
      <text:p text:style-name="P346_0"><text:span text:style-name="T38"><text:s/>ㅇ 신청한 자가 반드시 표창을 받게 되는 것은 아님</text:span></text:p>
      <text:p text:style-name="P162_0"><text:span text:style-name="T97"><text:s/></text:span><text:span text:style-name="T108"/></text:p>
      <text:p text:style-name="P346_0"><text:span text:style-name="T38"><text:s/>ㅇ 해</text:span><text:span text:style-name="T58">당 훈격에 필요한 공적기간 산정은</text:span><text:span text:style-name="T258"><text:s/>실 근무기간만을 대상</text:span><text:span text:style-name="T58">으로 함</text:span></text:p>
      <text:p text:style-name="P348_0"><text:span text:style-name="T32"><text:s/><text:s text:c="3"/></text:span><text:span text:style-name="T43"><text:s/>* 병역의무 복무기간, 휴직기간, 군양성교육기간 등 제외</text:span></text:p>
      <text:p text:style-name="P162_0"><text:span text:style-name="T97"><text:s/></text:span><text:span text:style-name="T108"/></text:p>
      <text:p text:style-name="P351_0"><text:span text:style-name="T38"><text:s/>ㅇ 추천</text:span><text:span text:style-name="T61">관란에 날인 시 </text:span><text:span text:style-name="T60">공적 내용의 진실성과 적격성, 객관적 사실관계</text:span><text:span text:style-name="T61"><text:s/></text:span><text:span text:style-name="T38">등을 확인하고, </text:span><text:span text:style-name="T39">기타 추천 제한 사유가 발생하지 않도록</text:span><text:span text:style-name="T38"><text:s/>해야 함</text:span></text:p>
      <text:p text:style-name="P162_0"><text:span text:style-name="T97"><text:s/></text:span><text:span text:style-name="T108"/></text:p>
      <text:p text:style-name="P352_0"><text:span text:style-name="T38"><text:s/>ㅇ 기</text:span><text:span text:style-name="T253">타 세부 기준은</text:span><text:span text:style-name="T257">「2026년도 정부포상업무지침」</text:span><text:span text:style-name="T253">및</text:span><text:span text:style-name="T257">「과학기술정보</text:span><text:span text:style-name="T39">통신부 부총리표창 업무지침」</text:span><text:span text:style-name="T38">을 따름 </text:span></text:p>
      <text:p text:style-name="P348_0"><text:span text:style-name="T32"><text:s/><text:s text:c="3"/></text:span><text:span text:style-name="T43"><text:s/>* 행정안전부 대한민국 상훈 홈페이지(http://sanghun.go.kr) 참조</text:span></text:p>
      <text:p text:style-name="P162_0"><text:span text:style-name="T97"><text:s/></text:span><text:span text:style-name="T108"/></text:p>
      <text:p text:style-name="P353_0"><text:span text:style-name="T38"><text:s/>ㅇ 보다 폭넓고 다양한 표창 후보군 확보 등 필요한 경우 공고 기간 연장 또는 재공고를 진행할 수 있음</text:span></text:p>
      <text:p text:style-name="P2_0"><text:span text:style-name="T51"><draw:frame draw:style-name="tableinfakeframe_gr25" svg:x="0cm" svg:y="0cm" draw:z-index="23" text:anchor-type="as-char"><draw:text-box><table:table table:style-name="Table13"><table:table-column table:style-name="Table13.A"/><table:table-column table:style-name="Table13.B"/><table:table-column table:style-name="Table13.C"/><table:table-row table:style-name="Table13.1"><table:table-cell table:style-name="Table13.A1" office:value-type="string"><text:p text:style-name="P453_0"><text:span text:style-name="T4">붙임1</text:span></text:p></table:table-cell><table:table-cell table:style-name="Table13.B1" office:value-type="string"><text:p text:style-name="P427_0"><text:span text:style-name="T3"/></text:p></table:table-cell><table:table-cell table:style-name="Table13.C1" office:value-type="string"><text:p text:style-name="P454_0"><text:span text:style-name="T33"><text:s/>표창 추천 제한 </text:span></text:p></table:table-cell></table:table-row></table:table></draw:text-box></draw:frame></text:span></text:p>
      <text:p text:style-name="P2_0"><text:span text:style-name="T51"><draw:frame draw:style-name="tableinfakeframe_gr32" svg:x="0cm" svg:y="0.029cm" draw:z-index="61" text:anchor-type="paragraph"><draw:text-box><table:table table:style-name="Table14"><table:table-column table:style-name="Table14.A"/><table:table-column table:style-name="Table14.B"/><table:table-column table:style-name="Table14.C"/><table:table-row table:style-name="Table14.1"><table:table-cell table:style-name="Table14.A1" office:value-type="string"><text:p text:style-name="P455_0"><text:span text:style-name="T110">구 분</text:span></text:p></table:table-cell><table:table-cell table:style-name="Table14.B1" office:value-type="string"><text:p text:style-name="P69_0"><text:span text:style-name="T111"/></text:p></table:table-cell><table:table-cell table:style-name="Table14.C1" office:value-type="string"><text:p text:style-name="P455_0"><text:span text:style-name="T110">추천제한 대상</text:span></text:p></table:table-cell></table:table-row><table:table-row table:style-name="Table14.2"><table:table-cell table:style-name="Table14.A2" office:value-type="string"><text:p text:style-name="P181_0"><text:span text:style-name="T112"/></text:p></table:table-cell><table:table-cell table:style-name="Table14.B2" office:value-type="string"><text:p text:style-name="P181_0"><text:span text:style-name="T112"/></text:p></table:table-cell><table:table-cell table:style-name="Table14.C2" office:value-type="string"><text:p text:style-name="P182_0"><text:span text:style-name="T113"/></text:p></table:table-cell></table:table-row><table:table-row table:style-name="Table14.3"><table:table-cell table:style-name="Table14.A3" office:value-type="string"><text:p text:style-name="P456_0"><text:span text:style-name="T283">  </text:span><text:span text:style-name="T284">일반국민</text:span></text:p></table:table-cell><table:table-cell table:style-name="Table14.B3" office:value-type="string"><text:p text:style-name="P181_0"><text:span text:style-name="T114"/></text:p></table:table-cell><table:table-cell table:style-name="Table14.C3" office:value-type="string"><text:p text:style-name="P457_0"><text:span text:style-name="T115"><text:s/>1) 수사 중이거나 형사사건으로 기소 중인 자 또는 단체(기관)</text:span><text:span text:style-name="T116"><text:s/></text:span></text:p><text:p text:style-name="P184_0"><text:span text:style-name="T117"/></text:p><text:p text:style-name="P457_0"><text:span text:style-name="T115"><text:s/>2) 형사처분</text:span></text:p><text:p text:style-name="P458_0"><text:span text:style-name="T116"><text:s/><text:s text:c="1"/>가) </text:span><text:span text:style-name="T285">사형, 무기 또는 1년 이상의 징역이나 금고의 형을 받고</text:span><text:span text:style-name="T286"><text:s/>그 </text:span><text:span text:style-name="T116">집행이 종료된 후 10년이 경과하지 아니한 자</text:span></text:p><text:p text:style-name="P459_0"><text:span text:style-name="T116"><text:s/><text:s text:c="1"/>나) </text:span><text:span text:style-name="T287">1</text:span><text:span text:style-name="T285">년 이상 3년 이하의 징역이나 금고의 형의 집행유예를 </text:span><text:span text:style-name="T288">받은 경우, 그 집행유예의 기간이 완료된 날로부터 5년을</text:span><text:span text:style-name="T287"><text:s/></text:span><text:span text:style-name="T285">경과하지 아니한 자</text:span><text:span text:style-name="T116"/></text:p><text:p text:style-name="P460_0"><text:span text:style-name="T116"><text:s/><text:s text:c="1"/>다) </text:span><text:span text:style-name="T289">1년 미만의 징역이나 금고의 실형을 선고받고 그 집행이 종료된 후 5년이 경과하지 아니한 자</text:span><text:span text:style-name="T116"/></text:p><text:p text:style-name="P461_0"><text:span text:style-name="T116"><text:s/><text:s text:c="1"/>라) </text:span><text:span text:style-name="T289">1</text:span><text:span text:style-name="T290">년 미만의 징역이나 금고의 실형을 선고받고 집행을 받지 </text:span><text:span text:style-name="T116">아니하기로 확정된 후 5년이 경과하지 아니한 자</text:span></text:p><text:p text:style-name="P462_0"><text:span text:style-name="T116"><text:s/><text:s text:c="1"/>마) </text:span><text:span text:style-name="T288">1</text:span><text:span text:style-name="T291">년 미만의 징역이나 금고의 형의 집행유예를 받은 경우</text:span><text:span text:style-name="T287">, </text:span><text:span text:style-name="T292">그</text:span><text:span text:style-name="T116"><text:s/></text:span><text:span text:style-name="T293">집행유예의 기간이 완료된 날로부터 2년을 경과하지 아니한 자</text:span></text:p><text:p text:style-name="P463_0"><text:span text:style-name="T116"><text:s/><text:s text:c="1"/>바) </text:span><text:span text:style-name="T287">1</text:span><text:span text:style-name="T288">년 이하의 징역이나 금고의 형을 선고유예를 받은 경우</text:span><text:span text:style-name="T287">, </text:span><text:span text:style-name="T116">선고유예 기간 중에 있는 자</text:span></text:p><text:p text:style-name="P464_0"><text:span text:style-name="T116"><text:s/><text:s text:c="1"/>사) </text:span><text:span text:style-name="T294">포상추천일 전 3년 이내에 2회 이상의 벌금형 처분을 받은 자</text:span></text:p><text:p text:style-name="P465_0"><text:span text:style-name="T116"><text:s/><text:s text:c="1"/>아) </text:span><text:span text:style-name="T285">포</text:span><text:span text:style-name="T288">상추천일 전 3년 이내에 1회 벌금액이 200만원 이상의</text:span><text:span text:style-name="T285"><text:s/>벌</text:span><text:span text:style-name="T116">금형 처분을 받은 자</text:span></text:p><text:p text:style-name="P195_0"><text:span text:style-name="T116"><draw:frame draw:style-name="tableinfakeframe_gr26" svg:x="0cm" svg:y="0cm" draw:z-index="62" text:anchor-type="as-char"><draw:text-box><table:table table:style-name="Table15"><table:table-column table:style-name="Table15.A"/><table:table-row table:style-name="Table15.1"><table:table-cell table:style-name="Table15.A1" office:value-type="string"><text:p text:style-name="P486_18"><text:span text:style-name="T356">※ 형사처분 된 자가 사면 또는 복권된 경우 추천 가능</text:span></text:p><text:p text:style-name="P487_18"><text:span text:style-name="T356">※ ｢민주화운동 관련자 명예회복 및 보상 등에 관한 법률｣, ｢5</text:span><text:span text:style-name="T295">･</text:span><text:span text:style-name="T356">18민주화운동 관련자 </text:span><text:span text:style-name="T357">보상 등에 관한 법률｣, ｢부마민주항쟁 관련자의 명예회복 및 보상 등에 관한 법률｣</text:span><text:span text:style-name="T356">에 </text:span><text:span text:style-name="T358">따른 민주화운동 관련자가 민주화운동을 이유로 유죄판결 되어 형량을 받은 경우 추천 가능</text:span></text:p></table:table-cell></table:table-row></table:table></draw:text-box></draw:frame></text:span></text:p><text:p text:style-name="P191_0"><text:span text:style-name="T118"/></text:p><text:p text:style-name="P466_0"><text:span text:style-name="T115"><text:s/>3)</text:span><text:span text:style-name="T296">「</text:span><text:span text:style-name="T115">상훈법」제8조 및「정부 표창 규정」제19조 등에 따라 정부포상이 취소된 적이 있는 자</text:span></text:p><text:p text:style-name="P467_18"><text:span text:style-name="T270">※ 단, 취소의 원인이 된 사유가 본인의 귀책이 아닌 경우는 추천 가능</text:span></text:p><text:p text:style-name="P467_18"><text:span text:style-name="T270">※ </text:span><text:span text:style-name="T359">｢정부 표창 규정」 제19조에 따라 대통령 또는 국무총리 표창이 취소된 날로부터 5년이</text:span><text:span text:style-name="T270"><text:s/>경과한 단체는 추천 가능</text:span></text:p><text:p text:style-name="P198_0"><text:span text:style-name="T117"/></text:p><text:p text:style-name="P468_0"><text:span text:style-name="T115"><text:s/>4)「산업안전보건법」에 따라 산업재해 등과 관련하여 명단이 공표된 사업장(단체 및 기관)과 그 임원</text:span></text:p><text:p text:style-name="P469_0"><text:span text:style-name="T116"><text:s/><text:s text:c="1"/>가) </text:span><text:span text:style-name="T292">최근 3년 이내 1회 이상「산업안전보건법」제10조, 같은 법 </text:span><text:span text:style-name="T293">「시행령」제10조</text:span><text:span text:style-name="T297"><text:s/>및 같은 법「시행규칙」제8조의 규정에 따라 그 명</text:span><text:span text:style-name="T298">단이 </text:span><text:span text:style-name="T294">공표된 사업장 및 그 임원에 대해서는 포상 추천을 제한함</text:span></text:p><text:p text:style-name="P470_0"><text:span text:style-name="T116"><text:s/><text:s text:c="1"/>나) ‘임원’ 이라 함은 이사, 대표이사, 감사, 공장장, 현장소장 등 사업장 경영에 책임 있는 자를 말함</text:span></text:p><text:p text:style-name="P471_0"><text:span text:style-name="T119"><text:s/><text:s text:c="3"/>* </text:span><text:span text:style-name="T299">당해사업장의 등기임원(사외이사 제외)과, 미등기 임원이라도 직제 상 당해</text:span><text:span text:style-name="T300">사업장을 관장하고 있을 경우에는 추천 제한</text:span></text:p><text:p text:style-name="P472_0"><text:span text:style-name="T119"><text:s/><text:s text:c="3"/></text:span><text:span text:style-name="T300"><text:s/>- ｢사업장 등기부등본｣, ｢금융감독원 전자공시시스템｣(http://dart.fss.or.kr, 회사</text:span><text:span text:style-name="T119">별 검색-사업보고서-임원 및 직원 등에 관한 사항)을 통해 확인</text:span></text:p><text:p text:style-name="P473_0"><text:span text:style-name="T119"><text:s/><text:s text:c="2"/>* 감사(위원)는 등기 유무를 불문하고 추천대상에서 제외</text:span></text:p><text:p text:style-name="P473_0"><text:span text:style-name="T119"><text:s/><text:s text:c="2"/>* 현장 경영책임자는 공장장, 현장소장 등 명칭불문하고 추천 제외</text:span></text:p><text:p text:style-name="P474_0"><text:span text:style-name="T116"><text:s/><text:s text:c="1"/>다) 다만, 사업장 또는 임원 등이 해당 산업재해 발생에 책임이 </text:span><text:span text:style-name="T292">없음이 명백하고, 해당 산업재해 발생 이후 산재예방을 위한 </text:span><text:span text:style-name="T116">특별한 노력을 기울여 사업장 안전보건 개선 성과가 뚜렷한 경우로 고용노동부가 인정하는 때에는 추천할 수 있음</text:span></text:p><text:p text:style-name="P205_0"><text:span text:style-name="T118"/></text:p><text:p text:style-name="P475_0"><text:span text:style-name="T115"><text:s/>5)</text:span><text:span text:style-name="T296">「공정거래관련법」위반 법인(단체 및 기관 포함) 및 그 임원</text:span></text:p><text:p text:style-name="P476_0"><text:span text:style-name="T116"><text:s/><text:s text:c="1"/>가) </text:span><text:span text:style-name="T301">최근 2년 이내 3회 이상 고발 또는 과징금 처분을 받은 </text:span><text:span text:style-name="T294">법인</text:span><text:span text:style-name="T292">(단체 포함) 및 그 대표자와 책임있는 임원은 추천을 제한함</text:span></text:p><text:p text:style-name="P475_0"><text:span text:style-name="T119"><text:s/><text:s text:c="2"/>* 과징금과 고발을 동시에 받은 경우(동일사건번호)는 1회로 처리</text:span></text:p><text:p text:style-name="P477_0"><text:span text:style-name="T116"><text:s/><text:s text:c="1"/>나) 최근 1년 이내 3회 이상 시정명령 처분을 받은 법인(단체 포함) 및 그 대표자와 책임 있는 임원은 추천을 제한함</text:span></text:p><text:p text:style-name="P478_0"><text:span text:style-name="T116"><text:s/><text:s text:c="1"/>다) </text:span><text:span text:style-name="T302">다</text:span><text:span text:style-name="T303">만, 상기 가), 나)의 경우에도 법인 또는 임원이 그 위반행위를</text:span><text:span text:style-name="T304"><text:s/></text:span><text:span text:style-name="T116">방지하기 위하여 해당 업무에 관한 상당한 주의와 감독을 </text:span><text:span text:style-name="T305">게을리 하지 아니한 경우로 공정거래위원회가 인정하는 때에</text:span><text:span text:style-name="T116">는 추천할 수 있음</text:span></text:p><text:p text:style-name="P205_0"><text:span text:style-name="T118"/></text:p><text:p text:style-name="P479_0"><text:span text:style-name="T115"><text:s/>6)</text:span><text:span text:style-name="T296">「</text:span><text:span text:style-name="T306">근로기준법」에 의하여 임금체불과 관련하여 명단공개 또는 </text:span><text:span text:style-name="T307">종합신용정보집중기관(한국신용정보원)에 자료제공이 된</text:span><text:span text:style-name="T308"><text:s/>체불사업주(기관장)</text:span></text:p><text:p text:style-name="P480_0"><text:span text:style-name="T116"><text:s/><text:s text:c="1"/>가) </text:span><text:span text:style-name="T287">최근 3년간「근로기준법」제43조의2, 같은 법「시행령</text:span><text:span text:style-name="T286">」제23조의</text:span><text:span text:style-name="T309">3</text:span><text:span text:style-name="T286">에 따른 체불사업주로서 명단이 공개된 자</text:span></text:p><text:p text:style-name="P481_0"><text:span text:style-name="T116"><text:s/><text:s text:c="1"/>나) </text:span><text:span text:style-name="T291">최근 3년간「근로기준법」제43조의3, 같은 법 「시행령」</text:span><text:span text:style-name="T310">제</text:span><text:span text:style-name="T291">23조의</text:span><text:span text:style-name="T311">5</text:span><text:span text:style-name="T291">에 따른 체불사업주로서 종합신용정보집중기관(한국</text:span><text:span text:style-name="T116">신용정보원)에 체불 자료가 제공된 자</text:span></text:p><text:p text:style-name="P482_0"><text:span text:style-name="T119"><text:s/><text:s text:c="2"/>* </text:span><text:span text:style-name="T312">포상추천일 이전 체불사건이 권리구제로 취하 또는 체불임금을 청산한 경우 추천 가능</text:span></text:p><text:p text:style-name="P205_0"><text:span text:style-name="T118"/></text:p><text:p text:style-name="P483_0"><text:span text:style-name="T115"><text:s/>7) </text:span><text:span text:style-name="T313">추천일 당시「국세기본법」,「관세법」또는「지방세징수법</text:span><text:span text:style-name="T314">」에 따른 체납 중에 있는 자 또는 단체</text:span></text:p><text:p text:style-name="P484_0"><text:span text:style-name="T119"><text:s/><text:s text:c="2"/>* </text:span><text:span text:style-name="T315">국세, 관세 및 </text:span><text:span text:style-name="T316">지방세 체납 여부는 행정정보공동이용센터(www.share.go.kr)의</text:span><text:span text:style-name="T300"><text:s/>e하나로민원(행정정보공동이용업무포털)에서 체납액이 없다는 사실을 추천기관이 직접 조회하여 확인</text:span><text:span text:style-name="T119"/></text:p><text:p text:style-name="P205_0"><text:span text:style-name="T118"/></text:p><text:p text:style-name="P475_0"><text:span text:style-name="T115"><text:s/>8) 사회적 물의 등 유발</text:span></text:p><text:p text:style-name="P485_0"><text:span text:style-name="T116"><text:s/><text:s text:c="1"/></text:span><text:span text:style-name="T317">부도덕한 행위 등으로 사회적 물의를 야기하거나, 언론보도 또는</text:span><text:span text:style-name="T318"><text:s/></text:span><text:span text:style-name="T319">소송·민원 </text:span><text:span text:style-name="T320">제기 등의 논란이 있어 정부포상이 합당치 않다고 판단</text:span><text:span text:style-name="T317">되는 자 또는 단체(기관</text:span><text:span text:style-name="T318">)</text:span></text:p></table:table-cell></table:table-row><table:table-row table:style-name="Table14.4"><table:table-cell table:style-name="Table14.A4" office:value-type="string"><text:p text:style-name="P456_0"><text:span text:style-name="T283">  </text:span><text:span text:style-name="T284">공무원</text:span></text:p></table:table-cell><table:table-cell table:style-name="Table14.B4" office:value-type="string"><text:p text:style-name="P216_0"><text:span text:style-name="T114"/></text:p></table:table-cell><table:table-cell table:style-name="Table14.C4" office:value-type="string"><text:p text:style-name="P464_0"><text:span text:style-name="T115"><text:s/>1) 감사조사 또는 수사 중이거나 형사사건으로 기소중인 자</text:span></text:p><text:p text:style-name="P191_0"><text:span text:style-name="T118"/></text:p><text:p text:style-name="P488_0"><text:span text:style-name="T115"><text:s/>2) 형사처분</text:span></text:p><text:p text:style-name="P489_0"><text:span text:style-name="T116"><text:s/><text:s text:c="1"/>가) </text:span><text:span text:style-name="T321">공무원 재직 중의 행위로 인해 벌금형 이상의 형사 처분을 받은 자(선고유예를 받은 경우 포함)</text:span></text:p><text:p text:style-name="P490_0"><text:span text:style-name="T116"><text:s/><text:s text:c="3"/>- 다만, 재직 중 1회에 한해 200만원 미만의 벌금형을 받은 자는 공적이 현저하게 탁월한 경우 포상추천 가능하나,</text:span></text:p><text:p text:style-name="P489_0"><text:span text:style-name="T116"><text:s/><text:s text:c="3"/>-</text:span><text:span text:style-name="T304">「</text:span><text:span text:style-name="T322">공무원 징계령 시행규칙」제4조제2항(제1∼6호)에 따라 감경이</text:span><text:span text:style-name="T116"><text:s/></text:span><text:span text:style-name="T322">제한되는 비위(주요비위)에 해당하는 범죄로 인하여 형사 처분을</text:span><text:span text:style-name="T292"><text:s/></text:span><text:span text:style-name="T116">받은 경우, 형벌의 종류 및 횟수에 관계없이 추천 제외</text:span></text:p><text:p text:style-name="P218_0"><text:span text:style-name="T116"><draw:frame draw:style-name="tableinfakeframe_gr28" svg:x="0cm" svg:y="0cm" draw:z-index="63" text:anchor-type="as-char"><draw:text-box><table:table table:style-name="Table16"><table:table-column table:style-name="Table16.A"/><table:table-row table:style-name="Table16.1"><table:table-cell table:style-name="Table16.A1" office:value-type="string"><text:p text:style-name="P498_0"><text:span text:style-name="T119">&lt;주요비위란&gt;</text:span></text:p><text:p text:style-name="P498_0"><text:span text:style-name="T119"><text:s/>｢공무원징계령시행규칙｣ 제4조제2항(징계를 감경할 수 없는 경우)</text:span></text:p><text:p text:style-name="P498_0"><text:span text:style-name="T119">1. ｢국가공무원법｣ 제78조의2제1항</text:span></text:p><text:p text:style-name="P220_0"><text:span text:style-name="T119"><draw:frame draw:style-name="tableinfakeframe_gr27" svg:x="0cm" svg:y="0cm" draw:z-index="64" text:anchor-type="as-char"><draw:text-box><table:table table:style-name="Table17"><table:table-column table:style-name="Table17.A"/><table:table-row table:style-name="Table17.1"><table:table-cell table:style-name="Table17.A1" office:value-type="string"><text:p text:style-name="P502_0_b2"><text:span text:style-name="T323">1. 금전, 물품, 부동산, 향응 또는 그 밖에 대통령령으로 정하는 재산상 이익을 취득하거나 제공한 경우</text:span></text:p><text:p text:style-name="P503_0"><text:span text:style-name="T323">2. 다음 각 목에 해당하는 것을 횡령(橫領), 배임(背任), 절도, 사기 또는 유용(流用)한 경우</text:span></text:p><text:p text:style-name="P503_0"><text:span text:style-name="T323">가. ｢국가재정법｣에 따른 예산 및 기금</text:span></text:p><text:p text:style-name="P503_0"><text:span text:style-name="T323">나. ｢지방재정법｣에 따른 예산 및 ｢지방자치단체 기금관리기본법｣에 따른 기금</text:span></text:p><text:p text:style-name="P503_0"><text:span text:style-name="T323">다. ｢국고금 관리법｣ 제2조제1호에 따른 국고금</text:span></text:p><text:p text:style-name="P503_0"><text:span text:style-name="T323">라. ｢보조금 관리에 관한 법률｣ 제2조제1호에 따른 보조금</text:span></text:p><text:p text:style-name="P503_0"><text:span text:style-name="T323">마. ｢국유재산법｣ 제2조제1호에 따른 국유재산 및 ｢물품관리법｣ 제2조제1항에 따른 물품</text:span></text:p><text:p text:style-name="P503_0"><text:span text:style-name="T323">바. ｢공유재산 및 물품 관리법｣ 제2조제1호 및 제2호에 따른 공유재산 및 물품</text:span></text:p><text:p text:style-name="P503_0"><text:span text:style-name="T323">사. 그 밖에 가목부터 바목까지에 준하는 것으로서 대통령령으로 정하는 것</text:span><text:span text:style-name="T120"/></text:p></table:table-cell></table:table-row></table:table></draw:text-box></draw:frame></text:span></text:p><text:p text:style-name="P499_0"><text:span text:style-name="T119">1의2. </text:span><text:span text:style-name="T312">｢국가공무원법｣ 제78조의2제1항 각 호의 어느 하나에 해당하는 비위를 </text:span><text:span text:style-name="T324">신고하지 않거나 고발하지 않은 행위</text:span></text:p><text:p text:style-name="P498_0"><text:span text:style-name="T119">2. ｢성폭력범죄의 처벌 등에 관한 특례법｣ 제2조에 따른 성폭력범죄</text:span></text:p><text:p text:style-name="P498_0"><text:span text:style-name="T119">3.</text:span><text:span text:style-name="T312"><text:s/></text:span><text:span text:style-name="T299">｢성매매알선 등 행위의 처벌에 관한 법률｣ 제2조제1항제1호에 따른 성매매</text:span></text:p><text:p text:style-name="P498_0"><text:span text:style-name="T119">4. ｢양성평등기본법｣ 제3조제2호에 성희롱</text:span></text:p><text:p text:style-name="P500_0"><text:span text:style-name="T119">5. ｢도로교통법｣ 제44조제1항에 따른 음주운전 또는 같은 조 제2항에 따른 음주측정에 대한 불응</text:span></text:p><text:p text:style-name="P501_0"><text:span text:style-name="T119">6. ｢공직자윤리법｣ 제8조의2제2항 또는 제22조에 따른 등록의무자에 대한 재산등록 및 주식의 매각･신탁과 관련한 의무 위반</text:span><text:span text:style-name="T325"/></text:p></table:table-cell></table:table-row></table:table></draw:text-box></draw:frame></text:span></text:p><text:p text:style-name="P217_0"><text:span text:style-name="T117"/></text:p><text:p text:style-name="P488_0"><text:span text:style-name="T115"><text:s/>3) 징계의 진행 또는 처분</text:span></text:p><text:p text:style-name="P491_0"><text:span text:style-name="T116"><text:s/><text:s text:c="1"/>가) </text:span><text:span text:style-name="T326">징계절차가 진행 중인 자 또는 관계행정기관의 징계처분 요구</text:span><text:span text:style-name="T327"><text:s/>중인 자</text:span></text:p><text:p text:style-name="P491_0"><text:span text:style-name="T116"><text:s/><text:s text:c="1"/>나) </text:span><text:span text:style-name="T318">징</text:span><text:span text:style-name="T317">계 또는 불문경고(</text:span><text:span text:style-name="T328">징계위원회 의결에 의한 불문경고에 한함)</text:span><text:span text:style-name="T317"><text:s/>처분을</text:span><text:span text:style-name="T327"><text:s/>받은 자</text:span></text:p><text:p text:style-name="P492_0"><text:span text:style-name="T116"><text:s/><text:s text:c="3"/>- </text:span><text:span text:style-name="T302">다만, 경징계</text:span><text:span text:style-name="T316">(감봉·견책, 군인의 경우 감봉·근신·견책)</text:span><text:span text:style-name="T302">가 사면되었</text:span><text:span text:style-name="T303">거나,</text:span><text:span text:style-name="T302"><text:s/></text:span><text:span text:style-name="T329">불문경고가 사면 또는 말소된 자로서 공적이 현저하게 </text:span><text:span text:style-name="T301">탁월한 </text:span><text:span text:style-name="T116">경우에는 포상추천이 가능하나,</text:span></text:p><text:p text:style-name="P493_0"><text:span text:style-name="T116"><text:s/><text:s text:c="3"/>-「</text:span><text:span text:style-name="T322">공무원 징계령 시행규칙」제4조제2항(제1∼6호)에 따라 감경이</text:span><text:span text:style-name="T116"><text:s/></text:span><text:span text:style-name="T330">제한되는 비위(주요비위)를 저지른 자는 경징계 또는 불문경고가 </text:span><text:span text:style-name="T301">사면</text:span><text:span text:style-name="T116"><text:s/>또는 말소되더라도 추천 불가능</text:span></text:p><text:p text:style-name="P191_0"><text:span text:style-name="T118"/></text:p><text:p text:style-name="P494_0"><text:span text:style-name="T115"><text:s/>4)</text:span><text:span text:style-name="T306">「</text:span><text:span text:style-name="T331">국가공무원법」제2조(공무원의 구분) 제3항 제1호 및「</text:span><text:span text:style-name="T306">지방공무원법」제2조 제3항 제1호의 특수경력직공무원 중</text:span><text:span text:style-name="T331"><text:s/></text:span><text:span text:style-name="T332">선거에 의해 취임하는 공무원</text:span></text:p><text:p text:style-name="P495_0"><text:span text:style-name="T333"><text:s/><text:s text:c="2"/></text:span><text:span text:style-name="T2">※</text:span><text:span text:style-name="T333"><text:s/></text:span><text:span text:style-name="T324">특별한 공적이 있는 경우에는 그 소속 기관에 단체표창을 추천할 수 있음</text:span></text:p><text:p text:style-name="P196_0"><text:span text:style-name="T117"/></text:p><text:p text:style-name="P466_0"><text:span text:style-name="T115"><text:s/>5)</text:span><text:span text:style-name="T296">「</text:span><text:span text:style-name="T115">상훈법」제8조 및「정부 표창 규정」제19조 등에 따라 정부포상이 취소된 적이 있는 자</text:span></text:p><text:p text:style-name="P495_0"><text:span text:style-name="T333"><text:s/></text:span><text:span text:style-name="T119"><text:s/><text:s text:c="1"/>* 단, 취소의 원인이 된 사유가 본인의 귀책이 아닌 경우는 추천 가능</text:span></text:p><text:p text:style-name="P191_0"><text:span text:style-name="T117"/></text:p><text:p text:style-name="P496_0"><text:span text:style-name="T115"><text:s/>6) </text:span><text:span text:style-name="T313">추천일 당시「국세기본법」,「관세법」또는「지방세징수법」에 </text:span><text:span text:style-name="T314">따른 체납 중에 있는 자 또는 단체</text:span></text:p><text:p text:style-name="P497_0"><text:span text:style-name="T119"><text:s/><text:s text:c="2"/>* </text:span><text:span text:style-name="T315">국세, 관세 및 </text:span><text:span text:style-name="T316">지방세 체납 여부는 행정정보공동이용센터(www.share.go.kr)의</text:span><text:span text:style-name="T299"><text:s/></text:span><text:span text:style-name="T300">e하나로민원(행정정보공동이용업무포털)에서 체납액이 없다는 사실을 추천기관이 직접 조회하여 확인</text:span></text:p><text:p text:style-name="P232_0"><text:span text:style-name="T118"/></text:p><text:p text:style-name="P466_0"><text:span text:style-name="T115"><text:s/>7) 사회적 물의 등 유발</text:span></text:p><text:p text:style-name="P485_0"><text:span text:style-name="T116"><text:s/><text:s text:c="1"/></text:span><text:span text:style-name="T330">부</text:span><text:span text:style-name="T293">도덕한 행위 등으로 사회적 물의를 야기하거나, 언론보도 또는 소송</text:span><text:span text:style-name="T330">·민원 제기 등의 논란이 있어 정부포상이 합당치 않다고 판단되는 자</text:span></text:p></table:table-cell></table:table-row><table:table-row table:style-name="Table14.5"><table:table-cell table:style-name="Table14.A5" office:value-type="string"><text:p text:style-name="P233_0"><text:span text:style-name="T121"/></text:p></table:table-cell><table:table-cell table:style-name="Table14.B5" office:value-type="string"><text:p text:style-name="P234_0"><text:span text:style-name="T122"/></text:p></table:table-cell><table:table-cell table:style-name="Table14.C5" office:value-type="string"><text:p text:style-name="P235_0"><text:span text:style-name="T123"/></text:p></table:table-cell></table:table-row><table:table-row table:style-name="Table14.6"><table:table-cell table:style-name="Table14.A6" office:value-type="string"><text:p text:style-name="P504_0"><text:span text:style-name="T334">  </text:span><text:span text:style-name="T335">퇴직공무원</text:span></text:p></table:table-cell><table:table-cell table:style-name="Table14.B6" office:value-type="string"><text:p text:style-name="P234_0"><text:span text:style-name="T124"/></text:p></table:table-cell><table:table-cell table:style-name="Table14.C6" office:value-type="string"><text:p text:style-name="P475_0"><text:span text:style-name="T115"><text:s/>1) 감사조사 또는 </text:span><text:span text:style-name="T308">수사 중이거나 형사사건으로 기소 중인 자</text:span></text:p><text:p text:style-name="P205_0"><text:span text:style-name="T117"/></text:p><text:p text:style-name="P505_0"><text:span text:style-name="T115"><text:s/>2) 형사처분</text:span></text:p><text:p text:style-name="P506_0"><text:span text:style-name="T116"><text:s/><text:s text:c="1"/>가) 공무원 재직 중의 행위 또는 공무원 재직기간에 합산되는 </text:span><text:span text:style-name="T294">경력기간 중의 행위로 인해 벌금 이상의 형사 처분을 받은 자(선고유예를 받은 경우 포함)</text:span></text:p><text:p text:style-name="P507_0"><text:span text:style-name="T116"><text:s/><text:s text:c="3"/>- </text:span><text:span text:style-name="T329">다만, 재직 중 1회에 한해 100만원 미만의 벌금을 받은 자 </text:span><text:span text:style-name="T301">중</text:span><text:span text:style-name="T116"><text:s/>공적심사위원회 심사 결과 경미한 잘못으로 인해 벌금형을 받았고, 퇴직포상을 받을 만한 특별한 공적이 있다고 인정되는 자는 추천 가능하나,</text:span></text:p><text:p text:style-name="P508_0"><text:span text:style-name="T116"><text:s/><text:s text:c="3"/>-「</text:span><text:span text:style-name="T322">공무원 징계령 시행규칙」제4조제2항(제1∼6호)에 따라 감경이</text:span><text:span text:style-name="T116"><text:s/>제한되는 비위(주요비위) 또는 사회적 지탄의 대상이 되는 행위로 인해 형사처분을 받은 자는 형벌의 종류와 횟수에 관계없이 추천 제외</text:span></text:p><text:p text:style-name="P228_0"><text:span text:style-name="T118"><draw:frame draw:style-name="tableinfakeframe_gr30" svg:x="0cm" svg:y="0cm" draw:z-index="65" text:anchor-type="as-char"><draw:text-box><table:table table:style-name="Table18"><table:table-column table:style-name="Table18.A"/><table:table-row table:style-name="Table18.1"><table:table-cell table:style-name="Table18.A1" office:value-type="string"><text:p text:style-name="P498_0"><text:span text:style-name="T119">&lt;주요비위란&gt;</text:span></text:p><text:p text:style-name="P498_0"><text:span text:style-name="T119"><text:s/>｢공무원징계령시행규칙｣ 제4조제2항(징계를 감경할 수 없는 경우)</text:span></text:p><text:p text:style-name="P498_0"><text:span text:style-name="T119">1. ｢국가공무원법｣ 제78조의2제1항</text:span></text:p><text:p text:style-name="P220_0"><text:span text:style-name="T119"><draw:frame draw:style-name="tableinfakeframe_gr29" svg:x="0cm" svg:y="0cm" draw:z-index="66" text:anchor-type="as-char"><draw:text-box><table:table table:style-name="Table19"><table:table-column table:style-name="Table19.A"/><table:table-row table:style-name="Table19.1"><table:table-cell table:style-name="Table19.A1" office:value-type="string"><text:p text:style-name="P222_0_b2"><text:span text:style-name="T336">&lt;｢국가공무원법｣ 제78조의2제1항에 해당하는 경우&gt;</text:span></text:p><text:p text:style-name="P221_0"><text:span text:style-name="T336">1. 금전, 물품, 부동산, 향응 또는 그 밖에 대통령령으로 정하는 재산상 이익을 취득하거나 제공한 경우</text:span></text:p><text:p text:style-name="P222_0"><text:span text:style-name="T336">2.</text:span><text:span text:style-name="T337"><text:s/>다음 각 목에 해당하는 것을 횡령(橫領), 배임(背任), 절도, 사기 또는 유용(流用)한 경</text:span><text:span text:style-name="T336">우</text:span></text:p><text:p text:style-name="P222_0"><text:span text:style-name="T336">가. ｢국가재정법｣에 따른 예산 및 기금</text:span></text:p><text:p text:style-name="P222_0"><text:span text:style-name="T336">나. ｢지방재정법｣에 따른 예산 및 ｢지방자치단체 기금관리기본법｣에 따른 기금</text:span></text:p><text:p text:style-name="P222_0"><text:span text:style-name="T336">다. ｢국고금 관리법｣ 제2조제1호에 따른 국고금</text:span></text:p><text:p text:style-name="P222_0"><text:span text:style-name="T336">라. ｢보조금 관리에 관한 법률｣ 제2조제1호에 따른 보조금</text:span></text:p><text:p text:style-name="P222_0"><text:span text:style-name="T336">마. ｢국유재산법｣ 제2조제1호에 따른 국유재산 및 ｢물품관리법｣ 제2조제1항에 따른 물품</text:span></text:p><text:p text:style-name="P222_0"><text:span text:style-name="T336">바. ｢공유재산 및 물품 관리법｣ 제2조제1호 및 제2호에 따른 공유재산 및 물품</text:span></text:p><text:p text:style-name="P222_0"><text:span text:style-name="T336">사. 그 밖에 가목부터 바목까지에 준하는 것으로서 대통령령으로 정하는 것</text:span><text:span text:style-name="T2"/></text:p></table:table-cell></table:table-row></table:table></draw:text-box></draw:frame></text:span></text:p><text:p text:style-name="P499_0"><text:span text:style-name="T119">1의2. </text:span><text:span text:style-name="T324">｢</text:span><text:span text:style-name="T312">국가공무원법｣ 제78조의2제1항 각 호의 어느 하나에 해당하는 비위를</text:span><text:span text:style-name="T324"><text:s/>신고하지 않거나 고발하지 않은 행위</text:span></text:p><text:p text:style-name="P498_0"><text:span text:style-name="T119">2. ｢성폭력범죄의 처벌 등에 관한 특례법｣ 제2조에 따른 성폭력범죄</text:span></text:p><text:p text:style-name="P498_0"><text:span text:style-name="T119">3.</text:span><text:span text:style-name="T312"><text:s/>｢</text:span><text:span text:style-name="T299">성매매알선 등 행위의 처벌에 관한 법률｣ 제2조제1항제1호에 따른 성매매</text:span></text:p><text:p text:style-name="P498_0"><text:span text:style-name="T119">4. ｢양성평등기본법｣ 제3조제2호에 따른 성희롱</text:span></text:p><text:p text:style-name="P500_0"><text:span text:style-name="T119">5. ｢도로교통법｣ 제44조제1항에 따른 음주운전 또는 같은 조 제2항에 따른 음주측정에 대한 불응</text:span></text:p><text:p text:style-name="P501_0"><text:span text:style-name="T119">6. ｢공직자윤리법｣ 제8조의2제2항 또는 제22조에 따른 등록의무자에 대한 재산등록 및 주식의 매각･신탁과 관련한 의무 위반</text:span></text:p><text:p text:style-name="P501_0"><text:span text:style-name="T338">&lt;사회적 지탄을 받는 행위란&gt;</text:span></text:p><text:p text:style-name="P501_0"><text:span text:style-name="T338"><text:s/>도박, 불륜, 사기, 강‧절도, 상해 등 </text:span></text:p><text:p text:style-name="P515_0"><text:span text:style-name="T338"><text:s/>* </text:span><text:span text:style-name="T339">형사처분(선고유예포함)의 판결문, 징계사유서 등의 해당 내용들이 주요사유로 기재</text:span><text:span text:style-name="T338">되어 있는 경우 사회적 지탄을 받는 행위를 한 것으로 판단</text:span></text:p></table:table-cell></table:table-row></table:table></draw:text-box></draw:frame></text:span></text:p><text:p text:style-name="P228_0"><text:span text:style-name="T117"/></text:p><text:p text:style-name="P493_0"><text:span text:style-name="T115"><text:s/>3) 징계의 진행 또는 처분</text:span></text:p><text:p text:style-name="P491_0"><text:span text:style-name="T116"><text:s/><text:s text:c="1"/>가) </text:span><text:span text:style-name="T326">징계절차가 진행 중인 자 또는 관계행정기관의 징계처분 요구 중인 자</text:span></text:p><text:p text:style-name="P509_0"><text:span text:style-name="T116"><text:s/><text:s text:c="1"/>나) </text:span><text:span text:style-name="T302">재직 중 징계 또는 불문경고</text:span><text:span text:style-name="T316">(징계위원회 의결에 의한 불문경고에 한함)</text:span><text:span text:style-name="T116"><text:s/>처분을 받은 자</text:span></text:p><text:p text:style-name="P510_0"><text:span text:style-name="T116"><text:s/><text:s text:c="3"/>- </text:span><text:span text:style-name="T327">다만, 주요비위나 사회적 지탄의 대상이 되는 행위가 아닌 </text:span><text:span text:style-name="T326">잘못으로 견책 또는 불문경고를 받은 자 중 아래에 해당하는</text:span><text:span text:style-name="T327"><text:s/>자는 추천 가능</text:span></text:p><text:p text:style-name="P226_0"><text:span text:style-name="T116"><draw:frame draw:style-name="tableinfakeframe_gr31" svg:x="0cm" svg:y="0cm" draw:z-index="67" text:anchor-type="as-char"><draw:text-box><table:table table:style-name="Table20"><table:table-column table:style-name="Table20.A"/><table:table-row table:style-name="Table20.1"><table:table-cell table:style-name="Table20.A1" office:value-type="string"><text:p text:style-name="P498_0"><text:span text:style-name="T119">◈ 불문경고가 사면 또는 말소된 자</text:span></text:p><text:p text:style-name="P516_0"><text:span text:style-name="T119">◈ </text:span><text:span text:style-name="T312">견책이 사면되었고, 당해 견책 처분이 적극적인 업무추진 과정에서 발생한</text:span><text:span text:style-name="T119"><text:s/>잘못으로 인한 것 임이 인정되는 자</text:span></text:p><text:p text:style-name="P517_0"><text:span text:style-name="T119"><text:s/><text:s text:c="1"/>- </text:span><text:span text:style-name="T340">추</text:span><text:span text:style-name="T341">천기관 공적심사위원회(또는 퇴직포상 분과위원회) 에서 당사자의</text:span><text:span text:style-name="T340"><text:s/></text:span><text:span text:style-name="T342">소명</text:span><text:span text:style-name="T299">을 들은 후 징계관련 기록 확인 등을 통해 이에 해당한다고 인정되는</text:span><text:span text:style-name="T119"><text:s/></text:span><text:span text:style-name="T315">경</text:span><text:span text:style-name="T343">우에 한해 추천하여야 하며, 추천 시 행정안전부 정부포상 업무지침 별지</text:span><text:span text:style-name="T312"><text:s/>제11호 서식에 따른 ‘견책 처분자</text:span><text:span text:style-name="T119"><text:s/>퇴직포상 추천사유서’를 행정안전부로 제출 하여야 함</text:span></text:p><text:p text:style-name="P518_0"><text:span text:style-name="T344"><text:s/><text:s text:c="2"/>* 다만, 위에 해당하더라도 불문경고･견책을 합쳐 3회 이상의 처분을 받은 자는 추천 제외</text:span><text:span text:style-name="T325"/></text:p></table:table-cell></table:table-row></table:table></draw:text-box></draw:frame></text:span></text:p><text:p text:style-name="P199_0"><text:span text:style-name="T117"/></text:p><text:p text:style-name="P511_0"><text:span text:style-name="T115"><text:s/>4) </text:span><text:span text:style-name="T345">퇴직포상을 이미 받은 자로서 공무원으로 복직한 자</text:span><text:span text:style-name="T115"/></text:p><text:p text:style-name="P191_0"><text:span text:style-name="T117"/></text:p><text:p text:style-name="P512_0"><text:span text:style-name="T115"><text:s/>5)</text:span><text:span text:style-name="T346">「</text:span><text:span text:style-name="T347">국가공무원법」제2조 제3항 제1호 및「지방공무원법」제2조</text:span><text:span text:style-name="T346"><text:s/>제3항 제1호의 특수경력직공무원 중 선거에 의해 취임하는 공무원</text:span></text:p><text:p text:style-name="P248_0"><text:span text:style-name="T117"/></text:p><text:p text:style-name="P513_0"><text:span text:style-name="T115"><text:s/>6)「</text:span><text:span text:style-name="T309">상훈법」제8조 및「정부 표창규정」제19조 등에 따라 정부포상</text:span><text:span text:style-name="T115">이 취소된 적이 있는 자</text:span></text:p><text:p text:style-name="P495_0"><text:span text:style-name="T333"><text:s/></text:span><text:span text:style-name="T119"><text:s/><text:s text:c="1"/>* 단, 취소의 원인이 된 사유가 본인의 귀책이 아닌 경우는 추천 가능</text:span></text:p><text:p text:style-name="P196_0"><text:span text:style-name="T118"/></text:p><text:p text:style-name="P513_0"><text:span text:style-name="T115"><text:s/>7)</text:span><text:span text:style-name="T348">「추천일 당시「국세기본법」,「관세법」또는「지방세징수법」에</text:span><text:span text:style-name="T115"><text:s/>따른 체납 중에 있는 자</text:span></text:p><text:p text:style-name="P497_0"><text:span text:style-name="T119"><text:s/><text:s text:c="2"/>* </text:span><text:span text:style-name="T312">국</text:span><text:span text:style-name="T315">세, 관세 및 </text:span><text:span text:style-name="T316">지방세 체납 여부는 행정정보공동이용센터(www.share.go.kr)의</text:span><text:span text:style-name="T300"><text:s/>e하나로민원(행정정보공동이용업무포털)에서 체납액이 없다는 사실을 추천기관이 직접 조회하여 확인</text:span></text:p><text:p text:style-name="P249_0"><text:span text:style-name="T118"/></text:p><text:p text:style-name="P514_0"><text:span text:style-name="T115"><text:s/>8) 사회적 물의 등 유발</text:span></text:p><text:p text:style-name="P485_0"><text:span text:style-name="T116"><text:s/><text:s text:c="1"/></text:span><text:span text:style-name="T292">부</text:span><text:span text:style-name="T304">도덕한 행위 등으로 사회적 물의를 야기하거나, 언론보도 또</text:span><text:span text:style-name="T292">는</text:span><text:span text:style-name="T116"><text:s/></text:span><text:span text:style-name="T290">소송·민원 제기 등의 논란이 있어 정부포상이 합당치 않다고</text:span><text:span text:style-name="T116"><text:s/>판단되는 자</text:span><text:span text:style-name="T349"/></text:p></table:table-cell></table:table-row><table:table-row table:style-name="Table14.7"><table:table-cell table:style-name="Table14.A7" office:value-type="string"><text:p text:style-name="P183_0"><text:span text:style-name="T121"/></text:p></table:table-cell><table:table-cell table:style-name="Table14.B7" office:value-type="string"><text:p text:style-name="P234_0"><text:span text:style-name="T125"/></text:p></table:table-cell><table:table-cell table:style-name="Table14.C7" office:value-type="string"><text:p text:style-name="P191_0"><text:span text:style-name="T126"/></text:p></table:table-cell></table:table-row><table:table-row table:style-name="Table14.8"><table:table-cell table:style-name="Table14.A8" office:value-type="string"><text:p text:style-name="P456_0"><text:span text:style-name="T283">󰊴 </text:span><text:span text:style-name="T284">외국인</text:span></text:p></table:table-cell><table:table-cell table:style-name="Table14.B8" office:value-type="string"><text:p text:style-name="P234_0"><text:span text:style-name="T350"/></text:p></table:table-cell><table:table-cell table:style-name="Table14.C8" office:value-type="string"><text:p text:style-name="P519_0"><text:span text:style-name="T115"><text:s/>1) </text:span><text:span text:style-name="T351">외교부 또는 국방부에서 정부포상이 합당치 않다고 판단한 자 또는 단체(기관)</text:span><text:span text:style-name="T294"><text:s/></text:span></text:p><text:p text:style-name="P252_0"><text:span text:style-name="T117"/></text:p><text:p text:style-name="P520_0"><text:span text:style-name="T115"><text:s/>2) </text:span><text:span text:style-name="T351">과거 망언, 부도덕한 행위 등으로 언론보도 또는 민원제기 등의</text:span><text:span text:style-name="T306"><text:s/></text:span><text:span text:style-name="T352">논란이 있어 정부 포상이 합당치 않다고 판단되는 자 또는 단체(기관)</text:span></text:p><text:p text:style-name="P254_0"><text:span text:style-name="T117"/></text:p><text:p text:style-name="P521_0"><text:span text:style-name="T115"><text:s/>3) </text:span><text:span text:style-name="T314">대한민국에 대한 이적행위, 비판활동 등 사회적 물의를 야기한 경력이 있는 자 또는 단체(기관)</text:span><text:span text:style-name="T306"/></text:p></table:table-cell></table:table-row><table:table-row table:style-name="Table14.9"><table:table-cell table:style-name="Table14.A9" office:value-type="string"><text:p text:style-name="P183_0"><text:span text:style-name="T121"/></text:p></table:table-cell><table:table-cell table:style-name="Table14.B9" office:value-type="string"><text:p text:style-name="P234_0"><text:span text:style-name="T125"/></text:p></table:table-cell><table:table-cell table:style-name="Table14.C9" office:value-type="string"><text:p text:style-name="P191_0"><text:span text:style-name="T126"/></text:p></table:table-cell></table:table-row><table:table-row table:style-name="Table14.10"><table:table-cell table:style-name="Table14.A10" office:value-type="string"><text:p text:style-name="P456_0"><text:span text:style-name="T283">󰊵 </text:span><text:span text:style-name="T284">단체표창</text:span><text:span text:style-name="T283"/></text:p></table:table-cell><table:table-cell table:style-name="Table14.B10" office:value-type="string"><text:p text:style-name="P234_0"><text:span text:style-name="T350"/></text:p></table:table-cell><table:table-cell table:style-name="Table14.C10" office:value-type="string"><text:p text:style-name="P522_0"><text:span text:style-name="T115"><text:s/>1) 2</text:span><text:span text:style-name="T306">년 이내에 단체표창을 받은 분야와 동일한 분야의 공적으로</text:span><text:span text:style-name="T115"><text:s/>추천되는 경우</text:span></text:p><text:p text:style-name="P523_0"><text:span text:style-name="T119"><text:s/><text:s text:c="2"/>* </text:span><text:span text:style-name="T353">다만, ｢정부업무평가기본법｣에 따른 평가결과 우수기관에 대한 표창은 재포상</text:span><text:span text:style-name="T119"><text:s/>금지기간을 적용하지 아니함</text:span></text:p><text:p text:style-name="P220_0"><text:span text:style-name="T118"/></text:p><text:p text:style-name="P524_0"><text:span text:style-name="T115"><text:s/>2) </text:span><text:span text:style-name="T351">｢정부 표창 규정｣ 제19조에 따라 대통령 또는 국무총리 표창이 취소된 날로부터 5년이 경과하지 아니한 단체</text:span></text:p><text:p text:style-name="P259_0"><text:span text:style-name="T117"/></text:p><text:p text:style-name="P525_0"><text:span text:style-name="T115"><text:s/>3) </text:span><text:span text:style-name="T306">최</text:span><text:span text:style-name="T351">근 3년 이내 ｢산업안전보건법｣에 따라 명단이 공표된 사업장</text:span><text:span text:style-name="T306">,</text:span><text:span text:style-name="T115"><text:s/></text:span><text:span text:style-name="T308">｢공정거래관련법｣ 위반으로 고발･과징금 처분이나 시정명령을</text:span><text:span text:style-name="T115"><text:s/></text:span><text:span text:style-name="T308">받은 단체 또는 ｢근로기준법｣에 따라 명단이 공개되거나 종합</text:span><text:span text:style-name="T307">신용정보집중기관에 자료가 제공된 된 체불사업장</text:span></text:p><text:p text:style-name="P526_0"><text:span text:style-name="T119"><text:s/><text:s text:c="2"/>* 각각의 포상추천 제한 세부기준은 일반국민 포상 추천제한 기준과 동일</text:span></text:p><text:p text:style-name="P220_0"><text:span text:style-name="T118"/></text:p><text:p text:style-name="P527_0"><text:span text:style-name="T115"><text:s/>4) </text:span><text:span text:style-name="T313">추천일 당시「국세기본법」,「관세법」또는「지방세징수법」에</text:span><text:span text:style-name="T314"><text:s/>따른 체납 중에 있는 자 또는 단체</text:span></text:p><text:p text:style-name="P526_0"><text:span text:style-name="T119"><text:s/><text:s text:c="2"/>* </text:span><text:span text:style-name="T315">국세, 관세 및 </text:span><text:span text:style-name="T316">지방세 체납 여부는 행정정보공동이용센터(www.share.go.kr)의</text:span><text:span text:style-name="T300"><text:s/>e하나로민원(행정정보공동이용업무포털)에서 체납액이 없다는 사실을 추천기관이 직접 조회하여 확인</text:span></text:p><text:p text:style-name="P528_0"><text:span text:style-name="T333"><text:s/><text:s text:c="2"/></text:span><text:span text:style-name="T2">※</text:span><text:span text:style-name="T354"><text:s/>단, 행정기관(중앙행정기관·지방자치단체)의 경우, 비과세기관이므로 체납조회 불필요</text:span></text:p><text:p text:style-name="P263_0"><text:span text:style-name="T117"/></text:p><text:p text:style-name="P529_0"><text:span text:style-name="T116"><text:s/></text:span><text:span text:style-name="T115">5) </text:span><text:span text:style-name="T296">수사 중이거나, 부도덕한 행위 등으로 사회적 물의를 야기한</text:span><text:span text:style-name="T115"><text:s/></text:span><text:span text:style-name="T331">경우 또는 언론보도, 소송･민원 제기 등의 논란이 있어</text:span><text:span text:style-name="T308"><text:s/>정부포상이 합당치 않다고 판단되는 단체</text:span></text:p></table:table-cell></table:table-row></table:table></draw:text-box></draw:frame></text:span></text:p>
      <text:p text:style-name="P2_0"><text:span text:style-name="T7"><draw:frame draw:style-name="tableinfakeframe_gr33" svg:x="0cm" svg:y="0cm" draw:z-index="12" text:anchor-type="as-char"><draw:text-box><table:table table:style-name="Table21"><table:table-column table:style-name="Table21.A"/><table:table-column table:style-name="Table21.B"/><table:table-column table:style-name="Table21.C"/><table:table-row table:style-name="Table21.1"><table:table-cell table:style-name="Table21.A1" office:value-type="string"><text:p text:style-name="P453_0"><text:span text:style-name="T4">붙임2</text:span></text:p></table:table-cell><table:table-cell table:style-name="Table21.B1" office:value-type="string"><text:p text:style-name="P427_0"><text:span text:style-name="T3"/></text:p></table:table-cell><table:table-cell table:style-name="Table21.C1" office:value-type="string"><text:p text:style-name="P454_0"><text:span text:style-name="T33"><text:s/>제한 사유 조회 방법</text:span></text:p></table:table-cell></table:table-row></table:table></draw:text-box></draw:frame></text:span></text:p>
      <text:p text:style-name="P2_0"><text:span text:style-name="T7"/></text:p>
      <text:p text:style-name="P197_0"><text:span text:style-name="T360"/></text:p>
      <text:p text:style-name="P197_0"><text:span text:style-name="T148"><draw:frame draw:style-name="tableinfakeframe_gr34" svg:x="0cm" svg:y="0cm" draw:z-index="68" text:anchor-type="as-char"><draw:text-box><table:table table:style-name="Table22"><table:table-column table:style-name="Table22.A"/><table:table-row table:style-name="Table22.1"><table:table-cell table:style-name="Table22.A1" office:value-type="string"><text:p text:style-name="P283_0"><text:span text:style-name="T361">◆ </text:span><text:span text:style-name="T362">부총리표창</text:span><text:span text:style-name="T363"><text:s/>추천 제한사항 중 산업재해, 불공정행위 및 임금체불주 관련 제한사항에</text:span><text:span text:style-name="T364"><text:s/>대해 아래 </text:span><text:span text:style-name="T361">두 가지 방법 중 하나</text:span><text:span text:style-name="T364">를 선택하여 확인해야 함</text:span></text:p><text:p text:style-name="P284_0"><text:span text:style-name="T365"><text:s/></text:span><text:span text:style-name="T366">※ 정부포상(훈장, 포장, 대통령·국무총리표창 이상)의 경우, 반드시 기관에 공문을 보내어 조회해야 함</text:span></text:p><text:p text:style-name="P285_0"><text:span text:style-name="T367">① 각 사항을 관장하는 기관에 공문을 통하여 조회</text:span></text:p><text:p text:style-name="P286_0"><text:span text:style-name="T368"><text:s/><text:s text:c="1"/>▪ 산업재해：고용노동부 산재예방정책과(☎ 044-202-7693)</text:span></text:p><text:p text:style-name="P286_0"><text:span text:style-name="T368"><text:s/><text:s text:c="1"/>▪ 불공정행위：공정거래위원회 심판총괄담당관</text:span><text:span text:style-name="T369">(☎ 044 - 200 - 4127)</text:span></text:p><text:p text:style-name="P286_0"><text:span text:style-name="T369"><text:s/><text:s text:c="1"/>▪ 임금체불주：고용노동부 근로기준정책과(☎ 044-202-7537)</text:span></text:p><text:p text:style-name="P285_0"><text:span text:style-name="T367">② 아래의 방법(소관부처 홈페이지 게재 등)을 통하여 확인</text:span><text:span text:style-name="T131"/></text:p></table:table-cell></table:table-row></table:table></draw:text-box></draw:frame></text:span></text:p>
      <text:p text:style-name="P266_0"><text:span text:style-name="T360"/></text:p>
      <text:p text:style-name="P354_0"><text:span text:style-name="T127">1. ｢산업안전보건법｣에 의하여 산업재해 등과 관련한 명단이 공표된 사업장과 그 임원 </text:span><text:span text:style-name="T6"/></text:p>
      <text:p text:style-name="P355_0"><text:span text:style-name="T51"><text:s/><text:s text:c="1"/>○ </text:span><text:span text:style-name="T370">최</text:span><text:span text:style-name="T371">근 3년간</text:span><text:span text:style-name="T372"><text:s/>위 법 제10조(산업재해 발생건수 등의 공표), 동 시행</text:span><text:span text:style-name="T130">령</text:span><text:span text:style-name="T51"><text:s/></text:span><text:span text:style-name="T373">제10조(공표대상 사업장) 및 동 시행규칙 제8조(공표방법)의 규</text:span><text:span text:style-name="T51">정에 의해 </text:span><text:span text:style-name="T127">명단이 공표된 사업장</text:span><text:span text:style-name="T51"><text:s/>및 그 </text:span><text:span text:style-name="T127">임원</text:span></text:p>
      <text:p text:style-name="P269_0"><text:span text:style-name="T131"><text:s/><text:s text:c="3"/>※ </text:span><text:span text:style-name="T374">고용노동부 홈페이지(</text:span><text:span text:style-name="T375">뉴스·소식&gt;공지사항&gt;“산업재해 발생건수 등 공표” 검색</text:span></text:p>
      <text:p text:style-name="P270_0"><text:span text:style-name="T367"><text:s/><text:s text:c="6"/></text:span><text:span text:style-name="T131">(http://www.moel.go.kr/news/notice/noticeList.do)를 통하여 </text:span><text:span text:style-name="T367">최근 3년간</text:span><text:span text:style-name="T131"><text:s/>산업재해 불량사업장 공표 목록 확인</text:span></text:p>
      <text:p text:style-name="P356_0"><text:span text:style-name="T51"><text:s/><text:s text:c="1"/>① 고용노동부 홈페이지 &gt; 뉴스·소식 &gt; 공지사항</text:span></text:p>
      <text:p text:style-name="P79_0"><text:span text:style-name="T51"><draw:frame draw:style-name="tableinfakeframe_gr35" svg:x="0cm" svg:y="0cm" draw:z-index="69" text:anchor-type="as-char"><draw:text-box><table:table table:style-name="Table23"><table:table-column table:style-name="Table23.A"/><table:table-row table:style-name="Table23.1"><table:table-cell table:style-name="Table23.A1" office:value-type="string"><text:p text:style-name="P424_0"><text:span text:style-name="T376"/></text:p></table:table-cell></table:table-row></table:table></draw:text-box></draw:frame></text:span></text:p>
      <text:p text:style-name="P357_0"><text:span text:style-name="T51"><text:s/><text:s text:c="1"/>② “산업재해 발생건수 등 공표” 검색 및 최근 3년간 게시물 확인</text:span></text:p>
      <text:p text:style-name="P271_0"><text:span text:style-name="T51"><draw:frame draw:style-name="tableinfakeframe_gr36" svg:x="0cm" svg:y="0cm" draw:z-index="70" text:anchor-type="as-char"><draw:text-box><table:table table:style-name="Table24"><table:table-column table:style-name="Table24.A"/><table:table-row table:style-name="Table24.1"><table:table-cell table:style-name="Table24.A1" office:value-type="string"><text:p text:style-name="P424_0"><text:span text:style-name="T376"/></text:p></table:table-cell></table:table-row></table:table></draw:text-box></draw:frame></text:span></text:p>
      <text:p text:style-name="P358_0"><text:span text:style-name="T129"><text:s/><text:s text:c="1"/>○ </text:span><text:span text:style-name="T130">‘임원’이라 함은 이사, 대표이사, 감사, 공장장, 현장소장 등 사업장의 </text:span><text:span text:style-name="T129">경영에 책임 있는 자를 말함</text:span></text:p>
      <text:p text:style-name="P273_0"><text:span text:style-name="T132"><text:s/><text:s text:c="4"/>※ </text:span><text:span text:style-name="T377">당해사업장의 등기임원(사외이사 제외)과, 미등기 임원이라도 직제상 당해</text:span><text:span text:style-name="T132"><text:s/>사업장을 관장하고 있을 경우에는 추천 제한</text:span></text:p>
      <text:p text:style-name="P274_0"><text:span text:style-name="T378"><text:s/><text:s text:c="6"/>☞</text:span><text:span text:style-name="T379">「사업자 등기부등본」,「금융감독원 전자공시시스템」(</text:span><text:span text:style-name="T379"><text:a office:name="" xlink:href="http://dart.fss.or.kr" xlink:type="simple" office:target-frame-name="_self" text:style-name="T380" text:visited-style-name="Visited_20_Internet_20_Link">http://dart.fss.or.kr</text:a></text:span><text:span text:style-name="T379">, 회사별검색-사업장보고서-임원 및 직원 등에 관한 사항)을 통해 확인 </text:span></text:p>
      <text:p text:style-name="P275_0"><text:span text:style-name="T131"><text:s/><text:s text:c="4"/>※ 감사(위원)는 등기유무를 불문하고 추천대상에서 제외</text:span></text:p>
      <text:p text:style-name="P275_0"><text:span text:style-name="T131"><text:s/><text:s text:c="4"/>※ 현장 경영책임자는 공장장, 현장소장 등 명칭불문하고 추천 제외</text:span><text:span text:style-name="T149"/></text:p>
      <text:p text:style-name="P359_0_b4"><text:span text:style-name="T127">2. 공정거래관련법 위반 법인(단체 포함) 및 그 임원</text:span></text:p>
      <text:p text:style-name="P360_0"><text:span text:style-name="T51"><text:s/><text:s text:c="1"/>○ </text:span><text:span text:style-name="T370">최근 2년 이내</text:span><text:span text:style-name="T381"><text:s/></text:span><text:span text:style-name="T370">3회 </text:span><text:span text:style-name="T381">이상 </text:span><text:span text:style-name="T370">고발</text:span><text:span text:style-name="T381"><text:s/>또는 </text:span><text:span text:style-name="T370">과징금</text:span><text:span text:style-name="T381"><text:s/>처분</text:span><text:span text:style-name="T382">*</text:span><text:span text:style-name="T381">을 받은 </text:span><text:span text:style-name="T370">법인(단체</text:span><text:span text:style-name="T127"><text:s/>포함)</text:span><text:span text:style-name="T51"><text:s/>및 그 </text:span><text:span text:style-name="T127">대표자</text:span><text:span text:style-name="T51">와 책임 있는 </text:span><text:span text:style-name="T127">임원은 추천을 제한</text:span><text:span text:style-name="T51">함</text:span></text:p>
      <text:p text:style-name="P277_0"><text:span text:style-name="T51"><text:s/><text:s text:c="4"/></text:span><text:span text:style-name="T131">* 과징금과 고발을 동시에 받은 동일사건번호는 1회로 처리</text:span></text:p>
      <text:p text:style-name="P361_0"><text:span text:style-name="T130"><text:s/><text:s text:c="1"/>○ </text:span><text:span text:style-name="T143">최근 1년 이내</text:span><text:span text:style-name="T144"><text:s/></text:span><text:span text:style-name="T143">3회 </text:span><text:span text:style-name="T144">이상 </text:span><text:span text:style-name="T143">시정명령</text:span><text:span text:style-name="T144"><text:s/>처분을 받은 </text:span><text:span text:style-name="T143">법인</text:span><text:span text:style-name="T144"><text:s/>및 그 </text:span><text:span text:style-name="T143">대표자</text:span><text:span text:style-name="T144">와</text:span><text:span text:style-name="T130"><text:s/>책임 있는 </text:span><text:span text:style-name="T145">임원은 추천을 제한</text:span><text:span text:style-name="T130">함</text:span><text:span text:style-name="T145"/></text:p>
      <text:p text:style-name="P269_0"><text:span text:style-name="T131"><text:s/><text:s text:c="3"/>※ 공정거래위원회 홈페이지(</text:span><text:span text:style-name="T367">심결/법령 &gt; 법위반사실 조회</text:span><text:span text:style-name="T131"><text:s/>: <text:line-break/>https://case.ftc.go.kr/ocp/co/violtLawList.do)를 통하여 확인</text:span></text:p>
      <text:p text:style-name="P356_0"><text:span text:style-name="T51"><text:s/><text:s text:c="1"/>① 공정거래위원회 홈페이지 &gt; 심결/법령 &gt; 법위반사실조회</text:span></text:p>
      <text:p text:style-name="P271_0"><text:span text:style-name="T51"><draw:frame draw:style-name="tableinfakeframe_gr37" svg:x="0cm" svg:y="0cm" draw:z-index="71" text:anchor-type="as-char"><draw:text-box><table:table table:style-name="Table25"><table:table-column table:style-name="Table25.A"/><table:table-row table:style-name="Table25.1"><table:table-cell table:style-name="Table25.A1" office:value-type="string"><text:p text:style-name="P424_0"><text:span text:style-name="T376"/></text:p></table:table-cell></table:table-row></table:table></draw:text-box></draw:frame></text:span></text:p>
      <text:p text:style-name="P362_0_b4"><text:span text:style-name="T127">3. ｢근로기준법｣에 의하여 임금체불과 관련 명단공개 또는 종합신용정보집중기관</text:span><text:span text:style-name="T147">(한국신용정보원)</text:span><text:span text:style-name="T127">에 자료제공이 된 체불사업주</text:span><text:span text:style-name="T51"/></text:p>
      <text:p text:style-name="P360_0"><text:span text:style-name="T51"><text:s/><text:s text:c="1"/>○ </text:span><text:span text:style-name="T127">최근 3년간 위 법 </text:span><text:span text:style-name="T51">제43조의2(체불사업주 명단 공개), 동 시행령 </text:span><text:span text:style-name="T383">제23조의3(명단공개 내용ㆍ기간 등)의 </text:span><text:span text:style-name="T384">체불사업주</text:span><text:span text:style-name="T383">로서 명단이 공개된 자</text:span><text:span text:style-name="T385"/></text:p>
      <text:p text:style-name="P280_0"><text:span text:style-name="T150"><text:s/><text:s text:c="4"/>※ 추천일 이전 체불사건이 권리구제로 취하 또는 체불임금을 청산한 경우 추천 가능</text:span><text:span text:style-name="T386"/></text:p>
      <text:p text:style-name="P269_0"><text:span text:style-name="T131"><text:s/><text:s text:c="3"/>※ 고용노동부 홈페이지(</text:span><text:span text:style-name="T367">정보공개 &gt; 체불사업주 명단공개</text:span><text:span text:style-name="T131"><text:s/>: </text:span></text:p>
      <text:p text:style-name="P281_0"><text:span text:style-name="T131"><text:s/><text:s text:c="6"/>http://www.moel.go.kr/info/defaulter/list.do)를 통하여 확인</text:span></text:p>
      <text:p text:style-name="P356_0"><text:span text:style-name="T51"><text:s/><text:s text:c="1"/>① 고용노동부 홈페이지 &gt; 정보공개 &gt; 체불사업주 명단공개</text:span></text:p>
      <text:p text:style-name="P282_0"><text:span text:style-name="T127"><draw:frame draw:style-name="tableinfakeframe_gr38" svg:x="0cm" svg:y="0cm" draw:z-index="72" text:anchor-type="as-char"><draw:text-box><table:table table:style-name="Table26"><table:table-column table:style-name="Table26.A"/><table:table-row table:style-name="Table26.1"><table:table-cell table:style-name="Table26.A1" office:value-type="string"><text:p text:style-name="P424_0"><text:span text:style-name="T376"/></text:p></table:table-cell></table:table-row></table:table></draw:text-box></draw:frame></text:span></text:p>
      <text:p text:style-name="P79_0"><text:span text:style-name="T51"><text:s/></text:span></text:p>
      <text:p text:style-name="P356_0"><text:span text:style-name="T51"><text:s/>② 체불사업주 명단 조회</text:span></text:p>
      <text:p text:style-name="P271_0"><text:span text:style-name="T51"><draw:frame draw:style-name="tableinfakeframe_gr39" svg:x="0cm" svg:y="0cm" draw:z-index="73" text:anchor-type="as-char"><draw:text-box><table:table table:style-name="Table27"><table:table-column table:style-name="Table27.A"/><table:table-row table:style-name="Table27.1"><table:table-cell table:style-name="Table27.A1" office:value-type="string"><text:p text:style-name="P424_0"><text:span text:style-name="T376"/></text:p></table:table-cell></table:table-row></table:table></draw:text-box></draw:frame></text:span><text:span text:style-name="T127"/></text:p>
      <text:p text:style-name="P357_0"><text:span text:style-name="T51"><text:s/><text:s text:c="1"/>③ 공개명단에서 검색하여 확인(최근 3년간)</text:span></text:p>
      <text:p text:style-name="P271_0"><text:span text:style-name="T51"><draw:frame draw:style-name="tableinfakeframe_gr40" svg:x="0cm" svg:y="0cm" draw:z-index="74" text:anchor-type="as-char"><draw:text-box><table:table table:style-name="Table28"><table:table-column table:style-name="Table28.A"/><table:table-row table:style-name="Table28.1"><table:table-cell table:style-name="Table28.A1" office:value-type="string"><text:p text:style-name="P424_0"><text:span text:style-name="T376"/></text:p></table:table-cell></table:table-row></table:table></draw:text-box></draw:frame></text:span></text:p>
      <text:p text:style-name="P363_0"><text:span text:style-name="T2"/></text:p>
      <text:p text:style-name="P79_0"><text:span text:style-name="T51"/></text:p>
      <text:p text:style-name="P79_0"><text:span text:style-name="T51"/></text:p>
      <text:p text:style-name="P2_0_b4"><text:span text:style-name="T7"/></text:p>
      <text:p text:style-name="P2_0"><text:span text:style-name="T7"><draw:frame draw:style-name="tableinfakeframe_gr41" svg:x="0cm" svg:y="0cm" draw:z-index="13" text:anchor-type="as-char"><draw:text-box><table:table table:style-name="Table29"><table:table-column table:style-name="Table29.A"/><table:table-column table:style-name="Table29.B"/><table:table-column table:style-name="Table29.C"/><table:table-row table:style-name="Table29.1"><table:table-cell table:style-name="Table29.A1" office:value-type="string"><text:p text:style-name="P453_0"><text:span text:style-name="T54">붙임3-1</text:span></text:p></table:table-cell><table:table-cell table:style-name="Table29.B1" office:value-type="string"><text:p text:style-name="P427_0"><text:span text:style-name="T3"/></text:p></table:table-cell><table:table-cell table:style-name="Table29.C1" office:value-type="string"><text:p text:style-name="P454_0"><text:span text:style-name="T33"><text:s/>공개SW 부문 심사 기준</text:span></text:p></table:table-cell></table:table-row></table:table></draw:text-box></draw:frame></text:span></text:p>
      <text:p text:style-name="P2_0"><text:span text:style-name="T7"/></text:p>
      <text:p text:style-name="P2_0"><text:span text:style-name="T99"/></text:p>
      <text:p text:style-name="P364_0"><text:span text:style-name="T57">① (개인) 산·학·연구계, 공공, 기타</text:span></text:p>
      <text:p text:style-name="P9_0"><text:span text:style-name="T99"><draw:frame draw:style-name="tableinfakeframe_gr43" svg:x="0cm" svg:y="0cm" draw:z-index="26" text:anchor-type="as-char"><draw:text-box><table:table table:style-name="Table30"><table:table-column table:style-name="Table30.A"/><table:table-column table:style-name="Table30.B"/><table:table-column table:style-name="Table30.C"/><table:table-column table:style-name="Table30.D"/><table:table-column table:style-name="Table30.E"/><table:table-row table:style-name="Table30.1"><table:table-cell table:style-name="Table30.A1" office:value-type="string"><text:p text:style-name="P530_0"><text:span text:style-name="T158">구분</text:span></text:p></table:table-cell><table:table-cell table:style-name="Table30.B1" office:value-type="string"><text:p text:style-name="P530_0"><text:span text:style-name="T158">평가 항목(기준)</text:span></text:p></table:table-cell><table:table-cell table:style-name="Table30.C1" office:value-type="string"><text:p text:style-name="P530_0"><text:span text:style-name="T158">비 고</text:span></text:p></table:table-cell><table:table-cell table:style-name="Table30.D1" office:value-type="string"><text:p text:style-name="P530_0"><text:span text:style-name="T158">배점</text:span></text:p></table:table-cell><table:table-cell table:style-name="Table30.E1" office:value-type="string"><text:p text:style-name="P530_0"><text:span text:style-name="T158">점수</text:span></text:p></table:table-cell></table:table-row><table:table-row table:style-name="Table30.2"><table:table-cell table:style-name="Table30.A2" office:value-type="string" table:number-rows-spanned="8"><text:p text:style-name="P530_0"><text:span text:style-name="T159">평가지표</text:span></text:p></table:table-cell><table:table-cell table:style-name="Table30.B2" office:value-type="string" table:number-columns-spanned="2"><text:p text:style-name="P398_0"><text:span text:style-name="T158"><text:s/>□ 공통</text:span></text:p></table:table-cell><table:covered-table-cell/><table:table-cell table:style-name="Table30.D2" office:value-type="string"><text:p text:style-name="P531_0"><text:span text:style-name="T158">50</text:span></text:p></table:table-cell><table:table-cell table:style-name="Table30.E2" office:value-type="string"><text:p text:style-name="P531_0"><text:span text:style-name="T158"/></text:p></table:table-cell></table:table-row><table:table-row table:style-name="Table30.3"><table:covered-table-cell/><table:table-cell table:style-name="Table30.B3" office:value-type="string"><text:p text:style-name="P532_0"><text:span text:style-name="T159"><text:s/>ㅇ 국가 발전 기여도</text:span></text:p><text:p text:style-name="P532_0"><text:span text:style-name="T159"><text:s/>ㅇ 주요 공헌 실적</text:span><text:span text:style-name="T160"/></text:p><text:p text:style-name="P532_0"><text:span text:style-name="T159"><text:s/>ㅇ 공헌 난이도</text:span></text:p></table:table-cell><table:table-cell table:style-name="Table30.C3" office:value-type="string"><text:p text:style-name="P533_0"><text:span text:style-name="T159"><text:s/>- 공개SW 생태계 발전에 기여한 정도 </text:span></text:p><text:p text:style-name="P533_0"><text:span text:style-name="T159"><text:s/>- 주요 경력 및 공적 내용</text:span></text:p><text:p text:style-name="P533_0"><text:span text:style-name="T161"><text:s/>- 업적 달성의 어려움</text:span></text:p></table:table-cell><table:table-cell table:style-name="Table30.D3" office:value-type="string"><text:p text:style-name="P531_0"><text:span text:style-name="T159">50</text:span></text:p></table:table-cell><table:table-cell table:style-name="Table30.E3" office:value-type="string"><text:p text:style-name="P531_0"><text:span text:style-name="T159"/></text:p></table:table-cell></table:table-row><table:table-row table:style-name="Table30.4"><table:covered-table-cell/><table:table-cell table:style-name="Table30.B4" office:value-type="string" table:number-columns-spanned="2"><text:p text:style-name="P398_0"><text:span text:style-name="T158"><text:s/>□ 주요 공적</text:span></text:p></table:table-cell><table:covered-table-cell/><table:table-cell table:style-name="Table30.D4" office:value-type="string"><text:p text:style-name="P531_0"><text:span text:style-name="T158">40</text:span></text:p></table:table-cell><table:table-cell table:style-name="Table30.E4" office:value-type="string"><text:p text:style-name="P531_0"><text:span text:style-name="T158"/></text:p></table:table-cell></table:table-row><table:table-row table:style-name="Table30.5"><table:covered-table-cell/><table:table-cell table:style-name="Table30.B5" office:value-type="string"><text:p text:style-name="P534_0"><text:span text:style-name="T159"><text:s/></text:span><text:span text:style-name="T158">(산업계) </text:span></text:p><text:p text:style-name="P532_0"><text:span text:style-name="T159"><text:s/>ㅇ </text:span><text:span text:style-name="T162">공개SW 개발·활용 기여도</text:span></text:p></table:table-cell><table:table-cell table:style-name="Table30.C5" office:value-type="string"><text:p text:style-name="P535_0"><text:span text:style-name="T159"><text:s/></text:span><text:span text:style-name="T163">- 공개SW 생태계 참여</text:span><text:span text:style-name="T164"><text:s/></text:span><text:span text:style-name="T163">및 기여도</text:span></text:p><text:p text:style-name="P536_0"><text:span text:style-name="T163"><text:s/>- 공개SW 프로젝트·커뮤니티 추진·활동 실적</text:span></text:p><text:p text:style-name="P537_0"><text:span text:style-name="T159"><text:s/>- 공개SW 산업발전 및 시장 경쟁력 제고 정도</text:span></text:p></table:table-cell><table:table-cell table:style-name="Table30.D5" office:value-type="string" table:number-rows-spanned="3"><text:p text:style-name="P531_0"><text:span text:style-name="T159">40</text:span></text:p></table:table-cell><table:table-cell table:style-name="Table30.E5" office:value-type="string" table:number-rows-spanned="3"><text:p text:style-name="P531_0"><text:span text:style-name="T159"/></text:p></table:table-cell></table:table-row><table:table-row table:style-name="Table30.6"><table:covered-table-cell/><table:table-cell table:style-name="Table30.B6" office:value-type="string"><text:p text:style-name="P534_0"><text:span text:style-name="T159"><text:s/></text:span><text:span text:style-name="T158">(학·연구계) </text:span></text:p><text:p text:style-name="P538_0"><text:span text:style-name="T159"><text:s/>ㅇ</text:span><text:span text:style-name="T165"><text:s/>공개SW 저변 확대 및 기술 경쟁력 강화 기여도</text:span><text:span text:style-name="T166"><text:s/><text:s text:c="1"/></text:span></text:p></table:table-cell><table:table-cell table:style-name="Table30.C6" office:value-type="string"><text:p text:style-name="P536_0"><text:span text:style-name="T160"><text:s/>- 공개SW 저변 확대 및 인식 제고 기여도</text:span></text:p><text:p text:style-name="P536_0"><text:span text:style-name="T160"><text:s/>- 공개SW 기술 발전 및 선도화 기여도</text:span></text:p></table:table-cell><table:covered-table-cell/><table:covered-table-cell/></table:table-row><table:table-row table:style-name="Table30.7"><table:covered-table-cell/><table:table-cell table:style-name="Table30.B7" office:value-type="string"><text:p text:style-name="P539_0"><text:span text:style-name="T158"><text:s/>(공공·기타)</text:span></text:p><text:p text:style-name="P540_0"><text:span text:style-name="T159"><text:s/>ㅇ 공개SW 활성화 기여도</text:span></text:p></table:table-cell><table:table-cell table:style-name="Table30.C7" office:value-type="string"><text:p text:style-name="P541_0"><text:span text:style-name="T159"><text:s/></text:span><text:span text:style-name="T160">- 공개SW 보급·확산 기여도</text:span></text:p><text:p text:style-name="P541_0"><text:span text:style-name="T160"><text:s/>- 공개SW 제도 개선 및 정책 수립·지원 기여도</text:span></text:p><text:p text:style-name="P542_0"><text:span text:style-name="T159"><text:s/>- </text:span><text:span text:style-name="T167">공개SW 홍보 및 지적재산권 보호 등 인식 제고 기여도</text:span></text:p></table:table-cell><table:covered-table-cell/><table:covered-table-cell/></table:table-row><table:table-row table:style-name="Table30.8"><table:covered-table-cell/><table:table-cell table:style-name="Table30.B8" office:value-type="string" table:number-columns-spanned="2"><text:p text:style-name="P398_0"><text:span text:style-name="T158"><text:s/>□ 공적 기간</text:span></text:p></table:table-cell><table:covered-table-cell/><table:table-cell table:style-name="Table30.D8" office:value-type="string"><text:p text:style-name="P531_0"><text:span text:style-name="T158">10</text:span></text:p></table:table-cell><table:table-cell table:style-name="Table30.E8" office:value-type="string"><text:p text:style-name="P531_0"><text:span text:style-name="T158"/></text:p></table:table-cell></table:table-row><table:table-row table:style-name="Table30.9"><table:covered-table-cell/><table:table-cell table:style-name="Table30.B9" office:value-type="string"><text:p text:style-name="P540_0"><text:span text:style-name="T159"><text:s/>ㅇ 당해 분야에서 종사한 연수</text:span><text:span text:style-name="T158"/></text:p></table:table-cell><table:table-cell table:style-name="Table30.C9" office:value-type="string"><text:p text:style-name="P543_0"><text:span text:style-name="T159"><text:s/>- </text:span><text:span text:style-name="T136">공</text:span><text:span text:style-name="T139">적 기간을 수 개의 등급별 구간으로 나눈 후 </text:span><text:span text:style-name="T136">등급에 따라 일정 점수 부여</text:span></text:p><text:p text:style-name="P544_0"><text:span text:style-name="T168"><draw:frame draw:style-name="tableinfakeframe_gr42" svg:x="0cm" svg:y="0cm" draw:z-index="27" text:anchor-type="as-char"><draw:text-box><table:table table:style-name="Table31"><table:table-column table:style-name="Table31.A"/><table:table-column table:style-name="Table31.B"/><table:table-column table:style-name="Table31.C"/><table:table-column table:style-name="Table31.D"/><table:table-column table:style-name="Table31.E"/><table:table-column table:style-name="Table31.F"/><table:table-row table:style-name="Table31.1"><table:table-cell table:style-name="Table31.A1" office:value-type="string"><text:p text:style-name="P531_0"><text:span text:style-name="T153">등급</text:span></text:p></table:table-cell><table:table-cell table:style-name="Table31.B1" office:value-type="string"><text:p text:style-name="P531_0"><text:span text:style-name="T154">공적 기간</text:span></text:p></table:table-cell><table:table-cell table:style-name="Table31.C1" office:value-type="string"><text:p text:style-name="P531_0"><text:span text:style-name="T154">점수</text:span></text:p></table:table-cell><table:table-cell table:style-name="Table31.D1" office:value-type="string"><text:p text:style-name="P531_0"><text:span text:style-name="T153">등급</text:span></text:p></table:table-cell><table:table-cell table:style-name="Table31.E1" office:value-type="string"><text:p text:style-name="P531_0"><text:span text:style-name="T154">공적 기간</text:span></text:p></table:table-cell><table:table-cell table:style-name="Table31.F1" office:value-type="string"><text:p text:style-name="P531_0"><text:span text:style-name="T154">점수</text:span></text:p></table:table-cell></table:table-row><table:table-row table:style-name="Table31.2"><table:table-cell table:style-name="Table31.A2" office:value-type="string"><text:p text:style-name="P363_0"><text:span text:style-name="T155">1</text:span></text:p></table:table-cell><table:table-cell table:style-name="Table31.B2" office:value-type="string"><text:p text:style-name="P531_0"><text:span text:style-name="T155">20년 이상</text:span></text:p></table:table-cell><table:table-cell table:style-name="Table31.C2" office:value-type="string"><text:p text:style-name="P363_0"><text:span text:style-name="T155">10</text:span></text:p></table:table-cell><table:table-cell table:style-name="Table31.D2" office:value-type="string"><text:p text:style-name="P363_0"><text:span text:style-name="T155">4</text:span></text:p></table:table-cell><table:table-cell table:style-name="Table31.E2" office:value-type="string"><text:p text:style-name="P531_0"><text:span text:style-name="T156">5~10년 미만</text:span></text:p></table:table-cell><table:table-cell table:style-name="Table31.F2" office:value-type="string"><text:p text:style-name="P363_0"><text:span text:style-name="T155">4</text:span></text:p></table:table-cell></table:table-row><table:table-row table:style-name="Table31.3"><table:table-cell table:style-name="Table31.A3" office:value-type="string"><text:p text:style-name="P363_0"><text:span text:style-name="T155">2</text:span></text:p></table:table-cell><table:table-cell table:style-name="Table31.B3" office:value-type="string"><text:p text:style-name="P531_0"><text:span text:style-name="T155">15~20년 미만</text:span></text:p></table:table-cell><table:table-cell table:style-name="Table31.C3" office:value-type="string"><text:p text:style-name="P363_0"><text:span text:style-name="T155">8</text:span></text:p></table:table-cell><table:table-cell table:style-name="Table31.D3" office:value-type="string"><text:p text:style-name="P363_0"><text:span text:style-name="T155">5</text:span></text:p></table:table-cell><table:table-cell table:style-name="Table31.E3" office:value-type="string"><text:p text:style-name="P531_0"><text:span text:style-name="T155">3~5년 미만</text:span></text:p></table:table-cell><table:table-cell table:style-name="Table31.F3" office:value-type="string"><text:p text:style-name="P363_0"><text:span text:style-name="T155">2</text:span></text:p></table:table-cell></table:table-row><table:table-row table:style-name="Table31.4"><table:table-cell table:style-name="Table31.A4" office:value-type="string"><text:p text:style-name="P363_0"><text:span text:style-name="T155">3</text:span></text:p></table:table-cell><table:table-cell table:style-name="Table31.B4" office:value-type="string"><text:p text:style-name="P531_0"><text:span text:style-name="T155">10~15년 미만</text:span></text:p></table:table-cell><table:table-cell table:style-name="Table31.C4" office:value-type="string"><text:p text:style-name="P363_0"><text:span text:style-name="T155">6</text:span></text:p></table:table-cell><table:table-cell table:style-name="Table31.D4" office:value-type="string"><text:p text:style-name="P363_0"><text:span text:style-name="T155">6</text:span></text:p></table:table-cell><table:table-cell table:style-name="Table31.E4" office:value-type="string"><text:p text:style-name="P531_0"><text:span text:style-name="T155">3년 미만</text:span></text:p></table:table-cell><table:table-cell table:style-name="Table31.F4" office:value-type="string"><text:p text:style-name="P363_0"><text:span text:style-name="T155">1</text:span></text:p></table:table-cell></table:table-row></table:table></draw:text-box></draw:frame></text:span><text:span text:style-name="T159"/></text:p></table:table-cell><table:table-cell table:style-name="Table30.D9" office:value-type="string"><text:p text:style-name="P531_0"><text:span text:style-name="T159">10</text:span></text:p></table:table-cell><table:table-cell table:style-name="Table30.E9" office:value-type="string"><text:p text:style-name="P531_0"><text:span text:style-name="T159"/></text:p></table:table-cell></table:table-row><table:table-row table:style-name="Table30.10"><table:table-cell table:style-name="Table30.A10" office:value-type="string" table:number-columns-spanned="3"><text:p text:style-name="P530_0"><text:span text:style-name="T158">총점</text:span></text:p></table:table-cell><table:covered-table-cell/><table:covered-table-cell/><table:table-cell table:style-name="Table30.D10" office:value-type="string"><text:p text:style-name="P531_0"><text:span text:style-name="T158">100</text:span></text:p></table:table-cell><table:table-cell table:style-name="Table30.E10" office:value-type="string"><text:p text:style-name="P531_0"><text:span text:style-name="T158"/></text:p></table:table-cell></table:table-row></table:table></draw:text-box></draw:frame></text:span></text:p>
      <text:p text:style-name="P2_0_b4"><text:span text:style-name="T99"/></text:p>
      <text:p text:style-name="P364_0"><text:span text:style-name="T59">② (협·단체) </text:span><text:span text:style-name="T57">산·학·연구계, 공공, 기타</text:span></text:p>
      <text:p text:style-name="P9_0"><text:span text:style-name="T99"><draw:frame draw:style-name="tableinfakeframe_gr45" svg:x="0cm" svg:y="0cm" draw:z-index="24" text:anchor-type="as-char"><draw:text-box><table:table table:style-name="Table32"><table:table-column table:style-name="Table32.A"/><table:table-column table:style-name="Table32.B"/><table:table-column table:style-name="Table32.C"/><table:table-column table:style-name="Table32.D"/><table:table-column table:style-name="Table32.E"/><table:table-row table:style-name="Table32.1"><table:table-cell table:style-name="Table32.A1" office:value-type="string"><text:p text:style-name="P530_0"><text:span text:style-name="T158">구분</text:span></text:p></table:table-cell><table:table-cell table:style-name="Table32.B1" office:value-type="string"><text:p text:style-name="P530_0"><text:span text:style-name="T158">평가 항목(기준)</text:span></text:p></table:table-cell><table:table-cell table:style-name="Table32.C1" office:value-type="string"><text:p text:style-name="P530_0"><text:span text:style-name="T158">비 고</text:span></text:p></table:table-cell><table:table-cell table:style-name="Table32.D1" office:value-type="string"><text:p text:style-name="P530_0"><text:span text:style-name="T158">배점</text:span></text:p></table:table-cell><table:table-cell table:style-name="Table32.E1" office:value-type="string"><text:p text:style-name="P530_0"><text:span text:style-name="T158">점수</text:span></text:p></table:table-cell></table:table-row><table:table-row table:style-name="Table32.2"><table:table-cell table:style-name="Table32.A2" office:value-type="string" table:number-rows-spanned="10"><text:p text:style-name="P530_0"><text:span text:style-name="T158">평가지표</text:span></text:p></table:table-cell><table:table-cell table:style-name="Table32.B2" office:value-type="string" table:number-columns-spanned="2"><text:p text:style-name="P398_0"><text:span text:style-name="T158"><text:s/>□ 공통</text:span></text:p></table:table-cell><table:covered-table-cell/><table:table-cell table:style-name="Table32.D2" office:value-type="string"><text:p text:style-name="P531_0"><text:span text:style-name="T158">30</text:span></text:p></table:table-cell><table:table-cell table:style-name="Table32.E2" office:value-type="string"><text:p text:style-name="P531_0"><text:span text:style-name="T158"/></text:p></table:table-cell></table:table-row><table:table-row table:style-name="Table32.3"><table:covered-table-cell/><table:table-cell table:style-name="Table32.B3" office:value-type="string"><text:p text:style-name="P540_0"><text:span text:style-name="T159"><text:s/>ㅇ 국가 발전 기여도</text:span></text:p><text:p text:style-name="P540_0"><text:span text:style-name="T159"><text:s/>ㅇ 주요 공헌 실적</text:span><text:span text:style-name="T160"/></text:p><text:p text:style-name="P540_0"><text:span text:style-name="T159"><text:s/>ㅇ 공헌 난이도</text:span></text:p></table:table-cell><table:table-cell table:style-name="Table32.C3" office:value-type="string"><text:p text:style-name="P533_0"><text:span text:style-name="T159"><text:s/>- 공개SW 생태계 발전에 기여한 정도 </text:span></text:p><text:p text:style-name="P533_0"><text:span text:style-name="T159"><text:s/>- 주요 경력 및 공적 내용</text:span></text:p><text:p text:style-name="P533_0"><text:span text:style-name="T161"><text:s/>- 업적 달성의 어려움</text:span></text:p></table:table-cell><table:table-cell table:style-name="Table32.D3" office:value-type="string"><text:p text:style-name="P531_0"><text:span text:style-name="T159">30</text:span></text:p></table:table-cell><table:table-cell table:style-name="Table32.E3" office:value-type="string"><text:p text:style-name="P531_0"><text:span text:style-name="T159"/></text:p></table:table-cell></table:table-row><table:table-row table:style-name="Table32.4"><table:covered-table-cell/><table:table-cell table:style-name="Table32.B4" office:value-type="string" table:number-columns-spanned="2"><text:p text:style-name="P398_0"><text:span text:style-name="T158"><text:s/>□ 단체 일반현황</text:span></text:p></table:table-cell><table:covered-table-cell/><table:table-cell table:style-name="Table32.D4" office:value-type="string"><text:p text:style-name="P531_0"><text:span text:style-name="T158">20</text:span></text:p></table:table-cell><table:table-cell table:style-name="Table32.E4" office:value-type="string"><text:p text:style-name="P531_0"><text:span text:style-name="T158"/></text:p></table:table-cell></table:table-row><table:table-row table:style-name="Table32.5"><table:covered-table-cell/><table:table-cell table:style-name="Table32.B5" office:value-type="string"><text:p text:style-name="P540_0"><text:span text:style-name="T159"><text:s/>ㅇ 재정 건전성</text:span></text:p><text:p text:style-name="P540_0"><text:span text:style-name="T159"><text:s/>ㅇ 협력 및 네트워킹</text:span></text:p></table:table-cell><table:table-cell table:style-name="Table32.C5" office:value-type="string"><text:p text:style-name="P545_0"><text:span text:style-name="T159"><text:s/>- 단체 재무건전성</text:span><text:span text:style-name="T133"/></text:p><text:p text:style-name="P546_0"><text:span text:style-name="T159"><text:s/>- 공개SW 활성화를 위한 타 기업·기관과 <text:line-break/>협력한 정도 </text:span></text:p></table:table-cell><table:table-cell table:style-name="Table32.D5" office:value-type="string"><text:p text:style-name="P531_0"><text:span text:style-name="T159">20</text:span></text:p></table:table-cell><table:table-cell table:style-name="Table32.E5" office:value-type="string"><text:p text:style-name="P531_0"><text:span text:style-name="T159"/></text:p></table:table-cell></table:table-row><table:table-row table:style-name="Table32.6"><table:covered-table-cell/><table:table-cell table:style-name="Table32.B6" office:value-type="string" table:number-columns-spanned="2"><text:p text:style-name="P398_0"><text:span text:style-name="T158"><text:s/>□ 주요 공적</text:span></text:p></table:table-cell><table:covered-table-cell/><table:table-cell table:style-name="Table32.D6" office:value-type="string"><text:p text:style-name="P531_0"><text:span text:style-name="T158">40</text:span></text:p></table:table-cell><table:table-cell table:style-name="Table32.E6" office:value-type="string"><text:p text:style-name="P531_0"><text:span text:style-name="T158"/></text:p></table:table-cell></table:table-row><table:table-row table:style-name="Table32.7"><table:covered-table-cell/><table:table-cell table:style-name="Table32.B7" office:value-type="string"><text:p text:style-name="P547_0"><text:span text:style-name="T158"><text:s/>(산업계) </text:span></text:p><text:p text:style-name="P547_0"><text:span text:style-name="T159"><text:s/>ㅇ</text:span><text:span text:style-name="T134"><text:s/>공개SW 경제·산업 발전 기여도</text:span></text:p></table:table-cell><table:table-cell table:style-name="Table32.C7" office:value-type="string"><text:p text:style-name="P548_0"><text:span text:style-name="T163"><text:s/>- 공개SW 비즈니스로 인한 이윤 창출</text:span></text:p><text:p text:style-name="P548_0"><text:span text:style-name="T163"><text:s/>- 공개SW 활용을 통한 기업 경쟁력 강화</text:span></text:p><text:p text:style-name="P548_0"><text:span text:style-name="T163"><text:s/>- 공개SW 생태계 기여도</text:span></text:p></table:table-cell><table:table-cell table:style-name="Table32.D7" office:value-type="string" table:number-rows-spanned="3"><text:p text:style-name="P531_0"><text:span text:style-name="T135">40</text:span></text:p></table:table-cell><table:table-cell table:style-name="Table32.E7" office:value-type="string" table:number-rows-spanned="3"><text:p text:style-name="P531_0"><text:span text:style-name="T159"/></text:p></table:table-cell></table:table-row><table:table-row table:style-name="Table32.8"><table:covered-table-cell/><table:table-cell table:style-name="Table32.B8" office:value-type="string"><text:p text:style-name="P534_0"><text:span text:style-name="T159"><text:s/></text:span><text:span text:style-name="T158">(학·연구계) </text:span></text:p><text:p text:style-name="P538_0"><text:span text:style-name="T159"><text:s/>ㅇ</text:span><text:span text:style-name="T165"><text:s/>공개SW 저변 확대 및 기술 경쟁력 강화 기여도</text:span><text:span text:style-name="T166"><text:s/><text:s text:c="1"/></text:span></text:p></table:table-cell><table:table-cell table:style-name="Table32.C8" office:value-type="string"><text:p text:style-name="P536_0"><text:span text:style-name="T160"><text:s/>- 공개SW 저변 확대 및 인식 제고 기여도</text:span></text:p><text:p text:style-name="P536_0"><text:span text:style-name="T160"><text:s/>- 공개SW 기술 발전 및 선도화 기여도</text:span></text:p><text:p text:style-name="P536_0"><text:span text:style-name="T160"><text:s/>- 공개SW 산업 및 기술 패러다임 변화 기여도</text:span></text:p></table:table-cell><table:covered-table-cell/><table:covered-table-cell/></table:table-row><table:table-row table:style-name="Table32.9"><table:covered-table-cell/><table:table-cell table:style-name="Table32.B9" office:value-type="string"><text:p text:style-name="P539_0"><text:span text:style-name="T158"><text:s/>(공공·기타)</text:span></text:p><text:p text:style-name="P540_0"><text:span text:style-name="T159"><text:s/>ㅇ 공개SW 활성화 기여도</text:span></text:p></table:table-cell><table:table-cell table:style-name="Table32.C9" office:value-type="string"><text:p text:style-name="P541_0"><text:span text:style-name="T159"><text:s/></text:span><text:span text:style-name="T160">- 공개SW 보급·확산 기여도</text:span></text:p><text:p text:style-name="P541_0"><text:span text:style-name="T160"><text:s/>- 공개SW 제도 개선 및 정책 수립·지원 기여도</text:span></text:p><text:p text:style-name="P542_0"><text:span text:style-name="T159"><text:s/>- </text:span><text:span text:style-name="T167">공개SW 홍보 및 지적재산권 보호 등 인식 제고 기여도</text:span></text:p></table:table-cell><table:covered-table-cell/><table:covered-table-cell/></table:table-row><table:table-row table:style-name="Table32.10"><table:covered-table-cell/><table:table-cell table:style-name="Table32.B10" office:value-type="string" table:number-columns-spanned="2"><text:p text:style-name="P398_0"><text:span text:style-name="T158"><text:s/>□ 공적 기간</text:span></text:p></table:table-cell><table:covered-table-cell/><table:table-cell table:style-name="Table32.D10" office:value-type="string"><text:p text:style-name="P531_0"><text:span text:style-name="T158">10</text:span></text:p></table:table-cell><table:table-cell table:style-name="Table32.E10" office:value-type="string"><text:p text:style-name="P531_0"><text:span text:style-name="T158"/></text:p></table:table-cell></table:table-row><table:table-row table:style-name="Table32.11"><table:covered-table-cell/><table:table-cell table:style-name="Table32.B11" office:value-type="string"><text:p text:style-name="P540_0"><text:span text:style-name="T159"><text:s/>ㅇ 당해 분야에서 종사한 연수</text:span><text:span text:style-name="T158"/></text:p></table:table-cell><table:table-cell table:style-name="Table32.C11" office:value-type="string"><text:p text:style-name="P543_0"><text:span text:style-name="T159"><text:s/>- </text:span><text:span text:style-name="T136">공</text:span><text:span text:style-name="T139">적 기간을 수 개의 등급별 구간으로 나눈 후 </text:span><text:span text:style-name="T136">등급에 따라 일정 점수 부여</text:span></text:p><text:p text:style-name="P544_0"><text:span text:style-name="T168"><draw:frame draw:style-name="tableinfakeframe_gr44" svg:x="0cm" svg:y="0cm" draw:z-index="25" text:anchor-type="as-char"><draw:text-box><table:table table:style-name="Table33"><table:table-column table:style-name="Table33.A"/><table:table-column table:style-name="Table33.B"/><table:table-column table:style-name="Table33.C"/><table:table-column table:style-name="Table33.D"/><table:table-column table:style-name="Table33.E"/><table:table-column table:style-name="Table33.F"/><table:table-row table:style-name="Table33.1"><table:table-cell table:style-name="Table33.A1" office:value-type="string"><text:p text:style-name="P531_0"><text:span text:style-name="T153">등급</text:span></text:p></table:table-cell><table:table-cell table:style-name="Table33.B1" office:value-type="string"><text:p text:style-name="P531_0"><text:span text:style-name="T154">공적 기간</text:span></text:p></table:table-cell><table:table-cell table:style-name="Table33.C1" office:value-type="string"><text:p text:style-name="P531_0"><text:span text:style-name="T154">점수</text:span></text:p></table:table-cell><table:table-cell table:style-name="Table33.D1" office:value-type="string"><text:p text:style-name="P531_0"><text:span text:style-name="T153">등급</text:span></text:p></table:table-cell><table:table-cell table:style-name="Table33.E1" office:value-type="string"><text:p text:style-name="P531_0"><text:span text:style-name="T154">공적 기간</text:span></text:p></table:table-cell><table:table-cell table:style-name="Table33.F1" office:value-type="string"><text:p text:style-name="P531_0"><text:span text:style-name="T154">점수</text:span></text:p></table:table-cell></table:table-row><table:table-row table:style-name="Table33.2"><table:table-cell table:style-name="Table33.A2" office:value-type="string"><text:p text:style-name="P363_0"><text:span text:style-name="T155">1</text:span></text:p></table:table-cell><table:table-cell table:style-name="Table33.B2" office:value-type="string"><text:p text:style-name="P531_0"><text:span text:style-name="T155">20년 이상</text:span></text:p></table:table-cell><table:table-cell table:style-name="Table33.C2" office:value-type="string"><text:p text:style-name="P363_0"><text:span text:style-name="T155">10</text:span></text:p></table:table-cell><table:table-cell table:style-name="Table33.D2" office:value-type="string"><text:p text:style-name="P363_0"><text:span text:style-name="T155">4</text:span></text:p></table:table-cell><table:table-cell table:style-name="Table33.E2" office:value-type="string"><text:p text:style-name="P531_0"><text:span text:style-name="T156">5~10년 미만</text:span></text:p></table:table-cell><table:table-cell table:style-name="Table33.F2" office:value-type="string"><text:p text:style-name="P363_0"><text:span text:style-name="T155">4</text:span></text:p></table:table-cell></table:table-row><table:table-row table:style-name="Table33.3"><table:table-cell table:style-name="Table33.A3" office:value-type="string"><text:p text:style-name="P363_0"><text:span text:style-name="T155">2</text:span></text:p></table:table-cell><table:table-cell table:style-name="Table33.B3" office:value-type="string"><text:p text:style-name="P531_0"><text:span text:style-name="T155">15~20년 미만</text:span></text:p></table:table-cell><table:table-cell table:style-name="Table33.C3" office:value-type="string"><text:p text:style-name="P363_0"><text:span text:style-name="T155">8</text:span></text:p></table:table-cell><table:table-cell table:style-name="Table33.D3" office:value-type="string"><text:p text:style-name="P363_0"><text:span text:style-name="T155">5</text:span></text:p></table:table-cell><table:table-cell table:style-name="Table33.E3" office:value-type="string"><text:p text:style-name="P531_0"><text:span text:style-name="T155">3~5년 미만</text:span></text:p></table:table-cell><table:table-cell table:style-name="Table33.F3" office:value-type="string"><text:p text:style-name="P363_0"><text:span text:style-name="T155">2</text:span></text:p></table:table-cell></table:table-row><table:table-row table:style-name="Table33.4"><table:table-cell table:style-name="Table33.A4" office:value-type="string"><text:p text:style-name="P363_0"><text:span text:style-name="T155">3</text:span></text:p></table:table-cell><table:table-cell table:style-name="Table33.B4" office:value-type="string"><text:p text:style-name="P531_0"><text:span text:style-name="T155">10~15년 미만</text:span></text:p></table:table-cell><table:table-cell table:style-name="Table33.C4" office:value-type="string"><text:p text:style-name="P363_0"><text:span text:style-name="T155">6</text:span></text:p></table:table-cell><table:table-cell table:style-name="Table33.D4" office:value-type="string"><text:p text:style-name="P363_0"><text:span text:style-name="T155">6</text:span></text:p></table:table-cell><table:table-cell table:style-name="Table33.E4" office:value-type="string"><text:p text:style-name="P531_0"><text:span text:style-name="T155">3년 미만</text:span></text:p></table:table-cell><table:table-cell table:style-name="Table33.F4" office:value-type="string"><text:p text:style-name="P363_0"><text:span text:style-name="T155">1</text:span></text:p></table:table-cell></table:table-row></table:table></draw:text-box></draw:frame></text:span><text:span text:style-name="T159"/></text:p></table:table-cell><table:table-cell table:style-name="Table32.D11" office:value-type="string"><text:p text:style-name="P531_0"><text:span text:style-name="T159">10</text:span></text:p></table:table-cell><table:table-cell table:style-name="Table32.E11" office:value-type="string"><text:p text:style-name="P531_0"><text:span text:style-name="T159"/></text:p></table:table-cell></table:table-row><table:table-row table:style-name="Table32.12"><table:table-cell table:style-name="Table32.A12" office:value-type="string" table:number-columns-spanned="3"><text:p text:style-name="P530_0"><text:span text:style-name="T158">총점</text:span></text:p></table:table-cell><table:covered-table-cell/><table:covered-table-cell/><table:table-cell table:style-name="Table32.D12" office:value-type="string"><text:p text:style-name="P531_0"><text:span text:style-name="T158">100</text:span></text:p></table:table-cell><table:table-cell table:style-name="Table32.E12" office:value-type="string"><text:p text:style-name="P531_0"><text:span text:style-name="T158"/></text:p></table:table-cell></table:table-row></table:table></draw:text-box></draw:frame></text:span></text:p>
      <text:p text:style-name="P2_0"><text:span text:style-name="T7"/></text:p>
      <text:p text:style-name="P2_0"><text:span text:style-name="T7"><draw:frame draw:style-name="tableinfakeframe_gr46" svg:x="0cm" svg:y="0cm" draw:z-index="14" text:anchor-type="as-char"><draw:text-box><table:table table:style-name="Table34"><table:table-column table:style-name="Table34.A"/><table:table-column table:style-name="Table34.B"/><table:table-column table:style-name="Table34.C"/><table:table-row table:style-name="Table34.1"><table:table-cell table:style-name="Table34.A1" office:value-type="string"><text:p text:style-name="P453_0"><text:span text:style-name="T54">붙임3-2</text:span></text:p></table:table-cell><table:table-cell table:style-name="Table34.B1" office:value-type="string"><text:p text:style-name="P427_0"><text:span text:style-name="T3"/></text:p></table:table-cell><table:table-cell table:style-name="Table34.C1" office:value-type="string"><text:p text:style-name="P454_0"><text:span text:style-name="T33"><text:s/>SW 안전 부문 심사 기준</text:span></text:p></table:table-cell></table:table-row></table:table></draw:text-box></draw:frame></text:span></text:p>
      <text:p text:style-name="P2_0"><text:span text:style-name="T7"/></text:p>
      <text:p text:style-name="P2_0"><text:span text:style-name="T99"/></text:p>
      <text:p text:style-name="P364_0"><text:span text:style-name="T57">① (개인) 산·학·연구계, 공공, 기타</text:span></text:p>
      <text:p text:style-name="P9_0"><text:span text:style-name="T99"><draw:frame draw:style-name="tableinfakeframe_gr48" svg:x="0cm" svg:y="0cm" draw:z-index="28" text:anchor-type="as-char"><draw:text-box><table:table table:style-name="Table35"><table:table-column table:style-name="Table35.A"/><table:table-column table:style-name="Table35.B"/><table:table-column table:style-name="Table35.C"/><table:table-column table:style-name="Table35.D"/><table:table-column table:style-name="Table35.E"/><table:table-row table:style-name="Table35.1"><table:table-cell table:style-name="Table35.A1" office:value-type="string"><text:p text:style-name="P530_0"><text:span text:style-name="T158">구분</text:span></text:p></table:table-cell><table:table-cell table:style-name="Table35.B1" office:value-type="string"><text:p text:style-name="P530_0"><text:span text:style-name="T158">평가 항목(기준)</text:span></text:p></table:table-cell><table:table-cell table:style-name="Table35.C1" office:value-type="string"><text:p text:style-name="P530_0"><text:span text:style-name="T158">비 <text:s text:c="1"/>고</text:span></text:p></table:table-cell><table:table-cell table:style-name="Table35.D1" office:value-type="string"><text:p text:style-name="P530_0"><text:span text:style-name="T158">배점</text:span></text:p></table:table-cell><table:table-cell table:style-name="Table35.E1" office:value-type="string"><text:p text:style-name="P530_0"><text:span text:style-name="T158">점수</text:span></text:p></table:table-cell></table:table-row><table:table-row table:style-name="Table35.2"><table:table-cell table:style-name="Table35.A2" office:value-type="string" table:number-rows-spanned="7"><text:p text:style-name="P530_0"><text:span text:style-name="T158">평가지표</text:span></text:p></table:table-cell><table:table-cell table:style-name="Table35.B2" office:value-type="string" table:number-columns-spanned="2"><text:p text:style-name="P398_0"><text:span text:style-name="T158"><text:s/>□ 공통</text:span></text:p></table:table-cell><table:covered-table-cell/><table:table-cell table:style-name="Table35.D2" office:value-type="string"><text:p text:style-name="P531_0"><text:span text:style-name="T158">50</text:span></text:p></table:table-cell><table:table-cell table:style-name="Table35.E2" office:value-type="string"><text:p text:style-name="P531_0"><text:span text:style-name="T158"/></text:p></table:table-cell></table:table-row><table:table-row table:style-name="Table35.3"><table:covered-table-cell/><table:table-cell table:style-name="Table35.B3" office:value-type="string"><text:p text:style-name="P532_0"><text:span text:style-name="T159"><text:s/>ㅇ 국가 발전 기여도</text:span></text:p><text:p text:style-name="P532_0"><text:span text:style-name="T159"><text:s/>ㅇ 주요 공헌 실적</text:span><text:span text:style-name="T160"/></text:p><text:p text:style-name="P532_0"><text:span text:style-name="T159"><text:s/>ㅇ 공헌 난이도</text:span></text:p></table:table-cell><table:table-cell table:style-name="Table35.C3" office:value-type="string"><text:p text:style-name="P533_0"><text:span text:style-name="T159"><text:s/>- SW안전 생태계 발전에 기여한 정도 </text:span></text:p><text:p text:style-name="P533_0"><text:span text:style-name="T159"><text:s/>- 주요 경력 및 공적 내용</text:span></text:p><text:p text:style-name="P533_0"><text:span text:style-name="T161"><text:s/>- 업적 달성의 어려움</text:span></text:p></table:table-cell><table:table-cell table:style-name="Table35.D3" office:value-type="string"><text:p text:style-name="P531_0"><text:span text:style-name="T159">50</text:span></text:p></table:table-cell><table:table-cell table:style-name="Table35.E3" office:value-type="string"><text:p text:style-name="P531_0"><text:span text:style-name="T159"/></text:p></table:table-cell></table:table-row><table:table-row table:style-name="Table35.4"><table:covered-table-cell/><table:table-cell table:style-name="Table35.B4" office:value-type="string" table:number-columns-spanned="2"><text:p text:style-name="P398_0"><text:span text:style-name="T158"><text:s/>□ 주요 공적</text:span></text:p></table:table-cell><table:covered-table-cell/><table:table-cell table:style-name="Table35.D4" office:value-type="string"><text:p text:style-name="P531_0"><text:span text:style-name="T158">40</text:span></text:p></table:table-cell><table:table-cell table:style-name="Table35.E4" office:value-type="string"><text:p text:style-name="P531_0"><text:span text:style-name="T158"/></text:p></table:table-cell></table:table-row><table:table-row table:style-name="Table35.5"><table:covered-table-cell/><table:table-cell table:style-name="Table35.B5" office:value-type="string"><text:p text:style-name="P540_0"><text:span text:style-name="T158"><text:s/>(산·학·연구계)</text:span></text:p><text:p text:style-name="P540_0"><text:span text:style-name="T159"><text:s/>ㅇ SW안전 기술 활성화 기여도</text:span></text:p></table:table-cell><table:table-cell table:style-name="Table35.C5" office:value-type="string"><text:p text:style-name="P536_0"><text:span text:style-name="T160"><text:s/>- SW안전 저변 확대 및 인식 제고 기여도</text:span></text:p><text:p text:style-name="P536_0"><text:span text:style-name="T160"><text:s/>- SW안전 기술 발전 및 확산 기여도</text:span></text:p><text:p text:style-name="P537_0"><text:span text:style-name="T159"><text:s/>- SW안전 산업발전 및 시장 경쟁력 제고 정도</text:span></text:p></table:table-cell><table:table-cell table:style-name="Table35.D5" office:value-type="string" table:number-rows-spanned="2"><text:p text:style-name="P531_0"><text:span text:style-name="T159">40</text:span></text:p></table:table-cell><table:table-cell table:style-name="Table35.E5" office:value-type="string" table:number-rows-spanned="2"><text:p text:style-name="P531_0"><text:span text:style-name="T169"/></text:p></table:table-cell></table:table-row><table:table-row table:style-name="Table35.6"><table:covered-table-cell/><table:table-cell table:style-name="Table35.B6" office:value-type="string"><text:p text:style-name="P540_0"><text:span text:style-name="T158"><text:s/>(공공·기타)</text:span></text:p><text:p text:style-name="P540_0"><text:span text:style-name="T159"><text:s/>ㅇ 국가정책 제안 공헌도</text:span></text:p></table:table-cell><table:table-cell table:style-name="Table35.C6" office:value-type="string"><text:p text:style-name="P541_0"><text:span text:style-name="T159"><text:s/></text:span><text:span text:style-name="T160">- SW안전 기술 보급·확산 기여도</text:span></text:p><text:p text:style-name="P541_0"><text:span text:style-name="T160"><text:s/>- SW안전 제도 개선 및 정책 수립·지원 기여도</text:span></text:p></table:table-cell><table:covered-table-cell/><table:covered-table-cell/></table:table-row><table:table-row table:style-name="Table35.7"><table:covered-table-cell/><table:table-cell table:style-name="Table35.B7" office:value-type="string" table:number-columns-spanned="2"><text:p text:style-name="P398_0"><text:span text:style-name="T158"><text:s/>□ 공적 기간</text:span></text:p></table:table-cell><table:covered-table-cell/><table:table-cell table:style-name="Table35.D7" office:value-type="string"><text:p text:style-name="P531_0"><text:span text:style-name="T158">10</text:span></text:p></table:table-cell><table:table-cell table:style-name="Table35.E7" office:value-type="string"><text:p text:style-name="P531_0"><text:span text:style-name="T158"/></text:p></table:table-cell></table:table-row><table:table-row table:style-name="Table35.8"><table:covered-table-cell/><table:table-cell table:style-name="Table35.B8" office:value-type="string"><text:p text:style-name="P540_0"><text:span text:style-name="T159"><text:s/>ㅇ 당해 분야에서 종사한 연수</text:span><text:span text:style-name="T158"/></text:p></table:table-cell><table:table-cell table:style-name="Table35.C8" office:value-type="string"><text:p text:style-name="P543_0"><text:span text:style-name="T159"><text:s/>- </text:span><text:span text:style-name="T136">공</text:span><text:span text:style-name="T139">적 기간을 수 개의 등급별 구간으로 나눈 후 </text:span><text:span text:style-name="T136">등급에 따라 일정 점수 부여</text:span></text:p><text:p text:style-name="P544_0"><text:span text:style-name="T168"><draw:frame draw:style-name="tableinfakeframe_gr47" svg:x="0cm" svg:y="0cm" draw:z-index="29" text:anchor-type="as-char"><draw:text-box><table:table table:style-name="Table36"><table:table-column table:style-name="Table36.A"/><table:table-column table:style-name="Table36.B"/><table:table-column table:style-name="Table36.C"/><table:table-column table:style-name="Table36.D"/><table:table-column table:style-name="Table36.E"/><table:table-column table:style-name="Table36.F"/><table:table-row table:style-name="Table36.1"><table:table-cell table:style-name="Table36.A1" office:value-type="string"><text:p text:style-name="P531_0"><text:span text:style-name="T153">등급</text:span></text:p></table:table-cell><table:table-cell table:style-name="Table36.B1" office:value-type="string"><text:p text:style-name="P531_0"><text:span text:style-name="T154">공적 기간</text:span></text:p></table:table-cell><table:table-cell table:style-name="Table36.C1" office:value-type="string"><text:p text:style-name="P531_0"><text:span text:style-name="T154">점수</text:span></text:p></table:table-cell><table:table-cell table:style-name="Table36.D1" office:value-type="string"><text:p text:style-name="P531_0"><text:span text:style-name="T153">등급</text:span></text:p></table:table-cell><table:table-cell table:style-name="Table36.E1" office:value-type="string"><text:p text:style-name="P531_0"><text:span text:style-name="T154">공적 기간</text:span></text:p></table:table-cell><table:table-cell table:style-name="Table36.F1" office:value-type="string"><text:p text:style-name="P531_0"><text:span text:style-name="T154">점수</text:span></text:p></table:table-cell></table:table-row><table:table-row table:style-name="Table36.2"><table:table-cell table:style-name="Table36.A2" office:value-type="string"><text:p text:style-name="P363_0"><text:span text:style-name="T155">1</text:span></text:p></table:table-cell><table:table-cell table:style-name="Table36.B2" office:value-type="string"><text:p text:style-name="P531_0"><text:span text:style-name="T155">20년 이상</text:span></text:p></table:table-cell><table:table-cell table:style-name="Table36.C2" office:value-type="string"><text:p text:style-name="P363_0"><text:span text:style-name="T155">10</text:span></text:p></table:table-cell><table:table-cell table:style-name="Table36.D2" office:value-type="string"><text:p text:style-name="P363_0"><text:span text:style-name="T155">4</text:span></text:p></table:table-cell><table:table-cell table:style-name="Table36.E2" office:value-type="string"><text:p text:style-name="P531_0"><text:span text:style-name="T156">5~10년 미만</text:span></text:p></table:table-cell><table:table-cell table:style-name="Table36.F2" office:value-type="string"><text:p text:style-name="P363_0"><text:span text:style-name="T155">4</text:span></text:p></table:table-cell></table:table-row><table:table-row table:style-name="Table36.3"><table:table-cell table:style-name="Table36.A3" office:value-type="string"><text:p text:style-name="P363_0"><text:span text:style-name="T155">2</text:span></text:p></table:table-cell><table:table-cell table:style-name="Table36.B3" office:value-type="string"><text:p text:style-name="P531_0"><text:span text:style-name="T155">15~20년 미만</text:span></text:p></table:table-cell><table:table-cell table:style-name="Table36.C3" office:value-type="string"><text:p text:style-name="P363_0"><text:span text:style-name="T155">8</text:span></text:p></table:table-cell><table:table-cell table:style-name="Table36.D3" office:value-type="string"><text:p text:style-name="P363_0"><text:span text:style-name="T155">5</text:span></text:p></table:table-cell><table:table-cell table:style-name="Table36.E3" office:value-type="string"><text:p text:style-name="P531_0"><text:span text:style-name="T155">3~5년 미만</text:span></text:p></table:table-cell><table:table-cell table:style-name="Table36.F3" office:value-type="string"><text:p text:style-name="P363_0"><text:span text:style-name="T155">2</text:span></text:p></table:table-cell></table:table-row><table:table-row table:style-name="Table36.4"><table:table-cell table:style-name="Table36.A4" office:value-type="string"><text:p text:style-name="P363_0"><text:span text:style-name="T155">3</text:span></text:p></table:table-cell><table:table-cell table:style-name="Table36.B4" office:value-type="string"><text:p text:style-name="P531_0"><text:span text:style-name="T155">10~15년 미만</text:span></text:p></table:table-cell><table:table-cell table:style-name="Table36.C4" office:value-type="string"><text:p text:style-name="P363_0"><text:span text:style-name="T155">6</text:span></text:p></table:table-cell><table:table-cell table:style-name="Table36.D4" office:value-type="string"><text:p text:style-name="P363_0"><text:span text:style-name="T155">6</text:span></text:p></table:table-cell><table:table-cell table:style-name="Table36.E4" office:value-type="string"><text:p text:style-name="P531_0"><text:span text:style-name="T155">3년 미만</text:span></text:p></table:table-cell><table:table-cell table:style-name="Table36.F4" office:value-type="string"><text:p text:style-name="P363_0"><text:span text:style-name="T155">1</text:span></text:p></table:table-cell></table:table-row></table:table></draw:text-box></draw:frame></text:span><text:span text:style-name="T159"/></text:p></table:table-cell><table:table-cell table:style-name="Table35.D8" office:value-type="string"><text:p text:style-name="P531_0"><text:span text:style-name="T159">10</text:span></text:p></table:table-cell><table:table-cell table:style-name="Table35.E8" office:value-type="string"><text:p text:style-name="P531_0"><text:span text:style-name="T159"/></text:p></table:table-cell></table:table-row><table:table-row table:style-name="Table35.9"><table:table-cell table:style-name="Table35.A9" office:value-type="string" table:number-columns-spanned="3"><text:p text:style-name="P530_0"><text:span text:style-name="T158">총점</text:span></text:p></table:table-cell><table:covered-table-cell/><table:covered-table-cell/><table:table-cell table:style-name="Table35.D9" office:value-type="string"><text:p text:style-name="P531_0"><text:span text:style-name="T158">100</text:span></text:p></table:table-cell><table:table-cell table:style-name="Table35.E9" office:value-type="string"><text:p text:style-name="P531_0"><text:span text:style-name="T158"/></text:p></table:table-cell></table:table-row></table:table></draw:text-box></draw:frame></text:span></text:p>
      <text:p text:style-name="P2_0"><text:span text:style-name="T171"/></text:p>
      <text:p text:style-name="P364_0"><text:span text:style-name="T59">② (협·단체) </text:span><text:span text:style-name="T57">산·학·연구계, 공공, 기타</text:span></text:p>
      <text:p text:style-name="P9_0"><text:span text:style-name="T99"><draw:frame draw:style-name="tableinfakeframe_gr50" svg:x="0cm" svg:y="0cm" draw:z-index="30" text:anchor-type="as-char"><draw:text-box><table:table table:style-name="Table37"><table:table-column table:style-name="Table37.A"/><table:table-column table:style-name="Table37.B"/><table:table-column table:style-name="Table37.C"/><table:table-column table:style-name="Table37.D"/><table:table-column table:style-name="Table37.E"/><table:table-row table:style-name="Table37.1"><table:table-cell table:style-name="Table37.A1" office:value-type="string"><text:p text:style-name="P530_0"><text:span text:style-name="T158">구분</text:span></text:p></table:table-cell><table:table-cell table:style-name="Table37.B1" office:value-type="string"><text:p text:style-name="P530_0"><text:span text:style-name="T158">평가 항목(기준)</text:span></text:p></table:table-cell><table:table-cell table:style-name="Table37.C1" office:value-type="string"><text:p text:style-name="P530_0"><text:span text:style-name="T158">비 <text:s text:c="1"/>고</text:span></text:p></table:table-cell><table:table-cell table:style-name="Table37.D1" office:value-type="string"><text:p text:style-name="P530_0"><text:span text:style-name="T158">배점</text:span></text:p></table:table-cell><table:table-cell table:style-name="Table37.E1" office:value-type="string"><text:p text:style-name="P530_0"><text:span text:style-name="T158">점수</text:span></text:p></table:table-cell></table:table-row><table:table-row table:style-name="Table37.2"><table:table-cell table:style-name="Table37.A2" office:value-type="string" table:number-rows-spanned="10"><text:p text:style-name="P530_0"><text:span text:style-name="T158">평가지표</text:span></text:p></table:table-cell><table:table-cell table:style-name="Table37.B2" office:value-type="string" table:number-columns-spanned="2"><text:p text:style-name="P398_0"><text:span text:style-name="T158"><text:s/>□ 공통</text:span></text:p></table:table-cell><table:covered-table-cell/><table:table-cell table:style-name="Table37.D2" office:value-type="string"><text:p text:style-name="P531_0"><text:span text:style-name="T158">30</text:span></text:p></table:table-cell><table:table-cell table:style-name="Table37.E2" office:value-type="string"><text:p text:style-name="P531_0"><text:span text:style-name="T158"/></text:p></table:table-cell></table:table-row><table:table-row table:style-name="Table37.3"><table:covered-table-cell/><table:table-cell table:style-name="Table37.B3" office:value-type="string"><text:p text:style-name="P540_0"><text:span text:style-name="T159"><text:s/>ㅇ 국가 발전 기여도</text:span></text:p><text:p text:style-name="P540_0"><text:span text:style-name="T159"><text:s/>ㅇ 주요 공헌 실적</text:span><text:span text:style-name="T160"/></text:p><text:p text:style-name="P540_0"><text:span text:style-name="T159"><text:s/>ㅇ 공헌 난이도</text:span></text:p></table:table-cell><table:table-cell table:style-name="Table37.C3" office:value-type="string"><text:p text:style-name="P533_0"><text:span text:style-name="T159"><text:s/>- SW안전 생태계 발전에 기여한 정도 </text:span></text:p><text:p text:style-name="P533_0"><text:span text:style-name="T159"><text:s/>- 주요 경력 및 공적 내용</text:span></text:p><text:p text:style-name="P533_0"><text:span text:style-name="T161"><text:s/>- 업적 달성의 어려움</text:span></text:p></table:table-cell><table:table-cell table:style-name="Table37.D3" office:value-type="string"><text:p text:style-name="P531_0"><text:span text:style-name="T159">30</text:span></text:p></table:table-cell><table:table-cell table:style-name="Table37.E3" office:value-type="string"><text:p text:style-name="P531_0"><text:span text:style-name="T159"/></text:p></table:table-cell></table:table-row><table:table-row table:style-name="Table37.4"><table:covered-table-cell/><table:table-cell table:style-name="Table37.B4" office:value-type="string" table:number-columns-spanned="2"><text:p text:style-name="P398_0"><text:span text:style-name="T158"><text:s/>□ 단체 일반현황</text:span></text:p></table:table-cell><table:covered-table-cell/><table:table-cell table:style-name="Table37.D4" office:value-type="string"><text:p text:style-name="P531_0"><text:span text:style-name="T158">20</text:span></text:p></table:table-cell><table:table-cell table:style-name="Table37.E4" office:value-type="string"><text:p text:style-name="P531_0"><text:span text:style-name="T158"/></text:p></table:table-cell></table:table-row><table:table-row table:style-name="Table37.5"><table:covered-table-cell/><table:table-cell table:style-name="Table37.B5" office:value-type="string"><text:p text:style-name="P540_0"><text:span text:style-name="T159"><text:s/>ㅇ 재정 건전성</text:span></text:p><text:p text:style-name="P540_0"><text:span text:style-name="T159"><text:s/>ㅇ 협력 및 네트워킹</text:span></text:p></table:table-cell><table:table-cell table:style-name="Table37.C5" office:value-type="string"><text:p text:style-name="P545_0"><text:span text:style-name="T159"><text:s/>- 단체 재무건전성</text:span></text:p><text:p text:style-name="P549_0"><text:span text:style-name="T159"><text:s/>- SW안전기술 도입·활용·확산을 위해 타 기업·기관과 협력한 정도 </text:span></text:p></table:table-cell><table:table-cell table:style-name="Table37.D5" office:value-type="string"><text:p text:style-name="P531_0"><text:span text:style-name="T159">20</text:span></text:p></table:table-cell><table:table-cell table:style-name="Table37.E5" office:value-type="string"><text:p text:style-name="P531_0"><text:span text:style-name="T159"/></text:p></table:table-cell></table:table-row><table:table-row table:style-name="Table37.6"><table:covered-table-cell/><table:table-cell table:style-name="Table37.B6" office:value-type="string" table:number-columns-spanned="2"><text:p text:style-name="P398_0"><text:span text:style-name="T158"><text:s/>□ 주요 공적</text:span></text:p></table:table-cell><table:covered-table-cell/><table:table-cell table:style-name="Table37.D6" office:value-type="string"><text:p text:style-name="P531_0"><text:span text:style-name="T158">40</text:span></text:p></table:table-cell><table:table-cell table:style-name="Table37.E6" office:value-type="string"><text:p text:style-name="P531_0"><text:span text:style-name="T158"/></text:p></table:table-cell></table:table-row><table:table-row table:style-name="Table37.7"><table:covered-table-cell/><table:table-cell table:style-name="Table37.B7" office:value-type="string"><text:p text:style-name="P547_0"><text:span text:style-name="T158"><text:s/>(산업계) </text:span></text:p><text:p text:style-name="P547_0"><text:span text:style-name="T159"><text:s/>ㅇ</text:span><text:span text:style-name="T134"><text:s/>SW안전 산업 발전 기여도</text:span></text:p></table:table-cell><table:table-cell table:style-name="Table37.C7" office:value-type="string"><text:p text:style-name="P548_0"><text:span text:style-name="T163"><text:s/>- SW안전 비즈니스로 인한 이윤 창출</text:span></text:p><text:p text:style-name="P548_0"><text:span text:style-name="T163"><text:s/>- SW안전 활용을 통한 기업 경쟁력 강화</text:span></text:p><text:p text:style-name="P548_0"><text:span text:style-name="T163"><text:s/>- SW안전 생태계 기여도</text:span></text:p></table:table-cell><table:table-cell table:style-name="Table37.D7" office:value-type="string" table:number-rows-spanned="3"><text:p text:style-name="P531_0"><text:span text:style-name="T135">40</text:span></text:p></table:table-cell><table:table-cell table:style-name="Table37.E7" office:value-type="string" table:number-rows-spanned="3"><text:p text:style-name="P531_0"><text:span text:style-name="T159"/></text:p></table:table-cell></table:table-row><table:table-row table:style-name="Table37.8"><table:covered-table-cell/><table:table-cell table:style-name="Table37.B8" office:value-type="string"><text:p text:style-name="P534_0"><text:span text:style-name="T159"><text:s/></text:span><text:span text:style-name="T158">(학·연구계) </text:span></text:p><text:p text:style-name="P550_0"><text:span text:style-name="T159"><text:s/>ㅇ</text:span><text:span text:style-name="T172"><text:s/>SW안전 저변 확대 및 기술 경쟁력 </text:span><text:span text:style-name="T159">강화 기여도 <text:s text:c="1"/></text:span></text:p></table:table-cell><table:table-cell table:style-name="Table37.C8" office:value-type="string"><text:p text:style-name="P536_0"><text:span text:style-name="T160"><text:s/>- SW</text:span><text:span text:style-name="T163">안전</text:span><text:span text:style-name="T160"><text:s/>저변 확대 및 인식 제고 기여도</text:span></text:p><text:p text:style-name="P536_0"><text:span text:style-name="T160"><text:s/>- SW</text:span><text:span text:style-name="T163">안전 </text:span><text:span text:style-name="T160">기술 발전 및 선도화 기여도</text:span></text:p><text:p text:style-name="P536_0"><text:span text:style-name="T160"><text:s/>- SW</text:span><text:span text:style-name="T163">안전 </text:span><text:span text:style-name="T160">산업 및 기술 패러다임 변화 기여도</text:span><text:span text:style-name="T159"/></text:p></table:table-cell><table:covered-table-cell/><table:covered-table-cell/></table:table-row><table:table-row table:style-name="Table37.9"><table:covered-table-cell/><table:table-cell table:style-name="Table37.B9" office:value-type="string"><text:p text:style-name="P539_0"><text:span text:style-name="T158"><text:s/>(공공·기타)</text:span></text:p><text:p text:style-name="P540_0"><text:span text:style-name="T159"><text:s/>ㅇ SW</text:span><text:span text:style-name="T134">안전</text:span><text:span text:style-name="T159"><text:s/>활성화 기여도</text:span></text:p></table:table-cell><table:table-cell table:style-name="Table37.C9" office:value-type="string"><text:p text:style-name="P541_0"><text:span text:style-name="T159"><text:s/></text:span><text:span text:style-name="T160">- SW안전 보급·확산 기여도</text:span></text:p><text:p text:style-name="P541_0"><text:span text:style-name="T160"><text:s/>- SW안전 제도 개선 및 정책 수립·지원 기여도</text:span></text:p></table:table-cell><table:covered-table-cell/><table:covered-table-cell/></table:table-row><table:table-row table:style-name="Table37.10"><table:covered-table-cell/><table:table-cell table:style-name="Table37.B10" office:value-type="string" table:number-columns-spanned="2"><text:p text:style-name="P398_0"><text:span text:style-name="T158"><text:s/>□ 공적 기간</text:span></text:p></table:table-cell><table:covered-table-cell/><table:table-cell table:style-name="Table37.D10" office:value-type="string"><text:p text:style-name="P531_0"><text:span text:style-name="T158">10</text:span></text:p></table:table-cell><table:table-cell table:style-name="Table37.E10" office:value-type="string"><text:p text:style-name="P531_0"><text:span text:style-name="T158"/></text:p></table:table-cell></table:table-row><table:table-row table:style-name="Table37.11"><table:covered-table-cell/><table:table-cell table:style-name="Table37.B11" office:value-type="string"><text:p text:style-name="P398_0"><text:span text:style-name="T159"><text:s/>ㅇ 당해 분야에서 종사한 연수</text:span><text:span text:style-name="T158"/></text:p></table:table-cell><table:table-cell table:style-name="Table37.C11" office:value-type="string"><text:p text:style-name="P551_0"><text:span text:style-name="T159"><text:s/>- </text:span><text:span text:style-name="T136">공</text:span><text:span text:style-name="T139">적 기간을 수 개의 등급별 구간으로 나눈 후 </text:span><text:span text:style-name="T136">등급에 따라 일정 점수 부여</text:span></text:p><text:p text:style-name="P544_0"><text:span text:style-name="T168"><draw:frame draw:style-name="tableinfakeframe_gr49" svg:x="0cm" svg:y="0cm" draw:z-index="31" text:anchor-type="as-char"><draw:text-box><table:table table:style-name="Table38"><table:table-column table:style-name="Table38.A"/><table:table-column table:style-name="Table38.B"/><table:table-column table:style-name="Table38.C"/><table:table-column table:style-name="Table38.D"/><table:table-column table:style-name="Table38.E"/><table:table-column table:style-name="Table38.F"/><table:table-row table:style-name="Table38.1"><table:table-cell table:style-name="Table38.A1" office:value-type="string"><text:p text:style-name="P531_0"><text:span text:style-name="T153">등급</text:span></text:p></table:table-cell><table:table-cell table:style-name="Table38.B1" office:value-type="string"><text:p text:style-name="P531_0"><text:span text:style-name="T154">공적 기간</text:span></text:p></table:table-cell><table:table-cell table:style-name="Table38.C1" office:value-type="string"><text:p text:style-name="P531_0"><text:span text:style-name="T154">점수</text:span></text:p></table:table-cell><table:table-cell table:style-name="Table38.D1" office:value-type="string"><text:p text:style-name="P531_0"><text:span text:style-name="T153">등급</text:span></text:p></table:table-cell><table:table-cell table:style-name="Table38.E1" office:value-type="string"><text:p text:style-name="P531_0"><text:span text:style-name="T154">공적 기간</text:span></text:p></table:table-cell><table:table-cell table:style-name="Table38.F1" office:value-type="string"><text:p text:style-name="P531_0"><text:span text:style-name="T154">점수</text:span></text:p></table:table-cell></table:table-row><table:table-row table:style-name="Table38.2"><table:table-cell table:style-name="Table38.A2" office:value-type="string"><text:p text:style-name="P363_0"><text:span text:style-name="T155">1</text:span></text:p></table:table-cell><table:table-cell table:style-name="Table38.B2" office:value-type="string"><text:p text:style-name="P531_0"><text:span text:style-name="T155">20년 이상</text:span></text:p></table:table-cell><table:table-cell table:style-name="Table38.C2" office:value-type="string"><text:p text:style-name="P363_0"><text:span text:style-name="T155">10</text:span></text:p></table:table-cell><table:table-cell table:style-name="Table38.D2" office:value-type="string"><text:p text:style-name="P363_0"><text:span text:style-name="T155">4</text:span></text:p></table:table-cell><table:table-cell table:style-name="Table38.E2" office:value-type="string"><text:p text:style-name="P531_0"><text:span text:style-name="T156">5~10년 미만</text:span></text:p></table:table-cell><table:table-cell table:style-name="Table38.F2" office:value-type="string"><text:p text:style-name="P363_0"><text:span text:style-name="T155">4</text:span></text:p></table:table-cell></table:table-row><table:table-row table:style-name="Table38.3"><table:table-cell table:style-name="Table38.A3" office:value-type="string"><text:p text:style-name="P363_0"><text:span text:style-name="T155">2</text:span></text:p></table:table-cell><table:table-cell table:style-name="Table38.B3" office:value-type="string"><text:p text:style-name="P531_0"><text:span text:style-name="T155">15~20년 미만</text:span></text:p></table:table-cell><table:table-cell table:style-name="Table38.C3" office:value-type="string"><text:p text:style-name="P363_0"><text:span text:style-name="T155">8</text:span></text:p></table:table-cell><table:table-cell table:style-name="Table38.D3" office:value-type="string"><text:p text:style-name="P363_0"><text:span text:style-name="T155">5</text:span></text:p></table:table-cell><table:table-cell table:style-name="Table38.E3" office:value-type="string"><text:p text:style-name="P531_0"><text:span text:style-name="T155">3~5년 미만</text:span></text:p></table:table-cell><table:table-cell table:style-name="Table38.F3" office:value-type="string"><text:p text:style-name="P363_0"><text:span text:style-name="T155">2</text:span></text:p></table:table-cell></table:table-row><table:table-row table:style-name="Table38.4"><table:table-cell table:style-name="Table38.A4" office:value-type="string"><text:p text:style-name="P363_0"><text:span text:style-name="T155">3</text:span></text:p></table:table-cell><table:table-cell table:style-name="Table38.B4" office:value-type="string"><text:p text:style-name="P531_0"><text:span text:style-name="T155">10~15년 미만</text:span></text:p></table:table-cell><table:table-cell table:style-name="Table38.C4" office:value-type="string"><text:p text:style-name="P363_0"><text:span text:style-name="T155">6</text:span></text:p></table:table-cell><table:table-cell table:style-name="Table38.D4" office:value-type="string"><text:p text:style-name="P363_0"><text:span text:style-name="T155">6</text:span></text:p></table:table-cell><table:table-cell table:style-name="Table38.E4" office:value-type="string"><text:p text:style-name="P531_0"><text:span text:style-name="T155">3년 미만</text:span></text:p></table:table-cell><table:table-cell table:style-name="Table38.F4" office:value-type="string"><text:p text:style-name="P363_0"><text:span text:style-name="T155">1</text:span></text:p></table:table-cell></table:table-row></table:table></draw:text-box></draw:frame></text:span><text:span text:style-name="T159"/></text:p></table:table-cell><table:table-cell table:style-name="Table37.D11" office:value-type="string"><text:p text:style-name="P531_0"><text:span text:style-name="T159">10</text:span></text:p></table:table-cell><table:table-cell table:style-name="Table37.E11" office:value-type="string"><text:p text:style-name="P531_0"><text:span text:style-name="T159"/></text:p></table:table-cell></table:table-row><table:table-row table:style-name="Table37.12"><table:table-cell table:style-name="Table37.A12" office:value-type="string" table:number-columns-spanned="3"><text:p text:style-name="P530_0"><text:span text:style-name="T158">총점</text:span></text:p></table:table-cell><table:covered-table-cell/><table:covered-table-cell/><table:table-cell table:style-name="Table37.D12" office:value-type="string"><text:p text:style-name="P531_0"><text:span text:style-name="T158">100</text:span></text:p></table:table-cell><table:table-cell table:style-name="Table37.E12" office:value-type="string"><text:p text:style-name="P531_0"><text:span text:style-name="T158"/></text:p></table:table-cell></table:table-row></table:table></draw:text-box></draw:frame></text:span></text:p>
      <text:p text:style-name="P2_0"><text:span text:style-name="T7"><draw:frame draw:style-name="tableinfakeframe_gr51" svg:x="0cm" svg:y="0cm" draw:z-index="16" text:anchor-type="as-char"><draw:text-box><table:table table:style-name="Table39"><table:table-column table:style-name="Table39.A"/><table:table-column table:style-name="Table39.B"/><table:table-column table:style-name="Table39.C"/><table:table-row table:style-name="Table39.1"><table:table-cell table:style-name="Table39.A1" office:value-type="string"><text:p text:style-name="P453_0"><text:span text:style-name="T4">붙임 4</text:span></text:p></table:table-cell><table:table-cell table:style-name="Table39.B1" office:value-type="string"><text:p text:style-name="P427_0"><text:span text:style-name="T3"/></text:p></table:table-cell><table:table-cell table:style-name="Table39.C1" office:value-type="string"><text:p text:style-name="P454_0"><text:span text:style-name="T33"><text:s/>필수 제출 서류 및 서식</text:span></text:p></table:table-cell></table:table-row></table:table></draw:text-box></draw:frame></text:span></text:p>
      <text:p text:style-name="P2_0"><text:span text:style-name="T51"/></text:p>
      <text:p text:style-name="P365_0"><text:span text:style-name="T170"><draw:frame draw:style-name="tableinfakeframe_gr52" svg:x="0cm" svg:y="0cm" draw:z-index="32" text:anchor-type="as-char"><draw:text-box><table:table table:style-name="Table40"><table:table-column table:style-name="Table40.A"/><table:table-column table:style-name="Table40.B"/><table:table-column table:style-name="Table40.C"/><table:table-column table:style-name="Table40.D"/><table:table-column table:style-name="Table40.E"/><table:table-column table:style-name="Table40.F"/><table:table-row table:style-name="Table40.1"><table:table-cell table:style-name="Table40.A1" office:value-type="string" table:number-columns-spanned="2"><text:p text:style-name="P531_0"><text:span text:style-name="T89">구분</text:span></text:p></table:table-cell><table:covered-table-cell/><table:table-cell table:style-name="Table40.C1" office:value-type="string" table:number-columns-spanned="2"><text:p text:style-name="P531_0"><text:span text:style-name="T89">필수 제출 서류</text:span></text:p></table:table-cell><table:covered-table-cell/><table:table-cell table:style-name="Table40.E1" office:value-type="string"><text:p text:style-name="P531_0"><text:span text:style-name="T390">작성 양식</text:span></text:p></table:table-cell><table:table-cell table:style-name="Table40.F1" office:value-type="string"><text:p text:style-name="P531_0"><text:span text:style-name="T89">비고</text:span></text:p></table:table-cell></table:table-row><table:table-row table:style-name="Table40.2"><table:table-cell table:style-name="Table40.A2" office:value-type="string" table:number-rows-spanned="21"><text:p text:style-name="P531_0"><text:span text:style-name="T89">개인</text:span></text:p><text:p text:style-name="P531_0"><text:span text:style-name="T89"/></text:p><text:p text:style-name="P531_0"><text:span text:style-name="T89"/></text:p></table:table-cell><table:table-cell table:style-name="Table40.B2" office:value-type="string" table:number-rows-spanned="4"><text:p text:style-name="P531_0"><text:span text:style-name="T89">산업계</text:span></text:p><text:p text:style-name="P531_0"><text:span text:style-name="T173">(기업대표 및 임·직원)</text:span></text:p></table:table-cell><table:table-cell table:style-name="Table40.C2" office:value-type="string" table:number-columns-spanned="2"><text:p text:style-name="P398_0"><text:span text:style-name="T50">① 유공자 표창 신청서</text:span></text:p></table:table-cell><table:covered-table-cell/><table:table-cell table:style-name="Table40.E2" office:value-type="string"><text:p text:style-name="P531_0"><text:span text:style-name="T50">서식 1-1</text:span></text:p></table:table-cell><table:table-cell table:style-name="Table40.F2" office:value-type="string"><text:p text:style-name="P531_0"><text:span text:style-name="T50">PDF, HWP</text:span></text:p></table:table-cell></table:table-row><table:table-row table:style-name="Table40.3"><table:covered-table-cell/><table:covered-table-cell/><table:table-cell table:style-name="Table40.C3" office:value-type="string" table:number-columns-spanned="2"><text:p text:style-name="P398_0"><text:span text:style-name="T50">② 공적조서</text:span></text:p></table:table-cell><table:covered-table-cell/><table:table-cell table:style-name="Table40.E3" office:value-type="string"><text:p text:style-name="P531_0"><text:span text:style-name="T50">서식 2-1</text:span></text:p></table:table-cell><table:table-cell table:style-name="Table40.F3" office:value-type="string"><text:p text:style-name="P531_0"><text:span text:style-name="T50">PDF, HWP</text:span></text:p></table:table-cell></table:table-row><table:table-row table:style-name="Table40.4"><table:covered-table-cell/><table:covered-table-cell/><table:table-cell table:style-name="Table40.C4" office:value-type="string" table:number-columns-spanned="2"><text:p text:style-name="P398_0"><text:span text:style-name="T50">③ 유공자 표창에 대한 동의서</text:span></text:p></table:table-cell><table:covered-table-cell/><table:table-cell table:style-name="Table40.E4" office:value-type="string"><text:p text:style-name="P531_0"><text:span text:style-name="T50">서식 3</text:span></text:p></table:table-cell><table:table-cell table:style-name="Table40.F4" office:value-type="string"><text:p text:style-name="P531_0"><text:span text:style-name="T50">PDF</text:span></text:p></table:table-cell></table:table-row><table:table-row table:style-name="Table40.5"><table:covered-table-cell/><table:covered-table-cell/><table:table-cell table:style-name="Table40.C5" office:value-type="string" table:number-columns-spanned="2"><text:p text:style-name="P552_0"><text:span text:style-name="T50">④ 기타 공적 증빙자료</text:span></text:p></table:table-cell><table:covered-table-cell/><table:table-cell table:style-name="Table40.E5" office:value-type="string"><text:p text:style-name="P553_0"><text:span text:style-name="T174">-</text:span></text:p></table:table-cell><table:table-cell table:style-name="Table40.F5" office:value-type="string"><text:p text:style-name="P553_0"><text:span text:style-name="T174"/></text:p></table:table-cell></table:table-row><table:table-row table:style-name="Table40.6"><table:covered-table-cell/><table:table-cell table:style-name="Table40.B6" office:value-type="string" table:number-rows-spanned="6"><text:p text:style-name="P531_0"><text:span text:style-name="T89">학·연구계<text:line-break/></text:span><text:span text:style-name="T173">(초·중·고 및 대학, 연구기관 등)</text:span></text:p></table:table-cell><table:table-cell table:style-name="Table40.C6" office:value-type="string" table:number-columns-spanned="2"><text:p text:style-name="P398_0"><text:span text:style-name="T50">① 유공자 표창 신청서</text:span></text:p></table:table-cell><table:covered-table-cell/><table:table-cell table:style-name="Table40.E6" office:value-type="string"><text:p text:style-name="P531_0"><text:span text:style-name="T50">서식 1-1</text:span></text:p></table:table-cell><table:table-cell table:style-name="Table40.F6" office:value-type="string"><text:p text:style-name="P531_0"><text:span text:style-name="T50">PDF, HWP</text:span></text:p></table:table-cell></table:table-row><table:table-row table:style-name="Table40.7"><table:covered-table-cell/><table:covered-table-cell/><table:table-cell table:style-name="Table40.C7" office:value-type="string" table:number-columns-spanned="2"><text:p text:style-name="P398_0"><text:span text:style-name="T50">② 공적조서</text:span></text:p></table:table-cell><table:covered-table-cell/><table:table-cell table:style-name="Table40.E7" office:value-type="string"><text:p text:style-name="P531_0"><text:span text:style-name="T50">서식 2-1</text:span></text:p></table:table-cell><table:table-cell table:style-name="Table40.F7" office:value-type="string"><text:p text:style-name="P531_0"><text:span text:style-name="T50">PDF, HWP</text:span></text:p></table:table-cell></table:table-row><table:table-row table:style-name="Table40.8"><table:covered-table-cell/><table:covered-table-cell/><table:table-cell table:style-name="Table40.C8" office:value-type="string" table:number-columns-spanned="2"><text:p text:style-name="P398_0"><text:span text:style-name="T50">③ 유공자 표창에 대한 동의서</text:span></text:p></table:table-cell><table:covered-table-cell/><table:table-cell table:style-name="Table40.E8" office:value-type="string"><text:p text:style-name="P531_0"><text:span text:style-name="T50">서식 3</text:span></text:p></table:table-cell><table:table-cell table:style-name="Table40.F8" office:value-type="string"><text:p text:style-name="P531_0"><text:span text:style-name="T50">PDF</text:span></text:p></table:table-cell></table:table-row><table:table-row table:style-name="Table40.9"><table:covered-table-cell/><table:covered-table-cell/><table:table-cell table:style-name="Table40.C9" office:value-type="string"><text:p text:style-name="P552_0"><text:span text:style-name="T50">④ 공무원인사기록요약서 </text:span></text:p></table:table-cell><table:table-cell table:style-name="Table40.D9" office:value-type="string" table:number-rows-spanned="2"><text:p text:style-name="P531_0"><text:span text:style-name="T173">* 국공립 및 사립대학 교직원에 한함</text:span></text:p></table:table-cell><table:table-cell table:style-name="Table40.E9" office:value-type="string"><text:p text:style-name="P531_0"><text:span text:style-name="T50">서식 4</text:span></text:p></table:table-cell><table:table-cell table:style-name="Table40.F9" office:value-type="string"><text:p text:style-name="P531_0"><text:span text:style-name="T50">PDF</text:span></text:p></table:table-cell></table:table-row><table:table-row table:style-name="Table40.10"><table:covered-table-cell/><table:covered-table-cell/><table:table-cell table:style-name="Table40.C10" office:value-type="string"><text:p text:style-name="P398_0"><text:span text:style-name="T50">⑤ 감사부서장 확인서</text:span></text:p></table:table-cell><table:covered-table-cell/><table:table-cell table:style-name="Table40.E10" office:value-type="string"><text:p text:style-name="P531_0"><text:span text:style-name="T50">서식 5</text:span></text:p></table:table-cell><table:table-cell table:style-name="Table40.F10" office:value-type="string"><text:p text:style-name="P531_0"><text:span text:style-name="T50">PDF</text:span></text:p></table:table-cell></table:table-row><table:table-row table:style-name="Table40.11"><table:covered-table-cell/><table:covered-table-cell/><table:table-cell table:style-name="Table40.C11" office:value-type="string" table:number-columns-spanned="2"><text:p text:style-name="P398_0"><text:span text:style-name="T50">⑥ 기타 공적 증빙자료</text:span></text:p></table:table-cell><table:covered-table-cell/><table:table-cell table:style-name="Table40.E11" office:value-type="string"><text:p text:style-name="P553_0"><text:span text:style-name="T174">-</text:span></text:p></table:table-cell><table:table-cell table:style-name="Table40.F11" office:value-type="string"><text:p text:style-name="P553_0"><text:span text:style-name="T174"/></text:p></table:table-cell></table:table-row><table:table-row table:style-name="Table40.12"><table:covered-table-cell/><table:table-cell table:style-name="Table40.B12" office:value-type="string" table:number-rows-spanned="7"><text:p text:style-name="P531_0"><text:span text:style-name="T89">공공</text:span></text:p><text:p text:style-name="P531_0"><text:span text:style-name="T173">(공무원, 퇴직공무원 및 공공기관 종사자 등)</text:span></text:p></table:table-cell><table:table-cell table:style-name="Table40.C12" office:value-type="string" table:number-columns-spanned="2"><text:p text:style-name="P398_0"><text:span text:style-name="T50">① 유공자 표창 신청서</text:span></text:p></table:table-cell><table:covered-table-cell/><table:table-cell table:style-name="Table40.E12" office:value-type="string"><text:p text:style-name="P531_0"><text:span text:style-name="T50">서식 1-1</text:span></text:p></table:table-cell><table:table-cell table:style-name="Table40.F12" office:value-type="string"><text:p text:style-name="P531_0"><text:span text:style-name="T50">PDF, HWP</text:span></text:p></table:table-cell></table:table-row><table:table-row table:style-name="Table40.13"><table:covered-table-cell/><table:covered-table-cell/><table:table-cell table:style-name="Table40.C13" office:value-type="string" table:number-columns-spanned="2"><text:p text:style-name="P398_0"><text:span text:style-name="T50">② 공적조서</text:span></text:p></table:table-cell><table:covered-table-cell/><table:table-cell table:style-name="Table40.E13" office:value-type="string"><text:p text:style-name="P531_0"><text:span text:style-name="T50">서식 2-1</text:span></text:p></table:table-cell><table:table-cell table:style-name="Table40.F13" office:value-type="string"><text:p text:style-name="P531_0"><text:span text:style-name="T50">PDF, HWP</text:span></text:p></table:table-cell></table:table-row><table:table-row table:style-name="Table40.14"><table:covered-table-cell/><table:covered-table-cell/><table:table-cell table:style-name="Table40.C14" office:value-type="string" table:number-columns-spanned="2"><text:p text:style-name="P398_0"><text:span text:style-name="T50">③ 유공자 표창에 대한 동의서</text:span></text:p></table:table-cell><table:covered-table-cell/><table:table-cell table:style-name="Table40.E14" office:value-type="string"><text:p text:style-name="P531_0"><text:span text:style-name="T50">서식 3</text:span></text:p></table:table-cell><table:table-cell table:style-name="Table40.F14" office:value-type="string"><text:p text:style-name="P531_0"><text:span text:style-name="T50">PDF</text:span></text:p></table:table-cell></table:table-row><table:table-row table:style-name="Table40.15"><table:covered-table-cell/><table:covered-table-cell/><table:table-cell table:style-name="Table40.C15" office:value-type="string"><text:p text:style-name="P552_0"><text:span text:style-name="T50">④ 공무원인사기록요약서 </text:span></text:p></table:table-cell><table:table-cell table:style-name="Table40.D15" office:value-type="string" table:number-rows-spanned="2"><text:p text:style-name="P531_0"><text:span text:style-name="T173">* 현직 공무원에 한함</text:span></text:p></table:table-cell><table:table-cell table:style-name="Table40.E15" office:value-type="string"><text:p text:style-name="P531_0"><text:span text:style-name="T50">서식 4</text:span></text:p></table:table-cell><table:table-cell table:style-name="Table40.F15" office:value-type="string"><text:p text:style-name="P531_0"><text:span text:style-name="T50">PDF</text:span></text:p></table:table-cell></table:table-row><table:table-row table:style-name="Table40.16"><table:covered-table-cell/><table:covered-table-cell/><table:table-cell table:style-name="Table40.C16" office:value-type="string"><text:p text:style-name="P398_0"><text:span text:style-name="T50">⑤ 감사부서장 확인서</text:span></text:p></table:table-cell><table:covered-table-cell/><table:table-cell table:style-name="Table40.E16" office:value-type="string"><text:p text:style-name="P531_0"><text:span text:style-name="T50">서식 5</text:span></text:p></table:table-cell><table:table-cell table:style-name="Table40.F16" office:value-type="string"><text:p text:style-name="P531_0"><text:span text:style-name="T50">PDF</text:span></text:p></table:table-cell></table:table-row><table:table-row table:style-name="Table40.17"><table:covered-table-cell/><table:covered-table-cell/><table:table-cell table:style-name="Table40.C17" office:value-type="string"><text:p text:style-name="P398_0"><text:span text:style-name="T50">⑥ 인사기록카드</text:span></text:p></table:table-cell><table:table-cell table:style-name="Table40.D17" office:value-type="string"><text:p text:style-name="P531_0"><text:span text:style-name="T173">* 퇴직 공무원에 한함</text:span></text:p></table:table-cell><table:table-cell table:style-name="Table40.E17" office:value-type="string"><text:p text:style-name="P531_0"><text:span text:style-name="T50">-</text:span></text:p></table:table-cell><table:table-cell table:style-name="Table40.F17" office:value-type="string"><text:p text:style-name="P531_0"><text:span text:style-name="T50"/></text:p></table:table-cell></table:table-row><table:table-row table:style-name="Table40.18"><table:covered-table-cell/><table:covered-table-cell/><table:table-cell table:style-name="Table40.C18" office:value-type="string" table:number-columns-spanned="2"><text:p text:style-name="P398_0"><text:span text:style-name="T50">⑦ 기타 공적 증빙자료</text:span></text:p></table:table-cell><table:covered-table-cell/><table:table-cell table:style-name="Table40.E18" office:value-type="string"><text:p text:style-name="P553_0"><text:span text:style-name="T174">-</text:span></text:p></table:table-cell><table:table-cell table:style-name="Table40.F18" office:value-type="string"><text:p text:style-name="P553_0"><text:span text:style-name="T174"/></text:p></table:table-cell></table:table-row><table:table-row table:style-name="Table40.19"><table:covered-table-cell/><table:table-cell table:style-name="Table40.B19" office:value-type="string" table:number-rows-spanned="4"><text:p text:style-name="P531_0"><text:span text:style-name="T89">기타</text:span></text:p><text:p text:style-name="P531_0"><text:span text:style-name="T173">(협회 등 비영리기관 종사자 등)</text:span></text:p></table:table-cell><table:table-cell table:style-name="Table40.C19" office:value-type="string" table:number-columns-spanned="2"><text:p text:style-name="P398_0"><text:span text:style-name="T50">① 유공자 표창 신청서</text:span></text:p></table:table-cell><table:covered-table-cell/><table:table-cell table:style-name="Table40.E19" office:value-type="string"><text:p text:style-name="P531_0"><text:span text:style-name="T50">서식 1-1</text:span></text:p></table:table-cell><table:table-cell table:style-name="Table40.F19" office:value-type="string"><text:p text:style-name="P531_0"><text:span text:style-name="T50">PDF, HWP</text:span></text:p></table:table-cell></table:table-row><table:table-row table:style-name="Table40.20"><table:covered-table-cell/><table:covered-table-cell/><table:table-cell table:style-name="Table40.C20" office:value-type="string" table:number-columns-spanned="2"><text:p text:style-name="P398_0"><text:span text:style-name="T50">② 공적조서</text:span></text:p></table:table-cell><table:covered-table-cell/><table:table-cell table:style-name="Table40.E20" office:value-type="string"><text:p text:style-name="P531_0"><text:span text:style-name="T50">서식 2-1</text:span></text:p></table:table-cell><table:table-cell table:style-name="Table40.F20" office:value-type="string"><text:p text:style-name="P531_0"><text:span text:style-name="T50">PDF, HWP</text:span></text:p></table:table-cell></table:table-row><table:table-row table:style-name="Table40.21"><table:covered-table-cell/><table:covered-table-cell/><table:table-cell table:style-name="Table40.C21" office:value-type="string" table:number-columns-spanned="2"><text:p text:style-name="P398_0"><text:span text:style-name="T50">③ 유공자 표창에 대한 동의서</text:span></text:p></table:table-cell><table:covered-table-cell/><table:table-cell table:style-name="Table40.E21" office:value-type="string"><text:p text:style-name="P531_0"><text:span text:style-name="T50">서식 3</text:span></text:p></table:table-cell><table:table-cell table:style-name="Table40.F21" office:value-type="string"><text:p text:style-name="P531_0"><text:span text:style-name="T50">PDF</text:span></text:p></table:table-cell></table:table-row><table:table-row table:style-name="Table40.22"><table:covered-table-cell/><table:covered-table-cell/><table:table-cell table:style-name="Table40.C22" office:value-type="string" table:number-columns-spanned="2"><text:p text:style-name="P552_0"><text:span text:style-name="T50">④ 기타 공적 증빙자료</text:span></text:p></table:table-cell><table:covered-table-cell/><table:table-cell table:style-name="Table40.E22" office:value-type="string"><text:p text:style-name="P553_0"><text:span text:style-name="T174">-</text:span></text:p></table:table-cell><table:table-cell table:style-name="Table40.F22" office:value-type="string"><text:p text:style-name="P553_0"><text:span text:style-name="T174"/></text:p></table:table-cell></table:table-row><table:table-row table:style-name="Table40.23"><table:table-cell table:style-name="Table40.A23" office:value-type="string" table:number-columns-spanned="2" table:number-rows-spanned="5"><text:p text:style-name="P531_0"><text:span text:style-name="T89">협·단체</text:span><text:span text:style-name="T50"/></text:p><text:p text:style-name="P531_0"><text:span text:style-name="T175">(산·학·연, 공공, 기타)</text:span></text:p></table:table-cell><table:covered-table-cell/><table:table-cell table:style-name="Table40.C23" office:value-type="string" table:number-columns-spanned="2"><text:p text:style-name="P398_0"><text:span text:style-name="T50">① 유공자 표창 신청서</text:span></text:p></table:table-cell><table:covered-table-cell/><table:table-cell table:style-name="Table40.E23" office:value-type="string"><text:p text:style-name="P531_0"><text:span text:style-name="T50">서식 1-2</text:span></text:p></table:table-cell><table:table-cell table:style-name="Table40.F23" office:value-type="string"><text:p text:style-name="P531_0"><text:span text:style-name="T50">PDF, HWP</text:span></text:p></table:table-cell></table:table-row><table:table-row table:style-name="Table40.24"><table:covered-table-cell/><table:covered-table-cell/><table:table-cell table:style-name="Table40.C24" office:value-type="string" table:number-columns-spanned="2"><text:p text:style-name="P398_0"><text:span text:style-name="T50">② 공적조서</text:span></text:p></table:table-cell><table:covered-table-cell/><table:table-cell table:style-name="Table40.E24" office:value-type="string"><text:p text:style-name="P531_0"><text:span text:style-name="T50">서식 2-2</text:span></text:p></table:table-cell><table:table-cell table:style-name="Table40.F24" office:value-type="string"><text:p text:style-name="P531_0"><text:span text:style-name="T50">PDF, HWP</text:span></text:p></table:table-cell></table:table-row><table:table-row table:style-name="Table40.25"><table:covered-table-cell/><table:covered-table-cell/><table:table-cell table:style-name="Table40.C25" office:value-type="string" table:number-columns-spanned="2"><text:p text:style-name="P398_0"><text:span text:style-name="T50">③ 유공자 표창에 대한 동의서</text:span></text:p></table:table-cell><table:covered-table-cell/><table:table-cell table:style-name="Table40.E25" office:value-type="string"><text:p text:style-name="P531_0"><text:span text:style-name="T50">서식 3</text:span></text:p></table:table-cell><table:table-cell table:style-name="Table40.F25" office:value-type="string"><text:p text:style-name="P531_0"><text:span text:style-name="T50">PDF</text:span></text:p></table:table-cell></table:table-row><table:table-row table:style-name="Table40.26"><table:covered-table-cell/><table:covered-table-cell/><table:table-cell table:style-name="Table40.C26" office:value-type="string" table:number-columns-spanned="2"><text:p text:style-name="P552_0"><text:span text:style-name="T50">④ 사업자등록증 사본</text:span></text:p></table:table-cell><table:covered-table-cell/><table:table-cell table:style-name="Table40.E26" office:value-type="string"><text:p text:style-name="P531_0"><text:span text:style-name="T50">-</text:span></text:p></table:table-cell><table:table-cell table:style-name="Table40.F26" office:value-type="string"><text:p text:style-name="P531_0"><text:span text:style-name="T50"/></text:p></table:table-cell></table:table-row><table:table-row table:style-name="Table40.27"><table:covered-table-cell/><table:covered-table-cell/><table:table-cell table:style-name="Table40.C27" office:value-type="string" table:number-columns-spanned="2"><text:p text:style-name="P398_0"><text:span text:style-name="T391">⑤ </text:span><text:span text:style-name="T176">기타 공적 증빙자료(손익계산서, 수출 증빙 등)</text:span><text:span text:style-name="T389"/></text:p></table:table-cell><table:covered-table-cell/><table:table-cell table:style-name="Table40.E27" office:value-type="string"><text:p text:style-name="P553_0"><text:span text:style-name="T174">-</text:span></text:p></table:table-cell><table:table-cell table:style-name="Table40.F27" office:value-type="string"><text:p text:style-name="P553_0"><text:span text:style-name="T174"/></text:p></table:table-cell></table:table-row></table:table></draw:text-box></draw:frame></text:span></text:p>
      <text:p text:style-name="P365_0"><text:span text:style-name="T27"/></text:p>
      <text:p text:style-name="P365_0"><text:span text:style-name="T27"/></text:p>
      <text:p text:style-name="P3_0"><text:span text:style-name="T177"/></text:p>
      <text:p text:style-name="P3_0"><text:span text:style-name="T177"/></text:p>
      <text:p text:style-name="P3_0"><text:span text:style-name="T177"><draw:frame draw:style-name="tableinfakeframe_gr53" svg:x="0cm" svg:y="0cm" draw:z-index="33" text:anchor-type="as-char"><draw:text-box><table:table table:style-name="Table41"><table:table-column table:style-name="Table41.A"/><table:table-row table:style-name="Table41.1"><table:table-cell table:style-name="Table41.A1" office:value-type="string"><text:p text:style-name="P554_0"><text:span text:style-name="T178">신청서 작성 요령</text:span></text:p></table:table-cell></table:table-row></table:table></draw:text-box></draw:frame></text:span></text:p>
      <text:p text:style-name="P2_0"><text:span text:style-name="T177"/></text:p>
      <text:p text:style-name="P366_0"><text:span text:style-name="T71"><text:s/></text:span><text:span text:style-name="T27">○</text:span><text:span text:style-name="T71"><text:s/>신청 부문에 맞는 서식 작성 및 주요 공적분야 </text:span><text:span text:style-name="T109">1개 선택 필수</text:span><text:span text:style-name="T81"/></text:p>
      <text:p text:style-name="P93_0"><text:span text:style-name="T179"/></text:p>
      <text:p text:style-name="P367_0"><text:span text:style-name="T131"><text:s/><text:s text:c="3"/></text:span><text:span text:style-name="T128"><text:s/>* 신청부문(개인, 협·단체) 및 주요 공적분야는 공적사항과의 부합성에 따라 조정될 수 있음</text:span></text:p>
      <text:p text:style-name="P94_0"><text:span text:style-name="T42"/></text:p>
      <text:p text:style-name="P368_0"><text:span text:style-name="T71"><text:s/></text:span><text:span text:style-name="T27">○</text:span><text:span text:style-name="T71"><text:s/>신청서, 공적조서 등 </text:span><text:span text:style-name="T99">모든 제출서류의 내용은 동일하게 작성</text:span></text:p>
      <text:p text:style-name="P94_0"><text:span text:style-name="T184"/></text:p>
      <text:p text:style-name="P95_0"><text:span text:style-name="T82"/></text:p>
      <text:p text:style-name="P369_0"><text:span text:style-name="T71"><text:s/></text:span><text:span text:style-name="T27">○</text:span><text:span text:style-name="T71"><text:s/></text:span><text:span text:style-name="T180">‘소속’,‘사업장명’,‘단체명’ 등은 </text:span><text:span text:style-name="T157">사업자등록증 기준</text:span><text:span text:style-name="T180">으로 정확하게 작성</text:span></text:p>
      <text:p text:style-name="P95_0"><text:span text:style-name="T185"/></text:p>
      <text:p text:style-name="P95_0"><text:span text:style-name="T82"/></text:p>
      <text:p text:style-name="P370_0"><text:span text:style-name="T71"><text:s/></text:span><text:span text:style-name="T27">○</text:span><text:span text:style-name="T71"><text:s/>‘소속’, ‘직위’는 </text:span><text:span text:style-name="T99">수상자로 선정될 경우 상장에 표기</text:span><text:span text:style-name="T71">되므로 약자가 아닌 </text:span><text:span text:style-name="T99">공식명칭으로 정확히 작성</text:span></text:p>
      <text:p text:style-name="P96_0"><text:span text:style-name="T184"/></text:p>
      <text:p text:style-name="P95_0"><text:span text:style-name="T82"/></text:p>
      <text:p text:style-name="P369_0"><text:span text:style-name="T71"><text:s/></text:span><text:span text:style-name="T27">○</text:span><text:span text:style-name="T71"><text:s/>‘주소’란은 </text:span><text:span text:style-name="T99">도로명 주소</text:span><text:span text:style-name="T71">로 작성</text:span></text:p>
      <text:p text:style-name="P95_0"><text:span text:style-name="T42"/></text:p>
      <text:p text:style-name="P95_0"><text:span text:style-name="T82"/></text:p>
      <text:p text:style-name="P369_0"><text:span text:style-name="T71"><text:s/></text:span><text:span text:style-name="T27">○</text:span><text:span text:style-name="T71"><text:s/>‘사업장관리번호’는 </text:span><text:span text:style-name="T99">산재보험상의 사업장관리번호 </text:span><text:span text:style-name="T71">작성</text:span></text:p>
      <text:p text:style-name="P371_0"><text:span text:style-name="T131"><text:s/><text:s text:c="4"/></text:span><text:span text:style-name="T128">* </text:span><text:span text:style-name="T138">연구소, 대학, 기업 등 모든 법인(기관) 해당, 사업장관리번호가 없는 경우(공무원, 국·공립대학 교직원 등)는 생략 가능</text:span></text:p>
      <text:p text:style-name="P97_0"><text:span text:style-name="T186"/></text:p>
      <text:p text:style-name="P372_0"><text:span text:style-name="T181"/></text:p>
      <text:p text:style-name="P373_0"><text:span text:style-name="T27"><text:s/>○</text:span><text:span text:style-name="T71"><text:s/>‘주요학력’은 공적기간을 확인하는 주요내용이므로 </text:span><text:span text:style-name="T99">연도별로 연결되도록 작성</text:span></text:p>
      <text:p text:style-name="P374_0"><text:span text:style-name="T131"><text:s/><text:s text:c="4"/></text:span><text:span text:style-name="T128">* </text:span><text:span text:style-name="T137">이공계 전공의 경우 석·박사과정 기간은 공적기간에 포함</text:span></text:p>
      <text:p text:style-name="P100_0"><text:span text:style-name="T94"/></text:p>
      <text:p text:style-name="P101_0"><text:span text:style-name="T82"/></text:p>
      <text:p text:style-name="P375_0"><text:span text:style-name="T71"><text:s/></text:span><text:span text:style-name="T27">○</text:span><text:span text:style-name="T71"><text:s/>단체의 경우, </text:span><text:span text:style-name="T182">손익계산서, 수출·인력채용 증빙자료 등은 각 연도별 말일 기준으로 붙임 서류 제출</text:span></text:p>
      <text:p text:style-name="P376_0"><text:span text:style-name="T131"><text:s/></text:span><text:span text:style-name="T128"><text:s/><text:s text:c="3"/>* </text:span><text:span text:style-name="T140">인력채용(국민연금 사업장가입자명부), 산업재해율 확인서(한국산업인력공단) 등</text:span></text:p>
      <text:p text:style-name="P93_0"><text:span text:style-name="T187"/></text:p>
      <text:p text:style-name="P95_0"><text:span text:style-name="T82"/></text:p>
      <text:p text:style-name="P377_0"><text:span text:style-name="T71"><text:s/></text:span><text:span text:style-name="T27">○</text:span><text:span text:style-name="T71"><text:s/></text:span><text:span text:style-name="T182">관련 내용 증빙을 위한 </text:span><text:span text:style-name="T183">기타 공적 증빙자료</text:span><text:span text:style-name="T182">(학술활동, 연구개발실적, 포상경력 증명, 언론보도 및 사진 등) </text:span><text:span text:style-name="T183">필수 제출</text:span></text:p>
      <text:p text:style-name="P102_0"><text:span text:style-name="T183"/></text:p>
      <text:p text:style-name="P102_0"><text:span text:style-name="T262"/></text:p>
      <text:p text:style-name="P378_0"><text:span text:style-name="T89">[서식 1-1] (개인) 산업계(기업대표 및 임·직원) / 학·연구계 / 공공 / 기타 </text:span><text:span text:style-name="T210">(해당 1개만 체크)</text:span></text:p>
      <text:p text:style-name="P82_0"><text:span text:style-name="T197"/></text:p>
      <text:p text:style-name="P111_0"><text:span text:style-name="T188"><draw:frame draw:style-name="tableinfakeframe_gr54" svg:x="0cm" svg:y="0cm" draw:z-index="37" text:anchor-type="as-char"><draw:text-box><table:table table:style-name="Table42"><table:table-column table:style-name="Table42.A"/><table:table-column table:style-name="Table42.B"/><table:table-row table:style-name="Table42.1"><table:table-cell table:style-name="Table42.A1" office:value-type="string"><text:p text:style-name="P531_0"><text:span text:style-name="T89">개인</text:span></text:p></table:table-cell><table:table-cell table:style-name="Table42.B1" office:value-type="string"><text:p text:style-name="P555_0"><text:span text:style-name="T107"><text:s/><text:s text:c="2"/> <text:s text:c="2"/> <text:s text:c="5"/> </text:span></text:p></table:table-cell></table:table-row></table:table></draw:text-box></draw:frame></text:span></text:p>
      <text:p text:style-name="P43_0"><text:span text:style-name="T78"/></text:p>
      <text:p text:style-name="P379_0"><text:span text:style-name="T189">공개SW 및 SW안전 유공자 표창 신청서</text:span></text:p>
      <text:p text:style-name="P43_0"><text:span text:style-name="T190"><draw:frame draw:style-name="tableinfakeframe_gr55" svg:x="0cm" svg:y="0.016cm" draw:z-index="39" text:anchor-type="paragraph"><draw:text-box><table:table table:style-name="Table43"><table:table-column table:style-name="Table43.A"/><table:table-column table:style-name="Table43.B"/><table:table-column table:style-name="Table43.C"/><table:table-column table:style-name="Table43.D"/><table:table-column table:style-name="Table43.E"/><table:table-column table:style-name="Table43.F"/><table:table-column table:style-name="Table43.G"/><table:table-row table:style-name="Table43.1"><table:table-cell table:style-name="Table43.A1" office:value-type="string" table:number-rows-spanned="11"><text:p text:style-name="P556_0"><text:span text:style-name="T158">신청자</text:span></text:p></table:table-cell><table:table-cell table:style-name="Table43.B1" office:value-type="string" table:number-rows-spanned="5"><text:p text:style-name="P556_0"><text:span text:style-name="T191">증명사진</text:span></text:p><text:p text:style-name="P556_0"><text:span text:style-name="T191">(2.5cm x 3.0cm)</text:span></text:p><text:p text:style-name="P556_0"><text:span text:style-name="T191">그림파일 삽입</text:span></text:p></table:table-cell><table:table-cell table:style-name="Table43.C1" office:value-type="string"><text:p text:style-name="P556_0"><text:span text:style-name="T159">성명(한글) </text:span></text:p></table:table-cell><table:table-cell table:style-name="Table43.D1" office:value-type="string" table:number-columns-spanned="2"><text:p text:style-name="P556_0"><text:span text:style-name="T146">ㅇㅇㅇ</text:span></text:p></table:table-cell><table:covered-table-cell/><table:table-cell table:style-name="Table43.F1" office:value-type="string"><text:p text:style-name="P556_0"><text:span text:style-name="T159">성명(한자)</text:span></text:p></table:table-cell><table:table-cell table:style-name="Table43.G1" office:value-type="string"><text:p text:style-name="P556_0"><text:span text:style-name="T146">ㅇㅇㅇ</text:span></text:p></table:table-cell></table:table-row><table:table-row table:style-name="Table43.2"><table:covered-table-cell/><table:covered-table-cell/><table:table-cell table:style-name="Table43.C2" office:value-type="string"><text:p text:style-name="P556_0"><text:span text:style-name="T159">소속</text:span></text:p></table:table-cell><table:table-cell table:style-name="Table43.D2" office:value-type="string" table:number-columns-spanned="2"><text:p text:style-name="P556_0"><text:span text:style-name="T146">㈜ㅇㅇ, ㅇㅇ㈜ 등</text:span></text:p></table:table-cell><table:covered-table-cell/><table:table-cell table:style-name="Table43.F2" office:value-type="string"><text:p text:style-name="P556_0"><text:span text:style-name="T159">직위</text:span></text:p></table:table-cell><table:table-cell table:style-name="Table43.G2" office:value-type="string"><text:p text:style-name="P556_0"><text:span text:style-name="T146">수석/책임/선임 등</text:span></text:p><text:p text:style-name="P556_0"><text:span text:style-name="T169">(상장 표기)</text:span></text:p></table:table-cell></table:table-row><table:table-row table:style-name="Table43.3"><table:covered-table-cell/><table:covered-table-cell/><table:table-cell table:style-name="Table43.C3" office:value-type="string"><text:p text:style-name="P556_0"><text:span text:style-name="T159">주민등록번호</text:span></text:p></table:table-cell><table:table-cell table:style-name="Table43.D3" office:value-type="string" table:number-columns-spanned="2"><text:p text:style-name="P556_0"><text:span text:style-name="T146">000000-0000000</text:span></text:p></table:table-cell><table:covered-table-cell/><table:table-cell table:style-name="Table43.F3" office:value-type="string"><text:p text:style-name="P556_0"><text:span text:style-name="T159">직장전화</text:span></text:p></table:table-cell><table:table-cell table:style-name="Table43.G3" office:value-type="string"><text:p text:style-name="P556_0"><text:span text:style-name="T146">000-000-0000</text:span></text:p></table:table-cell></table:table-row><table:table-row table:style-name="Table43.4"><table:covered-table-cell/><table:covered-table-cell/><table:table-cell table:style-name="Table43.C4" office:value-type="string"><text:p text:style-name="P556_0"><text:span text:style-name="T159">휴대전화</text:span></text:p></table:table-cell><table:table-cell table:style-name="Table43.D4" office:value-type="string" table:number-columns-spanned="2"><text:p text:style-name="P556_0"><text:span text:style-name="T146">010-0000-0000</text:span></text:p></table:table-cell><table:covered-table-cell/><table:table-cell table:style-name="Table43.F4" office:value-type="string"><text:p text:style-name="P556_0"><text:span text:style-name="T159">e-mail</text:span></text:p></table:table-cell><table:table-cell table:style-name="Table43.G4" office:value-type="string"><text:p text:style-name="P556_0"><text:span text:style-name="T146">abc@abc.com</text:span></text:p></table:table-cell></table:table-row><table:table-row table:style-name="Table43.5"><table:covered-table-cell/><table:covered-table-cell/><table:table-cell table:style-name="Table43.C5" office:value-type="string"><text:p text:style-name="P556_0"><text:span text:style-name="T159">주소(거주지)</text:span></text:p></table:table-cell><table:table-cell table:style-name="Table43.D5" office:value-type="string" table:number-columns-spanned="4"><text:p text:style-name="P556_0"><text:span text:style-name="T146">서울특별시 영등포구 nn길, 000동 0000호</text:span></text:p></table:table-cell><table:covered-table-cell/><table:covered-table-cell/><table:covered-table-cell/></table:table-row><table:table-row table:style-name="Table43.6"><table:covered-table-cell/><table:table-cell table:style-name="Table43.B6" office:value-type="string" table:number-rows-spanned="2"><text:p text:style-name="P556_0"><text:span text:style-name="T162">공적분야</text:span></text:p><text:p text:style-name="P556_0"><text:span text:style-name="T192">(해당항목 1개 체크)</text:span></text:p></table:table-cell><table:table-cell table:style-name="Table43.C6" office:value-type="string"><text:p text:style-name="P556_0"><text:span text:style-name="T159"/></text:p></table:table-cell><table:table-cell table:style-name="Table43.D6" office:value-type="string" table:number-columns-spanned="4"><text:p text:style-name="P556_0"><text:span text:style-name="T146">공개SW 산업 발전</text:span></text:p></table:table-cell><table:covered-table-cell/><table:covered-table-cell/><table:covered-table-cell/></table:table-row><table:table-row table:style-name="Table43.7"><table:covered-table-cell/><table:covered-table-cell/><table:table-cell table:style-name="Table43.C7" office:value-type="string"><text:p text:style-name="P556_0"><text:span text:style-name="T159"/></text:p></table:table-cell><table:table-cell table:style-name="Table43.D7" office:value-type="string" table:number-columns-spanned="4"><text:p text:style-name="P556_0"><text:span text:style-name="T146">SW안전산업 활성화</text:span></text:p></table:table-cell><table:covered-table-cell/><table:covered-table-cell/><table:covered-table-cell/></table:table-row><table:table-row table:style-name="Table43.8"><table:covered-table-cell/><table:table-cell table:style-name="Table43.B8" office:value-type="string" table:number-rows-spanned="4"><text:p text:style-name="P556_0"><text:span text:style-name="T159">주요학력</text:span></text:p></table:table-cell><table:table-cell table:style-name="Table43.C8" office:value-type="string" table:number-columns-spanned="2"><text:p text:style-name="P556_0"><text:span text:style-name="T159">연 월 일</text:span></text:p></table:table-cell><table:covered-table-cell/><table:table-cell table:style-name="Table43.E8" office:value-type="string" table:number-columns-spanned="3"><text:p text:style-name="P556_0"><text:span text:style-name="T159">학력사항</text:span></text:p></table:table-cell><table:covered-table-cell/><table:covered-table-cell/></table:table-row><table:table-row table:style-name="Table43.9"><table:covered-table-cell/><table:covered-table-cell/><table:table-cell table:style-name="Table43.C9" office:value-type="string" table:number-columns-spanned="2"><text:p text:style-name="P531_0"><text:span text:style-name="T151">2020. 00. 00. ~ 00. 00. </text:span></text:p></table:table-cell><table:covered-table-cell/><table:table-cell table:style-name="Table43.E9" office:value-type="string" table:number-columns-spanned="3"><text:p text:style-name="P556_0"><text:span text:style-name="T146">ㅇㅇ대학원 ㅇㅇ 박사 (최근순으로 작성)</text:span></text:p></table:table-cell><table:covered-table-cell/><table:covered-table-cell/></table:table-row><table:table-row table:style-name="Table43.10"><table:covered-table-cell/><table:covered-table-cell/><table:table-cell table:style-name="Table43.C10" office:value-type="string" table:number-columns-spanned="2"><text:p text:style-name="P531_0"><text:span text:style-name="T151">2019. 00. 00. ~ 00. 00. </text:span></text:p></table:table-cell><table:covered-table-cell/><table:table-cell table:style-name="Table43.E10" office:value-type="string" table:number-columns-spanned="3"><text:p text:style-name="P556_0"><text:span text:style-name="T146">ㅇㅇ대학원 ㅇㅇ 석사</text:span></text:p></table:table-cell><table:covered-table-cell/><table:covered-table-cell/></table:table-row><table:table-row table:style-name="Table43.11"><table:covered-table-cell/><table:covered-table-cell/><table:table-cell table:style-name="Table43.C11" office:value-type="string" table:number-columns-spanned="2"><text:p text:style-name="P531_0"><text:span text:style-name="T151">2018. 00. 00. ~ 00. 00. </text:span></text:p></table:table-cell><table:covered-table-cell/><table:table-cell table:style-name="Table43.E11" office:value-type="string" table:number-columns-spanned="3"><text:p text:style-name="P556_0"><text:span text:style-name="T146">ㅇㅇ대학교 ㅇㅇ 학사 </text:span></text:p></table:table-cell><table:covered-table-cell/><table:covered-table-cell/></table:table-row><table:table-row table:style-name="Table43.12"><table:table-cell table:style-name="Table43.A12" office:value-type="string" table:number-rows-spanned="4"><text:p text:style-name="P556_0"><text:span text:style-name="T158">사업장</text:span></text:p></table:table-cell><table:table-cell table:style-name="Table43.B12" office:value-type="string" table:number-rows-spanned="4"><text:p text:style-name="P556_0"><text:span text:style-name="T159">세부정보</text:span></text:p></table:table-cell><table:table-cell table:style-name="Table43.C12" office:value-type="string"><text:p text:style-name="P556_0"><text:span text:style-name="T159">사업장명</text:span></text:p></table:table-cell><table:table-cell table:style-name="Table43.D12" office:value-type="string" table:number-columns-spanned="2"><text:p text:style-name="P556_0"><text:span text:style-name="T146">㈜ㅇㅇ, ㅇㅇ㈜ 등</text:span><text:span text:style-name="T169"/></text:p><text:p text:style-name="P556_0"><text:span text:style-name="T169">(사업자등록증 기준)</text:span></text:p></table:table-cell><table:covered-table-cell/><table:table-cell table:style-name="Table43.F12" office:value-type="string"><text:p text:style-name="P556_0"><text:span text:style-name="T159">대표자명</text:span></text:p></table:table-cell><table:table-cell table:style-name="Table43.G12" office:value-type="string"><text:p text:style-name="P556_0"><text:span text:style-name="T146">ㅇㅇㅇ</text:span></text:p></table:table-cell></table:table-row><table:table-row table:style-name="Table43.13"><table:covered-table-cell/><table:covered-table-cell/><table:table-cell table:style-name="Table43.C13" office:value-type="string"><text:p text:style-name="P556_0"><text:span text:style-name="T159">사업자등록번호</text:span></text:p></table:table-cell><table:table-cell table:style-name="Table43.D13" office:value-type="string" table:number-columns-spanned="2"><text:p text:style-name="P556_0"><text:span text:style-name="T146">000-00-0000</text:span></text:p></table:table-cell><table:covered-table-cell/><table:table-cell table:style-name="Table43.F13" office:value-type="string"><text:p text:style-name="P556_0"><text:span text:style-name="T159">법인등록번호</text:span></text:p></table:table-cell><table:table-cell table:style-name="Table43.G13" office:value-type="string"><text:p text:style-name="P556_0"><text:span text:style-name="T146">000000-0000000</text:span></text:p></table:table-cell></table:table-row><table:table-row table:style-name="Table43.14"><table:covered-table-cell/><table:covered-table-cell/><table:table-cell table:style-name="Table43.C14" office:value-type="string"><text:p text:style-name="P556_0"><text:span text:style-name="T159">사업장관리번호</text:span></text:p></table:table-cell><table:table-cell table:style-name="Table43.D14" office:value-type="string" table:number-columns-spanned="2"><text:p text:style-name="P556_0"><text:span text:style-name="T146">000-00-00000-0</text:span></text:p></table:table-cell><table:covered-table-cell/><table:table-cell table:style-name="Table43.F14" office:value-type="string"><text:p text:style-name="P556_0"><text:span text:style-name="T159">홈페이지</text:span></text:p></table:table-cell><table:table-cell table:style-name="Table43.G14" office:value-type="string"><text:p text:style-name="P556_0"><text:span text:style-name="T146">www.abc.com</text:span></text:p></table:table-cell></table:table-row><table:table-row table:style-name="Table43.15"><table:covered-table-cell/><table:covered-table-cell/><table:table-cell table:style-name="Table43.C15" office:value-type="string"><text:p text:style-name="P556_0"><text:span text:style-name="T159">주소</text:span></text:p></table:table-cell><table:table-cell table:style-name="Table43.D15" office:value-type="string" table:number-columns-spanned="4"><text:p text:style-name="P556_0"><text:span text:style-name="T146">서울특별시 종로구 세종대로 209, 0000호</text:span></text:p></table:table-cell><table:covered-table-cell/><table:covered-table-cell/><table:covered-table-cell/></table:table-row><table:table-row table:style-name="Table43.16"><table:table-cell table:style-name="Table43.A16" office:value-type="string" table:number-columns-spanned="7"><text:p text:style-name="P557_0"><text:span text:style-name="T194"/></text:p><text:p text:style-name="P557_0"><text:span text:style-name="T134">위의 기록이 사실과 다름없음을 확인하며, 2026년도 공개SW 및 SW안전 유공자 표창을 신청합니다.</text:span></text:p><text:p text:style-name="P557_0"><text:span text:style-name="T161"/></text:p><text:p text:style-name="P558_0"><text:span text:style-name="T194"/></text:p><text:p text:style-name="P558_0"><text:span text:style-name="T159">붙임 <text:s text:c="1"/>공적조서, 동의서, 공적 증빙자료 1부. <text:s text:c="1"/>끝.</text:span></text:p><text:p text:style-name="P559_0"><text:span text:style-name="T159"><text:s/><text:s text:c="10"/>2026년 </text:span><text:span text:style-name="T146">0</text:span><text:span text:style-name="T159">월 </text:span><text:span text:style-name="T146">0</text:span><text:span text:style-name="T159">일</text:span></text:p><text:p text:style-name="P560_0"><text:span text:style-name="T159">신청자 : </text:span><text:span text:style-name="T146">ㅇㅇㅇ</text:span><text:span text:style-name="T159"><text:s/>(서명)</text:span></text:p><text:p text:style-name="P560_0"><text:span text:style-name="T159"/></text:p><text:p text:style-name="P561_0"><text:span text:style-name="T89">과학기술정보통신부장관 귀하</text:span></text:p><text:p text:style-name="P561_0"><text:span text:style-name="T89"/></text:p></table:table-cell><table:covered-table-cell/><table:covered-table-cell/><table:covered-table-cell/><table:covered-table-cell/><table:covered-table-cell/><table:covered-table-cell/></table:table-row></table:table></draw:text-box></draw:frame></text:span></text:p>
      <text:p text:style-name="P378_0_b4"><text:span text:style-name="T89">[서식 1-2] (협·단체) 산·학·연구계 / 공공 / 기타 </text:span><text:span text:style-name="T210">(해당 1개만 체크)</text:span></text:p>
      <text:p text:style-name="P380_0"><text:span text:style-name="T76"/></text:p>
      <text:p text:style-name="P82_0"><text:span text:style-name="T152"/></text:p>
      <text:p text:style-name="P111_0"><text:span text:style-name="T188"><draw:frame draw:style-name="tableinfakeframe_gr56" svg:x="0cm" svg:y="0cm" draw:z-index="44" text:anchor-type="as-char"><draw:text-box><table:table table:style-name="Table44"><table:table-column table:style-name="Table44.A"/><table:table-column table:style-name="Table44.B"/><table:table-row table:style-name="Table44.1"><table:table-cell table:style-name="Table44.A1" office:value-type="string"><text:p text:style-name="P531_0"><text:span text:style-name="T89">협·단체</text:span></text:p></table:table-cell><table:table-cell table:style-name="Table44.B1" office:value-type="string"><text:p text:style-name="P555_0"><text:span text:style-name="T107"><text:s/><text:s text:c="2"/> <text:s text:c="2"/> <text:s text:c="5"/> </text:span></text:p></table:table-cell></table:table-row></table:table></draw:text-box></draw:frame></text:span></text:p>
      <text:p text:style-name="P43_0"><text:span text:style-name="T78"/></text:p>
      <text:p text:style-name="P379_0"><text:span text:style-name="T189">공개SW 및 SW안전 유공자 표창 신청서</text:span></text:p>
      <table:table table:style-name="Table45">
        <table:table-column table:style-name="Table45.A"/>
        <table:table-column table:style-name="Table45.B"/>
        <table:table-column table:style-name="Table45.C"/>
        <table:table-column table:style-name="Table45.D"/>
        <table:table-column table:style-name="Table45.E"/>
        <table:table-column table:style-name="Table45.F"/>
        <table:table-column table:style-name="Table45.G"/>
        <table:table-column table:style-name="Table45.H"/>
        <table:table-column table:style-name="Table45.I"/>
        <table:table-row table:style-name="Table45.1">
          <table:table-cell table:style-name="Table45.A1" office:value-type="string" table:number-rows-spanned="13">
            <text:p text:style-name="P556_0"><text:span text:style-name="T158">사업장</text:span></text:p>
          </table:table-cell>
          <table:table-cell table:style-name="Table45.B1" office:value-type="string" table:number-rows-spanned="5">
            <text:p text:style-name="P556_0"><text:span text:style-name="T159">세부정보</text:span></text:p>
          </table:table-cell>
          <table:table-cell table:style-name="Table45.C1" office:value-type="string">
            <text:p text:style-name="P556_0"><text:span text:style-name="T159">단체명</text:span></text:p>
          </table:table-cell>
          <table:table-cell table:style-name="Table45.D1" office:value-type="string" table:number-columns-spanned="3">
            <text:p text:style-name="P556_0"><text:span text:style-name="T146">ㅇㅇ협회, ㅇㅇ원 등</text:span></text:p>
          </table:table-cell>
          <table:covered-table-cell/>
          <table:covered-table-cell/>
          <table:table-cell table:style-name="Table45.G1" office:value-type="string" table:number-columns-spanned="2">
            <text:p text:style-name="P556_0"><text:span text:style-name="T159">단체구분</text:span></text:p>
          </table:table-cell>
          <table:covered-table-cell/>
          <table:table-cell table:style-name="Table45.I1" office:value-type="string">
            <text:p text:style-name="P556_0"><text:span text:style-name="T196">사단·재단법인, 공공기관 등</text:span></text:p>
          </table:table-cell>
        </table:table-row>
        <table:table-row table:style-name="Table45.2">
          <table:covered-table-cell/>
          <table:covered-table-cell/>
          <table:table-cell table:style-name="Table45.C2" office:value-type="string">
            <text:p text:style-name="P556_0"><text:span text:style-name="T159">설립연도</text:span></text:p>
          </table:table-cell>
          <table:table-cell table:style-name="Table45.D2" office:value-type="string" table:number-columns-spanned="3">
            <text:p text:style-name="P556_0"><text:span text:style-name="T146">0000</text:span></text:p>
          </table:table-cell>
          <table:covered-table-cell/>
          <table:covered-table-cell/>
          <table:table-cell table:style-name="Table45.G2" office:value-type="string" table:number-columns-spanned="2">
            <text:p text:style-name="P556_0"><text:span text:style-name="T159">업종</text:span></text:p>
          </table:table-cell>
          <table:covered-table-cell/>
          <table:table-cell table:style-name="Table45.I2" office:value-type="string">
            <text:p text:style-name="P556_0"><text:span text:style-name="T146">ㅇㅇ업</text:span></text:p>
          </table:table-cell>
        </table:table-row>
        <table:table-row table:style-name="Table45.3">
          <table:covered-table-cell/>
          <table:covered-table-cell/>
          <table:table-cell table:style-name="Table45.C3" office:value-type="string">
            <text:p text:style-name="P556_0"><text:span text:style-name="T159">사업자등록번호</text:span></text:p>
          </table:table-cell>
          <table:table-cell table:style-name="Table45.D3" office:value-type="string" table:number-columns-spanned="3">
            <text:p text:style-name="P556_0"><text:span text:style-name="T146">000-00-0000</text:span></text:p>
          </table:table-cell>
          <table:covered-table-cell/>
          <table:covered-table-cell/>
          <table:table-cell table:style-name="Table45.G3" office:value-type="string" table:number-columns-spanned="2">
            <text:p text:style-name="P556_0"><text:span text:style-name="T159">법인등록번호</text:span></text:p>
          </table:table-cell>
          <table:covered-table-cell/>
          <table:table-cell table:style-name="Table45.I3" office:value-type="string">
            <text:p text:style-name="P556_0"><text:span text:style-name="T146">000000-0000000</text:span></text:p>
          </table:table-cell>
        </table:table-row>
        <table:table-row table:style-name="Table45.4">
          <table:covered-table-cell/>
          <table:covered-table-cell/>
          <table:table-cell table:style-name="Table45.C4" office:value-type="string">
            <text:p text:style-name="P556_0"><text:span text:style-name="T159">사업장관리번호</text:span></text:p>
          </table:table-cell>
          <table:table-cell table:style-name="Table45.D4" office:value-type="string" table:number-columns-spanned="3">
            <text:p text:style-name="P556_0"><text:span text:style-name="T146">000-00-00000-0</text:span></text:p>
          </table:table-cell>
          <table:covered-table-cell/>
          <table:covered-table-cell/>
          <table:table-cell table:style-name="Table45.G4" office:value-type="string" table:number-columns-spanned="2">
            <text:p text:style-name="P556_0"><text:span text:style-name="T163">홈페이지</text:span></text:p>
          </table:table-cell>
          <table:covered-table-cell/>
          <table:table-cell table:style-name="Table45.I4" office:value-type="string">
            <text:p text:style-name="P556_0"><text:span text:style-name="T146">www.abc.com</text:span></text:p>
          </table:table-cell>
        </table:table-row>
        <table:table-row table:style-name="Table45.5">
          <table:covered-table-cell/>
          <table:covered-table-cell/>
          <table:table-cell table:style-name="Table45.C5" office:value-type="string">
            <text:p text:style-name="P556_0"><text:span text:style-name="T159">주소(사업장)</text:span></text:p>
          </table:table-cell>
          <table:table-cell table:style-name="Table45.D5" office:value-type="string" table:number-columns-spanned="6">
            <text:p text:style-name="P556_0"><text:span text:style-name="T146">서울특별시 종로구 세종대로 209, 0000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45.6">
          <table:covered-table-cell/>
          <table:table-cell table:style-name="Table45.B6" office:value-type="string" table:number-rows-spanned="2">
            <text:p text:style-name="P556_0"><text:span text:style-name="T162">공적분야</text:span></text:p>
            <text:p text:style-name="P556_0"><text:span text:style-name="T192">(해당항목 1개 체크)</text:span></text:p>
          </table:table-cell>
          <table:table-cell table:style-name="Table45.C6" office:value-type="string">
            <text:p text:style-name="P556_0"><text:span text:style-name="T141"/></text:p>
          </table:table-cell>
          <table:table-cell table:style-name="Table45.D6" office:value-type="string" table:number-columns-spanned="6">
            <text:p text:style-name="P556_0"><text:span text:style-name="T146">공개SW 산업 발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45.7">
          <table:covered-table-cell/>
          <table:covered-table-cell/>
          <table:table-cell table:style-name="Table45.C7" office:value-type="string">
            <text:p text:style-name="P556_0"><text:span text:style-name="T141"/></text:p>
          </table:table-cell>
          <table:table-cell table:style-name="Table45.D7" office:value-type="string" table:number-columns-spanned="6">
            <text:p text:style-name="P556_0"><text:span text:style-name="T146">SW안전산업 활성화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45.8">
          <table:covered-table-cell/>
          <table:table-cell table:style-name="Table45.B8" office:value-type="string" table:number-rows-spanned="6">
            <text:p text:style-name="P556_0"><text:span text:style-name="T159">사업현황</text:span></text:p>
          </table:table-cell>
          <table:table-cell table:style-name="Table45.C8" office:value-type="string" table:number-columns-spanned="2">
            <text:p text:style-name="P556_0"><text:span text:style-name="T159">연도</text:span></text:p>
          </table:table-cell>
          <table:covered-table-cell/>
          <table:table-cell table:style-name="Table45.E8" office:value-type="string" table:number-columns-spanned="3">
            <text:p text:style-name="P556_0"><text:span text:style-name="T159">2024</text:span></text:p>
          </table:table-cell>
          <table:covered-table-cell/>
          <table:covered-table-cell/>
          <table:table-cell table:style-name="Table45.H8" office:value-type="string" table:number-columns-spanned="2">
            <text:p text:style-name="P556_0"><text:span text:style-name="T159">2025</text:span></text:p>
          </table:table-cell>
          <table:covered-table-cell/>
        </table:table-row>
        <table:table-row table:style-name="Table45.9">
          <table:covered-table-cell/>
          <table:covered-table-cell/>
          <table:table-cell table:style-name="Table45.C9" office:value-type="string" table:number-columns-spanned="2">
            <text:p text:style-name="P556_0"><text:span text:style-name="T159">매출액</text:span></text:p>
          </table:table-cell>
          <table:covered-table-cell/>
          <table:table-cell table:style-name="Table45.E9" office:value-type="string" table:number-columns-spanned="3">
            <text:p text:style-name="P562_0"><text:span text:style-name="T146">000</text:span><text:span text:style-name="T159">백만원</text:span></text:p>
          </table:table-cell>
          <table:covered-table-cell/>
          <table:covered-table-cell/>
          <table:table-cell table:style-name="Table45.H9" office:value-type="string" table:number-columns-spanned="2">
            <text:p text:style-name="P562_0"><text:span text:style-name="T146">000</text:span><text:span text:style-name="T159">백만원</text:span></text:p>
          </table:table-cell>
          <table:covered-table-cell/>
        </table:table-row>
        <table:table-row table:style-name="Table45.10">
          <table:covered-table-cell/>
          <table:covered-table-cell/>
          <table:table-cell table:style-name="Table45.C10" office:value-type="string" table:number-columns-spanned="2">
            <text:p text:style-name="P556_0"><text:span text:style-name="T159">수출액</text:span></text:p>
          </table:table-cell>
          <table:covered-table-cell/>
          <table:table-cell table:style-name="Table45.E10" office:value-type="string" table:number-columns-spanned="3">
            <text:p text:style-name="P562_0"><text:span text:style-name="T146">000</text:span><text:span text:style-name="T159">백만원</text:span></text:p>
          </table:table-cell>
          <table:covered-table-cell/>
          <table:covered-table-cell/>
          <table:table-cell table:style-name="Table45.H10" office:value-type="string" table:number-columns-spanned="2">
            <text:p text:style-name="P562_0"><text:span text:style-name="T146">000</text:span><text:span text:style-name="T159">백만원</text:span></text:p>
          </table:table-cell>
          <table:covered-table-cell/>
        </table:table-row>
        <table:table-row table:style-name="Table45.11">
          <table:covered-table-cell/>
          <table:covered-table-cell/>
          <table:table-cell table:style-name="Table45.C11" office:value-type="string" table:number-columns-spanned="2">
            <text:p text:style-name="P556_0"><text:span text:style-name="T159">영업이익</text:span></text:p>
          </table:table-cell>
          <table:covered-table-cell/>
          <table:table-cell table:style-name="Table45.E11" office:value-type="string" table:number-columns-spanned="3">
            <text:p text:style-name="P562_0"><text:span text:style-name="T146">000</text:span><text:span text:style-name="T159">백만원</text:span></text:p>
          </table:table-cell>
          <table:covered-table-cell/>
          <table:covered-table-cell/>
          <table:table-cell table:style-name="Table45.H11" office:value-type="string" table:number-columns-spanned="2">
            <text:p text:style-name="P562_0"><text:span text:style-name="T146">000</text:span><text:span text:style-name="T159">백만원</text:span></text:p>
          </table:table-cell>
          <table:covered-table-cell/>
        </table:table-row>
        <table:table-row table:style-name="Table45.12">
          <table:covered-table-cell/>
          <table:covered-table-cell/>
          <table:table-cell table:style-name="Table45.C12" office:value-type="string" table:number-columns-spanned="2">
            <text:p text:style-name="P556_0"><text:span text:style-name="T159">당기순이익</text:span></text:p>
          </table:table-cell>
          <table:covered-table-cell/>
          <table:table-cell table:style-name="Table45.E12" office:value-type="string" table:number-columns-spanned="3">
            <text:p text:style-name="P562_0"><text:span text:style-name="T146">000</text:span><text:span text:style-name="T159">백만원</text:span></text:p>
          </table:table-cell>
          <table:covered-table-cell/>
          <table:covered-table-cell/>
          <table:table-cell table:style-name="Table45.H12" office:value-type="string" table:number-columns-spanned="2">
            <text:p text:style-name="P562_0"><text:span text:style-name="T146">000</text:span><text:span text:style-name="T159">백만원</text:span></text:p>
          </table:table-cell>
          <table:covered-table-cell/>
        </table:table-row>
        <table:table-row table:style-name="Table45.13">
          <table:covered-table-cell/>
          <table:covered-table-cell/>
          <table:table-cell table:style-name="Table45.C13" office:value-type="string" table:number-columns-spanned="2">
            <text:p text:style-name="P556_0"><text:span text:style-name="T159">총부채</text:span></text:p>
          </table:table-cell>
          <table:covered-table-cell/>
          <table:table-cell table:style-name="Table45.E13" office:value-type="string" table:number-columns-spanned="3">
            <text:p text:style-name="P562_0"><text:span text:style-name="T146">000</text:span><text:span text:style-name="T159">백만원</text:span></text:p>
          </table:table-cell>
          <table:covered-table-cell/>
          <table:covered-table-cell/>
          <table:table-cell table:style-name="Table45.H13" office:value-type="string" table:number-columns-spanned="2">
            <text:p text:style-name="P562_0"><text:span text:style-name="T146">000</text:span><text:span text:style-name="T159">백만원</text:span></text:p>
          </table:table-cell>
          <table:covered-table-cell/>
        </table:table-row>
        <table:table-row table:style-name="Table45.14">
          <table:table-cell table:style-name="Table45.A14" office:value-type="string" table:number-columns-spanned="2" table:number-rows-spanned="2">
            <text:p text:style-name="P556_0"><text:span text:style-name="T158">대표자</text:span></text:p>
          </table:table-cell>
          <table:covered-table-cell/>
          <table:table-cell table:style-name="Table45.C14" office:value-type="string" table:number-columns-spanned="2">
            <text:p text:style-name="P556_0"><text:span text:style-name="T159">성명(한글)</text:span></text:p>
          </table:table-cell>
          <table:covered-table-cell/>
          <table:table-cell table:style-name="Table45.E14" office:value-type="string">
            <text:p text:style-name="P556_0"><text:span text:style-name="T146">ㅇㅇㅇ</text:span></text:p>
          </table:table-cell>
          <table:table-cell table:style-name="Table45.F14" office:value-type="string" table:number-columns-spanned="3">
            <text:p text:style-name="P556_0"><text:span text:style-name="T159">성명(한자)</text:span></text:p>
          </table:table-cell>
          <table:covered-table-cell/>
          <table:covered-table-cell/>
          <table:table-cell table:style-name="Table45.I14" office:value-type="string">
            <text:p text:style-name="P556_0"><text:span text:style-name="T146">ㅇㅇㅇ</text:span></text:p>
          </table:table-cell>
        </table:table-row>
        <table:table-row table:style-name="Table45.15">
          <table:covered-table-cell/>
          <table:covered-table-cell/>
          <table:table-cell table:style-name="Table45.C15" office:value-type="string" table:number-columns-spanned="2">
            <text:p text:style-name="P556_0"><text:span text:style-name="T159">직위</text:span></text:p>
          </table:table-cell>
          <table:covered-table-cell/>
          <table:table-cell table:style-name="Table45.E15" office:value-type="string">
            <text:p text:style-name="P556_0"><text:span text:style-name="T146">회장, 원장 등</text:span></text:p>
          </table:table-cell>
          <table:table-cell table:style-name="Table45.F15" office:value-type="string" table:number-columns-spanned="3">
            <text:p text:style-name="P556_0"><text:span text:style-name="T159">주민등록번호</text:span></text:p>
          </table:table-cell>
          <table:covered-table-cell/>
          <table:covered-table-cell/>
          <table:table-cell table:style-name="Table45.I15" office:value-type="string">
            <text:p text:style-name="P556_0"><text:span text:style-name="T146">000000-0000000</text:span></text:p>
          </table:table-cell>
        </table:table-row>
        <table:table-row table:style-name="Table45.16">
          <table:table-cell table:style-name="Table45.A16" office:value-type="string" table:number-columns-spanned="2" table:number-rows-spanned="3">
            <text:p text:style-name="P556_0"><text:span text:style-name="T158">작성자</text:span></text:p>
          </table:table-cell>
          <table:covered-table-cell/>
          <table:table-cell table:style-name="Table45.C16" office:value-type="string" table:number-columns-spanned="2">
            <text:p text:style-name="P556_0"><text:span text:style-name="T159">성명</text:span></text:p>
          </table:table-cell>
          <table:covered-table-cell/>
          <table:table-cell table:style-name="Table45.E16" office:value-type="string">
            <text:p text:style-name="P556_0"><text:span text:style-name="T146">ㅇㅇㅇ</text:span></text:p>
          </table:table-cell>
          <table:table-cell table:style-name="Table45.F16" office:value-type="string" table:number-columns-spanned="3">
            <text:p text:style-name="P556_0"><text:span text:style-name="T159">부서명</text:span></text:p>
          </table:table-cell>
          <table:covered-table-cell/>
          <table:covered-table-cell/>
          <table:table-cell table:style-name="Table45.I16" office:value-type="string">
            <text:p text:style-name="P556_0"><text:span text:style-name="T146">ㅇㅇㅇ</text:span></text:p>
          </table:table-cell>
        </table:table-row>
        <table:table-row table:style-name="Table45.17">
          <table:covered-table-cell/>
          <table:covered-table-cell/>
          <table:table-cell table:style-name="Table45.C17" office:value-type="string" table:number-columns-spanned="2">
            <text:p text:style-name="P556_0"><text:span text:style-name="T159">직위</text:span></text:p>
          </table:table-cell>
          <table:covered-table-cell/>
          <table:table-cell table:style-name="Table45.E17" office:value-type="string">
            <text:p text:style-name="P556_0"><text:span text:style-name="T146">ㅇㅇㅇ</text:span></text:p>
          </table:table-cell>
          <table:table-cell table:style-name="Table45.F17" office:value-type="string" table:number-columns-spanned="3">
            <text:p text:style-name="P556_0"><text:span text:style-name="T159">직장전화</text:span></text:p>
          </table:table-cell>
          <table:covered-table-cell/>
          <table:covered-table-cell/>
          <table:table-cell table:style-name="Table45.I17" office:value-type="string">
            <text:p text:style-name="P556_0"><text:span text:style-name="T146">000-000-0000</text:span></text:p>
          </table:table-cell>
        </table:table-row>
        <table:table-row table:style-name="Table45.18">
          <table:covered-table-cell/>
          <table:covered-table-cell/>
          <table:table-cell table:style-name="Table45.C18" office:value-type="string" table:number-columns-spanned="2">
            <text:p text:style-name="P556_0"><text:span text:style-name="T159">휴대전화</text:span></text:p>
          </table:table-cell>
          <table:covered-table-cell/>
          <table:table-cell table:style-name="Table45.E18" office:value-type="string">
            <text:p text:style-name="P556_0"><text:span text:style-name="T146">010-0000-0000</text:span></text:p>
          </table:table-cell>
          <table:table-cell table:style-name="Table45.F18" office:value-type="string" table:number-columns-spanned="3">
            <text:p text:style-name="P556_0"><text:span text:style-name="T159">e-mail</text:span></text:p>
          </table:table-cell>
          <table:covered-table-cell/>
          <table:covered-table-cell/>
          <table:table-cell table:style-name="Table45.I18" office:value-type="string">
            <text:p text:style-name="P556_0"><text:span text:style-name="T146">abc@abc.com</text:span></text:p>
          </table:table-cell>
        </table:table-row>
        <table:table-row table:style-name="Table45.19">
          <table:table-cell table:style-name="Table45.A19" office:value-type="string" table:number-columns-spanned="9">
            <text:p text:style-name="P557_0"><text:span text:style-name="T134"/></text:p>
            <text:p text:style-name="P557_0"><text:span text:style-name="T134">위의 기록이 사실과 다름없음을 확인하며, 2026년도 공개SW 및 SW안전 유공자 표창을 신청합니다.</text:span></text:p>
            <text:p text:style-name="P557_0"><text:span text:style-name="T134"/></text:p>
            <text:p text:style-name="P557_0"><text:span text:style-name="T134"/></text:p>
            <text:p text:style-name="P558_0"><text:span text:style-name="T159">붙임 <text:s text:c="1"/>1. 최근 2년간 손익계산서 1부.</text:span></text:p>
            <text:p text:style-name="P563_0"><text:span text:style-name="T159"><text:s/><text:s text:c="5"/>2. 최근 2년간 수출 증빙자료(외화입금증명 등 객관적인 실적증명서 등) 1부.</text:span></text:p>
            <text:p text:style-name="P564_0"><text:span text:style-name="T159"><text:s/><text:s text:c="5"/>3. 최근 3년간 산업재해율 확인서 1부.</text:span></text:p>
            <text:p text:style-name="P564_0"><text:span text:style-name="T159"><text:s/><text:s text:c="5"/>4. 공적조서, 동의서, 공적 증빙자료 1부. <text:s text:c="1"/>끝.</text:span></text:p>
            <text:p text:style-name="P559_0"><text:span text:style-name="T159"><text:s/><text:s text:c="10"/>2026년 </text:span><text:span text:style-name="T146">0</text:span><text:span text:style-name="T159">월 </text:span><text:span text:style-name="T146">0</text:span><text:span text:style-name="T159">일</text:span></text:p>
            <text:p text:style-name="P560_0"><text:span text:style-name="T159">신청자 : </text:span><text:span text:style-name="T146">ㅇㅇㅇ</text:span><text:span text:style-name="T159"><text:s/>(서명)</text:span></text:p>
            <text:p text:style-name="P561_0"><text:span text:style-name="T89">과학기술정보통신부장관 귀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0_9"><text:span text:style-name="T195"/></text:p>
      <text:p text:style-name="P3_0"><text:span text:style-name="T198"><draw:frame draw:style-name="tableinfakeframe_gr57" svg:x="0cm" svg:y="0cm" draw:z-index="46" text:anchor-type="as-char"><draw:text-box><table:table table:style-name="Table46"><table:table-column table:style-name="Table46.A"/><table:table-row table:style-name="Table46.1"><table:table-cell table:style-name="Table46.A1" office:value-type="string"><text:p text:style-name="P565_0"><text:span text:style-name="T178">공적조서 작성 요령</text:span></text:p></table:table-cell></table:table-row></table:table></draw:text-box></draw:frame></text:span></text:p>
      <text:p text:style-name="P113_0"><text:span text:style-name="T177"/></text:p>
      <text:p text:style-name="P381_0"><text:span text:style-name="T71"><text:s/></text:span><text:span text:style-name="T27">○</text:span><text:span text:style-name="T71"><text:s/>‘군번’란은 군인인 경우만, ‘국적’란은 외국인인 경우만 작성</text:span></text:p>
      <text:p text:style-name="P114_0"><text:span text:style-name="T82"/></text:p>
      <text:p text:style-name="P381_0"><text:span text:style-name="T71"><text:s/></text:span><text:span text:style-name="T27">○</text:span><text:span text:style-name="T71"><text:s/>‘주소’란은 </text:span><text:span text:style-name="T99">도로명 주소</text:span><text:span text:style-name="T71">로 작성</text:span></text:p>
      <text:p text:style-name="P114_0"><text:span text:style-name="T82"/></text:p>
      <text:p text:style-name="P382_0"><text:span text:style-name="T71"><text:s/></text:span><text:span text:style-name="T27">○</text:span><text:span text:style-name="T71"><text:s/>‘소속’, ‘직위’, ‘직급·계급’란은 </text:span><text:span text:style-name="T99">수상자로 선정될 경우 상장에 표기</text:span><text:span text:style-name="T71">되므로 약자가 아닌 </text:span><text:span text:style-name="T99">공식명칭으로 정확히 작성</text:span></text:p>
      <text:p text:style-name="P114_0"><text:span text:style-name="T82"/></text:p>
      <text:p text:style-name="P381_0"><text:span text:style-name="T71"><text:s/></text:span><text:span text:style-name="T27">○</text:span><text:span text:style-name="T71"><text:s/>‘추천훈격’과 ‘추천순위’란은 </text:span><text:span text:style-name="T199">기재하지 말 것(공란)</text:span></text:p>
      <text:p text:style-name="P116_0"><text:span text:style-name="T200"/></text:p>
      <text:p text:style-name="P383_0"><text:span text:style-name="T71"><text:s/></text:span><text:span text:style-name="T27">○</text:span><text:span text:style-name="T201"><text:s/></text:span><text:span text:style-name="T202">‘공적기간’은 </text:span><text:span text:style-name="T203">공</text:span><text:span text:style-name="T205">개SW 또는 SW안전 분야 관련 전 경력</text:span><text:span text:style-name="T204">을 합산</text:span><text:span text:style-name="T106">하여 작성</text:span></text:p>
      <text:p text:style-name="P118_0"><text:span text:style-name="T200"/></text:p>
      <text:p text:style-name="P384_0"><text:span text:style-name="T71"><text:s/><text:s text:c="2"/>- </text:span><text:span text:style-name="T104">이공계 전공의 경우 석·박사과정 기간은 공적기간에 포함, 군 경력 기간은 제외(단, 전문연구요원으로 병역을 대체한 경우는 포함)</text:span></text:p>
      <text:p text:style-name="P114_0"><text:span text:style-name="T82"/></text:p>
      <text:p text:style-name="P381_0"><text:span text:style-name="T71"><text:s/></text:span><text:span text:style-name="T27">○</text:span><text:span text:style-name="T71"><text:s/>‘공적요지’는 </text:span><text:span text:style-name="T99">주요 공적을 개조식</text:span><text:span text:style-name="T71">으로 </text:span><text:span text:style-name="T99">압축</text:span><text:span text:style-name="T71">하여 기재</text:span><text:span text:style-name="T199">(70자 이내)</text:span></text:p>
      <text:p text:style-name="P119_0"><text:span text:style-name="T82"/></text:p>
      <text:p text:style-name="P385_0"><text:span text:style-name="T71"><text:s/><text:s text:c="2"/>- </text:span><text:span text:style-name="T204">상훈포털 등을 통해 외부에 공개되므로 </text:span><text:span text:style-name="T205">육하원칙에 의거 </text:span><text:span text:style-name="T204">신중하게 작성</text:span></text:p>
      <text:p text:style-name="P385_0"><text:span text:style-name="T82">ㄴ</text:span></text:p>
      <text:p text:style-name="P386_0"><text:span text:style-name="T71"><text:s/><text:s text:c="2"/>- 전문용어 사용 지양, 실적 위주(수치 포함)로 일반 국민이 쉽게 이해할 수 있도록 작성, </text:span><text:span text:style-name="T199">~에 기여함</text:span><text:span text:style-name="T392">으로 끝낼 것</text:span></text:p>
      <text:p text:style-name="P114_0"><text:span text:style-name="T82"/></text:p>
      <text:p text:style-name="P387_0"><text:span text:style-name="T71"><text:s/></text:span><text:span text:style-name="T27">○ </text:span><text:span text:style-name="T104">포상후보자의 신원, 공적 등을 보증하기 위한 </text:span><text:span text:style-name="T105">‘조사자’와 ‘추천관’은 </text:span><text:span text:style-name="T206">내·외부 모두 가능</text:span><text:span text:style-name="T207">하나 </text:span><text:span text:style-name="T393">‘조사자’와 ‘추천관’은 동일 기관 소속</text:span><text:span text:style-name="T207">이어야 함</text:span></text:p>
      <text:p text:style-name="P114_0"><text:span text:style-name="T82"/></text:p>
      <text:p text:style-name="P388_0"><text:span text:style-name="T71"><text:s/></text:span><text:span text:style-name="T27">○</text:span><text:span text:style-name="T71"><text:s/></text:span><text:span text:style-name="T208">‘주요경력(연혁)’은 공적기간을 확인하는 주요내용이므로 </text:span><text:span text:style-name="T209">연도별로 연결되도록 </text:span><text:span text:style-name="T99">연·월·일 </text:span><text:span text:style-name="T208">작성, </text:span><text:span text:style-name="T99">공백기간은 공적기간에서 제외</text:span></text:p>
      <text:p text:style-name="P123_0"><text:span text:style-name="T200"/></text:p>
      <text:p text:style-name="P389_0"><text:span text:style-name="T71"><text:s/></text:span><text:span text:style-name="T27">○</text:span><text:span text:style-name="T71"><text:s/></text:span><text:span text:style-name="T394">‘과거 포상기록’은 동일 공적으로 </text:span><text:span text:style-name="T395">기 포상을 받았는지 여부를 확인하기 위한 자료이므로</text:span><text:span text:style-name="T394"><text:s/>구체적으로 작성</text:span></text:p>
      <text:p text:style-name="P123_0"><text:span text:style-name="T82"/></text:p>
      <text:p text:style-name="P390_0"><text:span text:style-name="T71"><text:s/><text:s text:c="2"/>- </text:span><text:span text:style-name="T388">정부포상(훈·포장, 대통령표창, 국무총리표창) 및 부총리(장관)표창만 작성</text:span></text:p>
      <text:p text:style-name="P114_0"><text:span text:style-name="T82"/></text:p>
      <text:p text:style-name="P381_0"><text:span text:style-name="T71"><text:s/></text:span><text:span text:style-name="T27">○</text:span><text:span text:style-name="T71"><text:s/>‘공적내용’은 </text:span><text:span text:style-name="T99">반드시 2,000자 이상 </text:span><text:span text:style-name="T71">작성</text:span></text:p>
      <text:p text:style-name="P119_0"><text:span text:style-name="T82"/></text:p>
      <text:p text:style-name="P391_0"><text:span text:style-name="T71"><text:s/><text:s text:c="2"/>- 2,000자 이하일 경우 상훈시스템 입력이 불가하며, 그림</text:span><text:span text:style-name="T106">·표 등은 입력되지 않으므로 텍스트로 2,000자 이상이어야 함</text:span></text:p>
      <text:p text:style-name="P123_0"><text:span text:style-name="T82"/></text:p>
      <text:p text:style-name="P392_0"><text:span text:style-name="T71"><text:s/><text:s text:c="2"/>- </text:span><text:span text:style-name="T81">정부포상을 받은 자가 다시 신청할 경우에는, 기 포상시점 이후의 공적내용만 기재</text:span></text:p>
      <text:p text:style-name="P378_0"><text:span text:style-name="T89">[서식 2-1] (개인) 산·학·연, 공공, 기타</text:span></text:p>
      <text:p text:style-name="P82_0"><text:span text:style-name="T99"/></text:p>
      <text:p text:style-name="P393_0"><text:span text:style-name="T189">공적조서 </text:span><text:span text:style-name="T211">(개인)</text:span></text:p>
      <text:p text:style-name="P43_0"><text:span text:style-name="T212"/></text:p>
      <text:p text:style-name="P394_0"><text:span text:style-name="T213"><draw:frame draw:style-name="tableinfakeframe_gr59" svg:x="0cm" svg:y="0cm" draw:z-index="47" text:anchor-type="as-char"><draw:text-box><table:table table:style-name="Table47"><table:table-column table:style-name="Table47.A"/><table:table-column table:style-name="Table47.B"/><table:table-column table:style-name="Table47.C"/><table:table-column table:style-name="Table47.D"/><table:table-column table:style-name="Table47.E"/><table:table-column table:style-name="Table47.F"/><table:table-column table:style-name="Table47.G"/><table:table-column table:style-name="Table47.H"/><table:table-column table:style-name="Table47.I"/><table:table-column table:style-name="Table47.J"/><table:table-column table:style-name="Table47.K"/><table:table-column table:style-name="Table47.L"/><table:table-column table:style-name="Table47.M"/><table:table-column table:style-name="Table47.N"/><table:table-column table:style-name="Table47.O"/><table:table-column table:style-name="Table47.P"/><table:table-column table:style-name="Table47.Q"/><table:table-row table:style-name="Table47.1"><table:table-cell table:style-name="Table47.A1" office:value-type="string" table:number-columns-spanned="2"><text:p text:style-name="P566_0"><text:span text:style-name="T50">성명</text:span></text:p></table:table-cell><table:covered-table-cell/><table:table-cell table:style-name="Table47.C1" office:value-type="string" table:number-columns-spanned="4"><text:p text:style-name="P567_0"><text:span text:style-name="T50">(한글)</text:span></text:p></table:table-cell><table:covered-table-cell/><table:covered-table-cell/><table:covered-table-cell/><table:table-cell table:style-name="Table47.G1" office:value-type="string" table:number-columns-spanned="4"><text:p text:style-name="P397_0"><text:span text:style-name="T151">ㅇㅇㅇ <text:s text:c="6"/></text:span></text:p></table:table-cell><table:covered-table-cell/><table:covered-table-cell/><table:covered-table-cell/><table:table-cell table:style-name="Table47.K1" office:value-type="string" table:number-columns-spanned="4"><text:p text:style-name="P397_0"><text:span text:style-name="T50">(한자)</text:span></text:p></table:table-cell><table:covered-table-cell/><table:covered-table-cell/><table:covered-table-cell/><table:table-cell table:style-name="Table47.O1" office:value-type="string" table:number-columns-spanned="3"><text:p text:style-name="P397_0"><text:span text:style-name="T151">ㅇㅇㅇ <text:s text:c="6"/></text:span></text:p></table:table-cell><table:covered-table-cell/><table:covered-table-cell/></table:table-row><table:table-row table:style-name="Table47.2"><table:table-cell table:style-name="Table47.A2" office:value-type="string" table:number-columns-spanned="2" table:number-rows-spanned="2"><text:p text:style-name="P531_0"><text:span text:style-name="T50">주민등록번호</text:span></text:p></table:table-cell><table:covered-table-cell/><table:table-cell table:style-name="Table47.C2" office:value-type="string" table:number-columns-spanned="5" table:number-rows-spanned="2"><text:p text:style-name="P567_0"><text:span text:style-name="T151">000000-0000000</text:span></text:p></table:table-cell><table:covered-table-cell/><table:covered-table-cell/><table:covered-table-cell/><table:covered-table-cell/><table:table-cell table:style-name="Table47.H2" office:value-type="string" table:number-columns-spanned="5"><text:p text:style-name="P531_0"><text:span text:style-name="T50">군번 (군인의 경우)</text:span></text:p></table:table-cell><table:covered-table-cell/><table:covered-table-cell/><table:covered-table-cell/><table:covered-table-cell/><table:table-cell table:style-name="Table47.M2" office:value-type="string" table:number-columns-spanned="5"><text:p text:style-name="P567_0"><text:span text:style-name="T50"/></text:p></table:table-cell><table:covered-table-cell/><table:covered-table-cell/><table:covered-table-cell/><table:covered-table-cell/></table:table-row><table:table-row table:style-name="Table47.3"><table:covered-table-cell/><table:covered-table-cell/><table:covered-table-cell/><table:covered-table-cell/><table:covered-table-cell/><table:covered-table-cell/><table:covered-table-cell/><table:table-cell table:style-name="Table47.H3" office:value-type="string" table:number-columns-spanned="5"><text:p text:style-name="P531_0"><text:span text:style-name="T50">국적 (외국인의 경우)</text:span></text:p></table:table-cell><table:covered-table-cell/><table:covered-table-cell/><table:covered-table-cell/><table:covered-table-cell/><table:table-cell table:style-name="Table47.M3" office:value-type="string" table:number-columns-spanned="5"><text:p text:style-name="P567_0"><text:span text:style-name="T151"/></text:p></table:table-cell><table:covered-table-cell/><table:covered-table-cell/><table:covered-table-cell/><table:covered-table-cell/></table:table-row><table:table-row table:style-name="Table47.4"><table:table-cell table:style-name="Table47.A4" office:value-type="string" table:number-columns-spanned="2"><text:p text:style-name="P531_0"><text:span text:style-name="T50">주소(거주지)</text:span></text:p></table:table-cell><table:covered-table-cell/><table:table-cell table:style-name="Table47.C4" office:value-type="string" table:number-columns-spanned="15"><text:p text:style-name="P556_0"><text:span text:style-name="T146">서울특별시 영등포구 여의나루로 5, 000동 0000호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7.5"><table:table-cell table:style-name="Table47.A5" office:value-type="string" table:number-columns-spanned="2"><text:p text:style-name="P531_0"><text:span text:style-name="T50">직업</text:span></text:p></table:table-cell><table:covered-table-cell/><table:table-cell table:style-name="Table47.C5" office:value-type="string" table:number-columns-spanned="5"><text:p text:style-name="P567_0"><text:span text:style-name="T151">ㅇㅇㅇ</text:span></text:p></table:table-cell><table:covered-table-cell/><table:covered-table-cell/><table:covered-table-cell/><table:covered-table-cell/><table:table-cell table:style-name="Table47.H5" office:value-type="string" table:number-columns-spanned="5"><text:p text:style-name="P531_0"><text:span text:style-name="T50">소속</text:span></text:p></table:table-cell><table:covered-table-cell/><table:covered-table-cell/><table:covered-table-cell/><table:covered-table-cell/><table:table-cell table:style-name="Table47.M5" office:value-type="string" table:number-columns-spanned="5"><text:p text:style-name="P556_0"><text:span text:style-name="T146">㈜ㅇㅇ, ㅇㅇ㈜ 등</text:span></text:p></table:table-cell><table:covered-table-cell/><table:covered-table-cell/><table:covered-table-cell/><table:covered-table-cell/></table:table-row><table:table-row table:style-name="Table47.6"><table:table-cell table:style-name="Table47.A6" office:value-type="string" table:number-columns-spanned="2"><text:p text:style-name="P531_0"><text:span text:style-name="T50">직위</text:span></text:p></table:table-cell><table:covered-table-cell/><table:table-cell table:style-name="Table47.C6" office:value-type="string" table:number-columns-spanned="3"><text:p text:style-name="P556_0"><text:span text:style-name="T215">대표이사/상무/전무 등</text:span></text:p></table:table-cell><table:covered-table-cell/><table:covered-table-cell/><table:table-cell table:style-name="Table47.F6" office:value-type="string" table:number-columns-spanned="3"><text:p text:style-name="P531_0"><text:span text:style-name="T50">직급</text:span></text:p></table:table-cell><table:covered-table-cell/><table:covered-table-cell/><table:table-cell table:style-name="Table47.I6" office:value-type="string" table:number-columns-spanned="4"><text:p text:style-name="P556_0"><text:span text:style-name="T146"/></text:p></table:table-cell><table:covered-table-cell/><table:covered-table-cell/><table:covered-table-cell/><table:table-cell table:style-name="Table47.M6" office:value-type="string" table:number-columns-spanned="3"><text:p text:style-name="P531_0"><text:span text:style-name="T50">대외직명</text:span></text:p></table:table-cell><table:covered-table-cell/><table:covered-table-cell/><table:table-cell table:style-name="Table47.P6" office:value-type="string" table:number-columns-spanned="2"><text:p text:style-name="P567_0"><text:span text:style-name="T151">ㅇㅇㅇ</text:span></text:p></table:table-cell><table:covered-table-cell/></table:table-row><table:table-row table:style-name="Table47.7"><table:table-cell table:style-name="Table47.A7" office:value-type="string" table:number-columns-spanned="2"><text:p text:style-name="P531_0"><text:span text:style-name="T50">추천훈격</text:span></text:p></table:table-cell><table:covered-table-cell/><table:table-cell table:style-name="Table47.C7" office:value-type="string" table:number-columns-spanned="5"><text:p text:style-name="P568_0"><text:span text:style-name="T219">(공란)</text:span></text:p></table:table-cell><table:covered-table-cell/><table:covered-table-cell/><table:covered-table-cell/><table:covered-table-cell/><table:table-cell table:style-name="Table47.H7" office:value-type="string" table:number-columns-spanned="5"><text:p text:style-name="P531_0"><text:span text:style-name="T50">추천순위</text:span></text:p></table:table-cell><table:covered-table-cell/><table:covered-table-cell/><table:covered-table-cell/><table:covered-table-cell/><table:table-cell table:style-name="Table47.M7" office:value-type="string" table:number-columns-spanned="5"><text:p text:style-name="P568_0"><text:span text:style-name="T219">(공란)</text:span></text:p></table:table-cell><table:covered-table-cell/><table:covered-table-cell/><table:covered-table-cell/><table:covered-table-cell/></table:table-row><table:table-row table:style-name="Table47.8"><table:table-cell table:style-name="Table47.A8" office:value-type="string" table:number-columns-spanned="2"><text:p text:style-name="P531_0"><text:span text:style-name="T50">공적분야</text:span></text:p></table:table-cell><table:covered-table-cell/><table:table-cell table:style-name="Table47.C8" office:value-type="string" table:number-columns-spanned="5"><text:p text:style-name="P397_0"><text:span text:style-name="T220">공개SW 산업발전 or </text:span></text:p><text:p text:style-name="P397_0"><text:span text:style-name="T220">SW안전산업 활성화</text:span></text:p></table:table-cell><table:covered-table-cell/><table:covered-table-cell/><table:covered-table-cell/><table:covered-table-cell/><table:table-cell table:style-name="Table47.H8" office:value-type="string" table:number-columns-spanned="5"><text:p text:style-name="P531_0"><text:span text:style-name="T50">공적기간</text:span></text:p></table:table-cell><table:covered-table-cell/><table:covered-table-cell/><table:covered-table-cell/><table:covered-table-cell/><table:table-cell table:style-name="Table47.M8" office:value-type="string" table:number-columns-spanned="5"><text:p text:style-name="P568_0"><text:span text:style-name="T151">0년 0개월</text:span><text:span text:style-name="T221"/></text:p></table:table-cell><table:covered-table-cell/><table:covered-table-cell/><table:covered-table-cell/><table:covered-table-cell/></table:table-row><table:table-row table:style-name="Table47.9"><table:table-cell table:style-name="Table47.A9" office:value-type="string" table:number-columns-spanned="17"><text:p text:style-name="P531_0"><text:span text:style-name="T50">공적 요지(70자 이내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7.10"><table:table-cell table:style-name="Table47.A10" office:value-type="string" table:number-columns-spanned="17"><text:p text:style-name="P398_0"><text:span text:style-name="T151"><text:s/>○ 유의사항</text:span></text:p><text:p text:style-name="P398_0"><text:span text:style-name="T151"><text:s/><text:s text:c="2"/>- 공적의 핵심을 육하원칙에 따라 </text:span><text:span text:style-name="T210">70자 이내로 요약</text:span><text:span text:style-name="T151">하여 작성</text:span></text:p><text:p text:style-name="P398_0"><text:span text:style-name="T151"><text:s/><text:s text:c="2"/>- 객관적 주요 공적을 중심으로 서술하며 수식어는 제외</text:span></text:p><text:p text:style-name="P398_0"><text:span text:style-name="T151"><text:s/><text:s text:c="2"/>- 이 사람은, 위는, 상기인은, 실명(김포상)’ 등의 단어는 작성 금지</text:span></text:p><text:p text:style-name="P398_0"><text:span text:style-name="T151"><text:s/><text:s text:c="2"/>- </text:span><text:span text:style-name="T210">마지막은 ~기여함으로 작성</text:span></text:p><text:p text:style-name="P398_0"><text:span text:style-name="T151"/></text:p><text:p text:style-name="P569_0"><text:span text:style-name="T151"><text:s/>예시-1) ㅇㅇ 모델 개발을 통해 ㅇㅇㅇ 분야 전년대비 ㅇㅇㅇ 매출 상향 기여(+00%)</text:span></text:p><text:p text:style-name="P570_0"><text:span text:style-name="T151"><text:s/>예시-2) ㅇㅇㅇ대학교 ㅇㅇ대학원과 ㅇㅇㅇㅇ대학원 설립 및 인공지능 ㅇㅇㅇㅇ 감시시스템 개발을 통해 소프트웨어 산업발전에 기여함</text:span></text:p><text:p text:style-name="P571_0"><text:span text:style-name="T151"><text:s/>예시-3) IT 비전공 청년, 지방 거주자 및 취업 취약계층 대상 ㅇㅇ교육 등 ㅇㅇㅇ ㅇㅇㅇ교육을 제공하여 소프트웨어 인력양성에 기여함</text:span></text:p><text:p text:style-name="P569_0"><text:span text:style-name="T151"/></text:p><text:p text:style-name="P572_0"><text:span text:style-name="T146"><text:s/>* </text:span><text:span text:style-name="T222">기업대표가 지원하는 경우 추천관은 이사, 상무 등(본인 추천 불가능), 외부(협회장/총장 등)를 통한 추천도 가능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7.11"><table:table-cell table:style-name="Table47.A11" office:value-type="string" table:number-columns-spanned="17"><text:p text:style-name="P531_0"><text:span text:style-name="T50">조사자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7.12"><table:table-cell table:style-name="Table47.A12" office:value-type="string" table:number-columns-spanned="3"><text:p text:style-name="P531_0"><text:span text:style-name="T50">소속</text:span></text:p></table:table-cell><table:covered-table-cell/><table:covered-table-cell/><table:table-cell table:style-name="Table47.D12" office:value-type="string" table:number-columns-spanned="14"><text:p text:style-name="P556_0"><text:span text:style-name="T146">㈜ㅇㅇ, ㅇㅇ㈜ 등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7.13"><table:table-cell table:style-name="Table47.A13" office:value-type="string" table:number-columns-spanned="3"><text:p text:style-name="P531_0"><text:span text:style-name="T50">직위(직급·계급)</text:span></text:p></table:table-cell><table:covered-table-cell/><table:covered-table-cell/><table:table-cell table:style-name="Table47.D13" office:value-type="string" table:number-columns-spanned="4"><text:p text:style-name="P530_0"><text:span text:style-name="T223">인사팀장 등(인사, 감사담당)</text:span></text:p></table:table-cell><table:covered-table-cell/><table:covered-table-cell/><table:covered-table-cell/><table:table-cell table:style-name="Table47.H13" office:value-type="string" table:number-columns-spanned="6"><text:p text:style-name="P531_0"><text:span text:style-name="T50">성명</text:span></text:p></table:table-cell><table:covered-table-cell/><table:covered-table-cell/><table:covered-table-cell/><table:covered-table-cell/><table:covered-table-cell/><table:table-cell table:style-name="Table47.N13" office:value-type="string" table:number-columns-spanned="4"><text:p text:style-name="P573_0"><text:span text:style-name="T151">ㅇㅇㅇ</text:span><text:span text:style-name="T50"><text:s/>(서명 또는 인)</text:span></text:p></table:table-cell><table:covered-table-cell/><table:covered-table-cell/><table:covered-table-cell/></table:table-row><table:table-row table:style-name="Table47.14"><table:table-cell table:style-name="Table47.A14" office:value-type="string" table:number-columns-spanned="17"><text:p text:style-name="P566_0"><text:span text:style-name="T50"><text:s/><text:s text:c="6"/>위의 기록이 사실과 다름없음을 확인합니다.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7.15"><table:table-cell table:style-name="Table47.A15" office:value-type="string" table:number-columns-spanned="17"><text:p text:style-name="P566_0"><text:span text:style-name="T50">2026년 </text:span><text:span text:style-name="T151">0</text:span><text:span text:style-name="T50">월 </text:span><text:span text:style-name="T151">0</text:span><text:span text:style-name="T50">일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7.16"><table:table-cell table:style-name="Table47.A16" office:value-type="string"><text:p text:style-name="P566_0"><text:span text:style-name="T50"><text:s/><text:s text:c="1"/>추 천 관</text:span></text:p></table:table-cell><table:table-cell table:style-name="Table47.B16" office:value-type="string" table:number-columns-spanned="3"><text:p text:style-name="P566_0"><text:span text:style-name="T50">직 위</text:span></text:p></table:table-cell><table:covered-table-cell/><table:covered-table-cell/><table:table-cell table:style-name="Table47.E16" office:value-type="string" table:number-columns-spanned="5"><text:p text:style-name="P566_0"><text:span text:style-name="T224">임원급 책임자, 기관장 등</text:span></text:p></table:table-cell><table:covered-table-cell/><table:covered-table-cell/><table:covered-table-cell/><table:covered-table-cell/><table:table-cell table:style-name="Table47.J16" office:value-type="string" table:number-columns-spanned="2"><text:p text:style-name="P397_0"><text:span text:style-name="T50">성 명</text:span></text:p></table:table-cell><table:covered-table-cell/><table:table-cell table:style-name="Table47.L16" office:value-type="string" table:number-columns-spanned="5"><text:p text:style-name="P397_0"><text:span text:style-name="T151">ㅇㅇㅇ</text:span></text:p></table:table-cell><table:covered-table-cell/><table:covered-table-cell/><table:covered-table-cell/><table:covered-table-cell/><table:table-cell table:style-name="Table47.Q16" office:value-type="string"><text:p text:style-name="P397_0"><text:span text:style-name="T50"><draw:frame draw:style-name="tableinfakeframe_gr58" svg:x="0cm" svg:y="0cm" draw:z-index="49" text:anchor-type="as-char"><draw:text-box><table:table table:style-name="Table48"><table:table-column table:style-name="Table48.A"/><table:table-row table:style-name="Table48.1"><table:table-cell table:style-name="Table48.A1" office:value-type="string"><text:p text:style-name="P531_0"><text:span text:style-name="T214">관인</text:span></text:p><text:p text:style-name="P531_0"><text:span text:style-name="T214">필수</text:span></text:p></table:table-cell></table:table-row></table:table></draw:text-box></draw:frame></text:span></text:p></table:table-cell></table:table-row></table:table></draw:text-box></draw:frame></text:span></text:p>
      <table:table table:style-name="Table49">
        <table:table-column table:style-name="Table49.A"/>
        <table:table-column table:style-name="Table49.B"/>
        <table:table-row table:style-name="Table49.1">
          <table:table-cell table:style-name="Table49.A1" office:value-type="string" table:number-columns-spanned="2">
            <text:p text:style-name="P531_0"><text:span text:style-name="T50">주요경력</text:span></text:p>
          </table:table-cell>
          <table:covered-table-cell/>
        </table:table-row>
        <table:table-row table:style-name="Table49.2">
          <table:table-cell table:style-name="Table49.A2" office:value-type="string">
            <text:p text:style-name="P531_0"><text:span text:style-name="T50">연 월 일</text:span></text:p>
          </table:table-cell>
          <table:table-cell table:style-name="Table49.B2" office:value-type="string">
            <text:p text:style-name="P531_0"><text:span text:style-name="T50">이력사항</text:span></text:p>
          </table:table-cell>
        </table:table-row>
        <table:table-row table:style-name="Table49.3">
          <table:table-cell table:style-name="Table49.A3" office:value-type="string">
            <text:p text:style-name="P531_0"><text:span text:style-name="T151">2020. 00. 00 ~ 현재</text:span></text:p>
          </table:table-cell>
          <table:table-cell table:style-name="Table49.B3" office:value-type="string">
            <text:p text:style-name="P556_0"><text:span text:style-name="T146">㈜ㅇㅇㅇ 대표이사 (최근순으로 작성)</text:span></text:p>
          </table:table-cell>
        </table:table-row>
        <table:table-row table:style-name="Table49.4">
          <table:table-cell table:style-name="Table49.A4" office:value-type="string">
            <text:p text:style-name="P531_0"><text:span text:style-name="T151">2019. 00. 00 ~ 00. 00. </text:span></text:p>
          </table:table-cell>
          <table:table-cell table:style-name="Table49.B4" office:value-type="string">
            <text:p text:style-name="P556_0"><text:span text:style-name="T146">ㅇㅇㅇ㈜ 팀장</text:span></text:p>
          </table:table-cell>
        </table:table-row>
        <table:table-row table:style-name="Table49.5">
          <table:table-cell table:style-name="Table49.A5" office:value-type="string">
            <text:p text:style-name="P531_0"><text:span text:style-name="T151">2018. 00. 00 ~ 00. 00. </text:span></text:p>
          </table:table-cell>
          <table:table-cell table:style-name="Table49.B5" office:value-type="string">
            <text:p text:style-name="P556_0"><text:span text:style-name="T146">ㅇㅇㅇ연구소 책임연구원</text:span></text:p>
          </table:table-cell>
        </table:table-row>
        <table:table-row table:style-name="Table49.6">
          <table:table-cell table:style-name="Table49.A6" office:value-type="string">
            <text:p text:style-name="P531_0"><text:span text:style-name="T151">2017. 00. 00 ~ 00. 00. </text:span></text:p>
          </table:table-cell>
          <table:table-cell table:style-name="Table49.B6" office:value-type="string">
            <text:p text:style-name="P556_0"><text:span text:style-name="T146">ㅇㅇㅇ원 선임연구원</text:span></text:p>
          </table:table-cell>
        </table:table-row>
        <table:table-row table:style-name="Table49.7">
          <table:table-cell table:style-name="Table49.A7" office:value-type="string" table:number-columns-spanned="2">
            <text:p text:style-name="P531_0"><text:span text:style-name="T50">과거 포상기록(훈장·포장·표창별로 기록)</text:span></text:p>
          </table:table-cell>
          <table:covered-table-cell/>
        </table:table-row>
        <table:table-row table:style-name="Table49.8">
          <table:table-cell table:style-name="Table49.A8" office:value-type="string">
            <text:p text:style-name="P531_0"><text:span text:style-name="T50">수여일자(연 월 일)</text:span></text:p>
          </table:table-cell>
          <table:table-cell table:style-name="Table49.B8" office:value-type="string">
            <text:p text:style-name="P531_0"><text:span text:style-name="T50">포상종류</text:span></text:p>
          </table:table-cell>
        </table:table-row>
        <table:table-row table:style-name="Table49.9">
          <table:table-cell table:style-name="Table49.A9" office:value-type="string">
            <text:p text:style-name="P531_0"><text:span text:style-name="T151">2020. 00. 00.</text:span></text:p>
          </table:table-cell>
          <table:table-cell table:style-name="Table49.B9" office:value-type="string">
            <text:p text:style-name="P530_0"><text:span text:style-name="T264">정부포상(훈·포장, 대통령표창, 국무총리표창) 및 장관(부총리)표창만</text:span><text:span text:style-name="T263"><text:s/>작성</text:span><text:span text:style-name="T225"><text:s/></text:span><text:span text:style-name="T215">(최근순)</text:span></text:p>
          </table:table-cell>
        </table:table-row>
        <table:table-row table:style-name="Table49.10">
          <table:table-cell table:style-name="Table49.A10" office:value-type="string">
            <text:p text:style-name="P531_0"><text:span text:style-name="T151">2019. 00. 00.</text:span></text:p>
          </table:table-cell>
          <table:table-cell table:style-name="Table49.B10" office:value-type="string">
            <text:p text:style-name="P530_0"><text:span text:style-name="T224">ㅇㅇ협회장상, ㅇㅇ원 표창은 작성 금지 /</text:span><text:span text:style-name="T265"><text:s/></text:span><text:span text:style-name="T266">개인표창만 작성</text:span><text:span text:style-name="T265">,</text:span><text:span text:style-name="T224"><text:s/>단체표창 작성 금지</text:span></text:p>
          </table:table-cell>
        </table:table-row>
        <table:table-row table:style-name="Table49.11">
          <table:table-cell table:style-name="Table49.A11" office:value-type="string">
            <text:p text:style-name="P531_0"><text:span text:style-name="T151">2018. 00. 00.</text:span></text:p>
          </table:table-cell>
          <table:table-cell table:style-name="Table49.B11" office:value-type="string">
            <text:p text:style-name="P530_0"><text:span text:style-name="T151">(예시) 산업포장 (소프트웨어 산업발전 유공) / </text:span><text:span text:style-name="T210">유공분야도 함께 작성</text:span></text:p>
          </table:table-cell>
        </table:table-row>
        <table:table-row table:style-name="Table49.12">
          <table:table-cell table:style-name="Table49.A12" office:value-type="string">
            <text:p text:style-name="P531_0"><text:span text:style-name="T151">2017. 00. 00.</text:span></text:p>
          </table:table-cell>
          <table:table-cell table:style-name="Table49.B12" office:value-type="string">
            <text:p text:style-name="P530_0"><text:span text:style-name="T151">(예시) 대통령표창 (정보통신 발전 유공)</text:span></text:p>
          </table:table-cell>
        </table:table-row>
        <table:table-row table:style-name="Table49.13">
          <table:table-cell table:style-name="Table49.A13" office:value-type="string" table:number-columns-spanned="2">
            <text:p text:style-name="P531_0"><text:span text:style-name="T50">공적 내용(2,000자 이상)</text:span></text:p>
          </table:table-cell>
          <table:covered-table-cell/>
        </table:table-row>
        <table:table-row table:style-name="Table49.14">
          <table:table-cell table:style-name="Table49.A14" office:value-type="string" table:number-columns-spanned="2">
            <text:p text:style-name="P398_0"><text:span text:style-name="T151"><text:s/>○ 유의사항</text:span></text:p>
            <text:p text:style-name="P574_0"><text:span text:style-name="T151"><text:s/><text:s text:c="2"/>- </text:span><text:span text:style-name="T216">2,000자 이하일 경우 상훈시스템 입력이 불가하며, 그림·표 등은 입력되지 않으므로 </text:span><text:span text:style-name="T267">텍스트로 2,000자 이상</text:span><text:span text:style-name="T216">이어야 함</text:span></text:p>
            <text:p text:style-name="P574_0"><text:span text:style-name="T216"><text:s/><text:s text:c="2"/>- 정부포상을 받은 자가 다시 신청할 경우 기 포상시점 이후의 공적내용만 기재</text:span></text:p>
            <text:p text:style-name="P398_0"><text:span text:style-name="T151"><text:s/><text:s text:c="2"/>- 주요 공적(정량적 성과 및 정성적 성과)을 우선순위로 하여 10페이지 이내 개조식으로 작성</text:span></text:p>
            <text:p text:style-name="P398_0"><text:span text:style-name="T151"><text:s/><text:s text:c="4"/>* </text:span><text:span text:style-name="T216">그림·표 등은 작성 금지, 공적내용은 텍스트로만 작성</text:span></text:p>
            <text:p text:style-name="P398_0"><text:span text:style-name="T151"><text:s/></text:span></text:p>
            <text:p text:style-name="P398_0"><text:span text:style-name="T151"><text:s/>예시) </text:span></text:p>
            <text:p text:style-name="P398_0"><text:span text:style-name="T151"/></text:p>
            <text:p text:style-name="P575_0"><text:span text:style-name="T151"><text:s/>□ 첫 번째 공적 제목 작성(40자 이내)</text:span></text:p>
            <text:p text:style-name="P575_0"><text:span text:style-name="T151"><text:s/><text:s text:c="2"/>o 최근 0년간 매출액 증가 000% : ’21년 00억원에서 ’23년 00억원 달성</text:span></text:p>
            <text:p text:style-name="P575_0"><text:span text:style-name="T151"><text:s/><text:s text:c="2"/>o ’00년 원천 기술 개발을 통해 ㅇㅇ제품 안전성 향상 및 ㅇㅇ기반 조성에 기여</text:span></text:p>
            <text:p text:style-name="P398_0"><text:span text:style-name="T151"/></text:p>
            <text:p text:style-name="P575_0"><text:span text:style-name="T151"><text:s/>□ 두 번째 공적 제목 작성(40자 이내)</text:span></text:p>
            <text:p text:style-name="P575_0"><text:span text:style-name="T151"><text:s/><text:s text:c="2"/>o ’00년 창업 당시 000명 규모, ’00년 000명 규모의 회사로 성장</text:span></text:p>
            <text:p text:style-name="P575_0"><text:span text:style-name="T151"><text:s/><text:s text:c="2"/>o ㅇㅇ지역 ㅇㅇ기술 개발 사업을 지원하여 ㅇㅇㅇㅇㅇ문화 확산에 기여</text:span></text:p>
            <text:p text:style-name="P575_0"><text:span text:style-name="T151"/></text:p>
            <text:p text:style-name="P575_0"><text:span text:style-name="T151"><text:s/>□ 세 번째 공적 제목 작성(40자 이내)</text:span></text:p>
            <text:p text:style-name="P575_0"><text:span text:style-name="T151"><text:s/><text:s text:c="2"/>o ’00년 ㅇㅇ산업 분야에 ㅇㅇ기술을 적용하여 ㅇㅇ이 가능한 소프트웨어 개발</text:span></text:p>
            <text:p text:style-name="P575_0"><text:span text:style-name="T151"><text:s/><text:s text:c="2"/>o 해외 소프트웨어에 의존하던 ㅇㅇ분야 내 ㅇㅇ서비스를 개발하여 ㅇㅇ억원 수입대체 효과 달성</text:span></text:p>
          </table:table-cell>
          <table:covered-table-cell/>
        </table:table-row>
      </table:table>
      <text:p text:style-name="P378_0_b4"><text:span text:style-name="T89">[서식 2-2] (단체) 산·학·연, 공공, 기타</text:span></text:p>
      <text:p text:style-name="P378_0"><text:span text:style-name="T168"/></text:p>
      <text:p text:style-name="P393_0"><text:span text:style-name="T189">공적조서 </text:span><text:span text:style-name="T211">(단체)</text:span></text:p>
      <text:p text:style-name="P43_0"><text:span text:style-name="T212"/></text:p>
      <text:p text:style-name="P394_0"><text:span text:style-name="T213"><draw:frame draw:style-name="tableinfakeframe_gr61" svg:x="0cm" svg:y="0cm" draw:z-index="50" text:anchor-type="as-char"><draw:text-box><table:table table:style-name="Table50"><table:table-column table:style-name="Table50.A"/><table:table-column table:style-name="Table50.B"/><table:table-column table:style-name="Table50.C"/><table:table-column table:style-name="Table50.D"/><table:table-column table:style-name="Table50.E"/><table:table-column table:style-name="Table50.F"/><table:table-column table:style-name="Table50.G"/><table:table-column table:style-name="Table50.H"/><table:table-column table:style-name="Table50.I"/><table:table-column table:style-name="Table50.J"/><table:table-column table:style-name="Table50.K"/><table:table-row table:style-name="Table50.1"><table:table-cell table:style-name="Table50.A1" office:value-type="string" table:number-columns-spanned="2"><text:p text:style-name="P566_0"><text:span text:style-name="T50">단체명</text:span></text:p></table:table-cell><table:covered-table-cell/><table:table-cell table:style-name="Table50.C1" office:value-type="string" table:number-columns-spanned="2"><text:p text:style-name="P556_0"><text:span text:style-name="T146">ㅇㅇ협회, ㅇㅇ원 등</text:span></text:p></table:table-cell><table:covered-table-cell/><table:table-cell table:style-name="Table50.E1" office:value-type="string" table:number-columns-spanned="4"><text:p text:style-name="P397_0"><text:span text:style-name="T50">사업자등록번호</text:span></text:p></table:table-cell><table:covered-table-cell/><table:covered-table-cell/><table:covered-table-cell/><table:table-cell table:style-name="Table50.I1" office:value-type="string" table:number-columns-spanned="3"><text:p text:style-name="P556_0"><text:span text:style-name="T146">000-00-0000</text:span></text:p></table:table-cell><table:covered-table-cell/><table:covered-table-cell/></table:table-row><table:table-row table:style-name="Table50.2"><table:table-cell table:style-name="Table50.A2" office:value-type="string" table:number-columns-spanned="2"><text:p text:style-name="P531_0"><text:span text:style-name="T50">주소(사업장)</text:span></text:p></table:table-cell><table:covered-table-cell/><table:table-cell table:style-name="Table50.C2" office:value-type="string" table:number-columns-spanned="9"><text:p text:style-name="P556_0"><text:span text:style-name="T146">서울특별시 종로구 세종대로 209, 0000호</text:span><text:span text:style-name="T169">(개인이 아닌 단체의 주소 작성)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50.3"><table:table-cell table:style-name="Table50.A3" office:value-type="string" table:number-columns-spanned="2"><text:p text:style-name="P531_0"><text:span text:style-name="T50">대표자(성명)</text:span></text:p></table:table-cell><table:covered-table-cell/><table:table-cell table:style-name="Table50.C3" office:value-type="string" table:number-columns-spanned="3"><text:p text:style-name="P556_0"><text:span text:style-name="T146">ㅇㅇㅇ</text:span></text:p></table:table-cell><table:covered-table-cell/><table:covered-table-cell/><table:table-cell table:style-name="Table50.F3" office:value-type="string" table:number-columns-spanned="4"><text:p text:style-name="P556_0"><text:span text:style-name="T159">대표자(직위)</text:span></text:p></table:table-cell><table:covered-table-cell/><table:covered-table-cell/><table:covered-table-cell/><table:table-cell table:style-name="Table50.J3" office:value-type="string" table:number-columns-spanned="2"><text:p text:style-name="P556_0"><text:span text:style-name="T146">회장, 원장 등</text:span></text:p><text:p text:style-name="P556_0"><text:span text:style-name="T268">* 포상신청서와 동일하게 작성</text:span></text:p></table:table-cell><table:covered-table-cell/></table:table-row><table:table-row table:style-name="Table50.4"><table:table-cell table:style-name="Table50.A4" office:value-type="string" table:number-columns-spanned="2"><text:p text:style-name="P531_0"><text:span text:style-name="T50">추천훈격</text:span></text:p></table:table-cell><table:covered-table-cell/><table:table-cell table:style-name="Table50.C4" office:value-type="string" table:number-columns-spanned="2"><text:p text:style-name="P568_0"><text:span text:style-name="T219">(공란)</text:span></text:p></table:table-cell><table:covered-table-cell/><table:table-cell table:style-name="Table50.E4" office:value-type="string" table:number-columns-spanned="4"><text:p text:style-name="P531_0"><text:span text:style-name="T50">추천순위</text:span></text:p></table:table-cell><table:covered-table-cell/><table:covered-table-cell/><table:covered-table-cell/><table:table-cell table:style-name="Table50.I4" office:value-type="string" table:number-columns-spanned="3"><text:p text:style-name="P568_0"><text:span text:style-name="T219">(공란)</text:span></text:p></table:table-cell><table:covered-table-cell/><table:covered-table-cell/></table:table-row><table:table-row table:style-name="Table50.5"><table:table-cell table:style-name="Table50.A5" office:value-type="string" table:number-columns-spanned="2"><text:p text:style-name="P531_0"><text:span text:style-name="T50">공적분야</text:span></text:p></table:table-cell><table:covered-table-cell/><table:table-cell table:style-name="Table50.C5" office:value-type="string" table:number-columns-spanned="2"><text:p text:style-name="P397_0"><text:span text:style-name="T220">공개SW 산업발전 or SW안전산업 활성화</text:span></text:p></table:table-cell><table:covered-table-cell/><table:table-cell table:style-name="Table50.E5" office:value-type="string" table:number-columns-spanned="4"><text:p text:style-name="P531_0"><text:span text:style-name="T50">공적기간</text:span></text:p></table:table-cell><table:covered-table-cell/><table:covered-table-cell/><table:covered-table-cell/><table:table-cell table:style-name="Table50.I5" office:value-type="string" table:number-columns-spanned="3"><text:p text:style-name="P568_0"><text:span text:style-name="T151">0년 0개월</text:span><text:span text:style-name="T221"/></text:p></table:table-cell><table:covered-table-cell/><table:covered-table-cell/></table:table-row><table:table-row table:style-name="Table50.6"><table:table-cell table:style-name="Table50.A6" office:value-type="string" table:number-columns-spanned="11"><text:p text:style-name="P531_0"><text:span text:style-name="T50">공적 요지(70자 이내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50.7"><table:table-cell table:style-name="Table50.A7" office:value-type="string" table:number-columns-spanned="11"><text:p text:style-name="P398_0"><text:span text:style-name="T151"><text:s/>○ 유의사항</text:span></text:p><text:p text:style-name="P398_0"><text:span text:style-name="T151"><text:s/><text:s text:c="2"/>- 공적의 핵심을 육하원칙에 따라 </text:span><text:span text:style-name="T210">70자 이내로 요약</text:span><text:span text:style-name="T151">하여 작성</text:span></text:p><text:p text:style-name="P398_0"><text:span text:style-name="T151"><text:s/><text:s text:c="2"/>- 객관적 주요 공적을 중심으로 서술하며 수식어는 제외</text:span></text:p><text:p text:style-name="P398_0"><text:span text:style-name="T151"><text:s/><text:s text:c="2"/>- 이 단체는, 위는, 상기단체는’ 등의 단어는 작성 금지</text:span></text:p><text:p text:style-name="P398_0"><text:span text:style-name="T151"><text:s/><text:s text:c="2"/>- </text:span><text:span text:style-name="T210">마지막은 ~기여함</text:span><text:span text:style-name="T151">으로 작성</text:span></text:p><text:p text:style-name="P398_0"><text:span text:style-name="T151"/></text:p><text:p text:style-name="P576_0"><text:span text:style-name="T151"><text:s/>예시-1) ㅇㅇ 진흥법 전부 개정안 국회 통과 지원 및 소프트웨어 ㅇㅇㅇㅇㅇ개최를 통한 소프트웨어 산업 생태계 발전에 기여함</text:span></text:p><text:p text:style-name="P577_0"><text:span text:style-name="T151"><text:s/>예시-2) ㅇㅇㅇ대학교 ㅇㅇ대학원과 ㅇㅇㅇㅇ대학원 설립 및 인공지능 ㅇㅇㅇㅇ 감시시스템 개발을 통해 소프트웨어 산업발전에 기여함</text:span></text:p><text:p text:style-name="P571_0"><text:span text:style-name="T151"><text:s/>예시-3) IT 비전공 청년, 지방 거주자 및 취업 취약계층 대상 ㅇㅇ교육 등 ㅇㅇㅇ ㅇㅇㅇ교육을 제공하여 소프트웨어 인력양성에 기여함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50.8"><table:table-cell table:style-name="Table50.A8" office:value-type="string" table:number-columns-spanned="11"><text:p text:style-name="P531_0"><text:span text:style-name="T50">조사자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50.9"><table:table-cell table:style-name="Table50.A9" office:value-type="string" table:number-columns-spanned="2"><text:p text:style-name="P531_0"><text:span text:style-name="T50">소속</text:span></text:p></table:table-cell><table:covered-table-cell/><table:table-cell table:style-name="Table50.C9" office:value-type="string" table:number-columns-spanned="9"><text:p text:style-name="P556_0"><text:span text:style-name="T146">ㅇㅇ협회, ㅇㅇ원 등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50.10"><table:table-cell table:style-name="Table50.A10" office:value-type="string" table:number-columns-spanned="2"><text:p text:style-name="P531_0"><text:span text:style-name="T50">직위(직급·계급)</text:span></text:p></table:table-cell><table:covered-table-cell/><table:table-cell table:style-name="Table50.C10" office:value-type="string" table:number-columns-spanned="2"><text:p text:style-name="P530_0"><text:span text:style-name="T223">인사팀장 등(인사, 감사담당)</text:span></text:p></table:table-cell><table:covered-table-cell/><table:table-cell table:style-name="Table50.E10" office:value-type="string" table:number-columns-spanned="4"><text:p text:style-name="P531_0"><text:span text:style-name="T50">성명</text:span></text:p></table:table-cell><table:covered-table-cell/><table:covered-table-cell/><table:covered-table-cell/><table:table-cell table:style-name="Table50.I10" office:value-type="string" table:number-columns-spanned="3"><text:p text:style-name="P573_0"><text:span text:style-name="T151">ㅇㅇㅇ</text:span><text:span text:style-name="T50"><text:s/>(서명 또는 인)</text:span></text:p></table:table-cell><table:covered-table-cell/><table:covered-table-cell/></table:table-row><table:table-row table:style-name="Table50.11"><table:table-cell table:style-name="Table50.A11" office:value-type="string" table:number-columns-spanned="11"><text:p text:style-name="P566_0"><text:span text:style-name="T50"><text:s/><text:s text:c="6"/>위의 기록이 사실과 다름없음을 확인합니다.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50.12"><table:table-cell table:style-name="Table50.A12" office:value-type="string" table:number-columns-spanned="11"><text:p text:style-name="P566_0"><text:span text:style-name="T50">2026년 </text:span><text:span text:style-name="T151">0</text:span><text:span text:style-name="T50">월 </text:span><text:span text:style-name="T151">0</text:span><text:span text:style-name="T50">일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50.13"><table:table-cell table:style-name="Table50.A13" office:value-type="string"><text:p text:style-name="P566_0"><text:span text:style-name="T50"><text:s/><text:s text:c="1"/>추 천 관</text:span></text:p></table:table-cell><table:table-cell table:style-name="Table50.B13" office:value-type="string" table:number-columns-spanned="2"><text:p text:style-name="P566_0"><text:span text:style-name="T50">직 위</text:span></text:p></table:table-cell><table:covered-table-cell/><table:table-cell table:style-name="Table50.D13" office:value-type="string" table:number-columns-spanned="3"><text:p text:style-name="P566_0"><text:span text:style-name="T151">해당 단체의 회장, 원장 등으로 작성</text:span></text:p></table:table-cell><table:covered-table-cell/><table:covered-table-cell/><table:table-cell table:style-name="Table50.G13" office:value-type="string"><text:p text:style-name="P397_0"><text:span text:style-name="T50">성 명</text:span></text:p></table:table-cell><table:table-cell table:style-name="Table50.H13" office:value-type="string" table:number-columns-spanned="3"><text:p text:style-name="P397_0"><text:span text:style-name="T151">ㅇㅇㅇ</text:span></text:p></table:table-cell><table:covered-table-cell/><table:covered-table-cell/><table:table-cell table:style-name="Table50.K13" office:value-type="string"><text:p text:style-name="P397_0"><text:span text:style-name="T50"><draw:frame draw:style-name="tableinfakeframe_gr60" svg:x="0cm" svg:y="0cm" draw:z-index="51" text:anchor-type="as-char"><draw:text-box><table:table table:style-name="Table51"><table:table-column table:style-name="Table51.A"/><table:table-row table:style-name="Table51.1"><table:table-cell table:style-name="Table51.A1" office:value-type="string"><text:p text:style-name="P531_0"><text:span text:style-name="T214">관인</text:span></text:p><text:p text:style-name="P531_0"><text:span text:style-name="T214">필수</text:span></text:p></table:table-cell></table:table-row></table:table></draw:text-box></draw:frame></text:span></text:p></table:table-cell></table:table-row></table:table></draw:text-box></draw:frame></text:span></text:p>
      <table:table table:style-name="Table52">
        <table:table-column table:style-name="Table52.A"/>
        <table:table-column table:style-name="Table52.B"/>
        <table:table-row table:style-name="Table52.1">
          <table:table-cell table:style-name="Table52.A1" office:value-type="string" table:number-columns-spanned="2">
            <text:p text:style-name="P531_0"><text:span text:style-name="T50">주요연혁</text:span></text:p>
          </table:table-cell>
          <table:covered-table-cell/>
        </table:table-row>
        <table:table-row table:style-name="Table52.2">
          <table:table-cell table:style-name="Table52.A2" office:value-type="string">
            <text:p text:style-name="P531_0"><text:span text:style-name="T50">연 월 일</text:span></text:p>
          </table:table-cell>
          <table:table-cell table:style-name="Table52.B2" office:value-type="string">
            <text:p text:style-name="P531_0"><text:span text:style-name="T50">연혁사항</text:span></text:p>
          </table:table-cell>
        </table:table-row>
        <table:table-row table:style-name="Table52.3">
          <table:table-cell table:style-name="Table52.A3" office:value-type="string">
            <text:p text:style-name="P531_0"><text:span text:style-name="T151">2020. 00. 00.</text:span></text:p>
          </table:table-cell>
          <table:table-cell table:style-name="Table52.B3" office:value-type="string">
            <text:p text:style-name="P556_0"><text:span text:style-name="T146">ㅇㅇ개소 (최근순으로 작성)</text:span></text:p>
          </table:table-cell>
        </table:table-row>
        <table:table-row table:style-name="Table52.4">
          <table:table-cell table:style-name="Table52.A4" office:value-type="string">
            <text:p text:style-name="P531_0"><text:span text:style-name="T151">2019. 00. 00.</text:span></text:p>
          </table:table-cell>
          <table:table-cell table:style-name="Table52.B4" office:value-type="string">
            <text:p text:style-name="P556_0"><text:span text:style-name="T146">ㅇㅇ달성</text:span></text:p>
          </table:table-cell>
        </table:table-row>
        <table:table-row table:style-name="Table52.5">
          <table:table-cell table:style-name="Table52.A5" office:value-type="string">
            <text:p text:style-name="P531_0"><text:span text:style-name="T151">2018. 00. 00.</text:span></text:p>
          </table:table-cell>
          <table:table-cell table:style-name="Table52.B5" office:value-type="string">
            <text:p text:style-name="P556_0"><text:span text:style-name="T146">ㅇㅇ수립 및 발표</text:span></text:p>
          </table:table-cell>
        </table:table-row>
        <table:table-row table:style-name="Table52.6">
          <table:table-cell table:style-name="Table52.A6" office:value-type="string">
            <text:p text:style-name="P531_0"><text:span text:style-name="T151">2017. 00. 00. </text:span></text:p>
          </table:table-cell>
          <table:table-cell table:style-name="Table52.B6" office:value-type="string">
            <text:p text:style-name="P556_0"><text:span text:style-name="T146">ㅇㅇ협회 설립</text:span></text:p>
          </table:table-cell>
        </table:table-row>
        <table:table-row table:style-name="Table52.7">
          <table:table-cell table:style-name="Table52.A7" office:value-type="string" table:number-columns-spanned="2">
            <text:p text:style-name="P531_0"><text:span text:style-name="T50">과거 포상기록(훈장·포장·표창별로 기록)</text:span></text:p>
          </table:table-cell>
          <table:covered-table-cell/>
        </table:table-row>
        <table:table-row table:style-name="Table52.8">
          <table:table-cell table:style-name="Table52.A8" office:value-type="string">
            <text:p text:style-name="P531_0"><text:span text:style-name="T50">수여일자(연 월 일)</text:span></text:p>
          </table:table-cell>
          <table:table-cell table:style-name="Table52.B8" office:value-type="string">
            <text:p text:style-name="P531_0"><text:span text:style-name="T50">포상종류</text:span></text:p>
          </table:table-cell>
        </table:table-row>
        <table:table-row table:style-name="Table52.9">
          <table:table-cell table:style-name="Table52.A9" office:value-type="string">
            <text:p text:style-name="P531_0"><text:span text:style-name="T151">2020. 00. 00.</text:span></text:p>
          </table:table-cell>
          <table:table-cell table:style-name="Table52.B9" office:value-type="string">
            <text:p text:style-name="P530_0"><text:span text:style-name="T269">단체 정부포상(대통령표창, 국무총리표창) 및 단체 부총리(장관)표창만</text:span><text:span text:style-name="T142"><text:s/>작성 </text:span><text:span text:style-name="T218">(최근순)</text:span></text:p>
          </table:table-cell>
        </table:table-row>
        <table:table-row table:style-name="Table52.10">
          <table:table-cell table:style-name="Table52.A10" office:value-type="string">
            <text:p text:style-name="P531_0"><text:span text:style-name="T151">2015. 00. 00.</text:span></text:p>
          </table:table-cell>
          <table:table-cell table:style-name="Table52.B10" office:value-type="string">
            <text:p text:style-name="P530_0"><text:span text:style-name="T224">ㅇㅇ협회장상, ㅇㅇ원 표창은 작성 금지 / </text:span><text:span text:style-name="T266">단체표창만 작성</text:span><text:span text:style-name="T224">, 개인표창 작성 금지</text:span></text:p>
          </table:table-cell>
        </table:table-row>
        <table:table-row table:style-name="Table52.11">
          <table:table-cell table:style-name="Table52.A11" office:value-type="string">
            <text:p text:style-name="P531_0"><text:span text:style-name="T151">2010. 00. 00.</text:span></text:p>
          </table:table-cell>
          <table:table-cell table:style-name="Table52.B11" office:value-type="string">
            <text:p text:style-name="P530_0"><text:span text:style-name="T151">(예시) 단체 대통령표창 (소프트웨어 산업발전 유공) / </text:span><text:span text:style-name="T210">유공분야도 함께 작성</text:span></text:p>
          </table:table-cell>
        </table:table-row>
        <table:table-row table:style-name="Table52.12">
          <table:table-cell table:style-name="Table52.A12" office:value-type="string">
            <text:p text:style-name="P531_0"><text:span text:style-name="T151">2005. 00. 00.</text:span></text:p>
          </table:table-cell>
          <table:table-cell table:style-name="Table52.B12" office:value-type="string">
            <text:p text:style-name="P530_0"><text:span text:style-name="T151">(예시) 단체 국무총리표창 (정보통신 발전 유공)</text:span></text:p>
          </table:table-cell>
        </table:table-row>
        <table:table-row table:style-name="Table52.13">
          <table:table-cell table:style-name="Table52.A13" office:value-type="string" table:number-columns-spanned="2">
            <text:p text:style-name="P531_0"><text:span text:style-name="T50">공적 내용(2,000자 이상)</text:span></text:p>
          </table:table-cell>
          <table:covered-table-cell/>
        </table:table-row>
        <table:table-row table:style-name="Table52.14">
          <table:table-cell table:style-name="Table52.A14" office:value-type="string" table:number-columns-spanned="2">
            <text:p text:style-name="P398_0"><text:span text:style-name="T151"/></text:p>
            <text:p text:style-name="P398_0"><text:span text:style-name="T151"><text:s/>○ 유의사항</text:span></text:p>
            <text:p text:style-name="P574_0"><text:span text:style-name="T151"><text:s/><text:s text:c="2"/>- </text:span><text:span text:style-name="T216">2,000자 이하일 경우 상훈시스템 입력이 불가하며, 그림·표 등은 입력되지 않으므로</text:span><text:span text:style-name="T267"><text:s/>텍스트가 2,000자 이상</text:span><text:span text:style-name="T216">이어야 함</text:span></text:p>
            <text:p text:style-name="P574_0"><text:span text:style-name="T216"><text:s/><text:s text:c="2"/>- 정부포상을 받은 단체가 다시 신청할 경우 기 포상시점 이후의 공적내용만 기재</text:span></text:p>
            <text:p text:style-name="P398_0"><text:span text:style-name="T151"><text:s/><text:s text:c="2"/>- 주요 공적(정량적 성과 및 정성적 성과)을 우선순위로 하여 10페이지 이내 개조식으로 작성</text:span></text:p>
            <text:p text:style-name="P398_0"><text:span text:style-name="T151"><text:s/><text:s text:c="4"/>* </text:span><text:span text:style-name="T216">그림·표 등은 작성 금지, 공적내용은 텍스트로만 작성</text:span></text:p>
            <text:p text:style-name="P398_0"><text:span text:style-name="T151"><text:s/></text:span></text:p>
            <text:p text:style-name="P398_0"><text:span text:style-name="T151"/></text:p>
            <text:p text:style-name="P398_0"><text:span text:style-name="T151"><text:s/>예시) </text:span></text:p>
            <text:p text:style-name="P398_0"><text:span text:style-name="T151"><text:s/></text:span></text:p>
            <text:p text:style-name="P575_0"><text:span text:style-name="T151"><text:s/>□ 첫 번째 공적 제목 작성(40자 이내)</text:span></text:p>
            <text:p text:style-name="P575_0"><text:span text:style-name="T151"><text:s/><text:s text:c="2"/>o 최근 0년간 매출액 증가 000% : ’21년 00억원에서 ’23년 00억원 달성</text:span></text:p>
            <text:p text:style-name="P575_0"><text:span text:style-name="T151"><text:s/><text:s text:c="2"/>o ’00년 원천 기술 개발을 통해 ㅇㅇ제품 안전성 향상 및 ㅇㅇ기반 조성에 기여</text:span></text:p>
            <text:p text:style-name="P398_0"><text:span text:style-name="T151"/></text:p>
            <text:p text:style-name="P575_0"><text:span text:style-name="T151"><text:s/>□ 두 번째 공적 제목 작성(40자 이내)</text:span></text:p>
            <text:p text:style-name="P575_0"><text:span text:style-name="T151"><text:s/><text:s text:c="2"/>o ’00년 창업 당시 000명 규모, ’00년 000명 규모의 회사로 성장</text:span></text:p>
            <text:p text:style-name="P575_0"><text:span text:style-name="T151"><text:s/><text:s text:c="2"/>o ㅇㅇ지역 ㅇㅇ기술 개발 사업을 지원하여 ㅇㅇㅇㅇㅇ문화 확산에 기여</text:span></text:p>
            <text:p text:style-name="P575_0"><text:span text:style-name="T151"/></text:p>
            <text:p text:style-name="P575_0"><text:span text:style-name="T151"><text:s/>□ 세 번째 공적 제목 작성(40자 이내)</text:span></text:p>
            <text:p text:style-name="P575_0"><text:span text:style-name="T151"><text:s/><text:s text:c="2"/>o ’00년 ㅇㅇ산업 분야에 ㅇㅇ기술을 적용하여 ㅇㅇ이 가능한 소프트웨어 개발</text:span></text:p>
            <text:p text:style-name="P575_0"><text:span text:style-name="T151"><text:s/><text:s text:c="2"/>o 해외 소프트웨어에 의존하던 ㅇㅇ분야 내 ㅇㅇ서비스를 개발하여 ㅇㅇ억원 수입대체 효과 달성</text:span></text:p>
            <text:p text:style-name="P575_0"><text:span text:style-name="T151"/></text:p>
          </table:table-cell>
          <table:covered-table-cell/>
        </table:table-row>
      </table:table>
      <text:p text:style-name="P395_0"><text:span text:style-name="T158">[서식 3]</text:span></text:p>
      <text:p text:style-name="P395_0"><text:span text:style-name="T158"/></text:p>
      <text:p text:style-name="P396_0"><text:span text:style-name="T226">공개SW 및 SW안전 유공자 표창에 대한 동의서</text:span></text:p>
      <text:p text:style-name="P397_0"><text:span text:style-name="T35">(부총리표창 후보자용)</text:span></text:p>
      <text:p text:style-name="P398_0"><text:span text:style-name="T158"/></text:p>
      <text:p text:style-name="P399_0"><text:span text:style-name="T228">□ 부총리표창 후보자</text:span></text:p>
      <text:p text:style-name="P400_0"><text:span text:style-name="T158"><draw:frame draw:style-name="tableinfakeframe_gr62" svg:x="0cm" svg:y="0cm" draw:z-index="53" text:anchor-type="as-char"><draw:text-box><table:table table:style-name="Table53"><table:table-column table:style-name="Table53.A"/><table:table-column table:style-name="Table53.B"/><table:table-column table:style-name="Table53.C"/><table:table-column table:style-name="Table53.D"/><table:table-row table:style-name="Table53.1"><table:table-cell table:style-name="Table53.A1" office:value-type="string"><text:p text:style-name="P531_0"><text:span text:style-name="T229">성 <text:s text:c="4"/>명</text:span></text:p></table:table-cell><table:table-cell table:style-name="Table53.B1" office:value-type="string" table:number-columns-spanned="3"><text:p text:style-name="P531_0"><text:span text:style-name="T193">ㅇㅇㅇ</text:span></text:p></table:table-cell><table:covered-table-cell/><table:covered-table-cell/></table:table-row><table:table-row table:style-name="Table53.2"><table:table-cell table:style-name="Table53.A2" office:value-type="string"><text:p text:style-name="P531_0"><text:span text:style-name="T229">소속(주소)</text:span></text:p></table:table-cell><table:table-cell table:style-name="Table53.B2" office:value-type="string"><text:p text:style-name="P556_0"><text:span text:style-name="T146">㈜ㅇㅇ, ㅇㅇ㈜ 등</text:span></text:p><text:p text:style-name="P556_0"><text:span text:style-name="T146">(서울특별시 영등포구 여의나루로 5, 0동 0호)</text:span></text:p><text:p text:style-name="P556_0"><text:span text:style-name="T146">* 개인 : 거주지 / 단체 : 사업장 주소 작성</text:span></text:p></table:table-cell><table:table-cell table:style-name="Table53.C2" office:value-type="string"><text:p text:style-name="P531_0"><text:span text:style-name="T229">직 위(급)</text:span></text:p></table:table-cell><table:table-cell table:style-name="Table53.D2" office:value-type="string"><text:p text:style-name="P556_0"><text:span text:style-name="T146">대표이사 등</text:span></text:p><text:p text:style-name="P556_0"><text:span text:style-name="T268">* 포상신청서와 동일하게 작성</text:span></text:p></table:table-cell></table:table-row></table:table></draw:text-box></draw:frame></text:span></text:p>
      <text:p text:style-name="P401_1"><text:span text:style-name="T417">위 본인은 부총리표창 후보자로 추천되는 것에 대하여 동의하며, 다음 사항을</text:span><text:span text:style-name="T418"><text:s/>엄숙히 서약합니다.</text:span></text:p>
      <text:p text:style-name="P402_1"><text:span text:style-name="T419"><text:s/>1. </text:span><text:span text:style-name="T420">본인은 부총리표창업무지침의 추천제한 사유에 해당되지 않음을 충분히</text:span><text:span text:style-name="T421"><text:s/></text:span><text:span text:style-name="T422">확인하였으며, 향후 이에 해당되는 사실이 밝혀지는 경우 표창의 취소</text:span><text:span text:style-name="T419"><text:s/>등 부총리표창과 관련한 어떠한 불이익도 감수하겠습니다.</text:span></text:p>
      <text:p text:style-name="P403_1"><text:span text:style-name="T419"><text:s/>2. </text:span><text:span text:style-name="T423">과학기술정보통신부의 공적심사 등 법령절차에 따라 부총리표창 대상자로</text:span><text:span text:style-name="T419"><text:s/></text:span><text:span text:style-name="T422">결정될 경우 이에 대하여 어떠한 이의도 제기하지 않고 따르겠습니다.</text:span></text:p>
      <text:p text:style-name="P404_0"><text:span text:style-name="T425"/></text:p>
      <text:p text:style-name="P404_0"><text:span text:style-name="T425">2026 . <text:s text:c="2"/>. <text:s text:c="2"/>. </text:span></text:p>
      <text:p text:style-name="P405_0"><text:span text:style-name="T376"/></text:p>
      <text:p text:style-name="P405_0"><text:span text:style-name="T376"/></text:p>
      <text:p text:style-name="P405_0"><text:span text:style-name="T425">성명 <text:s text:c="16"/>(서명)</text:span><text:span text:style-name="T426"><text:s/></text:span></text:p>
      <text:p text:style-name="P404_0"><text:span text:style-name="T427"/></text:p>
      <text:p text:style-name="P406_20"><text:span text:style-name="T407"><draw:frame draw:style-name="tableinfakeframe_gr63" svg:x="0cm" svg:y="0cm" draw:z-index="75" text:anchor-type="as-char"><draw:text-box><table:table table:style-name="Table54"><table:table-column table:style-name="Table54.A"/><table:table-column table:style-name="Table54.B"/><table:table-column table:style-name="Table54.C"/><table:table-row table:style-name="Table54.1"><table:table-cell table:style-name="Table54.A1" office:value-type="string"><text:p text:style-name="P578_0"><text:span text:style-name="T429"/></text:p></table:table-cell><table:table-cell table:style-name="Table54.B1" office:value-type="string" table:number-rows-spanned="2"><text:p text:style-name="P363_0"><text:span text:style-name="T430">&lt; 개인정보 제공 동의 &gt;</text:span></text:p></table:table-cell><table:table-cell table:style-name="Table54.C1" office:value-type="string"><text:p text:style-name="P578_0"><text:span text:style-name="T429"/></text:p></table:table-cell></table:table-row><table:table-row table:style-name="Table54.2"><table:table-cell table:style-name="Table54.A2" office:value-type="string"><text:p text:style-name="P578_0"><text:span text:style-name="T429"/></text:p></table:table-cell><table:covered-table-cell/><table:table-cell table:style-name="Table54.C2" office:value-type="string"><text:p text:style-name="P578_0"><text:span text:style-name="T429"/></text:p></table:table-cell></table:table-row><table:table-row table:style-name="Table54.3"><table:table-cell table:style-name="Table54.A3" office:value-type="string" table:number-columns-spanned="3"><text:p text:style-name="P579_0"><text:span text:style-name="T402">개인정보보호법 제15조에 따라 개인정보 수집 및 이용에 따른 동의를 거부할 수 </text:span><text:span text:style-name="T403">있습니다. </text:span><text:span text:style-name="T408">다만, </text:span><text:span text:style-name="T409">동의를 거부할 경우에는 부총리표창 추천이 제한</text:span><text:span text:style-name="T408">될 수 있습니다.</text:span></text:p><text:p text:style-name="P580_0"><text:span text:style-name="T406"><text:s/>1. </text:span><text:span text:style-name="T397">(개인정보의 수집･이용 목적) 부총리표창 후보자에 대한 </text:span><text:span text:style-name="T398">추천제한사유 해당여부 확인</text:span><text:span text:style-name="T397">,</text:span><text:span text:style-name="T399"><text:s/></text:span><text:span text:style-name="T400">표창 후보자 </text:span><text:span text:style-name="T410">공적심사</text:span><text:span text:style-name="T400">, 부총리표창 취소사유 해당여부 확인, 상훈수여증명서 발급</text:span></text:p><text:p text:style-name="P580_0"><text:span text:style-name="T406"><text:s/>2. </text:span><text:span text:style-name="T399">(수집하려는 개인정보의 항목) 성명, 생년월일, 주소, 직업, 소속, 직위 및 직급</text:span><text:span text:style-name="T400">(계급), 공적내용, 공적요지, 주요경력, 군번(군인의 경우), 국적(외국인의 경우)</text:span></text:p><text:p text:style-name="P580_0"><text:span text:style-name="T406"><text:s/>3. </text:span><text:span text:style-name="T411">(개인정보의 처리 및 보유 기간) </text:span><text:span text:style-name="T412">표창기록부는 영구</text:span><text:span text:style-name="T411">, </text:span><text:span text:style-name="T412">표창추천서 및 상훈 민원신청서는</text:span><text:span text:style-name="T405"><text:s/>5년간 처리 및 보유</text:span><text:span text:style-name="T406"><text:s/></text:span></text:p><text:p text:style-name="P581_0"><text:span text:style-name="T396">&lt; □ 개인정보 제공에 동의합니다. / □ 개인정보 제공에 동의하지 않습니다. &gt;</text:span></text:p></table:table-cell><table:covered-table-cell/><table:covered-table-cell/></table:table-row></table:table></draw:text-box></draw:frame></text:span></text:p>
      <text:p text:style-name="P139_0"><text:span text:style-name="T177"><draw:frame draw:style-name="tableinfakeframe_gr64" svg:x="0cm" svg:y="0cm" draw:z-index="56" text:anchor-type="as-char"><draw:text-box><table:table table:style-name="Table55"><table:table-column table:style-name="Table55.A"/><table:table-row table:style-name="Table55.1"><table:table-cell table:style-name="Table55.A1" office:value-type="string"><text:p text:style-name="P554_0"><text:span text:style-name="T178">공무원인사기록 요약서 작성 요령</text:span></text:p></table:table-cell></table:table-row></table:table></draw:text-box></draw:frame></text:span></text:p>
      <text:p text:style-name="P407_0"><text:span text:style-name="T230"/></text:p>
      <text:p text:style-name="P407_0"><text:span text:style-name="T36">* 공무원(국공립 및 사립대학 교직원 등 포함)만 작성</text:span></text:p>
      <text:p text:style-name="P407_0"><text:span text:style-name="T230"/></text:p>
      <text:p text:style-name="P408_0"><text:span text:style-name="T404"><text:s/>(1)～(21)란은 인사담당자가 인사기록카드를 보고 기재하되 다음 요령에 의한다.</text:span></text:p>
      <text:p text:style-name="P409_0"><text:span text:style-name="T81"><text:s/>(1) 란의 “소속기관”은 정부포상 대상자의 소속기관명을 기재한다.<text:line-break/>(예시 : ○○광역시 ○○구청, ○○초등학교, 육군○○부대)</text:span></text:p>
      <text:p text:style-name="P409_0"><text:span text:style-name="T81"><text:s/>(2) 란은 포상대상자의 현재 보직명칭 및 직위를 기재한다.<text:line-break/></text:span><text:span text:style-name="T413">(예시 : ○○국장, ○○과장, ○○출장소장, ○○초등학교장, 해군 제○○함대장)</text:span></text:p>
      <text:p text:style-name="P410_0"><text:span text:style-name="T81"><text:s/>(3) 란의 경우 공무원은 직급명칭을 군인은 계급을 기재한다.<text:line-break/>(예시 : 교사, 공군원사, 행정주사, 기술서기관)</text:span></text:p>
      <text:p text:style-name="P410_0"><text:span text:style-name="T81"><text:s/>(4)</text:span><text:span text:style-name="T106"><text:s/>란은 한글과 한자로 기재하되 한자는 반드시 정자(正字)로 기재한다.</text:span></text:p>
      <text:p text:style-name="P410_0"><text:span text:style-name="T81"><text:s/>(5)</text:span><text:span text:style-name="T106"><text:s/>란은 주민등록표상에 등재된 대로 반드시 아라비아 숫자로 기재한다.</text:span></text:p>
      <text:p text:style-name="P410_0"><text:span text:style-name="T81"><text:s/>(6) 란은 현역 군인만 기재한다.</text:span></text:p>
      <text:p text:style-name="P410_0"><text:span text:style-name="T81"><text:s/>(7)</text:span><text:span text:style-name="T401"><text:s/>란은 해당란에 “V”로 표시한다. (기타는 사망자, 임기만료 등 해당)</text:span></text:p>
      <text:p text:style-name="P408_0"><text:span text:style-name="T81"><text:s/>(8)~(12)란은 근무경력 별로 해당란에 각각 기재한다.</text:span></text:p>
      <text:p text:style-name="P411_0"><text:span text:style-name="T81"><text:s/>(16) 란은 정무직과 전문직 등을 기재한다.</text:span></text:p>
      <text:p text:style-name="P412_0"><text:span text:style-name="T81"><text:s/>(17) <text:tab/></text:span><text:span text:style-name="T414">란은 재직경력 중 부총리 겸 과학기술정보통신부 장관표창 시 제외되는</text:span><text:span text:style-name="T182"><text:s/></text:span><text:span text:style-name="T81">기간을 기재한다.</text:span></text:p>
      <text:p text:style-name="P411_0"><text:span text:style-name="T81"><text:s/>(18) 란은 재직자나 퇴직예정 공무원의 실 재직기간을 기재한다.</text:span></text:p>
      <text:p text:style-name="P413_0"><text:span text:style-name="T81"><text:s/>(19) </text:span><text:span text:style-name="T204">란은 징계나 형벌사항을 기재하되 일반사면이 되었거나, 징계기록(불문</text:span><text:span text:style-name="T207">경고포함)이 말소된 경우에는 말소된 징계사유를 명확히 기재한다.</text:span></text:p>
      <text:p text:style-name="P413_0"><text:span text:style-name="T81"><text:s/>(20) </text:span><text:span text:style-name="T401">란은 과거에 표창을 받은 실적이 있으면 수여일자와 같이 기재하되, 특히 최근 3년 이내 정부로부터 받은 포상실적은 모두 기재한다.</text:span></text:p>
      <text:p text:style-name="P411_0"><text:span text:style-name="T81"><text:s/>(21)～(22)</text:span><text:span text:style-name="T416"><text:s/>란은 인사담당자 및 인사담당관이 직급, 성명을 기재하고 날인하여야 한다.</text:span></text:p>
      <text:p text:style-name="P414_0"><text:span text:style-name="T81"><text:s/></text:span><text:span text:style-name="T180">(23) 란은 인사기록카드 원본을 보관하고 있는 기관의 직인을 날인한다.</text:span></text:p>
      <text:p text:style-name="P395_0_b4"><text:span text:style-name="T158">[서식 4]</text:span></text:p>
      <text:p text:style-name="P396_0"><text:span text:style-name="T231">공무원인사기록요약서</text:span></text:p>
      <text:p text:style-name="P305_0"><text:span text:style-name="T51"><draw:frame draw:style-name="tableinfakeframe_gr65" svg:x="0cm" svg:y="0cm" draw:z-index="76" text:anchor-type="as-char"><draw:text-box><table:table table:style-name="Table56"><table:table-column table:style-name="Table56.A"/><table:table-column table:style-name="Table56.B"/><table:table-column table:style-name="Table56.C"/><table:table-column table:style-name="Table56.D"/><table:table-column table:style-name="Table56.E"/><table:table-column table:style-name="Table56.F"/><table:table-column table:style-name="Table56.G"/><table:table-column table:style-name="Table56.H"/><table:table-row table:style-name="Table56.1"><table:table-cell table:style-name="Table56.A1" office:value-type="string"><text:p text:style-name="P582_0"><text:span text:style-name="T434">1)소속기관</text:span></text:p></table:table-cell><table:table-cell table:style-name="Table56.B1" office:value-type="string" table:number-columns-spanned="2"><text:p text:style-name="P307_0"><text:span text:style-name="T434"/></text:p></table:table-cell><table:covered-table-cell/><table:table-cell table:style-name="Table56.D1" office:value-type="string"><text:p text:style-name="P582_0"><text:span text:style-name="T434">2)직 <text:s text:c="2"/>위</text:span><text:span text:style-name="T435"/></text:p></table:table-cell><table:table-cell table:style-name="Table56.E1" office:value-type="string"><text:p text:style-name="P306_0"><text:span text:style-name="T434"/></text:p></table:table-cell><table:table-cell table:style-name="Table56.F1" office:value-type="string"><text:p text:style-name="P582_0"><text:span text:style-name="T434">3)직급</text:span></text:p></table:table-cell><table:table-cell table:style-name="Table56.G1" office:value-type="string" table:number-columns-spanned="2"><text:p text:style-name="P307_0"><text:span text:style-name="T434"/></text:p></table:table-cell><table:covered-table-cell/></table:table-row><table:table-row table:style-name="Table56.2"><table:table-cell table:style-name="Table56.A2" office:value-type="string" table:number-rows-spanned="2"><text:p text:style-name="P582_0"><text:span text:style-name="T434">4)성 <text:s text:c="3"/>명</text:span></text:p></table:table-cell><table:table-cell table:style-name="Table56.B2" office:value-type="string"><text:p text:style-name="P582_0"><text:span text:style-name="T434">한글</text:span></text:p></table:table-cell><table:table-cell table:style-name="Table56.C2" office:value-type="string"><text:p text:style-name="P306_0"><text:span text:style-name="T434"/></text:p></table:table-cell><table:table-cell table:style-name="Table56.D2" office:value-type="string"><text:p text:style-name="P582_0"><text:span text:style-name="T436">5)생년월일</text:span></text:p></table:table-cell><table:table-cell table:style-name="Table56.E2" office:value-type="string" table:number-columns-spanned="3"><text:p text:style-name="P306_0"><text:span text:style-name="T434"/></text:p></table:table-cell><table:covered-table-cell/><table:covered-table-cell/><table:table-cell table:style-name="Table56.H2" office:value-type="string"><text:p text:style-name="P582_0"><text:span text:style-name="T434">(만 <text:s text:c="2"/>세)</text:span></text:p></table:table-cell></table:table-row><table:table-row table:style-name="Table56.3"><table:covered-table-cell/><table:table-cell table:style-name="Table56.B3" office:value-type="string"><text:p text:style-name="P582_0"><text:span text:style-name="T434">한자</text:span></text:p></table:table-cell><table:table-cell table:style-name="Table56.C3" office:value-type="string"><text:p text:style-name="P306_0"><text:span text:style-name="T434"/></text:p></table:table-cell><table:table-cell table:style-name="Table56.D3" office:value-type="string"><text:p text:style-name="P582_0"><text:span text:style-name="T434">6)군 <text:s text:c="2"/>번(군인)</text:span></text:p></table:table-cell><table:table-cell table:style-name="Table56.E3" office:value-type="string" table:number-columns-spanned="4"><text:p text:style-name="P306_0"><text:span text:style-name="T434"/></text:p></table:table-cell><table:covered-table-cell/><table:covered-table-cell/><table:covered-table-cell/></table:table-row><table:table-row table:style-name="Table56.4"><table:table-cell table:style-name="Table56.A4" office:value-type="string"><text:p text:style-name="P582_0"><text:span text:style-name="T434">7)구 <text:s text:c="3"/>분</text:span></text:p></table:table-cell><table:table-cell table:style-name="Table56.B4" office:value-type="string" table:number-columns-spanned="7"><text:p text:style-name="P583_0"><text:span text:style-name="T437"><text:s/>☑ 재직자 <text:s text:c="2"/>□ 정년퇴직 <text:s text:c="1"/>□ 명예퇴직 <text:s text:c="1"/>□ 의원퇴직 <text:s text:c="1"/>□ 기타</text:span><text:span text:style-name="T435"/></text:p></table:table-cell><table:covered-table-cell/><table:covered-table-cell/><table:covered-table-cell/><table:covered-table-cell/><table:covered-table-cell/><table:covered-table-cell/></table:table-row></table:table></draw:text-box></draw:frame></text:span><text:span text:style-name="T6"/></text:p>
      <text:p text:style-name="P305_0"><text:span text:style-name="T51"><draw:frame draw:style-name="tableinfakeframe_gr66" svg:x="0cm" svg:y="0cm" draw:z-index="77" text:anchor-type="as-char"><draw:text-box><table:table table:style-name="Table57"><table:table-column table:style-name="Table57.A"/><table:table-column table:style-name="Table57.B"/><table:table-column table:style-name="Table57.C"/><table:table-column table:style-name="Table57.D"/><table:table-column table:style-name="Table57.E"/><table:table-row table:style-name="Table57.1"><table:table-cell table:style-name="Table57.A1" office:value-type="string"><text:p text:style-name="P582_0"><text:span text:style-name="T434">근무경력</text:span></text:p></table:table-cell><table:table-cell table:style-name="Table57.B1" office:value-type="string" table:number-columns-spanned="2"><text:p text:style-name="P582_0"><text:span text:style-name="T434">재 <text:s text:c="1"/>직 <text:s text:c="1"/>기 <text:s text:c="1"/>간</text:span><text:span text:style-name="T435"/></text:p></table:table-cell><table:covered-table-cell/><table:table-cell table:style-name="Table57.D1" office:value-type="string"><text:p text:style-name="P583_0"><text:span text:style-name="T434"><text:s/>12)공무원</text:span><text:span text:style-name="T435"/></text:p></table:table-cell><table:table-cell table:style-name="Table57.E1" office:value-type="string"><text:p text:style-name="P584_0"><text:span text:style-name="T434"><text:s/>~ <text:s text:c="4"/>( <text:s text:c="1"/>년 <text:s text:c="1"/>월 <text:s text:c="1"/>일)</text:span></text:p></table:table-cell></table:table-row><table:table-row table:style-name="Table57.2"><table:table-cell table:style-name="Table57.A2" office:value-type="string"><text:p text:style-name="P583_0"><text:span text:style-name="T434"><text:s/>8)학교법인</text:span><text:span text:style-name="T435"/></text:p></table:table-cell><table:table-cell table:style-name="Table57.B2" office:value-type="string" table:number-columns-spanned="2"><text:p text:style-name="P582_0"><text:span text:style-name="T434"><text:s/><text:s text:c="7"/>~ <text:s text:c="4"/>( <text:s text:c="1"/>년 <text:s text:c="1"/>월 <text:s text:c="1"/>일)</text:span></text:p></table:table-cell><table:covered-table-cell/><table:table-cell table:style-name="Table57.D2" office:value-type="string"><text:p text:style-name="P583_0"><text:span text:style-name="T434"><text:s/>13)교 <text:s text:c="1"/>원</text:span></text:p></table:table-cell><table:table-cell table:style-name="Table57.E2" office:value-type="string"><text:p text:style-name="P582_0"><text:span text:style-name="T434"><text:s/><text:s text:c="7"/>~ <text:s text:c="4"/>( <text:s text:c="1"/>년 <text:s text:c="1"/>월 <text:s text:c="1"/>일)</text:span></text:p></table:table-cell></table:table-row><table:table-row table:style-name="Table57.3"><table:table-cell table:style-name="Table57.A3" office:value-type="string"><text:p text:style-name="P583_0"><text:span text:style-name="T434"><text:s/>9)사립학교</text:span><text:span text:style-name="T435"/></text:p></table:table-cell><table:table-cell table:style-name="Table57.B3" office:value-type="string" table:number-columns-spanned="2"><text:p text:style-name="P582_0"><text:span text:style-name="T434"><text:s/><text:s text:c="7"/>~ <text:s text:c="4"/>( <text:s text:c="1"/>년 <text:s text:c="1"/>월 <text:s text:c="1"/>일)</text:span></text:p></table:table-cell><table:covered-table-cell/><table:table-cell table:style-name="Table57.D3" office:value-type="string"><text:p text:style-name="P308_0"><text:span text:style-name="T434"><text:s/>14)</text:span></text:p></table:table-cell><table:table-cell table:style-name="Table57.E3" office:value-type="string"><text:p text:style-name="P582_0"><text:span text:style-name="T434"><text:s/><text:s text:c="7"/>~ <text:s text:c="4"/>( <text:s text:c="1"/>년 <text:s text:c="1"/>월 <text:s text:c="1"/>일)</text:span></text:p></table:table-cell></table:table-row><table:table-row table:style-name="Table57.4"><table:table-cell table:style-name="Table57.A4" office:value-type="string"><text:p text:style-name="P583_0"><text:span text:style-name="T434"><text:s/>10)산하단체</text:span><text:span text:style-name="T435"/></text:p></table:table-cell><table:table-cell table:style-name="Table57.B4" office:value-type="string" table:number-columns-spanned="2"><text:p text:style-name="P582_0"><text:span text:style-name="T434"><text:s/><text:s text:c="7"/>~ <text:s text:c="4"/>( <text:s text:c="1"/>년 <text:s text:c="1"/>월 <text:s text:c="1"/>일)</text:span></text:p></table:table-cell><table:covered-table-cell/><table:table-cell table:style-name="Table57.D4" office:value-type="string"><text:p text:style-name="P308_0"><text:span text:style-name="T434"><text:s/>15)</text:span></text:p></table:table-cell><table:table-cell table:style-name="Table57.E4" office:value-type="string"><text:p text:style-name="P582_0"><text:span text:style-name="T434"><text:s/><text:s text:c="7"/>~ <text:s text:c="4"/>( <text:s text:c="1"/>년 <text:s text:c="1"/>월 <text:s text:c="1"/>일)</text:span></text:p></table:table-cell></table:table-row><table:table-row table:style-name="Table57.5"><table:table-cell table:style-name="Table57.A5" office:value-type="string"><text:p text:style-name="P583_0"><text:span text:style-name="T434"><text:s/>11)공익법인</text:span><text:span text:style-name="T435"/></text:p></table:table-cell><table:table-cell table:style-name="Table57.B5" office:value-type="string" table:number-columns-spanned="2"><text:p text:style-name="P582_0"><text:span text:style-name="T434"><text:s/><text:s text:c="7"/>~ <text:s text:c="4"/>( <text:s text:c="1"/>년 <text:s text:c="1"/>월 <text:s text:c="1"/>일)</text:span></text:p></table:table-cell><table:covered-table-cell/><table:table-cell table:style-name="Table57.D5" office:value-type="string"><text:p text:style-name="P308_0"><text:span text:style-name="T438"><text:s/>16)</text:span><text:span text:style-name="T435"/></text:p></table:table-cell><table:table-cell table:style-name="Table57.E5" office:value-type="string"><text:p text:style-name="P582_0"><text:span text:style-name="T434"><text:s/><text:s text:c="7"/>~ <text:s text:c="4"/>( <text:s text:c="1"/>년 <text:s text:c="1"/>월 <text:s text:c="1"/>일)</text:span></text:p></table:table-cell></table:table-row><table:table-row table:style-name="Table57.6"><table:table-cell table:style-name="Table57.A6" office:value-type="string" table:number-columns-spanned="2"><text:p text:style-name="P582_0"><text:span text:style-name="T434">합 <text:s text:c="4"/>계 ㉮</text:span></text:p></table:table-cell><table:covered-table-cell/><table:table-cell table:style-name="Table57.C6" office:value-type="string" table:number-columns-spanned="3"><text:p text:style-name="P582_0"><text:span text:style-name="T434">년 <text:s text:c="2"/>월 <text:s text:c="2"/>일</text:span></text:p></table:table-cell><table:covered-table-cell/><table:covered-table-cell/></table:table-row></table:table></draw:text-box></draw:frame></text:span><text:span text:style-name="T6"/></text:p>
      <text:p text:style-name="P305_0"><text:span text:style-name="T51"><draw:frame draw:style-name="tableinfakeframe_gr67" svg:x="0cm" svg:y="0cm" draw:z-index="78" text:anchor-type="as-char"><draw:text-box><table:table table:style-name="Table58"><table:table-column table:style-name="Table58.A"/><table:table-column table:style-name="Table58.B"/><table:table-column table:style-name="Table58.C"/><table:table-row table:style-name="Table58.1"><table:table-cell table:style-name="Table58.A1" office:value-type="string"><text:p text:style-name="P582_0"><text:span text:style-name="T437">17)제 외 기 간</text:span><text:span text:style-name="T435"/></text:p></table:table-cell><table:table-cell table:style-name="Table58.B1" office:value-type="string"><text:p text:style-name="P582_0"><text:span text:style-name="T437">휴직 : <text:s text:c="3"/>~ <text:s text:c="3"/>( 년 <text:s text:c="1"/>윌 <text:s text:c="1"/>일)</text:span><text:span text:style-name="T435"/></text:p></table:table-cell><table:table-cell table:style-name="Table58.C1" office:value-type="string"><text:p text:style-name="P582_0"><text:span text:style-name="T437">직위해제 : <text:s text:c="3"/>~ <text:s text:c="2"/>(년 <text:s text:c="1"/>월 <text:s text:c="1"/>일)</text:span><text:span text:style-name="T435"/></text:p></table:table-cell></table:table-row><table:table-row table:style-name="Table58.2"><table:table-cell table:style-name="Table58.A2" office:value-type="string"><text:p text:style-name="P582_0"><text:span text:style-name="T437"><text:s/><text:s text:c="2"/>합 <text:s text:c="4"/>계 ㉯</text:span><text:span text:style-name="T435"/></text:p></table:table-cell><table:table-cell table:style-name="Table58.B2" office:value-type="string" table:number-columns-spanned="2"><text:p text:style-name="P582_0"><text:span text:style-name="T437"><text:s/><text:s text:c="2"/>년 <text:s text:c="4"/>월 <text:s text:c="4"/>일</text:span><text:span text:style-name="T435"/></text:p></table:table-cell><table:covered-table-cell/></table:table-row></table:table></draw:text-box></draw:frame></text:span><text:span text:style-name="T6"/></text:p>
      <text:p text:style-name="P305_0"><text:span text:style-name="T51"><draw:frame draw:style-name="tableinfakeframe_gr68" svg:x="0cm" svg:y="0cm" draw:z-index="79" text:anchor-type="as-char"><draw:text-box><table:table table:style-name="Table59"><table:table-column table:style-name="Table59.A"/><table:table-column table:style-name="Table59.B"/><table:table-row table:style-name="Table59.1"><table:table-cell table:style-name="Table59.A1" office:value-type="string"><text:p text:style-name="P582_0"><text:span text:style-name="T434">18)실재직기간(㉮-㉯)</text:span></text:p></table:table-cell><table:table-cell table:style-name="Table59.B1" office:value-type="string"><text:p text:style-name="P582_0"><text:span text:style-name="T434">년 <text:s text:c="1"/>월 <text:s text:c="2"/>일</text:span></text:p></table:table-cell></table:table-row></table:table></draw:text-box></draw:frame></text:span><text:span text:style-name="T6"/></text:p>
      <text:p text:style-name="P305_0"><text:span text:style-name="T51"><draw:frame draw:style-name="tableinfakeframe_gr69" svg:x="0cm" svg:y="0cm" draw:z-index="80" text:anchor-type="as-char"><draw:text-box><table:table table:style-name="Table60"><table:table-column table:style-name="Table60.A"/><table:table-column table:style-name="Table60.B"/><table:table-column table:style-name="Table60.C"/><table:table-column table:style-name="Table60.D"/><table:table-column table:style-name="Table60.E"/><table:table-column table:style-name="Table60.F"/><table:table-column table:style-name="Table60.G"/><table:table-column table:style-name="Table60.H"/><table:table-column table:style-name="Table60.I"/><table:table-column table:style-name="Table60.J"/><table:table-column table:style-name="Table60.K"/><table:table-column table:style-name="Table60.L"/><table:table-row table:style-name="Table60.1"><table:table-cell table:style-name="Table60.A1" office:value-type="string" table:number-columns-spanned="2" table:number-rows-spanned="2"><text:p text:style-name="P582_0"><text:span text:style-name="T434">19)징계・형벌</text:span></text:p></table:table-cell><table:covered-table-cell/><table:table-cell table:style-name="Table60.C1" office:value-type="string" table:number-columns-spanned="3"><text:p text:style-name="P582_0"><text:span text:style-name="T434">종 <text:s text:c="1"/>류</text:span></text:p></table:table-cell><table:covered-table-cell/><table:covered-table-cell/><table:table-cell table:style-name="Table60.F1" office:value-type="string"><text:p text:style-name="P582_0"><text:span text:style-name="T434">일 <text:s text:c="1"/>자</text:span></text:p></table:table-cell><table:table-cell table:style-name="Table60.G1" office:value-type="string" table:number-columns-spanned="2" table:number-rows-spanned="2"><text:p text:style-name="P582_0"><text:span text:style-name="T434">20)과거포상</text:span></text:p><text:p text:style-name="P582_0"><text:span text:style-name="T434">(장관표창이상)</text:span></text:p></table:table-cell><table:covered-table-cell/><table:table-cell table:style-name="Table60.I1" office:value-type="string" table:number-columns-spanned="2"><text:p text:style-name="P582_0"><text:span text:style-name="T434">포상명</text:span><text:span text:style-name="T435"/></text:p></table:table-cell><table:covered-table-cell/><table:table-cell table:style-name="Table60.K1" office:value-type="string" table:number-columns-spanned="2"><text:p text:style-name="P582_0"><text:span text:style-name="T434">수여일자</text:span></text:p></table:table-cell><table:covered-table-cell/></table:table-row><table:table-row table:style-name="Table60.2"><table:covered-table-cell/><table:covered-table-cell/><table:table-cell table:style-name="Table60.C2" office:value-type="string" table:number-columns-spanned="3"><text:p text:style-name="P306_0"><text:span text:style-name="T434"/></text:p></table:table-cell><table:covered-table-cell/><table:covered-table-cell/><table:table-cell table:style-name="Table60.F2" office:value-type="string"><text:p text:style-name="P306_0"><text:span text:style-name="T434"/></text:p></table:table-cell><table:covered-table-cell/><table:covered-table-cell/><table:table-cell table:style-name="Table60.I2" office:value-type="string" table:number-columns-spanned="2"><text:p text:style-name="P307_0"><text:span text:style-name="T434"/></text:p></table:table-cell><table:covered-table-cell/><table:table-cell table:style-name="Table60.K2" office:value-type="string" table:number-columns-spanned="2"><text:p text:style-name="P307_0"><text:span text:style-name="T434"/></text:p></table:table-cell><table:covered-table-cell/></table:table-row><table:table-row table:style-name="Table60.3"><table:table-cell table:style-name="Table60.A3" office:value-type="string" table:number-columns-spanned="6"><text:p text:style-name="P582_0"><text:span text:style-name="T434">21)작성자(인사담당자)</text:span></text:p></table:table-cell><table:covered-table-cell/><table:covered-table-cell/><table:covered-table-cell/><table:covered-table-cell/><table:covered-table-cell/><table:table-cell table:style-name="Table60.G3" office:value-type="string" table:number-columns-spanned="6"><text:p text:style-name="P582_0"><text:span text:style-name="T434">22)확인자(인사담당관)</text:span><text:span text:style-name="T435"/></text:p></table:table-cell><table:covered-table-cell/><table:covered-table-cell/><table:covered-table-cell/><table:covered-table-cell/><table:covered-table-cell/></table:table-row><table:table-row table:style-name="Table60.4"><table:table-cell table:style-name="Table60.A4" office:value-type="string"><text:p text:style-name="P582_0"><text:span text:style-name="T434">직급</text:span></text:p></table:table-cell><table:table-cell table:style-name="Table60.B4" office:value-type="string" table:number-columns-spanned="2"><text:p text:style-name="P306_0"><text:span text:style-name="T434"/></text:p></table:table-cell><table:covered-table-cell/><table:table-cell table:style-name="Table60.D4" office:value-type="string"><text:p text:style-name="P582_0"><text:span text:style-name="T434">성명</text:span></text:p></table:table-cell><table:table-cell table:style-name="Table60.E4" office:value-type="string" table:number-columns-spanned="2"><text:p text:style-name="P585_0"><text:span text:style-name="T434">(인)</text:span></text:p></table:table-cell><table:covered-table-cell/><table:table-cell table:style-name="Table60.G4" office:value-type="string"><text:p text:style-name="P582_0"><text:span text:style-name="T434">직급</text:span></text:p></table:table-cell><table:table-cell table:style-name="Table60.H4" office:value-type="string" table:number-columns-spanned="2"><text:p text:style-name="P306_0"><text:span text:style-name="T434"/></text:p></table:table-cell><table:covered-table-cell/><table:table-cell table:style-name="Table60.J4" office:value-type="string" table:number-columns-spanned="2"><text:p text:style-name="P582_0"><text:span text:style-name="T434">성명</text:span></text:p></table:table-cell><table:covered-table-cell/><table:table-cell table:style-name="Table60.L4" office:value-type="string"><text:p text:style-name="P585_0"><text:span text:style-name="T437">(인)</text:span><text:span text:style-name="T435"/></text:p></table:table-cell></table:table-row><table:table-row table:style-name="Table60.5"><table:table-cell table:style-name="Table60.A5" office:value-type="string" table:number-columns-spanned="12"><text:p text:style-name="P306_0"><text:span text:style-name="T435"/></text:p><text:p text:style-name="P582_0"><text:span text:style-name="T434">위 기재사항은 인사기록원본과 다름없이 정확하게 기록하였음을 확인함.</text:span></text:p><text:p text:style-name="P306_0"><text:span text:style-name="T434"/></text:p><text:p text:style-name="P582_0"><text:span text:style-name="T434">202○년 <text:s text:c="4"/>월 <text:s text:c="4"/>일</text:span></text:p><text:p text:style-name="P306_0"><text:span text:style-name="T434"/></text:p><text:p text:style-name="P306_0"><text:span text:style-name="T434"/></text:p><text:p text:style-name="P583_0"><text:span text:style-name="T439"><text:s/><text:s text:c="9"/></text:span><text:span text:style-name="T434">23)</text:span><text:span text:style-name="T439">기 관 명 <text:s text:c="1"/>: <text:s text:c="23"/>(직인)</text:span></text:p><text:p text:style-name="P308_0"><text:span text:style-name="T435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415_0"><text:span text:style-name="T233">* 소속별 인사기록요약서가 별지서식과 다를 경우 해당 소속의 서식 인정, 인사담당자(담당관) 서명 및 기관 직인 필수</text:span></text:p>
      <text:p text:style-name="P395_0_b4"><text:span text:style-name="T159">[서식 5]</text:span></text:p>
      <text:p text:style-name="P395_0"><text:span text:style-name="T159"/></text:p>
      <text:p text:style-name="P396_0"><text:span text:style-name="T231">감사부서장 확인서</text:span></text:p>
      <text:p text:style-name="P416_0"><text:span text:style-name="T120"/></text:p>
      <text:p text:style-name="P416_0"><text:span text:style-name="T120"/></text:p>
      <text:p text:style-name="P417_0"><text:span text:style-name="T234">□ </text:span><text:span text:style-name="T235">인적사항</text:span></text:p>
      <text:p text:style-name="P142_0"><text:span text:style-name="T236"><draw:frame draw:style-name="tableinfakeframe_gr70" svg:x="0cm" svg:y="0cm" draw:z-index="54" text:anchor-type="as-char"><draw:text-box><table:table table:style-name="Table61"><table:table-column table:style-name="Table61.A"/><table:table-column table:style-name="Table61.B"/><table:table-column table:style-name="Table61.C"/><table:table-column table:style-name="Table61.D"/><table:table-row table:style-name="Table61.1"><table:table-cell table:style-name="Table61.A1" office:value-type="string"><text:p text:style-name="P455_0"><text:span text:style-name="T101">소 <text:s text:c="1"/>속</text:span></text:p></table:table-cell><table:table-cell table:style-name="Table61.B1" office:value-type="string" table:number-columns-spanned="3"><text:p text:style-name="P531_0"><text:span text:style-name="T103">ㅇㅇㅇㅇㅇ</text:span></text:p></table:table-cell><table:covered-table-cell/><table:covered-table-cell/></table:table-row><table:table-row table:style-name="Table61.2"><table:table-cell table:style-name="Table61.A2" office:value-type="string"><text:p text:style-name="P455_0"><text:span text:style-name="T101">직 <text:s text:c="1"/>급</text:span></text:p></table:table-cell><table:table-cell table:style-name="Table61.B2" office:value-type="string"><text:p text:style-name="P531_0"><text:span text:style-name="T103">ㅇㅇㅇ</text:span></text:p></table:table-cell><table:table-cell table:style-name="Table61.C2" office:value-type="string"><text:p text:style-name="P531_0"><text:span text:style-name="T101">직 <text:s text:c="1"/>위</text:span></text:p></table:table-cell><table:table-cell table:style-name="Table61.D2" office:value-type="string"><text:p text:style-name="P531_0"><text:span text:style-name="T103">ㅇㅇㅇ</text:span></text:p></table:table-cell></table:table-row><table:table-row table:style-name="Table61.3"><table:table-cell table:style-name="Table61.A3" office:value-type="string"><text:p text:style-name="P455_0"><text:span text:style-name="T101">성 <text:s text:c="1"/>명</text:span></text:p></table:table-cell><table:table-cell table:style-name="Table61.B3" office:value-type="string"><text:p text:style-name="P531_0"><text:span text:style-name="T103">ㅇㅇㅇ</text:span></text:p></table:table-cell><table:table-cell table:style-name="Table61.C3" office:value-type="string"><text:p text:style-name="P531_0"><text:span text:style-name="T101">생년월일</text:span></text:p></table:table-cell><table:table-cell table:style-name="Table61.D3" office:value-type="string"><text:p text:style-name="P531_0"><text:span text:style-name="T103">0000. 00. 00.</text:span></text:p></table:table-cell></table:table-row><table:table-row table:style-name="Table61.4"><table:table-cell table:style-name="Table61.A4" office:value-type="string"><text:p text:style-name="P455_0"><text:span text:style-name="T101">징계기록</text:span></text:p></table:table-cell><table:table-cell table:style-name="Table61.B4" office:value-type="string" table:number-columns-spanned="3"><text:p text:style-name="P586_0"><text:span text:style-name="T242"><text:s/></text:span><text:span text:style-name="T243">사면되어 말소된 형사벌, 징계기록 등 전력이 있는 경우,</text:span><text:span text:style-name="T244"><text:s/>징계사유와 사면·말소된 사유 명기</text:span><text:span text:style-name="T245"/></text:p></table:table-cell><table:covered-table-cell/><table:covered-table-cell/></table:table-row></table:table></draw:text-box></draw:frame></text:span></text:p>
      <text:p text:style-name="P143_0"><text:span text:style-name="T235"/></text:p>
      <text:p text:style-name="P418_0"><text:span text:style-name="T237"><text:s/></text:span><text:span text:style-name="T387">상기인은 부총리표창 수상 후보자로서 형사벌(벌금 등)을 받거나 사회적 물의를</text:span><text:span text:style-name="T246"><text:s/></text:span><text:span text:style-name="T247">야기하여 수상자로서 선정되기 곤란한 흠결이 없는 사실을 확인하며,</text:span><text:span text:style-name="T248"><text:s/></text:span><text:span text:style-name="T247">직무관련 및 사생활과 관련하여 비위 사실 등이 없음을 확인합니다.</text:span></text:p>
      <text:p text:style-name="P419_0"><text:span text:style-name="T101"/></text:p>
      <text:p text:style-name="P419_0"><text:span text:style-name="T101"/></text:p>
      <text:p text:style-name="P420_0"><text:span text:style-name="T101">2026. </text:span><text:span text:style-name="T103">00</text:span><text:span text:style-name="T101">. </text:span><text:span text:style-name="T103">00</text:span><text:span text:style-name="T101">.</text:span></text:p>
      <text:p text:style-name="P147_0"><text:span text:style-name="T249"/></text:p>
      <text:p text:style-name="P421_0"><text:span text:style-name="T250"/></text:p>
      <text:p text:style-name="P421_0"><text:span text:style-name="T250"><text:s/><text:s text:c="30"/>확인자 소 속 : </text:span><text:span text:style-name="T251">ㅇㅇㅇ</text:span></text:p>
      <text:p text:style-name="P421_0"><text:span text:style-name="T250"><text:s/><text:s text:c="37"/>직 위 : </text:span><text:span text:style-name="T251">ㅇㅇㅇ</text:span></text:p>
      <text:p text:style-name="P421_0"><text:span text:style-name="T250"><text:s/><text:s text:c="37"/>직 급 : </text:span><text:span text:style-name="T251">ㅇㅇㅇ</text:span></text:p>
      <text:p text:style-name="P422_0"><text:span text:style-name="T250"><text:s/><text:s text:c="37"/>성 명 : </text:span><text:span text:style-name="T251">ㅇㅇㅇ</text:span><text:span text:style-name="T250"><text:s/><text:s text:c="10"/>(서 명)</text:span></text:p>
      <text:p text:style-name="P423_0"><text:span text:style-name="T236">과학기술정보통신부장관</text:span><text:span text:style-name="T238"><text:s/></text:span><text:span text:style-name="T234">귀하</text:span></text:p>
      <table:table table:style-name="Table62">
        <table:table-column table:style-name="Table62.A"/>
        <table:table-row table:style-name="Table62.1">
          <table:table-cell table:style-name="Table62.A1" office:value-type="string">
            <text:p text:style-name="P587_0"><text:span text:style-name="T239">&lt; 참고 &gt;</text:span><text:span text:style-name="T240"><text:s/></text:span><text:span text:style-name="T241"><text:s/></text:span><text:span text:style-name="T40">감사부서가 없거나 감사부서에서 관련 업무를 수행하지 않을 경우, 위 사실을 확인 할 수 있는 부서장의 확인을 받아 제출 가능</text:span><text:span text:style-name="T89"/></text:p>
          </table:table-cell>
        </table:table-row>
      </table:table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-윤고딕120" style:name="-윤고딕120"/>
    <style:font-face svg:font-family="-윤고딕130" style:name="-윤고딕130"/>
    <style:font-face svg:font-family="-윤고딕320" style:name="-윤고딕320"/>
    <style:font-face svg:font-family="-윤고딕330" style:name="-윤고딕330"/>
    <style:font-face svg:font-family="-윤명조120" style:name="-윤명조120"/>
    <style:font-face svg:font-family="HCI Hollyhock" style:name="HCI Hollyhock"/>
    <style:font-face svg:font-family="HCI Poppy" style:name="HCI Poppy"/>
    <style:font-face svg:font-family="HY헤드라인M" style:name="HY헤드라인M"/>
    <style:font-face svg:font-family="KoPub바탕체 Light" style:name="KoPub바탕체 Light"/>
    <style:font-face svg:font-family="Times New Roman" style:name="Times New Roman"/>
    <style:font-face svg:font-family="맑은 고딕" style:name="맑은 고딕"/>
    <style:font-face svg:font-family="바탕" style:name="바탕"/>
    <style:font-face svg:font-family="바탕체" style:name="바탕체"/>
    <style:font-face svg:font-family="산돌명조 L" style:name="산돌명조 L"/>
    <style:font-face svg:font-family="신명 태고딕" style:name="신명 태고딕"/>
    <style:font-face svg:font-family="한양그래픽" style:name="한양그래픽"/>
    <style:font-face svg:font-family="한양신명조" style:name="한양신명조"/>
    <style:font-face svg:font-family="한양중고딕" style:name="한양중고딕"/>
    <style:font-face svg:font-family="한컴돋움" style:name="한컴돋움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가" style:display-name="가" style:family="paragraph">
      <style:paragraph-properties fo:line-height="20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신명 태고딕" style:font-name-asian="신명 태고딕" style:font-name-complex="#태고딕" fo:font-family="신명 태고딕" style:font-family-asian="신명 태고딕" style:font-family-complex="#태고딕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박스안" style:display-name="박스안" style:family="paragraph">
      <style:paragraph-properties fo:line-height="17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-윤고딕130" style:font-name-asian="-윤고딕130" style:font-name-complex="-윤고딕130" fo:font-family="-윤고딕130" style:font-family-asian="-윤고딕130" style:font-family-complex="-윤고딕130" fo:font-size="10.00pt" style:font-size-asian="10.00pt" style:font-size-complex="10.00pt" fo:letter-spacing="-0.90pt" fo:language="en" style:language-asian="ko" fo:country="US" style:country-asian="KR" style:letter-kerning="false"/>
    </style:style>
    <style:style style:name="당구장" style:display-name="당구장" style:family="paragraph">
      <style:paragraph-properties fo:line-height="160%" fo:text-align="justify" fo:margin-left="1.058cm" fo:margin-right="0cm" fo:text-indent="0cm" fo:margin-top="0cm" fo:margin-bottom="0.141cm" fo:background-color="transparent" fo:border="none" style:shadow="none" style:text-autospace="none" style:vertical-align="auto" style:snap-to-layout-grid="false"/>
      <style:text-properties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90pt" fo:language="en" style:language-asian="ko" fo:country="US" style:country-asian="KR" style:letter-kerning="false"/>
    </style:style>
    <style:style style:name="본문16" style:display-name="본문1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64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한컴바탕" style:font-name-asian="한양신명조" style:font-name-complex="한양신명조" fo:font-family="한컴바탕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9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style:letter-kerning="false"/>
    </style:style>
    <style:style style:name="Table1" style:family="table">
      <style:table-properties style:width="17.000cm" table:align="left" style:shadow="none" style:may-break-between-rows="true" table:border-model="collapsing"/>
    </style:style>
    <style:style style:name="Table1.A" style:family="table-column">
      <style:table-column-properties style:column-width="8.500cm"/>
    </style:style>
    <style:style style:name="Table1.B" style:family="table-column">
      <style:table-column-properties style:column-width="8.500cm"/>
    </style:style>
    <style:style style:name="Table1.1" style:family="table-row">
      <style:table-row-properties style:min-row-height="28.25pt" fo:keep-together="auto"/>
    </style:style>
    <style:style style:name="Table1.A1" style:family="table-cell">
      <style:table-cell-properties style:vertical-align="middle" style:shadow="none" fo:border="none"/>
    </style:style>
    <style:style style:name="Table1.B1" style:family="table-cell">
      <style:table-cell-properties style:vertical-align="middle" style:shadow="none" fo:border="none"/>
    </style:style>
    <style:style style:name="MP425_10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style style:name="gr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.011cm, 0cm, 0cm, 0cm)"/>
    </style:style>
    <style:page-layout style:name="Mpm2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>
      <style:header>
        <table:table table:style-name="Table1">
          <table:table-column table:style-name="Table1.A"/>
          <table:table-column table:style-name="Table1.B"/>
          <table:table-row table:style-name="Table1.1">
            <table:table-cell table:style-name="Table1.A1" office:value-type="string">
              <text:p text:style-name="P426_0"><text:span text:style-name="T8"><draw:frame draw:style-name="gr0" svg:width="4.465cm" svg:height="0.800cm" svg:x="0.135cm" svg:y="0cm" draw:z-index="2" text:anchor-type="paragraph"><draw:image xlink:href="Pictures/EMB0001a09069ff.bmp" xlink:type="simple" xlink:show="embed" xlink:actuate="onLoad"/></draw:frame></text:span></text:p>
            </table:table-cell>
            <table:table-cell table:style-name="Table1.B1" office:value-type="string">
              <text:p text:style-name="P425_0_b2"><text:span text:style-name="T8"/></text:p>
            </table:table-cell>
          </table:table-row>
        </table:table>
      </style:header>
    </style:master-page>
    <style:master-page style:name="MP2" style:page-layout-name="Mpm2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○○○ 기획재정담당관</dc:title>
    <dc:description/>
    <dc:subject/>
    <meta:keyword/>
    <dc:creator>USER</dc:creator>
    <meta:creation-date>2017-07-21T02:15:19.000</meta:creation-date>
    <meta:print-date>60056-05-28T05:36:10.000000955</meta:print-date>
    <meta:generator>hwp/hangul/11, 0, 0, 65535/NAME="Red_Hat_Enterprise_Linux_Server"</meta:generator>
  </office:meta>
</office:document-meta>
</file>