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" manifest:full-path="Pictures/EMB0000733b2718.png"/>
  <manifest:file-entry manifest:media-type="" manifest:full-path="Pictures/EMB0000733b2719.bmp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태고딕" style:name="#태고딕"/>
    <style:font-face svg:font-family="-윤고딕130" style:name="-윤고딕130"/>
    <style:font-face svg:font-family="-윤고딕330" style:name="-윤고딕330"/>
    <style:font-face svg:font-family="-윤명조120" style:name="-윤명조120"/>
    <style:font-face svg:font-family="HCI Hollyhock" style:name="HCI Hollyhock"/>
    <style:font-face svg:font-family="HCI Poppy" style:name="HCI Poppy"/>
    <style:font-face svg:font-family="HCI Tulip" style:name="HCI Tulip"/>
    <style:font-face svg:font-family="HY헤드라인M" style:name="HY헤드라인M"/>
    <style:font-face svg:font-family="KoPub돋움체 Light" style:name="KoPub돋움체 Light"/>
    <style:font-face svg:font-family="KoPub돋움체 Medium" style:name="KoPub돋움체 Medium"/>
    <style:font-face svg:font-family="KoPub바탕체 Light" style:name="KoPub바탕체 Light"/>
    <style:font-face svg:font-family="Times New Roman" style:name="Times New Roman"/>
    <style:font-face svg:font-family="Yoon가변 윤고딕 120_TT" style:name="Yoon가변 윤고딕 120_TT"/>
    <style:font-face svg:font-family="맑은 고딕" style:name="맑은 고딕"/>
    <style:font-face svg:font-family="바탕" style:name="바탕"/>
    <style:font-face svg:font-family="바탕체" style:name="바탕체"/>
    <style:font-face svg:font-family="신명 태고딕" style:name="신명 태고딕"/>
    <style:font-face svg:font-family="한양그래픽" style:name="한양그래픽"/>
    <style:font-face svg:font-family="한양신명조" style:name="한양신명조"/>
    <style:font-face svg:font-family="한양중고딕" style:name="한양중고딕"/>
    <style:font-face svg:font-family="한컴돋움" style:name="한컴돋움"/>
    <style:font-face svg:font-family="함초롬돋움" style:name="함초롬돋움"/>
    <style:font-face svg:font-family="함초롬바탕" style:name="함초롬바탕"/>
    <style:font-face svg:font-family="휴먼고딕" style:name="휴먼고딕"/>
    <style:font-face svg:font-family="휴먼명조" style:name="휴먼명조"/>
  </office:font-face-decls>
  <office:automatic-styles>
    <style:style style:name="T1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" style:family="table">
      <style:table-properties style:width="16.701cm" table:align="left" fo:margin="0.100cm" style:shadow="none" style:may-break-between-rows="true" table:border-model="collapsing"/>
    </style:style>
    <style:style style:name="Table2.A" style:family="table-column">
      <style:table-column-properties style:column-width="16.701cm"/>
    </style:style>
    <style:style style:name="Table2.1" style:family="table-row">
      <style:table-row-properties style:min-row-height="2.82pt" fo:keep-together="auto"/>
    </style:style>
    <style:style style:name="Table2.A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2" style:family="table-row">
      <style:table-row-properties style:min-row-height="2.82pt" fo:keep-together="auto"/>
    </style:style>
    <style:style style:name="Table2.A2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3" style:family="table-row">
      <style:table-row-properties style:min-row-height="2.82pt" fo:keep-together="auto"/>
    </style:style>
    <style:style style:name="Table2.A3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4" style:family="table-row">
      <style:table-row-properties style:min-row-height="107.82pt" fo:keep-together="auto"/>
    </style:style>
    <style:style style:name="Table2.A4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5" style:family="table-row">
      <style:table-row-properties style:min-row-height="28.82pt" fo:keep-together="auto"/>
    </style:style>
    <style:style style:name="Table2.A5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6" style:family="table-row">
      <style:table-row-properties style:min-row-height="202.82pt" fo:keep-together="auto"/>
    </style:style>
    <style:style style:name="Table2.A6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73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4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able4" style:family="table">
      <style:table-properties style:width="16.401cm" table:align="left" fo:margin="0cm" style:shadow="none" style:may-break-between-rows="true" table:border-model="collapsing"/>
    </style:style>
    <style:style style:name="Table4.A" style:family="table-column">
      <style:table-column-properties style:column-width="16.401cm"/>
    </style:style>
    <style:style style:name="Table4.1" style:family="table-row">
      <style:table-row-properties style:min-row-height="588.55pt" fo:keep-together="auto"/>
    </style:style>
    <style:style style:name="Table4.A1" style:family="table-cell">
      <style:table-cell-properties style:vertical-align="middle" style:shadow="none" fo:border="0.012cm dotted #000000" fo:padding="0.500cm"/>
    </style:style>
    <style:style style:name="P13_0_MS1_b3" style:parent-style-name="Standard" style:master-pag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7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5" style:family="table">
      <style:table-properties style:width="16.989cm" table:align="left" fo:margin="0cm" style:shadow="none" style:may-break-between-rows="true" table:border-model="collapsing"/>
    </style:style>
    <style:style style:name="Table5.A" style:family="table-column">
      <style:table-column-properties style:column-width="2.105cm"/>
    </style:style>
    <style:style style:name="Table5.B" style:family="table-column">
      <style:table-column-properties style:column-width="0.199cm"/>
    </style:style>
    <style:style style:name="Table5.C" style:family="table-column">
      <style:table-column-properties style:column-width="14.685cm"/>
    </style:style>
    <style:style style:name="Table5.1" style:family="table-row">
      <style:table-row-properties style:min-row-height="28.31pt" fo:keep-together="auto"/>
    </style:style>
    <style:style style:name="Table5.A1" style:family="table-cell">
      <style:table-cell-properties style:vertical-align="middle" style:shadow="none" fo:background-color="#342dbe" fo:border="0.05cm solid #1b1760" fo:padding="0.050cm"/>
    </style:style>
    <style:style style:name="Table5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5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T71" style:family="text">
      <style:text-properties fo:color="#282828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5_0_MS2_b3" style:parent-style-name="Standard" style:master-page-name="MP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6" style:family="table">
      <style:table-properties style:width="16.900cm" table:align="left" fo:margin="0cm" style:shadow="none" style:may-break-between-rows="true" table:border-model="collapsing"/>
    </style:style>
    <style:style style:name="Table6.A" style:family="table-column">
      <style:table-column-properties style:column-width="16.900cm"/>
    </style:style>
    <style:style style:name="Table6.1" style:family="table-row">
      <style:table-row-properties style:min-row-height="44.67pt" fo:keep-together="auto"/>
    </style:style>
    <style:style style:name="Table6.A1" style:family="table-cell">
      <style:table-cell-properties style:vertical-align="middle" style:shadow="none" fo:background-color="#f2f2f2" fo:border-top="0.02cm dotted #000000" fo:border-bottom="0.02cm dotted #000000" fo:border-left="none" fo:border-right="none" fo:padding-top="0.050cm" fo:padding-bottom="0.050cm" fo:padding-left="0.100cm" fo:padding-right="0.100cm"/>
    </style:style>
    <style:style style:name="P84_0" style:parent-style-name="Standard" style:family="paragraph">
      <style:paragraph-properties fo:line-height="160%" fo:text-align="justify" fo:margin-left="0.997cm" fo:margin-right="0cm" fo:text-indent="-1.032cm" fo:margin-top="0cm" fo:margin-bottom="0cm" fo:background-color="transparent" fo:border="none" style:shadow="none" style:text-autospace="none" style:vertical-align="auto" style:snap-to-layout-grid="true"/>
    </style:style>
    <style:style style:name="T40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8_15" style:parent-style-name="바탕글 사본5" style:family="paragraph">
      <style:paragraph-properties fo:line-height="113%" fo:text-align="justify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able7" style:family="table">
      <style:table-properties style:width="16.484cm" table:align="left" fo:margin="0cm" style:shadow="none" style:may-break-between-rows="true" table:border-model="collapsing"/>
    </style:style>
    <style:style style:name="Table7.A" style:family="table-column">
      <style:table-column-properties style:column-width="2.758cm"/>
    </style:style>
    <style:style style:name="Table7.B" style:family="table-column">
      <style:table-column-properties style:column-width="2.758cm"/>
    </style:style>
    <style:style style:name="Table7.C" style:family="table-column">
      <style:table-column-properties style:column-width="2.758cm"/>
    </style:style>
    <style:style style:name="Table7.D" style:family="table-column">
      <style:table-column-properties style:column-width="2.758cm"/>
    </style:style>
    <style:style style:name="Table7.E" style:family="table-column">
      <style:table-column-properties style:column-width="2.726cm"/>
    </style:style>
    <style:style style:name="Table7.F" style:family="table-column">
      <style:table-column-properties style:column-width="2.726cm"/>
    </style:style>
    <style:style style:name="Table7.1" style:family="table-row">
      <style:table-row-properties style:min-row-height="15.66pt" fo:keep-together="auto"/>
    </style:style>
    <style:style style:name="Table7.A1" style:family="table-cell">
      <style:table-cell-properties style:vertical-align="middle" style:shadow="none" fo:background-color="#f2f2f2" fo:border-top="0.04cm solid #000000" fo:border-bottom="0.02cm double #000000" fo:border-left="none" fo:border-right="0.02cm solid #000000" style:border-line-width-bottom="0.007cm 0.003cm 0.007cm" fo:padding="0.100cm"/>
    </style:style>
    <style:style style:name="Table7.E1" style:family="table-cell">
      <style:table-cell-properties style:vertical-align="middle" style:shadow="none" fo:background-color="#f2f2f2" fo:border-top="0.04cm solid #000000" fo:border-bottom="0.05cm double #000000" fo:border-left="0.02cm solid #000000" fo:border-right="0.02cm solid #000000" style:border-line-width-bottom="0.017cm 0.008cm 0.017cm" fo:padding="0.100cm"/>
    </style:style>
    <style:style style:name="Table7.F1" style:family="table-cell">
      <style:table-cell-properties style:vertical-align="middle" style:shadow="none" fo:background-color="#e0e0e0" fo:border-top="0.04cm solid #000000" fo:border-bottom="0.05cm double #000000" fo:border-left="0.02cm solid #000000" fo:border-right="none" style:border-line-width-bottom="0.017cm 0.008cm 0.017cm" fo:padding="0.100cm"/>
    </style:style>
    <style:style style:name="Table7.2" style:family="table-row">
      <style:table-row-properties style:min-row-height="19.66pt" fo:keep-together="auto"/>
    </style:style>
    <style:style style:name="Table7.A2" style:family="table-cell">
      <style:table-cell-properties style:vertical-align="middle" style:shadow="none" fo:background-color="#f2f2f2" fo:border-top="0.015cm solid #000000" fo:border-bottom="0.05cm double #000000" fo:border-left="none" fo:border-right="0.012cm solid #000000" style:border-line-width-bottom="0.017cm 0.008cm 0.017cm" fo:padding="0.100cm"/>
    </style:style>
    <style:style style:name="Table7.B2" style:family="table-cell">
      <style:table-cell-properties style:vertical-align="middle" style:shadow="none" fo:background-color="#f2f2f2" fo:border-top="0.015cm solid #000000" fo:border-bottom="0.05cm double #000000" fo:border-left="0.012cm solid #000000" fo:border-right="0.015cm solid #000000" style:border-line-width-bottom="0.017cm 0.008cm 0.017cm" fo:padding="0.100cm"/>
    </style:style>
    <style:style style:name="Table7.C2" style:family="table-cell">
      <style:table-cell-properties style:vertical-align="middle" style:shadow="none" fo:background-color="#f2f2f2" fo:border-top="0.02cm solid #000000" fo:border-bottom="0.05cm double #000000" fo:border-left="0.015cm solid #000000" fo:border-right="0.012cm solid #000000" style:border-line-width-bottom="0.017cm 0.008cm 0.017cm" fo:padding="0.100cm"/>
    </style:style>
    <style:style style:name="Table7.D2" style:family="table-cell">
      <style:table-cell-properties style:vertical-align="middle" style:shadow="none" fo:background-color="#f2f2f2" fo:border-top="0.02cm solid #000000" fo:border-bottom="0.05cm double #000000" fo:border-left="0.012cm solid #000000" fo:border-right="0.02cm solid #000000" style:border-line-width-bottom="0.017cm 0.008cm 0.017cm" fo:padding="0.050cm"/>
    </style:style>
    <style:style style:name="Table7.3" style:family="table-row">
      <style:table-row-properties style:min-row-height="15.66pt" fo:keep-together="auto"/>
    </style:style>
    <style:style style:name="Table7.A3" style:family="table-cell">
      <style:table-cell-properties style:vertical-align="middle" style:shadow="none" fo:border-top="0.05cm double #000000" fo:border-bottom="0.04cm solid #000000" fo:border-left="none" fo:border-right="0.02cm solid #000000" style:border-line-width-top="0.017cm 0.008cm 0.017cm" fo:padding="0.100cm"/>
    </style:style>
    <style:style style:name="Table7.B3" style:family="table-cell">
      <style:table-cell-properties style:vertical-align="middle" style:shadow="none" fo:border-top="0.05cm double #000000" fo:border-bottom="0.04cm solid #000000" fo:border-left="0.02cm solid #000000" fo:border-right="0.015cm solid #000000" style:border-line-width-top="0.017cm 0.008cm 0.017cm" fo:padding="0.100cm"/>
    </style:style>
    <style:style style:name="Table7.C3" style:family="table-cell">
      <style:table-cell-properties style:vertical-align="middle" style:shadow="none" fo:border-top="0.05cm double #000000" fo:border-bottom="0.04cm solid #000000" fo:border-left="0.015cm solid #000000" fo:border-right="0.02cm solid #000000" style:border-line-width-top="0.017cm 0.008cm 0.017cm" fo:padding="0.100cm"/>
    </style:style>
    <style:style style:name="Table7.D3" style:family="table-cell">
      <style:table-cell-properties style:vertical-align="middle" style:shadow="none" fo:border-top="0.05cm double #000000" fo:border-bottom="0.04cm solid #000000" fo:border-left="0.02cm solid #000000" fo:border-right="0.02cm solid #000000" style:border-line-width-top="0.017cm 0.008cm 0.017cm" fo:padding="0.100cm"/>
    </style:style>
    <style:style style:name="Table7.E3" style:family="table-cell">
      <style:table-cell-properties style:vertical-align="middle" style:shadow="none" fo:border-top="0.05cm double #000000" fo:border-bottom="0.04cm solid #000000" fo:border-left="0.02cm solid #000000" fo:border-right="0.02cm solid #000000" style:border-line-width-top="0.017cm 0.008cm 0.017cm" fo:padding="0.100cm"/>
    </style:style>
    <style:style style:name="Table7.F3" style:family="table-cell">
      <style:table-cell-properties style:vertical-align="middle" style:shadow="none" fo:border-top="0.05cm double #000000" fo:border-bottom="0.04cm solid #000000" fo:border-left="0.02cm solid #000000" fo:border-right="none" style:border-line-width-top="0.017cm 0.008cm 0.017cm" fo:padding="0.100cm"/>
    </style:style>
    <style:style style:name="P85_0" style:parent-style-name="Standard" style:family="paragraph">
      <style:paragraph-properties fo:line-height="155%" fo:text-align="end" fo:margin-left="1.676cm" fo:margin-right="0cm" fo:text-indent="-1.676cm" fo:margin-top="0cm" fo:margin-bottom="0cm" fo:background-color="transparent" fo:border="none" style:shadow="none" style:text-autospace="none" style:vertical-align="auto" style:snap-to-layout-grid="true"/>
    </style:style>
    <style:style style:name="T3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9_0" style:parent-style-name="Standard" style:family="paragraph">
      <style:paragraph-properties fo:line-height="9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1.6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0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8" style:family="table">
      <style:table-properties style:width="16.989cm" table:align="left" fo:margin="0cm" style:shadow="none" style:may-break-between-rows="true" table:border-model="collapsing"/>
    </style:style>
    <style:style style:name="Table8.A" style:family="table-column">
      <style:table-column-properties style:column-width="2.105cm"/>
    </style:style>
    <style:style style:name="Table8.B" style:family="table-column">
      <style:table-column-properties style:column-width="0.199cm"/>
    </style:style>
    <style:style style:name="Table8.C" style:family="table-column">
      <style:table-column-properties style:column-width="14.685cm"/>
    </style:style>
    <style:style style:name="Table8.1" style:family="table-row">
      <style:table-row-properties style:min-row-height="28.31pt" fo:keep-together="auto"/>
    </style:style>
    <style:style style:name="Table8.A1" style:family="table-cell">
      <style:table-cell-properties style:vertical-align="middle" style:shadow="none" fo:background-color="#342dbe" fo:border="0.05cm solid #1b1760" fo:padding="0.050cm"/>
    </style:style>
    <style:style style:name="Table8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8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T8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0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2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1_15" style:parent-style-name="바탕글 사본5" style:family="paragraph">
      <style:paragraph-properties fo:line-height="113%" fo:text-align="justify" fo:margin-left="0.799cm" fo:margin-right="0cm" fo:text-indent="-0.799cm" fo:margin-top="0cm" fo:margin-bottom="0cm" fo:background-color="transparent" fo:border="none" style:shadow="none" style:text-autospace="none" style:vertical-align="auto" style:snap-to-layout-grid="true"/>
    </style:style>
    <style:style style:name="T40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1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2_15" style:parent-style-name="바탕글 사본5" style:family="paragraph">
      <style:paragraph-properties fo:line-height="113%" fo:text-align="justify" fo:margin-left="0.802cm" fo:margin-right="0cm" fo:text-indent="-0.802cm" fo:margin-top="0cm" fo:margin-bottom="0cm" fo:background-color="transparent" fo:border="none" style:shadow="none" style:text-autospace="none" style:vertical-align="auto" style:snap-to-layout-grid="true"/>
    </style:style>
    <style:style style:name="T14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3_15" style:parent-style-name="바탕글 사본5" style:family="paragraph">
      <style:paragraph-properties fo:line-height="113%" fo:text-align="justify" fo:margin-left="0.828cm" fo:margin-right="0cm" fo:text-indent="-0.828cm" fo:margin-top="0cm" fo:margin-bottom="0cm" fo:background-color="transparent" fo:border="none" style:shadow="none" style:text-autospace="none" style:vertical-align="auto" style:snap-to-layout-grid="true"/>
    </style:style>
    <style:style style:name="P90_0" style:parent-style-name="Standard" style:family="paragraph">
      <style:paragraph-properties fo:line-height="160%" fo:text-align="justify" fo:margin-left="1.378cm" fo:margin-right="0cm" fo:text-indent="-1.378cm" fo:margin-top="0cm" fo:margin-bottom="0cm" fo:background-color="transparent" fo:border="none" style:shadow="none" style:text-autospace="none" style:vertical-align="auto" style:snap-to-layout-grid="true"/>
    </style:style>
    <style:style style:name="T9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0" style:family="text">
      <style:text-properties fo:color="#000000" style:text-outline="false" style:text-line-through-style="solid" style:text-position="0% 100%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-0.2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4_15" style:parent-style-name="바탕글 사본5" style:family="paragraph">
      <style:paragraph-properties fo:line-height="113%" fo:text-align="justify" fo:margin-left="0.751cm" fo:margin-right="0cm" fo:text-indent="-0.751cm" fo:margin-top="0cm" fo:margin-bottom="0cm" fo:background-color="transparent" fo:border="none" style:shadow="none" style:text-autospace="none" style:vertical-align="auto" style:snap-to-layout-grid="true"/>
    </style:style>
    <style:style style:name="T345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9" style:family="table">
      <style:table-properties style:width="16.989cm" table:align="left" fo:margin="0cm" style:shadow="none" style:may-break-between-rows="true" table:border-model="collapsing"/>
    </style:style>
    <style:style style:name="Table9.A" style:family="table-column">
      <style:table-column-properties style:column-width="2.105cm"/>
    </style:style>
    <style:style style:name="Table9.B" style:family="table-column">
      <style:table-column-properties style:column-width="0.199cm"/>
    </style:style>
    <style:style style:name="Table9.C" style:family="table-column">
      <style:table-column-properties style:column-width="14.685cm"/>
    </style:style>
    <style:style style:name="Table9.1" style:family="table-row">
      <style:table-row-properties style:min-row-height="28.31pt" fo:keep-together="auto"/>
    </style:style>
    <style:style style:name="Table9.A1" style:family="table-cell">
      <style:table-cell-properties style:vertical-align="middle" style:shadow="none" fo:background-color="#342dbe" fo:border="0.05cm solid #1b1760" fo:padding="0.050cm"/>
    </style:style>
    <style:style style:name="Table9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9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335_0_b4" style:parent-style-name="Standard" style:family="paragraph">
      <style:paragraph-properties fo:line-height="95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135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6_15" style:parent-style-name="바탕글 사본5" style:family="paragraph">
      <style:paragraph-properties fo:line-height="123%" fo:text-align="justify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102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3" style:family="text">
      <style:text-properties fo:color="#000000" style:text-outline="false" style:text-line-through-style="solid" style:text-position="0% 100%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1" style:family="text">
      <style:text-properties fo:color="#000000" style:text-outline="false" style:text-line-through-style="solid" style:text-position="0% 100%" style:font-name="바탕체" style:font-name-asian="바탕체" style:font-name-complex="바탕체" fo:font-family="바탕체" style:font-family-asian="바탕체" style:font-family-complex="바탕체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7_0" style:parent-style-name="Standard" style:family="paragraph">
      <style:paragraph-properties fo:line-height="109%" fo:text-align="justify" fo:margin-left="1.027cm" fo:margin-right="0cm" fo:text-indent="-1.027cm" fo:margin-top="0cm" fo:margin-bottom="0cm" fo:background-color="transparent" fo:border="none" style:shadow="none" style:text-autospace="none" style:vertical-align="auto" style:snap-to-layout-grid="true"/>
    </style:style>
    <style:style style:name="T25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_0" style:parent-style-name="Standard" style:family="paragraph">
      <style:paragraph-properties fo:line-height="14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38_0" style:parent-style-name="Standard" style:family="paragraph">
      <style:paragraph-properties fo:line-height="109%" fo:text-align="justify" fo:margin-left="1.030cm" fo:margin-right="0cm" fo:text-indent="-1.030cm" fo:margin-top="0cm" fo:margin-bottom="0cm" fo:background-color="transparent" fo:border="none" style:shadow="none" style:text-autospace="none" style:vertical-align="auto" style:snap-to-layout-grid="true"/>
    </style:style>
    <style:style style:name="P339_0" style:parent-style-name="Standard" style:family="paragraph">
      <style:paragraph-properties fo:line-height="109%" fo:text-align="justify" fo:margin-left="1.107cm" fo:margin-right="0cm" fo:text-indent="-1.107cm" fo:margin-top="0cm" fo:margin-bottom="0cm" fo:background-color="transparent" fo:border="none" style:shadow="none" style:text-autospace="none" style:vertical-align="auto" style:snap-to-layout-grid="true"/>
    </style:style>
    <style:style style:name="P340_0" style:parent-style-name="Standard" style:family="paragraph">
      <style:paragraph-properties fo:line-height="109%" fo:text-align="justify" fo:margin-left="1.096cm" fo:margin-right="0cm" fo:text-indent="-1.096cm" fo:margin-top="0cm" fo:margin-bottom="0cm" fo:background-color="transparent" fo:border="none" style:shadow="none" style:text-autospace="none" style:vertical-align="auto" style:snap-to-layout-grid="true"/>
    </style:style>
    <style:style style:name="T8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5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1_0" style:parent-style-name="Standard" style:family="paragraph">
      <style:paragraph-properties fo:line-height="160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</style:style>
    <style:style style:name="P341_0" style:parent-style-name="Standard" style:family="paragraph">
      <style:paragraph-properties fo:line-height="117%" fo:text-align="justify" fo:margin-left="1.057cm" fo:margin-right="0cm" fo:text-indent="-1.057cm" fo:margin-top="0cm" fo:margin-bottom="0cm" fo:background-color="transparent" fo:border="none" style:shadow="none" style:text-autospace="none" style:vertical-align="auto" style:snap-to-layout-grid="true"/>
    </style:style>
    <style:style style:name="T11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2_0" style:parent-style-name="Standard" style:family="paragraph">
      <style:paragraph-properties fo:line-height="117%" fo:text-align="justify" fo:margin-left="1.487cm" fo:margin-right="0cm" fo:text-indent="-1.487cm" fo:margin-top="0cm" fo:margin-bottom="0cm" fo:background-color="transparent" fo:border="none" style:shadow="none" style:text-autospace="none" style:vertical-align="auto" style:snap-to-layout-grid="true"/>
    </style:style>
    <style:style style:name="T11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3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3_0" style:parent-style-name="Standard" style:family="paragraph">
      <style:paragraph-properties fo:line-height="117%" fo:text-align="justify" fo:margin-left="1.410cm" fo:margin-right="0cm" fo:text-indent="-1.410cm" fo:margin-top="0cm" fo:margin-bottom="0cm" fo:background-color="transparent" fo:border="none" style:shadow="none" style:text-autospace="none" style:vertical-align="auto" style:snap-to-layout-grid="true"/>
    </style:style>
    <style:style style:name="T11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3_0" style:parent-style-name="Standard" style:family="paragraph">
      <style:paragraph-properties fo:line-height="160%" fo:text-align="justify" fo:margin-left="1.525cm" fo:margin-right="0cm" fo:text-indent="-1.525cm" fo:margin-top="0cm" fo:margin-bottom="0cm" fo:background-color="transparent" fo:border="none" style:shadow="none" style:text-autospace="none" style:vertical-align="auto" style:snap-to-layout-grid="true"/>
    </style:style>
    <style:style style:name="T246" style:family="text">
      <style:text-properties fo:color="#000000" style:text-outline="false" style:text-line-through-style="solid" style:text-position="super 58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44_0" style:parent-style-name="Standard" style:family="paragraph">
      <style:paragraph-properties fo:line-height="117%" fo:text-align="justify" fo:margin-left="1.424cm" fo:margin-right="0cm" fo:text-indent="-1.424cm" fo:margin-top="0cm" fo:margin-bottom="0cm" fo:background-color="transparent" fo:border="none" style:shadow="none" style:text-autospace="none" style:vertical-align="auto" style:snap-to-layout-grid="true"/>
    </style:style>
    <style:style style:name="P28_0" style:parent-style-name="Standard" style:family="paragraph">
      <style:paragraph-properties fo:line-height="160%" fo:text-align="justify" fo:margin-left="1.679cm" fo:margin-right="0cm" fo:text-indent="-1.679cm" fo:margin-top="0cm" fo:margin-bottom="0cm" fo:background-color="transparent" fo:border="none" style:shadow="none" style:text-autospace="none" style:vertical-align="auto" style:snap-to-layout-grid="true"/>
    </style:style>
    <style:style style:name="T41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7_19" style:parent-style-name="당구장" style:family="paragraph">
      <style:paragraph-properties fo:line-height="160%" fo:text-align="justify" fo:margin-left="1.830cm" fo:margin-right="0cm" fo:text-indent="-1.830cm" fo:margin-top="0cm" fo:margin-bottom="0cm" fo:background-color="transparent" fo:border="none" style:shadow="none" style:text-autospace="none" style:vertical-align="auto" style:snap-to-layout-grid="true"/>
    </style:style>
    <style:style style:name="T41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4_0" style:parent-style-name="Standard" style:family="paragraph">
      <style:paragraph-properties fo:line-height="160%" fo:text-align="justify" fo:margin-left="1.326cm" fo:margin-right="0cm" fo:text-indent="-1.326cm" fo:margin-top="0cm" fo:margin-bottom="0cm" fo:background-color="transparent" fo:border="none" style:shadow="none" style:text-autospace="none" style:vertical-align="auto" style:snap-to-layout-grid="true"/>
    </style:style>
    <style:style style:name="P345_0" style:parent-style-name="Standard" style:family="paragraph">
      <style:paragraph-properties fo:line-height="117%" fo:text-align="justify" fo:margin-left="1.480cm" fo:margin-right="0cm" fo:text-indent="-1.480cm" fo:margin-top="0cm" fo:margin-bottom="0cm" fo:background-color="transparent" fo:border="none" style:shadow="none" style:text-autospace="none" style:vertical-align="auto" style:snap-to-layout-grid="true"/>
    </style:style>
    <style:style style:name="T42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2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8_0" style:parent-style-name="Standard" style:family="paragraph">
      <style:paragraph-properties fo:line-height="160%" fo:text-align="justify" fo:margin-left="1.680cm" fo:margin-right="0cm" fo:text-indent="-1.680cm" fo:margin-top="0cm" fo:margin-bottom="0cm" fo:background-color="transparent" fo:border="none" style:shadow="none" style:text-autospace="none" style:vertical-align="auto" style:snap-to-layout-grid="true"/>
    </style:style>
    <style:style style:name="P95_0" style:parent-style-name="Standard" style:family="paragraph">
      <style:paragraph-properties fo:line-height="160%" fo:text-align="justify" fo:margin-left="1.238cm" fo:margin-right="0cm" fo:text-indent="-1.238cm" fo:margin-top="0cm" fo:margin-bottom="0cm" fo:background-color="transparent" fo:border="none" style:shadow="none" style:text-autospace="none" style:vertical-align="auto" style:snap-to-layout-grid="true"/>
    </style:style>
    <style:style style:name="P346_0" style:parent-style-name="Standard" style:family="paragraph">
      <style:paragraph-properties fo:line-height="117%" fo:text-align="justify" fo:margin-left="1.410cm" fo:margin-right="0cm" fo:text-indent="-1.410cm" fo:margin-top="0cm" fo:margin-bottom="0cm" fo:background-color="transparent" fo:border="none" style:shadow="none" style:text-autospace="none" style:vertical-align="auto" style:snap-to-layout-grid="true"/>
    </style:style>
    <style:style style:name="T12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6_0" style:parent-style-name="Standard" style:family="paragraph">
      <style:paragraph-properties fo:line-height="160%" fo:text-align="justify" fo:margin-left="1.424cm" fo:margin-right="0cm" fo:text-indent="-1.424cm" fo:margin-top="0cm" fo:margin-bottom="0cm" fo:background-color="transparent" fo:border="none" style:shadow="none" style:text-autospace="none" style:vertical-align="auto" style:snap-to-layout-grid="true"/>
    </style:style>
    <style:style style:name="T9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47_0" style:parent-style-name="Standard" style:family="paragraph">
      <style:paragraph-properties fo:line-height="117%" fo:text-align="justify" fo:margin-left="1.439cm" fo:margin-right="0cm" fo:text-indent="-1.439cm" fo:margin-top="0cm" fo:margin-bottom="0cm" fo:background-color="transparent" fo:border="none" style:shadow="none" style:text-autospace="none" style:vertical-align="auto" style:snap-to-layout-grid="true"/>
    </style:style>
    <style:style style:name="P97_0" style:parent-style-name="Standard" style:family="paragraph">
      <style:paragraph-properties fo:line-height="160%" fo:text-align="justify" fo:margin-left="1.341cm" fo:margin-right="0cm" fo:text-indent="-1.341cm" fo:margin-top="0cm" fo:margin-bottom="0cm" fo:background-color="transparent" fo:border="none" style:shadow="none" style:text-autospace="none" style:vertical-align="auto" style:snap-to-layout-grid="true"/>
    </style:style>
    <style:style style:name="P348_0" style:parent-style-name="Standard" style:family="paragraph">
      <style:paragraph-properties fo:line-height="117%" fo:text-align="justify" fo:margin-left="1.271cm" fo:margin-right="0cm" fo:text-indent="-1.271cm" fo:margin-top="0cm" fo:margin-bottom="0cm" fo:background-color="transparent" fo:border="none" style:shadow="none" style:text-autospace="none" style:vertical-align="auto" style:snap-to-layout-grid="true"/>
    </style:style>
    <style:style style:name="P349_0" style:parent-style-name="Standard" style:family="paragraph">
      <style:paragraph-properties fo:line-height="117%" fo:text-align="justify" fo:margin-left="1.392cm" fo:margin-right="0cm" fo:text-indent="-1.392cm" fo:margin-top="0cm" fo:margin-bottom="0cm" fo:background-color="transparent" fo:border="none" style:shadow="none" style:text-autospace="none" style:vertical-align="auto" style:snap-to-layout-grid="true"/>
    </style:style>
    <style:style style:name="P350_0" style:parent-style-name="Standard" style:family="paragraph">
      <style:paragraph-properties fo:line-height="117%" fo:text-align="justify" fo:margin-left="1.466cm" fo:margin-right="0cm" fo:text-indent="-1.466cm" fo:margin-top="0cm" fo:margin-bottom="0cm" fo:background-color="transparent" fo:border="none" style:shadow="none" style:text-autospace="none" style:vertical-align="auto" style:snap-to-layout-grid="true"/>
    </style:style>
    <style:style style:name="P99_0" style:parent-style-name="Standard" style:family="paragraph">
      <style:paragraph-properties fo:line-height="160%" fo:text-align="justify" fo:margin-left="1.344cm" fo:margin-right="0cm" fo:text-indent="-1.344cm" fo:margin-top="0cm" fo:margin-bottom="0cm" fo:background-color="transparent" fo:border="none" style:shadow="none" style:text-autospace="none" style:vertical-align="auto" style:snap-to-layout-grid="true"/>
    </style:style>
    <style:style style:name="P100_0" style:parent-style-name="Standard" style:family="paragraph">
      <style:paragraph-properties fo:line-height="160%" fo:text-align="justify" fo:margin-left="1.590cm" fo:margin-right="0cm" fo:text-indent="-1.590cm" fo:margin-top="0cm" fo:margin-bottom="0cm" fo:background-color="transparent" fo:border="none" style:shadow="none" style:text-autospace="none" style:vertical-align="auto" style:snap-to-layout-grid="true"/>
    </style:style>
    <style:style style:name="Table10" style:family="table">
      <style:table-properties style:width="16.989cm" table:align="left" fo:margin="0cm" style:shadow="none" style:may-break-between-rows="true" table:border-model="collapsing"/>
    </style:style>
    <style:style style:name="Table10.A" style:family="table-column">
      <style:table-column-properties style:column-width="2.105cm"/>
    </style:style>
    <style:style style:name="Table10.B" style:family="table-column">
      <style:table-column-properties style:column-width="0.199cm"/>
    </style:style>
    <style:style style:name="Table10.C" style:family="table-column">
      <style:table-column-properties style:column-width="14.685cm"/>
    </style:style>
    <style:style style:name="Table10.1" style:family="table-row">
      <style:table-row-properties style:min-row-height="28.31pt" fo:keep-together="auto"/>
    </style:style>
    <style:style style:name="Table10.A1" style:family="table-cell">
      <style:table-cell-properties style:vertical-align="middle" style:shadow="none" fo:background-color="#342dbe" fo:border="0.05cm solid #1b1760" fo:padding="0.050cm"/>
    </style:style>
    <style:style style:name="Table10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10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T12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01_0" style:parent-style-name="Standard" style:family="paragraph">
      <style:paragraph-properties fo:line-height="160%" fo:text-align="justify" fo:margin-left="1.315cm" fo:margin-right="0cm" fo:text-indent="-1.315cm" fo:margin-top="0cm" fo:margin-bottom="0cm" fo:background-color="transparent" fo:border="none" style:shadow="none" style:text-autospace="none" style:vertical-align="auto" style:snap-to-layout-grid="true"/>
    </style:style>
    <style:style style:name="T28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1_0" style:parent-style-name="Standard" style:family="paragraph">
      <style:paragraph-properties fo:line-height="117%" fo:text-align="justify" fo:margin-left="1.068cm" fo:margin-right="0cm" fo:text-indent="-1.068cm" fo:margin-top="0cm" fo:margin-bottom="0cm" fo:background-color="transparent" fo:border="none" style:shadow="none" style:text-autospace="none" style:vertical-align="auto" style:snap-to-layout-grid="true"/>
    </style:style>
    <style:style style:name="T9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2_0" style:parent-style-name="Standard" style:family="paragraph">
      <style:paragraph-properties fo:line-height="117%" fo:text-align="justify" fo:margin-left="1.100cm" fo:margin-right="0cm" fo:text-indent="-1.100cm" fo:margin-top="0cm" fo:margin-bottom="0cm" fo:background-color="transparent" fo:border="none" style:shadow="none" style:text-autospace="none" style:vertical-align="auto" style:snap-to-layout-grid="true"/>
    </style:style>
    <style:style style:name="P353_0" style:parent-style-name="Standard" style:family="paragraph">
      <style:paragraph-properties fo:line-height="117%" fo:text-align="justify" fo:margin-left="1.069cm" fo:margin-right="0cm" fo:text-indent="-1.069cm" fo:margin-top="0cm" fo:margin-bottom="0cm" fo:background-color="transparent" fo:border="none" style:shadow="none" style:text-autospace="none" style:vertical-align="auto" style:snap-to-layout-grid="true"/>
    </style:style>
    <style:style style:name="T346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4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05_0" style:parent-style-name="Standard" style:family="paragraph">
      <style:paragraph-properties fo:line-height="160%" fo:text-align="justify" fo:margin-left="1.580cm" fo:margin-right="0cm" fo:text-indent="-1.580cm" fo:margin-top="0cm" fo:margin-bottom="0cm" fo:background-color="transparent" fo:border="none" style:shadow="none" style:text-autospace="none" style:vertical-align="auto" style:snap-to-layout-grid="true"/>
    </style:style>
    <style:style style:name="P106_0" style:parent-style-name="Standard" style:family="paragraph">
      <style:paragraph-properties fo:line-height="160%" fo:text-align="justify" fo:margin-left="2.064cm" fo:margin-right="0cm" fo:text-indent="-2.064cm" fo:margin-top="0cm" fo:margin-bottom="0cm" fo:background-color="transparent" fo:border="none" style:shadow="none" style:text-autospace="none" style:vertical-align="auto" style:snap-to-layout-grid="true"/>
    </style:style>
    <style:style style:name="T132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55_0" style:parent-style-name="Standard" style:family="paragraph">
      <style:paragraph-properties fo:line-height="117%" fo:text-align="justify" fo:margin-left="1.088cm" fo:margin-right="0cm" fo:text-indent="-1.088cm" fo:margin-top="0cm" fo:margin-bottom="0cm" fo:background-color="transparent" fo:border="none" style:shadow="none" style:text-autospace="none" style:vertical-align="auto" style:snap-to-layout-grid="true"/>
    </style:style>
    <style:style style:name="P107_0" style:parent-style-name="Standard" style:family="paragraph">
      <style:paragraph-properties fo:line-height="160%" fo:text-align="justify" fo:margin-left="0.989cm" fo:margin-right="0cm" fo:text-indent="-0.989cm" fo:margin-top="0cm" fo:margin-bottom="0cm" fo:background-color="transparent" fo:border="none" style:shadow="none" style:text-autospace="none" style:vertical-align="auto" style:snap-to-layout-grid="true"/>
    </style:style>
    <style:style style:name="P356_17" style:parent-style-name="본문16" style:family="paragraph">
      <style:paragraph-properties fo:line-height="117%" fo:text-align="justify" fo:margin-left="1.305cm" fo:margin-right="0cm" fo:text-indent="-1.305cm" fo:margin-top="0cm" fo:margin-bottom="0cm" fo:background-color="transparent" fo:border="none" style:shadow="none" style:text-autospace="none" style:vertical-align="auto" style:snap-to-layout-grid="false"/>
    </style:style>
    <style:style style:name="P108_0" style:parent-style-name="Standard" style:family="paragraph">
      <style:paragraph-properties fo:line-height="160%" fo:text-align="justify" fo:margin-left="1.607cm" fo:margin-right="0cm" fo:text-indent="-1.607cm" fo:margin-top="0cm" fo:margin-bottom="0cm" fo:background-color="transparent" fo:border="none" style:shadow="none" style:text-autospace="none" style:vertical-align="auto" style:snap-to-layout-grid="true"/>
    </style:style>
    <style:style style:name="T12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7_0" style:parent-style-name="Standard" style:family="paragraph">
      <style:paragraph-properties fo:line-height="160%" fo:text-align="justify" fo:margin-left="1.639cm" fo:margin-right="0cm" fo:text-indent="-1.639cm" fo:margin-top="0cm" fo:margin-bottom="0cm" fo:background-color="transparent" fo:border="none" style:shadow="none" style:text-autospace="none" style:vertical-align="auto" style:snap-to-layout-grid="true"/>
    </style:style>
    <style:style style:name="Table11" style:family="table">
      <style:table-properties style:width="16.989cm" table:align="left" fo:margin="0cm" style:shadow="none" style:may-break-between-rows="true" table:border-model="collapsing"/>
    </style:style>
    <style:style style:name="Table11.A" style:family="table-column">
      <style:table-column-properties style:column-width="2.105cm"/>
    </style:style>
    <style:style style:name="Table11.B" style:family="table-column">
      <style:table-column-properties style:column-width="0.199cm"/>
    </style:style>
    <style:style style:name="Table11.C" style:family="table-column">
      <style:table-column-properties style:column-width="14.685cm"/>
    </style:style>
    <style:style style:name="Table11.1" style:family="table-row">
      <style:table-row-properties style:min-row-height="28.31pt" fo:keep-together="auto"/>
    </style:style>
    <style:style style:name="Table11.A1" style:family="table-cell">
      <style:table-cell-properties style:vertical-align="middle" style:shadow="none" fo:background-color="#342dbe" fo:border="0.05cm solid #1b1760" fo:padding="0.050cm"/>
    </style:style>
    <style:style style:name="Table11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11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357_0_b4" style:parent-style-name="Standard" style:family="paragraph">
      <style:paragraph-properties fo:line-height="117%" fo:text-align="justify" fo:margin-left="1.345cm" fo:margin-right="0cm" fo:text-indent="-1.345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205_0" style:parent-style-name="Standard" style:family="paragraph">
      <style:paragraph-properties fo:line-height="11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10_0" style:parent-style-name="Standard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58_0" style:parent-style-name="Standard" style:family="paragraph">
      <style:paragraph-properties fo:line-height="109%" fo:text-align="justify" fo:margin-left="1.345cm" fo:margin-right="0cm" fo:text-indent="-1.345cm" fo:margin-top="0cm" fo:margin-bottom="0cm" fo:background-color="transparent" fo:border="none" style:shadow="none" style:text-autospace="none" style:vertical-align="auto" style:snap-to-layout-grid="true"/>
    </style:style>
    <style:style style:name="P359_0" style:parent-style-name="Standard" style:family="paragraph">
      <style:paragraph-properties fo:line-height="109%" fo:text-align="justify" fo:margin-left="1.337cm" fo:margin-right="0cm" fo:text-indent="-1.337cm" fo:margin-top="0cm" fo:margin-bottom="0cm" fo:background-color="transparent" fo:border="none" style:shadow="none" style:text-autospace="none" style:vertical-align="auto" style:snap-to-layout-grid="true"/>
    </style:style>
    <style:style style:name="P112_0" style:parent-style-name="Standard" style:family="paragraph">
      <style:paragraph-properties fo:line-height="150%" fo:text-align="justify" fo:margin-left="1.337cm" fo:margin-right="0cm" fo:text-indent="-1.337cm" fo:margin-top="0cm" fo:margin-bottom="0cm" fo:background-color="transparent" fo:border="none" style:shadow="none" style:text-autospace="none" style:vertical-align="auto" style:snap-to-layout-grid="true"/>
    </style:style>
    <style:style style:name="T13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0_0" style:parent-style-name="Standard" style:family="paragraph">
      <style:paragraph-properties fo:line-height="109%" fo:text-align="justify" fo:margin-left="1.338cm" fo:margin-right="0cm" fo:text-indent="-1.338cm" fo:margin-top="0cm" fo:margin-bottom="0cm" fo:background-color="transparent" fo:border="none" style:shadow="none" style:text-autospace="none" style:vertical-align="auto" style:snap-to-layout-grid="true"/>
    </style:style>
    <style:style style:name="T14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1_0" style:parent-style-name="Standard" style:family="paragraph">
      <style:paragraph-properties fo:line-height="10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62_0" style:parent-style-name="Standard" style:family="paragraph">
      <style:paragraph-properties fo:line-height="109%" fo:text-align="justify" fo:margin-left="1.022cm" fo:margin-right="0cm" fo:text-indent="-1.022cm" fo:margin-top="0cm" fo:margin-bottom="0cm" fo:background-color="transparent" fo:border="none" style:shadow="none" style:text-autospace="none" style:vertical-align="auto" style:snap-to-layout-grid="true"/>
    </style:style>
    <style:style style:name="T9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1_0" style:parent-style-name="Standard" style:family="paragraph">
      <style:paragraph-properties fo:line-height="150%" fo:text-align="justify" fo:margin-left="1.345cm" fo:margin-right="0cm" fo:text-indent="-1.345cm" fo:margin-top="0cm" fo:margin-bottom="0cm" fo:background-color="transparent" fo:border="none" style:shadow="none" style:text-autospace="none" style:vertical-align="auto" style:snap-to-layout-grid="true"/>
    </style:style>
    <style:style style:name="P363_0" style:parent-style-name="Standard" style:family="paragraph">
      <style:paragraph-properties fo:line-height="109%" fo:text-align="justify" fo:margin-left="1.051cm" fo:margin-right="0cm" fo:text-indent="-1.051cm" fo:margin-top="0cm" fo:margin-bottom="0cm" fo:background-color="transparent" fo:border="none" style:shadow="none" style:text-autospace="none" style:vertical-align="auto" style:snap-to-layout-grid="true"/>
    </style:style>
    <style:style style:name="P117_0" style:parent-style-name="Standard" style:family="paragraph">
      <style:paragraph-properties fo:line-height="150%" fo:text-align="justify" fo:margin-left="1.059cm" fo:margin-right="0cm" fo:text-indent="-1.059cm" fo:margin-top="0cm" fo:margin-bottom="0cm" fo:background-color="transparent" fo:border="none" style:shadow="none" style:text-autospace="none" style:vertical-align="auto" style:snap-to-layout-grid="true"/>
    </style:style>
    <style:style style:name="P364_0" style:parent-style-name="Standard" style:family="paragraph">
      <style:paragraph-properties fo:line-height="109%" fo:text-align="justify" fo:margin-left="1.059cm" fo:margin-right="0cm" fo:text-indent="-1.059cm" fo:margin-top="0cm" fo:margin-bottom="0cm" fo:background-color="transparent" fo:border="none" style:shadow="none" style:text-autospace="none" style:vertical-align="auto" style:snap-to-layout-grid="true"/>
    </style:style>
    <style:style style:name="P118_0" style:parent-style-name="Standard" style:family="paragraph">
      <style:paragraph-properties fo:line-height="150%" fo:text-align="justify" fo:margin-left="1.321cm" fo:margin-right="0cm" fo:text-indent="-1.321cm" fo:margin-top="0cm" fo:margin-bottom="0cm" fo:background-color="transparent" fo:border="none" style:shadow="none" style:text-autospace="none" style:vertical-align="auto" style:snap-to-layout-grid="true"/>
    </style:style>
    <style:style style:name="T144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9_0" style:parent-style-name="Standard" style:family="paragraph">
      <style:paragraph-properties fo:line-height="150%" fo:text-align="justify" fo:margin-left="1.039cm" fo:margin-right="0cm" fo:text-indent="-1.039cm" fo:margin-top="0cm" fo:margin-bottom="0cm" fo:background-color="transparent" fo:border="none" style:shadow="none" style:text-autospace="none" style:vertical-align="auto" style:snap-to-layout-grid="true"/>
    </style:style>
    <style:style style:name="P365_0" style:parent-style-name="Standard" style:family="paragraph">
      <style:paragraph-properties fo:line-height="109%" fo:text-align="justify" fo:margin-left="1.043cm" fo:margin-right="0cm" fo:text-indent="-1.043cm" fo:margin-top="0cm" fo:margin-bottom="0cm" fo:background-color="transparent" fo:border="none" style:shadow="none" style:text-autospace="none" style:vertical-align="auto" style:snap-to-layout-grid="true"/>
    </style:style>
    <style:style style:name="P121_0" style:parent-style-name="Standard" style:family="paragraph">
      <style:paragraph-properties fo:line-height="150%" fo:text-align="justify" fo:margin-left="1.033cm" fo:margin-right="0cm" fo:text-indent="-1.033cm" fo:margin-top="0cm" fo:margin-bottom="0cm" fo:background-color="transparent" fo:border="none" style:shadow="none" style:text-autospace="none" style:vertical-align="auto" style:snap-to-layout-grid="true"/>
    </style:style>
    <style:style style:name="P366_0" style:parent-style-name="Standard" style:family="paragraph">
      <style:paragraph-properties fo:line-height="109%" fo:text-align="justify" fo:margin-left="1.023cm" fo:margin-right="0cm" fo:text-indent="-1.023cm" fo:margin-top="0cm" fo:margin-bottom="0cm" fo:background-color="transparent" fo:border="none" style:shadow="none" style:text-autospace="none" style:vertical-align="auto" style:snap-to-layout-grid="true"/>
    </style:style>
    <style:style style:name="P122_0" style:parent-style-name="Standard" style:family="paragraph">
      <style:paragraph-properties fo:line-height="150%" fo:text-align="justify" fo:margin-left="1.344cm" fo:margin-right="0cm" fo:text-indent="-1.344cm" fo:margin-top="0cm" fo:margin-bottom="0cm" fo:background-color="transparent" fo:border="none" style:shadow="none" style:text-autospace="none" style:vertical-align="auto" style:snap-to-layout-grid="true"/>
    </style:style>
    <style:style style:name="T146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3_0" style:parent-style-name="Standard" style:family="paragraph">
      <style:paragraph-properties fo:line-height="150%" fo:text-align="justify" fo:margin-left="1.026cm" fo:margin-right="0cm" fo:text-indent="-1.026cm" fo:margin-top="0cm" fo:margin-bottom="0cm" fo:background-color="transparent" fo:border="none" style:shadow="none" style:text-autospace="none" style:vertical-align="auto" style:snap-to-layout-grid="true"/>
    </style:style>
    <style:style style:name="P367_0" style:parent-style-name="Standard" style:family="paragraph">
      <style:paragraph-properties fo:line-height="109%" fo:text-align="justify" fo:margin-left="1.032cm" fo:margin-right="0cm" fo:text-indent="-1.032cm" fo:margin-top="0cm" fo:margin-bottom="0cm" fo:background-color="transparent" fo:border="none" style:shadow="none" style:text-autospace="none" style:vertical-align="auto" style:snap-to-layout-grid="true"/>
    </style:style>
    <style:style style:name="T14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2" style:family="table">
      <style:table-properties style:width="16.989cm" table:align="left" fo:margin="0cm" style:shadow="none" style:may-break-between-rows="true" table:border-model="collapsing"/>
    </style:style>
    <style:style style:name="Table12.A" style:family="table-column">
      <style:table-column-properties style:column-width="2.105cm"/>
    </style:style>
    <style:style style:name="Table12.B" style:family="table-column">
      <style:table-column-properties style:column-width="0.199cm"/>
    </style:style>
    <style:style style:name="Table12.C" style:family="table-column">
      <style:table-column-properties style:column-width="14.685cm"/>
    </style:style>
    <style:style style:name="Table12.1" style:family="table-row">
      <style:table-row-properties style:min-row-height="28.31pt" fo:keep-together="auto"/>
    </style:style>
    <style:style style:name="Table12.A1" style:family="table-cell">
      <style:table-cell-properties style:vertical-align="middle" style:shadow="none" fo:background-color="#342dbe" fo:border="0.05cm solid #1b1760" fo:padding="0.050cm"/>
    </style:style>
    <style:style style:name="Table12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12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330_0_b4" style:parent-style-name="Standard" style:family="paragraph">
      <style:paragraph-properties fo:line-height="117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able13" style:family="table">
      <style:table-properties style:width="16.998cm" table:align="left" fo:margin="0cm" style:shadow="none" style:may-break-between-rows="true" table:border-model="collapsing"/>
    </style:style>
    <style:style style:name="Table13.A" style:family="table-column">
      <style:table-column-properties style:column-width="14.190cm"/>
    </style:style>
    <style:style style:name="Table13.B" style:family="table-column">
      <style:table-column-properties style:column-width="2.808cm"/>
    </style:style>
    <style:style style:name="Table13.1" style:family="table-row">
      <style:table-row-properties style:min-row-height="22.97pt" fo:keep-together="auto"/>
    </style:style>
    <style:style style:name="Table13.A1" style:family="table-cell">
      <style:table-cell-properties style:vertical-align="middle" style:shadow="none" fo:background-color="#f2f2f2" fo:border-top="0.05cm solid #000000" fo:border-bottom="0.05cm double #000000" fo:border-left="none" fo:border-right="0.012cm solid #000000" style:border-line-width-bottom="0.017cm 0.008cm 0.017cm" fo:padding-top="0.050cm" fo:padding-bottom="0.050cm" fo:padding-left="0.050cm" fo:padding-right="0.050cm"/>
    </style:style>
    <style:style style:name="Table13.B1" style:family="table-cell">
      <style:table-cell-properties style:vertical-align="middle" style:shadow="none" fo:background-color="#f2f2f2" fo:border-top="0.05cm solid #000000" fo:border-bottom="0.05cm double #000000" fo:border-left="0.012cm solid #000000" fo:border-right="none" style:border-line-width-bottom="0.017cm 0.008cm 0.017cm" fo:padding-top="0.050cm" fo:padding-bottom="0.050cm" fo:padding-left="0.050cm" fo:padding-right="0.050cm"/>
    </style:style>
    <style:style style:name="Table13.2" style:family="table-row">
      <style:table-row-properties style:min-row-height="67.80pt" fo:keep-together="auto"/>
    </style:style>
    <style:style style:name="Table13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-top="0.050cm" fo:padding-bottom="0.050cm" fo:padding-left="0.050cm" fo:padding-right="0.050cm"/>
    </style:style>
    <style:style style:name="Table13.B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-top="0.050cm" fo:padding-bottom="0.050cm" fo:padding-left="0.050cm" fo:padding-right="0.050cm"/>
    </style:style>
    <style:style style:name="Table13.3" style:family="table-row">
      <style:table-row-properties style:min-row-height="67.80pt" fo:keep-together="auto"/>
    </style:style>
    <style:style style:name="Table13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050cm" fo:padding-right="0.050cm"/>
    </style:style>
    <style:style style:name="Table13.B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050cm" fo:padding-right="0.050cm"/>
    </style:style>
    <style:style style:name="Table13.4" style:family="table-row">
      <style:table-row-properties style:min-row-height="44.98pt" fo:keep-together="auto"/>
    </style:style>
    <style:style style:name="Table13.A4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050cm" fo:padding-right="0.050cm"/>
    </style:style>
    <style:style style:name="Table13.B4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050cm" fo:padding-right="0.050cm"/>
    </style:style>
    <style:style style:name="Table13.5" style:family="table-row">
      <style:table-row-properties style:min-row-height="89.38pt" fo:keep-together="auto"/>
    </style:style>
    <style:style style:name="Table13.A5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050cm" fo:padding-right="0.050cm"/>
    </style:style>
    <style:style style:name="Table13.B5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050cm" fo:padding-right="0.050cm"/>
    </style:style>
    <style:style style:name="Table13.6" style:family="table-row">
      <style:table-row-properties style:min-row-height="67.80pt" fo:keep-together="auto"/>
    </style:style>
    <style:style style:name="Table13.A6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050cm" fo:padding-right="0.050cm"/>
    </style:style>
    <style:style style:name="Table13.B6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050cm" fo:padding-right="0.050cm"/>
    </style:style>
    <style:style style:name="Table13.7" style:family="table-row">
      <style:table-row-properties style:min-row-height="69.88pt" fo:keep-together="auto"/>
    </style:style>
    <style:style style:name="Table13.A7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050cm" fo:padding-right="0.050cm"/>
    </style:style>
    <style:style style:name="Table13.B7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050cm" fo:padding-right="0.050cm"/>
    </style:style>
    <style:style style:name="Table13.8" style:family="table-row">
      <style:table-row-properties style:min-row-height="44.98pt" fo:keep-together="auto"/>
    </style:style>
    <style:style style:name="Table13.A8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050cm" fo:padding-right="0.050cm"/>
    </style:style>
    <style:style style:name="Table13.B8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050cm" fo:padding-right="0.050cm"/>
    </style:style>
    <style:style style:name="Table13.9" style:family="table-row">
      <style:table-row-properties style:min-row-height="67.80pt" fo:keep-together="auto"/>
    </style:style>
    <style:style style:name="Table13.A9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050cm" fo:padding-right="0.050cm"/>
    </style:style>
    <style:style style:name="Table13.B9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050cm" fo:padding-right="0.050cm"/>
    </style:style>
    <style:style style:name="Table13.10" style:family="table-row">
      <style:table-row-properties style:min-row-height="67.83pt" fo:keep-together="auto"/>
    </style:style>
    <style:style style:name="Table13.A10" style:family="table-cell">
      <style:table-cell-properties style:vertical-align="middle" style:shadow="none" fo:border-top="0.012cm solid #000000" fo:border-bottom="0.05cm solid #000000" fo:border-left="none" fo:border-right="0.012cm solid #000000" fo:padding-top="0.050cm" fo:padding-bottom="0.050cm" fo:padding-left="0.050cm" fo:padding-right="0.050cm"/>
    </style:style>
    <style:style style:name="Table13.B10" style:family="table-cell">
      <style:table-cell-properties style:vertical-align="middle" style:shadow="none" fo:border-top="0.012cm solid #000000" fo:border-bottom="0.05cm solid #000000" fo:border-left="0.012cm solid #000000" fo:border-right="none" fo:padding-top="0.050cm" fo:padding-bottom="0.050cm" fo:padding-left="0.050cm" fo:padding-right="0.050cm"/>
    </style:style>
    <style:style style:name="P124_0" style:parent-style-name="Standard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14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8_0" style:parent-style-name="Standard" style:family="paragraph">
      <style:paragraph-properties fo:line-height="90%" fo:text-align="justify" fo:margin-left="1.026cm" fo:margin-right="0cm" fo:text-indent="-1.026cm" fo:margin-top="0cm" fo:margin-bottom="0cm" fo:background-color="transparent" fo:border="none" style:shadow="none" style:text-autospace="none" style:vertical-align="auto" style:snap-to-layout-grid="true"/>
    </style:style>
    <style:style style:name="T85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4" style:family="table">
      <style:table-properties style:width="16.989cm" table:align="left" fo:margin="0cm" style:shadow="none" style:may-break-between-rows="true" table:border-model="collapsing"/>
    </style:style>
    <style:style style:name="Table14.A" style:family="table-column">
      <style:table-column-properties style:column-width="2.105cm"/>
    </style:style>
    <style:style style:name="Table14.B" style:family="table-column">
      <style:table-column-properties style:column-width="0.199cm"/>
    </style:style>
    <style:style style:name="Table14.C" style:family="table-column">
      <style:table-column-properties style:column-width="14.685cm"/>
    </style:style>
    <style:style style:name="Table14.1" style:family="table-row">
      <style:table-row-properties style:min-row-height="28.31pt" fo:keep-together="auto"/>
    </style:style>
    <style:style style:name="Table14.A1" style:family="table-cell">
      <style:table-cell-properties style:vertical-align="middle" style:shadow="none" fo:background-color="#342dbe" fo:border="0.05cm solid #1b1760" fo:padding="0.050cm"/>
    </style:style>
    <style:style style:name="Table14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14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74_17_b4" style:parent-style-name="본문16" style:family="paragraph">
      <style:paragraph-properties fo:line-height="130%" fo:text-align="justify" fo:margin-left="1.082cm" fo:margin-right="0cm" fo:text-indent="-1.082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16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5_17" style:parent-style-name="본문16" style:family="paragraph">
      <style:paragraph-properties fo:line-height="160%" fo:text-align="justify" fo:margin-left="1.082cm" fo:margin-right="0cm" fo:text-indent="-1.082cm" fo:margin-top="0cm" fo:margin-bottom="0cm" fo:background-color="transparent" fo:border="none" style:shadow="none" style:text-autospace="none" style:vertical-align="auto" style:snap-to-layout-grid="true"/>
    </style:style>
    <style:style style:name="Table15" style:family="table">
      <style:table-properties style:width="16.864cm" table:align="left" fo:margin="0cm" style:shadow="none" style:may-break-between-rows="true" table:border-model="collapsing"/>
    </style:style>
    <style:style style:name="Table15.A" style:family="table-column">
      <style:table-column-properties style:column-width="3.606cm"/>
    </style:style>
    <style:style style:name="Table15.B" style:family="table-column">
      <style:table-column-properties style:column-width="0.266cm"/>
    </style:style>
    <style:style style:name="Table15.C" style:family="table-column">
      <style:table-column-properties style:column-width="12.991cm"/>
    </style:style>
    <style:style style:name="Table15.1" style:family="table-row">
      <style:table-row-properties style:min-row-height="31.97pt" fo:keep-together="auto"/>
    </style:style>
    <style:style style:name="Table15.A1" style:family="table-cell">
      <style:table-cell-properties style:vertical-align="middle" style:shadow="none" fo:background-color="#f2f2f2" fo:border="0.012cm solid #000000" fo:padding="0.050cm"/>
    </style:style>
    <style:style style:name="Table15.B1" style:family="table-cell">
      <style:table-cell-properties style:vertical-align="middle" style:shadow="none" fo:background-color="#ffffff" fo:border-top="none" fo:border-bottom="none" fo:border-left="0.012cm solid #000000" fo:border-right="0.012cm solid #000000" fo:padding="0.050cm"/>
    </style:style>
    <style:style style:name="Table15.C1" style:family="table-cell">
      <style:table-cell-properties style:vertical-align="middle" style:shadow="none" fo:background-color="#f2f2f2" fo:border="0.012cm solid #000000" fo:padding="0.050cm"/>
    </style:style>
    <style:style style:name="Table15.2" style:family="table-row">
      <style:table-row-properties style:min-row-height="8.82pt" fo:keep-together="auto"/>
    </style:style>
    <style:style style:name="Table15.A2" style:family="table-cell">
      <style:table-cell-properties style:vertical-align="middle" style:shadow="none" fo:border-top="0.012cm solid #000000" fo:border-bottom="0.012cm solid #000000" fo:border-left="none" fo:border-right="none" fo:padding="0.050cm"/>
    </style:style>
    <style:style style:name="Table15.B2" style:family="table-cell">
      <style:table-cell-properties style:vertical-align="middle" style:shadow="none" fo:border="none" fo:padding="0.050cm"/>
    </style:style>
    <style:style style:name="Table15.C2" style:family="table-cell">
      <style:table-cell-properties style:vertical-align="middle" style:shadow="none" fo:border-top="0.012cm solid #000000" fo:border-bottom="0.012cm solid #000000" fo:border-left="none" fo:border-right="none" fo:padding="0.050cm"/>
    </style:style>
    <style:style style:name="Table15.3" style:family="table-row">
      <style:table-row-properties style:min-row-height="0.01pt" fo:keep-together="auto"/>
    </style:style>
    <style:style style:name="Table15.A3" style:family="table-cell">
      <style:table-cell-properties style:vertical-align="middle" style:shadow="none" fo:border="0.012cm solid #000000" fo:padding="0.050cm"/>
    </style:style>
    <style:style style:name="Table15.B3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Table15.C3" style:family="table-cell">
      <style:table-cell-properties style:vertical-align="middle" style:shadow="none" fo:border="0.012cm solid #000000" fo:padding="0.050cm"/>
    </style:style>
    <style:style style:name="Table15.4" style:family="table-row">
      <style:table-row-properties style:min-row-height="2.82pt" fo:keep-together="auto"/>
    </style:style>
    <style:style style:name="Table15.A4" style:family="table-cell">
      <style:table-cell-properties style:vertical-align="middle" style:shadow="none" fo:border="0.012cm solid #000000" fo:padding="0.050cm"/>
    </style:style>
    <style:style style:name="Table15.B4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Table15.C4" style:family="table-cell">
      <style:table-cell-properties style:vertical-align="middle" style:shadow="none" fo:border="0.012cm solid #000000" fo:padding="0.050cm"/>
    </style:style>
    <style:style style:name="Table15.5" style:family="table-row">
      <style:table-row-properties style:min-row-height="3.82pt" fo:keep-together="auto"/>
    </style:style>
    <style:style style:name="Table15.A5" style:family="table-cell">
      <style:table-cell-properties style:vertical-align="middle" style:shadow="none" fo:border-top="0.012cm solid #000000" fo:border-bottom="0.012cm solid #000000" fo:border-left="none" fo:border-right="none" fo:padding="0.050cm"/>
    </style:style>
    <style:style style:name="Table15.B5" style:family="table-cell">
      <style:table-cell-properties style:vertical-align="middle" style:shadow="none" fo:border="none" fo:padding="0.050cm"/>
    </style:style>
    <style:style style:name="Table15.C5" style:family="table-cell">
      <style:table-cell-properties style:vertical-align="middle" style:shadow="none" fo:border-top="0.012cm solid #000000" fo:border-bottom="0.012cm double #000000" fo:border-left="none" fo:border-right="none" style:border-line-width-bottom="0.004cm 0.002cm 0.004cm" fo:padding="0.050cm"/>
    </style:style>
    <style:style style:name="Table15.6" style:family="table-row">
      <style:table-row-properties style:min-row-height="1280.09pt" fo:keep-together="auto"/>
    </style:style>
    <style:style style:name="Table15.A6" style:family="table-cell">
      <style:table-cell-properties style:vertical-align="middle" style:shadow="none" fo:border="0.012cm solid #000000" fo:padding="0.050cm"/>
    </style:style>
    <style:style style:name="Table15.B6" style:family="table-cell">
      <style:table-cell-properties style:vertical-align="middle" style:shadow="none" fo:border-top="none" fo:border-bottom="none" fo:border-left="0.012cm solid #000000" fo:border-right="0.012cm double #000000" style:border-line-width-right="0.004cm 0.002cm 0.004cm" fo:padding="0.050cm"/>
    </style:style>
    <style:style style:name="Table15.C6" style:family="table-cell">
      <style:table-cell-properties style:vertical-align="middle" style:shadow="none" fo:border="0.012cm double #000000" style:border-line-width="0.004cm 0.002cm 0.004cm" fo:padding="0.050cm"/>
    </style:style>
    <style:style style:name="Table15.7" style:family="table-row">
      <style:table-row-properties style:min-row-height="3.82pt" fo:keep-together="auto"/>
    </style:style>
    <style:style style:name="Table15.A7" style:family="table-cell">
      <style:table-cell-properties style:vertical-align="middle" style:shadow="none" fo:border-top="0.012cm solid #000000" fo:border-bottom="0.012cm solid #000000" fo:border-left="none" fo:border-right="none" fo:padding="0.050cm"/>
    </style:style>
    <style:style style:name="Table15.B7" style:family="table-cell">
      <style:table-cell-properties style:vertical-align="middle" style:shadow="none" fo:border="none" fo:padding="0.050cm"/>
    </style:style>
    <style:style style:name="Table15.C7" style:family="table-cell">
      <style:table-cell-properties style:vertical-align="middle" style:shadow="none" fo:border-top="0.012cm double #000000" fo:border-bottom="0.012cm double #000000" fo:border-left="none" fo:border-right="none" style:border-line-width-top="0.004cm 0.002cm 0.004cm" style:border-line-width-bottom="0.004cm 0.002cm 0.004cm" fo:padding="0.050cm"/>
    </style:style>
    <style:style style:name="Table15.8" style:family="table-row">
      <style:table-row-properties style:min-row-height="2.82pt" fo:keep-together="auto"/>
    </style:style>
    <style:style style:name="Table15.A8" style:family="table-cell">
      <style:table-cell-properties style:vertical-align="middle" style:shadow="none" fo:border="0.012cm solid #000000" fo:padding="0.050cm"/>
    </style:style>
    <style:style style:name="Table15.B8" style:family="table-cell">
      <style:table-cell-properties style:vertical-align="middle" style:shadow="none" fo:border-top="none" fo:border-bottom="none" fo:border-left="0.012cm solid #000000" fo:border-right="0.012cm double #000000" style:border-line-width-right="0.004cm 0.002cm 0.004cm" fo:padding="0.050cm"/>
    </style:style>
    <style:style style:name="Table15.C8" style:family="table-cell">
      <style:table-cell-properties style:vertical-align="middle" style:shadow="none" fo:border="0.012cm double #000000" style:border-line-width="0.004cm 0.002cm 0.004cm" fo:padding="0.050cm"/>
    </style:style>
    <style:style style:name="Table15.9" style:family="table-row">
      <style:table-row-properties style:min-row-height="3.82pt" fo:keep-together="auto"/>
    </style:style>
    <style:style style:name="Table15.A9" style:family="table-cell">
      <style:table-cell-properties style:vertical-align="middle" style:shadow="none" fo:border-top="0.012cm solid #000000" fo:border-bottom="0.012cm solid #000000" fo:border-left="none" fo:border-right="none" fo:padding="0.050cm"/>
    </style:style>
    <style:style style:name="Table15.B9" style:family="table-cell">
      <style:table-cell-properties style:vertical-align="middle" style:shadow="none" fo:border="none" fo:padding="0.050cm"/>
    </style:style>
    <style:style style:name="Table15.C9" style:family="table-cell">
      <style:table-cell-properties style:vertical-align="middle" style:shadow="none" fo:border-top="0.012cm double #000000" fo:border-bottom="0.012cm double #000000" fo:border-left="none" fo:border-right="none" style:border-line-width-top="0.004cm 0.002cm 0.004cm" style:border-line-width-bottom="0.004cm 0.002cm 0.004cm" fo:padding="0.050cm"/>
    </style:style>
    <style:style style:name="Table15.10" style:family="table-row">
      <style:table-row-properties style:min-row-height="311.22pt" fo:keep-together="auto"/>
    </style:style>
    <style:style style:name="Table15.A10" style:family="table-cell">
      <style:table-cell-properties style:vertical-align="middle" style:shadow="none" fo:border="0.012cm solid #000000" fo:padding="0.050cm"/>
    </style:style>
    <style:style style:name="Table15.B10" style:family="table-cell">
      <style:table-cell-properties style:vertical-align="middle" style:shadow="none" fo:border-top="none" fo:border-bottom="none" fo:border-left="0.012cm solid #000000" fo:border-right="0.012cm double #000000" style:border-line-width-right="0.004cm 0.002cm 0.004cm" fo:padding="0.050cm"/>
    </style:style>
    <style:style style:name="Table15.C10" style:family="table-cell">
      <style:table-cell-properties style:vertical-align="middle" style:shadow="none" fo:border="0.012cm double #000000" style:border-line-width="0.004cm 0.002cm 0.004cm" fo:padding="0.050cm"/>
    </style:style>
    <style:style style:name="T6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22" style:family="table">
      <style:table-properties style:width="16.989cm" table:align="left" fo:margin="0cm" style:shadow="none" style:may-break-between-rows="true" table:border-model="collapsing"/>
    </style:style>
    <style:style style:name="Table22.A" style:family="table-column">
      <style:table-column-properties style:column-width="2.105cm"/>
    </style:style>
    <style:style style:name="Table22.B" style:family="table-column">
      <style:table-column-properties style:column-width="0.199cm"/>
    </style:style>
    <style:style style:name="Table22.C" style:family="table-column">
      <style:table-column-properties style:column-width="14.685cm"/>
    </style:style>
    <style:style style:name="Table22.1" style:family="table-row">
      <style:table-row-properties style:min-row-height="28.31pt" fo:keep-together="auto"/>
    </style:style>
    <style:style style:name="Table22.A1" style:family="table-cell">
      <style:table-cell-properties style:vertical-align="middle" style:shadow="none" fo:background-color="#342dbe" fo:border="0.05cm solid #1b1760" fo:padding="0.050cm"/>
    </style:style>
    <style:style style:name="Table22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22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202_0_b4" style:parent-style-name="Standard" style:family="paragraph">
      <style:paragraph-properties fo:line-height="180%" fo:text-align="justify" fo:margin-left="1.094cm" fo:margin-right="0cm" fo:text-indent="-1.094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able23" style:family="table">
      <style:table-properties style:width="16.895cm" table:align="left" fo:margin="0cm" style:shadow="none" style:may-break-between-rows="false" table:border-model="collapsing"/>
    </style:style>
    <style:style style:name="Table23.A" style:family="table-column">
      <style:table-column-properties style:column-width="1.156cm"/>
    </style:style>
    <style:style style:name="Table23.B" style:family="table-column">
      <style:table-column-properties style:column-width="5.468cm"/>
    </style:style>
    <style:style style:name="Table23.C" style:family="table-column">
      <style:table-column-properties style:column-width="1.010cm"/>
    </style:style>
    <style:style style:name="Table23.D" style:family="table-column">
      <style:table-column-properties style:column-width="9.261cm"/>
    </style:style>
    <style:style style:name="Table23.1" style:family="table-row">
      <style:table-row-properties style:min-row-height="12.80pt" fo:keep-together="auto"/>
    </style:style>
    <style:style style:name="Table23.A1" style:family="table-cell">
      <style:table-cell-properties style:vertical-align="middle" style:shadow="none" fo:border-top="0.04cm solid #000000" fo:border-bottom="0.05cm double #000000" fo:border-left="0.04cm solid #000000" fo:border-right="0.012cm solid #000000" style:border-line-width-bottom="0.017cm 0.008cm 0.017cm" fo:padding="0.049cm"/>
    </style:style>
    <style:style style:name="Table23.B1" style:family="table-cell">
      <style:table-cell-properties style:vertical-align="middle" style:shadow="none" fo:border-top="0.04cm solid #000000" fo:border-bottom="0.05cm double #000000" fo:border-left="0.012cm solid #000000" fo:border-right="0.012cm solid #000000" style:border-line-width-bottom="0.017cm 0.008cm 0.017cm" fo:padding="0.049cm"/>
    </style:style>
    <style:style style:name="Table23.C1" style:family="table-cell">
      <style:table-cell-properties style:vertical-align="middle" style:shadow="none" fo:border-top="0.04cm solid #000000" fo:border-bottom="0.05cm double #000000" fo:border-left="0.012cm solid #000000" fo:border-right="0.012cm solid #000000" style:border-line-width-bottom="0.017cm 0.008cm 0.017cm" fo:padding="0.049cm"/>
    </style:style>
    <style:style style:name="Table23.D1" style:family="table-cell">
      <style:table-cell-properties style:vertical-align="middle" style:shadow="none" fo:border-top="0.04cm solid #000000" fo:border-bottom="0.05cm double #000000" fo:border-left="0.012cm solid #000000" fo:border-right="0.04cm solid #000000" style:border-line-width-bottom="0.017cm 0.008cm 0.017cm" fo:padding="0.049cm"/>
    </style:style>
    <style:style style:name="Table23.2" style:family="table-row">
      <style:table-row-properties style:min-row-height="12.80pt" fo:keep-together="auto"/>
    </style:style>
    <style:style style:name="Table23.A2" style:family="table-cell">
      <style:table-cell-properties style:vertical-align="middle" style:shadow="none" fo:border-top="0.05cm double #000000" fo:border-bottom="0.012cm solid #000000" fo:border-left="0.04cm solid #000000" fo:border-right="0.012cm solid #000000" style:border-line-width-top="0.017cm 0.008cm 0.017cm" fo:padding="0.049cm"/>
    </style:style>
    <style:style style:name="Table23.B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12cm solid #000000" style:border-line-width-top="0.017cm 0.008cm 0.017cm" fo:padding="0.049cm"/>
    </style:style>
    <style:style style:name="Table23.C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12cm solid #000000" style:border-line-width-top="0.017cm 0.008cm 0.017cm" fo:padding="0.049cm"/>
    </style:style>
    <style:style style:name="Table23.D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4cm solid #000000" style:border-line-width-top="0.017cm 0.008cm 0.017cm" fo:padding="0.049cm"/>
    </style:style>
    <style:style style:name="Table23.3" style:family="table-row">
      <style:table-row-properties style:min-row-height="58.88pt" fo:keep-together="auto"/>
    </style:style>
    <style:style style:name="Table23.B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23.C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23.D3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23.4" style:family="table-row">
      <style:table-row-properties style:min-row-height="12.80pt" fo:keep-together="auto"/>
    </style:style>
    <style:style style:name="Table23.A4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23.B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23.C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23.D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23.5" style:family="table-row">
      <style:table-row-properties style:min-row-height="81.92pt" fo:keep-together="auto"/>
    </style:style>
    <style:style style:name="Table23.B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23.C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49cm"/>
    </style:style>
    <style:style style:name="Table23.D5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="0.049cm"/>
    </style:style>
    <style:style style:name="Table23.6" style:family="table-row">
      <style:table-row-properties style:min-row-height="85.60pt" fo:keep-together="auto"/>
    </style:style>
    <style:style style:name="Table23.B6" style:family="table-cell">
      <style:table-cell-properties style:vertical-align="middle" style:shadow="none" fo:border-top="0.01cm dotted #000000" fo:border-bottom="0.01cm dotted #000000" fo:border-left="0.012cm solid #000000" fo:border-right="0.012cm solid #000000" fo:padding="0.049cm"/>
    </style:style>
    <style:style style:name="Table23.C6" style:family="table-cell">
      <style:table-cell-properties style:vertical-align="middle" style:shadow="none" fo:border-top="0.01cm dotted #000000" fo:border-bottom="0.01cm dotted #000000" fo:border-left="0.012cm solid #000000" fo:border-right="0.012cm solid #000000" fo:padding="0.049cm"/>
    </style:style>
    <style:style style:name="Table23.D6" style:family="table-cell">
      <style:table-cell-properties style:vertical-align="middle" style:shadow="none" fo:border-top="0.01cm dotted #000000" fo:border-bottom="0.01cm dotted #000000" fo:border-left="0.012cm solid #000000" fo:border-right="0.04cm solid #000000" fo:padding="0.049cm"/>
    </style:style>
    <style:style style:name="Table23.7" style:family="table-row">
      <style:table-row-properties style:min-row-height="74.78pt" fo:keep-together="auto"/>
    </style:style>
    <style:style style:name="Table23.B7" style:family="table-cell">
      <style:table-cell-properties style:vertical-align="middle" style:shadow="none" fo:border-top="0.01cm dotted #000000" fo:border-bottom="0.01cm dotted #000000" fo:border-left="0.012cm solid #000000" fo:border-right="0.012cm solid #000000" fo:padding="0.049cm"/>
    </style:style>
    <style:style style:name="Table23.C7" style:family="table-cell">
      <style:table-cell-properties style:vertical-align="middle" style:shadow="none" fo:border-top="0.01cm dotted #000000" fo:border-bottom="0.01cm dotted #000000" fo:border-left="0.012cm solid #000000" fo:border-right="0.012cm solid #000000" fo:padding="0.049cm"/>
    </style:style>
    <style:style style:name="Table23.D7" style:family="table-cell">
      <style:table-cell-properties style:vertical-align="middle" style:shadow="none" fo:border-top="0.01cm dotted #000000" fo:border-bottom="0.01cm dotted #000000" fo:border-left="0.012cm solid #000000" fo:border-right="0.04cm solid #000000" fo:padding="0.049cm"/>
    </style:style>
    <style:style style:name="Table23.8" style:family="table-row">
      <style:table-row-properties style:min-row-height="74.78pt" fo:keep-together="auto"/>
    </style:style>
    <style:style style:name="Table23.B8" style:family="table-cell">
      <style:table-cell-properties style:vertical-align="middle" style:shadow="none" fo:border-top="0.01cm dotted #000000" fo:border-bottom="0.01cm dotted #000000" fo:border-left="0.012cm solid #000000" fo:border-right="0.012cm solid #000000" fo:padding="0.049cm"/>
    </style:style>
    <style:style style:name="Table23.C8" style:family="table-cell">
      <style:table-cell-properties style:vertical-align="middle" style:shadow="none" fo:border-top="0.01cm dotted #000000" fo:border-bottom="0.01cm dotted #000000" fo:border-left="0.012cm solid #000000" fo:border-right="0.012cm solid #000000" fo:padding="0.049cm"/>
    </style:style>
    <style:style style:name="Table23.D8" style:family="table-cell">
      <style:table-cell-properties style:vertical-align="middle" style:shadow="none" fo:border-top="0.01cm dotted #000000" fo:border-bottom="0.012cm dotted #000000" fo:border-left="0.012cm solid #000000" fo:border-right="0.04cm solid #000000" fo:padding="0.049cm"/>
    </style:style>
    <style:style style:name="Table23.9" style:family="table-row">
      <style:table-row-properties style:min-row-height="63.26pt" fo:keep-together="auto"/>
    </style:style>
    <style:style style:name="Table23.D9" style:family="table-cell">
      <style:table-cell-properties style:vertical-align="middle" style:shadow="none" fo:border-top="0.012cm dotted #000000" fo:border-bottom="0.01cm dotted #000000" fo:border-left="0.012cm solid #000000" fo:border-right="0.04cm solid #000000" fo:padding="0.049cm"/>
    </style:style>
    <style:style style:name="Table23.10" style:family="table-row">
      <style:table-row-properties style:min-row-height="12.80pt" fo:keep-together="auto"/>
    </style:style>
    <style:style style:name="Table23.B10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23.C10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23.D10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23.11" style:family="table-row">
      <style:table-row-properties style:min-row-height="74.78pt" fo:keep-together="auto"/>
    </style:style>
    <style:style style:name="Table23.B11" style:family="table-cell">
      <style:table-cell-properties style:vertical-align="middle" style:shadow="none" fo:border-top="0.012cm dotted #000000" fo:border-bottom="0.01cm solid #000000" fo:border-left="0.012cm solid #000000" fo:border-right="0.012cm solid #000000" fo:padding="0.049cm"/>
    </style:style>
    <style:style style:name="Table23.C11" style:family="table-cell">
      <style:table-cell-properties style:vertical-align="middle" style:shadow="none" fo:border-top="0.012cm dotted #000000" fo:border-bottom="0.01cm solid #000000" fo:border-left="0.012cm solid #000000" fo:border-right="0.012cm solid #000000" fo:padding="0.049cm"/>
    </style:style>
    <style:style style:name="Table23.D11" style:family="table-cell">
      <style:table-cell-properties style:vertical-align="middle" style:shadow="none" fo:border-top="0.012cm dotted #000000" fo:border-bottom="0.01cm solid #000000" fo:border-left="0.012cm solid #000000" fo:border-right="0.04cm solid #000000" fo:padding="0.049cm"/>
    </style:style>
    <style:style style:name="Table23.12" style:family="table-row">
      <style:table-row-properties style:min-row-height="12.80pt" fo:keep-together="auto"/>
    </style:style>
    <style:style style:name="Table23.A12" style:family="table-cell">
      <style:table-cell-properties style:vertical-align="middle" style:shadow="none" fo:border-top="0.04cm solid #000000" fo:border-bottom="0.04cm solid #000000" fo:border-left="0.04cm solid #000000" fo:border-right="0.012cm solid #000000" fo:padding="0.049cm"/>
    </style:style>
    <style:style style:name="Table23.B12" style:family="table-cell">
      <style:table-cell-properties style:vertical-align="middle" style:shadow="none" fo:border-top="0.04cm solid #000000" fo:border-bottom="0.04cm solid #000000" fo:border-left="0.012cm solid #000000" fo:border-right="0.012cm solid #000000" fo:padding="0.049cm"/>
    </style:style>
    <style:style style:name="Table23.C12" style:family="table-cell">
      <style:table-cell-properties style:vertical-align="middle" style:shadow="none" fo:border-top="0.04cm solid #000000" fo:border-bottom="0.04cm solid #000000" fo:border-left="0.012cm solid #000000" fo:border-right="0.012cm solid #000000" fo:padding="0.049cm"/>
    </style:style>
    <style:style style:name="Table23.D12" style:family="table-cell">
      <style:table-cell-properties style:vertical-align="middle" style:shadow="none" fo:border-top="0.04cm solid #000000" fo:border-bottom="0.04cm solid #000000" fo:border-left="0.012cm solid #000000" fo:border-right="0.04cm solid #000000" fo:padding="0.049cm"/>
    </style:style>
    <style:style style:name="T244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29" style:family="table">
      <style:table-properties style:width="16.895cm" table:align="left" fo:margin="0cm" style:shadow="none" style:may-break-between-rows="false" table:border-model="collapsing"/>
    </style:style>
    <style:style style:name="Table29.A" style:family="table-column">
      <style:table-column-properties style:column-width="1.156cm"/>
    </style:style>
    <style:style style:name="Table29.B" style:family="table-column">
      <style:table-column-properties style:column-width="5.169cm"/>
    </style:style>
    <style:style style:name="Table29.C" style:family="table-column">
      <style:table-column-properties style:column-width="1.210cm"/>
    </style:style>
    <style:style style:name="Table29.D" style:family="table-column">
      <style:table-column-properties style:column-width="9.361cm"/>
    </style:style>
    <style:style style:name="Table29.1" style:family="table-row">
      <style:table-row-properties style:min-row-height="19.60pt" fo:keep-together="auto"/>
    </style:style>
    <style:style style:name="Table29.A1" style:family="table-cell">
      <style:table-cell-properties style:vertical-align="middle" style:shadow="none" fo:border-top="0.04cm solid #000000" fo:border-bottom="0.05cm double #000000" fo:border-left="0.04cm solid #000000" fo:border-right="0.012cm solid #000000" style:border-line-width-bottom="0.017cm 0.008cm 0.017cm" fo:padding="0.049cm"/>
    </style:style>
    <style:style style:name="Table29.B1" style:family="table-cell">
      <style:table-cell-properties style:vertical-align="middle" style:shadow="none" fo:border-top="0.04cm solid #000000" fo:border-bottom="0.05cm double #000000" fo:border-left="0.012cm solid #000000" fo:border-right="0.012cm solid #000000" style:border-line-width-bottom="0.017cm 0.008cm 0.017cm" fo:padding="0.049cm"/>
    </style:style>
    <style:style style:name="Table29.C1" style:family="table-cell">
      <style:table-cell-properties style:vertical-align="middle" style:shadow="none" fo:border-top="0.04cm solid #000000" fo:border-bottom="0.05cm double #000000" fo:border-left="0.012cm solid #000000" fo:border-right="0.012cm solid #000000" style:border-line-width-bottom="0.017cm 0.008cm 0.017cm" fo:padding="0.049cm"/>
    </style:style>
    <style:style style:name="Table29.D1" style:family="table-cell">
      <style:table-cell-properties style:vertical-align="middle" style:shadow="none" fo:border-top="0.04cm solid #000000" fo:border-bottom="0.05cm double #000000" fo:border-left="0.012cm solid #000000" fo:border-right="0.04cm solid #000000" style:border-line-width-bottom="0.017cm 0.008cm 0.017cm" fo:padding="0.049cm"/>
    </style:style>
    <style:style style:name="Table29.2" style:family="table-row">
      <style:table-row-properties style:min-row-height="19.60pt" fo:keep-together="auto"/>
    </style:style>
    <style:style style:name="Table29.A2" style:family="table-cell">
      <style:table-cell-properties style:vertical-align="middle" style:shadow="none" fo:border-top="0.05cm double #000000" fo:border-bottom="0.012cm solid #000000" fo:border-left="0.04cm solid #000000" fo:border-right="0.012cm solid #000000" style:border-line-width-top="0.017cm 0.008cm 0.017cm" fo:padding="0.049cm"/>
    </style:style>
    <style:style style:name="Table29.B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12cm solid #000000" style:border-line-width-top="0.017cm 0.008cm 0.017cm" fo:padding="0.049cm"/>
    </style:style>
    <style:style style:name="Table29.C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12cm solid #000000" style:border-line-width-top="0.017cm 0.008cm 0.017cm" fo:padding="0.049cm"/>
    </style:style>
    <style:style style:name="Table29.D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4cm solid #000000" style:border-line-width-top="0.017cm 0.008cm 0.017cm" fo:padding="0.049cm"/>
    </style:style>
    <style:style style:name="Table29.3" style:family="table-row">
      <style:table-row-properties style:min-row-height="136.35pt" fo:keep-together="auto"/>
    </style:style>
    <style:style style:name="Table29.B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29.C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29.D3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29.4" style:family="table-row">
      <style:table-row-properties style:min-row-height="19.60pt" fo:keep-together="auto"/>
    </style:style>
    <style:style style:name="Table29.A4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29.B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29.C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29.D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29.5" style:family="table-row">
      <style:table-row-properties style:min-row-height="225.38pt" fo:keep-together="auto"/>
    </style:style>
    <style:style style:name="Table29.B5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29.C5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29.D5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29.6" style:family="table-row">
      <style:table-row-properties style:min-row-height="19.60pt" fo:keep-together="auto"/>
    </style:style>
    <style:style style:name="Table29.B6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29.C6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29.D6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29.7" style:family="table-row">
      <style:table-row-properties style:min-row-height="172.93pt" fo:keep-together="auto"/>
    </style:style>
    <style:style style:name="Table29.B7" style:family="table-cell">
      <style:table-cell-properties style:vertical-align="middle" style:shadow="none" fo:border-top="0.012cm dotted #000000" fo:border-bottom="0.01cm solid #000000" fo:border-left="0.012cm solid #000000" fo:border-right="0.012cm solid #000000" fo:padding="0.049cm"/>
    </style:style>
    <style:style style:name="Table29.C7" style:family="table-cell">
      <style:table-cell-properties style:vertical-align="middle" style:shadow="none" fo:border-top="0.012cm dotted #000000" fo:border-bottom="0.01cm solid #000000" fo:border-left="0.012cm solid #000000" fo:border-right="0.012cm solid #000000" fo:padding="0.049cm"/>
    </style:style>
    <style:style style:name="Table29.D7" style:family="table-cell">
      <style:table-cell-properties style:vertical-align="middle" style:shadow="none" fo:border-top="0.012cm dotted #000000" fo:border-bottom="0.01cm solid #000000" fo:border-left="0.012cm solid #000000" fo:border-right="0.04cm solid #000000" fo:padding="0.049cm"/>
    </style:style>
    <style:style style:name="Table29.8" style:family="table-row">
      <style:table-row-properties style:min-row-height="19.59pt" fo:keep-together="auto"/>
    </style:style>
    <style:style style:name="Table29.A8" style:family="table-cell">
      <style:table-cell-properties style:vertical-align="middle" style:shadow="none" fo:border-top="0.04cm solid #000000" fo:border-bottom="0.04cm solid #000000" fo:border-left="0.04cm solid #000000" fo:border-right="0.012cm solid #000000" fo:padding="0.049cm"/>
    </style:style>
    <style:style style:name="Table29.B8" style:family="table-cell">
      <style:table-cell-properties style:vertical-align="middle" style:shadow="none" fo:border-top="0.04cm solid #000000" fo:border-bottom="0.04cm solid #000000" fo:border-left="0.012cm solid #000000" fo:border-right="0.012cm solid #000000" fo:padding="0.049cm"/>
    </style:style>
    <style:style style:name="Table29.C8" style:family="table-cell">
      <style:table-cell-properties style:vertical-align="middle" style:shadow="none" fo:border-top="0.04cm solid #000000" fo:border-bottom="0.04cm solid #000000" fo:border-left="0.012cm solid #000000" fo:border-right="0.012cm solid #000000" fo:padding="0.049cm"/>
    </style:style>
    <style:style style:name="Table29.D8" style:family="table-cell">
      <style:table-cell-properties style:vertical-align="middle" style:shadow="none" fo:border-top="0.04cm solid #000000" fo:border-bottom="0.04cm solid #000000" fo:border-left="0.012cm solid #000000" fo:border-right="0.04cm solid #000000" fo:padding="0.049cm"/>
    </style:style>
    <style:style style:name="T86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9_1" style:parent-style-name="본문" style:family="paragraph">
      <style:paragraph-properties fo:line-height="95%" fo:text-align="justify" fo:margin-left="1.200cm" fo:margin-right="0cm" fo:text-indent="-1.200cm" fo:margin-top="0.353cm" fo:margin-bottom="0cm" fo:background-color="transparent" fo:border="none" style:shadow="none" style:text-autospace="none" style:vertical-align="auto" style:snap-to-layout-grid="true"/>
    </style:style>
    <style:style style:name="Table31" style:family="table">
      <style:table-properties style:width="16.895cm" table:align="left" fo:margin="0cm" style:shadow="none" style:may-break-between-rows="false" table:border-model="collapsing"/>
    </style:style>
    <style:style style:name="Table31.A" style:family="table-column">
      <style:table-column-properties style:column-width="1.156cm"/>
    </style:style>
    <style:style style:name="Table31.B" style:family="table-column">
      <style:table-column-properties style:column-width="5.768cm"/>
    </style:style>
    <style:style style:name="Table31.C" style:family="table-column">
      <style:table-column-properties style:column-width="1.210cm"/>
    </style:style>
    <style:style style:name="Table31.D" style:family="table-column">
      <style:table-column-properties style:column-width="8.762cm"/>
    </style:style>
    <style:style style:name="Table31.1" style:family="table-row">
      <style:table-row-properties style:min-row-height="22.52pt" fo:keep-together="auto"/>
    </style:style>
    <style:style style:name="Table31.A1" style:family="table-cell">
      <style:table-cell-properties style:vertical-align="middle" style:shadow="none" fo:border-top="0.04cm solid #000000" fo:border-bottom="0.05cm double #000000" fo:border-left="0.04cm solid #000000" fo:border-right="0.012cm solid #000000" style:border-line-width-bottom="0.017cm 0.008cm 0.017cm" fo:padding="0.049cm"/>
    </style:style>
    <style:style style:name="Table31.B1" style:family="table-cell">
      <style:table-cell-properties style:vertical-align="middle" style:shadow="none" fo:border-top="0.04cm solid #000000" fo:border-bottom="0.05cm double #000000" fo:border-left="0.012cm solid #000000" fo:border-right="0.012cm solid #000000" style:border-line-width-bottom="0.017cm 0.008cm 0.017cm" fo:padding="0.049cm"/>
    </style:style>
    <style:style style:name="Table31.C1" style:family="table-cell">
      <style:table-cell-properties style:vertical-align="middle" style:shadow="none" fo:border-top="0.04cm solid #000000" fo:border-bottom="0.05cm double #000000" fo:border-left="0.012cm solid #000000" fo:border-right="0.012cm solid #000000" style:border-line-width-bottom="0.017cm 0.008cm 0.017cm" fo:padding="0.049cm"/>
    </style:style>
    <style:style style:name="Table31.D1" style:family="table-cell">
      <style:table-cell-properties style:vertical-align="middle" style:shadow="none" fo:border-top="0.04cm solid #000000" fo:border-bottom="0.05cm double #000000" fo:border-left="0.012cm solid #000000" fo:border-right="0.04cm solid #000000" style:border-line-width-bottom="0.017cm 0.008cm 0.017cm" fo:padding="0.049cm"/>
    </style:style>
    <style:style style:name="Table31.2" style:family="table-row">
      <style:table-row-properties style:min-row-height="22.52pt" fo:keep-together="auto"/>
    </style:style>
    <style:style style:name="Table31.A2" style:family="table-cell">
      <style:table-cell-properties style:vertical-align="middle" style:shadow="none" fo:border-top="0.05cm double #000000" fo:border-bottom="0.012cm solid #000000" fo:border-left="0.04cm solid #000000" fo:border-right="0.012cm solid #000000" style:border-line-width-top="0.017cm 0.008cm 0.017cm" fo:padding="0.049cm"/>
    </style:style>
    <style:style style:name="Table31.B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12cm solid #000000" style:border-line-width-top="0.017cm 0.008cm 0.017cm" fo:padding="0.049cm"/>
    </style:style>
    <style:style style:name="Table31.C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12cm solid #000000" style:border-line-width-top="0.017cm 0.008cm 0.017cm" fo:padding="0.049cm"/>
    </style:style>
    <style:style style:name="Table31.D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4cm solid #000000" style:border-line-width-top="0.017cm 0.008cm 0.017cm" fo:padding="0.049cm"/>
    </style:style>
    <style:style style:name="Table31.3" style:family="table-row">
      <style:table-row-properties style:min-row-height="147.17pt" fo:keep-together="auto"/>
    </style:style>
    <style:style style:name="Table31.B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1.C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1.D3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31.4" style:family="table-row">
      <style:table-row-properties style:min-row-height="22.52pt" fo:keep-together="auto"/>
    </style:style>
    <style:style style:name="Table31.A4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31.B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31.C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31.D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1.5" style:family="table-row">
      <style:table-row-properties style:min-row-height="227.03pt" fo:keep-together="auto"/>
    </style:style>
    <style:style style:name="Table31.B5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1.C5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1.D5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31.6" style:family="table-row">
      <style:table-row-properties style:min-row-height="22.52pt" fo:keep-together="auto"/>
    </style:style>
    <style:style style:name="Table31.B6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31.C6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31.D6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1.7" style:family="table-row">
      <style:table-row-properties style:min-row-height="156.18pt" fo:keep-together="auto"/>
    </style:style>
    <style:style style:name="Table31.B7" style:family="table-cell">
      <style:table-cell-properties style:vertical-align="middle" style:shadow="none" fo:border-top="0.012cm dotted #000000" fo:border-bottom="0.01cm solid #000000" fo:border-left="0.012cm solid #000000" fo:border-right="0.012cm solid #000000" fo:padding="0.049cm"/>
    </style:style>
    <style:style style:name="Table31.C7" style:family="table-cell">
      <style:table-cell-properties style:vertical-align="middle" style:shadow="none" fo:border-top="0.012cm dotted #000000" fo:border-bottom="0.01cm solid #000000" fo:border-left="0.012cm solid #000000" fo:border-right="0.012cm solid #000000" fo:padding="0.049cm"/>
    </style:style>
    <style:style style:name="Table31.D7" style:family="table-cell">
      <style:table-cell-properties style:vertical-align="middle" style:shadow="none" fo:border-top="0.012cm dotted #000000" fo:border-bottom="0.01cm solid #000000" fo:border-left="0.012cm solid #000000" fo:border-right="0.04cm solid #000000" fo:padding="0.049cm"/>
    </style:style>
    <style:style style:name="Table31.8" style:family="table-row">
      <style:table-row-properties style:min-row-height="22.54pt" fo:keep-together="auto"/>
    </style:style>
    <style:style style:name="Table31.A8" style:family="table-cell">
      <style:table-cell-properties style:vertical-align="middle" style:shadow="none" fo:border-top="0.04cm solid #000000" fo:border-bottom="0.04cm solid #000000" fo:border-left="0.04cm solid #000000" fo:border-right="0.012cm solid #000000" fo:padding="0.049cm"/>
    </style:style>
    <style:style style:name="Table31.B8" style:family="table-cell">
      <style:table-cell-properties style:vertical-align="middle" style:shadow="none" fo:border-top="0.04cm solid #000000" fo:border-bottom="0.04cm solid #000000" fo:border-left="0.012cm solid #000000" fo:border-right="0.012cm solid #000000" fo:padding="0.049cm"/>
    </style:style>
    <style:style style:name="Table31.C8" style:family="table-cell">
      <style:table-cell-properties style:vertical-align="middle" style:shadow="none" fo:border-top="0.04cm solid #000000" fo:border-bottom="0.04cm solid #000000" fo:border-left="0.012cm solid #000000" fo:border-right="0.012cm solid #000000" fo:padding="0.049cm"/>
    </style:style>
    <style:style style:name="Table31.D8" style:family="table-cell">
      <style:table-cell-properties style:vertical-align="middle" style:shadow="none" fo:border-top="0.04cm solid #000000" fo:border-bottom="0.04cm solid #000000" fo:border-left="0.012cm solid #000000" fo:border-right="0.04cm solid #000000" fo:padding="0.049cm"/>
    </style:style>
    <style:style style:name="Table33" style:family="table">
      <style:table-properties style:width="16.895cm" table:align="left" fo:margin="0cm" style:shadow="none" style:may-break-between-rows="false" table:border-model="collapsing"/>
    </style:style>
    <style:style style:name="Table33.A" style:family="table-column">
      <style:table-column-properties style:column-width="1.156cm"/>
    </style:style>
    <style:style style:name="Table33.B" style:family="table-column">
      <style:table-column-properties style:column-width="5.169cm"/>
    </style:style>
    <style:style style:name="Table33.C" style:family="table-column">
      <style:table-column-properties style:column-width="1.210cm"/>
    </style:style>
    <style:style style:name="Table33.D" style:family="table-column">
      <style:table-column-properties style:column-width="9.361cm"/>
    </style:style>
    <style:style style:name="Table33.1" style:family="table-row">
      <style:table-row-properties style:min-row-height="20.37pt" fo:keep-together="auto"/>
    </style:style>
    <style:style style:name="Table33.A1" style:family="table-cell">
      <style:table-cell-properties style:vertical-align="middle" style:shadow="none" fo:border-top="0.04cm solid #000000" fo:border-bottom="0.05cm double #000000" fo:border-left="0.04cm solid #000000" fo:border-right="0.012cm solid #000000" style:border-line-width-bottom="0.017cm 0.008cm 0.017cm" fo:padding="0.049cm"/>
    </style:style>
    <style:style style:name="Table33.B1" style:family="table-cell">
      <style:table-cell-properties style:vertical-align="middle" style:shadow="none" fo:border-top="0.04cm solid #000000" fo:border-bottom="0.05cm double #000000" fo:border-left="0.012cm solid #000000" fo:border-right="0.012cm solid #000000" style:border-line-width-bottom="0.017cm 0.008cm 0.017cm" fo:padding="0.049cm"/>
    </style:style>
    <style:style style:name="Table33.C1" style:family="table-cell">
      <style:table-cell-properties style:vertical-align="middle" style:shadow="none" fo:border-top="0.04cm solid #000000" fo:border-bottom="0.05cm double #000000" fo:border-left="0.012cm solid #000000" fo:border-right="0.012cm solid #000000" style:border-line-width-bottom="0.017cm 0.008cm 0.017cm" fo:padding="0.049cm"/>
    </style:style>
    <style:style style:name="Table33.D1" style:family="table-cell">
      <style:table-cell-properties style:vertical-align="middle" style:shadow="none" fo:border-top="0.04cm solid #000000" fo:border-bottom="0.05cm double #000000" fo:border-left="0.012cm solid #000000" fo:border-right="0.04cm solid #000000" style:border-line-width-bottom="0.017cm 0.008cm 0.017cm" fo:padding="0.049cm"/>
    </style:style>
    <style:style style:name="Table33.2" style:family="table-row">
      <style:table-row-properties style:min-row-height="20.37pt" fo:keep-together="auto"/>
    </style:style>
    <style:style style:name="Table33.A2" style:family="table-cell">
      <style:table-cell-properties style:vertical-align="middle" style:shadow="none" fo:border-top="0.05cm double #000000" fo:border-bottom="0.012cm solid #000000" fo:border-left="0.04cm solid #000000" fo:border-right="0.012cm solid #000000" style:border-line-width-top="0.017cm 0.008cm 0.017cm" fo:padding="0.049cm"/>
    </style:style>
    <style:style style:name="Table33.B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12cm solid #000000" style:border-line-width-top="0.017cm 0.008cm 0.017cm" fo:padding="0.049cm"/>
    </style:style>
    <style:style style:name="Table33.C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12cm solid #000000" style:border-line-width-top="0.017cm 0.008cm 0.017cm" fo:padding="0.049cm"/>
    </style:style>
    <style:style style:name="Table33.D2" style:family="table-cell">
      <style:table-cell-properties style:vertical-align="middle" style:shadow="none" fo:background-color="#f2f2f2" fo:border-top="0.05cm double #000000" fo:border-bottom="0.012cm dotted #000000" fo:border-left="0.012cm solid #000000" fo:border-right="0.04cm solid #000000" style:border-line-width-top="0.017cm 0.008cm 0.017cm" fo:padding="0.049cm"/>
    </style:style>
    <style:style style:name="Table33.3" style:family="table-row">
      <style:table-row-properties style:min-row-height="115.44pt" fo:keep-together="auto"/>
    </style:style>
    <style:style style:name="Table33.B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3.C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3.D3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33.4" style:family="table-row">
      <style:table-row-properties style:min-row-height="20.37pt" fo:keep-together="auto"/>
    </style:style>
    <style:style style:name="Table33.A4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33.B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33.C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33.D4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3.5" style:family="table-row">
      <style:table-row-properties style:min-row-height="79.34pt" fo:keep-together="auto"/>
    </style:style>
    <style:style style:name="Table33.B5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3.C5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49cm"/>
    </style:style>
    <style:style style:name="Table33.D5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="0.049cm"/>
    </style:style>
    <style:style style:name="Table33.6" style:family="table-row">
      <style:table-row-properties style:min-row-height="163.67pt" fo:keep-together="auto"/>
    </style:style>
    <style:style style:name="Table33.B6" style:family="table-cell">
      <style:table-cell-properties style:vertical-align="middle" style:shadow="none" fo:border-top="0.01cm dotted #000000" fo:border-bottom="0.012cm solid #000000" fo:border-left="0.012cm solid #000000" fo:border-right="0.012cm solid #000000" fo:padding="0.049cm"/>
    </style:style>
    <style:style style:name="Table33.C6" style:family="table-cell">
      <style:table-cell-properties style:vertical-align="middle" style:shadow="none" fo:border-top="0.01cm dotted #000000" fo:border-bottom="0.012cm solid #000000" fo:border-left="0.012cm solid #000000" fo:border-right="0.012cm solid #000000" fo:padding="0.049cm"/>
    </style:style>
    <style:style style:name="Table33.D6" style:family="table-cell">
      <style:table-cell-properties style:vertical-align="middle" style:shadow="none" fo:border-top="0.01cm dotted #000000" fo:border-bottom="0.012cm solid #000000" fo:border-left="0.012cm solid #000000" fo:border-right="0.04cm solid #000000" fo:padding="0.049cm"/>
    </style:style>
    <style:style style:name="Table33.7" style:family="table-row">
      <style:table-row-properties style:min-row-height="20.37pt" fo:keep-together="auto"/>
    </style:style>
    <style:style style:name="Table33.B7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33.C7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12cm solid #000000" fo:padding="0.049cm"/>
    </style:style>
    <style:style style:name="Table33.D7" style:family="table-cell">
      <style:table-cell-properties style:vertical-align="middle" style:shadow="none" fo:background-color="#f2f2f2" fo:border-top="0.012cm solid #000000" fo:border-bottom="0.012cm dotted #000000" fo:border-left="0.012cm solid #000000" fo:border-right="0.04cm solid #000000" fo:padding="0.049cm"/>
    </style:style>
    <style:style style:name="Table33.8" style:family="table-row">
      <style:table-row-properties style:min-row-height="173.07pt" fo:keep-together="auto"/>
    </style:style>
    <style:style style:name="Table33.B8" style:family="table-cell">
      <style:table-cell-properties style:vertical-align="middle" style:shadow="none" fo:border-top="0.012cm dotted #000000" fo:border-bottom="0.01cm solid #000000" fo:border-left="0.012cm solid #000000" fo:border-right="0.012cm solid #000000" fo:padding="0.049cm"/>
    </style:style>
    <style:style style:name="Table33.C8" style:family="table-cell">
      <style:table-cell-properties style:vertical-align="middle" style:shadow="none" fo:border-top="0.012cm dotted #000000" fo:border-bottom="0.01cm solid #000000" fo:border-left="0.012cm solid #000000" fo:border-right="0.012cm solid #000000" fo:padding="0.049cm"/>
    </style:style>
    <style:style style:name="Table33.D8" style:family="table-cell">
      <style:table-cell-properties style:vertical-align="middle" style:shadow="none" fo:border-top="0.012cm dotted #000000" fo:border-bottom="0.01cm solid #000000" fo:border-left="0.012cm solid #000000" fo:border-right="0.04cm solid #000000" fo:padding="0.049cm"/>
    </style:style>
    <style:style style:name="Table33.9" style:family="table-row">
      <style:table-row-properties style:min-row-height="20.38pt" fo:keep-together="auto"/>
    </style:style>
    <style:style style:name="Table33.A9" style:family="table-cell">
      <style:table-cell-properties style:vertical-align="middle" style:shadow="none" fo:border-top="0.04cm solid #000000" fo:border-bottom="0.04cm solid #000000" fo:border-left="0.04cm solid #000000" fo:border-right="0.012cm solid #000000" fo:padding="0.049cm"/>
    </style:style>
    <style:style style:name="Table33.B9" style:family="table-cell">
      <style:table-cell-properties style:vertical-align="middle" style:shadow="none" fo:border-top="0.04cm solid #000000" fo:border-bottom="0.04cm solid #000000" fo:border-left="0.012cm solid #000000" fo:border-right="0.012cm solid #000000" fo:padding="0.049cm"/>
    </style:style>
    <style:style style:name="Table33.C9" style:family="table-cell">
      <style:table-cell-properties style:vertical-align="middle" style:shadow="none" fo:border-top="0.04cm solid #000000" fo:border-bottom="0.04cm solid #000000" fo:border-left="0.012cm solid #000000" fo:border-right="0.012cm solid #000000" fo:padding="0.049cm"/>
    </style:style>
    <style:style style:name="Table33.D9" style:family="table-cell">
      <style:table-cell-properties style:vertical-align="middle" style:shadow="none" fo:border-top="0.04cm solid #000000" fo:border-bottom="0.04cm solid #000000" fo:border-left="0.012cm solid #000000" fo:border-right="0.04cm solid #000000" fo:padding="0.049cm"/>
    </style:style>
    <style:style style:name="T100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35" style:family="table">
      <style:table-properties style:width="16.989cm" table:align="left" fo:margin="0cm" style:shadow="none" style:may-break-between-rows="true" table:border-model="collapsing"/>
    </style:style>
    <style:style style:name="Table35.A" style:family="table-column">
      <style:table-column-properties style:column-width="2.105cm"/>
    </style:style>
    <style:style style:name="Table35.B" style:family="table-column">
      <style:table-column-properties style:column-width="0.199cm"/>
    </style:style>
    <style:style style:name="Table35.C" style:family="table-column">
      <style:table-column-properties style:column-width="14.685cm"/>
    </style:style>
    <style:style style:name="Table35.1" style:family="table-row">
      <style:table-row-properties style:min-row-height="28.31pt" fo:keep-together="auto"/>
    </style:style>
    <style:style style:name="Table35.A1" style:family="table-cell">
      <style:table-cell-properties style:vertical-align="middle" style:shadow="none" fo:background-color="#342dbe" fo:border="0.05cm solid #1b1760" fo:padding="0.050cm"/>
    </style:style>
    <style:style style:name="Table35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35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370_0_MS3_b3" style:parent-style-name="Standard" style:master-page-name="MP3" style:family="paragraph">
      <style:paragraph-properties fo:line-height="106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6" style:family="table">
      <style:table-properties style:width="16.904cm" table:align="left" fo:margin="0cm" style:shadow="none" style:may-break-between-rows="true" table:border-model="collapsing"/>
    </style:style>
    <style:style style:name="Table36.A" style:family="table-column">
      <style:table-column-properties style:column-width="0.914cm"/>
    </style:style>
    <style:style style:name="Table36.B" style:family="table-column">
      <style:table-column-properties style:column-width="2.715cm"/>
    </style:style>
    <style:style style:name="Table36.C" style:family="table-column">
      <style:table-column-properties style:column-width="3.815cm"/>
    </style:style>
    <style:style style:name="Table36.D" style:family="table-column">
      <style:table-column-properties style:column-width="3.615cm"/>
    </style:style>
    <style:style style:name="Table36.E" style:family="table-column">
      <style:table-column-properties style:column-width="2.126cm"/>
    </style:style>
    <style:style style:name="Table36.F" style:family="table-column">
      <style:table-column-properties style:column-width="3.719cm"/>
    </style:style>
    <style:style style:name="Table36.1" style:family="table-row">
      <style:table-row-properties style:min-row-height="15.03pt" fo:keep-together="auto"/>
    </style:style>
    <style:style style:name="Table36.A1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-top="0.050cm" fo:padding-bottom="0.050cm" fo:padding-left="0.180cm" fo:padding-right="0.180cm"/>
    </style:style>
    <style:style style:name="Table36.C1" style:family="table-cell">
      <style:table-cell-properties style:vertical-align="middle" style:shadow="none" fo:background-color="#f2f2f2" fo:border-top="0.04cm solid #000000" fo:border-bottom="0.04cm solid #000000" fo:border-left="0.012cm solid #000000" fo:border-right="0.012cm solid #000000" fo:padding-top="0.050cm" fo:padding-bottom="0.050cm" fo:padding-left="0.180cm" fo:padding-right="0.180cm"/>
    </style:style>
    <style:style style:name="Table36.E1" style:family="table-cell">
      <style:table-cell-properties style:vertical-align="middle" style:shadow="none" fo:background-color="#f2f2f2" fo:border-top="0.04cm solid #000000" fo:border-bottom="0.04cm solid #000000" fo:border-left="0.012cm solid #000000" fo:border-right="0.012cm solid #000000" fo:padding-top="0.050cm" fo:padding-bottom="0.050cm" fo:padding-left="0.180cm" fo:padding-right="0.180cm"/>
    </style:style>
    <style:style style:name="Table36.F1" style:family="table-cell">
      <style:table-cell-properties style:vertical-align="middle" style:shadow="none" fo:background-color="#f2f2f2" fo:border-top="0.04cm solid #000000" fo:border-bottom="0.04cm solid #000000" fo:border-left="0.012cm solid #000000" fo:border-right="0.04cm solid #000000" fo:padding-top="0.050cm" fo:padding-bottom="0.050cm" fo:padding-left="0.180cm" fo:padding-right="0.180cm"/>
    </style:style>
    <style:style style:name="Table36.2" style:family="table-row">
      <style:table-row-properties style:min-row-height="15.03pt" fo:keep-together="auto"/>
    </style:style>
    <style:style style:name="Table36.A2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-top="0.050cm" fo:padding-bottom="0.050cm" fo:padding-left="0.180cm" fo:padding-right="0.180cm"/>
    </style:style>
    <style:style style:name="Table36.B2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36.C2" style:family="table-cell">
      <style:table-cell-properties style:vertical-align="middle" style:shadow="none" fo:border-top="0.04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2" style:family="table-cell">
      <style:table-cell-properties style:vertical-align="middle" style:shadow="none" fo:border-top="0.04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2" style:family="table-cell">
      <style:table-cell-properties style:vertical-align="middle" style:shadow="none" fo:border-top="0.04cm soli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3" style:family="table-row">
      <style:table-row-properties style:min-row-height="21.34pt" fo:keep-together="auto"/>
    </style:style>
    <style:style style:name="Table36.C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3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4" style:family="table-row">
      <style:table-row-properties style:min-row-height="15.03pt" fo:keep-together="auto"/>
    </style:style>
    <style:style style:name="Table36.C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4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5" style:family="table-row">
      <style:table-row-properties style:min-row-height="42.23pt" fo:keep-together="auto"/>
    </style:style>
    <style:style style:name="Table36.C5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36.E5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030cm" fo:padding-right="0.030cm"/>
    </style:style>
    <style:style style:name="Table36.F5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-top="0.050cm" fo:padding-bottom="0.050cm" fo:padding-left="0.030cm" fo:padding-right="0.030cm"/>
    </style:style>
    <style:style style:name="Table36.6" style:family="table-row">
      <style:table-row-properties style:min-row-height="15.03pt" fo:keep-together="auto"/>
    </style:style>
    <style:style style:name="Table36.B6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6.C6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6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6" style:family="table-cell">
      <style:table-cell-properties style:vertical-align="middle" style:shadow="none" fo:border-top="0.012cm soli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7" style:family="table-row">
      <style:table-row-properties style:min-row-height="21.34pt" fo:keep-together="auto"/>
    </style:style>
    <style:style style:name="Table36.C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7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8" style:family="table-row">
      <style:table-row-properties style:min-row-height="15.03pt" fo:keep-together="auto"/>
    </style:style>
    <style:style style:name="Table36.C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8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9" style:family="table-row">
      <style:table-row-properties style:min-row-height="15.03pt" fo:keep-together="auto"/>
    </style:style>
    <style:style style:name="Table36.C9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36.E9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030cm" fo:padding-right="0.030cm"/>
    </style:style>
    <style:style style:name="Table36.F9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-top="0.050cm" fo:padding-bottom="0.050cm" fo:padding-left="0.030cm" fo:padding-right="0.030cm"/>
    </style:style>
    <style:style style:name="Table36.10" style:family="table-row">
      <style:table-row-properties style:min-row-height="15.03pt" fo:keep-together="auto"/>
    </style:style>
    <style:style style:name="Table36.B10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6.C10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10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10" style:family="table-cell">
      <style:table-cell-properties style:vertical-align="middle" style:shadow="none" fo:border-top="0.012cm soli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11" style:family="table-row">
      <style:table-row-properties style:min-row-height="21.34pt" fo:keep-together="auto"/>
    </style:style>
    <style:style style:name="Table36.C11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11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11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12" style:family="table-row">
      <style:table-row-properties style:min-row-height="15.03pt" fo:keep-together="auto"/>
    </style:style>
    <style:style style:name="Table36.C12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12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12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13" style:family="table-row">
      <style:table-row-properties style:min-row-height="17.78pt" fo:keep-together="auto"/>
    </style:style>
    <style:style style:name="Table36.C13" style:family="table-cell">
      <style:table-cell-properties style:vertical-align="middle" style:shadow="none" fo:border-top="0.012cm dotted #000000" fo:border-bottom="0.012cm dotted #000000" fo:border-left="0.012cm solid #000000" fo:border-right="0.012cm dotted #000000" fo:padding-top="0.050cm" fo:padding-bottom="0.050cm" fo:padding-left="0.180cm" fo:padding-right="0.180cm"/>
    </style:style>
    <style:style style:name="Table36.D13" style:family="table-cell">
      <style:table-cell-properties style:vertical-align="middle" style:shadow="none" fo:border-top="0.012cm dotted #000000" fo:border-bottom="0.012cm dotted #000000" fo:border-left="0.012cm dotted #000000" fo:border-right="0.012cm solid #000000" fo:padding-top="0.050cm" fo:padding-bottom="0.050cm" fo:padding-left="0.180cm" fo:padding-right="0.180cm"/>
    </style:style>
    <style:style style:name="Table36.E1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13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14" style:family="table-row">
      <style:table-row-properties style:min-row-height="0.01pt" fo:keep-together="auto"/>
    </style:style>
    <style:style style:name="Table36.E1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14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15" style:family="table-row">
      <style:table-row-properties style:min-row-height="17.77pt" fo:keep-together="auto"/>
    </style:style>
    <style:style style:name="Table36.C15" style:family="table-cell">
      <style:table-cell-properties style:vertical-align="middle" style:shadow="none" fo:border-top="0.012cm dotted #000000" fo:border-bottom="0.012cm dotted #000000" fo:border-left="0.012cm solid #000000" fo:border-right="0.012cm dotted #000000" fo:padding-top="0.050cm" fo:padding-bottom="0.050cm" fo:padding-left="0.180cm" fo:padding-right="0.180cm"/>
    </style:style>
    <style:style style:name="Table36.16" style:family="table-row">
      <style:table-row-properties style:min-row-height="15.03pt" fo:keep-together="auto"/>
    </style:style>
    <style:style style:name="Table36.C16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36.E16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36.F16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030cm" fo:padding-right="0.030cm"/>
    </style:style>
    <style:style style:name="Table36.17" style:family="table-row">
      <style:table-row-properties style:min-row-height="15.03pt" fo:keep-together="auto"/>
    </style:style>
    <style:style style:name="Table36.B17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36.C17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17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17" style:family="table-cell">
      <style:table-cell-properties style:vertical-align="middle" style:shadow="none" fo:border-top="0.012cm soli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18" style:family="table-row">
      <style:table-row-properties style:min-row-height="21.34pt" fo:keep-together="auto"/>
    </style:style>
    <style:style style:name="Table36.C1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1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18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19" style:family="table-row">
      <style:table-row-properties style:min-row-height="15.03pt" fo:keep-together="auto"/>
    </style:style>
    <style:style style:name="Table36.C19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19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19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20" style:family="table-row">
      <style:table-row-properties style:min-row-height="21.34pt" fo:keep-together="auto"/>
    </style:style>
    <style:style style:name="Table36.C20" style:family="table-cell">
      <style:table-cell-properties style:vertical-align="middle" style:shadow="none" fo:border-top="0.012cm dotted #000000" fo:border-bottom="0.012cm dotted #000000" fo:border-left="0.012cm solid #000000" fo:border-right="0.012cm dotted #000000" fo:padding-top="0.050cm" fo:padding-bottom="0.050cm" fo:padding-left="0.180cm" fo:padding-right="0.180cm"/>
    </style:style>
    <style:style style:name="Table36.D20" style:family="table-cell">
      <style:table-cell-properties style:vertical-align="middle" style:shadow="none" fo:border-top="0.012cm dotted #000000" fo:border-bottom="0.012cm dotted #000000" fo:border-left="0.012cm dotted #000000" fo:border-right="0.012cm solid #000000" fo:padding-top="0.050cm" fo:padding-bottom="0.050cm" fo:padding-left="0.180cm" fo:padding-right="0.180cm"/>
    </style:style>
    <style:style style:name="Table36.E20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20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21" style:family="table-row">
      <style:table-row-properties style:min-row-height="0.01pt" fo:keep-together="auto"/>
    </style:style>
    <style:style style:name="Table36.E21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21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22" style:family="table-row">
      <style:table-row-properties style:min-row-height="19.60pt" fo:keep-together="auto"/>
    </style:style>
    <style:style style:name="Table36.C22" style:family="table-cell">
      <style:table-cell-properties style:vertical-align="middle" style:shadow="none" fo:border-top="0.012cm dotted #000000" fo:border-bottom="0.012cm dotted #000000" fo:border-left="0.012cm solid #000000" fo:border-right="0.012cm dotted #000000" fo:padding-top="0.050cm" fo:padding-bottom="0.050cm" fo:padding-left="0.180cm" fo:padding-right="0.180cm"/>
    </style:style>
    <style:style style:name="Table36.23" style:family="table-row">
      <style:table-row-properties style:min-row-height="19.33pt" fo:keep-together="auto"/>
    </style:style>
    <style:style style:name="Table36.C23" style:family="table-cell">
      <style:table-cell-properties style:vertical-align="middle" style:shadow="none" fo:border-top="0.012cm dotted #000000" fo:border-bottom="0.012cm dotted #000000" fo:border-left="0.012cm solid #000000" fo:border-right="0.012cm dotted #000000" fo:padding-top="0.050cm" fo:padding-bottom="0.050cm" fo:padding-left="0.180cm" fo:padding-right="0.180cm"/>
    </style:style>
    <style:style style:name="Table36.D23" style:family="table-cell">
      <style:table-cell-properties style:vertical-align="middle" style:shadow="none" fo:border-top="0.012cm dotted #000000" fo:border-bottom="0.012cm dotted #000000" fo:border-left="0.012cm dotted #000000" fo:border-right="0.012cm solid #000000" fo:padding-top="0.050cm" fo:padding-bottom="0.050cm" fo:padding-left="0.180cm" fo:padding-right="0.180cm"/>
    </style:style>
    <style:style style:name="Table36.E2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23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24" style:family="table-row">
      <style:table-row-properties style:min-row-height="15.03pt" fo:keep-together="auto"/>
    </style:style>
    <style:style style:name="Table36.C24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36.E24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030cm" fo:padding-right="0.030cm"/>
    </style:style>
    <style:style style:name="Table36.F24" style:family="table-cell">
      <style:table-cell-properties style:vertical-align="middle" style:shadow="none" fo:border-top="0.012cm dotted #000000" fo:border-bottom="0.012cm solid #000000" fo:border-left="0.012cm solid #000000" fo:border-right="0.04cm solid #000000" fo:padding-top="0.050cm" fo:padding-bottom="0.050cm" fo:padding-left="0.030cm" fo:padding-right="0.030cm"/>
    </style:style>
    <style:style style:name="Table36.25" style:family="table-row">
      <style:table-row-properties style:min-row-height="15.03pt" fo:keep-together="auto"/>
    </style:style>
    <style:style style:name="Table36.B25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-top="0.050cm" fo:padding-bottom="0.050cm" fo:padding-left="0.180cm" fo:padding-right="0.180cm"/>
    </style:style>
    <style:style style:name="Table36.C25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25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25" style:family="table-cell">
      <style:table-cell-properties style:vertical-align="middle" style:shadow="none" fo:border-top="0.012cm soli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26" style:family="table-row">
      <style:table-row-properties style:min-row-height="18.53pt" fo:keep-together="auto"/>
    </style:style>
    <style:style style:name="Table36.C26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26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26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27" style:family="table-row">
      <style:table-row-properties style:min-row-height="15.03pt" fo:keep-together="auto"/>
    </style:style>
    <style:style style:name="Table36.C2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2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27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28" style:family="table-row">
      <style:table-row-properties style:min-row-height="15.03pt" fo:keep-together="auto"/>
    </style:style>
    <style:style style:name="Table36.C2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2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36.F28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030cm" fo:padding-right="0.030cm"/>
    </style:style>
    <style:style style:name="Table36.29" style:family="table-row">
      <style:table-row-properties style:min-row-height="15.03pt" fo:keep-together="auto"/>
    </style:style>
    <style:style style:name="Table36.A29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-top="0.050cm" fo:padding-bottom="0.050cm" fo:padding-left="0.180cm" fo:padding-right="0.180cm"/>
    </style:style>
    <style:style style:name="Table36.C29" style:family="table-cell">
      <style:table-cell-properties style:vertical-align="middle" style:shadow="none" fo:border-top="0.04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29" style:family="table-cell">
      <style:table-cell-properties style:vertical-align="middle" style:shadow="none" fo:border-top="0.04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29" style:family="table-cell">
      <style:table-cell-properties style:vertical-align="middle" style:shadow="none" fo:border-top="0.04cm soli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30" style:family="table-row">
      <style:table-row-properties style:min-row-height="18.53pt" fo:keep-together="auto"/>
    </style:style>
    <style:style style:name="Table36.C30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30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30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31" style:family="table-row">
      <style:table-row-properties style:min-row-height="15.03pt" fo:keep-together="auto"/>
    </style:style>
    <style:style style:name="Table36.C31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31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31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32" style:family="table-row">
      <style:table-row-properties style:min-row-height="21.34pt" fo:keep-together="auto"/>
    </style:style>
    <style:style style:name="Table36.C32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E32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6.F32" style:family="table-cell">
      <style:table-cell-properties style:vertical-align="middle" style:shadow="none" fo:border-top="0.012cm dotted #000000" fo:border-bottom="0.012cm dotted #000000" fo:border-left="0.012cm solid #000000" fo:border-right="0.04cm solid #000000" fo:padding-top="0.050cm" fo:padding-bottom="0.050cm" fo:padding-left="0.180cm" fo:padding-right="0.180cm"/>
    </style:style>
    <style:style style:name="Table36.33" style:family="table-row">
      <style:table-row-properties style:min-row-height="41.80pt" fo:keep-together="auto"/>
    </style:style>
    <style:style style:name="Table36.C33" style:family="table-cell">
      <style:table-cell-properties style:vertical-align="middle" style:shadow="none" fo:border-top="0.012cm dotted #000000" fo:border-bottom="0.04cm solid #000000" fo:border-left="0.012cm solid #000000" fo:border-right="0.012cm solid #000000" fo:padding-top="0.050cm" fo:padding-bottom="0.050cm" fo:padding-left="0.180cm" fo:padding-right="0.180cm"/>
    </style:style>
    <style:style style:name="Table36.E33" style:family="table-cell">
      <style:table-cell-properties style:vertical-align="middle" style:shadow="none" fo:border-top="0.012cm dotted #000000" fo:border-bottom="0.04cm solid #000000" fo:border-left="0.012cm solid #000000" fo:border-right="0.012cm solid #000000" fo:padding-top="0.050cm" fo:padding-bottom="0.050cm" fo:padding-left="0.030cm" fo:padding-right="0.030cm"/>
    </style:style>
    <style:style style:name="Table36.F33" style:family="table-cell">
      <style:table-cell-properties style:vertical-align="middle" style:shadow="none" fo:border-top="0.012cm dotted #000000" fo:border-bottom="0.04cm solid #000000" fo:border-left="0.012cm solid #000000" fo:border-right="0.04cm solid #000000" fo:padding-top="0.050cm" fo:padding-bottom="0.050cm" fo:padding-left="0.030cm" fo:padding-right="0.030cm"/>
    </style:style>
    <style:style style:name="P218_0" style:parent-style-name="Standard" style:family="paragraph">
      <style:paragraph-properties fo:line-height="18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73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1_0" style:parent-style-name="Standard" style:family="paragraph">
      <style:paragraph-properties fo:line-height="7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72_0" style:parent-style-name="Standard" style:family="paragraph">
      <style:paragraph-properties fo:line-height="10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7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7" style:family="table">
      <style:table-properties style:width="10.492cm" table:align="left" fo:margin="0cm" style:shadow="none" style:may-break-between-rows="false" table:border-model="collapsing"/>
    </style:style>
    <style:style style:name="Table37.A" style:family="table-column">
      <style:table-column-properties style:column-width="10.492cm"/>
    </style:style>
    <style:style style:name="Table37.1" style:family="table-row">
      <style:table-row-properties style:min-row-height="31.46pt" fo:keep-together="auto"/>
    </style:style>
    <style:style style:name="Table37.A1" style:family="table-cell">
      <style:table-cell-properties style:vertical-align="middle" style:shadow="none" fo:border="0.012cm solid #000000" fo:padding="0.049cm"/>
    </style:style>
    <style:style style:name="P13_0_b4" style:parent-style-name="Standard" style:family="paragraph">
      <style:paragraph-properties fo:line-height="160%" fo:text-align="center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373_0" style:parent-style-name="Standard" style:family="paragraph">
      <style:paragraph-properties fo:line-height="117%" fo:text-align="justify" fo:margin-left="1.027cm" fo:margin-right="0cm" fo:text-indent="-1.027cm" fo:margin-top="0cm" fo:margin-bottom="0cm" fo:background-color="transparent" fo:border="none" style:shadow="none" style:text-autospace="none" style:vertical-align="auto" style:snap-to-layout-grid="true"/>
    </style:style>
    <style:style style:name="T25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3_0" style:parent-style-name="Standard" style:family="paragraph">
      <style:paragraph-properties fo:line-height="160%" fo:text-align="justify" fo:margin-left="1.552cm" fo:margin-right="0cm" fo:text-indent="-1.552cm" fo:margin-top="0cm" fo:margin-bottom="0cm" fo:background-color="transparent" fo:border="none" style:shadow="none" style:text-autospace="none" style:vertical-align="auto" style:snap-to-layout-grid="true"/>
    </style:style>
    <style:style style:name="T26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1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5_0" style:parent-style-name="Standard" style:family="paragraph">
      <style:paragraph-properties fo:line-height="160%" fo:text-align="justify" fo:margin-left="1.662cm" fo:margin-right="0cm" fo:text-indent="-1.662cm" fo:margin-top="0cm" fo:margin-bottom="0cm" fo:background-color="transparent" fo:border="none" style:shadow="none" style:text-autospace="none" style:vertical-align="auto" style:snap-to-layout-grid="true"/>
    </style:style>
    <style:style style:name="P92_0" style:parent-style-name="Standard" style:family="paragraph">
      <style:paragraph-properties fo:line-height="160%" fo:text-align="justify" fo:margin-left="1.057cm" fo:margin-right="0cm" fo:text-indent="-1.057cm" fo:margin-top="0cm" fo:margin-bottom="0cm" fo:background-color="transparent" fo:border="none" style:shadow="none" style:text-autospace="none" style:vertical-align="auto" style:snap-to-layout-grid="true"/>
    </style:style>
    <style:style style:name="T286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4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74_0" style:parent-style-name="Standard" style:family="paragraph">
      <style:paragraph-properties fo:line-height="117%" fo:text-align="justify" fo:margin-left="1.045cm" fo:margin-right="0cm" fo:text-indent="-1.045cm" fo:margin-top="0cm" fo:margin-bottom="0cm" fo:background-color="transparent" fo:border="none" style:shadow="none" style:text-autospace="none" style:vertical-align="auto" style:snap-to-layout-grid="true"/>
    </style:style>
    <style:style style:name="P235_0" style:parent-style-name="Standard" style:family="paragraph">
      <style:paragraph-properties fo:line-height="160%" fo:text-align="justify" fo:margin-left="1.583cm" fo:margin-right="0cm" fo:text-indent="-1.583cm" fo:margin-top="0cm" fo:margin-bottom="0cm" fo:background-color="transparent" fo:border="none" style:shadow="none" style:text-autospace="none" style:vertical-align="auto" style:snap-to-layout-grid="true"/>
    </style:style>
    <style:style style:name="T4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1" style:family="text">
      <style:text-properties fo:color="#000000" style:text-outline="false" style:text-line-through-style="solid" style:text-position="0% 100%" style:font-name="바탕체" style:font-name-asian="바탕체" style:font-name-complex="바탕체" fo:font-family="바탕체" style:font-family-asian="바탕체" style:font-family-complex="바탕체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5_0" style:parent-style-name="Standard" style:family="paragraph">
      <style:paragraph-properties fo:line-height="123%" fo:text-align="justify" fo:margin-left="1.052cm" fo:margin-right="0cm" fo:text-indent="-1.052cm" fo:margin-top="0cm" fo:margin-bottom="0cm" fo:background-color="transparent" fo:border="none" style:shadow="none" style:text-autospace="none" style:vertical-align="auto" style:snap-to-layout-grid="true"/>
    </style:style>
    <style:style style:name="P376_0" style:parent-style-name="Standard" style:family="paragraph">
      <style:paragraph-properties fo:line-height="117%" fo:text-align="justify" fo:margin-left="1.020cm" fo:margin-right="0cm" fo:text-indent="-1.020cm" fo:margin-top="0cm" fo:margin-bottom="0cm" fo:background-color="transparent" fo:border="none" style:shadow="none" style:text-autospace="none" style:vertical-align="auto" style:snap-to-layout-grid="true"/>
    </style:style>
    <style:style style:name="P238_0" style:parent-style-name="Standard" style:family="paragraph">
      <style:paragraph-properties fo:line-height="160%" fo:text-align="justify" fo:margin-left="1.235cm" fo:margin-right="0cm" fo:text-indent="-1.235cm" fo:margin-top="0cm" fo:margin-bottom="0cm" fo:background-color="transparent" fo:border="none" style:shadow="none" style:text-autospace="none" style:vertical-align="auto" style:snap-to-layout-grid="true"/>
    </style:style>
    <style:style style:name="P239_0" style:parent-style-name="Standard" style:family="paragraph">
      <style:paragraph-properties fo:line-height="160%" fo:text-align="justify" fo:margin-left="1.554cm" fo:margin-right="0cm" fo:text-indent="-1.554cm" fo:margin-top="0cm" fo:margin-bottom="0cm" fo:background-color="transparent" fo:border="none" style:shadow="none" style:text-autospace="none" style:vertical-align="auto" style:snap-to-layout-grid="true"/>
    </style:style>
    <style:style style:name="P240_0" style:parent-style-name="Standard" style:family="paragraph">
      <style:paragraph-properties fo:line-height="160%" fo:text-align="justify" fo:margin-left="1.125cm" fo:margin-right="0cm" fo:text-indent="-1.125cm" fo:margin-top="0cm" fo:margin-bottom="0cm" fo:background-color="transparent" fo:border="none" style:shadow="none" style:text-autospace="none" style:vertical-align="auto" style:snap-to-layout-grid="true"/>
    </style:style>
    <style:style style:name="T278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13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77_0" style:parent-style-name="Standard" style:family="paragraph">
      <style:paragraph-properties fo:line-height="117%" fo:text-align="justify" fo:margin-left="1.039cm" fo:margin-right="0cm" fo:text-indent="-1.039cm" fo:margin-top="0cm" fo:margin-bottom="0cm" fo:background-color="transparent" fo:border="none" style:shadow="none" style:text-autospace="none" style:vertical-align="auto" style:snap-to-layout-grid="true"/>
    </style:style>
    <style:style style:name="P242_0" style:parent-style-name="Standard" style:family="paragraph">
      <style:paragraph-properties fo:line-height="160%" fo:text-align="justify" fo:margin-left="1.608cm" fo:margin-right="0cm" fo:text-indent="-1.608cm" fo:margin-top="0cm" fo:margin-bottom="0cm" fo:background-color="transparent" fo:border="none" style:shadow="none" style:text-autospace="none" style:vertical-align="auto" style:snap-to-layout-grid="true"/>
    </style:style>
    <style:style style:name="T48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78_0" style:parent-style-name="Standard" style:family="paragraph">
      <style:paragraph-properties fo:line-height="117%" fo:text-align="justify" fo:margin-left="1.029cm" fo:margin-right="0cm" fo:text-indent="-1.029cm" fo:margin-top="0cm" fo:margin-bottom="0cm" fo:background-color="transparent" fo:border="none" style:shadow="none" style:text-autospace="none" style:vertical-align="auto" style:snap-to-layout-grid="true"/>
    </style:style>
    <style:style style:name="T417" style:family="text">
      <style:text-properties fo:color="#000000" style:text-outline="false" style:text-line-through-style="solid" style:text-position="0% 100%" style:font-name="HCI Poppy" style:font-name-asian="맑은 고딕" style:font-name-complex="한양신명조" fo:font-family="HCI Poppy" style:font-family-asian="맑은 고딕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79_0_b4" style:parent-style-name="Standard" style:family="paragraph">
      <style:paragraph-properties fo:line-height="93%" fo:text-align="justify" fo:margin-left="1.125cm" fo:margin-right="0cm" fo:text-indent="-1.125cm" fo:margin-top="0cm" fo:margin-bottom="0cm" fo:break-before="page" fo:background-color="transparent" fo:border="none" style:shadow="none" style:text-autospace="none" style:vertical-align="auto" style:snap-to-layout-grid="true">
        <style:tab-stops>
          <style:tab-stop style:position="4.138cm" style:type="left" style:leader-style="none"/>
        </style:tab-stops>
      </style:paragraph-properties>
    </style:style>
    <style:style style:name="T116" style:family="text">
      <style:text-properties fo:color="#0000ff" style:text-outline="false" style:text-line-through-style="solid" style:text-position="0% 100%" style:font-name="HCI Poppy" style:font-name-asian="맑은 고딕" style:font-name-complex="한양신명조" fo:font-family="HCI Poppy" style:font-family-asian="맑은 고딕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4_0" style:parent-style-name="Standard" style:family="paragraph">
      <style:paragraph-properties fo:line-height="160%" fo:text-align="justify" fo:margin-left="1.125cm" fo:margin-right="0cm" fo:text-indent="-1.125cm" fo:margin-top="0cm" fo:margin-bottom="0cm" fo:background-color="transparent" fo:border="none" style:shadow="none" style:text-autospace="none" style:vertical-align="auto" style:snap-to-layout-grid="true">
        <style:tab-stops>
          <style:tab-stop style:position="4.138cm" style:type="left" style:leader-style="none"/>
        </style:tab-stops>
      </style:paragraph-properties>
    </style:style>
    <style:style style:name="T26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80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2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31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248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able38" style:family="table">
      <style:table-properties style:width="16.755cm" table:align="left" fo:margin="0cm" style:shadow="none" style:may-break-between-rows="true" table:border-model="collapsing"/>
    </style:style>
    <style:style style:name="Table38.A" style:family="table-column">
      <style:table-column-properties style:column-width="0.786cm"/>
    </style:style>
    <style:style style:name="Table38.B" style:family="table-column">
      <style:table-column-properties style:column-width="2.651cm"/>
    </style:style>
    <style:style style:name="Table38.C" style:family="table-column">
      <style:table-column-properties style:column-width="0.733cm"/>
    </style:style>
    <style:style style:name="Table38.D" style:family="table-column">
      <style:table-column-properties style:column-width="1.918cm"/>
    </style:style>
    <style:style style:name="Table38.E" style:family="table-column">
      <style:table-column-properties style:column-width="1.718cm"/>
    </style:style>
    <style:style style:name="Table38.F" style:family="table-column">
      <style:table-column-properties style:column-width="1.838cm"/>
    </style:style>
    <style:style style:name="Table38.G" style:family="table-column">
      <style:table-column-properties style:column-width="0.279cm"/>
    </style:style>
    <style:style style:name="Table38.H" style:family="table-column">
      <style:table-column-properties style:column-width="1.498cm"/>
    </style:style>
    <style:style style:name="Table38.I" style:family="table-column">
      <style:table-column-properties style:column-width="0.778cm"/>
    </style:style>
    <style:style style:name="Table38.J" style:family="table-column">
      <style:table-column-properties style:column-width="1.001cm"/>
    </style:style>
    <style:style style:name="Table38.K" style:family="table-column">
      <style:table-column-properties style:column-width="3.556cm"/>
    </style:style>
    <style:style style:name="Table38.1" style:family="table-row">
      <style:table-row-properties style:min-row-height="21.76pt" fo:keep-together="auto"/>
    </style:style>
    <style:style style:name="Table38.A1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="0.050cm"/>
    </style:style>
    <style:style style:name="Table38.B1" style:family="table-cell">
      <style:table-cell-properties style:vertical-align="middle" style:shadow="none" fo:background-color="#ffffff" fo:border-top="0.04cm solid #000000" fo:border-bottom="0.012cm solid #000000" fo:border-left="0.012cm solid #000000" fo:border-right="0.012cm solid #000000" fo:padding="0.050cm"/>
    </style:style>
    <style:style style:name="Table38.C1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38.E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50cm"/>
    </style:style>
    <style:style style:name="Table38.H1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38.J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50cm"/>
    </style:style>
    <style:style style:name="Table38.2" style:family="table-row">
      <style:table-row-properties style:min-row-height="22.82pt" fo:keep-together="auto"/>
    </style:style>
    <style:style style:name="Table38.C2" style:family="table-cell">
      <style:table-cell-properties style:vertical-align="middle" style:shadow="none" fo:background-color="#f2f2f2" fo:border="0.012cm solid #000000" fo:padding="0.050cm"/>
    </style:style>
    <style:style style:name="Table38.E2" style:family="table-cell">
      <style:table-cell-properties style:vertical-align="middle" style:shadow="none" fo:border="0.012cm solid #000000" fo:padding="0.050cm"/>
    </style:style>
    <style:style style:name="Table38.H2" style:family="table-cell">
      <style:table-cell-properties style:vertical-align="middle" style:shadow="none" fo:background-color="#f2f2f2" fo:border="0.012cm solid #000000" fo:padding="0.050cm"/>
    </style:style>
    <style:style style:name="Table38.J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8.3" style:family="table-row">
      <style:table-row-properties style:min-row-height="21.76pt" fo:keep-together="auto"/>
    </style:style>
    <style:style style:name="Table38.C3" style:family="table-cell">
      <style:table-cell-properties style:vertical-align="middle" style:shadow="none" fo:background-color="#f2f2f2" fo:border="0.012cm solid #000000" fo:padding="0.050cm"/>
    </style:style>
    <style:style style:name="Table38.E3" style:family="table-cell">
      <style:table-cell-properties style:vertical-align="middle" style:shadow="none" fo:border="0.012cm solid #000000" fo:padding="0.050cm"/>
    </style:style>
    <style:style style:name="Table38.H3" style:family="table-cell">
      <style:table-cell-properties style:vertical-align="middle" style:shadow="none" fo:background-color="#f2f2f2" fo:border="0.012cm solid #000000" fo:padding="0.050cm"/>
    </style:style>
    <style:style style:name="Table38.J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8.4" style:family="table-row">
      <style:table-row-properties style:min-row-height="21.76pt" fo:keep-together="auto"/>
    </style:style>
    <style:style style:name="Table38.C4" style:family="table-cell">
      <style:table-cell-properties style:vertical-align="middle" style:shadow="none" fo:background-color="#f2f2f2" fo:border="0.012cm solid #000000" fo:padding="0.050cm"/>
    </style:style>
    <style:style style:name="Table38.E4" style:family="table-cell">
      <style:table-cell-properties style:vertical-align="middle" style:shadow="none" fo:border="0.012cm solid #000000" fo:padding="0.050cm"/>
    </style:style>
    <style:style style:name="Table38.H4" style:family="table-cell">
      <style:table-cell-properties style:vertical-align="middle" style:shadow="none" fo:background-color="#f2f2f2" fo:border="0.012cm solid #000000" fo:padding="0.050cm"/>
    </style:style>
    <style:style style:name="Table38.J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8.5" style:family="table-row">
      <style:table-row-properties style:min-row-height="22.82pt" fo:keep-together="auto"/>
    </style:style>
    <style:style style:name="Table38.C5" style:family="table-cell">
      <style:table-cell-properties style:vertical-align="middle" style:shadow="none" fo:background-color="#f2f2f2" fo:border="0.012cm solid #000000" fo:padding="0.050cm"/>
    </style:style>
    <style:style style:name="Table38.E5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38.6" style:family="table-row">
      <style:table-row-properties style:min-row-height="15.57pt" fo:keep-together="auto"/>
    </style:style>
    <style:style style:name="Table38.B6" style:family="table-cell">
      <style:table-cell-properties style:vertical-align="middle" style:shadow="none" fo:background-color="#f2f2f2" fo:border="0.012cm solid #000000" fo:padding="0.050cm"/>
    </style:style>
    <style:style style:name="Table38.C6" style:family="table-cell">
      <style:table-cell-properties style:vertical-align="middle" style:shadow="none" fo:background-color="#ffffff" fo:border="0.012cm solid #000000" fo:padding="0.050cm"/>
    </style:style>
    <style:style style:name="Table38.D6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38.7" style:family="table-row">
      <style:table-row-properties style:min-row-height="15.57pt" fo:keep-together="auto"/>
    </style:style>
    <style:style style:name="Table38.C7" style:family="table-cell">
      <style:table-cell-properties style:vertical-align="middle" style:shadow="none" fo:background-color="#ffffff" fo:border="0.012cm solid #000000" fo:padding="0.050cm"/>
    </style:style>
    <style:style style:name="Table38.D7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38.8" style:family="table-row">
      <style:table-row-properties style:min-row-height="15.57pt" fo:keep-together="auto"/>
    </style:style>
    <style:style style:name="Table38.C8" style:family="table-cell">
      <style:table-cell-properties style:vertical-align="middle" style:shadow="none" fo:background-color="#ffffff" fo:border="0.012cm solid #000000" fo:padding="0.050cm"/>
    </style:style>
    <style:style style:name="Table38.D8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38.9" style:family="table-row">
      <style:table-row-properties style:min-row-height="15.57pt" fo:keep-together="auto"/>
    </style:style>
    <style:style style:name="Table38.C9" style:family="table-cell">
      <style:table-cell-properties style:vertical-align="middle" style:shadow="none" fo:background-color="#ffffff" fo:border="0.012cm solid #000000" fo:padding="0.050cm"/>
    </style:style>
    <style:style style:name="Table38.D9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38.10" style:family="table-row">
      <style:table-row-properties style:min-row-height="15.57pt" fo:keep-together="auto"/>
    </style:style>
    <style:style style:name="Table38.C10" style:family="table-cell">
      <style:table-cell-properties style:vertical-align="middle" style:shadow="none" fo:background-color="#ffffff" fo:border="0.012cm solid #000000" fo:padding="0.050cm"/>
    </style:style>
    <style:style style:name="Table38.D10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38.11" style:family="table-row">
      <style:table-row-properties style:min-row-height="12.82pt" fo:keep-together="auto"/>
    </style:style>
    <style:style style:name="Table38.B11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38.C11" style:family="table-cell">
      <style:table-cell-properties style:vertical-align="middle" style:shadow="none" fo:background-color="#f2f2f2" fo:border="0.012cm solid #000000" fo:padding="0.050cm"/>
    </style:style>
    <style:style style:name="Table38.F11" style:family="table-cell">
      <style:table-cell-properties style:vertical-align="middle" style:shadow="none" fo:background-color="#f2f2f2" fo:border-top="0.012cm solid #000000" fo:border-bottom="0.012cm solid #000000" fo:border-left="0.012cm solid #000000" fo:border-right="0.04cm solid #000000" fo:padding="0.050cm"/>
    </style:style>
    <style:style style:name="Table38.12" style:family="table-row">
      <style:table-row-properties style:min-row-height="13.52pt" fo:keep-together="auto"/>
    </style:style>
    <style:style style:name="Table38.C12" style:family="table-cell">
      <style:table-cell-properties style:vertical-align="middle" style:shadow="none" fo:background-color="#ffffff" fo:border="0.012cm solid #000000" fo:padding="0.050cm"/>
    </style:style>
    <style:style style:name="Table38.F12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38.13" style:family="table-row">
      <style:table-row-properties style:min-row-height="13.52pt" fo:keep-together="auto"/>
    </style:style>
    <style:style style:name="Table38.C13" style:family="table-cell">
      <style:table-cell-properties style:vertical-align="middle" style:shadow="none" fo:background-color="#ffffff" fo:border="0.012cm solid #000000" fo:padding="0.050cm"/>
    </style:style>
    <style:style style:name="Table38.F13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38.14" style:family="table-row">
      <style:table-row-properties style:min-row-height="13.52pt" fo:keep-together="auto"/>
    </style:style>
    <style:style style:name="Table38.C14" style:family="table-cell">
      <style:table-cell-properties style:vertical-align="middle" style:shadow="none" fo:background-color="#ffffff" fo:border="0.012cm solid #000000" fo:padding="0.050cm"/>
    </style:style>
    <style:style style:name="Table38.F14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38.15" style:family="table-row">
      <style:table-row-properties style:min-row-height="13.52pt" fo:keep-together="auto"/>
    </style:style>
    <style:style style:name="Table38.A15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="0.050cm"/>
    </style:style>
    <style:style style:name="Table38.B15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38.C15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38.E15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50cm"/>
    </style:style>
    <style:style style:name="Table38.H15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38.J15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50cm"/>
    </style:style>
    <style:style style:name="Table38.16" style:family="table-row">
      <style:table-row-properties style:min-row-height="13.52pt" fo:keep-together="auto"/>
    </style:style>
    <style:style style:name="Table38.C16" style:family="table-cell">
      <style:table-cell-properties style:vertical-align="middle" style:shadow="none" fo:background-color="#f2f2f2" fo:border="0.012cm solid #000000" fo:padding="0.050cm"/>
    </style:style>
    <style:style style:name="Table38.E16" style:family="table-cell">
      <style:table-cell-properties style:vertical-align="middle" style:shadow="none" fo:border="0.012cm solid #000000" fo:padding="0.050cm"/>
    </style:style>
    <style:style style:name="Table38.H16" style:family="table-cell">
      <style:table-cell-properties style:vertical-align="middle" style:shadow="none" fo:background-color="#f2f2f2" fo:border="0.012cm solid #000000" fo:padding="0.050cm"/>
    </style:style>
    <style:style style:name="Table38.J1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8.17" style:family="table-row">
      <style:table-row-properties style:min-row-height="13.52pt" fo:keep-together="auto"/>
    </style:style>
    <style:style style:name="Table38.C17" style:family="table-cell">
      <style:table-cell-properties style:vertical-align="middle" style:shadow="none" fo:background-color="#f2f2f2" fo:border="0.012cm solid #000000" fo:padding="0.050cm"/>
    </style:style>
    <style:style style:name="Table38.E17" style:family="table-cell">
      <style:table-cell-properties style:vertical-align="middle" style:shadow="none" fo:border="0.012cm solid #000000" fo:padding="0.050cm"/>
    </style:style>
    <style:style style:name="Table38.H17" style:family="table-cell">
      <style:table-cell-properties style:vertical-align="middle" style:shadow="none" fo:background-color="#f2f2f2" fo:border="0.012cm solid #000000" fo:padding="0.050cm"/>
    </style:style>
    <style:style style:name="Table38.J1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8.18" style:family="table-row">
      <style:table-row-properties style:min-row-height="13.52pt" fo:keep-together="auto"/>
    </style:style>
    <style:style style:name="Table38.C18" style:family="table-cell">
      <style:table-cell-properties style:vertical-align="middle" style:shadow="none" fo:background-color="#f2f2f2" fo:border="0.012cm solid #000000" fo:padding="0.050cm"/>
    </style:style>
    <style:style style:name="Table38.E18" style:family="table-cell">
      <style:table-cell-properties style:vertical-align="middle" style:shadow="none" fo:border="0.012cm solid #000000" fo:padding="0.050cm"/>
    </style:style>
    <style:style style:name="Table38.H18" style:family="table-cell">
      <style:table-cell-properties style:vertical-align="middle" style:shadow="none" fo:background-color="#f2f2f2" fo:border="0.012cm solid #000000" fo:padding="0.050cm"/>
    </style:style>
    <style:style style:name="Table38.J1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8.19" style:family="table-row">
      <style:table-row-properties style:min-row-height="13.52pt" fo:keep-together="auto"/>
    </style:style>
    <style:style style:name="Table38.C19" style:family="table-cell">
      <style:table-cell-properties style:vertical-align="middle" style:shadow="none" fo:background-color="#f2f2f2" fo:border="0.012cm solid #000000" fo:padding="0.050cm"/>
    </style:style>
    <style:style style:name="Table38.E1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8.20" style:family="table-row">
      <style:table-row-properties style:min-row-height="22.65pt" fo:keep-together="auto"/>
    </style:style>
    <style:style style:name="Table38.C20" style:family="table-cell">
      <style:table-cell-properties style:vertical-align="middle" style:shadow="none" fo:background-color="#f2f2f2" fo:border="0.012cm solid #000000" fo:padding="0.050cm"/>
    </style:style>
    <style:style style:name="Table38.E20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8.21" style:family="table-row">
      <style:table-row-properties style:min-row-height="12.82pt" fo:keep-together="auto"/>
    </style:style>
    <style:style style:name="Table38.B21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38.C21" style:family="table-cell">
      <style:table-cell-properties style:vertical-align="middle" style:shadow="none" fo:background-color="#f2f2f2" fo:border="0.012cm solid #000000" fo:padding="0.050cm"/>
    </style:style>
    <style:style style:name="Table38.E21" style:family="table-cell">
      <style:table-cell-properties style:vertical-align="middle" style:shadow="none" fo:background-color="#f2f2f2" fo:border="0.012cm solid #000000" fo:padding="0.050cm"/>
    </style:style>
    <style:style style:name="Table38.G21" style:family="table-cell">
      <style:table-cell-properties style:vertical-align="middle" style:shadow="none" fo:background-color="#f2f2f2" fo:border="0.012cm solid #000000" fo:padding="0.050cm"/>
    </style:style>
    <style:style style:name="Table38.K21" style:family="table-cell">
      <style:table-cell-properties style:vertical-align="middle" style:shadow="none" fo:background-color="#f2f2f2" fo:border-top="0.012cm solid #000000" fo:border-bottom="0.012cm solid #000000" fo:border-left="0.012cm solid #000000" fo:border-right="0.04cm solid #000000" fo:padding="0.050cm"/>
    </style:style>
    <style:style style:name="Table38.22" style:family="table-row">
      <style:table-row-properties style:min-row-height="13.52pt" fo:keep-together="auto"/>
    </style:style>
    <style:style style:name="Table38.C22" style:family="table-cell">
      <style:table-cell-properties style:vertical-align="middle" style:shadow="none" fo:background-color="#f2f2f2" fo:border="0.012cm solid #000000" fo:padding="0.050cm"/>
    </style:style>
    <style:style style:name="Table38.E22" style:family="table-cell">
      <style:table-cell-properties style:vertical-align="middle" style:shadow="none" fo:border="0.012cm solid #000000" fo:padding="0.050cm"/>
    </style:style>
    <style:style style:name="Table38.G22" style:family="table-cell">
      <style:table-cell-properties style:vertical-align="middle" style:shadow="none" fo:border="0.012cm solid #000000" fo:padding="0.050cm"/>
    </style:style>
    <style:style style:name="Table38.K2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8.23" style:family="table-row">
      <style:table-row-properties style:min-row-height="13.52pt" fo:keep-together="auto"/>
    </style:style>
    <style:style style:name="Table38.C23" style:family="table-cell">
      <style:table-cell-properties style:vertical-align="middle" style:shadow="none" fo:background-color="#f2f2f2" fo:border="0.012cm solid #000000" fo:padding="0.050cm"/>
    </style:style>
    <style:style style:name="Table38.E23" style:family="table-cell">
      <style:table-cell-properties style:vertical-align="middle" style:shadow="none" fo:border="0.012cm solid #000000" fo:padding="0.050cm"/>
    </style:style>
    <style:style style:name="Table38.G23" style:family="table-cell">
      <style:table-cell-properties style:vertical-align="middle" style:shadow="none" fo:border="0.012cm solid #000000" fo:padding="0.050cm"/>
    </style:style>
    <style:style style:name="Table38.K2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8.24" style:family="table-row">
      <style:table-row-properties style:min-row-height="13.52pt" fo:keep-together="auto"/>
    </style:style>
    <style:style style:name="Table38.C24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38.E24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050cm"/>
    </style:style>
    <style:style style:name="Table38.G24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050cm"/>
    </style:style>
    <style:style style:name="Table38.K24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50cm"/>
    </style:style>
    <style:style style:name="Table38.25" style:family="table-row">
      <style:table-row-properties style:min-row-height="12.82pt" fo:keep-together="auto"/>
    </style:style>
    <style:style style:name="Table38.A25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="0.050cm"/>
    </style:style>
    <style:style style:name="Table38.E25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38.F25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50cm"/>
    </style:style>
    <style:style style:name="Table38.I25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38.K25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50cm"/>
    </style:style>
    <style:style style:name="Table38.26" style:family="table-row">
      <style:table-row-properties style:min-row-height="12.82pt" fo:keep-together="auto"/>
    </style:style>
    <style:style style:name="Table38.E26" style:family="table-cell">
      <style:table-cell-properties style:vertical-align="middle" style:shadow="none" fo:background-color="#f2f2f2" fo:border="0.012cm solid #000000" fo:padding="0.050cm"/>
    </style:style>
    <style:style style:name="Table38.F26" style:family="table-cell">
      <style:table-cell-properties style:vertical-align="middle" style:shadow="none" fo:border="0.012cm solid #000000" fo:padding="0.050cm"/>
    </style:style>
    <style:style style:name="Table38.I26" style:family="table-cell">
      <style:table-cell-properties style:vertical-align="middle" style:shadow="none" fo:background-color="#f2f2f2" fo:border="0.012cm solid #000000" fo:padding="0.050cm"/>
    </style:style>
    <style:style style:name="Table38.K2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8.27" style:family="table-row">
      <style:table-row-properties style:min-row-height="12.82pt" fo:keep-together="auto"/>
    </style:style>
    <style:style style:name="Table38.E27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38.F27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050cm"/>
    </style:style>
    <style:style style:name="Table38.I27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38.K27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50cm"/>
    </style:style>
    <style:style style:name="Table38.28" style:family="table-row">
      <style:table-row-properties style:min-row-height="165.53pt" fo:keep-together="auto"/>
    </style:style>
    <style:style style:name="Table38.A28" style:family="table-cell">
      <style:table-cell-properties style:vertical-align="middle" style:shadow="none" fo:border="0.04cm solid #000000" fo:padding="0.050cm"/>
    </style:style>
    <style:style style:name="P18_0" style:parent-style-name="Standard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8" style:family="text">
      <style:text-properties fo:color="#ff0000" style:text-outline="false" style:text-line-through-style="solid" style:text-position="0% 100%" style:font-name="HCI Poppy" style:font-name-asian="맑은 고딕" style:font-name-complex="한양신명조" fo:font-family="HCI Poppy" style:font-family-asian="맑은 고딕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91" style:family="text">
      <style:text-properties fo:color="#0000ff" style:text-outline="false" style:text-line-through-style="solid" style:text-position="0% 100%" style:font-name="HCI Poppy" style:font-name-asian="맑은 고딕" style:font-name-complex="한양신명조" fo:font-family="HCI Poppy" style:font-family-asian="맑은 고딕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9" style:family="table">
      <style:table-properties style:width="16.802cm" table:align="left" fo:margin="0cm" style:shadow="none" style:may-break-between-rows="true" table:border-model="collapsing"/>
    </style:style>
    <style:style style:name="Table39.A" style:family="table-column">
      <style:table-column-properties style:column-width="1.790cm"/>
    </style:style>
    <style:style style:name="Table39.B" style:family="table-column">
      <style:table-column-properties style:column-width="15.012cm"/>
    </style:style>
    <style:style style:name="Table39.1" style:family="table-row">
      <style:table-row-properties style:min-row-height="19.82pt" fo:keep-together="auto"/>
    </style:style>
    <style:style style:name="Table39.A1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-top="0.050cm" fo:padding-bottom="0.050cm" fo:padding-left="0.180cm" fo:padding-right="0.180cm"/>
    </style:style>
    <style:style style:name="Table39.B1" style:family="table-cell">
      <style:table-cell-properties style:vertical-align="middle" style:shadow="none" fo:border-top="0.04cm solid #000000" fo:border-bottom="0.04cm solid #000000" fo:border-left="0.012cm solid #000000" fo:border-right="0.04cm solid #000000" fo:padding-top="0.050cm" fo:padding-bottom="0.050cm" fo:padding-left="0.180cm" fo:padding-right="0.180cm"/>
    </style:style>
    <style:style style:name="T27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40" style:family="table">
      <style:table-properties style:width="16.755cm" table:align="left" fo:margin="0cm" style:shadow="none" style:may-break-between-rows="true" table:border-model="collapsing"/>
    </style:style>
    <style:style style:name="Table40.A" style:family="table-column">
      <style:table-column-properties style:column-width="0.786cm"/>
    </style:style>
    <style:style style:name="Table40.B" style:family="table-column">
      <style:table-column-properties style:column-width="2.651cm"/>
    </style:style>
    <style:style style:name="Table40.C" style:family="table-column">
      <style:table-column-properties style:column-width="0.726cm"/>
    </style:style>
    <style:style style:name="Table40.D" style:family="table-column">
      <style:table-column-properties style:column-width="1.924cm"/>
    </style:style>
    <style:style style:name="Table40.E" style:family="table-column">
      <style:table-column-properties style:column-width="1.718cm"/>
    </style:style>
    <style:style style:name="Table40.F" style:family="table-column">
      <style:table-column-properties style:column-width="2.117cm"/>
    </style:style>
    <style:style style:name="Table40.G" style:family="table-column">
      <style:table-column-properties style:column-width="2.276cm"/>
    </style:style>
    <style:style style:name="Table40.H" style:family="table-column">
      <style:table-column-properties style:column-width="4.557cm"/>
    </style:style>
    <style:style style:name="Table40.1" style:family="table-row">
      <style:table-row-properties style:min-row-height="22.28pt" fo:keep-together="auto"/>
    </style:style>
    <style:style style:name="Table40.A1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="0.050cm"/>
    </style:style>
    <style:style style:name="Table40.B1" style:family="table-cell">
      <style:table-cell-properties style:vertical-align="middle" style:shadow="none" fo:background-color="#ffffff" fo:border-top="0.04cm solid #000000" fo:border-bottom="0.012cm solid #000000" fo:border-left="0.012cm solid #000000" fo:border-right="0.012cm solid #000000" fo:padding="0.050cm"/>
    </style:style>
    <style:style style:name="Table40.C1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0.E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50cm"/>
    </style:style>
    <style:style style:name="Table40.G1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0.H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50cm"/>
    </style:style>
    <style:style style:name="Table40.2" style:family="table-row">
      <style:table-row-properties style:min-row-height="22.82pt" fo:keep-together="auto"/>
    </style:style>
    <style:style style:name="Table40.C2" style:family="table-cell">
      <style:table-cell-properties style:vertical-align="middle" style:shadow="none" fo:background-color="#f2f2f2" fo:border="0.012cm solid #000000" fo:padding="0.050cm"/>
    </style:style>
    <style:style style:name="Table40.E2" style:family="table-cell">
      <style:table-cell-properties style:vertical-align="middle" style:shadow="none" fo:border="0.012cm solid #000000" fo:padding="0.050cm"/>
    </style:style>
    <style:style style:name="Table40.G2" style:family="table-cell">
      <style:table-cell-properties style:vertical-align="middle" style:shadow="none" fo:background-color="#f2f2f2" fo:border="0.012cm solid #000000" fo:padding="0.050cm"/>
    </style:style>
    <style:style style:name="Table40.H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0.3" style:family="table-row">
      <style:table-row-properties style:min-row-height="22.28pt" fo:keep-together="auto"/>
    </style:style>
    <style:style style:name="Table40.C3" style:family="table-cell">
      <style:table-cell-properties style:vertical-align="middle" style:shadow="none" fo:background-color="#f2f2f2" fo:border="0.012cm solid #000000" fo:padding="0.050cm"/>
    </style:style>
    <style:style style:name="Table40.E3" style:family="table-cell">
      <style:table-cell-properties style:vertical-align="middle" style:shadow="none" fo:border="0.012cm solid #000000" fo:padding="0.050cm"/>
    </style:style>
    <style:style style:name="Table40.G3" style:family="table-cell">
      <style:table-cell-properties style:vertical-align="middle" style:shadow="none" fo:background-color="#f2f2f2" fo:border="0.012cm solid #000000" fo:padding="0.050cm"/>
    </style:style>
    <style:style style:name="Table40.H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0.4" style:family="table-row">
      <style:table-row-properties style:min-row-height="22.28pt" fo:keep-together="auto"/>
    </style:style>
    <style:style style:name="Table40.C4" style:family="table-cell">
      <style:table-cell-properties style:vertical-align="middle" style:shadow="none" fo:background-color="#f2f2f2" fo:border="0.012cm solid #000000" fo:padding="0.050cm"/>
    </style:style>
    <style:style style:name="Table40.E4" style:family="table-cell">
      <style:table-cell-properties style:vertical-align="middle" style:shadow="none" fo:border="0.012cm solid #000000" fo:padding="0.050cm"/>
    </style:style>
    <style:style style:name="Table40.G4" style:family="table-cell">
      <style:table-cell-properties style:vertical-align="middle" style:shadow="none" fo:background-color="#f2f2f2" fo:border="0.012cm solid #000000" fo:padding="0.050cm"/>
    </style:style>
    <style:style style:name="Table40.H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0.5" style:family="table-row">
      <style:table-row-properties style:min-row-height="22.82pt" fo:keep-together="auto"/>
    </style:style>
    <style:style style:name="Table40.C5" style:family="table-cell">
      <style:table-cell-properties style:vertical-align="middle" style:shadow="none" fo:background-color="#f2f2f2" fo:border="0.012cm solid #000000" fo:padding="0.050cm"/>
    </style:style>
    <style:style style:name="Table40.E5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0.6" style:family="table-row">
      <style:table-row-properties style:min-row-height="21.78pt" fo:keep-together="auto"/>
    </style:style>
    <style:style style:name="Table40.B6" style:family="table-cell">
      <style:table-cell-properties style:vertical-align="middle" style:shadow="none" fo:background-color="#f2f2f2" fo:border="0.012cm solid #000000" fo:padding="0.050cm"/>
    </style:style>
    <style:style style:name="Table40.C6" style:family="table-cell">
      <style:table-cell-properties style:vertical-align="middle" style:shadow="none" fo:background-color="#ffffff" fo:border="0.012cm solid #000000" fo:padding="0.050cm"/>
    </style:style>
    <style:style style:name="Table40.D6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0.7" style:family="table-row">
      <style:table-row-properties style:min-row-height="21.78pt" fo:keep-together="auto"/>
    </style:style>
    <style:style style:name="Table40.C7" style:family="table-cell">
      <style:table-cell-properties style:vertical-align="middle" style:shadow="none" fo:background-color="#ffffff" fo:border="0.012cm solid #000000" fo:padding="0.050cm"/>
    </style:style>
    <style:style style:name="Table40.D7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0.8" style:family="table-row">
      <style:table-row-properties style:min-row-height="21.78pt" fo:keep-together="auto"/>
    </style:style>
    <style:style style:name="Table40.C8" style:family="table-cell">
      <style:table-cell-properties style:vertical-align="middle" style:shadow="none" fo:background-color="#ffffff" fo:border="0.012cm solid #000000" fo:padding="0.050cm"/>
    </style:style>
    <style:style style:name="Table40.D8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0.9" style:family="table-row">
      <style:table-row-properties style:min-row-height="21.78pt" fo:keep-together="auto"/>
    </style:style>
    <style:style style:name="Table40.C9" style:family="table-cell">
      <style:table-cell-properties style:vertical-align="middle" style:shadow="none" fo:background-color="#ffffff" fo:border="0.012cm solid #000000" fo:padding="0.050cm"/>
    </style:style>
    <style:style style:name="Table40.D9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0.10" style:family="table-row">
      <style:table-row-properties style:min-row-height="21.78pt" fo:keep-together="auto"/>
    </style:style>
    <style:style style:name="Table40.C10" style:family="table-cell">
      <style:table-cell-properties style:vertical-align="middle" style:shadow="none" fo:background-color="#ffffff" fo:border="0.012cm solid #000000" fo:padding="0.050cm"/>
    </style:style>
    <style:style style:name="Table40.D10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0.11" style:family="table-row">
      <style:table-row-properties style:min-row-height="25.60pt" fo:keep-together="auto"/>
    </style:style>
    <style:style style:name="Table40.B11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40.C11" style:family="table-cell">
      <style:table-cell-properties style:vertical-align="middle" style:shadow="none" fo:background-color="#f2f2f2" fo:border="0.012cm solid #000000" fo:padding="0.050cm"/>
    </style:style>
    <style:style style:name="Table40.F11" style:family="table-cell">
      <style:table-cell-properties style:vertical-align="middle" style:shadow="none" fo:background-color="#f2f2f2" fo:border-top="0.012cm solid #000000" fo:border-bottom="0.012cm solid #000000" fo:border-left="0.012cm solid #000000" fo:border-right="0.04cm solid #000000" fo:padding="0.050cm"/>
    </style:style>
    <style:style style:name="Table40.12" style:family="table-row">
      <style:table-row-properties style:min-row-height="25.60pt" fo:keep-together="auto"/>
    </style:style>
    <style:style style:name="Table40.C12" style:family="table-cell">
      <style:table-cell-properties style:vertical-align="middle" style:shadow="none" fo:background-color="#ffffff" fo:border="0.012cm solid #000000" fo:padding="0.050cm"/>
    </style:style>
    <style:style style:name="Table40.F12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0.13" style:family="table-row">
      <style:table-row-properties style:min-row-height="25.60pt" fo:keep-together="auto"/>
    </style:style>
    <style:style style:name="Table40.C13" style:family="table-cell">
      <style:table-cell-properties style:vertical-align="middle" style:shadow="none" fo:background-color="#ffffff" fo:border="0.012cm solid #000000" fo:padding="0.050cm"/>
    </style:style>
    <style:style style:name="Table40.F13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0.14" style:family="table-row">
      <style:table-row-properties style:min-row-height="25.60pt" fo:keep-together="auto"/>
    </style:style>
    <style:style style:name="Table40.C14" style:family="table-cell">
      <style:table-cell-properties style:vertical-align="middle" style:shadow="none" fo:background-color="#ffffff" fo:border="0.012cm solid #000000" fo:padding="0.050cm"/>
    </style:style>
    <style:style style:name="Table40.F14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0.15" style:family="table-row">
      <style:table-row-properties style:min-row-height="25.23pt" fo:keep-together="auto"/>
    </style:style>
    <style:style style:name="Table40.A15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="0.050cm"/>
    </style:style>
    <style:style style:name="Table40.B15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0.C15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0.E15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50cm"/>
    </style:style>
    <style:style style:name="Table40.G15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0.H15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50cm"/>
    </style:style>
    <style:style style:name="Table40.16" style:family="table-row">
      <style:table-row-properties style:min-row-height="25.23pt" fo:keep-together="auto"/>
    </style:style>
    <style:style style:name="Table40.C16" style:family="table-cell">
      <style:table-cell-properties style:vertical-align="middle" style:shadow="none" fo:background-color="#f2f2f2" fo:border="0.012cm solid #000000" fo:padding="0.050cm"/>
    </style:style>
    <style:style style:name="Table40.E16" style:family="table-cell">
      <style:table-cell-properties style:vertical-align="middle" style:shadow="none" fo:border="0.012cm solid #000000" fo:padding="0.050cm"/>
    </style:style>
    <style:style style:name="Table40.G16" style:family="table-cell">
      <style:table-cell-properties style:vertical-align="middle" style:shadow="none" fo:background-color="#f2f2f2" fo:border="0.012cm solid #000000" fo:padding="0.050cm"/>
    </style:style>
    <style:style style:name="Table40.H1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0.17" style:family="table-row">
      <style:table-row-properties style:min-row-height="25.23pt" fo:keep-together="auto"/>
    </style:style>
    <style:style style:name="Table40.C17" style:family="table-cell">
      <style:table-cell-properties style:vertical-align="middle" style:shadow="none" fo:background-color="#f2f2f2" fo:border="0.012cm solid #000000" fo:padding="0.050cm"/>
    </style:style>
    <style:style style:name="Table40.E17" style:family="table-cell">
      <style:table-cell-properties style:vertical-align="middle" style:shadow="none" fo:border="0.012cm solid #000000" fo:padding="0.050cm"/>
    </style:style>
    <style:style style:name="Table40.G17" style:family="table-cell">
      <style:table-cell-properties style:vertical-align="middle" style:shadow="none" fo:background-color="#f2f2f2" fo:border="0.012cm solid #000000" fo:padding="0.050cm"/>
    </style:style>
    <style:style style:name="Table40.H1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0.18" style:family="table-row">
      <style:table-row-properties style:min-row-height="25.23pt" fo:keep-together="auto"/>
    </style:style>
    <style:style style:name="Table40.C18" style:family="table-cell">
      <style:table-cell-properties style:vertical-align="middle" style:shadow="none" fo:background-color="#f2f2f2" fo:border="0.012cm solid #000000" fo:padding="0.050cm"/>
    </style:style>
    <style:style style:name="Table40.E1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0.19" style:family="table-row">
      <style:table-row-properties style:min-row-height="152.06pt" fo:keep-together="auto"/>
    </style:style>
    <style:style style:name="Table40.A19" style:family="table-cell">
      <style:table-cell-properties style:vertical-align="middle" style:shadow="none" fo:border="0.04cm solid #000000" fo:padding="0.050cm"/>
    </style:style>
    <style:style style:name="T6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41" style:family="table">
      <style:table-properties style:width="16.802cm" table:align="left" fo:margin="0.100cm" style:shadow="none" style:may-break-between-rows="true" table:border-model="collapsing"/>
    </style:style>
    <style:style style:name="Table41.A" style:family="table-column">
      <style:table-column-properties style:column-width="0.786cm"/>
    </style:style>
    <style:style style:name="Table41.B" style:family="table-column">
      <style:table-column-properties style:column-width="2.651cm"/>
    </style:style>
    <style:style style:name="Table41.C" style:family="table-column">
      <style:table-column-properties style:column-width="1.308cm"/>
    </style:style>
    <style:style style:name="Table41.D" style:family="table-column">
      <style:table-column-properties style:column-width="1.308cm"/>
    </style:style>
    <style:style style:name="Table41.E" style:family="table-column">
      <style:table-column-properties style:column-width="0.001cm"/>
    </style:style>
    <style:style style:name="Table41.F" style:family="table-column">
      <style:table-column-properties style:column-width="4.065cm"/>
    </style:style>
    <style:style style:name="Table41.G" style:family="table-column">
      <style:table-column-properties style:column-width="0.001cm"/>
    </style:style>
    <style:style style:name="Table41.H" style:family="table-column">
      <style:table-column-properties style:column-width="1.308cm"/>
    </style:style>
    <style:style style:name="Table41.I" style:family="table-column">
      <style:table-column-properties style:column-width="1.334cm"/>
    </style:style>
    <style:style style:name="Table41.J" style:family="table-column">
      <style:table-column-properties style:column-width="4.041cm"/>
    </style:style>
    <style:style style:name="Table41.1" style:family="table-row">
      <style:table-row-properties style:min-row-height="20.82pt" fo:keep-together="auto"/>
    </style:style>
    <style:style style:name="Table41.A1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="0.050cm"/>
    </style:style>
    <style:style style:name="Table41.B1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1.C1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1.E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50cm"/>
    </style:style>
    <style:style style:name="Table41.H1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1.J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50cm"/>
    </style:style>
    <style:style style:name="Table41.2" style:family="table-row">
      <style:table-row-properties style:min-row-height="20.82pt" fo:keep-together="auto"/>
    </style:style>
    <style:style style:name="Table41.C2" style:family="table-cell">
      <style:table-cell-properties style:vertical-align="middle" style:shadow="none" fo:background-color="#f2f2f2" fo:border="0.012cm solid #000000" fo:padding="0.050cm"/>
    </style:style>
    <style:style style:name="Table41.E2" style:family="table-cell">
      <style:table-cell-properties style:vertical-align="middle" style:shadow="none" fo:border="0.012cm solid #000000" fo:padding="0.050cm"/>
    </style:style>
    <style:style style:name="Table41.H2" style:family="table-cell">
      <style:table-cell-properties style:vertical-align="middle" style:shadow="none" fo:background-color="#f2f2f2" fo:border="0.012cm solid #000000" fo:padding="0.050cm"/>
    </style:style>
    <style:style style:name="Table41.J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1.3" style:family="table-row">
      <style:table-row-properties style:min-row-height="20.82pt" fo:keep-together="auto"/>
    </style:style>
    <style:style style:name="Table41.C3" style:family="table-cell">
      <style:table-cell-properties style:vertical-align="middle" style:shadow="none" fo:background-color="#f2f2f2" fo:border="0.012cm solid #000000" fo:padding="0.050cm"/>
    </style:style>
    <style:style style:name="Table41.E3" style:family="table-cell">
      <style:table-cell-properties style:vertical-align="middle" style:shadow="none" fo:border="0.012cm solid #000000" fo:padding="0.050cm"/>
    </style:style>
    <style:style style:name="Table41.H3" style:family="table-cell">
      <style:table-cell-properties style:vertical-align="middle" style:shadow="none" fo:background-color="#f2f2f2" fo:border="0.012cm solid #000000" fo:padding="0.050cm"/>
    </style:style>
    <style:style style:name="Table41.J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1.4" style:family="table-row">
      <style:table-row-properties style:min-row-height="20.82pt" fo:keep-together="auto"/>
    </style:style>
    <style:style style:name="Table41.C4" style:family="table-cell">
      <style:table-cell-properties style:vertical-align="middle" style:shadow="none" fo:background-color="#f2f2f2" fo:border="0.012cm solid #000000" fo:padding="0.050cm"/>
    </style:style>
    <style:style style:name="Table41.E4" style:family="table-cell">
      <style:table-cell-properties style:vertical-align="middle" style:shadow="none" fo:border="0.012cm solid #000000" fo:padding="0.050cm"/>
    </style:style>
    <style:style style:name="Table41.H4" style:family="table-cell">
      <style:table-cell-properties style:vertical-align="middle" style:shadow="none" fo:background-color="#f2f2f2" fo:border="0.012cm solid #000000" fo:padding="0.050cm"/>
    </style:style>
    <style:style style:name="Table41.J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1.5" style:family="table-row">
      <style:table-row-properties style:min-row-height="22.82pt" fo:keep-together="auto"/>
    </style:style>
    <style:style style:name="Table41.C5" style:family="table-cell">
      <style:table-cell-properties style:vertical-align="middle" style:shadow="none" fo:background-color="#f2f2f2" fo:border="0.012cm solid #000000" fo:padding="0.050cm"/>
    </style:style>
    <style:style style:name="Table41.E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1.6" style:family="table-row">
      <style:table-row-properties style:min-row-height="23.50pt" fo:keep-together="auto"/>
    </style:style>
    <style:style style:name="Table41.B6" style:family="table-cell">
      <style:table-cell-properties style:vertical-align="middle" style:shadow="none" fo:background-color="#f2f2f2" fo:border="0.012cm solid #000000" fo:padding="0.050cm"/>
    </style:style>
    <style:style style:name="Table41.C6" style:family="table-cell">
      <style:table-cell-properties style:vertical-align="middle" style:shadow="none" fo:background-color="#ffffff" fo:border="0.012cm solid #000000" fo:padding="0.050cm"/>
    </style:style>
    <style:style style:name="Table41.D6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1.7" style:family="table-row">
      <style:table-row-properties style:min-row-height="23.50pt" fo:keep-together="auto"/>
    </style:style>
    <style:style style:name="Table41.C7" style:family="table-cell">
      <style:table-cell-properties style:vertical-align="middle" style:shadow="none" fo:background-color="#ffffff" fo:border="0.012cm solid #000000" fo:padding="0.050cm"/>
    </style:style>
    <style:style style:name="Table41.D7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1.8" style:family="table-row">
      <style:table-row-properties style:min-row-height="23.50pt" fo:keep-together="auto"/>
    </style:style>
    <style:style style:name="Table41.C8" style:family="table-cell">
      <style:table-cell-properties style:vertical-align="middle" style:shadow="none" fo:background-color="#ffffff" fo:border="0.012cm solid #000000" fo:padding="0.050cm"/>
    </style:style>
    <style:style style:name="Table41.D8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1.9" style:family="table-row">
      <style:table-row-properties style:min-row-height="23.50pt" fo:keep-together="auto"/>
    </style:style>
    <style:style style:name="Table41.C9" style:family="table-cell">
      <style:table-cell-properties style:vertical-align="middle" style:shadow="none" fo:background-color="#ffffff" fo:border="0.012cm solid #000000" fo:padding="0.050cm"/>
    </style:style>
    <style:style style:name="Table41.D9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1.10" style:family="table-row">
      <style:table-row-properties style:min-row-height="23.50pt" fo:keep-together="auto"/>
    </style:style>
    <style:style style:name="Table41.C10" style:family="table-cell">
      <style:table-cell-properties style:vertical-align="middle" style:shadow="none" fo:background-color="#ffffff" fo:border="0.012cm solid #000000" fo:padding="0.050cm"/>
    </style:style>
    <style:style style:name="Table41.D10" style:family="table-cell">
      <style:table-cell-properties style:vertical-align="middle" style:shadow="none" fo:background-color="#ffffff" fo:border-top="0.012cm solid #000000" fo:border-bottom="0.012cm solid #000000" fo:border-left="0.012cm solid #000000" fo:border-right="0.04cm solid #000000" fo:padding="0.050cm"/>
    </style:style>
    <style:style style:name="Table41.11" style:family="table-row">
      <style:table-row-properties style:min-row-height="20.82pt" fo:keep-together="auto"/>
    </style:style>
    <style:style style:name="Table41.B11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41.C11" style:family="table-cell">
      <style:table-cell-properties style:vertical-align="middle" style:shadow="none" fo:background-color="#f2f2f2" fo:border="0.012cm solid #000000" fo:padding="0.050cm"/>
    </style:style>
    <style:style style:name="Table41.F11" style:family="table-cell">
      <style:table-cell-properties style:vertical-align="middle" style:shadow="none" fo:background-color="#f2f2f2" fo:border="0.012cm solid #000000" fo:padding="0.050cm"/>
    </style:style>
    <style:style style:name="Table41.I11" style:family="table-cell">
      <style:table-cell-properties style:vertical-align="middle" style:shadow="none" fo:background-color="#f2f2f2" fo:border-top="0.012cm solid #000000" fo:border-bottom="0.012cm solid #000000" fo:border-left="0.012cm solid #000000" fo:border-right="0.04cm solid #000000" fo:padding="0.050cm"/>
    </style:style>
    <style:style style:name="Table41.12" style:family="table-row">
      <style:table-row-properties style:min-row-height="20.82pt" fo:keep-together="auto"/>
    </style:style>
    <style:style style:name="Table41.C12" style:family="table-cell">
      <style:table-cell-properties style:vertical-align="middle" style:shadow="none" fo:background-color="#f2f2f2" fo:border="0.012cm solid #000000" fo:padding="0.050cm"/>
    </style:style>
    <style:style style:name="Table41.F12" style:family="table-cell">
      <style:table-cell-properties style:vertical-align="middle" style:shadow="none" fo:border="0.012cm solid #000000" fo:padding="0.050cm"/>
    </style:style>
    <style:style style:name="Table41.I1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1.13" style:family="table-row">
      <style:table-row-properties style:min-row-height="20.82pt" fo:keep-together="auto"/>
    </style:style>
    <style:style style:name="Table41.C13" style:family="table-cell">
      <style:table-cell-properties style:vertical-align="middle" style:shadow="none" fo:background-color="#f2f2f2" fo:border="0.012cm solid #000000" fo:padding="0.050cm"/>
    </style:style>
    <style:style style:name="Table41.F13" style:family="table-cell">
      <style:table-cell-properties style:vertical-align="middle" style:shadow="none" fo:border="0.012cm solid #000000" fo:padding="0.050cm"/>
    </style:style>
    <style:style style:name="Table41.I1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1.14" style:family="table-row">
      <style:table-row-properties style:min-row-height="20.82pt" fo:keep-together="auto"/>
    </style:style>
    <style:style style:name="Table41.C14" style:family="table-cell">
      <style:table-cell-properties style:vertical-align="middle" style:shadow="none" fo:background-color="#f2f2f2" fo:border="0.012cm solid #000000" fo:padding="0.050cm"/>
    </style:style>
    <style:style style:name="Table41.F14" style:family="table-cell">
      <style:table-cell-properties style:vertical-align="middle" style:shadow="none" fo:border="0.012cm solid #000000" fo:padding="0.050cm"/>
    </style:style>
    <style:style style:name="Table41.I1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1.15" style:family="table-row">
      <style:table-row-properties style:min-row-height="20.82pt" fo:keep-together="auto"/>
    </style:style>
    <style:style style:name="Table41.C15" style:family="table-cell">
      <style:table-cell-properties style:vertical-align="middle" style:shadow="none" fo:background-color="#f2f2f2" fo:border="0.012cm solid #000000" fo:padding="0.050cm"/>
    </style:style>
    <style:style style:name="Table41.F15" style:family="table-cell">
      <style:table-cell-properties style:vertical-align="middle" style:shadow="none" fo:border="0.012cm solid #000000" fo:padding="0.050cm"/>
    </style:style>
    <style:style style:name="Table41.I1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1.16" style:family="table-row">
      <style:table-row-properties style:min-row-height="20.82pt" fo:keep-together="auto"/>
    </style:style>
    <style:style style:name="Table41.C16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41.F16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050cm"/>
    </style:style>
    <style:style style:name="Table41.I16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50cm"/>
    </style:style>
    <style:style style:name="Table41.17" style:family="table-row">
      <style:table-row-properties style:min-row-height="20.82pt" fo:keep-together="auto"/>
    </style:style>
    <style:style style:name="Table41.A17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="0.050cm"/>
    </style:style>
    <style:style style:name="Table41.C17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1.F17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50cm"/>
    </style:style>
    <style:style style:name="Table41.G17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1.J17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50cm"/>
    </style:style>
    <style:style style:name="Table41.18" style:family="table-row">
      <style:table-row-properties style:min-row-height="20.82pt" fo:keep-together="auto"/>
    </style:style>
    <style:style style:name="Table41.C18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41.F18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050cm"/>
    </style:style>
    <style:style style:name="Table41.G18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41.J18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50cm"/>
    </style:style>
    <style:style style:name="Table41.19" style:family="table-row">
      <style:table-row-properties style:min-row-height="20.82pt" fo:keep-together="auto"/>
    </style:style>
    <style:style style:name="Table41.A19" style:family="table-cell">
      <style:table-cell-properties style:vertical-align="middle" style:shadow="none" fo:background-color="#f2f2f2" fo:border-top="0.04cm solid #000000" fo:border-bottom="0.04cm solid #000000" fo:border-left="0.04cm solid #000000" fo:border-right="0.012cm solid #000000" fo:padding="0.050cm"/>
    </style:style>
    <style:style style:name="Table41.C19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1.F19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50cm"/>
    </style:style>
    <style:style style:name="Table41.G19" style:family="table-cell">
      <style:table-cell-properties style:vertical-align="middle" style:shadow="none" fo:background-color="#f2f2f2" fo:border-top="0.04cm solid #000000" fo:border-bottom="0.012cm solid #000000" fo:border-left="0.012cm solid #000000" fo:border-right="0.012cm solid #000000" fo:padding="0.050cm"/>
    </style:style>
    <style:style style:name="Table41.J19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50cm"/>
    </style:style>
    <style:style style:name="Table41.20" style:family="table-row">
      <style:table-row-properties style:min-row-height="20.82pt" fo:keep-together="auto"/>
    </style:style>
    <style:style style:name="Table41.C20" style:family="table-cell">
      <style:table-cell-properties style:vertical-align="middle" style:shadow="none" fo:background-color="#f2f2f2" fo:border="0.012cm solid #000000" fo:padding="0.050cm"/>
    </style:style>
    <style:style style:name="Table41.F20" style:family="table-cell">
      <style:table-cell-properties style:vertical-align="middle" style:shadow="none" fo:border="0.012cm solid #000000" fo:padding="0.050cm"/>
    </style:style>
    <style:style style:name="Table41.G20" style:family="table-cell">
      <style:table-cell-properties style:vertical-align="middle" style:shadow="none" fo:background-color="#f2f2f2" fo:border="0.012cm solid #000000" fo:padding="0.050cm"/>
    </style:style>
    <style:style style:name="Table41.J20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41.21" style:family="table-row">
      <style:table-row-properties style:min-row-height="20.82pt" fo:keep-together="auto"/>
    </style:style>
    <style:style style:name="Table41.C21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41.F21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="0.050cm"/>
    </style:style>
    <style:style style:name="Table41.G21" style:family="table-cell">
      <style:table-cell-properties style:vertical-align="middle" style:shadow="none" fo:background-color="#f2f2f2" fo:border-top="0.012cm solid #000000" fo:border-bottom="0.04cm solid #000000" fo:border-left="0.012cm solid #000000" fo:border-right="0.012cm solid #000000" fo:padding="0.050cm"/>
    </style:style>
    <style:style style:name="Table41.J21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50cm"/>
    </style:style>
    <style:style style:name="Table41.22" style:family="table-row">
      <style:table-row-properties style:min-row-height="136.84pt" fo:keep-together="auto"/>
    </style:style>
    <style:style style:name="Table41.A22" style:family="table-cell">
      <style:table-cell-properties style:vertical-align="middle" style:shadow="none" fo:border="0.04cm solid #000000" fo:padding="0.050cm"/>
    </style:style>
    <style:style style:name="P203_9" style:parent-style-name="쪽 번호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76" style:family="text">
      <style:text-properties fo:color="#0000ff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2" style:family="table">
      <style:table-properties style:width="10.492cm" table:align="left" fo:margin="0cm" style:shadow="none" style:may-break-between-rows="false" table:border-model="collapsing"/>
    </style:style>
    <style:style style:name="Table42.A" style:family="table-column">
      <style:table-column-properties style:column-width="10.492cm"/>
    </style:style>
    <style:style style:name="Table42.1" style:family="table-row">
      <style:table-row-properties style:min-row-height="31.46pt" fo:keep-together="auto"/>
    </style:style>
    <style:style style:name="Table42.A1" style:family="table-cell">
      <style:table-cell-properties style:vertical-align="middle" style:shadow="none" fo:border="0.012cm solid #000000" fo:padding="0.049cm"/>
    </style:style>
    <style:style style:name="T37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1_0" style:parent-style-name="Standard" style:family="paragraph">
      <style:paragraph-properties fo:line-height="106%" fo:text-align="justify" fo:margin-left="1.057cm" fo:margin-right="0cm" fo:text-indent="-1.057cm" fo:margin-top="0cm" fo:margin-bottom="0cm" fo:background-color="transparent" fo:border="none" style:shadow="none" style:text-autospace="none" style:vertical-align="auto" style:snap-to-layout-grid="true"/>
    </style:style>
    <style:style style:name="P255_0" style:parent-style-name="Standard" style:family="paragraph">
      <style:paragraph-properties fo:line-height="145%" fo:text-align="justify" fo:margin-left="1.057cm" fo:margin-right="0cm" fo:text-indent="-1.057cm" fo:margin-top="0cm" fo:margin-bottom="0cm" fo:background-color="transparent" fo:border="none" style:shadow="none" style:text-autospace="none" style:vertical-align="auto" style:snap-to-layout-grid="true"/>
    </style:style>
    <style:style style:name="P382_0" style:parent-style-name="Standard" style:family="paragraph">
      <style:paragraph-properties fo:line-height="106%" fo:text-align="justify" fo:margin-left="1.026cm" fo:margin-right="0cm" fo:text-indent="-1.026cm" fo:margin-top="0cm" fo:margin-bottom="0cm" fo:background-color="transparent" fo:border="none" style:shadow="none" style:text-autospace="none" style:vertical-align="auto" style:snap-to-layout-grid="true"/>
    </style:style>
    <style:style style:name="P257_0" style:parent-style-name="Standard" style:family="paragraph">
      <style:paragraph-properties fo:line-height="145%" fo:text-align="justify" fo:margin-left="1.010cm" fo:margin-right="0cm" fo:text-indent="-1.010cm" fo:margin-top="0cm" fo:margin-bottom="0cm" fo:background-color="transparent" fo:border="none" style:shadow="none" style:text-autospace="none" style:vertical-align="auto" style:snap-to-layout-grid="true"/>
    </style:style>
    <style:style style:name="P383_0" style:parent-style-name="Standard" style:family="paragraph">
      <style:paragraph-properties fo:line-height="106%" fo:text-align="justify" fo:margin-left="1.010cm" fo:margin-right="0cm" fo:text-indent="-1.010cm" fo:margin-top="0cm" fo:margin-bottom="0cm" fo:background-color="transparent" fo:border="none" style:shadow="none" style:text-autospace="none" style:vertical-align="auto" style:snap-to-layout-grid="true"/>
    </style:style>
    <style:style style:name="P258_0" style:parent-style-name="Standard" style:family="paragraph">
      <style:paragraph-properties fo:line-height="145%" fo:text-align="justify" fo:margin-left="1.235cm" fo:margin-right="0cm" fo:text-indent="-1.235cm" fo:margin-top="0cm" fo:margin-bottom="0cm" fo:background-color="transparent" fo:border="none" style:shadow="none" style:text-autospace="none" style:vertical-align="auto" style:snap-to-layout-grid="true"/>
    </style:style>
    <style:style style:name="P384_0" style:parent-style-name="Standard" style:family="paragraph">
      <style:paragraph-properties fo:line-height="106%" fo:text-align="justify" fo:margin-left="1.478cm" fo:margin-right="0cm" fo:text-indent="-1.478cm" fo:margin-top="0cm" fo:margin-bottom="0cm" fo:background-color="transparent" fo:border="none" style:shadow="none" style:text-autospace="none" style:vertical-align="auto" style:snap-to-layout-grid="true"/>
    </style:style>
    <style:style style:name="P259_0" style:parent-style-name="Standard" style:family="paragraph">
      <style:paragraph-properties fo:line-height="145%" fo:text-align="justify" fo:margin-left="1.262cm" fo:margin-right="0cm" fo:text-indent="-1.262cm" fo:margin-top="0cm" fo:margin-bottom="0cm" fo:background-color="transparent" fo:border="none" style:shadow="none" style:text-autospace="none" style:vertical-align="auto" style:snap-to-layout-grid="true"/>
    </style:style>
    <style:style style:name="T5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5_0" style:parent-style-name="Standard" style:family="paragraph">
      <style:paragraph-properties fo:line-height="106%" fo:text-align="justify" fo:margin-left="1.262cm" fo:margin-right="0cm" fo:text-indent="-1.262cm" fo:margin-top="0cm" fo:margin-bottom="0cm" fo:background-color="transparent" fo:border="none" style:shadow="none" style:text-autospace="none" style:vertical-align="auto" style:snap-to-layout-grid="true"/>
    </style:style>
    <style:style style:name="P386_0" style:parent-style-name="Standard" style:family="paragraph">
      <style:paragraph-properties fo:line-height="106%" fo:text-align="justify" fo:margin-left="1.414cm" fo:margin-right="0cm" fo:text-indent="-1.414cm" fo:margin-top="0cm" fo:margin-bottom="0cm" fo:background-color="transparent" fo:border="none" style:shadow="none" style:text-autospace="none" style:vertical-align="auto" style:snap-to-layout-grid="true"/>
    </style:style>
    <style:style style:name="T416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87_0" style:parent-style-name="Standard" style:family="paragraph">
      <style:paragraph-properties fo:line-height="106%" fo:text-align="justify" fo:margin-left="1.037cm" fo:margin-right="0cm" fo:text-indent="-1.037cm" fo:margin-top="0cm" fo:margin-bottom="0cm" fo:background-color="transparent" fo:border="none" style:shadow="none" style:text-autospace="none" style:vertical-align="auto" style:snap-to-layout-grid="true"/>
    </style:style>
    <style:style style:name="P388_0" style:parent-style-name="Standard" style:family="paragraph">
      <style:paragraph-properties fo:line-height="106%" fo:text-align="justify" fo:margin-left="1.052cm" fo:margin-right="0cm" fo:text-indent="-1.052cm" fo:margin-top="0cm" fo:margin-bottom="0cm" fo:background-color="transparent" fo:border="none" style:shadow="none" style:text-autospace="none" style:vertical-align="auto" style:snap-to-layout-grid="true"/>
    </style:style>
    <style:style style:name="P262_0" style:parent-style-name="Standard" style:family="paragraph">
      <style:paragraph-properties fo:line-height="145%" fo:text-align="justify" fo:margin-left="1.125cm" fo:margin-right="0cm" fo:text-indent="-1.125cm" fo:margin-top="0cm" fo:margin-bottom="0cm" fo:background-color="transparent" fo:border="none" style:shadow="none" style:text-autospace="none" style:vertical-align="auto" style:snap-to-layout-grid="true"/>
    </style:style>
    <style:style style:name="P389_0" style:parent-style-name="Standard" style:family="paragraph">
      <style:paragraph-properties fo:line-height="106%" fo:text-align="justify" fo:margin-left="1.108cm" fo:margin-right="0cm" fo:text-indent="-1.108cm" fo:margin-top="0cm" fo:margin-bottom="0cm" fo:background-color="transparent" fo:border="none" style:shadow="none" style:text-autospace="none" style:vertical-align="auto" style:snap-to-layout-grid="true"/>
    </style:style>
    <style:style style:name="P390_0" style:parent-style-name="Standard" style:family="paragraph">
      <style:paragraph-properties fo:line-height="106%" fo:text-align="justify" fo:margin-left="1.125cm" fo:margin-right="0cm" fo:text-indent="-1.125cm" fo:margin-top="0cm" fo:margin-bottom="0cm" fo:background-color="transparent" fo:border="none" style:shadow="none" style:text-autospace="none" style:vertical-align="auto" style:snap-to-layout-grid="true"/>
    </style:style>
    <style:style style:name="T4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1_0" style:parent-style-name="Standard" style:family="paragraph">
      <style:paragraph-properties fo:line-height="106%" fo:text-align="justify" fo:margin-left="1.387cm" fo:margin-right="0cm" fo:text-indent="-1.387cm" fo:margin-top="0cm" fo:margin-bottom="0cm" fo:background-color="transparent" fo:border="none" style:shadow="none" style:text-autospace="none" style:vertical-align="auto" style:snap-to-layout-grid="true"/>
    </style:style>
    <style:style style:name="P392_0" style:parent-style-name="Standard" style:family="paragraph">
      <style:paragraph-properties fo:line-height="106%" fo:text-align="justify" fo:margin-left="1.390cm" fo:margin-right="0cm" fo:text-indent="-1.390cm" fo:margin-top="0cm" fo:margin-bottom="0cm" fo:background-color="transparent" fo:border="none" style:shadow="none" style:text-autospace="none" style:vertical-align="auto" style:snap-to-layout-grid="true"/>
    </style:style>
    <style:style style:name="T249" style:family="text">
      <style:text-properties fo:color="#0000ff" style:text-outline="false" style:text-line-through-style="solid" style:text-position="0% 100%" style:font-name="HCI Poppy" style:font-name-asian="맑은 고딕" style:font-name-complex="한양신명조" fo:font-family="HCI Poppy" style:font-family-asian="맑은 고딕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48" style:family="text">
      <style:text-properties fo:color="#000000" style:text-outline="false" style:text-line-through-style="solid" style:text-position="0% 100%" style:font-name="Times New Roman" style:font-name-asian="-윤명조120" style:font-name-complex="-윤명조120" fo:font-family="Times New Roman" style:font-family-asian="-윤명조120" style:font-family-complex="-윤명조120" fo:font-size="11.70pt" style:font-size-asian="11.70pt" style:font-size-complex="11.7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3" style:family="table">
      <style:table-properties style:width="16.848cm" table:align="left" fo:margin="0cm" style:shadow="none" style:may-break-between-rows="true" table:border-model="collapsing"/>
    </style:style>
    <style:style style:name="Table43.A" style:family="table-column">
      <style:table-column-properties style:column-width="2.597cm"/>
    </style:style>
    <style:style style:name="Table43.B" style:family="table-column">
      <style:table-column-properties style:column-width="1.614cm"/>
    </style:style>
    <style:style style:name="Table43.C" style:family="table-column">
      <style:table-column-properties style:column-width="0.983cm"/>
    </style:style>
    <style:style style:name="Table43.D" style:family="table-column">
      <style:table-column-properties style:column-width="2.176cm"/>
    </style:style>
    <style:style style:name="Table43.E" style:family="table-column">
      <style:table-column-properties style:column-width="1.053cm"/>
    </style:style>
    <style:style style:name="Table43.F" style:family="table-column">
      <style:table-column-properties style:column-width="1.126cm"/>
    </style:style>
    <style:style style:name="Table43.G" style:family="table-column">
      <style:table-column-properties style:column-width="0.980cm"/>
    </style:style>
    <style:style style:name="Table43.H" style:family="table-column">
      <style:table-column-properties style:column-width="1.453cm"/>
    </style:style>
    <style:style style:name="Table43.I" style:family="table-column">
      <style:table-column-properties style:column-width="0.653cm"/>
    </style:style>
    <style:style style:name="Table43.J" style:family="table-column">
      <style:table-column-properties style:column-width="1.054cm"/>
    </style:style>
    <style:style style:name="Table43.K" style:family="table-column">
      <style:table-column-properties style:column-width="0.726cm"/>
    </style:style>
    <style:style style:name="Table43.L" style:family="table-column">
      <style:table-column-properties style:column-width="2.433cm"/>
    </style:style>
    <style:style style:name="Table43.1" style:family="table-row">
      <style:table-row-properties style:min-row-height="16.63pt" fo:keep-together="auto"/>
    </style:style>
    <style:style style:name="Table43.A1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="0.100cm"/>
    </style:style>
    <style:style style:name="Table43.C1" style:family="table-cell">
      <style:table-cell-properties style:vertical-align="middle" style:shadow="none" fo:border-top="none" fo:border-bottom="0.012cm solid #000000" fo:border-left="0.012cm solid #000000" fo:border-right="none" fo:padding="0.100cm"/>
    </style:style>
    <style:style style:name="Table43.E1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43.H1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43.K1" style:family="table-cell">
      <style:table-cell-properties style:vertical-align="middle" style:shadow="none" fo:border-top="none" fo:border-bottom="0.012cm solid #000000" fo:border-left="none" fo:border-right="0.012cm solid #000000" fo:padding="0.100cm"/>
    </style:style>
    <style:style style:name="Table43.2" style:family="table-row">
      <style:table-row-properties style:min-row-height="16.63pt" fo:keep-together="auto"/>
    </style:style>
    <style:style style:name="Table43.A2" style:family="table-cell">
      <style:table-cell-properties style:vertical-align="middle" style:shadow="none" fo:background-color="#f2f2f2" fo:border="0.012cm solid #000000" fo:padding="0.100cm"/>
    </style:style>
    <style:style style:name="Table43.C2" style:family="table-cell">
      <style:table-cell-properties style:vertical-align="middle" style:shadow="none" fo:border="0.012cm solid #000000" fo:padding="0.100cm"/>
    </style:style>
    <style:style style:name="Table43.F2" style:family="table-cell">
      <style:table-cell-properties style:vertical-align="middle" style:shadow="none" fo:background-color="#f2f2f2" fo:border="0.012cm solid #000000" fo:padding="0.100cm"/>
    </style:style>
    <style:style style:name="Table43.J2" style:family="table-cell">
      <style:table-cell-properties style:vertical-align="middle" style:shadow="none" fo:border="0.012cm solid #000000" fo:padding="0.100cm"/>
    </style:style>
    <style:style style:name="Table43.3" style:family="table-row">
      <style:table-row-properties style:min-row-height="16.63pt" fo:keep-together="auto"/>
    </style:style>
    <style:style style:name="Table43.F3" style:family="table-cell">
      <style:table-cell-properties style:vertical-align="middle" style:shadow="none" fo:background-color="#f2f2f2" fo:border="0.012cm solid #000000" fo:padding="0.100cm"/>
    </style:style>
    <style:style style:name="Table43.J3" style:family="table-cell">
      <style:table-cell-properties style:vertical-align="middle" style:shadow="none" fo:border="0.012cm solid #000000" fo:padding="0.100cm"/>
    </style:style>
    <style:style style:name="Table43.4" style:family="table-row">
      <style:table-row-properties style:min-row-height="28.06pt" fo:keep-together="auto"/>
    </style:style>
    <style:style style:name="Table43.A4" style:family="table-cell">
      <style:table-cell-properties style:vertical-align="middle" style:shadow="none" fo:background-color="#f2f2f2" fo:border="0.012cm solid #000000" fo:padding="0.100cm"/>
    </style:style>
    <style:style style:name="Table43.C4" style:family="table-cell">
      <style:table-cell-properties style:vertical-align="middle" style:shadow="none" fo:border="0.012cm solid #000000" fo:padding="0.100cm"/>
    </style:style>
    <style:style style:name="Table43.5" style:family="table-row">
      <style:table-row-properties style:min-row-height="25.66pt" fo:keep-together="auto"/>
    </style:style>
    <style:style style:name="Table43.A5" style:family="table-cell">
      <style:table-cell-properties style:vertical-align="middle" style:shadow="none" fo:background-color="#f2f2f2" fo:border="0.012cm solid #000000" fo:padding="0.100cm"/>
    </style:style>
    <style:style style:name="Table43.C5" style:family="table-cell">
      <style:table-cell-properties style:vertical-align="middle" style:shadow="none" fo:border="0.012cm solid #000000" fo:padding="0.100cm"/>
    </style:style>
    <style:style style:name="Table43.F5" style:family="table-cell">
      <style:table-cell-properties style:vertical-align="middle" style:shadow="none" fo:background-color="#f2f2f2" fo:border="0.012cm solid #000000" fo:padding="0.100cm"/>
    </style:style>
    <style:style style:name="Table43.J5" style:family="table-cell">
      <style:table-cell-properties style:vertical-align="middle" style:shadow="none" fo:border="0.012cm solid #000000" fo:padding="0.100cm"/>
    </style:style>
    <style:style style:name="Table43.6" style:family="table-row">
      <style:table-row-properties style:min-row-height="25.66pt" fo:keep-together="auto"/>
    </style:style>
    <style:style style:name="Table43.A6" style:family="table-cell">
      <style:table-cell-properties style:vertical-align="middle" style:shadow="none" fo:background-color="#f2f2f2" fo:border="0.012cm solid #000000" fo:padding="0.100cm"/>
    </style:style>
    <style:style style:name="Table43.C6" style:family="table-cell">
      <style:table-cell-properties style:vertical-align="middle" style:shadow="none" fo:border="0.012cm solid #000000" fo:padding="0.100cm"/>
    </style:style>
    <style:style style:name="Table43.F6" style:family="table-cell">
      <style:table-cell-properties style:vertical-align="middle" style:shadow="none" fo:background-color="#f2f2f2" fo:border="0.012cm solid #000000" fo:padding="0.100cm"/>
    </style:style>
    <style:style style:name="Table43.J6" style:family="table-cell">
      <style:table-cell-properties style:vertical-align="middle" style:shadow="none" fo:border="0.012cm solid #000000" fo:padding="0.100cm"/>
    </style:style>
    <style:style style:name="Table43.7" style:family="table-row">
      <style:table-row-properties style:min-row-height="25.66pt" fo:keep-together="auto"/>
    </style:style>
    <style:style style:name="Table43.A7" style:family="table-cell">
      <style:table-cell-properties style:vertical-align="middle" style:shadow="none" fo:background-color="#f2f2f2" fo:border="0.012cm solid #000000" fo:padding="0.100cm"/>
    </style:style>
    <style:style style:name="Table43.C7" style:family="table-cell">
      <style:table-cell-properties style:vertical-align="middle" style:shadow="none" fo:border="0.012cm solid #000000" fo:padding="0.100cm"/>
    </style:style>
    <style:style style:name="Table43.F7" style:family="table-cell">
      <style:table-cell-properties style:vertical-align="middle" style:shadow="none" fo:background-color="#f2f2f2" fo:border="0.012cm solid #000000" fo:padding="0.100cm"/>
    </style:style>
    <style:style style:name="Table43.J7" style:family="table-cell">
      <style:table-cell-properties style:vertical-align="middle" style:shadow="none" fo:border="0.012cm solid #000000" fo:padding="0.100cm"/>
    </style:style>
    <style:style style:name="Table43.8" style:family="table-row">
      <style:table-row-properties style:min-row-height="25.66pt" fo:keep-together="auto"/>
    </style:style>
    <style:style style:name="Table43.A8" style:family="table-cell">
      <style:table-cell-properties style:vertical-align="middle" style:shadow="none" fo:background-color="#f2f2f2" fo:border="0.012cm solid #000000" fo:padding="0.100cm"/>
    </style:style>
    <style:style style:name="Table43.C8" style:family="table-cell">
      <style:table-cell-properties style:vertical-align="middle" style:shadow="none" fo:border="0.012cm solid #000000" fo:padding="0.100cm"/>
    </style:style>
    <style:style style:name="Table43.F8" style:family="table-cell">
      <style:table-cell-properties style:vertical-align="middle" style:shadow="none" fo:background-color="#f2f2f2" fo:border="0.012cm solid #000000" fo:padding="0.100cm"/>
    </style:style>
    <style:style style:name="Table43.J8" style:family="table-cell">
      <style:table-cell-properties style:vertical-align="middle" style:shadow="none" fo:border="0.012cm solid #000000" fo:padding="0.100cm"/>
    </style:style>
    <style:style style:name="Table43.9" style:family="table-row">
      <style:table-row-properties style:min-row-height="25.66pt" fo:keep-together="auto"/>
    </style:style>
    <style:style style:name="Table43.A9" style:family="table-cell">
      <style:table-cell-properties style:vertical-align="middle" style:shadow="none" fo:background-color="#f2f2f2" fo:border="0.012cm solid #000000" fo:padding="0.100cm"/>
    </style:style>
    <style:style style:name="Table43.10" style:family="table-row">
      <style:table-row-properties style:min-row-height="235.72pt" fo:keep-together="auto"/>
    </style:style>
    <style:style style:name="Table43.A10" style:family="table-cell">
      <style:table-cell-properties style:vertical-align="middle" style:shadow="none" fo:background-color="#ffffff" fo:border="0.012cm solid #000000" fo:padding="0.100cm"/>
    </style:style>
    <style:style style:name="Table43.11" style:family="table-row">
      <style:table-row-properties style:min-row-height="16.63pt" fo:keep-together="auto"/>
    </style:style>
    <style:style style:name="Table43.A11" style:family="table-cell">
      <style:table-cell-properties style:vertical-align="middle" style:shadow="none" fo:background-color="#f2f2f2" fo:border="0.012cm solid #000000" fo:padding="0.100cm"/>
    </style:style>
    <style:style style:name="Table43.12" style:family="table-row">
      <style:table-row-properties style:min-row-height="20.55pt" fo:keep-together="auto"/>
    </style:style>
    <style:style style:name="Table43.A12" style:family="table-cell">
      <style:table-cell-properties style:vertical-align="middle" style:shadow="none" fo:background-color="#f2f2f2" fo:border="0.012cm solid #000000" fo:padding="0.100cm"/>
    </style:style>
    <style:style style:name="Table43.C12" style:family="table-cell">
      <style:table-cell-properties style:vertical-align="middle" style:shadow="none" fo:border="0.012cm solid #000000" fo:padding="0.100cm"/>
    </style:style>
    <style:style style:name="Table43.13" style:family="table-row">
      <style:table-row-properties style:min-row-height="33.61pt" fo:keep-together="auto"/>
    </style:style>
    <style:style style:name="Table43.A13" style:family="table-cell">
      <style:table-cell-properties style:vertical-align="middle" style:shadow="none" fo:background-color="#f2f2f2" fo:border="0.012cm solid #000000" fo:padding="0.100cm"/>
    </style:style>
    <style:style style:name="Table43.C13" style:family="table-cell">
      <style:table-cell-properties style:vertical-align="middle" style:shadow="none" fo:border="0.012cm solid #000000" fo:padding="0.100cm"/>
    </style:style>
    <style:style style:name="Table43.F13" style:family="table-cell">
      <style:table-cell-properties style:vertical-align="middle" style:shadow="none" fo:background-color="#f2f2f2" fo:border="0.012cm solid #000000" fo:padding="0.100cm"/>
    </style:style>
    <style:style style:name="Table43.J13" style:family="table-cell">
      <style:table-cell-properties style:vertical-align="middle" style:shadow="none" fo:border="0.012cm solid #000000" fo:padding="0.100cm"/>
    </style:style>
    <style:style style:name="Table43.14" style:family="table-row">
      <style:table-row-properties style:min-row-height="16.63pt" fo:keep-together="auto"/>
    </style:style>
    <style:style style:name="Table43.A14" style:family="table-cell">
      <style:table-cell-properties style:vertical-align="middle" style:shadow="none" fo:border-top="0.012cm solid #000000" fo:border-bottom="none" fo:border-left="0.012cm solid #000000" fo:border-right="0.012cm solid #000000" fo:padding="0.100cm"/>
    </style:style>
    <style:style style:name="Table43.15" style:family="table-row">
      <style:table-row-properties style:min-row-height="16.63pt" fo:keep-together="auto"/>
    </style:style>
    <style:style style:name="Table43.A15" style:family="table-cell">
      <style:table-cell-properties style:vertical-align="middle" style:shadow="none" fo:border-top="none" fo:border-bottom="none" fo:border-left="0.012cm solid #000000" fo:border-right="0.012cm solid #000000" fo:padding="0.100cm"/>
    </style:style>
    <style:style style:name="Table43.16" style:family="table-row">
      <style:table-row-properties style:min-row-height="53.46pt" fo:keep-together="auto"/>
    </style:style>
    <style:style style:name="Table43.A16" style:family="table-cell">
      <style:table-cell-properties style:vertical-align="middle" style:shadow="none" fo:border-top="none" fo:border-bottom="0.012cm solid #000000" fo:border-left="0.012cm solid #000000" fo:border-right="none" fo:padding="0.100cm"/>
    </style:style>
    <style:style style:name="Table43.B16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43.D16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43.G16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43.I16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43.L16" style:family="table-cell">
      <style:table-cell-properties style:vertical-align="middle" style:shadow="none" fo:border-top="none" fo:border-bottom="0.012cm solid #000000" fo:border-left="none" fo:border-right="0.012cm solid #000000" fo:padding="0.100cm"/>
    </style:style>
    <style:style style:name="P393_0" style:parent-style-name="Standard" style:family="paragraph">
      <style:paragraph-properties fo:line-height="14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52" style:family="text">
      <style:text-properties fo:color="#000000" style:text-outline="false" style:text-line-through-style="solid" style:text-position="0% 100%" style:font-name="Times New Roman" style:font-name-asian="-윤명조120" style:font-name-complex="-윤명조120" fo:font-family="Times New Roman" style:font-family-asian="-윤명조120" style:font-family-complex="-윤명조120" fo:font-size="11.70pt" style:font-size-asian="11.70pt" style:font-size-complex="11.7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5" style:family="table">
      <style:table-properties style:width="16.911cm" table:align="left" style:shadow="none" style:may-break-between-rows="true" table:border-model="collapsing"/>
    </style:style>
    <style:style style:name="Table45.A" style:family="table-column">
      <style:table-column-properties style:column-width="3.935cm"/>
    </style:style>
    <style:style style:name="Table45.B" style:family="table-column">
      <style:table-column-properties style:column-width="12.976cm"/>
    </style:style>
    <style:style style:name="Table45.1" style:family="table-row">
      <style:table-row-properties style:min-row-height="21.31pt" fo:keep-together="auto"/>
    </style:style>
    <style:style style:name="Table45.A1" style:family="table-cell">
      <style:table-cell-properties style:vertical-align="middle" style:shadow="none" fo:background-color="#f2f2f2" fo:border="0.012cm solid #000000" fo:padding="0.050cm"/>
    </style:style>
    <style:style style:name="Table45.2" style:family="table-row">
      <style:table-row-properties style:min-row-height="26.97pt" fo:keep-together="auto"/>
    </style:style>
    <style:style style:name="Table45.A2" style:family="table-cell">
      <style:table-cell-properties style:vertical-align="middle" style:shadow="none" fo:border="0.012cm solid #000000" fo:padding="0.050cm"/>
    </style:style>
    <style:style style:name="Table45.B2" style:family="table-cell">
      <style:table-cell-properties style:vertical-align="middle" style:shadow="none" fo:border="0.012cm solid #000000" fo:padding="0.050cm"/>
    </style:style>
    <style:style style:name="Table45.3" style:family="table-row">
      <style:table-row-properties style:min-row-height="22.31pt" fo:keep-together="auto"/>
    </style:style>
    <style:style style:name="Table45.A3" style:family="table-cell">
      <style:table-cell-properties style:vertical-align="middle" style:shadow="none" fo:border="0.012cm solid #000000" fo:padding="0.050cm"/>
    </style:style>
    <style:style style:name="Table45.B3" style:family="table-cell">
      <style:table-cell-properties style:vertical-align="middle" style:shadow="none" fo:border="0.012cm solid #000000" fo:padding="0.050cm"/>
    </style:style>
    <style:style style:name="Table45.4" style:family="table-row">
      <style:table-row-properties style:min-row-height="22.31pt" fo:keep-together="auto"/>
    </style:style>
    <style:style style:name="Table45.A4" style:family="table-cell">
      <style:table-cell-properties style:vertical-align="middle" style:shadow="none" fo:border="0.012cm solid #000000" fo:padding="0.050cm"/>
    </style:style>
    <style:style style:name="Table45.B4" style:family="table-cell">
      <style:table-cell-properties style:vertical-align="middle" style:shadow="none" fo:border="0.012cm solid #000000" fo:padding="0.050cm"/>
    </style:style>
    <style:style style:name="Table45.5" style:family="table-row">
      <style:table-row-properties style:min-row-height="22.31pt" fo:keep-together="auto"/>
    </style:style>
    <style:style style:name="Table45.A5" style:family="table-cell">
      <style:table-cell-properties style:vertical-align="middle" style:shadow="none" fo:border="0.012cm solid #000000" fo:padding="0.050cm"/>
    </style:style>
    <style:style style:name="Table45.B5" style:family="table-cell">
      <style:table-cell-properties style:vertical-align="middle" style:shadow="none" fo:border="0.012cm solid #000000" fo:padding="0.050cm"/>
    </style:style>
    <style:style style:name="Table45.6" style:family="table-row">
      <style:table-row-properties style:min-row-height="22.31pt" fo:keep-together="auto"/>
    </style:style>
    <style:style style:name="Table45.A6" style:family="table-cell">
      <style:table-cell-properties style:vertical-align="middle" style:shadow="none" fo:border="0.012cm solid #000000" fo:padding="0.050cm"/>
    </style:style>
    <style:style style:name="Table45.B6" style:family="table-cell">
      <style:table-cell-properties style:vertical-align="middle" style:shadow="none" fo:border="0.012cm solid #000000" fo:padding="0.050cm"/>
    </style:style>
    <style:style style:name="Table45.7" style:family="table-row">
      <style:table-row-properties style:min-row-height="21.31pt" fo:keep-together="auto"/>
    </style:style>
    <style:style style:name="Table45.A7" style:family="table-cell">
      <style:table-cell-properties style:vertical-align="middle" style:shadow="none" fo:background-color="#f2f2f2" fo:border="0.012cm solid #000000" fo:padding="0.050cm"/>
    </style:style>
    <style:style style:name="Table45.8" style:family="table-row">
      <style:table-row-properties style:min-row-height="21.81pt" fo:keep-together="auto"/>
    </style:style>
    <style:style style:name="Table45.A8" style:family="table-cell">
      <style:table-cell-properties style:vertical-align="middle" style:shadow="none" fo:border="0.012cm solid #000000" fo:padding="0.050cm"/>
    </style:style>
    <style:style style:name="Table45.B8" style:family="table-cell">
      <style:table-cell-properties style:vertical-align="middle" style:shadow="none" fo:border="0.012cm solid #000000" fo:padding="0.050cm"/>
    </style:style>
    <style:style style:name="Table45.9" style:family="table-row">
      <style:table-row-properties style:min-row-height="24.14pt" fo:keep-together="auto"/>
    </style:style>
    <style:style style:name="Table45.A9" style:family="table-cell">
      <style:table-cell-properties style:vertical-align="middle" style:shadow="none" fo:border="0.012cm solid #000000" fo:padding="0.050cm"/>
    </style:style>
    <style:style style:name="Table45.B9" style:family="table-cell">
      <style:table-cell-properties style:vertical-align="middle" style:shadow="none" fo:border="0.012cm solid #000000" fo:padding="0.050cm"/>
    </style:style>
    <style:style style:name="Table45.10" style:family="table-row">
      <style:table-row-properties style:min-row-height="24.14pt" fo:keep-together="auto"/>
    </style:style>
    <style:style style:name="Table45.A10" style:family="table-cell">
      <style:table-cell-properties style:vertical-align="middle" style:shadow="none" fo:border="0.012cm solid #000000" fo:padding="0.050cm"/>
    </style:style>
    <style:style style:name="Table45.B10" style:family="table-cell">
      <style:table-cell-properties style:vertical-align="middle" style:shadow="none" fo:border="0.012cm solid #000000" fo:padding="0.050cm"/>
    </style:style>
    <style:style style:name="Table45.11" style:family="table-row">
      <style:table-row-properties style:min-row-height="24.14pt" fo:keep-together="auto"/>
    </style:style>
    <style:style style:name="Table45.A11" style:family="table-cell">
      <style:table-cell-properties style:vertical-align="middle" style:shadow="none" fo:border="0.012cm solid #000000" fo:padding="0.050cm"/>
    </style:style>
    <style:style style:name="Table45.B11" style:family="table-cell">
      <style:table-cell-properties style:vertical-align="middle" style:shadow="none" fo:border="0.012cm solid #000000" fo:padding="0.050cm"/>
    </style:style>
    <style:style style:name="Table45.12" style:family="table-row">
      <style:table-row-properties style:min-row-height="24.14pt" fo:keep-together="auto"/>
    </style:style>
    <style:style style:name="Table45.A12" style:family="table-cell">
      <style:table-cell-properties style:vertical-align="middle" style:shadow="none" fo:border="0.012cm solid #000000" fo:padding="0.050cm"/>
    </style:style>
    <style:style style:name="Table45.B12" style:family="table-cell">
      <style:table-cell-properties style:vertical-align="middle" style:shadow="none" fo:border="0.012cm solid #000000" fo:padding="0.050cm"/>
    </style:style>
    <style:style style:name="Table45.13" style:family="table-row">
      <style:table-row-properties style:min-row-height="21.31pt" fo:keep-together="auto"/>
    </style:style>
    <style:style style:name="Table45.A13" style:family="table-cell">
      <style:table-cell-properties style:vertical-align="middle" style:shadow="none" fo:background-color="#f2f2f2" fo:border="0.012cm solid #000000" fo:padding="0.050cm"/>
    </style:style>
    <style:style style:name="Table45.14" style:family="table-row">
      <style:table-row-properties style:min-row-height="364.82pt" fo:keep-together="auto"/>
    </style:style>
    <style:style style:name="Table45.A14" style:family="table-cell">
      <style:table-cell-properties style:shadow="none" fo:border="0.012cm solid #000000" fo:padding="0.050cm"/>
    </style:style>
    <style:style style:name="T290" style:family="text">
      <style:text-properties fo:color="#000000" style:text-outline="false" style:text-line-through-style="solid" style:text-position="0% 100%" style:font-name="HCI Poppy" style:font-name-asian="맑은 고딕" style:font-name-complex="한양신명조" fo:font-family="HCI Poppy" style:font-family-asian="맑은 고딕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0" style:family="text">
      <style:text-properties fo:color="#0000ff" style:text-outline="false" style:text-line-through-style="solid" style:text-position="0% 100%" style:font-name="HCI Poppy" style:font-name-asian="맑은 고딕" style:font-name-complex="한양신명조" fo:font-family="HCI Poppy" style:font-family-asian="맑은 고딕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6" style:family="table">
      <style:table-properties style:width="16.850cm" table:align="left" fo:margin="0cm" style:shadow="none" style:may-break-between-rows="true" table:border-model="collapsing"/>
    </style:style>
    <style:style style:name="Table46.A" style:family="table-column">
      <style:table-column-properties style:column-width="2.597cm"/>
    </style:style>
    <style:style style:name="Table46.B" style:family="table-column">
      <style:table-column-properties style:column-width="1.615cm"/>
    </style:style>
    <style:style style:name="Table46.C" style:family="table-column">
      <style:table-column-properties style:column-width="0.983cm"/>
    </style:style>
    <style:style style:name="Table46.D" style:family="table-column">
      <style:table-column-properties style:column-width="3.229cm"/>
    </style:style>
    <style:style style:name="Table46.E" style:family="table-column">
      <style:table-column-properties style:column-width="0.000cm"/>
    </style:style>
    <style:style style:name="Table46.F" style:family="table-column">
      <style:table-column-properties style:column-width="1.125cm"/>
    </style:style>
    <style:style style:name="Table46.G" style:family="table-column">
      <style:table-column-properties style:column-width="2.433cm"/>
    </style:style>
    <style:style style:name="Table46.H" style:family="table-column">
      <style:table-column-properties style:column-width="0.653cm"/>
    </style:style>
    <style:style style:name="Table46.I" style:family="table-column">
      <style:table-column-properties style:column-width="0.001cm"/>
    </style:style>
    <style:style style:name="Table46.J" style:family="table-column">
      <style:table-column-properties style:column-width="1.779cm"/>
    </style:style>
    <style:style style:name="Table46.K" style:family="table-column">
      <style:table-column-properties style:column-width="2.434cm"/>
    </style:style>
    <style:style style:name="Table46.1" style:family="table-row">
      <style:table-row-properties style:min-row-height="30.67pt" fo:keep-together="auto"/>
    </style:style>
    <style:style style:name="Table46.A1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="0.100cm"/>
    </style:style>
    <style:style style:name="Table46.C1" style:family="table-cell">
      <style:table-cell-properties style:vertical-align="middle" style:shadow="none" fo:border-top="none" fo:border-bottom="0.012cm solid #000000" fo:border-left="0.012cm solid #000000" fo:border-right="0.012cm solid #000000" fo:padding="0.100cm"/>
    </style:style>
    <style:style style:name="Table46.E1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="0.100cm"/>
    </style:style>
    <style:style style:name="Table46.I1" style:family="table-cell">
      <style:table-cell-properties style:vertical-align="middle" style:shadow="none" fo:border-top="none" fo:border-bottom="0.012cm solid #000000" fo:border-left="0.012cm solid #000000" fo:border-right="0.012cm solid #000000" fo:padding="0.100cm"/>
    </style:style>
    <style:style style:name="Table46.2" style:family="table-row">
      <style:table-row-properties style:min-row-height="30.67pt" fo:keep-together="auto"/>
    </style:style>
    <style:style style:name="Table46.A2" style:family="table-cell">
      <style:table-cell-properties style:vertical-align="middle" style:shadow="none" fo:background-color="#f2f2f2" fo:border="0.012cm solid #000000" fo:padding="0.100cm"/>
    </style:style>
    <style:style style:name="Table46.C2" style:family="table-cell">
      <style:table-cell-properties style:vertical-align="middle" style:shadow="none" fo:border="0.012cm solid #000000" fo:padding="0.100cm"/>
    </style:style>
    <style:style style:name="Table46.3" style:family="table-row">
      <style:table-row-properties style:min-row-height="30.67pt" fo:keep-together="auto"/>
    </style:style>
    <style:style style:name="Table46.A3" style:family="table-cell">
      <style:table-cell-properties style:vertical-align="middle" style:shadow="none" fo:background-color="#f2f2f2" fo:border="0.012cm solid #000000" fo:padding="0.100cm"/>
    </style:style>
    <style:style style:name="Table46.C3" style:family="table-cell">
      <style:table-cell-properties style:vertical-align="middle" style:shadow="none" fo:border="0.012cm solid #000000" fo:padding="0.100cm"/>
    </style:style>
    <style:style style:name="Table46.F3" style:family="table-cell">
      <style:table-cell-properties style:vertical-align="middle" style:shadow="none" fo:background-color="#f2f2f2" fo:border="0.012cm solid #000000" fo:padding="0.100cm"/>
    </style:style>
    <style:style style:name="Table46.J3" style:family="table-cell">
      <style:table-cell-properties style:vertical-align="middle" style:shadow="none" fo:border="0.012cm solid #000000" fo:padding="0.100cm"/>
    </style:style>
    <style:style style:name="Table46.4" style:family="table-row">
      <style:table-row-properties style:min-row-height="30.67pt" fo:keep-together="auto"/>
    </style:style>
    <style:style style:name="Table46.A4" style:family="table-cell">
      <style:table-cell-properties style:vertical-align="middle" style:shadow="none" fo:background-color="#f2f2f2" fo:border="0.012cm solid #000000" fo:padding="0.100cm"/>
    </style:style>
    <style:style style:name="Table46.C4" style:family="table-cell">
      <style:table-cell-properties style:vertical-align="middle" style:shadow="none" fo:border="0.012cm solid #000000" fo:padding="0.100cm"/>
    </style:style>
    <style:style style:name="Table46.E4" style:family="table-cell">
      <style:table-cell-properties style:vertical-align="middle" style:shadow="none" fo:background-color="#f2f2f2" fo:border="0.012cm solid #000000" fo:padding="0.100cm"/>
    </style:style>
    <style:style style:name="Table46.I4" style:family="table-cell">
      <style:table-cell-properties style:vertical-align="middle" style:shadow="none" fo:border="0.012cm solid #000000" fo:padding="0.100cm"/>
    </style:style>
    <style:style style:name="Table46.5" style:family="table-row">
      <style:table-row-properties style:min-row-height="30.67pt" fo:keep-together="auto"/>
    </style:style>
    <style:style style:name="Table46.A5" style:family="table-cell">
      <style:table-cell-properties style:vertical-align="middle" style:shadow="none" fo:background-color="#f2f2f2" fo:border="0.012cm solid #000000" fo:padding="0.100cm"/>
    </style:style>
    <style:style style:name="Table46.C5" style:family="table-cell">
      <style:table-cell-properties style:vertical-align="middle" style:shadow="none" fo:border="0.012cm solid #000000" fo:padding="0.100cm"/>
    </style:style>
    <style:style style:name="Table46.E5" style:family="table-cell">
      <style:table-cell-properties style:vertical-align="middle" style:shadow="none" fo:background-color="#f2f2f2" fo:border="0.012cm solid #000000" fo:padding="0.100cm"/>
    </style:style>
    <style:style style:name="Table46.I5" style:family="table-cell">
      <style:table-cell-properties style:vertical-align="middle" style:shadow="none" fo:border="0.012cm solid #000000" fo:padding="0.100cm"/>
    </style:style>
    <style:style style:name="Table46.6" style:family="table-row">
      <style:table-row-properties style:min-row-height="30.67pt" fo:keep-together="auto"/>
    </style:style>
    <style:style style:name="Table46.A6" style:family="table-cell">
      <style:table-cell-properties style:vertical-align="middle" style:shadow="none" fo:background-color="#f2f2f2" fo:border="0.012cm solid #000000" fo:padding="0.100cm"/>
    </style:style>
    <style:style style:name="Table46.7" style:family="table-row">
      <style:table-row-properties style:min-row-height="211.67pt" fo:keep-together="auto"/>
    </style:style>
    <style:style style:name="Table46.A7" style:family="table-cell">
      <style:table-cell-properties style:vertical-align="middle" style:shadow="none" fo:background-color="#ffffff" fo:border="0.012cm solid #000000" fo:padding="0.100cm"/>
    </style:style>
    <style:style style:name="Table46.8" style:family="table-row">
      <style:table-row-properties style:min-row-height="18.15pt" fo:keep-together="auto"/>
    </style:style>
    <style:style style:name="Table46.A8" style:family="table-cell">
      <style:table-cell-properties style:vertical-align="middle" style:shadow="none" fo:background-color="#f2f2f2" fo:border="0.012cm solid #000000" fo:padding="0.100cm"/>
    </style:style>
    <style:style style:name="Table46.9" style:family="table-row">
      <style:table-row-properties style:min-row-height="26.48pt" fo:keep-together="auto"/>
    </style:style>
    <style:style style:name="Table46.A9" style:family="table-cell">
      <style:table-cell-properties style:vertical-align="middle" style:shadow="none" fo:background-color="#f2f2f2" fo:border="0.012cm solid #000000" fo:padding="0.100cm"/>
    </style:style>
    <style:style style:name="Table46.C9" style:family="table-cell">
      <style:table-cell-properties style:vertical-align="middle" style:shadow="none" fo:border="0.012cm solid #000000" fo:padding="0.100cm"/>
    </style:style>
    <style:style style:name="Table46.10" style:family="table-row">
      <style:table-row-properties style:min-row-height="31.66pt" fo:keep-together="auto"/>
    </style:style>
    <style:style style:name="Table46.A10" style:family="table-cell">
      <style:table-cell-properties style:vertical-align="middle" style:shadow="none" fo:background-color="#f2f2f2" fo:border="0.012cm solid #000000" fo:padding="0.100cm"/>
    </style:style>
    <style:style style:name="Table46.C10" style:family="table-cell">
      <style:table-cell-properties style:vertical-align="middle" style:shadow="none" fo:border="0.012cm solid #000000" fo:padding="0.100cm"/>
    </style:style>
    <style:style style:name="Table46.E10" style:family="table-cell">
      <style:table-cell-properties style:vertical-align="middle" style:shadow="none" fo:background-color="#f2f2f2" fo:border="0.012cm solid #000000" fo:padding="0.100cm"/>
    </style:style>
    <style:style style:name="Table46.I10" style:family="table-cell">
      <style:table-cell-properties style:vertical-align="middle" style:shadow="none" fo:border="0.012cm solid #000000" fo:padding="0.100cm"/>
    </style:style>
    <style:style style:name="Table46.11" style:family="table-row">
      <style:table-row-properties style:min-row-height="26.48pt" fo:keep-together="auto"/>
    </style:style>
    <style:style style:name="Table46.A11" style:family="table-cell">
      <style:table-cell-properties style:vertical-align="middle" style:shadow="none" fo:border-top="0.012cm solid #000000" fo:border-bottom="none" fo:border-left="0.012cm solid #000000" fo:border-right="0.012cm solid #000000" fo:padding="0.100cm"/>
    </style:style>
    <style:style style:name="Table46.12" style:family="table-row">
      <style:table-row-properties style:min-row-height="26.48pt" fo:keep-together="auto"/>
    </style:style>
    <style:style style:name="Table46.A12" style:family="table-cell">
      <style:table-cell-properties style:vertical-align="middle" style:shadow="none" fo:border-top="none" fo:border-bottom="none" fo:border-left="0.012cm solid #000000" fo:border-right="0.012cm solid #000000" fo:padding="0.100cm"/>
    </style:style>
    <style:style style:name="Table46.13" style:family="table-row">
      <style:table-row-properties style:min-row-height="64.17pt" fo:keep-together="auto"/>
    </style:style>
    <style:style style:name="Table46.A13" style:family="table-cell">
      <style:table-cell-properties style:vertical-align="middle" style:shadow="none" fo:border-top="none" fo:border-bottom="0.012cm solid #000000" fo:border-left="0.012cm solid #000000" fo:border-right="none" fo:padding="0.100cm"/>
    </style:style>
    <style:style style:name="Table46.B13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46.D13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46.G13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46.H13" style:family="table-cell">
      <style:table-cell-properties style:vertical-align="middle" style:shadow="none" fo:border-top="none" fo:border-bottom="0.012cm solid #000000" fo:border-left="none" fo:border-right="none" fo:padding="0.100cm"/>
    </style:style>
    <style:style style:name="Table46.K13" style:family="table-cell">
      <style:table-cell-properties style:vertical-align="middle" style:shadow="none" fo:border-top="none" fo:border-bottom="0.012cm solid #000000" fo:border-left="none" fo:border-right="0.012cm solid #000000" fo:padding="0.100cm"/>
    </style:style>
    <style:style style:name="T381" style:family="text">
      <style:text-properties fo:color="#0000ff" style:text-outline="false" style:text-line-through-style="solid" style:text-position="0% 100%" style:font-name="한양그래픽" style:font-name-asian="한양그래픽" style:font-name-complex="한양중고딕" fo:font-family="한양그래픽" style:font-family-asian="한양그래픽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8" style:family="table">
      <style:table-properties style:width="16.911cm" table:align="left" style:shadow="none" style:may-break-between-rows="true" table:border-model="collapsing"/>
    </style:style>
    <style:style style:name="Table48.A" style:family="table-column">
      <style:table-column-properties style:column-width="3.935cm"/>
    </style:style>
    <style:style style:name="Table48.B" style:family="table-column">
      <style:table-column-properties style:column-width="12.976cm"/>
    </style:style>
    <style:style style:name="Table48.1" style:family="table-row">
      <style:table-row-properties style:min-row-height="21.31pt" fo:keep-together="auto"/>
    </style:style>
    <style:style style:name="Table48.A1" style:family="table-cell">
      <style:table-cell-properties style:vertical-align="middle" style:shadow="none" fo:background-color="#f2f2f2" fo:border="0.012cm solid #000000" fo:padding="0.050cm"/>
    </style:style>
    <style:style style:name="Table48.2" style:family="table-row">
      <style:table-row-properties style:min-row-height="26.97pt" fo:keep-together="auto"/>
    </style:style>
    <style:style style:name="Table48.A2" style:family="table-cell">
      <style:table-cell-properties style:vertical-align="middle" style:shadow="none" fo:border="0.012cm solid #000000" fo:padding="0.050cm"/>
    </style:style>
    <style:style style:name="Table48.B2" style:family="table-cell">
      <style:table-cell-properties style:vertical-align="middle" style:shadow="none" fo:border="0.012cm solid #000000" fo:padding="0.050cm"/>
    </style:style>
    <style:style style:name="Table48.3" style:family="table-row">
      <style:table-row-properties style:min-row-height="22.31pt" fo:keep-together="auto"/>
    </style:style>
    <style:style style:name="Table48.A3" style:family="table-cell">
      <style:table-cell-properties style:vertical-align="middle" style:shadow="none" fo:border="0.012cm solid #000000" fo:padding="0.050cm"/>
    </style:style>
    <style:style style:name="Table48.B3" style:family="table-cell">
      <style:table-cell-properties style:vertical-align="middle" style:shadow="none" fo:border="0.012cm solid #000000" fo:padding="0.050cm"/>
    </style:style>
    <style:style style:name="Table48.4" style:family="table-row">
      <style:table-row-properties style:min-row-height="22.31pt" fo:keep-together="auto"/>
    </style:style>
    <style:style style:name="Table48.A4" style:family="table-cell">
      <style:table-cell-properties style:vertical-align="middle" style:shadow="none" fo:border="0.012cm solid #000000" fo:padding="0.050cm"/>
    </style:style>
    <style:style style:name="Table48.B4" style:family="table-cell">
      <style:table-cell-properties style:vertical-align="middle" style:shadow="none" fo:border="0.012cm solid #000000" fo:padding="0.050cm"/>
    </style:style>
    <style:style style:name="Table48.5" style:family="table-row">
      <style:table-row-properties style:min-row-height="22.31pt" fo:keep-together="auto"/>
    </style:style>
    <style:style style:name="Table48.A5" style:family="table-cell">
      <style:table-cell-properties style:vertical-align="middle" style:shadow="none" fo:border="0.012cm solid #000000" fo:padding="0.050cm"/>
    </style:style>
    <style:style style:name="Table48.B5" style:family="table-cell">
      <style:table-cell-properties style:vertical-align="middle" style:shadow="none" fo:border="0.012cm solid #000000" fo:padding="0.050cm"/>
    </style:style>
    <style:style style:name="Table48.6" style:family="table-row">
      <style:table-row-properties style:min-row-height="22.31pt" fo:keep-together="auto"/>
    </style:style>
    <style:style style:name="Table48.A6" style:family="table-cell">
      <style:table-cell-properties style:vertical-align="middle" style:shadow="none" fo:border="0.012cm solid #000000" fo:padding="0.050cm"/>
    </style:style>
    <style:style style:name="Table48.B6" style:family="table-cell">
      <style:table-cell-properties style:vertical-align="middle" style:shadow="none" fo:border="0.012cm solid #000000" fo:padding="0.050cm"/>
    </style:style>
    <style:style style:name="Table48.7" style:family="table-row">
      <style:table-row-properties style:min-row-height="21.31pt" fo:keep-together="auto"/>
    </style:style>
    <style:style style:name="Table48.A7" style:family="table-cell">
      <style:table-cell-properties style:vertical-align="middle" style:shadow="none" fo:background-color="#f2f2f2" fo:border="0.012cm solid #000000" fo:padding="0.050cm"/>
    </style:style>
    <style:style style:name="Table48.8" style:family="table-row">
      <style:table-row-properties style:min-row-height="21.81pt" fo:keep-together="auto"/>
    </style:style>
    <style:style style:name="Table48.A8" style:family="table-cell">
      <style:table-cell-properties style:vertical-align="middle" style:shadow="none" fo:border="0.012cm solid #000000" fo:padding="0.050cm"/>
    </style:style>
    <style:style style:name="Table48.B8" style:family="table-cell">
      <style:table-cell-properties style:vertical-align="middle" style:shadow="none" fo:border="0.012cm solid #000000" fo:padding="0.050cm"/>
    </style:style>
    <style:style style:name="Table48.9" style:family="table-row">
      <style:table-row-properties style:min-row-height="24.14pt" fo:keep-together="auto"/>
    </style:style>
    <style:style style:name="Table48.A9" style:family="table-cell">
      <style:table-cell-properties style:vertical-align="middle" style:shadow="none" fo:border="0.012cm solid #000000" fo:padding="0.050cm"/>
    </style:style>
    <style:style style:name="Table48.B9" style:family="table-cell">
      <style:table-cell-properties style:vertical-align="middle" style:shadow="none" fo:border="0.012cm solid #000000" fo:padding="0.050cm"/>
    </style:style>
    <style:style style:name="Table48.10" style:family="table-row">
      <style:table-row-properties style:min-row-height="24.14pt" fo:keep-together="auto"/>
    </style:style>
    <style:style style:name="Table48.A10" style:family="table-cell">
      <style:table-cell-properties style:vertical-align="middle" style:shadow="none" fo:border="0.012cm solid #000000" fo:padding="0.050cm"/>
    </style:style>
    <style:style style:name="Table48.B10" style:family="table-cell">
      <style:table-cell-properties style:vertical-align="middle" style:shadow="none" fo:border="0.012cm solid #000000" fo:padding="0.050cm"/>
    </style:style>
    <style:style style:name="Table48.11" style:family="table-row">
      <style:table-row-properties style:min-row-height="24.14pt" fo:keep-together="auto"/>
    </style:style>
    <style:style style:name="Table48.A11" style:family="table-cell">
      <style:table-cell-properties style:vertical-align="middle" style:shadow="none" fo:border="0.012cm solid #000000" fo:padding="0.050cm"/>
    </style:style>
    <style:style style:name="Table48.B11" style:family="table-cell">
      <style:table-cell-properties style:vertical-align="middle" style:shadow="none" fo:border="0.012cm solid #000000" fo:padding="0.050cm"/>
    </style:style>
    <style:style style:name="Table48.12" style:family="table-row">
      <style:table-row-properties style:min-row-height="24.14pt" fo:keep-together="auto"/>
    </style:style>
    <style:style style:name="Table48.A12" style:family="table-cell">
      <style:table-cell-properties style:vertical-align="middle" style:shadow="none" fo:border="0.012cm solid #000000" fo:padding="0.050cm"/>
    </style:style>
    <style:style style:name="Table48.B12" style:family="table-cell">
      <style:table-cell-properties style:vertical-align="middle" style:shadow="none" fo:border="0.012cm solid #000000" fo:padding="0.050cm"/>
    </style:style>
    <style:style style:name="Table48.13" style:family="table-row">
      <style:table-row-properties style:min-row-height="21.31pt" fo:keep-together="auto"/>
    </style:style>
    <style:style style:name="Table48.A13" style:family="table-cell">
      <style:table-cell-properties style:vertical-align="middle" style:shadow="none" fo:background-color="#f2f2f2" fo:border="0.012cm solid #000000" fo:padding="0.050cm"/>
    </style:style>
    <style:style style:name="Table48.14" style:family="table-row">
      <style:table-row-properties style:min-row-height="364.82pt" fo:keep-together="auto"/>
    </style:style>
    <style:style style:name="Table48.A14" style:family="table-cell">
      <style:table-cell-properties style:shadow="none" fo:border="0.012cm solid #000000" fo:padding="0.050cm"/>
    </style:style>
    <style:style style:name="P0_0_b4" style:parent-style-name="Standard" style:family="paragraph">
      <style:paragraph-properties fo:line-height="160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382" style:family="text">
      <style:text-properties fo:color="#000000" style:text-outline="false" style:text-line-through-style="solid" style:text-position="0% 100%" style:font-name="한양그래픽" style:font-name-asian="한양그래픽" style:font-name-complex="한양중고딕" fo:font-family="한양그래픽" style:font-family-asian="한양그래픽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2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type="double" fo:font-weight="normal" style:font-weight-asian="normal" style:font-weight-complex="normal" style:letter-kerning="false" style:text-emphasize="none" style:text-scale="100%"/>
    </style:style>
    <style:style style:name="P394_0" style:parent-style-name="Standard" style:family="paragraph">
      <style:paragraph-properties fo:line-height="11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5_0" style:parent-style-name="Standard" style:family="paragraph">
      <style:paragraph-properties fo:line-height="6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1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96_0" style:parent-style-name="Standard" style:family="paragraph">
      <style:paragraph-properties fo:line-height="9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7_0" style:parent-style-name="Standard" style:family="paragraph">
      <style:paragraph-properties fo:line-height="9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6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49" style:family="table">
      <style:table-properties style:width="17.000cm" table:align="left" fo:margin="0cm" style:shadow="none" style:may-break-between-rows="true" table:border-model="collapsing"/>
    </style:style>
    <style:style style:name="Table49.A" style:family="table-column">
      <style:table-column-properties style:column-width="2.643cm"/>
    </style:style>
    <style:style style:name="Table49.B" style:family="table-column">
      <style:table-column-properties style:column-width="8.003cm"/>
    </style:style>
    <style:style style:name="Table49.C" style:family="table-column">
      <style:table-column-properties style:column-width="2.896cm"/>
    </style:style>
    <style:style style:name="Table49.D" style:family="table-column">
      <style:table-column-properties style:column-width="3.459cm"/>
    </style:style>
    <style:style style:name="Table49.1" style:family="table-row">
      <style:table-row-properties style:min-row-height="15.65pt" fo:keep-together="auto"/>
    </style:style>
    <style:style style:name="Table49.A1" style:family="table-cell">
      <style:table-cell-properties style:vertical-align="middle" style:shadow="none" fo:border-top="0.03cm solid #000000" fo:border-bottom="0.012cm solid #000000" fo:border-left="0.03cm solid #000000" fo:border-right="0.012cm solid #000000" fo:padding-top="0.050cm" fo:padding-bottom="0.050cm" fo:padding-left="0.180cm" fo:padding-right="0.180cm"/>
    </style:style>
    <style:style style:name="Table49.B1" style:family="table-cell">
      <style:table-cell-properties style:vertical-align="middle" style:shadow="none" fo:border-top="0.03cm solid #000000" fo:border-bottom="0.012cm solid #000000" fo:border-left="0.012cm solid #000000" fo:border-right="0.03cm solid #000000" fo:padding-top="0.050cm" fo:padding-bottom="0.050cm" fo:padding-left="0.180cm" fo:padding-right="0.180cm"/>
    </style:style>
    <style:style style:name="Table49.2" style:family="table-row">
      <style:table-row-properties style:min-row-height="45.65pt" fo:keep-together="auto"/>
    </style:style>
    <style:style style:name="Table49.A2" style:family="table-cell">
      <style:table-cell-properties style:vertical-align="middle" style:shadow="none" fo:border-top="0.012cm solid #000000" fo:border-bottom="0.03cm solid #000000" fo:border-left="0.03cm solid #000000" fo:border-right="0.012cm solid #000000" fo:padding-top="0.050cm" fo:padding-bottom="0.050cm" fo:padding-left="0.180cm" fo:padding-right="0.180cm"/>
    </style:style>
    <style:style style:name="Table49.B2" style:family="table-cell">
      <style:table-cell-properties style:vertical-align="middle" style:shadow="none" fo:border-top="0.012cm solid #000000" fo:border-bottom="0.03cm solid #000000" fo:border-left="0.012cm solid #000000" fo:border-right="0.012cm solid #000000" fo:padding-top="0.050cm" fo:padding-bottom="0.050cm" fo:padding-left="0.180cm" fo:padding-right="0.180cm"/>
    </style:style>
    <style:style style:name="Table49.C2" style:family="table-cell">
      <style:table-cell-properties style:vertical-align="middle" style:shadow="none" fo:border-top="0.012cm solid #000000" fo:border-bottom="0.03cm solid #000000" fo:border-left="0.012cm solid #000000" fo:border-right="0.012cm solid #000000" fo:padding-top="0.050cm" fo:padding-bottom="0.050cm" fo:padding-left="0.180cm" fo:padding-right="0.180cm"/>
    </style:style>
    <style:style style:name="Table49.D2" style:family="table-cell">
      <style:table-cell-properties style:vertical-align="middle" style:shadow="none" fo:border-top="0.012cm solid #000000" fo:border-bottom="0.03cm solid #000000" fo:border-left="0.012cm solid #000000" fo:border-right="0.03cm solid #000000" fo:padding-top="0.050cm" fo:padding-bottom="0.050cm" fo:padding-left="0.180cm" fo:padding-right="0.180cm"/>
    </style:style>
    <style:style style:name="P398_0" style:parent-style-name="Standard" style:family="paragraph">
      <style:paragraph-properties fo:line-height="9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4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9_1" style:parent-style-name="본문" style:family="paragraph">
      <style:paragraph-properties fo:line-height="98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0_1" style:parent-style-name="본문" style:family="paragraph">
      <style:paragraph-properties fo:line-height="98%" fo:text-align="justify" fo:margin-left="1.278cm" fo:margin-right="0cm" fo:text-indent="-0.749cm" fo:margin-top="0cm" fo:margin-bottom="0cm" fo:background-color="transparent" fo:border="none" style:shadow="none" style:text-autospace="none" style:vertical-align="auto" style:snap-to-layout-grid="true"/>
    </style:style>
    <style:style style:name="T7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T44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7%"/>
    </style:style>
    <style:style style:name="T31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1_1" style:parent-style-name="본문" style:family="paragraph">
      <style:paragraph-properties fo:line-height="98%" fo:text-align="justify" fo:margin-left="1.378cm" fo:margin-right="0cm" fo:text-indent="-0.672cm" fo:margin-top="0cm" fo:margin-bottom="0cm" fo:background-color="transparent" fo:border="none" style:shadow="none" style:text-autospace="none" style:vertical-align="auto" style:snap-to-layout-grid="true"/>
    </style:style>
    <style:style style:name="Table50" style:family="table">
      <style:table-properties style:width="16.995cm" table:align="left" fo:margin="0cm" style:shadow="none" style:may-break-between-rows="true" table:border-model="collapsing"/>
    </style:style>
    <style:style style:name="Table50.A" style:family="table-column">
      <style:table-column-properties style:column-width="16.995cm"/>
    </style:style>
    <style:style style:name="Table50.1" style:family="table-row">
      <style:table-row-properties style:min-row-height="166.79pt" fo:keep-together="auto"/>
    </style:style>
    <style:style style:name="Table50.A1" style:family="table-cell">
      <style:table-cell-properties style:vertical-align="middle" style:shadow="none" fo:border="0.012cm solid #000000" fo:padding="0.100cm"/>
    </style:style>
    <style:style style:name="T9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2_0" style:parent-style-name="Standard" style:family="paragraph">
      <style:paragraph-properties fo:line-height="2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19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3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04_0" style:parent-style-name="Standard" style:family="paragraph">
      <style:paragraph-properties fo:line-height="2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2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2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2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60" style:family="text">
      <style:text-properties fo:color="#000000" style:text-outline="false" style:text-line-through-style="solid" style:text-position="super 58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05_0" style:parent-style-name="Standard" style:family="paragraph">
      <style:paragraph-properties fo:line-height="69%" fo:text-align="start" fo:margin-left="0.176cm" fo:margin-right="0.176cm" fo:text-indent="0cm" fo:margin-top="0.529cm" fo:margin-bottom="0cm" fo:background-color="transparent" fo:border="none" style:shadow="none" style:text-autospace="none" style:vertical-align="auto" style:snap-to-layout-grid="true"/>
    </style:style>
    <style:style style:name="T32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7.00pt" style:font-size-asian="7.00pt" style:font-size-complex="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6_0" style:parent-style-name="Standard" style:family="paragraph">
      <style:paragraph-properties fo:line-height="69%" fo:text-align="start" fo:margin-left="0.502cm" fo:margin-right="0.176cm" fo:text-indent="-0.326cm" fo:margin-top="0.176cm" fo:margin-bottom="0cm" fo:background-color="transparent" fo:border="none" style:shadow="none" style:text-autospace="none" style:vertical-align="auto" style:snap-to-layout-grid="true"/>
    </style:style>
    <style:style style:name="T32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07_0" style:parent-style-name="Standard" style:family="paragraph">
      <style:paragraph-properties fo:line-height="69%" fo:text-align="start" fo:margin-left="0.176cm" fo:margin-right="0.176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32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51" style:family="table">
      <style:table-properties style:width="16.641cm" table:align="left" fo:margin="0cm" style:shadow="none" style:may-break-between-rows="true" table:border-model="collapsing"/>
    </style:style>
    <style:style style:name="Table51.A" style:family="table-column">
      <style:table-column-properties style:column-width="6.003cm"/>
    </style:style>
    <style:style style:name="Table51.B" style:family="table-column">
      <style:table-column-properties style:column-width="4.736cm"/>
    </style:style>
    <style:style style:name="Table51.C" style:family="table-column">
      <style:table-column-properties style:column-width="5.902cm"/>
    </style:style>
    <style:style style:name="Table51.1" style:family="table-row">
      <style:table-row-properties style:min-row-height="2.82pt" fo:keep-together="auto"/>
    </style:style>
    <style:style style:name="Table51.A1" style:family="table-cell">
      <style:table-cell-properties style:vertical-align="middle" style:shadow="none" fo:background-color="#f0f0f0" fo:border="0.012cm solid #000000" fo:padding-top="0.050cm" fo:padding-bottom="0.050cm" fo:padding-left="0.180cm" fo:padding-right="0.180cm"/>
    </style:style>
    <style:style style:name="Table51.B1" style:family="table-cell">
      <style:table-cell-properties style:vertical-align="middle" style:shadow="none" fo:background-color="#f0f0f0" fo:border="0.012cm solid #000000" fo:padding-top="0.050cm" fo:padding-bottom="0.050cm" fo:padding-left="0.180cm" fo:padding-right="0.180cm"/>
    </style:style>
    <style:style style:name="Table51.C1" style:family="table-cell">
      <style:table-cell-properties style:vertical-align="middle" style:shadow="none" fo:background-color="#f0f0f0" fo:border="0.012cm solid #000000" fo:padding-top="0.050cm" fo:padding-bottom="0.050cm" fo:padding-left="0.180cm" fo:padding-right="0.180cm"/>
    </style:style>
    <style:style style:name="Table51.2" style:family="table-row">
      <style:table-row-properties style:min-row-height="31.66pt" fo:keep-together="auto"/>
    </style:style>
    <style:style style:name="Table51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1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1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408_0" style:parent-style-name="Standard" style:family="paragraph">
      <style:paragraph-properties fo:line-height="69%" fo:text-align="center" fo:margin-left="0.176cm" fo:margin-right="0.176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32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09_0" style:parent-style-name="Standard" style:family="paragraph">
      <style:paragraph-properties fo:line-height="69%" fo:text-align="start" fo:margin-left="0.561cm" fo:margin-right="0.176cm" fo:text-indent="-0.385cm" fo:margin-top="0.176cm" fo:margin-bottom="0cm" fo:background-color="transparent" fo:border="none" style:shadow="none" style:text-autospace="none" style:vertical-align="auto" style:snap-to-layout-grid="true"/>
    </style:style>
    <style:style style:name="Table52" style:family="table">
      <style:table-properties style:width="3.116cm" table:align="left" fo:margin="0cm" style:shadow="none" style:may-break-between-rows="true" table:border-model="collapsing"/>
    </style:style>
    <style:style style:name="Table52.A" style:family="table-column">
      <style:table-column-properties style:column-width="1.558cm"/>
    </style:style>
    <style:style style:name="Table52.B" style:family="table-column">
      <style:table-column-properties style:column-width="1.558cm"/>
    </style:style>
    <style:style style:name="Table52.1" style:family="table-row">
      <style:table-row-properties style:min-row-height="2.82pt" fo:keep-together="auto"/>
    </style:style>
    <style:style style:name="Table52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2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3" style:family="table">
      <style:table-properties style:width="3.116cm" table:align="left" fo:margin="0cm" style:shadow="none" style:may-break-between-rows="true" table:border-model="collapsing"/>
    </style:style>
    <style:style style:name="Table53.A" style:family="table-column">
      <style:table-column-properties style:column-width="1.558cm"/>
    </style:style>
    <style:style style:name="Table53.B" style:family="table-column">
      <style:table-column-properties style:column-width="1.558cm"/>
    </style:style>
    <style:style style:name="Table53.1" style:family="table-row">
      <style:table-row-properties style:min-row-height="2.82pt" fo:keep-together="auto"/>
    </style:style>
    <style:style style:name="Table53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3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410_0" style:parent-style-name="Standard" style:family="paragraph">
      <style:paragraph-properties fo:line-height="69%" fo:text-align="end" fo:margin-left="0.176cm" fo:margin-right="0.176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able54" style:family="table">
      <style:table-properties style:width="16.641cm" table:align="left" fo:margin="0cm" style:shadow="none" style:may-break-between-rows="true" table:border-model="collapsing"/>
    </style:style>
    <style:style style:name="Table54.A" style:family="table-column">
      <style:table-column-properties style:column-width="5.540cm"/>
    </style:style>
    <style:style style:name="Table54.B" style:family="table-column">
      <style:table-column-properties style:column-width="5.262cm"/>
    </style:style>
    <style:style style:name="Table54.C" style:family="table-column">
      <style:table-column-properties style:column-width="5.838cm"/>
    </style:style>
    <style:style style:name="Table54.1" style:family="table-row">
      <style:table-row-properties style:min-row-height="11.82pt" fo:keep-together="auto"/>
    </style:style>
    <style:style style:name="Table54.A1" style:family="table-cell">
      <style:table-cell-properties style:vertical-align="middle" style:shadow="none" fo:background-color="#f0f0f0" fo:border="0.012cm solid #000000" fo:padding-top="0.050cm" fo:padding-bottom="0.050cm" fo:padding-left="0.180cm" fo:padding-right="0.180cm"/>
    </style:style>
    <style:style style:name="Table54.B1" style:family="table-cell">
      <style:table-cell-properties style:vertical-align="middle" style:shadow="none" fo:background-color="#f0f0f0" fo:border="0.012cm solid #000000" fo:padding-top="0.050cm" fo:padding-bottom="0.050cm" fo:padding-left="0.180cm" fo:padding-right="0.180cm"/>
    </style:style>
    <style:style style:name="Table54.C1" style:family="table-cell">
      <style:table-cell-properties style:vertical-align="middle" style:shadow="none" fo:background-color="#f0f0f0" fo:border="0.012cm solid #000000" fo:padding-top="0.050cm" fo:padding-bottom="0.050cm" fo:padding-left="0.180cm" fo:padding-right="0.180cm"/>
    </style:style>
    <style:style style:name="Table54.2" style:family="table-row">
      <style:table-row-properties style:min-row-height="31.66pt" fo:keep-together="auto"/>
    </style:style>
    <style:style style:name="Table54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4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4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411_0" style:parent-style-name="Standard" style:family="paragraph">
      <style:paragraph-properties fo:line-height="69%" fo:text-align="start" fo:margin-left="0.565cm" fo:margin-right="0.176cm" fo:text-indent="-0.388cm" fo:margin-top="0.176cm" fo:margin-bottom="0cm" fo:background-color="transparent" fo:border="none" style:shadow="none" style:text-autospace="none" style:vertical-align="auto" style:snap-to-layout-grid="true"/>
    </style:style>
    <style:style style:name="Table55" style:family="table">
      <style:table-properties style:width="3.116cm" table:align="left" fo:margin="0cm" style:shadow="none" style:may-break-between-rows="true" table:border-model="collapsing"/>
    </style:style>
    <style:style style:name="Table55.A" style:family="table-column">
      <style:table-column-properties style:column-width="1.558cm"/>
    </style:style>
    <style:style style:name="Table55.B" style:family="table-column">
      <style:table-column-properties style:column-width="1.558cm"/>
    </style:style>
    <style:style style:name="Table55.1" style:family="table-row">
      <style:table-row-properties style:min-row-height="2.82pt" fo:keep-together="auto"/>
    </style:style>
    <style:style style:name="Table55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5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6" style:family="table">
      <style:table-properties style:width="3.116cm" table:align="left" fo:margin="0cm" style:shadow="none" style:may-break-between-rows="true" table:border-model="collapsing"/>
    </style:style>
    <style:style style:name="Table56.A" style:family="table-column">
      <style:table-column-properties style:column-width="1.558cm"/>
    </style:style>
    <style:style style:name="Table56.B" style:family="table-column">
      <style:table-column-properties style:column-width="1.558cm"/>
    </style:style>
    <style:style style:name="Table56.1" style:family="table-row">
      <style:table-row-properties style:min-row-height="2.82pt" fo:keep-together="auto"/>
    </style:style>
    <style:style style:name="Table56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6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412_0" style:parent-style-name="Standard" style:family="paragraph">
      <style:paragraph-properties fo:line-height="35%" fo:text-align="end" fo:margin-left="0.176cm" fo:margin-right="0.176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able57" style:family="table">
      <style:table-properties style:width="16.641cm" table:align="left" fo:margin="0cm" style:shadow="none" style:may-break-between-rows="true" table:border-model="collapsing"/>
    </style:style>
    <style:style style:name="Table57.A" style:family="table-column">
      <style:table-column-properties style:column-width="5.219cm"/>
    </style:style>
    <style:style style:name="Table57.B" style:family="table-column">
      <style:table-column-properties style:column-width="4.198cm"/>
    </style:style>
    <style:style style:name="Table57.C" style:family="table-column">
      <style:table-column-properties style:column-width="4.293cm"/>
    </style:style>
    <style:style style:name="Table57.D" style:family="table-column">
      <style:table-column-properties style:column-width="2.930cm"/>
    </style:style>
    <style:style style:name="Table57.1" style:family="table-row">
      <style:table-row-properties style:min-row-height="2.82pt" fo:keep-together="auto"/>
    </style:style>
    <style:style style:name="Table57.A1" style:family="table-cell">
      <style:table-cell-properties style:vertical-align="middle" style:shadow="none" fo:background-color="#f0f0f0" fo:border="0.012cm solid #000000" fo:padding-top="0.050cm" fo:padding-bottom="0.050cm" fo:padding-left="0.100cm" fo:padding-right="0.100cm"/>
    </style:style>
    <style:style style:name="Table57.B1" style:family="table-cell">
      <style:table-cell-properties style:vertical-align="middle" style:shadow="none" fo:background-color="#f0f0f0" fo:border="0.012cm solid #000000" fo:padding-top="0.050cm" fo:padding-bottom="0.050cm" fo:padding-left="0.100cm" fo:padding-right="0.100cm"/>
    </style:style>
    <style:style style:name="Table57.C1" style:family="table-cell">
      <style:table-cell-properties style:vertical-align="middle" style:shadow="none" fo:background-color="#f0f0f0" fo:border="0.012cm solid #000000" fo:padding-top="0.050cm" fo:padding-bottom="0.050cm" fo:padding-left="0.100cm" fo:padding-right="0.100cm"/>
    </style:style>
    <style:style style:name="Table57.D1" style:family="table-cell">
      <style:table-cell-properties style:vertical-align="middle" style:shadow="none" fo:background-color="#f0f0f0" fo:border="0.012cm solid #000000" fo:padding-top="0.050cm" fo:padding-bottom="0.050cm" fo:padding-left="0.100cm" fo:padding-right="0.100cm"/>
    </style:style>
    <style:style style:name="Table57.2" style:family="table-row">
      <style:table-row-properties style:min-row-height="37.22pt" fo:keep-together="auto"/>
    </style:style>
    <style:style style:name="Table57.A2" style:family="table-cell">
      <style:table-cell-properties style:vertical-align="middle" style:shadow="none" fo:border="0.012cm solid #000000" fo:padding-top="0.050cm" fo:padding-bottom="0.050cm" fo:padding-left="0.100cm" fo:padding-right="0.100cm"/>
    </style:style>
    <style:style style:name="Table57.B2" style:family="table-cell">
      <style:table-cell-properties style:vertical-align="middle" style:shadow="none" fo:border="0.012cm solid #000000" fo:padding-top="0.050cm" fo:padding-bottom="0.050cm" fo:padding-left="0.100cm" fo:padding-right="0.100cm"/>
    </style:style>
    <style:style style:name="Table57.C2" style:family="table-cell">
      <style:table-cell-properties style:vertical-align="middle" style:shadow="none" fo:border="0.012cm solid #000000" fo:padding-top="0.050cm" fo:padding-bottom="0.050cm" fo:padding-left="0.100cm" fo:padding-right="0.100cm"/>
    </style:style>
    <style:style style:name="Table57.D2" style:family="table-cell">
      <style:table-cell-properties style:vertical-align="middle" style:shadow="none" fo:border="0.012cm solid #000000" fo:padding-top="0.050cm" fo:padding-bottom="0.050cm" fo:padding-left="0.100cm" fo:padding-right="0.100cm"/>
    </style:style>
    <style:style style:name="Table57.3" style:family="table-row">
      <style:table-row-properties style:min-row-height="37.22pt" fo:keep-together="auto"/>
    </style:style>
    <style:style style:name="Table57.A3" style:family="table-cell">
      <style:table-cell-properties style:vertical-align="middle" style:shadow="none" fo:border="0.012cm solid #000000" fo:padding-top="0.050cm" fo:padding-bottom="0.050cm" fo:padding-left="0.100cm" fo:padding-right="0.100cm"/>
    </style:style>
    <style:style style:name="Table57.B3" style:family="table-cell">
      <style:table-cell-properties style:vertical-align="middle" style:shadow="none" fo:border="0.012cm solid #000000" fo:padding-top="0.050cm" fo:padding-bottom="0.050cm" fo:padding-left="0.100cm" fo:padding-right="0.100cm"/>
    </style:style>
    <style:style style:name="Table57.C3" style:family="table-cell">
      <style:table-cell-properties style:vertical-align="middle" style:shadow="none" fo:border="0.012cm solid #000000" fo:padding-top="0.050cm" fo:padding-bottom="0.050cm" fo:padding-left="0.100cm" fo:padding-right="0.100cm"/>
    </style:style>
    <style:style style:name="Table57.D3" style:family="table-cell">
      <style:table-cell-properties style:vertical-align="middle" style:shadow="none" fo:border="0.012cm solid #000000" fo:padding-top="0.050cm" fo:padding-bottom="0.050cm" fo:padding-left="0.100cm" fo:padding-right="0.100cm"/>
    </style:style>
    <style:style style:name="P413_0" style:parent-style-name="Standard" style:family="paragraph">
      <style:paragraph-properties fo:line-height="46%" fo:text-align="center" fo:margin-left="0.176cm" fo:margin-right="0.176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P414_0" style:parent-style-name="Standard" style:family="paragraph">
      <style:paragraph-properties fo:line-height="69%" fo:text-align="start" fo:margin-left="0.600cm" fo:margin-right="0.176cm" fo:text-indent="-0.423cm" fo:margin-top="0.176cm" fo:margin-bottom="0cm" fo:background-color="transparent" fo:border="none" style:shadow="none" style:text-autospace="none" style:vertical-align="auto" style:snap-to-layout-grid="true"/>
    </style:style>
    <style:style style:name="P415_0" style:parent-style-name="Standard" style:family="paragraph">
      <style:paragraph-properties fo:line-height="69%" fo:text-align="start" fo:margin-left="0.176cm" fo:margin-right="0.176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Table58" style:family="table">
      <style:table-properties style:width="3.116cm" table:align="left" fo:margin="0cm" style:shadow="none" style:may-break-between-rows="true" table:border-model="collapsing"/>
    </style:style>
    <style:style style:name="Table58.A" style:family="table-column">
      <style:table-column-properties style:column-width="1.558cm"/>
    </style:style>
    <style:style style:name="Table58.B" style:family="table-column">
      <style:table-column-properties style:column-width="1.558cm"/>
    </style:style>
    <style:style style:name="Table58.1" style:family="table-row">
      <style:table-row-properties style:min-row-height="2.82pt" fo:keep-together="auto"/>
    </style:style>
    <style:style style:name="Table58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8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9" style:family="table">
      <style:table-properties style:width="3.116cm" table:align="left" fo:margin="0cm" style:shadow="none" style:may-break-between-rows="true" table:border-model="collapsing"/>
    </style:style>
    <style:style style:name="Table59.A" style:family="table-column">
      <style:table-column-properties style:column-width="1.558cm"/>
    </style:style>
    <style:style style:name="Table59.B" style:family="table-column">
      <style:table-column-properties style:column-width="1.558cm"/>
    </style:style>
    <style:style style:name="Table59.1" style:family="table-row">
      <style:table-row-properties style:min-row-height="2.82pt" fo:keep-together="auto"/>
    </style:style>
    <style:style style:name="Table59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59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416_0" style:parent-style-name="Standard" style:family="paragraph">
      <style:paragraph-properties fo:line-height="52%" fo:text-align="end" fo:margin-left="0.176cm" fo:margin-right="0.176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able60" style:family="table">
      <style:table-properties style:width="13.845cm" table:align="left" fo:margin="0cm" style:shadow="none" style:may-break-between-rows="true" table:border-model="collapsing"/>
    </style:style>
    <style:style style:name="Table60.A" style:family="table-column">
      <style:table-column-properties style:column-width="13.845cm"/>
    </style:style>
    <style:style style:name="Table60.1" style:family="table-row">
      <style:table-row-properties style:min-row-height="2.82pt" fo:keep-together="auto"/>
    </style:style>
    <style:style style:name="Table60.A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P417_0" style:parent-style-name="Standard" style:family="paragraph">
      <style:paragraph-properties fo:line-height="12%" fo:text-align="start" fo:margin-left="0.863cm" fo:margin-right="0.176cm" fo:text-indent="-0.687cm" fo:margin-top="0.176cm" fo:margin-bottom="0cm" fo:background-color="transparent" fo:border="none" style:shadow="none" style:text-autospace="none" style:vertical-align="auto" style:snap-to-layout-grid="true"/>
    </style:style>
    <style:style style:name="T33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3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18_0" style:parent-style-name="Standard" style:family="paragraph">
      <style:paragraph-properties fo:line-height="52%" fo:text-align="center" fo:margin-left="0.176cm" fo:margin-right="0.176cm" fo:text-indent="0cm" fo:margin-top="0.529cm" fo:margin-bottom="0cm" fo:background-color="transparent" fo:border="none" style:shadow="none" style:text-autospace="none" style:vertical-align="auto" style:snap-to-layout-grid="true"/>
    </style:style>
    <style:style style:name="T203" style:family="text">
      <style:text-properties fo:color="#000000" style:text-outline="false" style:text-line-through-style="solid" style:text-position="0% 100%" style:font-name="Yoon가변 윤고딕 120_TT" style:font-name-asian="Yoon가변 윤고딕 120_TT" style:font-name-complex="Yoon가변 윤고딕 120_TT" fo:font-family="Yoon가변 윤고딕 120_TT" style:font-family-asian="Yoon가변 윤고딕 120_TT" style:font-family-complex="Yoon가변 윤고딕 120_TT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61" style:family="table">
      <style:table-properties style:width="16.503cm" table:align="left" fo:margin="0cm" style:shadow="none" style:may-break-between-rows="true" table:border-model="collapsing"/>
    </style:style>
    <style:style style:name="Table61.A" style:family="table-column">
      <style:table-column-properties style:column-width="5.901cm"/>
    </style:style>
    <style:style style:name="Table61.B" style:family="table-column">
      <style:table-column-properties style:column-width="4.703cm"/>
    </style:style>
    <style:style style:name="Table61.C" style:family="table-column">
      <style:table-column-properties style:column-width="5.900cm"/>
    </style:style>
    <style:style style:name="Table61.1" style:family="table-row">
      <style:table-row-properties style:min-row-height="5.50pt" fo:keep-together="auto"/>
    </style:style>
    <style:style style:name="Table61.A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61.B1" style:family="table-cell">
      <style:table-cell-properties style:vertical-align="middle" style:shadow="none" fo:background-color="#e5e5e5" fo:border="none" fo:padding-left="0.180cm" fo:padding-right="0.180cm"/>
    </style:style>
    <style:style style:name="Table61.C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61.2" style:family="table-row">
      <style:table-row-properties style:min-row-height="5.50pt" fo:keep-together="auto"/>
    </style:style>
    <style:style style:name="Table61.A2" style:family="table-cell">
      <style:table-cell-properties style:vertical-align="middle" style:shadow="none" fo:border-top="0.012cm dotted #000000" fo:border-bottom="none" fo:border-left="0.012cm dotted #000000" fo:border-right="none" fo:padding-left="0.180cm" fo:padding-right="0.180cm"/>
    </style:style>
    <style:style style:name="Table61.C2" style:family="table-cell">
      <style:table-cell-properties style:vertical-align="middle" style:shadow="none" fo:border-top="0.012cm dotted #000000" fo:border-bottom="none" fo:border-left="none" fo:border-right="0.012cm dotted #000000" fo:padding-left="0.180cm" fo:padding-right="0.180cm"/>
    </style:style>
    <style:style style:name="Table61.3" style:family="table-row">
      <style:table-row-properties style:min-row-height="48.12pt" fo:keep-together="auto"/>
    </style:style>
    <style:style style:name="Table61.A3" style:family="table-cell">
      <style:table-cell-properties style:shadow="none" fo:border-top="none" fo:border-bottom="0.012cm dotted #000000" fo:border-left="0.012cm dotted #000000" fo:border-right="0.012cm dotted #000000" fo:padding-left="0.180cm" fo:padding-right="0.180cm"/>
    </style:style>
    <style:style style:name="P419_0" style:parent-style-name="Standard" style:family="paragraph">
      <style:paragraph-properties fo:line-height="69%" fo:text-align="center" fo:margin-left="0.176cm" fo:margin-right="0.176cm" fo:text-indent="0cm" fo:margin-top="0.529cm" fo:margin-bottom="0cm" fo:background-color="transparent" fo:border="none" style:shadow="none" style:text-autospace="none" style:vertical-align="auto" style:snap-to-layout-grid="true"/>
    </style:style>
    <style:style style:name="Table63" style:family="table">
      <style:table-properties style:width="12.388cm" table:align="left" fo:margin="0cm" style:shadow="none" style:may-break-between-rows="false" table:border-model="collapsing"/>
    </style:style>
    <style:style style:name="Table63.A" style:family="table-column">
      <style:table-column-properties style:column-width="12.388cm"/>
    </style:style>
    <style:style style:name="Table63.1" style:family="table-row">
      <style:table-row-properties style:min-row-height="31.46pt" fo:keep-together="auto"/>
    </style:style>
    <style:style style:name="Table63.A1" style:family="table-cell">
      <style:table-cell-properties style:vertical-align="middle" style:shadow="none" fo:border="0.012cm solid #000000" fo:padding="0.049cm"/>
    </style:style>
    <style:style style:name="P294_0" style:parent-style-name="Standard" style:family="paragraph">
      <style:paragraph-properties fo:line-height="20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20_0" style:parent-style-name="Standard" style:family="paragraph">
      <style:paragraph-properties fo:line-height="116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21_0" style:parent-style-name="Standard" style:family="paragraph">
      <style:paragraph-properties fo:line-height="146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22_0" style:parent-style-name="Standard" style:family="paragraph">
      <style:paragraph-properties fo:line-height="118%" fo:text-align="start" fo:margin-left="0.916cm" fo:margin-right="0cm" fo:text-indent="-0.916cm" fo:margin-top="0cm" fo:margin-bottom="0cm" fo:background-color="transparent" fo:border="none" style:shadow="none" style:text-autospace="none" style:vertical-align="auto" style:snap-to-layout-grid="true"/>
    </style:style>
    <style:style style:name="P423_0" style:parent-style-name="Standard" style:family="paragraph">
      <style:paragraph-properties fo:line-height="146%" fo:text-align="start" fo:margin-left="0.916cm" fo:margin-right="0cm" fo:text-indent="-0.916cm" fo:margin-top="0cm" fo:margin-bottom="0cm" fo:background-color="transparent" fo:border="none" style:shadow="none" style:text-autospace="none" style:vertical-align="auto" style:snap-to-layout-grid="true"/>
    </style:style>
    <style:style style:name="P424_0" style:parent-style-name="Standard" style:family="paragraph">
      <style:paragraph-properties fo:line-height="146%" fo:text-align="start" fo:margin-left="1.126cm" fo:margin-right="0cm" fo:text-indent="-1.126cm" fo:margin-top="0cm" fo:margin-bottom="0cm" fo:background-color="transparent" fo:border="none" style:shadow="none" style:text-autospace="none" style:vertical-align="auto" style:snap-to-layout-grid="true"/>
    </style:style>
    <style:style style:name="T31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5_0" style:parent-style-name="Standard" style:family="paragraph">
      <style:paragraph-properties fo:line-height="146%" fo:text-align="start" fo:margin-left="0.988cm" fo:margin-right="0cm" fo:text-indent="-0.988cm" fo:margin-top="0cm" fo:margin-bottom="0cm" fo:background-color="transparent" fo:border="none" style:shadow="none" style:text-autospace="none" style:vertical-align="auto" style:snap-to-layout-grid="true"/>
    </style:style>
    <style:style style:name="T384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85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26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64" style:family="table">
      <style:table-properties style:width="16.317cm" table:align="left" fo:margin="0cm" style:shadow="none" style:may-break-between-rows="false" table:border-model="collapsing"/>
    </style:style>
    <style:style style:name="Table64.A" style:family="table-column">
      <style:table-column-properties style:column-width="2.546cm"/>
    </style:style>
    <style:style style:name="Table64.B" style:family="table-column">
      <style:table-column-properties style:column-width="1.544cm"/>
    </style:style>
    <style:style style:name="Table64.C" style:family="table-column">
      <style:table-column-properties style:column-width="2.746cm"/>
    </style:style>
    <style:style style:name="Table64.D" style:family="table-column">
      <style:table-column-properties style:column-width="2.846cm"/>
    </style:style>
    <style:style style:name="Table64.E" style:family="table-column">
      <style:table-column-properties style:column-width="2.646cm"/>
    </style:style>
    <style:style style:name="Table64.F" style:family="table-column">
      <style:table-column-properties style:column-width="1.544cm"/>
    </style:style>
    <style:style style:name="Table64.G" style:family="table-column">
      <style:table-column-properties style:column-width="2.445cm"/>
    </style:style>
    <style:style style:name="Table64.1" style:family="table-row">
      <style:table-row-properties style:min-row-height="22.29pt" fo:keep-together="auto"/>
    </style:style>
    <style:style style:name="Table64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64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64.D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64.E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64.F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64.G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64.2" style:family="table-row">
      <style:table-row-properties style:min-row-height="22.29pt" fo:keep-together="auto"/>
    </style:style>
    <style:style style:name="Table64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64.B2" style:family="table-cell">
      <style:table-cell-properties style:vertical-align="middle" style:shadow="none" fo:border="0.012cm solid #000000" fo:padding="0.049cm"/>
    </style:style>
    <style:style style:name="Table64.C2" style:family="table-cell">
      <style:table-cell-properties style:vertical-align="middle" style:shadow="none" fo:border="0.012cm solid #000000" fo:padding="0.049cm"/>
    </style:style>
    <style:style style:name="Table64.D2" style:family="table-cell">
      <style:table-cell-properties style:vertical-align="middle" style:shadow="none" fo:border="0.012cm solid #000000" fo:padding="0.049cm"/>
    </style:style>
    <style:style style:name="Table64.E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4.3" style:family="table-row">
      <style:table-row-properties style:min-row-height="22.29pt" fo:keep-together="auto"/>
    </style:style>
    <style:style style:name="Table64.B3" style:family="table-cell">
      <style:table-cell-properties style:vertical-align="middle" style:shadow="none" fo:border="0.012cm solid #000000" fo:padding="0.049cm"/>
    </style:style>
    <style:style style:name="Table64.C3" style:family="table-cell">
      <style:table-cell-properties style:vertical-align="middle" style:shadow="none" fo:border="0.012cm solid #000000" fo:padding="0.049cm"/>
    </style:style>
    <style:style style:name="Table64.D3" style:family="table-cell">
      <style:table-cell-properties style:vertical-align="middle" style:shadow="none" fo:border="0.012cm solid #000000" fo:padding="0.049cm"/>
    </style:style>
    <style:style style:name="Table64.E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4.4" style:family="table-row">
      <style:table-row-properties style:min-row-height="22.29pt" fo:keep-together="auto"/>
    </style:style>
    <style:style style:name="Table64.A4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64.B4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T23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65" style:family="table">
      <style:table-properties style:width="16.321cm" table:align="left" fo:margin="0cm" style:shadow="none" style:may-break-between-rows="false" table:border-model="collapsing"/>
    </style:style>
    <style:style style:name="Table65.A" style:family="table-column">
      <style:table-column-properties style:column-width="2.427cm"/>
    </style:style>
    <style:style style:name="Table65.B" style:family="table-column">
      <style:table-column-properties style:column-width="4.331cm"/>
    </style:style>
    <style:style style:name="Table65.C" style:family="table-column">
      <style:table-column-properties style:column-width="1.403cm"/>
    </style:style>
    <style:style style:name="Table65.D" style:family="table-column">
      <style:table-column-properties style:column-width="2.427cm"/>
    </style:style>
    <style:style style:name="Table65.E" style:family="table-column">
      <style:table-column-properties style:column-width="5.733cm"/>
    </style:style>
    <style:style style:name="Table65.1" style:family="table-row">
      <style:table-row-properties style:min-row-height="22.29pt" fo:keep-together="auto"/>
    </style:style>
    <style:style style:name="Table65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65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65.D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65.E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65.2" style:family="table-row">
      <style:table-row-properties style:min-row-height="22.29pt" fo:keep-together="auto"/>
    </style:style>
    <style:style style:name="Table65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65.B2" style:family="table-cell">
      <style:table-cell-properties style:vertical-align="middle" style:shadow="none" fo:border="0.012cm solid #000000" fo:padding="0.049cm"/>
    </style:style>
    <style:style style:name="Table65.D2" style:family="table-cell">
      <style:table-cell-properties style:vertical-align="middle" style:shadow="none" fo:border="0.012cm solid #000000" fo:padding="0.049cm"/>
    </style:style>
    <style:style style:name="Table65.E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5.3" style:family="table-row">
      <style:table-row-properties style:min-row-height="22.29pt" fo:keep-together="auto"/>
    </style:style>
    <style:style style:name="Table65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65.B3" style:family="table-cell">
      <style:table-cell-properties style:vertical-align="middle" style:shadow="none" fo:border="0.012cm solid #000000" fo:padding="0.049cm"/>
    </style:style>
    <style:style style:name="Table65.D3" style:family="table-cell">
      <style:table-cell-properties style:vertical-align="middle" style:shadow="none" fo:border="0.012cm solid #000000" fo:padding="0.049cm"/>
    </style:style>
    <style:style style:name="Table65.E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5.4" style:family="table-row">
      <style:table-row-properties style:min-row-height="22.29pt" fo:keep-together="auto"/>
    </style:style>
    <style:style style:name="Table65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65.B4" style:family="table-cell">
      <style:table-cell-properties style:vertical-align="middle" style:shadow="none" fo:border="0.012cm solid #000000" fo:padding="0.049cm"/>
    </style:style>
    <style:style style:name="Table65.D4" style:family="table-cell">
      <style:table-cell-properties style:vertical-align="middle" style:shadow="none" fo:border="0.012cm solid #000000" fo:padding="0.049cm"/>
    </style:style>
    <style:style style:name="Table65.E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5.5" style:family="table-row">
      <style:table-row-properties style:min-row-height="22.29pt" fo:keep-together="auto"/>
    </style:style>
    <style:style style:name="Table65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65.B5" style:family="table-cell">
      <style:table-cell-properties style:vertical-align="middle" style:shadow="none" fo:border="0.012cm solid #000000" fo:padding="0.049cm"/>
    </style:style>
    <style:style style:name="Table65.D5" style:family="table-cell">
      <style:table-cell-properties style:vertical-align="middle" style:shadow="none" fo:border="0.012cm solid #000000" fo:padding="0.049cm"/>
    </style:style>
    <style:style style:name="Table65.E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5.6" style:family="table-row">
      <style:table-row-properties style:min-row-height="22.29pt" fo:keep-together="auto"/>
    </style:style>
    <style:style style:name="Table65.A6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65.C6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P217_0" style:parent-style-name="Standard" style:family="paragraph">
      <style:paragraph-properties fo:line-height="1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66" style:family="table">
      <style:table-properties style:width="16.319cm" table:align="left" fo:margin="0cm" style:shadow="none" style:may-break-between-rows="false" table:border-model="collapsing"/>
    </style:style>
    <style:style style:name="Table66.A" style:family="table-column">
      <style:table-column-properties style:column-width="4.137cm"/>
    </style:style>
    <style:style style:name="Table66.B" style:family="table-column">
      <style:table-column-properties style:column-width="6.041cm"/>
    </style:style>
    <style:style style:name="Table66.C" style:family="table-column">
      <style:table-column-properties style:column-width="6.141cm"/>
    </style:style>
    <style:style style:name="Table66.1" style:family="table-row">
      <style:table-row-properties style:min-row-height="22.29pt" fo:keep-together="auto"/>
    </style:style>
    <style:style style:name="Table66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66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66.C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66.2" style:family="table-row">
      <style:table-row-properties style:min-row-height="22.29pt" fo:keep-together="auto"/>
    </style:style>
    <style:style style:name="Table66.A2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66.B2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Table67" style:family="table">
      <style:table-properties style:width="16.321cm" table:align="left" fo:margin="0cm" style:shadow="none" style:may-break-between-rows="false" table:border-model="collapsing"/>
    </style:style>
    <style:style style:name="Table67.A" style:family="table-column">
      <style:table-column-properties style:column-width="3.930cm"/>
    </style:style>
    <style:style style:name="Table67.B" style:family="table-column">
      <style:table-column-properties style:column-width="12.391cm"/>
    </style:style>
    <style:style style:name="Table67.1" style:family="table-row">
      <style:table-row-properties style:min-row-height="22.29pt" fo:keep-together="auto"/>
    </style:style>
    <style:style style:name="Table67.A1" style:family="table-cell">
      <style:table-cell-properties style:vertical-align="middle" style:shadow="none" fo:border-top="0.04cm solid #000000" fo:border-bottom="0.04cm solid #000000" fo:border-left="0.04cm solid #000000" fo:border-right="0.012cm solid #000000" fo:padding="0.049cm"/>
    </style:style>
    <style:style style:name="Table67.B1" style:family="table-cell">
      <style:table-cell-properties style:vertical-align="middle" style:shadow="none" fo:border-top="0.04cm solid #000000" fo:border-bottom="0.04cm solid #000000" fo:border-left="0.012cm solid #000000" fo:border-right="0.04cm solid #000000" fo:padding="0.049cm"/>
    </style:style>
    <style:style style:name="Table68" style:family="table">
      <style:table-properties style:width="16.315cm" table:align="left" fo:margin="0cm" style:shadow="none" style:may-break-between-rows="false" table:border-model="collapsing"/>
    </style:style>
    <style:style style:name="Table68.A" style:family="table-column">
      <style:table-column-properties style:column-width="1.216cm"/>
    </style:style>
    <style:style style:name="Table68.B" style:family="table-column">
      <style:table-column-properties style:column-width="1.403cm"/>
    </style:style>
    <style:style style:name="Table68.C" style:family="table-column">
      <style:table-column-properties style:column-width="1.317cm"/>
    </style:style>
    <style:style style:name="Table68.D" style:family="table-column">
      <style:table-column-properties style:column-width="1.317cm"/>
    </style:style>
    <style:style style:name="Table68.E" style:family="table-column">
      <style:table-column-properties style:column-width="0.186cm"/>
    </style:style>
    <style:style style:name="Table68.F" style:family="table-column">
      <style:table-column-properties style:column-width="2.619cm"/>
    </style:style>
    <style:style style:name="Table68.G" style:family="table-column">
      <style:table-column-properties style:column-width="1.230cm"/>
    </style:style>
    <style:style style:name="Table68.H" style:family="table-column">
      <style:table-column-properties style:column-width="1.589cm"/>
    </style:style>
    <style:style style:name="Table68.I" style:family="table-column">
      <style:table-column-properties style:column-width="1.322cm"/>
    </style:style>
    <style:style style:name="Table68.J" style:family="table-column">
      <style:table-column-properties style:column-width="1.297cm"/>
    </style:style>
    <style:style style:name="Table68.K" style:family="table-column">
      <style:table-column-properties style:column-width="0.110cm"/>
    </style:style>
    <style:style style:name="Table68.L" style:family="table-column">
      <style:table-column-properties style:column-width="2.709cm"/>
    </style:style>
    <style:style style:name="Table68.1" style:family="table-row">
      <style:table-row-properties style:min-row-height="20.15pt" fo:keep-together="auto"/>
    </style:style>
    <style:style style:name="Table68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68.C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68.F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68.G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68.I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68.K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68.2" style:family="table-row">
      <style:table-row-properties style:min-row-height="22.61pt" fo:keep-together="auto"/>
    </style:style>
    <style:style style:name="Table68.C2" style:family="table-cell">
      <style:table-cell-properties style:vertical-align="middle" style:shadow="none" fo:border="0.012cm solid #000000" fo:padding="0.049cm"/>
    </style:style>
    <style:style style:name="Table68.F2" style:family="table-cell">
      <style:table-cell-properties style:vertical-align="middle" style:shadow="none" fo:border="0.012cm solid #000000" fo:padding="0.049cm"/>
    </style:style>
    <style:style style:name="Table68.I2" style:family="table-cell">
      <style:table-cell-properties style:vertical-align="middle" style:shadow="none" fo:border="0.012cm solid #000000" fo:padding="0.049cm"/>
    </style:style>
    <style:style style:name="Table68.K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8.3" style:family="table-row">
      <style:table-row-properties style:min-row-height="20.15pt" fo:keep-together="auto"/>
    </style:style>
    <style:style style:name="Table68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68.G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8.4" style:family="table-row">
      <style:table-row-properties style:min-row-height="20.15pt" fo:keep-together="auto"/>
    </style:style>
    <style:style style:name="Table68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68.B4" style:family="table-cell">
      <style:table-cell-properties style:vertical-align="middle" style:shadow="none" fo:border="0.012cm solid #000000" fo:padding="0.049cm"/>
    </style:style>
    <style:style style:name="Table68.D4" style:family="table-cell">
      <style:table-cell-properties style:vertical-align="middle" style:shadow="none" fo:border="0.012cm solid #000000" fo:padding="0.049cm"/>
    </style:style>
    <style:style style:name="Table68.E4" style:family="table-cell">
      <style:table-cell-properties style:vertical-align="middle" style:shadow="none" fo:border="0.012cm solid #000000" fo:padding="0.049cm"/>
    </style:style>
    <style:style style:name="Table68.G4" style:family="table-cell">
      <style:table-cell-properties style:vertical-align="middle" style:shadow="none" fo:border="0.012cm solid #000000" fo:padding="0.049cm"/>
    </style:style>
    <style:style style:name="Table68.H4" style:family="table-cell">
      <style:table-cell-properties style:vertical-align="middle" style:shadow="none" fo:border="0.012cm solid #000000" fo:padding="0.049cm"/>
    </style:style>
    <style:style style:name="Table68.J4" style:family="table-cell">
      <style:table-cell-properties style:vertical-align="middle" style:shadow="none" fo:border="0.012cm solid #000000" fo:padding="0.049cm"/>
    </style:style>
    <style:style style:name="Table68.L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8.5" style:family="table-row">
      <style:table-row-properties style:min-row-height="132.92pt" fo:keep-together="auto"/>
    </style:style>
    <style:style style:name="Table68.A5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49cm"/>
    </style:style>
    <style:style style:name="T90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0.00pt" style:font-size-asian="10.00pt" style:font-size-complex="10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7_0" style:parent-style-name="Standard" style:family="paragraph">
      <style:paragraph-properties fo:line-height="10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48" style:family="text">
      <style:text-properties fo:color="#000000" style:text-outline="false" style:text-line-through-style="solid" style:text-position="0% 100%" style:font-name="함초롬바탕" style:font-name-asian="맑은 고딕" style:font-name-complex="함초롬바탕" fo:font-family="함초롬바탕" style:font-family-asian="맑은 고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1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2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28_0" style:parent-style-name="Standard" style:family="paragraph">
      <style:paragraph-properties fo:line-height="104%" fo:text-align="justify" fo:margin-left="2.846cm" fo:margin-right="0cm" fo:text-indent="-2.846cm" fo:margin-top="0cm" fo:margin-bottom="0cm" fo:background-color="transparent" fo:border="none" style:shadow="none" style:text-autospace="none" style:vertical-align="auto" style:snap-to-layout-grid="true"/>
    </style:style>
    <style:style style:name="T393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69" style:family="table">
      <style:table-properties style:width="16.484cm" table:align="left" fo:margin="0cm" style:shadow="none" style:may-break-between-rows="false" table:border-model="collapsing"/>
    </style:style>
    <style:style style:name="Table69.A" style:family="table-column">
      <style:table-column-properties style:column-width="2.789cm"/>
    </style:style>
    <style:style style:name="Table69.B" style:family="table-column">
      <style:table-column-properties style:column-width="5.731cm"/>
    </style:style>
    <style:style style:name="Table69.C" style:family="table-column">
      <style:table-column-properties style:column-width="2.887cm"/>
    </style:style>
    <style:style style:name="Table69.D" style:family="table-column">
      <style:table-column-properties style:column-width="5.076cm"/>
    </style:style>
    <style:style style:name="Table69.1" style:family="table-row">
      <style:table-row-properties style:min-row-height="24.46pt" fo:keep-together="auto"/>
    </style:style>
    <style:style style:name="Table69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69.B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69.2" style:family="table-row">
      <style:table-row-properties style:min-row-height="24.46pt" fo:keep-together="auto"/>
    </style:style>
    <style:style style:name="Table69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69.B2" style:family="table-cell">
      <style:table-cell-properties style:vertical-align="middle" style:shadow="none" fo:border="0.012cm solid #000000" fo:padding="0.049cm"/>
    </style:style>
    <style:style style:name="Table69.C2" style:family="table-cell">
      <style:table-cell-properties style:vertical-align="middle" style:shadow="none" fo:border="0.012cm solid #000000" fo:padding="0.049cm"/>
    </style:style>
    <style:style style:name="Table69.D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9.3" style:family="table-row">
      <style:table-row-properties style:min-row-height="24.46pt" fo:keep-together="auto"/>
    </style:style>
    <style:style style:name="Table69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69.B3" style:family="table-cell">
      <style:table-cell-properties style:vertical-align="middle" style:shadow="none" fo:border="0.012cm solid #000000" fo:padding="0.049cm"/>
    </style:style>
    <style:style style:name="Table69.C3" style:family="table-cell">
      <style:table-cell-properties style:vertical-align="middle" style:shadow="none" fo:border="0.012cm solid #000000" fo:padding="0.049cm"/>
    </style:style>
    <style:style style:name="Table69.D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69.4" style:family="table-row">
      <style:table-row-properties style:min-row-height="45.86pt" fo:keep-together="auto"/>
    </style:style>
    <style:style style:name="Table69.A4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69.B4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P304_0" style:parent-style-name="Standard" style:family="paragraph">
      <style:paragraph-properties fo:line-height="180%" fo:text-align="center" fo:margin-left="2.846cm" fo:margin-right="0cm" fo:text-indent="-2.846cm" fo:margin-top="0cm" fo:margin-bottom="0.176cm" fo:background-color="transparent" fo:border="none" style:shadow="none" style:text-autospace="none" style:vertical-align="auto" style:snap-to-layout-grid="true"/>
    </style:style>
    <style:style style:name="P306_0" style:parent-style-name="Standard" style:family="paragraph">
      <style:paragraph-properties fo:line-height="30%" fo:text-align="justify" fo:margin-left="0.317cm" fo:margin-right="0cm" fo:text-indent="-0.317cm" fo:margin-top="0cm" fo:margin-bottom="0.176cm" fo:background-color="transparent" fo:border="none" style:shadow="none" style:text-autospace="none" style:vertical-align="auto" style:snap-to-layout-grid="true"/>
    </style:style>
    <style:style style:name="T399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9_0" style:parent-style-name="Standard" style:family="paragraph">
      <style:paragraph-properties fo:line-height="126%" fo:text-align="justify" fo:margin-left="0.234cm" fo:margin-right="0cm" fo:text-indent="-0.234cm" fo:margin-top="0cm" fo:margin-bottom="0.176cm" fo:background-color="transparent" fo:border="none" style:shadow="none" style:text-autospace="none" style:vertical-align="auto" style:snap-to-layout-grid="true"/>
    </style:style>
    <style:style style:name="P308_0" style:parent-style-name="Standard" style:family="paragraph">
      <style:paragraph-properties fo:line-height="50%" fo:text-align="justify" fo:margin-left="0.317cm" fo:margin-right="0cm" fo:text-indent="-0.317cm" fo:margin-top="0cm" fo:margin-bottom="0.176cm" fo:background-color="transparent" fo:border="none" style:shadow="none" style:text-autospace="none" style:vertical-align="auto" style:snap-to-layout-grid="true"/>
    </style:style>
    <style:style style:name="T394" style:family="text">
      <style:text-properties fo:color="#0000ff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9_0" style:parent-style-name="Standard" style:family="paragraph">
      <style:paragraph-properties fo:line-height="180%" fo:text-align="center" fo:margin-left="0.317cm" fo:margin-right="0cm" fo:text-indent="-0.317cm" fo:margin-top="0cm" fo:margin-bottom="0.176cm" fo:background-color="transparent" fo:border="none" style:shadow="none" style:text-autospace="none" style:vertical-align="auto" style:snap-to-layout-grid="true"/>
    </style:style>
    <style:style style:name="P310_0" style:parent-style-name="Standard" style:family="paragraph">
      <style:paragraph-properties fo:line-height="0%" fo:text-align="start" fo:margin-left="0.317cm" fo:margin-right="0cm" fo:text-indent="-0.317cm" fo:margin-top="0cm" fo:margin-bottom="0.176cm" fo:background-color="transparent" fo:border="none" style:shadow="none" style:text-autospace="none" style:vertical-align="auto" style:snap-to-layout-grid="true"/>
    </style:style>
    <style:style style:name="P311_0" style:parent-style-name="Standard" style:family="paragraph">
      <style:paragraph-properties fo:line-height="150%" fo:text-align="start" fo:margin-left="0.317cm" fo:margin-right="0cm" fo:text-indent="-0.317cm" fo:margin-top="0cm" fo:margin-bottom="0.176cm" fo:background-color="transparent" fo:border="none" style:shadow="none" style:text-autospace="none" style:vertical-align="auto" style:snap-to-layout-grid="true"/>
    </style:style>
    <style:style style:name="T400" style:family="text">
      <style:text-properties fo:color="#0000ff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30_0" style:parent-style-name="Standard" style:family="paragraph">
      <style:paragraph-properties fo:line-height="87%" fo:text-align="start" fo:margin-left="0.317cm" fo:margin-right="0cm" fo:text-indent="-0.317cm" fo:margin-top="0cm" fo:margin-bottom="0.176cm" fo:background-color="transparent" fo:border="none" style:shadow="none" style:text-autospace="none" style:vertical-align="auto" style:snap-to-layout-grid="true"/>
    </style:style>
    <style:style style:name="P431_0" style:parent-style-name="Standard" style:family="paragraph">
      <style:paragraph-properties fo:line-height="162%" fo:text-align="start" fo:margin-left="0.317cm" fo:margin-right="0cm" fo:text-indent="-0.317cm" fo:margin-top="0cm" fo:margin-bottom="0.176cm" fo:background-color="transparent" fo:border="none" style:shadow="none" style:text-autospace="none" style:vertical-align="auto" style:snap-to-layout-grid="true"/>
    </style:style>
    <style:style style:name="T401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32_0" style:parent-style-name="Standard" style:family="paragraph">
      <style:paragraph-properties fo:line-height="104%" fo:text-align="center" fo:margin-left="2.846cm" fo:margin-right="0cm" fo:text-indent="-2.846cm" fo:margin-top="0cm" fo:margin-bottom="0.176cm" fo:background-color="transparent" fo:border="none" style:shadow="none" style:text-autospace="none" style:vertical-align="auto" style:snap-to-layout-grid="true"/>
    </style:style>
    <style:style style:name="Table70" style:family="table">
      <style:table-properties style:width="16.600cm" table:align="left" fo:margin="0.100cm" style:shadow="none" style:may-break-between-rows="true" table:border-model="collapsing"/>
    </style:style>
    <style:style style:name="Table70.A" style:family="table-column">
      <style:table-column-properties style:column-width="16.600cm"/>
    </style:style>
    <style:style style:name="Table70.1" style:family="table-row">
      <style:table-row-properties style:min-row-height="30.51pt" fo:keep-together="auto"/>
    </style:style>
    <style:style style:name="Table70.A1" style:family="table-cell">
      <style:table-cell-properties style:vertical-align="middle" style:shadow="none" fo:border="0.02cm dotted #000000" fo:padding-top="0.050cm" fo:padding-bottom="0.050cm" fo:padding-left="0.180cm" fo:padding-right="0.180cm"/>
    </style:style>
    <style:style style:name="T13" style:family="text">
      <style:text-properties fo:color="#000000" style:text-outline="false" style:text-line-through-style="solid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34_0" style:parent-style-name="Standard" style:family="paragraph">
      <style:paragraph-properties fo:line-height="9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33_0" style:parent-style-name="Standard" style:family="paragraph">
      <style:paragraph-properties fo:line-height="94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98.00pt" style:font-size-asian="98.00pt" style:font-size-complex="9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" style:family="text">
      <style:text-properties fo:color="#000000" style:text-outline="false" style:text-line-through-style="solid" style:text-position="0% 100%" style:font-name="한컴돋움" style:font-name-asian="한컴돋움" style:font-name-complex="한컴돋움" fo:font-family="한컴돋움" style:font-family-asian="한컴돋움" style:font-family-complex="한컴돋움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" style:family="table">
      <style:table-properties style:width="16.301cm" table:align="left" fo:margin="0cm" style:shadow="none" style:may-break-between-rows="true" table:border-model="collapsing"/>
    </style:style>
    <style:style style:name="Table3.A" style:family="table-column">
      <style:table-column-properties style:column-width="16.301cm"/>
    </style:style>
    <style:style style:name="Table3.1" style:family="table-row">
      <style:table-row-properties style:min-row-height="4.82pt" fo:keep-together="auto"/>
    </style:style>
    <style:style style:name="Table3.A1" style:family="table-cell">
      <style:table-cell-properties style:vertical-align="middle" style:shadow="none" fo:border="none" fo:padding="0.050cm"/>
    </style:style>
    <style:style style:name="Table3.2" style:family="table-row">
      <style:table-row-properties style:min-row-height="189.26pt" fo:keep-together="auto"/>
    </style:style>
    <style:style style:name="Table3.A2" style:family="table-cell">
      <style:table-cell-properties style:vertical-align="middle" style:shadow="none" fo:border="none" fo:padding="0.050cm"/>
    </style:style>
    <style:style style:name="Table3.3" style:family="table-row">
      <style:table-row-properties style:min-row-height="7.02pt" fo:keep-together="auto"/>
    </style:style>
    <style:style style:name="Table3.A3" style:family="table-cell">
      <style:table-cell-properties style:vertical-align="middle" style:shadow="none" fo:border="none" fo:padding="0.050cm"/>
    </style:style>
    <style:style style:name="P435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7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5.00pt" style:font-size-asian="25.00pt" style:font-size-complex="2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0_0" style:parent-style-name="Standard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4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2.00pt" style:font-size-asian="2.00pt" style:font-size-complex="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0.00pt" style:font-size-asian="100.00pt" style:font-size-complex="10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24.00pt" style:font-size-asian="24.00pt" style:font-size-complex="2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36_0" style:parent-style-name="Standard" style:family="paragraph">
      <style:paragraph-properties fo:line-height="12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0.881cm" style:type="left" style:leader-style="none"/>
        </style:tab-stops>
      </style:paragraph-properties>
    </style:style>
    <style:style style:name="T5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98.00pt" style:font-size-asian="198.00pt" style:font-size-complex="19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37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4.00pt" style:font-size-asian="24.00pt" style:font-size-complex="2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38_0" style:parent-style-name="Standard" style:family="paragraph">
      <style:paragraph-properties fo:line-height="123%" fo:text-align="justify" fo:text-align-last="justify" style:justify-single-word="true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20.00pt" style:font-size-asian="20.00pt" style:font-size-complex="20.00pt" fo:letter-spacing="-5.4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3_0" style:parent-style-name="Standard" style:family="paragraph">
      <style:paragraph-properties fo:line-height="160%" fo:text-align="justify" fo:margin-left="0cm" fo:margin-right="0.254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5.998cm" style:type="right" style:leader-style="dotted"/>
          <style:tab-stop style:position="16.933cm" style:type="left" style:leader-style="none"/>
        </style:tab-stops>
      </style:paragraph-properties>
    </style:style>
    <style:style style:name="T6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20.00pt" style:font-size-asian="20.00pt" style:font-size-complex="20.00pt" fo:letter-spacing="-7.4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39_0" style:parent-style-name="Standard" style:family="paragraph">
      <style:paragraph-properties fo:line-height="117%" fo:text-align="justify" fo:margin-left="0cm" fo:margin-right="0.254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5.998cm" style:type="right" style:leader-style="dotted"/>
          <style:tab-stop style:position="16.933cm" style:type="left" style:leader-style="none"/>
        </style:tab-stops>
      </style:paragraph-properties>
    </style:style>
    <style:style style:name="T6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20.00pt" style:font-size-asian="20.00pt" style:font-size-complex="2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40_0" style:parent-style-name="Standard" style:family="paragraph">
      <style:paragraph-properties fo:line-height="117%" fo:text-align="justify" fo:margin-left="0cm" fo:margin-right="0.423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5.998cm" style:type="right" style:leader-style="dotted"/>
          <style:tab-stop style:position="16.933cm" style:type="left" style:leader-style="none"/>
        </style:tab-stops>
      </style:paragraph-properties>
    </style:style>
    <style:style style:name="P441_0" style:parent-style-name="Standard" style:family="paragraph">
      <style:paragraph-properties fo:line-height="131%" fo:text-align="justify" fo:margin-left="0cm" fo:margin-right="0.254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5.998cm" style:type="right" style:leader-style="dotted"/>
          <style:tab-stop style:position="16.933cm" style:type="left" style:leader-style="none"/>
        </style:tab-stops>
      </style:paragraph-properties>
    </style:style>
    <style:style style:name="P35_0" style:parent-style-name="Standard" style:family="paragraph">
      <style:paragraph-properties fo:line-height="180%" fo:text-align="justify" fo:margin-left="0cm" fo:margin-right="0.254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5.998cm" style:type="right" style:leader-style="dotted"/>
          <style:tab-stop style:position="16.933cm" style:type="left" style:leader-style="none"/>
        </style:tab-stops>
      </style:paragraph-properties>
    </style:style>
    <style:style style:name="T6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4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9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2" style:family="text">
      <style:text-properties fo:color="#ffffff" style:text-outline="false" style:text-line-through-style="solid" style:text-position="0% 100%" style:font-name="HCI Tulip" style:font-name-asian="HY헤드라인M" style:font-name-complex="HY헤드라인M" fo:font-family="HCI Tulip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1pt 1pt" style:text-underline-type="none" fo:font-weight="bold" style:font-weight-asian="bold" style:font-weight-complex="bold" style:letter-kerning="false" style:text-emphasize="none" style:text-scale="100%"/>
    </style:style>
    <style:style style:name="T6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50pt" style:font-size-asian="15.50pt" style:font-size-complex="15.5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42_0" style:parent-style-name="Standard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7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43_0" style:parent-style-name="Standard" style:family="paragraph">
      <style:paragraph-properties fo:line-height="9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44_0" style:parent-style-name="Standard" style:family="paragraph">
      <style:paragraph-properties fo:line-height="6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45_0" style:parent-style-name="Standard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46_0" style:parent-style-name="Standard" style:family="paragraph">
      <style:paragraph-properties fo:line-height="13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6.912cm" style:type="right" style:leader-style="dotted"/>
          <style:tab-stop style:position="16.933cm" style:type="left" style:leader-style="none"/>
          <style:tab-stop style:position="18.344cm" style:type="left" style:leader-style="none"/>
        </style:tab-stops>
      </style:paragraph-properties>
    </style:style>
    <style:style style:name="T14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7.00pt" style:font-size-asian="17.00pt" style:font-size-complex="1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47_0" style:parent-style-name="Standard" style:family="paragraph">
      <style:paragraph-properties fo:line-height="93%" fo:text-align="center" fo:margin-left="0.758cm" fo:margin-right="0.106cm" fo:text-indent="-0.652cm" fo:margin-top="0cm" fo:margin-bottom="0cm" fo:background-color="transparent" fo:border="none" style:shadow="none" style:text-autospace="none" style:vertical-align="auto" style:snap-to-layout-grid="true"/>
    </style:style>
    <style:style style:name="P448_0" style:parent-style-name="Standard" style:family="paragraph">
      <style:paragraph-properties fo:line-height="93%" fo:text-align="center" fo:margin-left="1.269cm" fo:margin-right="0cm" fo:text-indent="-1.269cm" fo:margin-top="0cm" fo:margin-bottom="0cm" fo:background-color="transparent" fo:border="none" style:shadow="none" style:text-autospace="none" style:vertical-align="auto" style:snap-to-layout-grid="true"/>
    </style:style>
    <style:style style:name="T15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49_0" style:parent-style-name="Standard" style:family="paragraph">
      <style:paragraph-properties fo:line-height="93%" fo:text-align="justify" fo:margin-left="0.758cm" fo:margin-right="0.106cm" fo:text-indent="-0.652cm" fo:margin-top="0cm" fo:margin-bottom="0cm" fo:background-color="transparent" fo:border="none" style:shadow="none" style:text-autospace="none" style:vertical-align="auto" style:snap-to-layout-grid="true"/>
    </style:style>
    <style:style style:name="P450_0" style:parent-style-name="Standard" style:family="paragraph">
      <style:paragraph-properties fo:line-height="92%" fo:text-align="justify" fo:margin-left="1.111cm" fo:margin-right="0.106cm" fo:text-indent="-1.005cm" fo:margin-top="0cm" fo:margin-bottom="0cm" fo:background-color="transparent" fo:border="none" style:shadow="none" style:text-autospace="none" style:vertical-align="auto" style:snap-to-layout-grid="true"/>
    </style:style>
    <style:style style:name="P451_0" style:parent-style-name="Standard" style:family="paragraph">
      <style:paragraph-properties fo:line-height="93%" fo:text-align="center" fo:margin-left="1.376cm" fo:margin-right="0cm" fo:text-indent="-1.270cm" fo:margin-top="0cm" fo:margin-bottom="0cm" fo:background-color="transparent" fo:border="none" style:shadow="none" style:text-autospace="none" style:vertical-align="auto" style:snap-to-layout-grid="true"/>
    </style:style>
    <style:style style:name="T15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5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52_0" style:parent-style-name="Standard" style:family="paragraph">
      <style:paragraph-properties fo:line-height="93%" fo:text-align="justify" fo:margin-left="1.111cm" fo:margin-right="0.106cm" fo:text-indent="-1.005cm" fo:margin-top="0cm" fo:margin-bottom="0cm" fo:background-color="transparent" fo:border="none" style:shadow="none" style:text-autospace="none" style:vertical-align="auto" style:snap-to-layout-grid="true"/>
    </style:style>
    <style:style style:name="P453_0" style:parent-style-name="Standard" style:family="paragraph">
      <style:paragraph-properties fo:line-height="93%" fo:text-align="center" fo:margin-left="0.106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5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1.1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4_0" style:parent-style-name="Standard" style:family="paragraph">
      <style:paragraph-properties fo:line-height="92%" fo:text-align="justify" fo:margin-left="1.226cm" fo:margin-right="0.106cm" fo:text-indent="-1.120cm" fo:margin-top="0cm" fo:margin-bottom="0cm" fo:background-color="transparent" fo:border="none" style:shadow="none" style:text-autospace="none" style:vertical-align="auto" style:snap-to-layout-grid="true"/>
    </style:style>
    <style:style style:name="T15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55_0" style:parent-style-name="Standard" style:family="paragraph">
      <style:paragraph-properties fo:line-height="93%" fo:text-align="justify" fo:margin-left="1.163cm" fo:margin-right="0.106cm" fo:text-indent="-1.057cm" fo:margin-top="0cm" fo:margin-bottom="0cm" fo:background-color="transparent" fo:border="none" style:shadow="none" style:text-autospace="none" style:vertical-align="auto" style:snap-to-layout-grid="true"/>
    </style:style>
    <style:style style:name="T15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5.00pt" style:font-size-asian="15.00pt" style:font-size-complex="15.00pt" fo:letter-spacing="-2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-2.3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6_0" style:parent-style-name="Standard" style:family="paragraph">
      <style:paragraph-properties fo:line-height="92%" fo:text-align="justify" fo:margin-left="0.758cm" fo:margin-right="0.106cm" fo:text-indent="-0.652cm" fo:margin-top="0cm" fo:margin-bottom="0cm" fo:background-color="transparent" fo:border="none" style:shadow="none" style:text-autospace="none" style:vertical-align="auto" style:snap-to-layout-grid="true"/>
    </style:style>
    <style:style style:name="T9" style:family="text">
      <style:text-properties fo:color="#ffffff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7_0" style:parent-style-name="Standard" style:family="paragraph">
      <style:paragraph-properties fo:line-height="123%" fo:text-align="center" fo:margin-left="0.821cm" fo:margin-right="0cm" fo:text-indent="-0.821cm" fo:margin-top="0cm" fo:margin-bottom="0cm" fo:background-color="transparent" fo:border="none" style:shadow="none" style:text-autospace="none" style:vertical-align="auto" style:snap-to-layout-grid="true"/>
    </style:style>
    <style:style style:name="T4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3" style:family="text">
      <style:text-properties fo:color="#000000" style:text-outline="false" style:text-line-through-style="solid" style:text-position="0% 100%" style:font-name="HCI Hollyhock" style:font-name-asian="맑은 고딕" style:font-name-complex="한양중고딕" fo:font-family="HCI Hollyhock" style:font-family-asian="맑은 고딕" style:font-family-complex="한양중고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58_0" style:parent-style-name="Standard" style:family="paragraph">
      <style:paragraph-properties fo:line-height="9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4" style:family="text">
      <style:text-properties fo:color="#000000" style:text-outline="false" style:text-line-through-style="solid" style:text-position="0% 100%" style:font-name="HCI Hollyhock" style:font-name-asian="맑은 고딕" style:font-name-complex="한양중고딕" fo:font-family="HCI Hollyhock" style:font-family-asian="맑은 고딕" style:font-family-complex="한양중고딕" fo:font-size="17.00pt" style:font-size-asian="17.00pt" style:font-size-complex="1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7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5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6.00pt" style:font-size-asian="6.00pt" style:font-size-complex="6.00pt" fo:letter-spacing="-0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4_0" style:parent-style-name="Standard" style:family="paragraph">
      <style:paragraph-properties fo:line-height="130%" fo:text-align="justify" fo:margin-left="0.875cm" fo:margin-right="0cm" fo:text-indent="-0.875cm" fo:margin-top="0cm" fo:margin-bottom="0cm" fo:background-color="transparent" fo:border="none" style:shadow="none" style:text-autospace="none" style:vertical-align="auto" style:snap-to-layout-grid="true"/>
    </style:style>
    <style:style style:name="T16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-0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5_0" style:parent-style-name="Standard" style:family="paragraph">
      <style:paragraph-properties fo:line-height="200%" fo:text-align="justify" fo:margin-left="0.231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7" style:family="text">
      <style:text-properties fo:color="#000000" style:text-outline="false" style:text-line-through-style="solid" style:text-position="0% 100%" style:font-name="HCI Poppy" style:font-name-asian="맑은 고딕" style:font-name-complex="한양신명조" fo:font-family="HCI Poppy" style:font-family-asian="맑은 고딕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8" style:family="text">
      <style:text-properties fo:color="#000000" style:text-outline="false" style:text-line-through-style="solid" style:text-position="0% 100%" style:font-name="HCI Hollyhock" style:font-name-asian="맑은 고딕" style:font-name-complex="한양중고딕" fo:font-family="HCI Hollyhock" style:font-family-asian="맑은 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59_0" style:parent-style-name="Standard" style:family="paragraph">
      <style:paragraph-properties fo:line-height="92%" fo:text-align="center" fo:margin-left="0.888cm" fo:margin-right="0cm" fo:text-indent="-0.888cm" fo:margin-top="0cm" fo:margin-bottom="0cm" fo:background-color="transparent" fo:border="none" style:shadow="none" style:text-autospace="none" style:vertical-align="auto" style:snap-to-layout-grid="true"/>
    </style:style>
    <style:style style:name="T169" style:family="text">
      <style:text-properties fo:color="#000000" style:text-outline="false" style:text-line-through-style="solid" style:text-position="0% 100%" style:font-name="HCI Hollyhock" style:font-name-asian="맑은 고딕" style:font-name-complex="한양중고딕" fo:font-family="HCI Hollyhock" style:font-family-asian="맑은 고딕" style:font-family-complex="한양중고딕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0_0" style:parent-style-name="Standard" style:family="paragraph">
      <style:paragraph-properties fo:line-height="92%" fo:text-align="justify" fo:margin-left="0.802cm" fo:margin-right="0cm" fo:text-indent="-0.802cm" fo:margin-top="0cm" fo:margin-bottom="0cm" fo:background-color="transparent" fo:border="none" style:shadow="none" style:text-autospace="none" style:vertical-align="auto" style:snap-to-layout-grid="true"/>
    </style:style>
    <style:style style:name="T17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37_0" style:parent-style-name="Standard" style:family="paragraph">
      <style:paragraph-properties fo:line-height="160%" fo:text-align="justify" fo:margin-left="0.802cm" fo:margin-right="0cm" fo:text-indent="-0.802cm" fo:margin-top="0cm" fo:margin-bottom="0cm" fo:background-color="transparent" fo:border="none" style:shadow="none" style:text-autospace="none" style:vertical-align="auto" style:snap-to-layout-grid="true"/>
    </style:style>
    <style:style style:name="T174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1_0" style:parent-style-name="Standard" style:family="paragraph">
      <style:paragraph-properties fo:line-height="92%" fo:text-align="justify" fo:margin-left="1.185cm" fo:margin-right="0cm" fo:text-indent="-1.185cm" fo:margin-top="0cm" fo:margin-bottom="0cm" fo:background-color="transparent" fo:border="none" style:shadow="none" style:text-autospace="none" style:vertical-align="auto" style:snap-to-layout-grid="true"/>
    </style:style>
    <style:style style:name="T173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2_0" style:parent-style-name="Standard" style:family="paragraph">
      <style:paragraph-properties fo:line-height="92%" fo:text-align="justify" fo:margin-left="1.240cm" fo:margin-right="0cm" fo:text-indent="-1.240cm" fo:margin-top="0cm" fo:margin-bottom="0cm" fo:background-color="transparent" fo:border="none" style:shadow="none" style:text-autospace="none" style:vertical-align="auto" style:snap-to-layout-grid="true"/>
    </style:style>
    <style:style style:name="T175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3_0" style:parent-style-name="Standard" style:family="paragraph">
      <style:paragraph-properties fo:line-height="92%" fo:text-align="justify" fo:margin-left="1.270cm" fo:margin-right="0cm" fo:text-indent="-1.270cm" fo:margin-top="0cm" fo:margin-bottom="0cm" fo:background-color="transparent" fo:border="none" style:shadow="none" style:text-autospace="none" style:vertical-align="auto" style:snap-to-layout-grid="true"/>
    </style:style>
    <style:style style:name="T23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4_0" style:parent-style-name="Standard" style:family="paragraph">
      <style:paragraph-properties fo:line-height="92%" fo:text-align="justify" fo:margin-left="1.185cm" fo:margin-right="0cm" fo:text-indent="-1.185cm" fo:margin-top="0cm" fo:margin-bottom="0cm" fo:background-color="transparent" fo:border="none" style:shadow="none" style:text-autospace="none" style:vertical-align="auto" style:snap-to-layout-grid="true"/>
    </style:style>
    <style:style style:name="T19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6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7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5_0" style:parent-style-name="Standard" style:family="paragraph">
      <style:paragraph-properties fo:line-height="92%" fo:text-align="justify" fo:margin-left="1.183cm" fo:margin-right="0cm" fo:text-indent="-1.183cm" fo:margin-top="0cm" fo:margin-bottom="0cm" fo:background-color="transparent" fo:border="none" style:shadow="none" style:text-autospace="none" style:vertical-align="auto" style:snap-to-layout-grid="true"/>
    </style:style>
    <style:style style:name="P466_0" style:parent-style-name="Standard" style:family="paragraph">
      <style:paragraph-properties fo:line-height="92%" fo:text-align="justify" fo:margin-left="1.221cm" fo:margin-right="0cm" fo:text-indent="-1.221cm" fo:margin-top="0cm" fo:margin-bottom="0cm" fo:background-color="transparent" fo:border="none" style:shadow="none" style:text-autospace="none" style:vertical-align="auto" style:snap-to-layout-grid="true"/>
    </style:style>
    <style:style style:name="T183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7_0" style:parent-style-name="Standard" style:family="paragraph">
      <style:paragraph-properties fo:line-height="9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68_0" style:parent-style-name="Standard" style:family="paragraph">
      <style:paragraph-properties fo:line-height="92%" fo:text-align="justify" fo:margin-left="1.224cm" fo:margin-right="0cm" fo:text-indent="-1.224cm" fo:margin-top="0cm" fo:margin-bottom="0cm" fo:background-color="transparent" fo:border="none" style:shadow="none" style:text-autospace="none" style:vertical-align="auto" style:snap-to-layout-grid="true"/>
    </style:style>
    <style:style style:name="Table16" style:family="table">
      <style:table-properties style:width="12.286cm" table:align="left" fo:margin="0cm" style:shadow="none" style:may-break-between-rows="true" table:border-model="collapsing"/>
    </style:style>
    <style:style style:name="Table16.A" style:family="table-column">
      <style:table-column-properties style:column-width="12.286cm"/>
    </style:style>
    <style:style style:name="Table16.1" style:family="table-row">
      <style:table-row-properties style:min-row-height="79.00pt" fo:keep-together="auto"/>
    </style:style>
    <style:style style:name="Table16.A1" style:family="table-cell">
      <style:table-cell-properties style:vertical-align="middle" style:shadow="none" fo:background-color="#e5e5e5" fo:border="none" fo:padding="0.300cm"/>
    </style:style>
    <style:style style:name="P321_0" style:parent-style-name="Standard" style:family="paragraph">
      <style:paragraph-properties fo:line-height="160%" fo:text-align="end" fo:margin-left="1.224cm" fo:margin-right="0cm" fo:text-indent="-1.224cm" fo:margin-top="0cm" fo:margin-bottom="0cm" fo:background-color="transparent" fo:border="none" style:shadow="none" style:text-autospace="none" style:vertical-align="auto" style:snap-to-layout-grid="true"/>
    </style:style>
    <style:style style:name="T179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1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8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69_0" style:parent-style-name="Standard" style:family="paragraph">
      <style:paragraph-properties fo:line-height="92%" fo:text-align="justify" fo:margin-left="1.029cm" fo:margin-right="0cm" fo:text-indent="-1.029cm" fo:margin-top="0cm" fo:margin-bottom="0cm" fo:background-color="transparent" fo:border="none" style:shadow="none" style:text-autospace="none" style:vertical-align="auto" style:snap-to-layout-grid="true"/>
    </style:style>
    <style:style style:name="T405" style:family="text">
      <style:text-properties fo:color="#000000" style:text-outline="false" style:text-line-through-style="solid" style:text-position="0% 100%" style:font-name="KoPub돋움체 Light" style:font-name-asian="KoPub돋움체 Light" style:font-name-complex="KoPub돋움체 Light" fo:font-family="KoPub돋움체 Light" style:font-family-asian="KoPub돋움체 Light" style:font-family-complex="KoPub돋움체 Light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70_19" style:parent-style-name="당구장" style:family="paragraph">
      <style:paragraph-properties fo:line-height="115%" fo:text-align="justify" fo:margin-left="1.376cm" fo:margin-right="0cm" fo:text-indent="-0.494cm" fo:margin-top="0cm" fo:margin-bottom="0.141cm" fo:background-color="transparent" fo:border="none" style:shadow="none" style:text-autospace="none" style:vertical-align="auto" style:snap-to-layout-grid="false"/>
    </style:style>
    <style:style style:name="T426" style:family="text">
      <style:text-properties fo:color="#000000" style:text-outline="false" style:text-line-through-style="solid" style:text-position="0% 100%" style:font-name="KoPub돋움체 Light" style:font-name-asian="KoPub돋움체 Light" style:font-name-complex="KoPub돋움체 Light" fo:font-family="KoPub돋움체 Light" style:font-family-asian="KoPub돋움체 Light" style:font-family-complex="KoPub돋움체 Light" fo:font-size="10.00pt" style:font-size-asian="10.00pt" style:font-size-complex="10.00pt" fo:letter-spacing="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4_0" style:parent-style-name="Standard" style:family="paragraph">
      <style:paragraph-properties fo:line-height="160%" fo:text-align="justify" fo:margin-left="0.604cm" fo:margin-right="0cm" fo:text-indent="-0.604cm" fo:margin-top="0cm" fo:margin-bottom="0cm" fo:background-color="transparent" fo:border="none" style:shadow="none" style:text-autospace="none" style:vertical-align="auto" style:snap-to-layout-grid="true"/>
    </style:style>
    <style:style style:name="P471_0" style:parent-style-name="Standard" style:family="paragraph">
      <style:paragraph-properties fo:line-height="92%" fo:text-align="justify" fo:margin-left="0.882cm" fo:margin-right="0cm" fo:text-indent="-0.882cm" fo:margin-top="0cm" fo:margin-bottom="0cm" fo:background-color="transparent" fo:border="none" style:shadow="none" style:text-autospace="none" style:vertical-align="auto" style:snap-to-layout-grid="true"/>
    </style:style>
    <style:style style:name="T18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2.7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3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72_0" style:parent-style-name="Standard" style:family="paragraph">
      <style:paragraph-properties fo:line-height="92%" fo:text-align="justify" fo:margin-left="1.226cm" fo:margin-right="0cm" fo:text-indent="-1.226cm" fo:margin-top="0cm" fo:margin-bottom="0cm" fo:background-color="transparent" fo:border="none" style:shadow="none" style:text-autospace="none" style:vertical-align="auto" style:snap-to-layout-grid="true"/>
    </style:style>
    <style:style style:name="P473_0" style:parent-style-name="Standard" style:family="paragraph">
      <style:paragraph-properties fo:line-height="92%" fo:text-align="justify" fo:margin-left="1.187cm" fo:margin-right="0cm" fo:text-indent="-1.187cm" fo:margin-top="0cm" fo:margin-bottom="0cm" fo:background-color="transparent" fo:border="none" style:shadow="none" style:text-autospace="none" style:vertical-align="auto" style:snap-to-layout-grid="true"/>
    </style:style>
    <style:style style:name="T184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5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74_0" style:parent-style-name="Standard" style:family="paragraph">
      <style:paragraph-properties fo:line-height="93%" fo:text-align="justify" fo:margin-left="1.110cm" fo:margin-right="0cm" fo:text-indent="-1.110cm" fo:margin-top="0cm" fo:margin-bottom="0cm" fo:background-color="transparent" fo:border="none" style:shadow="none" style:text-autospace="none" style:vertical-align="auto" style:snap-to-layout-grid="true"/>
    </style:style>
    <style:style style:name="P475_0" style:parent-style-name="Standard" style:family="paragraph">
      <style:paragraph-properties fo:line-height="93%" fo:text-align="justify" fo:margin-left="1.344cm" fo:margin-right="0cm" fo:text-indent="-1.344cm" fo:margin-top="0cm" fo:margin-bottom="0cm" fo:background-color="transparent" fo:border="none" style:shadow="none" style:text-autospace="none" style:vertical-align="auto" style:snap-to-layout-grid="true"/>
    </style:style>
    <style:style style:name="P476_0" style:parent-style-name="Standard" style:family="paragraph">
      <style:paragraph-properties fo:line-height="9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77_0" style:parent-style-name="Standard" style:family="paragraph">
      <style:paragraph-properties fo:line-height="87%" fo:text-align="justify" fo:margin-left="1.197cm" fo:margin-right="0cm" fo:text-indent="-1.197cm" fo:margin-top="0cm" fo:margin-bottom="0cm" fo:background-color="transparent" fo:border="none" style:shadow="none" style:text-autospace="none" style:vertical-align="auto" style:snap-to-layout-grid="true"/>
    </style:style>
    <style:style style:name="P149_0" style:parent-style-name="Standard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78_0" style:parent-style-name="Standard" style:family="paragraph">
      <style:paragraph-properties fo:line-height="8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78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79_0" style:parent-style-name="Standard" style:family="paragraph">
      <style:paragraph-properties fo:line-height="87%" fo:text-align="justify" fo:margin-left="1.185cm" fo:margin-right="0cm" fo:text-indent="-1.185cm" fo:margin-top="0cm" fo:margin-bottom="0cm" fo:background-color="transparent" fo:border="none" style:shadow="none" style:text-autospace="none" style:vertical-align="auto" style:snap-to-layout-grid="true"/>
    </style:style>
    <style:style style:name="P480_0" style:parent-style-name="Standard" style:family="paragraph">
      <style:paragraph-properties fo:line-height="87%" fo:text-align="justify" fo:margin-left="1.242cm" fo:margin-right="0cm" fo:text-indent="-1.242cm" fo:margin-top="0cm" fo:margin-bottom="0cm" fo:background-color="transparent" fo:border="none" style:shadow="none" style:text-autospace="none" style:vertical-align="auto" style:snap-to-layout-grid="true"/>
    </style:style>
    <style:style style:name="T187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7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6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1_0" style:parent-style-name="Standard" style:family="paragraph">
      <style:paragraph-properties fo:line-height="87%" fo:text-align="justify" fo:margin-left="1.225cm" fo:margin-right="0cm" fo:text-indent="-1.225cm" fo:margin-top="0cm" fo:margin-bottom="0cm" fo:background-color="transparent" fo:border="none" style:shadow="none" style:text-autospace="none" style:vertical-align="auto" style:snap-to-layout-grid="true"/>
    </style:style>
    <style:style style:name="T188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89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4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9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82_0" style:parent-style-name="Standard" style:family="paragraph">
      <style:paragraph-properties fo:line-height="87%" fo:text-align="justify" fo:margin-left="1.033cm" fo:margin-right="0cm" fo:text-indent="-1.033cm" fo:margin-top="0cm" fo:margin-bottom="0cm" fo:background-color="transparent" fo:border="none" style:shadow="none" style:text-autospace="none" style:vertical-align="auto" style:snap-to-layout-grid="true"/>
    </style:style>
    <style:style style:name="T228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8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83_0" style:parent-style-name="Standard" style:family="paragraph">
      <style:paragraph-properties fo:line-height="87%" fo:text-align="justify" fo:margin-left="1.196cm" fo:margin-right="0cm" fo:text-indent="-1.196cm" fo:margin-top="0cm" fo:margin-bottom="0cm" fo:background-color="transparent" fo:border="none" style:shadow="none" style:text-autospace="none" style:vertical-align="auto" style:snap-to-layout-grid="true"/>
    </style:style>
    <style:style style:name="T19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27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84_0" style:parent-style-name="Standard" style:family="paragraph">
      <style:paragraph-properties fo:line-height="87%" fo:text-align="justify" fo:margin-left="1.189cm" fo:margin-right="0cm" fo:text-indent="-1.189cm" fo:margin-top="0cm" fo:margin-bottom="0cm" fo:background-color="transparent" fo:border="none" style:shadow="none" style:text-autospace="none" style:vertical-align="auto" style:snap-to-layout-grid="true"/>
    </style:style>
    <style:style style:name="T193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5_0" style:parent-style-name="Standard" style:family="paragraph">
      <style:paragraph-properties fo:line-height="87%" fo:text-align="justify" fo:margin-left="0.913cm" fo:margin-right="0cm" fo:text-indent="-0.913cm" fo:margin-top="0cm" fo:margin-bottom="0cm" fo:background-color="transparent" fo:border="none" style:shadow="none" style:text-autospace="none" style:vertical-align="auto" style:snap-to-layout-grid="true"/>
    </style:style>
    <style:style style:name="T194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95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86_0" style:parent-style-name="Standard" style:family="paragraph">
      <style:paragraph-properties fo:line-height="87%" fo:text-align="justify" fo:margin-left="0.864cm" fo:margin-right="0cm" fo:text-indent="-0.864cm" fo:margin-top="0cm" fo:margin-bottom="0cm" fo:background-color="transparent" fo:border="none" style:shadow="none" style:text-autospace="none" style:vertical-align="auto" style:snap-to-layout-grid="true"/>
    </style:style>
    <style:style style:name="T196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7_0" style:parent-style-name="Standard" style:family="paragraph">
      <style:paragraph-properties fo:line-height="87%" fo:text-align="justify" fo:margin-left="0.942cm" fo:margin-right="0cm" fo:text-indent="-0.942cm" fo:margin-top="0cm" fo:margin-bottom="0cm" fo:background-color="transparent" fo:border="none" style:shadow="none" style:text-autospace="none" style:vertical-align="auto" style:snap-to-layout-grid="true"/>
    </style:style>
    <style:style style:name="T197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2.1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8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2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9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2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2.6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8_0" style:parent-style-name="Standard" style:family="paragraph">
      <style:paragraph-properties fo:line-height="87%" fo:text-align="justify" fo:margin-left="0.423cm" fo:margin-right="0cm" fo:text-indent="-0.423cm" fo:margin-top="0cm" fo:margin-bottom="0cm" fo:background-color="transparent" fo:border="none" style:shadow="none" style:text-autospace="none" style:vertical-align="auto" style:snap-to-layout-grid="true"/>
    </style:style>
    <style:style style:name="T422" style:family="text">
      <style:text-properties fo:color="#000000" style:text-outline="false" style:text-line-through-style="solid" style:text-position="0% 100%" style:font-name="KoPub돋움체 Light" style:font-name-asian="KoPub돋움체 Light" style:font-name-complex="KoPub돋움체 Light" fo:font-family="KoPub돋움체 Light" style:font-family-asian="KoPub돋움체 Light" style:font-family-complex="KoPub돋움체 Light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9_19" style:parent-style-name="당구장" style:family="paragraph">
      <style:paragraph-properties fo:line-height="115%" fo:text-align="justify" fo:margin-left="0.481cm" fo:margin-right="0cm" fo:text-indent="-0.481cm" fo:margin-top="0cm" fo:margin-bottom="0cm" fo:background-color="transparent" fo:border="none" style:shadow="none" style:text-autospace="none" style:vertical-align="auto" style:snap-to-layout-grid="false"/>
    </style:style>
    <style:style style:name="T423" style:family="text">
      <style:text-properties fo:color="#000000" style:text-outline="false" style:text-line-through-style="solid" style:text-position="0% 100%" style:font-name="KoPub바탕체 Light" style:font-name-asian="KoPub바탕체 Light" style:font-name-complex="KoPub바탕체 Light" fo:font-family="KoPub바탕체 Light" style:font-family-asian="KoPub바탕체 Light" style:font-family-complex="KoPub바탕체 Light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24" style:family="text">
      <style:text-properties fo:color="#000000" style:text-outline="false" style:text-line-through-style="solid" style:text-position="0% 100%" style:font-name="KoPub돋움체 Light" style:font-name-asian="KoPub돋움체 Light" style:font-name-complex="KoPub돋움체 Light" fo:font-family="KoPub돋움체 Light" style:font-family-asian="KoPub돋움체 Light" style:font-family-complex="KoPub돋움체 Light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25" style:family="text">
      <style:text-properties fo:color="#000000" style:text-outline="false" style:text-line-through-style="solid" style:text-position="0% 100%" style:font-name="KoPub돋움체 Light" style:font-name-asian="KoPub돋움체 Light" style:font-name-complex="KoPub돋움체 Light" fo:font-family="KoPub돋움체 Light" style:font-family-asian="KoPub돋움체 Light" style:font-family-complex="KoPub돋움체 Light" fo:font-size="10.00pt" style:font-size-asian="10.00pt" style:font-size-complex="10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0_19" style:parent-style-name="당구장" style:family="paragraph">
      <style:paragraph-properties fo:line-height="115%" fo:text-align="justify" fo:margin-left="0.446cm" fo:margin-right="0cm" fo:text-indent="-0.446cm" fo:margin-top="0.106cm" fo:margin-bottom="0cm" fo:background-color="transparent" fo:border="none" style:shadow="none" style:text-autospace="none" style:vertical-align="auto" style:snap-to-layout-grid="false"/>
    </style:style>
    <style:style style:name="P156_0" style:parent-style-name="Standard" style:family="paragraph">
      <style:paragraph-properties fo:line-height="130%" fo:text-align="justify" fo:margin-left="1.125cm" fo:margin-right="0cm" fo:text-indent="-1.125cm" fo:margin-top="0cm" fo:margin-bottom="0cm" fo:background-color="transparent" fo:border="none" style:shadow="none" style:text-autospace="none" style:vertical-align="auto" style:snap-to-layout-grid="true"/>
    </style:style>
    <style:style style:name="P491_0" style:parent-style-name="Standard" style:family="paragraph">
      <style:paragraph-properties fo:line-height="92%" fo:text-align="justify" fo:margin-left="0.796cm" fo:margin-right="0cm" fo:text-indent="-0.796cm" fo:margin-top="0cm" fo:margin-bottom="0cm" fo:background-color="transparent" fo:border="none" style:shadow="none" style:text-autospace="none" style:vertical-align="auto" style:snap-to-layout-grid="true"/>
    </style:style>
    <style:style style:name="T20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2_0" style:parent-style-name="Standard" style:family="paragraph">
      <style:paragraph-properties fo:line-height="92%" fo:text-align="justify" fo:margin-left="1.208cm" fo:margin-right="0cm" fo:text-indent="-1.208cm" fo:margin-top="0cm" fo:margin-bottom="0cm" fo:background-color="transparent" fo:border="none" style:shadow="none" style:text-autospace="none" style:vertical-align="auto" style:snap-to-layout-grid="true"/>
    </style:style>
    <style:style style:name="P493_0" style:parent-style-name="Standard" style:family="paragraph">
      <style:paragraph-properties fo:line-height="92%" fo:text-align="justify" fo:margin-left="1.333cm" fo:margin-right="0cm" fo:text-indent="-1.333cm" fo:margin-top="0cm" fo:margin-bottom="0cm" fo:background-color="transparent" fo:border="none" style:shadow="none" style:text-autospace="none" style:vertical-align="auto" style:snap-to-layout-grid="true"/>
    </style:style>
    <style:style style:name="T1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7" style:family="table">
      <style:table-properties style:width="12.692cm" table:align="left" fo:margin="0cm" style:shadow="none" style:may-break-between-rows="true" table:border-model="collapsing"/>
    </style:style>
    <style:style style:name="Table17.A" style:family="table-column">
      <style:table-column-properties style:column-width="12.692cm"/>
    </style:style>
    <style:style style:name="Table17.1" style:family="table-row">
      <style:table-row-properties style:min-row-height="289.25pt" fo:keep-together="auto"/>
    </style:style>
    <style:style style:name="Table17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158_0" style:parent-style-name="Standard" style:family="paragraph">
      <style:paragraph-properties fo:line-height="160%" fo:text-align="justify" fo:margin-left="1.208cm" fo:margin-right="0cm" fo:text-indent="-1.208cm" fo:margin-top="0cm" fo:margin-bottom="0cm" fo:background-color="transparent" fo:border="none" style:shadow="none" style:text-autospace="none" style:vertical-align="auto" style:snap-to-layout-grid="true"/>
    </style:style>
    <style:style style:name="P157_0" style:parent-style-name="Standard" style:family="paragraph">
      <style:paragraph-properties fo:line-height="160%" fo:text-align="justify" fo:margin-left="0.796cm" fo:margin-right="0cm" fo:text-indent="-0.796cm" fo:margin-top="0cm" fo:margin-bottom="0cm" fo:background-color="transparent" fo:border="none" style:shadow="none" style:text-autospace="none" style:vertical-align="auto" style:snap-to-layout-grid="true"/>
    </style:style>
    <style:style style:name="T206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9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7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4_0" style:parent-style-name="Standard" style:family="paragraph">
      <style:paragraph-properties fo:line-height="92%" fo:text-align="justify" fo:margin-left="1.186cm" fo:margin-right="0cm" fo:text-indent="-1.186cm" fo:margin-top="0cm" fo:margin-bottom="0cm" fo:background-color="transparent" fo:border="none" style:shadow="none" style:text-autospace="none" style:vertical-align="auto" style:snap-to-layout-grid="true"/>
    </style:style>
    <style:style style:name="T18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9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5_0" style:parent-style-name="Standard" style:family="paragraph">
      <style:paragraph-properties fo:line-height="92%" fo:text-align="justify" fo:margin-left="1.281cm" fo:margin-right="0cm" fo:text-indent="-1.281cm" fo:margin-top="0cm" fo:margin-bottom="0cm" fo:background-color="transparent" fo:border="none" style:shadow="none" style:text-autospace="none" style:vertical-align="auto" style:snap-to-layout-grid="true"/>
    </style:style>
    <style:style style:name="T21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6_0" style:parent-style-name="Standard" style:family="paragraph">
      <style:paragraph-properties fo:line-height="92%" fo:text-align="justify" fo:margin-left="1.489cm" fo:margin-right="0cm" fo:text-indent="-1.489cm" fo:margin-top="0cm" fo:margin-bottom="0cm" fo:background-color="transparent" fo:border="none" style:shadow="none" style:text-autospace="none" style:vertical-align="auto" style:snap-to-layout-grid="true"/>
    </style:style>
    <style:style style:name="T21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2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1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97_0" style:parent-style-name="Standard" style:family="paragraph">
      <style:paragraph-properties fo:line-height="92%" fo:text-align="justify" fo:margin-left="0.584cm" fo:margin-right="0cm" fo:text-indent="-0.584cm" fo:margin-top="0cm" fo:margin-bottom="0cm" fo:background-color="transparent" fo:border="none" style:shadow="none" style:text-autospace="none" style:vertical-align="auto" style:snap-to-layout-grid="true"/>
    </style:style>
    <style:style style:name="T213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4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8_0" style:parent-style-name="Standard" style:family="paragraph">
      <style:paragraph-properties fo:line-height="93%" fo:text-align="justify" fo:margin-left="1.029cm" fo:margin-right="0cm" fo:text-indent="-1.029cm" fo:margin-top="0cm" fo:margin-bottom="0cm" fo:background-color="transparent" fo:border="none" style:shadow="none" style:text-autospace="none" style:vertical-align="auto" style:snap-to-layout-grid="true"/>
    </style:style>
    <style:style style:name="P143_0" style:parent-style-name="Standard" style:family="paragraph">
      <style:paragraph-properties fo:line-height="160%" fo:text-align="justify" fo:margin-left="1.029cm" fo:margin-right="0cm" fo:text-indent="-1.029cm" fo:margin-top="0cm" fo:margin-bottom="0cm" fo:background-color="transparent" fo:border="none" style:shadow="none" style:text-autospace="none" style:vertical-align="auto" style:snap-to-layout-grid="true"/>
    </style:style>
    <style:style style:name="P499_0" style:parent-style-name="Standard" style:family="paragraph">
      <style:paragraph-properties fo:line-height="92%" fo:text-align="justify" fo:margin-left="0.837cm" fo:margin-right="0cm" fo:text-indent="-0.837cm" fo:margin-top="0cm" fo:margin-bottom="0cm" fo:background-color="transparent" fo:border="none" style:shadow="none" style:text-autospace="none" style:vertical-align="auto" style:snap-to-layout-grid="true"/>
    </style:style>
    <style:style style:name="P500_0" style:parent-style-name="Standard" style:family="paragraph">
      <style:paragraph-properties fo:line-height="87%" fo:text-align="justify" fo:margin-left="0.881cm" fo:margin-right="0cm" fo:text-indent="-0.881cm" fo:margin-top="0cm" fo:margin-bottom="0cm" fo:background-color="transparent" fo:border="none" style:shadow="none" style:text-autospace="none" style:vertical-align="auto" style:snap-to-layout-grid="true"/>
    </style:style>
    <style:style style:name="P170_0" style:parent-style-name="Standard" style:family="paragraph">
      <style:paragraph-properties fo:line-height="160%" fo:text-align="justify" fo:margin-left="0.862cm" fo:margin-right="0cm" fo:text-indent="-0.862cm" fo:margin-top="0cm" fo:margin-bottom="0cm" fo:background-color="transparent" fo:border="none" style:shadow="none" style:text-autospace="none" style:vertical-align="auto" style:snap-to-layout-grid="true"/>
    </style:style>
    <style:style style:name="P501_0" style:parent-style-name="Standard" style:family="paragraph">
      <style:paragraph-properties fo:line-height="7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8" style:family="table">
      <style:table-properties style:width="12.132cm" table:align="left" fo:margin="0cm" style:shadow="none" style:may-break-between-rows="true" table:border-model="collapsing"/>
    </style:style>
    <style:style style:name="Table18.A" style:family="table-column">
      <style:table-column-properties style:column-width="12.132cm"/>
    </style:style>
    <style:style style:name="Table18.1" style:family="table-row">
      <style:table-row-properties style:min-row-height="106.42pt" fo:keep-together="auto"/>
    </style:style>
    <style:style style:name="Table18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160_0" style:parent-style-name="Standard" style:family="paragraph">
      <style:paragraph-properties fo:line-height="1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02_0" style:parent-style-name="Standard" style:family="paragraph">
      <style:paragraph-properties fo:line-height="75%" fo:text-align="justify" fo:margin-left="0.999cm" fo:margin-right="0cm" fo:text-indent="-0.999cm" fo:margin-top="0cm" fo:margin-bottom="0cm" fo:background-color="transparent" fo:border="none" style:shadow="none" style:text-autospace="none" style:vertical-align="auto" style:snap-to-layout-grid="true"/>
    </style:style>
    <style:style style:name="P503_0" style:parent-style-name="Standard" style:family="paragraph">
      <style:paragraph-properties fo:line-height="75%" fo:text-align="justify" fo:margin-left="0.643cm" fo:margin-right="0cm" fo:text-indent="-0.643cm" fo:margin-top="0cm" fo:margin-bottom="0cm" fo:background-color="transparent" fo:border="none" style:shadow="none" style:text-autospace="none" style:vertical-align="auto" style:snap-to-layout-grid="true"/>
    </style:style>
    <style:style style:name="T205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4_0" style:parent-style-name="Standard" style:family="paragraph">
      <style:paragraph-properties fo:line-height="75%" fo:text-align="justify" fo:margin-left="0.676cm" fo:margin-right="0cm" fo:text-indent="-0.676cm" fo:margin-top="0cm" fo:margin-bottom="0cm" fo:background-color="transparent" fo:border="none" style:shadow="none" style:text-autospace="none" style:vertical-align="auto" style:snap-to-layout-grid="true"/>
    </style:style>
    <style:style style:name="T20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5_0_b2" style:parent-style-name="Standard" style:family="paragraph">
      <style:paragraph-properties fo:line-height="75%" fo:text-align="start" fo:margin-left="0.351cm" fo:margin-right="0cm" fo:text-indent="-0.351cm" fo:margin-top="0cm" fo:margin-bottom="0cm" fo:background-color="transparent" fo:border="none" style:shadow="none" style:text-autospace="none" style:vertical-align="auto" style:snap-to-layout-grid="true"/>
    </style:style>
    <style:style style:name="P506_0" style:parent-style-name="Standard" style:family="paragraph">
      <style:paragraph-properties fo:line-height="75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1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1_0" style:parent-style-name="Standard" style:family="paragraph">
      <style:paragraph-properties fo:line-height="160%" fo:text-align="center" fo:margin-left="0.919cm" fo:margin-right="0cm" fo:text-indent="-0.919cm" fo:margin-top="0cm" fo:margin-bottom="0cm" fo:background-color="transparent" fo:border="none" style:shadow="none" style:text-autospace="none" style:vertical-align="auto" style:snap-to-layout-grid="true"/>
    </style:style>
    <style:style style:name="T215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1.00pt" style:font-size-asian="1.00pt" style:font-size-complex="1.00pt" fo:letter-spacing="0.0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2_0" style:parent-style-name="Standard" style:family="paragraph">
      <style:paragraph-properties fo:line-height="130%" fo:text-align="justify" fo:margin-left="0.776cm" fo:margin-right="0cm" fo:text-indent="-0.776cm" fo:margin-top="0cm" fo:margin-bottom="0cm" fo:background-color="transparent" fo:border="none" style:shadow="none" style:text-autospace="none" style:vertical-align="auto" style:snap-to-layout-grid="true"/>
    </style:style>
    <style:style style:name="T21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.00pt" style:font-size-asian="1.00pt" style:font-size-complex="1.00pt" fo:letter-spacing="-0.0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3_0" style:parent-style-name="Standard" style:family="paragraph">
      <style:paragraph-properties fo:line-height="160%" fo:text-align="start" fo:margin-left="0.802cm" fo:margin-right="0cm" fo:text-indent="-0.802cm" fo:margin-top="0cm" fo:margin-bottom="0cm" fo:background-color="transparent" fo:border="none" style:shadow="none" style:text-autospace="none" style:vertical-align="auto" style:snap-to-layout-grid="true"/>
    </style:style>
    <style:style style:name="T217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07_0" style:parent-style-name="Standard" style:family="paragraph">
      <style:paragraph-properties fo:line-height="117%" fo:text-align="center" fo:margin-left="0.888cm" fo:margin-right="0cm" fo:text-indent="-0.888cm" fo:margin-top="0cm" fo:margin-bottom="0cm" fo:background-color="transparent" fo:border="none" style:shadow="none" style:text-autospace="none" style:vertical-align="auto" style:snap-to-layout-grid="true"/>
    </style:style>
    <style:style style:name="T218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15.00pt" style:font-size-asian="15.00pt" style:font-size-complex="15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8_0" style:parent-style-name="Standard" style:family="paragraph">
      <style:paragraph-properties fo:line-height="87%" fo:text-align="justify" fo:margin-left="0.882cm" fo:margin-right="0cm" fo:text-indent="-0.882cm" fo:margin-top="0cm" fo:margin-bottom="0cm" fo:background-color="transparent" fo:border="none" style:shadow="none" style:text-autospace="none" style:vertical-align="auto" style:snap-to-layout-grid="true"/>
    </style:style>
    <style:style style:name="P509_0" style:parent-style-name="Standard" style:family="paragraph">
      <style:paragraph-properties fo:line-height="87%" fo:text-align="justify" fo:margin-left="1.239cm" fo:margin-right="0cm" fo:text-indent="-1.239cm" fo:margin-top="0cm" fo:margin-bottom="0cm" fo:background-color="transparent" fo:border="none" style:shadow="none" style:text-autospace="none" style:vertical-align="auto" style:snap-to-layout-grid="true"/>
    </style:style>
    <style:style style:name="P510_0" style:parent-style-name="Standard" style:family="paragraph">
      <style:paragraph-properties fo:line-height="87%" fo:text-align="justify" fo:margin-left="1.278cm" fo:margin-right="0cm" fo:text-indent="-1.278cm" fo:margin-top="0cm" fo:margin-bottom="0cm" fo:background-color="transparent" fo:border="none" style:shadow="none" style:text-autospace="none" style:vertical-align="auto" style:snap-to-layout-grid="true"/>
    </style:style>
    <style:style style:name="P511_0" style:parent-style-name="Standard" style:family="paragraph">
      <style:paragraph-properties fo:line-height="87%" fo:text-align="justify" fo:margin-left="1.316cm" fo:margin-right="0cm" fo:text-indent="-1.316cm" fo:margin-top="0cm" fo:margin-bottom="0cm" fo:background-color="transparent" fo:border="none" style:shadow="none" style:text-autospace="none" style:vertical-align="auto" style:snap-to-layout-grid="true"/>
    </style:style>
    <style:style style:name="Table19" style:family="table">
      <style:table-properties style:width="12.692cm" table:align="left" fo:margin="0cm" style:shadow="none" style:may-break-between-rows="true" table:border-model="collapsing"/>
    </style:style>
    <style:style style:name="Table19.A" style:family="table-column">
      <style:table-column-properties style:column-width="12.692cm"/>
    </style:style>
    <style:style style:name="Table19.1" style:family="table-row">
      <style:table-row-properties style:min-row-height="2.82pt" fo:keep-together="auto"/>
    </style:style>
    <style:style style:name="Table19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167_0" style:parent-style-name="Standard" style:family="paragraph">
      <style:paragraph-properties fo:line-height="160%" fo:text-align="justify" fo:margin-left="1.489cm" fo:margin-right="0cm" fo:text-indent="-1.489cm" fo:margin-top="0cm" fo:margin-bottom="0cm" fo:background-color="transparent" fo:border="none" style:shadow="none" style:text-autospace="none" style:vertical-align="auto" style:snap-to-layout-grid="true"/>
    </style:style>
    <style:style style:name="P512_0" style:parent-style-name="Standard" style:family="paragraph">
      <style:paragraph-properties fo:line-height="92%" fo:text-align="justify" fo:margin-left="1.197cm" fo:margin-right="0cm" fo:text-indent="-1.197cm" fo:margin-top="0cm" fo:margin-bottom="0cm" fo:background-color="transparent" fo:border="none" style:shadow="none" style:text-autospace="none" style:vertical-align="auto" style:snap-to-layout-grid="true"/>
    </style:style>
    <style:style style:name="P513_0" style:parent-style-name="Standard" style:family="paragraph">
      <style:paragraph-properties fo:line-height="92%" fo:text-align="justify" fo:margin-left="1.287cm" fo:margin-right="0cm" fo:text-indent="-1.287cm" fo:margin-top="0cm" fo:margin-bottom="0cm" fo:background-color="transparent" fo:border="none" style:shadow="none" style:text-autospace="none" style:vertical-align="auto" style:snap-to-layout-grid="true"/>
    </style:style>
    <style:style style:name="Table21" style:family="table">
      <style:table-properties style:width="12.692cm" table:align="left" fo:margin="0cm" style:shadow="none" style:may-break-between-rows="true" table:border-model="collapsing"/>
    </style:style>
    <style:style style:name="Table21.A" style:family="table-column">
      <style:table-column-properties style:column-width="12.692cm"/>
    </style:style>
    <style:style style:name="Table21.1" style:family="table-row">
      <style:table-row-properties style:min-row-height="115.54pt" fo:keep-together="auto"/>
    </style:style>
    <style:style style:name="Table21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142_0" style:parent-style-name="Standard" style:family="paragraph">
      <style:paragraph-properties fo:line-height="160%" fo:text-align="justify" fo:margin-left="1.186cm" fo:margin-right="0cm" fo:text-indent="-1.186cm" fo:margin-top="0cm" fo:margin-bottom="0cm" fo:background-color="transparent" fo:border="none" style:shadow="none" style:text-autospace="none" style:vertical-align="auto" style:snap-to-layout-grid="true"/>
    </style:style>
    <style:style style:name="P145_0" style:parent-style-name="Standard" style:family="paragraph">
      <style:paragraph-properties fo:line-height="160%" fo:text-align="justify" fo:margin-left="0.882cm" fo:margin-right="0cm" fo:text-indent="-0.882cm" fo:margin-top="0cm" fo:margin-bottom="0cm" fo:background-color="transparent" fo:border="none" style:shadow="none" style:text-autospace="none" style:vertical-align="auto" style:snap-to-layout-grid="true"/>
    </style:style>
    <style:style style:name="T225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14_0" style:parent-style-name="Standard" style:family="paragraph">
      <style:paragraph-properties fo:line-height="92%" fo:text-align="justify" fo:margin-left="0.798cm" fo:margin-right="0cm" fo:text-indent="-0.798cm" fo:margin-top="0cm" fo:margin-bottom="0cm" fo:background-color="transparent" fo:border="none" style:shadow="none" style:text-autospace="none" style:vertical-align="auto" style:snap-to-layout-grid="true"/>
    </style:style>
    <style:style style:name="T226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27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15_0" style:parent-style-name="Standard" style:family="paragraph">
      <style:paragraph-properties fo:line-height="92%" fo:text-align="justify" fo:margin-left="0.876cm" fo:margin-right="0cm" fo:text-indent="-0.876cm" fo:margin-top="0cm" fo:margin-bottom="0cm" fo:background-color="transparent" fo:border="none" style:shadow="none" style:text-autospace="none" style:vertical-align="auto" style:snap-to-layout-grid="true"/>
    </style:style>
    <style:style style:name="P186_0" style:parent-style-name="Standard" style:family="paragraph">
      <style:paragraph-properties fo:line-height="160%" fo:text-align="justify" fo:margin-left="0.827cm" fo:margin-right="0cm" fo:text-indent="-0.827cm" fo:margin-top="0cm" fo:margin-bottom="0cm" fo:background-color="transparent" fo:border="none" style:shadow="none" style:text-autospace="none" style:vertical-align="auto" style:snap-to-layout-grid="true"/>
    </style:style>
    <style:style style:name="P516_0" style:parent-style-name="Standard" style:family="paragraph">
      <style:paragraph-properties fo:line-height="92%" fo:text-align="justify" fo:margin-left="0.827cm" fo:margin-right="0cm" fo:text-indent="-0.827cm" fo:margin-top="0cm" fo:margin-bottom="0cm" fo:background-color="transparent" fo:border="none" style:shadow="none" style:text-autospace="none" style:vertical-align="auto" style:snap-to-layout-grid="true"/>
    </style:style>
    <style:style style:name="T229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87_0" style:parent-style-name="Standard" style:family="paragraph">
      <style:paragraph-properties fo:line-height="160%" fo:text-align="justify" fo:margin-left="1.222cm" fo:margin-right="0cm" fo:text-indent="-1.222cm" fo:margin-top="0cm" fo:margin-bottom="0cm" fo:background-color="transparent" fo:border="none" style:shadow="none" style:text-autospace="none" style:vertical-align="auto" style:snap-to-layout-grid="true"/>
    </style:style>
    <style:style style:name="P517_0" style:parent-style-name="Standard" style:family="paragraph">
      <style:paragraph-properties fo:line-height="92%" fo:text-align="justify" fo:margin-left="0.816cm" fo:margin-right="0cm" fo:text-indent="-0.816cm" fo:margin-top="0cm" fo:margin-bottom="0cm" fo:background-color="transparent" fo:border="none" style:shadow="none" style:text-autospace="none" style:vertical-align="auto" style:snap-to-layout-grid="true"/>
    </style:style>
    <style:style style:name="T23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20" style:family="table">
      <style:table-properties style:width="12.132cm" table:align="left" fo:margin="0cm" style:shadow="none" style:may-break-between-rows="true" table:border-model="collapsing"/>
    </style:style>
    <style:style style:name="Table20.A" style:family="table-column">
      <style:table-column-properties style:column-width="12.132cm"/>
    </style:style>
    <style:style style:name="Table20.1" style:family="table-row">
      <style:table-row-properties style:min-row-height="2.82pt" fo:keep-together="auto"/>
    </style:style>
    <style:style style:name="Table20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22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9.00pt" style:font-size-asian="9.00pt" style:font-size-complex="9.00pt" fo:letter-spacing="-0.2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18_0" style:parent-style-name="Standard" style:family="paragraph">
      <style:paragraph-properties fo:line-height="75%" fo:text-align="justify" fo:margin-left="0.446cm" fo:margin-right="0cm" fo:text-indent="-0.446cm" fo:margin-top="0cm" fo:margin-bottom="0cm" fo:background-color="transparent" fo:border="none" style:shadow="none" style:text-autospace="none" style:vertical-align="auto" style:snap-to-layout-grid="true"/>
    </style:style>
    <style:style style:name="T21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62_0_b2" style:parent-style-name="Standard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61_0" style:parent-style-name="Standard" style:family="paragraph">
      <style:paragraph-properties fo:line-height="130%" fo:text-align="start" fo:margin-left="0.351cm" fo:margin-right="0cm" fo:text-indent="-0.351cm" fo:margin-top="0cm" fo:margin-bottom="0cm" fo:background-color="transparent" fo:border="none" style:shadow="none" style:text-autospace="none" style:vertical-align="auto" style:snap-to-layout-grid="true"/>
    </style:style>
    <style:style style:name="T40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8.00pt" style:font-size-asian="8.00pt" style:font-size-complex="8.00pt" fo:letter-spacing="-0.1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62_0" style:parent-style-name="Standard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19_0" style:parent-style-name="Standard" style:family="paragraph">
      <style:paragraph-properties fo:line-height="75%" fo:text-align="justify" fo:margin-left="0.540cm" fo:margin-right="0cm" fo:text-indent="-0.540cm" fo:margin-top="0cm" fo:margin-bottom="0cm" fo:background-color="transparent" fo:border="none" style:shadow="none" style:text-autospace="none" style:vertical-align="auto" style:snap-to-layout-grid="true"/>
    </style:style>
    <style:style style:name="T223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1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09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20_0" style:parent-style-name="Standard" style:family="paragraph">
      <style:paragraph-properties fo:line-height="75%" fo:text-align="justify" fo:margin-left="0.716cm" fo:margin-right="0cm" fo:text-indent="-0.716cm" fo:margin-top="0cm" fo:margin-bottom="0cm" fo:background-color="transparent" fo:border="none" style:shadow="none" style:text-autospace="none" style:vertical-align="auto" style:snap-to-layout-grid="true"/>
    </style:style>
    <style:style style:name="T224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21_0" style:parent-style-name="Standard" style:family="paragraph">
      <style:paragraph-properties fo:line-height="75%" fo:text-align="justify" fo:margin-left="0.773cm" fo:margin-right="0cm" fo:text-indent="-0.773cm" fo:margin-top="0cm" fo:margin-bottom="0cm" fo:background-color="transparent" fo:border="none" style:shadow="none" style:text-autospace="none" style:vertical-align="auto" style:snap-to-layout-grid="true"/>
    </style:style>
    <style:style style:name="P136_0" style:parent-style-name="Standard" style:family="paragraph">
      <style:paragraph-properties fo:line-height="160%" fo:text-align="center" fo:margin-left="0.888cm" fo:margin-right="0cm" fo:text-indent="-0.888cm" fo:margin-top="0cm" fo:margin-bottom="0cm" fo:background-color="transparent" fo:border="none" style:shadow="none" style:text-autospace="none" style:vertical-align="auto" style:snap-to-layout-grid="true"/>
    </style:style>
    <style:style style:name="T232" style:family="text">
      <style:text-properties fo:color="#000000" style:text-outline="false" style:text-line-through-style="solid" style:text-position="0% 100%" style:font-name="HCI Hollyhock" style:font-name-asian="휴먼고딕" style:font-name-complex="한양중고딕" fo:font-family="HCI Hollyhock" style:font-family-asian="휴먼고딕" style:font-family-complex="한양중고딕" fo:font-size="1.00pt" style:font-size-asian="1.00pt" style:font-size-complex="1.00pt" fo:letter-spacing="0.0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34" style:family="text">
      <style:text-properties fo:color="#000000" style:text-outline="false" style:text-line-through-style="solid" style:text-position="0% 100%" style:font-name="HCI Hollyhock" style:font-name-asian="맑은 고딕" style:font-name-complex="한양중고딕" fo:font-family="HCI Hollyhock" style:font-family-asian="맑은 고딕" style:font-family-complex="한양중고딕" fo:font-size="15.00pt" style:font-size-asian="15.00pt" style:font-size-complex="15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5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22_0" style:parent-style-name="Standard" style:family="paragraph">
      <style:paragraph-properties fo:line-height="75%" fo:text-align="justify" fo:margin-left="0.858cm" fo:margin-right="0cm" fo:text-indent="-0.858cm" fo:margin-top="0cm" fo:margin-bottom="0cm" fo:background-color="transparent" fo:border="none" style:shadow="none" style:text-autospace="none" style:vertical-align="auto" style:snap-to-layout-grid="true"/>
    </style:style>
    <style:style style:name="P190_0" style:parent-style-name="Standard" style:family="paragraph">
      <style:paragraph-properties fo:line-height="130%" fo:text-align="justify" fo:margin-left="0.802cm" fo:margin-right="0cm" fo:text-indent="-0.802cm" fo:margin-top="0cm" fo:margin-bottom="0cm" fo:background-color="transparent" fo:border="none" style:shadow="none" style:text-autospace="none" style:vertical-align="auto" style:snap-to-layout-grid="true"/>
    </style:style>
    <style:style style:name="T236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23_0" style:parent-style-name="Standard" style:family="paragraph">
      <style:paragraph-properties fo:line-height="75%" fo:text-align="justify" fo:margin-left="0.809cm" fo:margin-right="0cm" fo:text-indent="-0.809cm" fo:margin-top="0cm" fo:margin-bottom="0cm" fo:background-color="transparent" fo:border="none" style:shadow="none" style:text-autospace="none" style:vertical-align="auto" style:snap-to-layout-grid="true"/>
    </style:style>
    <style:style style:name="P192_0" style:parent-style-name="Standard" style:family="paragraph">
      <style:paragraph-properties fo:line-height="130%" fo:text-align="justify" fo:margin-left="1.029cm" fo:margin-right="0cm" fo:text-indent="-1.029cm" fo:margin-top="0cm" fo:margin-bottom="0cm" fo:background-color="transparent" fo:border="none" style:shadow="none" style:text-autospace="none" style:vertical-align="auto" style:snap-to-layout-grid="true"/>
    </style:style>
    <style:style style:name="P524_0" style:parent-style-name="Standard" style:family="paragraph">
      <style:paragraph-properties fo:line-height="75%" fo:text-align="justify" fo:margin-left="0.858cm" fo:margin-right="0cm" fo:text-indent="-0.858cm" fo:margin-top="0cm" fo:margin-bottom="0cm" fo:background-color="transparent" fo:border="none" style:shadow="none" style:text-autospace="none" style:vertical-align="auto" style:snap-to-layout-grid="true"/>
    </style:style>
    <style:style style:name="P525_0" style:parent-style-name="Standard" style:family="paragraph">
      <style:paragraph-properties fo:line-height="75%" fo:text-align="justify" fo:margin-left="0.866cm" fo:margin-right="0cm" fo:text-indent="-0.866cm" fo:margin-top="0cm" fo:margin-bottom="0cm" fo:background-color="transparent" fo:border="none" style:shadow="none" style:text-autospace="none" style:vertical-align="auto" style:snap-to-layout-grid="true"/>
    </style:style>
    <style:style style:name="T41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26_0" style:parent-style-name="Standard" style:family="paragraph">
      <style:paragraph-properties fo:line-height="75%" fo:text-align="justify" fo:margin-left="0.973cm" fo:margin-right="0cm" fo:text-indent="-0.973cm" fo:margin-top="0cm" fo:margin-bottom="0cm" fo:background-color="transparent" fo:border="none" style:shadow="none" style:text-autospace="none" style:vertical-align="auto" style:snap-to-layout-grid="true"/>
    </style:style>
    <style:style style:name="P527_0" style:parent-style-name="Standard" style:family="paragraph">
      <style:paragraph-properties fo:line-height="75%" fo:text-align="justify" fo:margin-left="0.797cm" fo:margin-right="0cm" fo:text-indent="-0.797cm" fo:margin-top="0cm" fo:margin-bottom="0cm" fo:background-color="transparent" fo:border="none" style:shadow="none" style:text-autospace="none" style:vertical-align="auto" style:snap-to-layout-grid="true"/>
    </style:style>
    <style:style style:name="P196_0" style:parent-style-name="Standard" style:family="paragraph">
      <style:paragraph-properties fo:line-height="130%" fo:text-align="justify" fo:margin-left="0.813cm" fo:margin-right="0cm" fo:text-indent="-0.813cm" fo:margin-top="0cm" fo:margin-bottom="0cm" fo:background-color="transparent" fo:border="none" style:shadow="none" style:text-autospace="none" style:vertical-align="auto" style:snap-to-layout-grid="true"/>
    </style:style>
    <style:style style:name="P528_0" style:parent-style-name="Standard" style:family="paragraph">
      <style:paragraph-properties fo:line-height="75%" fo:text-align="justify" fo:margin-left="0.796cm" fo:margin-right="0cm" fo:text-indent="-0.796cm" fo:margin-top="0cm" fo:margin-bottom="0cm" fo:background-color="transparent" fo:border="none" style:shadow="none" style:text-autospace="none" style:vertical-align="auto" style:snap-to-layout-grid="true"/>
    </style:style>
    <style:style style:name="P529_0" style:parent-style-name="Standard" style:family="paragraph">
      <style:paragraph-properties fo:line-height="75%" fo:text-align="justify" fo:margin-left="0.881cm" fo:margin-right="0cm" fo:text-indent="-0.881cm" fo:margin-top="0cm" fo:margin-bottom="0cm" fo:background-color="transparent" fo:border="none" style:shadow="none" style:text-autospace="none" style:vertical-align="auto" style:snap-to-layout-grid="true"/>
    </style:style>
    <style:style style:name="P530_0" style:parent-style-name="Standard" style:family="paragraph">
      <style:paragraph-properties fo:line-height="75%" fo:text-align="justify" fo:margin-left="0.833cm" fo:margin-right="0cm" fo:text-indent="-0.833cm" fo:margin-top="0cm" fo:margin-bottom="0cm" fo:background-color="transparent" fo:border="none" style:shadow="none" style:text-autospace="none" style:vertical-align="auto" style:snap-to-layout-grid="true"/>
    </style:style>
    <style:style style:name="T428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1_0" style:parent-style-name="Standard" style:family="paragraph">
      <style:paragraph-properties fo:line-height="95%" fo:text-align="justify" fo:margin-left="1.029cm" fo:margin-right="0cm" fo:text-indent="-1.029cm" fo:margin-top="0cm" fo:margin-bottom="0cm" fo:background-color="transparent" fo:border="none" style:shadow="none" style:text-autospace="none" style:vertical-align="auto" style:snap-to-layout-grid="true"/>
    </style:style>
    <style:style style:name="P200_0" style:parent-style-name="Standard" style:family="paragraph">
      <style:paragraph-properties fo:line-height="130%" fo:text-align="justify" fo:margin-left="0.815cm" fo:margin-right="0cm" fo:text-indent="-0.815cm" fo:margin-top="0cm" fo:margin-bottom="0cm" fo:background-color="transparent" fo:border="none" style:shadow="none" style:text-autospace="none" style:vertical-align="auto" style:snap-to-layout-grid="true"/>
    </style:style>
    <style:style style:name="P532_0" style:parent-style-name="Standard" style:family="paragraph">
      <style:paragraph-properties fo:line-height="75%" fo:text-align="justify" fo:margin-left="0.865cm" fo:margin-right="0cm" fo:text-indent="-0.865cm" fo:margin-top="0cm" fo:margin-bottom="0cm" fo:background-color="transparent" fo:border="none" style:shadow="none" style:text-autospace="none" style:vertical-align="auto" style:snap-to-layout-grid="true"/>
    </style:style>
    <style:style style:name="T349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33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5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4_0" style:parent-style-name="Standard" style:family="paragraph">
      <style:paragraph-properties fo:line-height="6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35_0" style:parent-style-name="Standard" style:family="paragraph">
      <style:paragraph-properties fo:line-height="6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06_0" style:parent-style-name="Standard" style:family="paragraph">
      <style:paragraph-properties fo:line-height="11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07_0" style:parent-style-name="Standard" style:family="paragraph">
      <style:paragraph-properties fo:line-height="115%" fo:text-align="justify" fo:margin-left="0.412cm" fo:margin-right="0cm" fo:text-indent="-0.412cm" fo:margin-top="0cm" fo:margin-bottom="0cm" fo:background-color="transparent" fo:border="none" style:shadow="none" style:text-autospace="none" style:vertical-align="auto" style:snap-to-layout-grid="true"/>
    </style:style>
    <style:style style:name="P536_0" style:parent-style-name="Standard" style:family="paragraph">
      <style:paragraph-properties fo:line-height="67%" fo:text-align="justify" fo:margin-left="0.644cm" fo:margin-right="0cm" fo:text-indent="-0.644cm" fo:margin-top="0cm" fo:margin-bottom="0cm" fo:background-color="transparent" fo:border="none" style:shadow="none" style:text-autospace="none" style:vertical-align="auto" style:snap-to-layout-grid="true"/>
    </style:style>
    <style:style style:name="T35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7_0" style:parent-style-name="Standard" style:family="paragraph">
      <style:paragraph-properties fo:line-height="67%" fo:text-align="justify" fo:margin-left="0.583cm" fo:margin-right="0cm" fo:text-indent="-0.583cm" fo:margin-top="0cm" fo:margin-bottom="0cm" fo:background-color="transparent" fo:border="none" style:shadow="none" style:text-autospace="none" style:vertical-align="auto" style:snap-to-layout-grid="true"/>
    </style:style>
    <style:style style:name="P538_0" style:parent-style-name="Standard" style:family="paragraph">
      <style:paragraph-properties fo:line-height="67%" fo:text-align="justify" fo:margin-left="0.756cm" fo:margin-right="0cm" fo:text-indent="-0.756cm" fo:margin-top="0cm" fo:margin-bottom="0cm" fo:background-color="transparent" fo:border="none" style:shadow="none" style:text-autospace="none" style:vertical-align="auto" style:snap-to-layout-grid="true"/>
    </style:style>
    <style:style style:name="P539_0" style:parent-style-name="Standard" style:family="paragraph">
      <style:paragraph-properties fo:line-height="67%" fo:text-align="justify" fo:margin-left="0.737cm" fo:margin-right="0cm" fo:text-indent="-0.737cm" fo:margin-top="0cm" fo:margin-bottom="0cm" fo:background-color="transparent" fo:border="none" style:shadow="none" style:text-autospace="none" style:vertical-align="auto" style:snap-to-layout-grid="true"/>
    </style:style>
    <style:style style:name="T35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3" style:family="text">
      <style:text-properties fo:color="#ff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4" style:family="table">
      <style:table-properties style:width="8.152cm" table:align="left" fo:margin="0cm" style:shadow="none" style:may-break-between-rows="true" table:border-model="collapsing"/>
    </style:style>
    <style:style style:name="Table24.A" style:family="table-column">
      <style:table-column-properties style:column-width="2.737cm"/>
    </style:style>
    <style:style style:name="Table24.B" style:family="table-column">
      <style:table-column-properties style:column-width="1.439cm"/>
    </style:style>
    <style:style style:name="Table24.C" style:family="table-column">
      <style:table-column-properties style:column-width="2.537cm"/>
    </style:style>
    <style:style style:name="Table24.D" style:family="table-column">
      <style:table-column-properties style:column-width="1.439cm"/>
    </style:style>
    <style:style style:name="Table24.1" style:family="table-row">
      <style:table-row-properties style:min-row-height="2.82pt" fo:keep-together="auto"/>
    </style:style>
    <style:style style:name="Table24.A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24.B1" style:family="table-cell">
      <style:table-cell-properties style:vertical-align="middle" style:shadow="none" fo:background-color="#f2f2f2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24.C1" style:family="table-cell">
      <style:table-cell-properties style:vertical-align="middle" style:shadow="none" fo:background-color="#f2f2f2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24.D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24.2" style:family="table-row">
      <style:table-row-properties style:min-row-height="2.82pt" fo:keep-together="auto"/>
    </style:style>
    <style:style style:name="Table24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4.B2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24.C2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24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4.3" style:family="table-row">
      <style:table-row-properties style:min-row-height="2.82pt" fo:keep-together="auto"/>
    </style:style>
    <style:style style:name="Table24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4.B3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24.C3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24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4.4" style:family="table-row">
      <style:table-row-properties style:min-row-height="2.82pt" fo:keep-together="auto"/>
    </style:style>
    <style:style style:name="Table24.A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4.B4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24.C4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24.D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4.5" style:family="table-row">
      <style:table-row-properties style:min-row-height="2.82pt" fo:keep-together="auto"/>
    </style:style>
    <style:style style:name="Table24.A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4.B5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24.C5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24.D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212_0" style:parent-style-name="Standard" style:family="paragraph">
      <style:paragraph-properties fo:line-height="115%" fo:text-align="center" fo:margin-left="0.737cm" fo:margin-right="0cm" fo:text-indent="-0.737cm" fo:margin-top="0cm" fo:margin-bottom="0cm" fo:background-color="transparent" fo:border="none" style:shadow="none" style:text-autospace="none" style:vertical-align="auto" style:snap-to-layout-grid="true"/>
    </style:style>
    <style:style style:name="P540_0" style:parent-style-name="Standard" style:family="paragraph">
      <style:paragraph-properties fo:line-height="67%" fo:text-align="justify" fo:margin-left="0.587cm" fo:margin-right="0cm" fo:text-indent="-0.587cm" fo:margin-top="0cm" fo:margin-bottom="0cm" fo:background-color="transparent" fo:border="none" style:shadow="none" style:text-autospace="none" style:vertical-align="auto" style:snap-to-layout-grid="true"/>
    </style:style>
    <style:style style:name="T354" style:family="text">
      <style:text-properties fo:color="#000000" style:text-outline="false" style:text-line-through-style="solid" style:text-position="0% 100%" style:font-name="함초롬바탕" style:font-name-asian="맑은 고딕" style:font-name-complex="함초롬바탕" fo:font-family="함초롬바탕" style:font-family-asian="맑은 고딕" style:font-family-complex="함초롬바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41_0" style:parent-style-name="Standard" style:family="paragraph">
      <style:paragraph-properties fo:line-height="9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25" style:family="table">
      <style:table-properties style:width="8.152cm" table:align="left" fo:margin="0cm" style:shadow="none" style:may-break-between-rows="true" table:border-model="collapsing"/>
    </style:style>
    <style:style style:name="Table25.A" style:family="table-column">
      <style:table-column-properties style:column-width="2.737cm"/>
    </style:style>
    <style:style style:name="Table25.B" style:family="table-column">
      <style:table-column-properties style:column-width="1.439cm"/>
    </style:style>
    <style:style style:name="Table25.C" style:family="table-column">
      <style:table-column-properties style:column-width="2.537cm"/>
    </style:style>
    <style:style style:name="Table25.D" style:family="table-column">
      <style:table-column-properties style:column-width="1.439cm"/>
    </style:style>
    <style:style style:name="Table25.1" style:family="table-row">
      <style:table-row-properties style:min-row-height="2.82pt" fo:keep-together="auto"/>
    </style:style>
    <style:style style:name="Table25.A1" style:family="table-cell">
      <style:table-cell-properties style:vertical-align="middle" style:shadow="none" fo:background-color="#f2f2f2" fo:border="0.012cm solid #000000" fo:padding="0.050cm"/>
    </style:style>
    <style:style style:name="Table25.B1" style:family="table-cell">
      <style:table-cell-properties style:vertical-align="middle" style:shadow="none" fo:background-color="#f2f2f2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25.C1" style:family="table-cell">
      <style:table-cell-properties style:vertical-align="middle" style:shadow="none" fo:background-color="#f2f2f2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25.D1" style:family="table-cell">
      <style:table-cell-properties style:vertical-align="middle" style:shadow="none" fo:background-color="#f2f2f2" fo:border="0.012cm solid #000000" fo:padding="0.050cm"/>
    </style:style>
    <style:style style:name="Table25.2" style:family="table-row">
      <style:table-row-properties style:min-row-height="2.82pt" fo:keep-together="auto"/>
    </style:style>
    <style:style style:name="Table25.A2" style:family="table-cell">
      <style:table-cell-properties style:vertical-align="middle" style:shadow="none" fo:border="0.012cm solid #000000" fo:padding="0.050cm"/>
    </style:style>
    <style:style style:name="Table25.B2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25.C2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25.D2" style:family="table-cell">
      <style:table-cell-properties style:vertical-align="middle" style:shadow="none" fo:border="0.012cm solid #000000" fo:padding="0.050cm"/>
    </style:style>
    <style:style style:name="Table25.3" style:family="table-row">
      <style:table-row-properties style:min-row-height="2.82pt" fo:keep-together="auto"/>
    </style:style>
    <style:style style:name="Table25.A3" style:family="table-cell">
      <style:table-cell-properties style:vertical-align="middle" style:shadow="none" fo:border="0.012cm solid #000000" fo:padding="0.050cm"/>
    </style:style>
    <style:style style:name="Table25.B3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25.C3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25.D3" style:family="table-cell">
      <style:table-cell-properties style:vertical-align="middle" style:shadow="none" fo:border="0.012cm solid #000000" fo:padding="0.050cm"/>
    </style:style>
    <style:style style:name="Table25.4" style:family="table-row">
      <style:table-row-properties style:min-row-height="2.82pt" fo:keep-together="auto"/>
    </style:style>
    <style:style style:name="Table25.A4" style:family="table-cell">
      <style:table-cell-properties style:vertical-align="middle" style:shadow="none" fo:border="0.012cm solid #000000" fo:padding="0.050cm"/>
    </style:style>
    <style:style style:name="Table25.B4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25.C4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25.D4" style:family="table-cell">
      <style:table-cell-properties style:vertical-align="middle" style:shadow="none" fo:border="0.012cm solid #000000" fo:padding="0.050cm"/>
    </style:style>
    <style:style style:name="P214_0" style:parent-style-name="Standard" style:family="paragraph">
      <style:paragraph-properties fo:line-height="115%" fo:text-align="center" fo:margin-left="0.587cm" fo:margin-right="0cm" fo:text-indent="-0.587cm" fo:margin-top="0cm" fo:margin-bottom="0cm" fo:background-color="transparent" fo:border="none" style:shadow="none" style:text-autospace="none" style:vertical-align="auto" style:snap-to-layout-grid="true"/>
    </style:style>
    <style:style style:name="Table26" style:family="table">
      <style:table-properties style:width="8.152cm" table:align="left" fo:margin="0cm" style:shadow="none" style:may-break-between-rows="true" table:border-model="collapsing"/>
    </style:style>
    <style:style style:name="Table26.A" style:family="table-column">
      <style:table-column-properties style:column-width="2.737cm"/>
    </style:style>
    <style:style style:name="Table26.B" style:family="table-column">
      <style:table-column-properties style:column-width="1.439cm"/>
    </style:style>
    <style:style style:name="Table26.C" style:family="table-column">
      <style:table-column-properties style:column-width="2.537cm"/>
    </style:style>
    <style:style style:name="Table26.D" style:family="table-column">
      <style:table-column-properties style:column-width="1.439cm"/>
    </style:style>
    <style:style style:name="Table26.1" style:family="table-row">
      <style:table-row-properties style:min-row-height="2.82pt" fo:keep-together="auto"/>
    </style:style>
    <style:style style:name="Table26.A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26.B1" style:family="table-cell">
      <style:table-cell-properties style:vertical-align="middle" style:shadow="none" fo:background-color="#f2f2f2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26.C1" style:family="table-cell">
      <style:table-cell-properties style:vertical-align="middle" style:shadow="none" fo:background-color="#f2f2f2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26.D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26.2" style:family="table-row">
      <style:table-row-properties style:min-row-height="2.82pt" fo:keep-together="auto"/>
    </style:style>
    <style:style style:name="Table26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6.B2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26.C2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26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6.3" style:family="table-row">
      <style:table-row-properties style:min-row-height="2.82pt" fo:keep-together="auto"/>
    </style:style>
    <style:style style:name="Table26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6.B3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26.C3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26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6.4" style:family="table-row">
      <style:table-row-properties style:min-row-height="2.82pt" fo:keep-together="auto"/>
    </style:style>
    <style:style style:name="Table26.A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6.B4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26.C4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26.D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7" style:family="table">
      <style:table-properties style:width="8.152cm" table:align="left" fo:margin="0cm" style:shadow="none" style:may-break-between-rows="true" table:border-model="collapsing"/>
    </style:style>
    <style:style style:name="Table27.A" style:family="table-column">
      <style:table-column-properties style:column-width="3.136cm"/>
    </style:style>
    <style:style style:name="Table27.B" style:family="table-column">
      <style:table-column-properties style:column-width="1.040cm"/>
    </style:style>
    <style:style style:name="Table27.C" style:family="table-column">
      <style:table-column-properties style:column-width="3.036cm"/>
    </style:style>
    <style:style style:name="Table27.D" style:family="table-column">
      <style:table-column-properties style:column-width="0.940cm"/>
    </style:style>
    <style:style style:name="Table27.1" style:family="table-row">
      <style:table-row-properties style:min-row-height="2.82pt" fo:keep-together="auto"/>
    </style:style>
    <style:style style:name="Table27.A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27.B1" style:family="table-cell">
      <style:table-cell-properties style:vertical-align="middle" style:shadow="none" fo:background-color="#f2f2f2" fo:border-top="0.012cm solid #000000" fo:border-bottom="0.012cm solid #000000" fo:border-left="0.012cm solid #000000" fo:border-right="0.05cm double #000000" style:border-line-width-right="0.017cm 0.008cm 0.017cm" fo:padding-top="0.050cm" fo:padding-bottom="0.050cm" fo:padding-left="0.180cm" fo:padding-right="0.180cm"/>
    </style:style>
    <style:style style:name="Table27.C1" style:family="table-cell">
      <style:table-cell-properties style:vertical-align="middle" style:shadow="none" fo:background-color="#f2f2f2" fo:border-top="0.012cm solid #000000" fo:border-bottom="0.012cm solid #000000" fo:border-left="0.05cm double #000000" fo:border-right="0.012cm solid #000000" style:border-line-width-left="0.017cm 0.008cm 0.017cm" fo:padding-top="0.050cm" fo:padding-bottom="0.050cm" fo:padding-left="0.180cm" fo:padding-right="0.180cm"/>
    </style:style>
    <style:style style:name="Table27.D1" style:family="table-cell">
      <style:table-cell-properties style:vertical-align="middle" style:shadow="none" fo:background-color="#f2f2f2" fo:border="0.012cm solid #000000" fo:padding-top="0.050cm" fo:padding-bottom="0.050cm" fo:padding-left="0.180cm" fo:padding-right="0.180cm"/>
    </style:style>
    <style:style style:name="Table27.2" style:family="table-row">
      <style:table-row-properties style:min-row-height="2.82pt" fo:keep-together="auto"/>
    </style:style>
    <style:style style:name="Table27.A2" style:family="table-cell">
      <style:table-cell-properties style:vertical-align="middle" style:shadow="none" fo:border="0.012cm solid #000000" fo:padding="0.050cm"/>
    </style:style>
    <style:style style:name="Table27.B2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27.C2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27.D2" style:family="table-cell">
      <style:table-cell-properties style:vertical-align="middle" style:shadow="none" fo:border="0.012cm solid #000000" fo:padding="0.050cm"/>
    </style:style>
    <style:style style:name="Table27.3" style:family="table-row">
      <style:table-row-properties style:min-row-height="2.82pt" fo:keep-together="auto"/>
    </style:style>
    <style:style style:name="Table27.A3" style:family="table-cell">
      <style:table-cell-properties style:vertical-align="middle" style:shadow="none" fo:border="0.012cm solid #000000" fo:padding="0.050cm"/>
    </style:style>
    <style:style style:name="Table27.B3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27.C3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27.D3" style:family="table-cell">
      <style:table-cell-properties style:vertical-align="middle" style:shadow="none" fo:border="0.012cm solid #000000" fo:padding="0.050cm"/>
    </style:style>
    <style:style style:name="Table27.4" style:family="table-row">
      <style:table-row-properties style:min-row-height="2.82pt" fo:keep-together="auto"/>
    </style:style>
    <style:style style:name="Table27.A4" style:family="table-cell">
      <style:table-cell-properties style:vertical-align="middle" style:shadow="none" fo:border="0.012cm solid #000000" fo:padding="0.050cm"/>
    </style:style>
    <style:style style:name="Table27.B4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27.C4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27.D4" style:family="table-cell">
      <style:table-cell-properties style:vertical-align="middle" style:shadow="none" fo:border="0.012cm solid #000000" fo:padding="0.050cm"/>
    </style:style>
    <style:style style:name="T355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6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357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542_0" style:parent-style-name="Standard" style:family="paragraph">
      <style:paragraph-properties fo:line-height="67%" fo:text-align="justify" fo:margin-left="0.547cm" fo:margin-right="0cm" fo:text-indent="-0.547cm" fo:margin-top="0cm" fo:margin-bottom="0cm" fo:background-color="transparent" fo:border="none" style:shadow="none" style:text-autospace="none" style:vertical-align="auto" style:snap-to-layout-grid="true"/>
    </style:style>
    <style:style style:name="T243" style:family="text">
      <style:text-properties fo:color="#000000" style:text-outline="false" style:text-line-through-style="solid" style:text-position="0% 100%" style:font-name="휴먼명조" style:font-name-asian="맑은 고딕" style:font-name-complex="휴먼명조" fo:font-family="휴먼명조" style:font-family-asian="맑은 고딕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8" style:family="table">
      <style:table-properties style:width="8.293cm" table:align="left" fo:margin="0cm" style:shadow="none" style:may-break-between-rows="true" table:border-model="collapsing"/>
    </style:style>
    <style:style style:name="Table28.A" style:family="table-column">
      <style:table-column-properties style:column-width="3.136cm"/>
    </style:style>
    <style:style style:name="Table28.B" style:family="table-column">
      <style:table-column-properties style:column-width="1.040cm"/>
    </style:style>
    <style:style style:name="Table28.C" style:family="table-column">
      <style:table-column-properties style:column-width="3.177cm"/>
    </style:style>
    <style:style style:name="Table28.D" style:family="table-column">
      <style:table-column-properties style:column-width="0.940cm"/>
    </style:style>
    <style:style style:name="Table28.1" style:family="table-row">
      <style:table-row-properties style:min-row-height="2.82pt" fo:keep-together="auto"/>
    </style:style>
    <style:style style:name="Table28.A1" style:family="table-cell">
      <style:table-cell-properties style:vertical-align="middle" style:shadow="none" fo:background-color="#f2f2f2" fo:border="0.012cm solid #000000" fo:padding="0.050cm"/>
    </style:style>
    <style:style style:name="Table28.B1" style:family="table-cell">
      <style:table-cell-properties style:vertical-align="middle" style:shadow="none" fo:background-color="#f2f2f2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28.C1" style:family="table-cell">
      <style:table-cell-properties style:vertical-align="middle" style:shadow="none" fo:background-color="#f2f2f2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28.D1" style:family="table-cell">
      <style:table-cell-properties style:vertical-align="middle" style:shadow="none" fo:background-color="#f2f2f2" fo:border="0.012cm solid #000000" fo:padding="0.050cm"/>
    </style:style>
    <style:style style:name="Table28.2" style:family="table-row">
      <style:table-row-properties style:min-row-height="2.82pt" fo:keep-together="auto"/>
    </style:style>
    <style:style style:name="Table28.A2" style:family="table-cell">
      <style:table-cell-properties style:vertical-align="middle" style:shadow="none" fo:border="0.012cm solid #000000" fo:padding="0.050cm"/>
    </style:style>
    <style:style style:name="Table28.B2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28.C2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28.D2" style:family="table-cell">
      <style:table-cell-properties style:vertical-align="middle" style:shadow="none" fo:border="0.012cm solid #000000" fo:padding="0.050cm"/>
    </style:style>
    <style:style style:name="Table28.3" style:family="table-row">
      <style:table-row-properties style:min-row-height="2.82pt" fo:keep-together="auto"/>
    </style:style>
    <style:style style:name="Table28.A3" style:family="table-cell">
      <style:table-cell-properties style:vertical-align="middle" style:shadow="none" fo:border="0.012cm solid #000000" fo:padding="0.050cm"/>
    </style:style>
    <style:style style:name="Table28.B3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28.C3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28.D3" style:family="table-cell">
      <style:table-cell-properties style:vertical-align="middle" style:shadow="none" fo:border="0.012cm solid #000000" fo:padding="0.050cm"/>
    </style:style>
    <style:style style:name="Table28.4" style:family="table-row">
      <style:table-row-properties style:min-row-height="2.82pt" fo:keep-together="auto"/>
    </style:style>
    <style:style style:name="Table28.A4" style:family="table-cell">
      <style:table-cell-properties style:vertical-align="middle" style:shadow="none" fo:border="0.012cm solid #000000" fo:padding="0.050cm"/>
    </style:style>
    <style:style style:name="Table28.B4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28.C4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28.D4" style:family="table-cell">
      <style:table-cell-properties style:vertical-align="middle" style:shadow="none" fo:border="0.012cm solid #000000" fo:padding="0.050cm"/>
    </style:style>
    <style:style style:name="T358" style:family="text">
      <style:text-properties fo:color="#000000" style:text-outline="false" style:text-line-through-style="solid" style:text-position="0% 100%" style:font-name="함초롬바탕" style:font-name-asian="맑은 고딕" style:font-name-complex="함초롬바탕" fo:font-family="함초롬바탕" style:font-family-asian="맑은 고딕" style:font-family-complex="함초롬바탕" fo:font-size="8.00pt" style:font-size-asian="8.00pt" style:font-size-complex="8.00pt" fo:letter-spacing="-0.1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43_0" style:parent-style-name="Standard" style:family="paragraph">
      <style:paragraph-properties fo:line-height="10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59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19_0" style:parent-style-name="Standard" style:family="paragraph">
      <style:paragraph-properties fo:line-height="180%" fo:text-align="justify" fo:margin-left="0.412cm" fo:margin-right="0cm" fo:text-indent="-0.412cm" fo:margin-top="0cm" fo:margin-bottom="0cm" fo:background-color="transparent" fo:border="none" style:shadow="none" style:text-autospace="none" style:vertical-align="auto" style:snap-to-layout-grid="true"/>
    </style:style>
    <style:style style:name="P544_0" style:parent-style-name="Standard" style:family="paragraph">
      <style:paragraph-properties fo:line-height="104%" fo:text-align="justify" fo:margin-left="0.644cm" fo:margin-right="0cm" fo:text-indent="-0.644cm" fo:margin-top="0cm" fo:margin-bottom="0cm" fo:background-color="transparent" fo:border="none" style:shadow="none" style:text-autospace="none" style:vertical-align="auto" style:snap-to-layout-grid="true"/>
    </style:style>
    <style:style style:name="T36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2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4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45_0" style:parent-style-name="Standard" style:family="paragraph">
      <style:paragraph-properties fo:line-height="104%" fo:text-align="justify" fo:margin-left="0.599cm" fo:margin-right="0cm" fo:text-indent="-0.599cm" fo:margin-top="0cm" fo:margin-bottom="0cm" fo:background-color="transparent" fo:border="none" style:shadow="none" style:text-autospace="none" style:vertical-align="auto" style:snap-to-layout-grid="true"/>
    </style:style>
    <style:style style:name="T36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46_0" style:parent-style-name="Standard" style:family="paragraph">
      <style:paragraph-properties fo:line-height="104%" fo:text-align="justify" fo:margin-left="0.617cm" fo:margin-right="0cm" fo:text-indent="-0.617cm" fo:margin-top="0cm" fo:margin-bottom="0cm" fo:background-color="transparent" fo:border="none" style:shadow="none" style:text-autospace="none" style:vertical-align="auto" style:snap-to-layout-grid="true"/>
    </style:style>
    <style:style style:name="P547_0" style:parent-style-name="Standard" style:family="paragraph">
      <style:paragraph-properties fo:line-height="104%" fo:text-align="justify" fo:margin-left="1.764cm" fo:margin-right="0cm" fo:text-indent="-1.764cm" fo:margin-top="0cm" fo:margin-bottom="0cm" fo:background-color="transparent" fo:border="none" style:shadow="none" style:text-autospace="none" style:vertical-align="auto" style:snap-to-layout-grid="true"/>
    </style:style>
    <style:style style:name="P548_0" style:parent-style-name="Standard" style:family="paragraph">
      <style:paragraph-properties fo:line-height="104%" fo:text-align="justify" fo:margin-left="0.737cm" fo:margin-right="0cm" fo:text-indent="-0.737cm" fo:margin-top="0cm" fo:margin-bottom="0cm" fo:background-color="transparent" fo:border="none" style:shadow="none" style:text-autospace="none" style:vertical-align="auto" style:snap-to-layout-grid="true"/>
    </style:style>
    <style:style style:name="T365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1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7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3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549_0" style:parent-style-name="Standard" style:family="paragraph">
      <style:paragraph-properties fo:line-height="104%" fo:text-align="justify" fo:margin-left="0.603cm" fo:margin-right="0cm" fo:text-indent="-0.603cm" fo:margin-top="0cm" fo:margin-bottom="0cm" fo:background-color="transparent" fo:border="none" style:shadow="none" style:text-autospace="none" style:vertical-align="auto" style:snap-to-layout-grid="true"/>
    </style:style>
    <style:style style:name="T368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0" style:family="table">
      <style:table-properties style:width="8.692cm" table:align="left" fo:margin="0cm" style:shadow="none" style:may-break-between-rows="true" table:border-model="collapsing"/>
    </style:style>
    <style:style style:name="Table30.A" style:family="table-column">
      <style:table-column-properties style:column-width="3.436cm"/>
    </style:style>
    <style:style style:name="Table30.B" style:family="table-column">
      <style:table-column-properties style:column-width="0.940cm"/>
    </style:style>
    <style:style style:name="Table30.C" style:family="table-column">
      <style:table-column-properties style:column-width="3.377cm"/>
    </style:style>
    <style:style style:name="Table30.D" style:family="table-column">
      <style:table-column-properties style:column-width="0.940cm"/>
    </style:style>
    <style:style style:name="Table30.1" style:family="table-row">
      <style:table-row-properties style:min-row-height="22.14pt" fo:keep-together="auto"/>
    </style:style>
    <style:style style:name="Table30.A1" style:family="table-cell">
      <style:table-cell-properties style:vertical-align="middle" style:shadow="none" fo:background-color="#f2f2f2" fo:border="0.012cm solid #000000" fo:padding="0.050cm"/>
    </style:style>
    <style:style style:name="Table30.B1" style:family="table-cell">
      <style:table-cell-properties style:vertical-align="middle" style:shadow="none" fo:background-color="#f2f2f2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30.C1" style:family="table-cell">
      <style:table-cell-properties style:vertical-align="middle" style:shadow="none" fo:background-color="#f2f2f2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30.D1" style:family="table-cell">
      <style:table-cell-properties style:vertical-align="middle" style:shadow="none" fo:background-color="#f2f2f2" fo:border="0.012cm solid #000000" fo:padding="0.050cm"/>
    </style:style>
    <style:style style:name="Table30.2" style:family="table-row">
      <style:table-row-properties style:min-row-height="22.14pt" fo:keep-together="auto"/>
    </style:style>
    <style:style style:name="Table30.A2" style:family="table-cell">
      <style:table-cell-properties style:vertical-align="middle" style:shadow="none" fo:border="0.012cm solid #000000" fo:padding="0.050cm"/>
    </style:style>
    <style:style style:name="Table30.B2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30.C2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30.D2" style:family="table-cell">
      <style:table-cell-properties style:vertical-align="middle" style:shadow="none" fo:border="0.012cm solid #000000" fo:padding="0.050cm"/>
    </style:style>
    <style:style style:name="Table30.3" style:family="table-row">
      <style:table-row-properties style:min-row-height="22.14pt" fo:keep-together="auto"/>
    </style:style>
    <style:style style:name="Table30.A3" style:family="table-cell">
      <style:table-cell-properties style:vertical-align="middle" style:shadow="none" fo:border="0.012cm solid #000000" fo:padding="0.050cm"/>
    </style:style>
    <style:style style:name="Table30.B3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30.C3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30.D3" style:family="table-cell">
      <style:table-cell-properties style:vertical-align="middle" style:shadow="none" fo:border="0.012cm solid #000000" fo:padding="0.050cm"/>
    </style:style>
    <style:style style:name="Table30.4" style:family="table-row">
      <style:table-row-properties style:min-row-height="22.14pt" fo:keep-together="auto"/>
    </style:style>
    <style:style style:name="Table30.A4" style:family="table-cell">
      <style:table-cell-properties style:vertical-align="middle" style:shadow="none" fo:border="0.012cm solid #000000" fo:padding="0.050cm"/>
    </style:style>
    <style:style style:name="Table30.B4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30.C4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30.D4" style:family="table-cell">
      <style:table-cell-properties style:vertical-align="middle" style:shadow="none" fo:border="0.012cm solid #000000" fo:padding="0.050cm"/>
    </style:style>
    <style:style style:name="T363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4_0" style:parent-style-name="Standard" style:family="paragraph">
      <style:paragraph-properties fo:line-height="180%" fo:text-align="center" fo:margin-left="0.587cm" fo:margin-right="0cm" fo:text-indent="-0.587cm" fo:margin-top="0cm" fo:margin-bottom="0cm" fo:background-color="transparent" fo:border="none" style:shadow="none" style:text-autospace="none" style:vertical-align="auto" style:snap-to-layout-grid="true"/>
    </style:style>
    <style:style style:name="T369" style:family="text">
      <style:text-properties fo:color="#000000" style:text-outline="false" style:text-line-through-style="solid" style:text-position="0% 100%" style:font-name="함초롬바탕" style:font-name-asian="맑은 고딕" style:font-name-complex="함초롬바탕" fo:font-family="함초롬바탕" style:font-family-asian="맑은 고딕" style:font-family-complex="함초롬바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70" style:family="text">
      <style:text-properties fo:color="#000000" style:text-outline="false" style:text-line-through-style="solid" style:text-position="0% 100%" style:font-name="함초롬바탕" style:font-name-asian="맑은 고딕" style:font-name-complex="함초롬바탕" fo:font-family="함초롬바탕" style:font-family-asian="맑은 고딕" style:font-family-complex="함초롬바탕" fo:font-size="9.00pt" style:font-size-asian="9.00pt" style:font-size-complex="9.00pt" fo:letter-spacing="-0.1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5_0" style:parent-style-name="Standard" style:family="paragraph">
      <style:paragraph-properties fo:line-height="18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50_0" style:parent-style-name="Standard" style:family="paragraph">
      <style:paragraph-properties fo:line-height="104%" fo:text-align="justify" fo:margin-left="0.580cm" fo:margin-right="0cm" fo:text-indent="-0.580cm" fo:margin-top="0cm" fo:margin-bottom="0cm" fo:background-color="transparent" fo:border="none" style:shadow="none" style:text-autospace="none" style:vertical-align="auto" style:snap-to-layout-grid="true"/>
    </style:style>
    <style:style style:name="P551_0" style:parent-style-name="Standard" style:family="paragraph">
      <style:paragraph-properties fo:line-height="104%" fo:text-align="justify" fo:margin-left="0.574cm" fo:margin-right="0cm" fo:text-indent="-0.574cm" fo:margin-top="0cm" fo:margin-bottom="0cm" fo:background-color="transparent" fo:border="none" style:shadow="none" style:text-autospace="none" style:vertical-align="auto" style:snap-to-layout-grid="true"/>
    </style:style>
    <style:style style:name="T31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1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52_0" style:parent-style-name="Standard" style:family="paragraph">
      <style:paragraph-properties fo:line-height="104%" fo:text-align="justify" fo:margin-left="0.553cm" fo:margin-right="0cm" fo:text-indent="-0.553cm" fo:margin-top="0cm" fo:margin-bottom="0cm" fo:background-color="transparent" fo:border="none" style:shadow="none" style:text-autospace="none" style:vertical-align="auto" style:snap-to-layout-grid="true"/>
    </style:style>
    <style:style style:name="T33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366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367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553_0" style:parent-style-name="Standard" style:family="paragraph">
      <style:paragraph-properties fo:line-height="104%" fo:text-align="justify" fo:margin-left="0.561cm" fo:margin-right="0cm" fo:text-indent="-0.561cm" fo:margin-top="0cm" fo:margin-bottom="0cm" fo:background-color="transparent" fo:border="none" style:shadow="none" style:text-autospace="none" style:vertical-align="auto" style:snap-to-layout-grid="true"/>
    </style:style>
    <style:style style:name="Table32" style:family="table">
      <style:table-properties style:width="8.293cm" table:align="left" fo:margin="0cm" style:shadow="none" style:may-break-between-rows="true" table:border-model="collapsing"/>
    </style:style>
    <style:style style:name="Table32.A" style:family="table-column">
      <style:table-column-properties style:column-width="3.136cm"/>
    </style:style>
    <style:style style:name="Table32.B" style:family="table-column">
      <style:table-column-properties style:column-width="1.040cm"/>
    </style:style>
    <style:style style:name="Table32.C" style:family="table-column">
      <style:table-column-properties style:column-width="3.177cm"/>
    </style:style>
    <style:style style:name="Table32.D" style:family="table-column">
      <style:table-column-properties style:column-width="0.940cm"/>
    </style:style>
    <style:style style:name="Table32.1" style:family="table-row">
      <style:table-row-properties style:min-row-height="16.48pt" fo:keep-together="auto"/>
    </style:style>
    <style:style style:name="Table32.A1" style:family="table-cell">
      <style:table-cell-properties style:vertical-align="middle" style:shadow="none" fo:background-color="#f2f2f2" fo:border="0.012cm solid #000000" fo:padding="0.050cm"/>
    </style:style>
    <style:style style:name="Table32.B1" style:family="table-cell">
      <style:table-cell-properties style:vertical-align="middle" style:shadow="none" fo:background-color="#f2f2f2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32.C1" style:family="table-cell">
      <style:table-cell-properties style:vertical-align="middle" style:shadow="none" fo:background-color="#f2f2f2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32.D1" style:family="table-cell">
      <style:table-cell-properties style:vertical-align="middle" style:shadow="none" fo:background-color="#f2f2f2" fo:border="0.012cm solid #000000" fo:padding="0.050cm"/>
    </style:style>
    <style:style style:name="Table32.2" style:family="table-row">
      <style:table-row-properties style:min-row-height="16.48pt" fo:keep-together="auto"/>
    </style:style>
    <style:style style:name="Table32.A2" style:family="table-cell">
      <style:table-cell-properties style:vertical-align="middle" style:shadow="none" fo:border="0.012cm solid #000000" fo:padding="0.050cm"/>
    </style:style>
    <style:style style:name="Table32.B2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32.C2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32.D2" style:family="table-cell">
      <style:table-cell-properties style:vertical-align="middle" style:shadow="none" fo:border="0.012cm solid #000000" fo:padding="0.050cm"/>
    </style:style>
    <style:style style:name="Table32.3" style:family="table-row">
      <style:table-row-properties style:min-row-height="16.48pt" fo:keep-together="auto"/>
    </style:style>
    <style:style style:name="Table32.A3" style:family="table-cell">
      <style:table-cell-properties style:vertical-align="middle" style:shadow="none" fo:border="0.012cm solid #000000" fo:padding="0.050cm"/>
    </style:style>
    <style:style style:name="Table32.B3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32.C3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32.D3" style:family="table-cell">
      <style:table-cell-properties style:vertical-align="middle" style:shadow="none" fo:border="0.012cm solid #000000" fo:padding="0.050cm"/>
    </style:style>
    <style:style style:name="Table32.4" style:family="table-row">
      <style:table-row-properties style:min-row-height="16.48pt" fo:keep-together="auto"/>
    </style:style>
    <style:style style:name="Table32.A4" style:family="table-cell">
      <style:table-cell-properties style:vertical-align="middle" style:shadow="none" fo:border="0.012cm solid #000000" fo:padding="0.050cm"/>
    </style:style>
    <style:style style:name="Table32.B4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32.C4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32.D4" style:family="table-cell">
      <style:table-cell-properties style:vertical-align="middle" style:shadow="none" fo:border="0.012cm solid #000000" fo:padding="0.050cm"/>
    </style:style>
    <style:style style:name="T37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54_0" style:parent-style-name="Standard" style:family="paragraph">
      <style:paragraph-properties fo:line-height="104%" fo:text-align="justify" fo:margin-left="0.564cm" fo:margin-right="0cm" fo:text-indent="-0.564cm" fo:margin-top="0cm" fo:margin-bottom="0cm" fo:background-color="transparent" fo:border="none" style:shadow="none" style:text-autospace="none" style:vertical-align="auto" style:snap-to-layout-grid="true"/>
    </style:style>
    <style:style style:name="T46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555_0" style:parent-style-name="Standard" style:family="paragraph">
      <style:paragraph-properties fo:line-height="104%" fo:text-align="justify" fo:margin-left="0.544cm" fo:margin-right="0cm" fo:text-indent="-0.544cm" fo:margin-top="0cm" fo:margin-bottom="0cm" fo:background-color="transparent" fo:border="none" style:shadow="none" style:text-autospace="none" style:vertical-align="auto" style:snap-to-layout-grid="true"/>
    </style:style>
    <style:style style:name="Table34" style:family="table">
      <style:table-properties style:width="8.293cm" table:align="left" fo:margin="0cm" style:shadow="none" style:may-break-between-rows="true" table:border-model="collapsing"/>
    </style:style>
    <style:style style:name="Table34.A" style:family="table-column">
      <style:table-column-properties style:column-width="3.136cm"/>
    </style:style>
    <style:style style:name="Table34.B" style:family="table-column">
      <style:table-column-properties style:column-width="1.040cm"/>
    </style:style>
    <style:style style:name="Table34.C" style:family="table-column">
      <style:table-column-properties style:column-width="3.177cm"/>
    </style:style>
    <style:style style:name="Table34.D" style:family="table-column">
      <style:table-column-properties style:column-width="0.940cm"/>
    </style:style>
    <style:style style:name="Table34.1" style:family="table-row">
      <style:table-row-properties style:min-row-height="16.48pt" fo:keep-together="auto"/>
    </style:style>
    <style:style style:name="Table34.A1" style:family="table-cell">
      <style:table-cell-properties style:vertical-align="middle" style:shadow="none" fo:background-color="#f2f2f2" fo:border="0.012cm solid #000000" fo:padding="0.050cm"/>
    </style:style>
    <style:style style:name="Table34.B1" style:family="table-cell">
      <style:table-cell-properties style:vertical-align="middle" style:shadow="none" fo:background-color="#f2f2f2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34.C1" style:family="table-cell">
      <style:table-cell-properties style:vertical-align="middle" style:shadow="none" fo:background-color="#f2f2f2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34.D1" style:family="table-cell">
      <style:table-cell-properties style:vertical-align="middle" style:shadow="none" fo:background-color="#f2f2f2" fo:border="0.012cm solid #000000" fo:padding="0.050cm"/>
    </style:style>
    <style:style style:name="Table34.2" style:family="table-row">
      <style:table-row-properties style:min-row-height="16.48pt" fo:keep-together="auto"/>
    </style:style>
    <style:style style:name="Table34.A2" style:family="table-cell">
      <style:table-cell-properties style:vertical-align="middle" style:shadow="none" fo:border="0.012cm solid #000000" fo:padding="0.050cm"/>
    </style:style>
    <style:style style:name="Table34.B2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34.C2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34.D2" style:family="table-cell">
      <style:table-cell-properties style:vertical-align="middle" style:shadow="none" fo:border="0.012cm solid #000000" fo:padding="0.050cm"/>
    </style:style>
    <style:style style:name="Table34.3" style:family="table-row">
      <style:table-row-properties style:min-row-height="16.48pt" fo:keep-together="auto"/>
    </style:style>
    <style:style style:name="Table34.A3" style:family="table-cell">
      <style:table-cell-properties style:vertical-align="middle" style:shadow="none" fo:border="0.012cm solid #000000" fo:padding="0.050cm"/>
    </style:style>
    <style:style style:name="Table34.B3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34.C3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34.D3" style:family="table-cell">
      <style:table-cell-properties style:vertical-align="middle" style:shadow="none" fo:border="0.012cm solid #000000" fo:padding="0.050cm"/>
    </style:style>
    <style:style style:name="Table34.4" style:family="table-row">
      <style:table-row-properties style:min-row-height="16.48pt" fo:keep-together="auto"/>
    </style:style>
    <style:style style:name="Table34.A4" style:family="table-cell">
      <style:table-cell-properties style:vertical-align="middle" style:shadow="none" fo:border="0.012cm solid #000000" fo:padding="0.050cm"/>
    </style:style>
    <style:style style:name="Table34.B4" style:family="table-cell">
      <style:table-cell-properties style:vertical-align="middle" style:shadow="none" fo:border-top="0.012cm solid #000000" fo:border-bottom="0.012cm solid #000000" fo:border-left="0.012cm solid #000000" fo:border-right="0.05cm double #000000" style:border-line-width-right="0.017cm 0.008cm 0.017cm" fo:padding="0.050cm"/>
    </style:style>
    <style:style style:name="Table34.C4" style:family="table-cell">
      <style:table-cell-properties style:vertical-align="middle" style:shadow="none" fo:border-top="0.012cm solid #000000" fo:border-bottom="0.012cm solid #000000" fo:border-left="0.05cm double #000000" fo:border-right="0.012cm solid #000000" style:border-line-width-left="0.017cm 0.008cm 0.017cm" fo:padding="0.050cm"/>
    </style:style>
    <style:style style:name="Table34.D4" style:family="table-cell">
      <style:table-cell-properties style:vertical-align="middle" style:shadow="none" fo:border="0.012cm solid #000000" fo:padding="0.050cm"/>
    </style:style>
    <style:style style:name="T253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54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3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3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36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56_0" style:parent-style-name="Standard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2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8.00pt" style:font-size-asian="8.00pt" style:font-size-complex="8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8.00pt" style:font-size-asian="8.00pt" style:font-size-complex="8.00pt" fo:letter-spacing="-1.2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8.00pt" style:font-size-asian="8.00pt" style:font-size-complex="8.00pt" fo:letter-spacing="-1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6.00pt" style:font-size-asian="6.00pt" style:font-size-complex="6.00pt" fo:letter-spacing="-1.1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1_0" style:parent-style-name="Standard" style:family="paragraph">
      <style:paragraph-properties fo:line-height="130%" fo:text-align="justify" fo:margin-left="0.277cm" fo:margin-right="0cm" fo:text-indent="-0.277cm" fo:margin-top="0cm" fo:margin-bottom="0cm" fo:background-color="transparent" fo:border="none" style:shadow="none" style:text-autospace="none" style:vertical-align="auto" style:snap-to-layout-grid="true"/>
    </style:style>
    <style:style style:name="T43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3_0" style:parent-style-name="Standard" style:family="paragraph">
      <style:paragraph-properties fo:line-height="130%" fo:text-align="justify" fo:margin-left="0.239cm" fo:margin-right="0cm" fo:text-indent="-0.239cm" fo:margin-top="0cm" fo:margin-bottom="0cm" fo:background-color="transparent" fo:border="none" style:shadow="none" style:text-autospace="none" style:vertical-align="auto" style:snap-to-layout-grid="true"/>
    </style:style>
    <style:style style:name="P557_0" style:parent-style-name="Standard" style:family="paragraph">
      <style:paragraph-properties fo:line-height="93%" fo:text-align="justify" fo:margin-left="0.504cm" fo:margin-right="0cm" fo:text-indent="-0.504cm" fo:margin-top="0cm" fo:margin-bottom="0cm" fo:background-color="transparent" fo:border="none" style:shadow="none" style:text-autospace="none" style:vertical-align="auto" style:snap-to-layout-grid="true"/>
    </style:style>
    <style:style style:name="T162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558_0" style:parent-style-name="Standard" style:family="paragraph">
      <style:paragraph-properties fo:line-height="93%" fo:text-align="center" fo:margin-left="0.699cm" fo:margin-right="0cm" fo:text-indent="-0.699cm" fo:margin-top="0cm" fo:margin-bottom="0cm" fo:background-color="transparent" fo:border="none" style:shadow="none" style:text-autospace="none" style:vertical-align="auto" style:snap-to-layout-grid="true"/>
    </style:style>
    <style:style style:name="T43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8.00pt" style:font-size-asian="8.00pt" style:font-size-complex="8.00pt" fo:letter-spacing="-0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8.00pt" style:font-size-asian="8.00pt" style:font-size-complex="8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26_0" style:parent-style-name="Standard" style:family="paragraph">
      <style:paragraph-properties fo:line-height="130%" fo:text-align="justify" fo:margin-left="0.376cm" fo:margin-right="0cm" fo:text-indent="-0.376cm" fo:margin-top="0cm" fo:margin-bottom="0cm" fo:background-color="transparent" fo:border="none" style:shadow="none" style:text-autospace="none" style:vertical-align="auto" style:snap-to-layout-grid="true"/>
    </style:style>
    <style:style style:name="T43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8.00pt" style:font-size-asian="8.00pt" style:font-size-complex="8.00pt" fo:letter-spacing="-2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_0" style:parent-style-name="Standard" style:family="paragraph">
      <style:paragraph-properties fo:line-height="130%" fo:text-align="justify" fo:margin-left="0.385cm" fo:margin-right="0cm" fo:text-indent="-0.385cm" fo:margin-top="0cm" fo:margin-bottom="0cm" fo:background-color="transparent" fo:border="none" style:shadow="none" style:text-autospace="none" style:vertical-align="auto" style:snap-to-layout-grid="true"/>
    </style:style>
    <style:style style:name="P559_0" style:parent-style-name="Standard" style:family="paragraph">
      <style:paragraph-properties fo:line-height="93%" fo:text-align="justify" fo:margin-left="0.586cm" fo:margin-right="0cm" fo:text-indent="-0.586cm" fo:margin-top="0cm" fo:margin-bottom="0cm" fo:background-color="transparent" fo:border="none" style:shadow="none" style:text-autospace="none" style:vertical-align="auto" style:snap-to-layout-grid="true"/>
    </style:style>
    <style:style style:name="T43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6.00pt" style:font-size-asian="6.00pt" style:font-size-complex="6.00pt" fo:letter-spacing="-0.5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4_0" style:parent-style-name="Standard" style:family="paragraph">
      <style:paragraph-properties fo:line-height="130%" fo:text-align="justify" fo:margin-left="0.217cm" fo:margin-right="0cm" fo:text-indent="-0.217cm" fo:margin-top="0cm" fo:margin-bottom="0cm" fo:background-color="transparent" fo:border="none" style:shadow="none" style:text-autospace="none" style:vertical-align="auto" style:snap-to-layout-grid="true"/>
    </style:style>
    <style:style style:name="T43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8.00pt" style:font-size-asian="8.00pt" style:font-size-complex="8.00pt" fo:letter-spacing="-1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0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6.00pt" style:font-size-asian="6.00pt" style:font-size-complex="6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4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8.00pt" style:font-size-asian="8.00pt" style:font-size-complex="8.00pt" fo:letter-spacing="-2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4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8.00pt" style:font-size-asian="8.00pt" style:font-size-complex="8.00pt" fo:letter-spacing="-0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" style:family="text">
      <style:text-properties fo:color="#000000" style:text-outline="false" style:text-line-through-style="solid" style:text-position="0% 100%" style:font-name="한양중고딕" style:font-name-asian="맑은 고딕" style:font-name-complex="한양중고딕" fo:font-family="한양중고딕" style:font-family-asian="맑은 고딕" style:font-family-complex="한양중고딕" fo:font-size="8.00pt" style:font-size-asian="8.00pt" style:font-size-complex="8.00pt" fo:letter-spacing="-0.8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3.00pt" style:font-size-asian="23.00pt" style:font-size-complex="2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60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61_0" style:parent-style-name="Standard" style:family="paragraph">
      <style:paragraph-properties fo:line-height="8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65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6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2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62_0" style:parent-style-name="Standard" style:family="paragraph">
      <style:paragraph-properties fo:line-height="5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6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1" style:family="text">
      <style:text-properties fo:color="#0000ff" style:text-outline="false" style:text-line-through-style="solid" style:text-position="0% 100%" style:font-name="휴먼명조" style:font-name-asian="맑은 고딕" style:font-name-complex="휴먼명조" fo:font-family="휴먼명조" style:font-family-asian="맑은 고딕" style:font-family-complex="휴먼명조" fo:font-size="10.00pt" style:font-size-asian="10.00pt" style:font-size-complex="10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70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63_0" style:parent-style-name="Standard" style:family="paragraph">
      <style:paragraph-properties fo:line-height="8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7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64_0" style:parent-style-name="Standard" style:family="paragraph">
      <style:paragraph-properties fo:line-height="75%" fo:text-align="start" fo:margin-left="0.25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7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65_0" style:parent-style-name="Standard" style:family="paragraph">
      <style:paragraph-properties fo:line-height="75%" fo:text-align="start" fo:margin-left="1.520cm" fo:margin-right="0cm" fo:text-indent="-1.270cm" fo:margin-top="0cm" fo:margin-bottom="0cm" fo:background-color="transparent" fo:border="none" style:shadow="none" style:text-autospace="none" style:vertical-align="auto" style:snap-to-layout-grid="true"/>
    </style:style>
    <style:style style:name="P566_0" style:parent-style-name="Standard" style:family="paragraph">
      <style:paragraph-properties fo:line-height="75%" fo:text-align="start" fo:margin-left="2.258cm" fo:margin-right="0cm" fo:text-indent="-2.008cm" fo:margin-top="0cm" fo:margin-bottom="0cm" fo:background-color="transparent" fo:border="none" style:shadow="none" style:text-autospace="none" style:vertical-align="auto" style:snap-to-layout-grid="true"/>
    </style:style>
    <style:style style:name="P567_0" style:parent-style-name="Standard" style:family="paragraph">
      <style:paragraph-properties fo:line-height="75%" fo:text-align="start" fo:margin-left="0.25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68_0" style:parent-style-name="Standard" style:family="paragraph">
      <style:paragraph-properties fo:line-height="69%" fo:text-align="end" fo:margin-left="0.353cm" fo:margin-right="0.353cm" fo:text-indent="0cm" fo:margin-top="0cm" fo:margin-bottom="0.353cm" fo:background-color="transparent" fo:border="none" style:shadow="none" style:text-autospace="none" style:vertical-align="auto" style:snap-to-layout-grid="true"/>
    </style:style>
    <style:style style:name="P569_0" style:parent-style-name="Standard" style:family="paragraph">
      <style:paragraph-properties fo:line-height="69%" fo:text-align="end" fo:margin-left="0.353cm" fo:margin-right="0.353cm" fo:text-indent="0cm" fo:margin-top="0cm" fo:margin-bottom="0.353cm" fo:background-color="transparent" fo:border="none" style:shadow="none" style:text-autospace="none" style:vertical-align="auto" style:snap-to-layout-grid="true"/>
    </style:style>
    <style:style style:name="T27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70_0" style:parent-style-name="Standard" style:family="paragraph">
      <style:paragraph-properties fo:line-height="58%" fo:text-align="center" fo:margin-left="0.706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75" style:family="text">
      <style:text-properties fo:color="#000000" style:text-outline="false" style:text-line-through-style="solid" style:text-position="0% 100%" style:font-name="함초롬바탕" style:font-name-asian="맑은 고딕" style:font-name-complex="함초롬바탕" fo:font-family="함초롬바탕" style:font-family-asian="맑은 고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79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71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8.232cm" style:type="left" style:leader-style="none"/>
        </style:tab-stops>
      </style:paragraph-properties>
    </style:style>
    <style:style style:name="P572_0" style:parent-style-name="Standard" style:family="paragraph">
      <style:paragraph-properties fo:line-height="6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73_0" style:parent-style-name="Standard" style:family="paragraph">
      <style:paragraph-properties fo:line-height="69%" fo:text-align="center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64_0" style:parent-style-name="Standard" style:family="paragraph">
      <style:paragraph-properties fo:line-height="120%" fo:text-align="center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47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292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0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255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5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90%"/>
    </style:style>
    <style:style style:name="T256" style:family="text">
      <style:text-properties fo:color="#0000ff" style:text-outline="false" style:text-line-through-style="solid" style:text-position="0% 100%" style:font-name="HCI Poppy" style:font-name-asian="맑은 고딕" style:font-name-complex="한양신명조" fo:font-family="HCI Poppy" style:font-family-asian="맑은 고딕" style:font-family-complex="한양신명조" fo:font-size="10.00pt" style:font-size-asian="10.00pt" style:font-size-complex="10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74_0" style:parent-style-name="Standard" style:family="paragraph">
      <style:paragraph-properties fo:line-height="69%" fo:text-align="center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94" style:family="text">
      <style:text-properties fo:color="#ff0000" style:text-outline="false" style:text-line-through-style="solid" style:text-position="0% 100%" style:font-name="HCI Poppy" style:font-name-asian="맑은 고딕" style:font-name-complex="한양신명조" fo:font-family="HCI Poppy" style:font-family-asian="맑은 고딕" style:font-family-complex="한양신명조" fo:font-size="8.00pt" style:font-size-asian="8.00pt" style:font-size-complex="8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5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5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57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75_0" style:parent-style-name="Standard" style:family="paragraph">
      <style:paragraph-properties fo:line-height="93%" fo:text-align="justify" fo:margin-left="0.176cm" fo:margin-right="0cm" fo:text-indent="-0.176cm" fo:margin-top="0cm" fo:margin-bottom="0cm" fo:background-color="transparent" fo:border="none" style:shadow="none" style:text-autospace="none" style:vertical-align="auto" style:snap-to-layout-grid="true"/>
    </style:style>
    <style:style style:name="T262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76_0" style:parent-style-name="Standard" style:family="paragraph">
      <style:paragraph-properties fo:line-height="92%" fo:text-align="justify" fo:margin-left="0.176cm" fo:margin-right="0cm" fo:text-indent="-0.176cm" fo:margin-top="0cm" fo:margin-bottom="0cm" fo:background-color="transparent" fo:border="none" style:shadow="none" style:text-autospace="none" style:vertical-align="auto" style:snap-to-layout-grid="true"/>
    </style:style>
    <style:style style:name="T378" style:family="text">
      <style:text-properties fo:color="#ff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79" style:family="text">
      <style:text-properties fo:color="#ff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0.00pt" style:font-size-asian="10.00pt" style:font-size-complex="10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8" style:family="text">
      <style:text-properties fo:color="#ff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0.00pt" style:font-size-asian="10.00pt" style:font-size-complex="10.00pt" fo:letter-spacing="-1.3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577_0" style:parent-style-name="Standard" style:family="paragraph">
      <style:paragraph-properties fo:line-height="104%" fo:text-align="justify" fo:margin-left="0.496cm" fo:margin-right="0cm" fo:text-indent="-0.496cm" fo:margin-top="0cm" fo:margin-bottom="0cm" fo:background-color="transparent" fo:border="none" style:shadow="none" style:text-autospace="none" style:vertical-align="auto" style:snap-to-layout-grid="true"/>
    </style:style>
    <style:style style:name="T274" style:family="text">
      <style:text-properties fo:color="#0000ff" style:text-outline="false" style:text-line-through-style="solid" style:text-position="0% 100%" style:font-name="HCI Poppy" style:font-name-asian="맑은 고딕" style:font-name-complex="한양신명조" fo:font-family="HCI Poppy" style:font-family-asian="맑은 고딕" style:font-family-complex="한양신명조" fo:font-size="10.00pt" style:font-size-asian="10.00pt" style:font-size-complex="10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78_0" style:parent-style-name="Standard" style:family="paragraph">
      <style:paragraph-properties fo:line-height="9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79_0" style:parent-style-name="Standard" style:family="paragraph">
      <style:paragraph-properties fo:line-height="69%" fo:text-align="end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98" style:family="text">
      <style:text-properties fo:color="#0000ff" style:text-outline="false" style:text-line-through-style="solid" style:text-position="0% 100%" style:font-name="HCI Poppy" style:font-name-asian="맑은 고딕" style:font-name-complex="한양신명조" fo:font-family="HCI Poppy" style:font-family-asian="맑은 고딕" style:font-family-complex="한양신명조" fo:font-size="10.00pt" style:font-size-asian="10.00pt" style:font-size-complex="10.00pt" fo:letter-spacing="-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4" style:family="table">
      <style:table-properties style:width="1.099cm" table:align="left" fo:margin="0cm" style:shadow="none" style:may-break-between-rows="true" table:border-model="collapsing"/>
    </style:style>
    <style:style style:name="Table44.A" style:family="table-column">
      <style:table-column-properties style:column-width="1.099cm"/>
    </style:style>
    <style:style style:name="Table44.1" style:family="table-row">
      <style:table-row-properties style:min-row-height="2.82pt" fo:keep-together="auto"/>
    </style:style>
    <style:style style:name="Table44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265_0" style:parent-style-name="Standard" style:family="paragraph">
      <style:paragraph-properties fo:line-height="12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80" style:family="text">
      <style:text-properties fo:color="#ff0000" style:text-outline="false" style:text-line-through-style="solid" style:text-position="0% 100%" style:font-name="함초롬바탕" style:font-name-asian="맑은 고딕" style:font-name-complex="함초롬바탕" fo:font-family="함초롬바탕" style:font-family-asian="맑은 고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1" style:family="text">
      <style:text-properties fo:color="#000000" style:text-outline="false" style:text-line-through-style="solid" style:text-position="0% 100%" style:font-name="휴먼명조" style:font-name-asian="맑은 고딕" style:font-name-complex="휴먼명조" fo:font-family="휴먼명조" style:font-family-asian="맑은 고딕" style:font-family-complex="휴먼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9" style:family="text">
      <style:text-properties fo:color="#0000ff" style:text-outline="false" style:text-line-through-style="solid" style:text-position="0% 100%" style:font-name="휴먼명조" style:font-name-asian="맑은 고딕" style:font-name-complex="휴먼명조" fo:font-family="휴먼명조" style:font-family-asian="맑은 고딕" style:font-family-complex="휴먼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15" style:family="text">
      <style:text-properties fo:color="#0000ff" style:text-outline="false" style:text-line-through-style="solid" style:text-position="0% 100%" style:font-name="휴먼명조" style:font-name-asian="맑은 고딕" style:font-name-complex="휴먼명조" fo:font-family="휴먼명조" style:font-family-asian="맑은 고딕" style:font-family-complex="휴먼명조" fo:font-size="10.00pt" style:font-size-asian="10.00pt" style:font-size-complex="10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1" style:family="text">
      <style:text-properties fo:color="#ff0000" style:text-outline="false" style:text-line-through-style="solid" style:text-position="0% 100%" style:font-name="휴먼명조" style:font-name-asian="맑은 고딕" style:font-name-complex="휴먼명조" fo:font-family="휴먼명조" style:font-family-asian="맑은 고딕" style:font-family-complex="휴먼명조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02" style:family="text">
      <style:text-properties fo:color="#ff0000" style:text-outline="false" style:text-line-through-style="solid" style:text-position="0% 100%" style:font-name="휴먼명조" style:font-name-asian="맑은 고딕" style:font-name-complex="휴먼명조" fo:font-family="휴먼명조" style:font-family-asian="맑은 고딕" style:font-family-complex="휴먼명조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3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4" style:family="text">
      <style:text-properties fo:color="#ff0000" style:text-outline="false" style:text-line-through-style="solid" style:text-position="0% 100%" style:font-name="휴먼명조" style:font-name-asian="맑은 고딕" style:font-name-complex="휴먼명조" fo:font-family="휴먼명조" style:font-family-asian="맑은 고딕" style:font-family-complex="휴먼명조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5" style:family="text">
      <style:text-properties fo:color="#ff0000" style:text-outline="false" style:text-line-through-style="solid" style:text-position="0% 100%" style:font-name="휴먼명조" style:font-name-asian="맑은 고딕" style:font-name-complex="휴먼명조" fo:font-family="휴먼명조" style:font-family-asian="맑은 고딕" style:font-family-complex="휴먼명조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87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5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289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80_0" style:parent-style-name="Standard" style:family="paragraph">
      <style:paragraph-properties fo:line-height="93%" fo:text-align="justify" fo:margin-left="0.855cm" fo:margin-right="0cm" fo:text-indent="-0.855cm" fo:margin-top="0cm" fo:margin-bottom="0cm" fo:background-color="transparent" fo:border="none" style:shadow="none" style:text-autospace="none" style:vertical-align="auto" style:snap-to-layout-grid="true"/>
    </style:style>
    <style:style style:name="P581_0" style:parent-style-name="Standard" style:family="paragraph">
      <style:paragraph-properties fo:line-height="93%" fo:text-align="justify" fo:margin-left="0.714cm" fo:margin-right="0cm" fo:text-indent="-0.714cm" fo:margin-top="0cm" fo:margin-bottom="0cm" fo:background-color="transparent" fo:border="none" style:shadow="none" style:text-autospace="none" style:vertical-align="auto" style:snap-to-layout-grid="true"/>
    </style:style>
    <style:style style:name="T293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able47" style:family="table">
      <style:table-properties style:width="1.099cm" table:align="left" fo:margin="0cm" style:shadow="none" style:may-break-between-rows="true" table:border-model="collapsing"/>
    </style:style>
    <style:style style:name="Table47.A" style:family="table-column">
      <style:table-column-properties style:column-width="1.099cm"/>
    </style:style>
    <style:style style:name="Table47.1" style:family="table-row">
      <style:table-row-properties style:min-row-height="2.82pt" fo:keep-together="auto"/>
    </style:style>
    <style:style style:name="Table47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276" style:family="text">
      <style:text-properties fo:color="#ff0000" style:text-outline="false" style:text-line-through-style="solid" style:text-position="0% 100%" style:font-name="휴먼명조" style:font-name-asian="맑은 고딕" style:font-name-complex="휴먼명조" fo:font-family="휴먼명조" style:font-family-asian="맑은 고딕" style:font-family-complex="휴먼명조" fo:font-size="10.00pt" style:font-size-asian="10.00pt" style:font-size-complex="10.00pt" fo:letter-spacing="-1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07" style:family="text">
      <style:text-properties fo:color="#ff0000" style:text-outline="false" style:text-line-through-style="solid" style:text-position="0% 100%" style:font-name="휴먼명조" style:font-name-asian="맑은 고딕" style:font-name-complex="휴먼명조" fo:font-family="휴먼명조" style:font-family-asian="맑은 고딕" style:font-family-complex="휴먼명조" fo:font-size="10.00pt" style:font-size-asian="10.00pt" style:font-size-complex="10.00pt" fo:letter-spacing="-1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8" style:family="text">
      <style:text-properties fo:color="#ff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9" style:family="text">
      <style:text-properties fo:color="#0000ff" style:text-outline="false" style:text-line-through-style="solid" style:text-position="0% 100%" style:font-name="휴먼명조" style:font-name-asian="맑은 고딕" style:font-name-complex="휴먼명조" fo:font-family="휴먼명조" style:font-family-asian="맑은 고딕" style:font-family-complex="휴먼명조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0" style:family="text">
      <style:text-properties fo:color="#ff0000" style:text-outline="false" style:text-line-through-style="solid" style:text-position="0% 100%" style:font-name="휴먼명조" style:font-name-asian="맑은 고딕" style:font-name-complex="휴먼명조" fo:font-family="휴먼명조" style:font-family-asian="맑은 고딕" style:font-family-complex="휴먼명조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75" style:family="text">
      <style:text-properties fo:color="#ff0000" style:text-outline="false" style:text-line-through-style="solid" style:text-position="0% 100%" style:font-name="휴먼명조" style:font-name-asian="맑은 고딕" style:font-name-complex="휴먼명조" fo:font-family="휴먼명조" style:font-family-asian="맑은 고딕" style:font-family-complex="휴먼명조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242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315" style:family="text">
      <style:text-properties fo:color="#000000" style:text-outline="false" style:text-line-through-style="solid" style:text-position="0% 100%" style:font-name="-윤고딕130" style:font-name-asian="맑은 고딕" style:font-name-complex="-윤고딕330" fo:font-family="-윤고딕130" style:font-family-asian="맑은 고딕" style:font-family-complex="-윤고딕330" fo:font-size="10.00pt" style:font-size-asian="10.00pt" style:font-size-complex="10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82_18" style:parent-style-name="박스안" style:family="paragraph">
      <style:paragraph-properties fo:line-height="93%" fo:text-align="justify" fo:margin-left="1.115cm" fo:margin-right="0.529cm" fo:text-indent="-0.586cm" fo:margin-top="0cm" fo:margin-bottom="0cm" fo:background-color="transparent" fo:border="none" style:shadow="none" style:text-autospace="none" style:vertical-align="auto" style:snap-to-layout-grid="true"/>
    </style:style>
    <style:style style:name="T31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83_18" style:parent-style-name="박스안" style:family="paragraph">
      <style:paragraph-properties fo:line-height="93%" fo:text-align="justify" fo:margin-left="1.126cm" fo:margin-right="0.529cm" fo:text-indent="-0.597cm" fo:margin-top="0cm" fo:margin-bottom="0cm" fo:background-color="transparent" fo:border="none" style:shadow="none" style:text-autospace="none" style:vertical-align="auto" style:snap-to-layout-grid="true"/>
    </style:style>
    <style:style style:name="P584_18" style:parent-style-name="박스안" style:family="paragraph">
      <style:paragraph-properties fo:line-height="93%" fo:text-align="justify" fo:margin-left="0.998cm" fo:margin-right="0.529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2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0.1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0%"/>
    </style:style>
    <style:style style:name="T3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85_0" style:parent-style-name="Standard" style:family="paragraph">
      <style:paragraph-properties fo:line-height="6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86_0" style:parent-style-name="Standard" style:family="paragraph">
      <style:paragraph-properties fo:line-height="64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2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330" style:family="text">
      <style:text-properties fo:color="#000000" style:text-outline="false" style:text-line-through-style="solid" style:text-position="0% 100%" style:font-name="Yoon가변 윤고딕 120_TT" style:font-name-asian="Yoon가변 윤고딕 120_TT" style:font-name-complex="Yoon가변 윤고딕 120_TT" fo:font-family="Yoon가변 윤고딕 120_TT" style:font-family-asian="Yoon가변 윤고딕 120_TT" style:font-family-complex="Yoon가변 윤고딕 120_TT" fo:font-size="8.00pt" style:font-size-asian="8.00pt" style:font-size-complex="8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33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0%"/>
    </style:style>
    <style:style style:name="T23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28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29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7.00pt" style:font-size-asian="7.00pt" style:font-size-complex="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33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0.1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85%"/>
    </style:style>
    <style:style style:name="T33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3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7.00pt" style:font-size-asian="7.00pt" style:font-size-complex="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0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87_0" style:parent-style-name="Standard" style:family="paragraph">
      <style:paragraph-properties fo:line-height="93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3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2.00pt" style:font-size-asian="2.00pt" style:font-size-complex="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88_0" style:parent-style-name="Standard" style:family="paragraph">
      <style:paragraph-properties fo:line-height="46%" fo:text-align="justify" fo:margin-left="0.176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3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89_0" style:parent-style-name="Standard" style:family="paragraph">
      <style:paragraph-properties fo:line-height="58%" fo:text-align="start" fo:margin-left="0.071cm" fo:margin-right="0.071cm" fo:text-indent="0cm" fo:margin-top="0.071cm" fo:margin-bottom="0cm" fo:background-color="transparent" fo:border="none" style:shadow="none" style:text-autospace="none" style:vertical-align="auto" style:snap-to-layout-grid="true"/>
    </style:style>
    <style:style style:name="T34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62" style:family="table">
      <style:table-properties style:width="15.943cm" table:align="left" fo:margin="0.100cm" style:shadow="none" style:may-break-between-rows="true" table:border-model="collapsing"/>
    </style:style>
    <style:style style:name="Table62.A" style:family="table-column">
      <style:table-column-properties style:column-width="4.564cm"/>
    </style:style>
    <style:style style:name="Table62.B" style:family="table-column">
      <style:table-column-properties style:column-width="5.398cm"/>
    </style:style>
    <style:style style:name="Table62.C" style:family="table-column">
      <style:table-column-properties style:column-width="5.981cm"/>
    </style:style>
    <style:style style:name="Table62.1" style:family="table-row">
      <style:table-row-properties style:min-row-height="16.48pt" fo:keep-together="auto"/>
    </style:style>
    <style:style style:name="Table62.A1" style:family="table-cell">
      <style:table-cell-properties style:vertical-align="middle" style:shadow="none" fo:background-color="#f0f0f0" fo:border="0.012cm solid #000000" fo:padding-top="0.050cm" fo:padding-bottom="0.050cm" fo:padding-left="0.180cm" fo:padding-right="0.180cm"/>
    </style:style>
    <style:style style:name="Table62.B1" style:family="table-cell">
      <style:table-cell-properties style:vertical-align="middle" style:shadow="none" fo:background-color="#f0f0f0" fo:border="0.012cm solid #000000" fo:padding-top="0.050cm" fo:padding-bottom="0.050cm" fo:padding-left="0.180cm" fo:padding-right="0.180cm"/>
    </style:style>
    <style:style style:name="Table62.C1" style:family="table-cell">
      <style:table-cell-properties style:vertical-align="middle" style:shadow="none" fo:background-color="#f0f0f0" fo:border="0.012cm solid #000000" fo:padding-top="0.050cm" fo:padding-bottom="0.050cm" fo:padding-left="0.180cm" fo:padding-right="0.180cm"/>
    </style:style>
    <style:style style:name="Table62.2" style:family="table-row">
      <style:table-row-properties style:min-row-height="16.48pt" fo:keep-together="auto"/>
    </style:style>
    <style:style style:name="Table62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2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2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2.3" style:family="table-row">
      <style:table-row-properties style:min-row-height="16.48pt" fo:keep-together="auto"/>
    </style:style>
    <style:style style:name="Table62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2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62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33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8.00pt" style:font-size-asian="8.00pt" style:font-size-complex="8.00pt" fo:letter-spacing="-0.1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590_0" style:parent-style-name="Standard" style:family="paragraph">
      <style:paragraph-properties fo:line-height="6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3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6.00pt" style:font-size-asian="6.00pt" style:font-size-complex="6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386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91_0" style:parent-style-name="Standard" style:family="paragraph">
      <style:paragraph-properties fo:line-height="8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86_0" style:parent-style-name="Standard" style:family="paragraph">
      <style:paragraph-properties fo:line-height="11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99_0" style:parent-style-name="Standard" style:family="paragraph">
      <style:paragraph-properties fo:line-height="15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87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88" style:family="text">
      <style:text-properties fo:color="#ff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89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92_0" style:parent-style-name="Standard" style:family="paragraph">
      <style:paragraph-properties fo:line-height="8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93_0" style:parent-style-name="Standard" style:family="paragraph">
      <style:paragraph-properties fo:line-height="8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00_0" style:parent-style-name="Standard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5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2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1.00pt" style:font-size-asian="11.00pt" style:font-size-complex="11.00pt" fo:letter-spacing="-0.1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94_0" style:parent-style-name="Standard" style:family="paragraph">
      <style:paragraph-properties fo:line-height="8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37" style:family="text">
      <style:text-properties fo:color="#0000ff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0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5" style:family="text">
      <style:text-properties fo:color="#000000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6.00pt" style:font-size-asian="16.00pt" style:font-size-complex="16.00pt" fo:letter-spacing="-0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6" style:family="text">
      <style:text-properties fo:color="#0000ff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5.00pt" style:font-size-asian="15.00pt" style:font-size-complex="15.00pt" fo:letter-spacing="-0.6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7" style:family="text">
      <style:text-properties fo:color="#0000ff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5.00pt" style:font-size-asian="15.00pt" style:font-size-complex="15.00pt" fo:letter-spacing="-0.3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8" style:family="text">
      <style:text-properties fo:color="#0000ff" style:text-outline="false" style:text-line-through-style="solid" style:text-position="0% 100%" style:font-name="HCI Poppy" style:font-name-asian="맑은 고딕" style:font-name-complex="함초롬바탕" fo:font-family="HCI Poppy" style:font-family-asian="맑은 고딕" style:font-family-complex="함초롬바탕" fo:font-size="12.00pt" style:font-size-asian="12.00pt" style:font-size-complex="12.00pt" fo:letter-spacing="-0.24pt" fo:language="en" style:language-asian="ko" fo:country="US" style:country-asian="KR" fo:font-style="italic" style:font-style-asian="italic" style:font-style-complex="italic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95_0" style:parent-style-name="Standard" style:family="paragraph">
      <style:paragraph-properties fo:line-height="86%" fo:text-align="justify" fo:margin-left="0.282cm" fo:margin-right="0cm" fo:text-indent="-0.282cm" fo:margin-top="0cm" fo:margin-bottom="0cm" fo:background-color="transparent" fo:border="none" style:shadow="none" style:text-autospace="none" style:vertical-align="auto" style:snap-to-layout-grid="true"/>
    </style:style>
    <style:style style:name="T34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4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4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96_0" style:parent-style-name="Standard" style:family="paragraph">
      <style:paragraph-properties fo:line-height="104%" fo:text-align="justify" fo:margin-left="2.114cm" fo:margin-right="0cm" fo:text-indent="-2.114cm" fo:margin-top="0.071cm" fo:margin-bottom="0cm" fo:background-color="transparent" fo:border="none" style:shadow="none" style:text-autospace="none" style:vertical-align="auto" style:snap-to-layout-grid="true"/>
    </style:style>
    <style:style style:name="tableinfakeframe_gr1" style:parent-style-name="Frame" style:family="graphic">
      <style:graphic-properties fo:min-width="16.301cm" fo:min-height="7.130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2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3" style:family="graphic">
      <style:graphic-properties draw:stroke="solid" svg:stroke-width="0.030cm" svg:stroke-color="#315f97" draw:stroke-linejoin="miter" svg:stroke-linecap="square" draw:textarea-vertical-align="middle" draw:textarea-horizontal-align="justify" fo:wrap-option="wrap" draw:shadow="hidden" fo:margin-left="0cm" fo:margin-right="0cm" fo:margin-top="0cm" fo:margin-bottom="0cm" style:horizontal-pos="from-left" style:horizontal-rel="paragraph" style:vertical-pos="from-top" style:vertical-rel="paragraph" fo:padding-top="0.300cm" fo:padding-bottom="0.300cm" fo:padding-left="1.000cm" fo:padding-right="1.000cm" style:wrap="none" style:run-through="foreground" draw:fill="none"/>
    </style:style>
    <style:style style:name="tableinfakeframe_gr4" style:parent-style-name="Frame" style:family="graphic">
      <style:graphic-properties fo:min-width="16.401cm" fo:min-height="20.826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6" style:parent-style-name="Frame" style:family="graphic">
      <style:graphic-properties fo:min-width="16.900cm" fo:min-height="1.576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7" style:parent-style-name="Frame" style:family="graphic">
      <style:graphic-properties fo:min-width="16.484cm" fo:min-height="1.869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8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9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0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1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2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3" style:parent-style-name="Frame" style:family="graphic">
      <style:graphic-properties fo:min-width="16.998cm" fo:min-height="21.562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4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5" style:parent-style-name="Frame" style:family="graphic">
      <style:graphic-properties fo:min-width="12.286cm" fo:min-height="2.787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6" style:parent-style-name="Frame" style:family="graphic">
      <style:graphic-properties fo:min-width="12.132cm" fo:min-height="4.121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7" style:parent-style-name="Frame" style:family="graphic">
      <style:graphic-properties fo:min-width="12.692cm" fo:min-height="10.204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8" style:parent-style-name="Frame" style:family="graphic">
      <style:graphic-properties fo:min-width="12.132cm" fo:min-height="4.121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9" style:parent-style-name="Frame" style:family="graphic">
      <style:graphic-properties fo:min-width="12.692cm" fo:min-height="11.487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0" style:parent-style-name="Frame" style:family="graphic">
      <style:graphic-properties fo:min-width="12.692cm" fo:min-height="4.535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1" style:parent-style-name="Frame" style:family="graphic">
      <style:graphic-properties fo:min-width="16.864cm" fo:min-height="23.040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2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3" style:parent-style-name="Frame" style:family="graphic">
      <style:graphic-properties fo:min-width="8.152cm" fo:min-height="1.909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4" style:parent-style-name="Frame" style:family="graphic">
      <style:graphic-properties fo:min-width="8.152cm" fo:min-height="1.527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5" style:parent-style-name="Frame" style:family="graphic">
      <style:graphic-properties fo:min-width="8.152cm" fo:min-height="1.527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6" style:parent-style-name="Frame" style:family="graphic">
      <style:graphic-properties fo:min-width="8.152cm" fo:min-height="1.527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7" style:parent-style-name="Frame" style:family="graphic">
      <style:graphic-properties fo:min-width="8.293cm" fo:min-height="1.527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8" style:parent-style-name="Frame" style:family="graphic">
      <style:graphic-properties fo:min-width="16.895cm" fo:min-height="21.203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29" style:parent-style-name="Frame" style:family="graphic">
      <style:graphic-properties fo:min-width="8.692cm" fo:min-height="3.124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0" style:parent-style-name="Frame" style:family="graphic">
      <style:graphic-properties fo:min-width="16.895cm" fo:min-height="22.318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1" style:parent-style-name="Frame" style:family="graphic">
      <style:graphic-properties fo:min-width="8.293cm" fo:min-height="2.326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2" style:parent-style-name="Frame" style:family="graphic">
      <style:graphic-properties fo:min-width="16.895cm" fo:min-height="22.684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3" style:parent-style-name="Frame" style:family="graphic">
      <style:graphic-properties fo:min-width="8.293cm" fo:min-height="2.326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4" style:parent-style-name="Frame" style:family="graphic">
      <style:graphic-properties fo:min-width="16.895cm" fo:min-height="22.344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5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6" style:parent-style-name="Frame" style:family="graphic">
      <style:graphic-properties fo:min-width="16.904cm" fo:min-height="20.439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7" style:parent-style-name="Frame" style:family="graphic">
      <style:graphic-properties fo:min-width="10.492cm" fo:min-height="1.110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8" style:parent-style-name="Frame" style:family="graphic">
      <style:graphic-properties fo:min-width="16.755cm" fo:min-height="20.654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9" style:parent-style-name="Frame" style:family="graphic">
      <style:graphic-properties fo:min-width="16.802cm" fo:min-height="0.699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40" style:parent-style-name="Frame" style:family="graphic">
      <style:graphic-properties fo:min-width="16.755cm" fo:min-height="19.983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1" style:parent-style-name="Frame" style:family="graphic">
      <style:graphic-properties fo:min-width="10.492cm" fo:min-height="1.110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42" style:parent-style-name="Frame" style:family="graphic">
      <style:graphic-properties fo:min-width="1.099cm" fo:min-height="1.017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3" style:parent-style-name="Frame" style:family="graphic">
      <style:graphic-properties fo:min-width="16.848cm" fo:min-height="21.148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4" style:parent-style-name="Frame" style:family="graphic">
      <style:graphic-properties fo:min-width="1.099cm" fo:min-height="1.017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5" style:parent-style-name="Frame" style:family="graphic">
      <style:graphic-properties fo:min-width="16.850cm" fo:min-height="20.782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6" style:parent-style-name="Frame" style:family="graphic">
      <style:graphic-properties fo:min-width="17.000cm" fo:min-height="2.163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7" style:parent-style-name="Frame" style:family="graphic">
      <style:graphic-properties fo:min-width="16.995cm" fo:min-height="6.197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8" style:parent-style-name="Frame" style:family="graphic">
      <style:graphic-properties fo:min-width="16.641cm" fo:min-height="1.4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49" style:parent-style-name="Frame" style:family="graphic">
      <style:graphic-properties fo:min-width="3.116cm" fo:min-height="0.382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0" style:parent-style-name="Frame" style:family="graphic">
      <style:graphic-properties fo:min-width="3.116cm" fo:min-height="0.382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1" style:parent-style-name="Frame" style:family="graphic">
      <style:graphic-properties fo:min-width="16.641cm" fo:min-height="1.534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2" style:parent-style-name="Frame" style:family="graphic">
      <style:graphic-properties fo:min-width="3.116cm" fo:min-height="0.382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3" style:parent-style-name="Frame" style:family="graphic">
      <style:graphic-properties fo:min-width="3.116cm" fo:min-height="0.382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4" style:parent-style-name="Frame" style:family="graphic">
      <style:graphic-properties fo:min-width="16.641cm" fo:min-height="3.008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5" style:parent-style-name="Frame" style:family="graphic">
      <style:graphic-properties fo:min-width="3.116cm" fo:min-height="0.382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6" style:parent-style-name="Frame" style:family="graphic">
      <style:graphic-properties fo:min-width="3.116cm" fo:min-height="0.382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7" style:parent-style-name="Frame" style:family="graphic">
      <style:graphic-properties fo:min-width="13.845cm" fo:min-height="0.452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8" style:parent-style-name="Frame" style:family="graphic">
      <style:graphic-properties fo:min-width="16.503cm" fo:min-height="2.620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9" style:parent-style-name="Frame" style:family="graphic">
      <style:graphic-properties fo:min-width="12.388cm" fo:min-height="1.110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60" style:parent-style-name="Frame" style:family="graphic">
      <style:graphic-properties fo:min-width="16.317cm" fo:min-height="3.145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61" style:parent-style-name="Frame" style:family="graphic">
      <style:graphic-properties fo:min-width="16.321cm" fo:min-height="4.718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62" style:parent-style-name="Frame" style:family="graphic">
      <style:graphic-properties fo:min-width="16.319cm" fo:min-height="1.573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63" style:parent-style-name="Frame" style:family="graphic">
      <style:graphic-properties fo:min-width="16.321cm" fo:min-height="0.786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64" style:parent-style-name="Frame" style:family="graphic">
      <style:graphic-properties fo:min-width="16.315cm" fo:min-height="7.619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65" style:parent-style-name="Frame" style:family="graphic">
      <style:graphic-properties fo:min-width="16.484cm" fo:min-height="4.207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</office:automatic-styles>
  <office:body>
    <office:text>
      <table:table table:style-name="Table2">
        <table:table-column table:style-name="Table2.A"/>
        <table:table-row table:style-name="Table2.1">
          <table:table-cell table:style-name="Table2.A1" office:value-type="string">
            <text:p text:style-name="P330_0"><text:span text:style-name="T51"/></text:p>
          </table:table-cell>
        </table:table-row>
        <table:table-row table:style-name="Table2.2">
          <table:table-cell table:style-name="Table2.A2" office:value-type="string">
            <text:p text:style-name="P330_0"><text:span text:style-name="T50"/></text:p>
          </table:table-cell>
        </table:table-row>
        <table:table-row table:style-name="Table2.3">
          <table:table-cell table:style-name="Table2.A3" office:value-type="string">
            <text:p text:style-name="P435_0"><text:span text:style-name="T25"><draw:frame draw:style-name="tableinfakeframe_gr1" svg:x="0cm" svg:y="0cm" draw:z-index="24" text:anchor-type="as-char"><draw:text-box><table:table table:style-name="Table3"><table:table-column table:style-name="Table3.A"/><table:table-row table:style-name="Table3.1"><table:table-cell table:style-name="Table3.A1" office:value-type="string"><text:p text:style-name="P434_0"><text:span text:style-name="T27"/></text:p></table:table-cell></table:table-row><table:table-row table:style-name="Table3.2"><table:table-cell table:style-name="Table3.A2" office:value-type="string"><text:p text:style-name="P20_0"><text:span text:style-name="T26">2026년도 소프트웨어 산업발전 <text:line-break/>유공자 포상계획</text:span></text:p></table:table-cell></table:table-row><table:table-row table:style-name="Table3.3"><table:table-cell table:style-name="Table3.A3" office:value-type="string"><text:p text:style-name="P335_0"><text:span text:style-name="T24"/></text:p><text:p text:style-name="P434_0"><text:span text:style-name="T20"/></text:p></table:table-cell></table:table-row></table:table></draw:text-box></draw:frame></text:span></text:p>
          </table:table-cell>
        </table:table-row>
        <table:table-row table:style-name="Table2.4">
          <table:table-cell table:style-name="Table2.A4" office:value-type="string">
            <text:p text:style-name="P330_0"><text:span text:style-name="T52"/></text:p>
          </table:table-cell>
        </table:table-row>
        <table:table-row table:style-name="Table2.5">
          <table:table-cell table:style-name="Table2.A5" office:value-type="string">
            <text:p text:style-name="P436_0"><text:span text:style-name="T38">2026. </text:span><text:span text:style-name="T38">8</text:span><text:span text:style-name="T38">. </text:span></text:p>
          </table:table-cell>
        </table:table-row>
        <table:table-row table:style-name="Table2.6">
          <table:table-cell table:style-name="Table2.A6" office:value-type="string">
            <text:p text:style-name="P437_0"><text:span text:style-name="T53"><draw:frame draw:style-name="gr2" svg:width="11.263cm" svg:height="2.158cm" svg:x="0cm" svg:y="0cm" draw:z-index="25" text:anchor-type="as-char"><draw:image xlink:href="Pictures/EMB0000733b2719.bmp" xlink:type="simple" xlink:show="embed" xlink:actuate="onLoad"/></draw:frame></text:span></text:p>
          </table:table-cell>
        </table:table-row>
      </table:table>
      <text:p text:style-name="P13_0_MS1_b3"><text:span text:style-name="T73"><draw:custom-shape svg:x="0cm" svg:y="0cm" svg:width="5.002cm" svg:height="1.446cm" draw:z-index="27" draw:style-name="gr3" text:anchor-type="as-char"><text:p text:style-name="P438_0"><text:span text:style-name="T59">목 <text:s text:c="1"/>차</text:span></text:p><draw:enhanced-geometry draw:type="round-rectangle" svg:viewBox="0 0 21600 21600" draw:enhanced-path="M ?f7 0 X 0 ?f8 L 0 ?f9 Y ?f7 21600 L ?f10 21600 X 21600 ?f9 L 21600 ?f8 Y ?f10 0 Z N" draw:path-stretchpoint-x="10800" draw:path-stretchpoint-y="10800" draw:text-areas="?f3 ?f4 ?f5 ?f6" draw:modifiers="432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74"/><text:span text:style-name="T73"><draw:frame draw:style-name="tableinfakeframe_gr4" svg:x="0cm" svg:y="0cm" draw:z-index="26" text:anchor-type="as-char"><draw:text-box><table:table table:style-name="Table4"><table:table-column table:style-name="Table4.A"/><table:table-row table:style-name="Table4.1"><table:table-cell table:style-name="Table4.A1" office:value-type="string"><text:p text:style-name="P33_0"><text:span text:style-name="T60"/></text:p><text:p text:style-name="P439_0"><text:span text:style-name="T60"><text:s/></text:span><text:span text:style-name="T61"><text:s/><text:s text:c="1"/></text:span><text:span text:style-name="T62">Ⅰ. 포상개요<text:tab/>1</text:span></text:p><text:p text:style-name="P33_0"><text:span text:style-name="T62"><text:s/><text:s text:c="3"/></text:span></text:p><text:p text:style-name="P439_0"><text:span text:style-name="T63"><text:s/><text:s text:c="1"/></text:span><text:span text:style-name="T62">Ⅱ. 추진방향<text:tab/>1</text:span></text:p><text:p text:style-name="P33_0"><text:span text:style-name="T62"><text:s/><text:s text:c="1"/></text:span></text:p><text:p text:style-name="P439_0"><text:span text:style-name="T62"><text:s/><text:s text:c="1"/>Ⅲ. 추천대상 및 기준<text:tab/>2</text:span></text:p><text:p text:style-name="P33_0"><text:span text:style-name="T62"><text:s/><text:s text:c="1"/></text:span></text:p><text:p text:style-name="P440_0"><text:span text:style-name="T62"><text:s/><text:s text:c="1"/>Ⅳ. 대상자 심사 및 공개 검증<text:tab/>4</text:span></text:p><text:p text:style-name="P33_0"><text:span text:style-name="T62"/></text:p><text:p text:style-name="P439_0"><text:span text:style-name="T62"><text:s/><text:s text:c="1"/>Ⅴ. 행정사항<text:tab/>5</text:span></text:p><text:p text:style-name="P33_0"><text:span text:style-name="T62"/></text:p><text:p text:style-name="P439_0"><text:span text:style-name="T62"><text:s/><text:s text:c="1"/>Ⅵ. 추진일정<text:tab/>6</text:span></text:p><text:p text:style-name="P33_0"><text:span text:style-name="T62"/></text:p><text:p text:style-name="P33_0"><text:span text:style-name="T64"/></text:p><text:p text:style-name="P441_0"><text:span text:style-name="T64"><text:s/>[붙임] 1. 포상 추천제한<text:tab/>7</text:span></text:p><text:p text:style-name="P35_0"><text:span text:style-name="T65"/></text:p><text:p text:style-name="P441_0"><text:span text:style-name="T64"><text:s/><text:s text:c="7"/>2. 부문별 심사기준<text:tab/></text:span><text:span text:style-name="T66">13</text:span></text:p><text:p text:style-name="P35_0"><text:span text:style-name="T65"/></text:p><text:p text:style-name="P441_0"><text:span text:style-name="T64"><text:s/><text:s text:c="7"/>3. 제출서류 및 서식<text:tab/></text:span><text:span text:style-name="T66">17</text:span><text:span text:style-name="T67"/></text:p><text:p text:style-name="P35_0"><text:span text:style-name="T68"><text:s/><text:s text:c="3"/></text:span><text:span text:style-name="T69"/></text:p></table:table-cell></table:table-row></table:table></draw:text-box></draw:frame></text:span></text:p>
      <text:p text:style-name="P15_0_MS2_b3"><text:span text:style-name="T70"><draw:frame draw:style-name="tableinfakeframe_gr5" svg:x="0cm" svg:y="0cm" draw:z-index="54" text:anchor-type="as-char"><draw:text-box><table:table table:style-name="Table5"><table:table-column table:style-name="Table5.A"/><table:table-column table:style-name="Table5.B"/><table:table-column table:style-name="Table5.C"/><table:table-row table:style-name="Table5.1"><table:table-cell table:style-name="Table5.A1" office:value-type="string"><text:p text:style-name="P435_0"><text:span text:style-name="T72">Ⅰ</text:span></text:p></table:table-cell><table:table-cell table:style-name="Table5.B1" office:value-type="string"><text:p text:style-name="P354_0"><text:span text:style-name="T6"/></text:p></table:table-cell><table:table-cell table:style-name="Table5.C1" office:value-type="string"><text:p text:style-name="P442_0"><text:span text:style-name="T7"><text:s/>포상개요</text:span><text:span text:style-name="T32"/></text:p></table:table-cell></table:table-row></table:table></draw:text-box></draw:frame></text:span><text:span text:style-name="T71"/></text:p>
      <text:p text:style-name="P84_0"><text:span text:style-name="T93"><draw:frame draw:style-name="tableinfakeframe_gr6" svg:x="0cm" svg:y="0cm" draw:z-index="38" text:anchor-type="as-char"><draw:text-box><table:table table:style-name="Table6"><table:table-column table:style-name="Table6.A"/><table:table-row table:style-name="Table6.1"><table:table-cell table:style-name="Table6.A1" office:value-type="string"><text:p text:style-name="P443_0"><text:span text:style-name="T76">국내 소프트웨어 산업 발전에 크게 기여한 유공자를 선발·포상하여 그 동안의 노고를 격려하고자 함</text:span></text:p></table:table-cell></table:table-row></table:table></draw:text-box></draw:frame></text:span></text:p>
      <text:p text:style-name="P84_0"><text:span text:style-name="T402"/></text:p>
      <text:p text:style-name="P328_15"><text:span text:style-name="T28">□</text:span><text:span text:style-name="T3"><text:s/>포상규모 </text:span><text:span text:style-name="T79">: 총 44점 </text:span><text:span text:style-name="T80">(예정)</text:span></text:p>
      <text:p text:style-name="P85_0"><text:span text:style-name="T79"><draw:frame draw:style-name="tableinfakeframe_gr7" svg:x="0cm" svg:y="0cm" draw:z-index="89" text:anchor-type="as-char"><draw:text-box><table:table table:style-name="Table7"><table:table-column table:style-name="Table7.A"/><table:table-column table:style-name="Table7.B"/><table:table-column table:style-name="Table7.C"/><table:table-column table:style-name="Table7.D"/><table:table-column table:style-name="Table7.E"/><table:table-column table:style-name="Table7.F"/><table:table-row table:style-name="Table7.1"><table:table-cell table:style-name="Table7.A1" office:value-type="string" table:number-columns-spanned="4"><text:p text:style-name="P444_0"><text:span text:style-name="T29">정부포상</text:span><text:span text:style-name="T82"/></text:p></table:table-cell><table:covered-table-cell/><table:covered-table-cell/><table:covered-table-cell/><table:table-cell table:style-name="Table7.E1" office:value-type="string" table:number-rows-spanned="2"><text:p text:style-name="P444_0"><text:span text:style-name="T29">장관표창</text:span></text:p></table:table-cell><table:table-cell table:style-name="Table7.F1" office:value-type="string" table:number-rows-spanned="2"><text:p text:style-name="P444_0"><text:span text:style-name="T29">합계</text:span></text:p></table:table-cell></table:table-row><table:table-row table:style-name="Table7.2"><table:table-cell table:style-name="Table7.A2" office:value-type="string"><text:p text:style-name="P444_0"><text:span text:style-name="T29">훈 장</text:span></text:p></table:table-cell><table:table-cell table:style-name="Table7.B2" office:value-type="string"><text:p text:style-name="P444_0"><text:span text:style-name="T29">포 장</text:span></text:p></table:table-cell><table:table-cell table:style-name="Table7.C2" office:value-type="string"><text:p text:style-name="P444_0"><text:span text:style-name="T83">대통령표창</text:span></text:p></table:table-cell><table:table-cell table:style-name="Table7.D2" office:value-type="string"><text:p text:style-name="P444_0"><text:span text:style-name="T84">국무총리표창</text:span></text:p></table:table-cell><table:covered-table-cell/><table:covered-table-cell/></table:table-row><table:table-row table:style-name="Table7.3"><table:table-cell table:style-name="Table7.A3" office:value-type="string"><text:p text:style-name="P445_0"><text:span text:style-name="T34">2</text:span></text:p></table:table-cell><table:table-cell table:style-name="Table7.B3" office:value-type="string"><text:p text:style-name="P445_0"><text:span text:style-name="T34">2</text:span></text:p></table:table-cell><table:table-cell table:style-name="Table7.C3" office:value-type="string"><text:p text:style-name="P445_0"><text:span text:style-name="T34">6</text:span></text:p></table:table-cell><table:table-cell table:style-name="Table7.D3" office:value-type="string"><text:p text:style-name="P445_0"><text:span text:style-name="T34">9</text:span></text:p></table:table-cell><table:table-cell table:style-name="Table7.E3" office:value-type="string"><text:p text:style-name="P445_0"><text:span text:style-name="T34">25</text:span></text:p></table:table-cell><table:table-cell table:style-name="Table7.F3" office:value-type="string"><text:p text:style-name="P445_0"><text:span text:style-name="T29">44</text:span></text:p></table:table-cell></table:table-row></table:table></draw:text-box></draw:frame></text:span></text:p>
      <text:p text:style-name="P329_0"><text:span text:style-name="T35"><text:s/><text:s text:c="4"/>* 정부포상은 행정안전부와 규모협의 후 최종 확정</text:span></text:p>
      <text:p text:style-name="P4_0"><text:span text:style-name="T87"/></text:p>
      <text:p text:style-name="P330_0"><text:span text:style-name="T28">□</text:span><text:span text:style-name="T3"><text:s/>포상시기</text:span><text:span text:style-name="T70"><text:s/>: </text:span><text:span text:style-name="T108">2026. 11. 30.(월) </text:span><text:span text:style-name="T121">(제27회 소프트웨어 산업인의 날 기념식 및 시상)</text:span></text:p>
      <text:p text:style-name="P4_0"><text:span text:style-name="T70"><text:s/></text:span></text:p>
      <text:p text:style-name="P4_0"><text:span text:style-name="T70"><draw:frame draw:style-name="tableinfakeframe_gr8" svg:x="0cm" svg:y="0cm" draw:z-index="55" text:anchor-type="as-char"><draw:text-box><table:table table:style-name="Table8"><table:table-column table:style-name="Table8.A"/><table:table-column table:style-name="Table8.B"/><table:table-column table:style-name="Table8.C"/><table:table-row table:style-name="Table8.1"><table:table-cell table:style-name="Table8.A1" office:value-type="string"><text:p text:style-name="P446_0"><text:span text:style-name="T72">Ⅱ</text:span></text:p></table:table-cell><table:table-cell table:style-name="Table8.B1" office:value-type="string"><text:p text:style-name="P354_0"><text:span text:style-name="T6"/></text:p></table:table-cell><table:table-cell table:style-name="Table8.C1" office:value-type="string"><text:p text:style-name="P442_0"><text:span text:style-name="T7"><text:s/>추진방향</text:span><text:span text:style-name="T32"/></text:p></table:table-cell></table:table-row></table:table></draw:text-box></draw:frame></text:span><text:span text:style-name="T89"/></text:p>
      <text:p text:style-name="P4_0"><text:span text:style-name="T403"/></text:p>
      <text:p text:style-name="P331_15"><text:span text:style-name="T28">□</text:span><text:span text:style-name="T70"><text:s/></text:span><text:span text:style-name="T93">(후보자 추천 홍보강화)</text:span><text:span text:style-name="T70"><text:s/></text:span><text:span text:style-name="T118">포상 대상자 선정 시 소외되는 분야가 없도록</text:span><text:span text:style-name="T70"><text:s/></text:span><text:span text:style-name="T126">과기정통부 및 유관기관 홈페이지</text:span><text:span text:style-name="T125"><text:s/>홍보 등 다양한 방법을</text:span><text:span text:style-name="T70"><text:s/>통해 정부포상 후보자 추천 공고</text:span></text:p>
      <text:p text:style-name="P4_0"><text:span text:style-name="T404"/></text:p>
      <text:p text:style-name="P332_15"><text:span text:style-name="T28">□</text:span><text:span text:style-name="T70"><text:s/></text:span><text:span text:style-name="T113">(특성화된 심사지표 적용)</text:span><text:span text:style-name="T112"><text:s/>포상 후보자 심사 시 산업계, 학계, 공공</text:span><text:span text:style-name="T70"><text:s/>등 </text:span><text:span text:style-name="T93">특성을 반영한 부문별 지표</text:span><text:span text:style-name="T70"><text:s/>적용</text:span></text:p>
      <text:p text:style-name="P4_0"><text:span text:style-name="T70"/></text:p>
      <text:p text:style-name="P333_15"><text:span text:style-name="T28">□ </text:span><text:span text:style-name="T93">(철저한 공적검증 및 심사)</text:span><text:span text:style-name="T70"><text:s/></text:span><text:span text:style-name="T145">자</text:span><text:span text:style-name="T107">체 포상 심의위원회, 과기정통부 공적심의회 및 공개검증</text:span><text:span text:style-name="T104"><text:s/>등을 거쳐</text:span><text:span text:style-name="T70"><text:s/>정부포상 후보자로 추천</text:span></text:p>
      <text:p text:style-name="P90_0"><text:span text:style-name="T70"/></text:p>
      <text:p text:style-name="P334_15"><text:span text:style-name="T28">□ </text:span><text:span text:style-name="T93">(수훈자 예우를 통한 자긍심 고취) </text:span><text:span text:style-name="T70">수훈자의 공적내용을 </text:span><text:span text:style-name="T93">언론매체</text:span><text:span text:style-name="T70">, </text:span><text:span text:style-name="T94">인터넷 홈페이지</text:span><text:span text:style-name="T77">(대한민국 상훈, 과학기술포상정보서비스 등)</text:span><text:span text:style-name="T95">를 통해 홍보</text:span><text:span text:style-name="T240"/></text:p>
      <text:p text:style-name="P335_0_b4"><text:span text:style-name="T345"><draw:frame draw:style-name="tableinfakeframe_gr9" svg:x="0cm" svg:y="0cm" draw:z-index="56" text:anchor-type="as-char"><draw:text-box><table:table table:style-name="Table9"><table:table-column table:style-name="Table9.A"/><table:table-column table:style-name="Table9.B"/><table:table-column table:style-name="Table9.C"/><table:table-row table:style-name="Table9.1"><table:table-cell table:style-name="Table9.A1" office:value-type="string"><text:p text:style-name="P446_0"><text:span text:style-name="T72">Ⅲ</text:span></text:p></table:table-cell><table:table-cell table:style-name="Table9.B1" office:value-type="string"><text:p text:style-name="P354_0"><text:span text:style-name="T6"/></text:p></table:table-cell><table:table-cell table:style-name="Table9.C1" office:value-type="string"><text:p text:style-name="P442_0"><text:span text:style-name="T7"><text:s/>추천대상 및 기준</text:span><text:span text:style-name="T32"/></text:p></table:table-cell></table:table-row></table:table></draw:text-box></draw:frame></text:span></text:p>
      <text:p text:style-name="P336_15"><text:span text:style-name="T135"/></text:p>
      <text:p text:style-name="P336_15"><text:span text:style-name="T28">□</text:span><text:span text:style-name="T3"><text:s/>추천대상</text:span></text:p>
      <text:p text:style-name="P336_15"><text:span text:style-name="T102"/></text:p>
      <text:p text:style-name="P337_0"><text:span text:style-name="T70"><text:s/></text:span><text:span text:style-name="T103">○</text:span><text:span text:style-name="T70"><text:s/></text:span><text:span text:style-name="T141">S</text:span><text:span text:style-name="T95">W신기술</text:span><text:span text:style-name="T77">(인공지능, 클라우드, 가상융합기반산업 등)</text:span><text:span text:style-name="T95"><text:s/>기반으로 혁신적인</text:span><text:span text:style-name="T70"><text:s/>비즈니스를 통해 </text:span><text:span text:style-name="T93">소프트웨어 산업 성장에 기여</text:span><text:span text:style-name="T70">한 자 </text:span></text:p>
      <text:p text:style-name="P38_0"><text:span text:style-name="T251"/></text:p>
      <text:p text:style-name="P338_0"><text:span text:style-name="T70"><text:s/></text:span><text:span text:style-name="T103">○</text:span><text:span text:style-name="T70"><text:s/>인</text:span><text:span text:style-name="T95">공지능 등 SW 신기술을 활용하여 자동차, 제조, 로봇 등 다양한</text:span><text:span text:style-name="T70"><text:s/>산업에서의 혁신적 서비스를 창출을 통해 </text:span><text:span text:style-name="T93">AX 혁신에 기여</text:span><text:span text:style-name="T70">한 자</text:span></text:p>
      <text:p text:style-name="P38_0"><text:span text:style-name="T251"/></text:p>
      <text:p text:style-name="P339_0"><text:span text:style-name="T70"><text:s/></text:span><text:span text:style-name="T103">○</text:span><text:span text:style-name="T70"><text:s/>우</text:span><text:span text:style-name="T125">수 AI‧소프트웨어를 통한 </text:span><text:span text:style-name="T126">수출증대 및 해외시장 개척</text:span><text:span text:style-name="T125">에 기여한 자</text:span></text:p>
      <text:p text:style-name="P38_0"><text:span text:style-name="T251"/></text:p>
      <text:p text:style-name="P340_0"><text:span text:style-name="T70"><text:s/></text:span><text:span text:style-name="T103">○</text:span><text:span text:style-name="T70"><text:s/>초․중․고, 대학생, 일반인 등 소프트웨어 전문 교육을 통한 우수 A</text:span><text:span text:style-name="T104">I‧소프트웨어 인력양성 등 </text:span><text:span text:style-name="T107">소프트웨어 인재저변 확충</text:span><text:span text:style-name="T104">에 기여한 자</text:span></text:p>
      <text:p text:style-name="P38_0"><text:span text:style-name="T251"/></text:p>
      <text:p text:style-name="P339_0"><text:span text:style-name="T70"><text:s/></text:span><text:span text:style-name="T103">○</text:span><text:span text:style-name="T70"><text:s/></text:span><text:span text:style-name="T88">대․중․소 상생협력을 통해 </text:span><text:span text:style-name="T92">공정한 </text:span><text:span text:style-name="T88">AI‧</text:span><text:span text:style-name="T92">소프트웨어 시장 조성</text:span><text:span text:style-name="T88">에 기여한 자</text:span></text:p>
      <text:p text:style-name="P38_0"><text:span text:style-name="T251"/></text:p>
      <text:p text:style-name="P339_0"><text:span text:style-name="T70"><text:s/></text:span><text:span text:style-name="T103">○</text:span><text:span text:style-name="T70"><text:s/>그</text:span><text:span text:style-name="T95"><text:s/>외 AI‧소프트웨어 산업 발전에 기여한 공이 크다고 인정되는 자</text:span></text:p>
      <text:p text:style-name="P335_0"><text:span text:style-name="T8"/></text:p>
      <text:p text:style-name="P336_15"><text:span text:style-name="T28">□</text:span><text:span text:style-name="T3"><text:s/>추천기준</text:span></text:p>
      <text:p text:style-name="P91_0"><text:span text:style-name="T110"/></text:p>
      <text:p text:style-name="P341_0"><text:span text:style-name="T70"><text:s/></text:span><text:span text:style-name="T103">○</text:span><text:span text:style-name="T70"><text:s/>일반기준</text:span></text:p>
      <text:p text:style-name="P4_0"><text:span text:style-name="T111"/></text:p>
      <text:p text:style-name="P330_0"><text:span text:style-name="T70"><text:s/><text:s text:c="2"/>- 소</text:span><text:span text:style-name="T104">프트웨어 산업분야에 기여하고 </text:span><text:span text:style-name="T107">구체적․객관적 공적</text:span><text:span text:style-name="T104">이 입증된 자</text:span></text:p>
      <text:p text:style-name="P342_0"><text:span text:style-name="T70"><text:s/><text:s text:c="2"/>- 국가관․사명감이 투철하고 봉사와 선행에 앞장서는 등 </text:span><text:span text:style-name="T93">능력과 품성을 겸비</text:span><text:span text:style-name="T70">한 자</text:span><text:span text:style-name="T114"/></text:p>
      <text:p text:style-name="P91_0"><text:span text:style-name="T110"/></text:p>
      <text:p text:style-name="P330_0"><text:span text:style-name="T70"><text:s/></text:span><text:span text:style-name="T103">○</text:span><text:span text:style-name="T70"><text:s/>수공기간</text:span><text:span text:style-name="T115"/></text:p>
      <text:p text:style-name="P330_0"><text:span text:style-name="T45"/></text:p>
      <text:p text:style-name="P343_0"><text:span text:style-name="T70"><text:s/><text:s text:c="2"/>- </text:span><text:span text:style-name="T117">훈장은 15년 이상, 포장은 10년 이상, 표창은 5년 이상</text:span><text:span text:style-name="T118"><text:s/>해당분야</text:span><text:span text:style-name="T70">에서 공</text:span><text:span text:style-name="T106">적을 쌓은 자(표창의 경우 단체 포함)에게 수여함을 원칙으로 함</text:span></text:p>
      <text:p text:style-name="P93_0"><text:span text:style-name="T119"><text:s/><text:s text:c="4"/>* </text:span><text:span text:style-name="T120">과학기술정보통신부 장관표창은 개인 3년, 단체 2년 이상 공적을 쌓은 자</text:span></text:p>
      <text:p text:style-name="P91_0"><text:span text:style-name="T110"/></text:p>
      <text:p text:style-name="P330_0"><text:span text:style-name="T103"><text:s/>○</text:span><text:span text:style-name="T70"><text:s/>재포상 금지</text:span><text:span text:style-name="T115">(기준일 : 이전 포상 수여일로부터 추천일)</text:span></text:p>
      <text:p text:style-name="P4_0"><text:span text:style-name="T111"/></text:p>
      <text:p text:style-name="P344_0"><text:span text:style-name="T70"><text:s/><text:s text:c="2"/>- 정부포상을 받은 자는 이미 받은 포상의 훈종 및 훈격, 분야에 관계없이 일정기간 동안</text:span><text:span text:style-name="T246">*</text:span><text:span text:style-name="T70"><text:s/>정부포상을 받을 수 없음</text:span></text:p>
      <text:p text:style-name="P28_0"><text:span text:style-name="T119"><text:s/><text:s text:c="4"/>* 기존 포상을 받은 시점(수여일)에서 훈장을 받으려는 자는 7년, 포장은 5년, 표창은 3년이 지나야 추천될 수 있음(모범공무원의 경우도 표창과 같이 3년 적용, 단체표창은 제외)</text:span></text:p>
      <text:p text:style-name="P317_19"><text:span text:style-name="T119"><text:s/><text:s text:c="4"/>※</text:span><text:span text:style-name="T418"><text:s/>다만, 퇴직포상을 받을 경우 및 정부시상은 재포상 금지기간 기준을 적용하지</text:span><text:span text:style-name="T119"><text:s/>않음</text:span></text:p>
      <text:p text:style-name="P317_19"><text:span text:style-name="T119"><text:s/><text:s text:c="4"/>※ </text:span><text:span text:style-name="T419">또한, 퇴직포상을 받은 이후에 다른분야의 공적으로 정부포상에 후보자로</text:span><text:span text:style-name="T119"><text:s/>추천되기 위해서는 퇴직포상을 받았을 때 인정된 공적과 별도로 훈장 15년, 포장 10년, 표창은 5년 이상의 해당분야의 수공기간이 필요함</text:span></text:p>
      <text:p text:style-name="P317_19"><text:span text:style-name="T119"/></text:p>
      <text:p text:style-name="P341_0"><text:span text:style-name="T70"><text:s/></text:span><text:span text:style-name="T103">○</text:span><text:span text:style-name="T70"><text:s/>포상 제한</text:span></text:p>
      <text:p text:style-name="P94_0"><text:span text:style-name="T111"/></text:p>
      <text:p text:style-name="P345_0"><text:span text:style-name="T70"><text:s/><text:s text:c="2"/>- 단체표창을 받은 단체는 </text:span><text:span text:style-name="T93">2년 이내</text:span><text:span text:style-name="T70">에는 동일한 유공으로 다시 단체표창을 받을 수 없음</text:span><text:span text:style-name="T115">(단체에 대하여는 훈·포장을 수여하지 않음)</text:span></text:p>
      <text:p text:style-name="P318_0"><text:span text:style-name="T420"><text:s/><text:s text:c="3"/></text:span><text:span text:style-name="T419"><text:s/>※ </text:span><text:span text:style-name="T421">다만, 정부업무평가기본법에 따른 평가결과 우수기관에 대한 표창은 재포상 </text:span><text:span text:style-name="T419">금지기간을 적용하지 아니함</text:span></text:p>
      <text:p text:style-name="P95_0"><text:span text:style-name="T111"/></text:p>
      <text:p text:style-name="P346_0"><text:span text:style-name="T70"><text:s/><text:s text:c="2"/>- </text:span><text:span text:style-name="T95">훈장을 받은 자는 그 훈장과 </text:span><text:span text:style-name="T94">동일한 종류의 동급 및 하위 등급의</text:span><text:span text:style-name="T93"><text:s/>훈장이나 동일한 종류의 포장을 다시 받을 수 없음</text:span></text:p>
      <text:p text:style-name="P96_0"><text:span text:style-name="T124"/></text:p>
      <text:p text:style-name="P347_0"><text:span text:style-name="T70"><text:s/><text:s text:c="2"/>- </text:span><text:span text:style-name="T98">포장을 받은 자는 그 포장과 </text:span><text:span text:style-name="T96">동일한 종류의 포장을 다시 받을 수 없음</text:span></text:p>
      <text:p text:style-name="P97_0"><text:span text:style-name="T111"/></text:p>
      <text:p text:style-name="P348_0"><text:span text:style-name="T70"><text:s/><text:s text:c="2"/>- </text:span><text:span text:style-name="T106">훈·포장을 받은 자는 </text:span><text:span text:style-name="T145">동일한 유공의 포상으로 표창을 받을 수 없음</text:span></text:p>
      <text:p text:style-name="P96_0"><text:span text:style-name="T124"/></text:p>
      <text:p text:style-name="P349_0"><text:span text:style-name="T70"><text:s/><text:s text:c="2"/>- </text:span><text:span text:style-name="T95">표창(대통령표창, 국무총리표창)을 받은 자는 동일한 유공 내에서</text:span><text:span text:style-name="T70"><text:s/></text:span><text:span text:style-name="T93">동일한 종류의 표창이나 하위등급의 표창을 받을 수 없음</text:span></text:p>
      <text:p text:style-name="P96_0"><text:span text:style-name="T124"/></text:p>
      <text:p text:style-name="P350_0"><text:span text:style-name="T70"><text:s/><text:s text:c="2"/>- </text:span><text:span text:style-name="T106">퇴직포상을 받을 시에는 재포상 금지기간의 적용을 받지 않으나, 재직 중 정부포상을 받은 자는 퇴직시 동일종류의 동급 또는 하위등급의 훈･포장 및 표창을 받을 수 없음</text:span></text:p>
      <text:p text:style-name="P99_0"><text:span text:style-name="T111"/></text:p>
      <text:p text:style-name="P100_0"><text:span text:style-name="T119"><text:s/><text:s text:c="4"/>* [붙임 1. 포상 추천 제한] 참고</text:span></text:p>
      <text:p text:style-name="P100_0"><text:span text:style-name="T119"/></text:p>
      <text:p text:style-name="P335_0_b4"><text:span text:style-name="T8"><draw:frame draw:style-name="tableinfakeframe_gr10" svg:x="0cm" svg:y="0cm" draw:z-index="57" text:anchor-type="as-char"><draw:text-box><table:table table:style-name="Table10"><table:table-column table:style-name="Table10.A"/><table:table-column table:style-name="Table10.B"/><table:table-column table:style-name="Table10.C"/><table:table-row table:style-name="Table10.1"><table:table-cell table:style-name="Table10.A1" office:value-type="string"><text:p text:style-name="P446_0"><text:span text:style-name="T72">Ⅳ</text:span></text:p></table:table-cell><table:table-cell table:style-name="Table10.B1" office:value-type="string"><text:p text:style-name="P354_0"><text:span text:style-name="T6"/></text:p></table:table-cell><table:table-cell table:style-name="Table10.C1" office:value-type="string"><text:p text:style-name="P442_0"><text:span text:style-name="T7"><text:s/>대상자 심사 및 공개검증</text:span><text:span text:style-name="T32"/></text:p></table:table-cell></table:table-row></table:table></draw:text-box></draw:frame></text:span></text:p>
      <text:p text:style-name="P336_15"><text:span text:style-name="T28"/></text:p>
      <text:p text:style-name="P336_15"><text:span text:style-name="T28">□</text:span><text:span text:style-name="T3"><text:s/>대상자 심사</text:span></text:p>
      <text:p text:style-name="P101_0"><text:span text:style-name="T129"><text:s/></text:span></text:p>
      <text:p text:style-name="P351_0"><text:span text:style-name="T70"><text:s/></text:span><text:span text:style-name="T103">○</text:span><text:span text:style-name="T70"><text:s/></text:span><text:span text:style-name="T93">(1단계)</text:span><text:span text:style-name="T70"><text:s/></text:span><text:span text:style-name="T283">소프트웨어 관련 산․학․연․관의 전문가로 ‘자체 포상심의위원회’를 구성하여 대상자 1차 심사</text:span></text:p>
      <text:p text:style-name="P101_0"><text:span text:style-name="T111"/></text:p>
      <text:p text:style-name="P352_0"><text:span text:style-name="T70"><text:s/></text:span><text:span text:style-name="T103">○</text:span><text:span text:style-name="T70"><text:s/></text:span><text:span text:style-name="T93">(2단계)</text:span><text:span text:style-name="T70"><text:s/>포</text:span><text:span text:style-name="T91">상심의위원회 심사를 통해 추천된 정부포상 대상자에 대해 공개검증 실시 후, <text:s text:c="1"/>‘과학기술정보통신부 공적심의회’에서 2차 심사</text:span></text:p>
      <text:p text:style-name="P101_0"><text:span text:style-name="T111"/></text:p>
      <text:p text:style-name="P353_0"><text:span text:style-name="T70"><text:s/></text:span><text:span text:style-name="T103">○</text:span><text:span text:style-name="T70"><text:s/></text:span><text:span text:style-name="T93">(3단계)</text:span><text:span text:style-name="T70"><text:s/>과학기술정보통신부 공적심의회 심사결과를 반영한 정부포상 대상자를 행정안전부에 추천 및 확정</text:span></text:p>
      <text:p text:style-name="P335_0"><text:span text:style-name="T346"/></text:p>
      <text:p text:style-name="P354_0"><text:span text:style-name="T28">□</text:span><text:span text:style-name="T3"><text:s/>공적 심사기준</text:span><text:span text:style-name="T70"/></text:p>
      <text:p text:style-name="P101_0"><text:span text:style-name="T129"><text:s/></text:span></text:p>
      <text:p text:style-name="P351_0"><text:span text:style-name="T70"><text:s/></text:span><text:span text:style-name="T103">○</text:span><text:span text:style-name="T70"><text:s/>소프트웨어 산업발전 기여도 및 공적기간 등을 종합적으로 고려</text:span></text:p>
      <text:p text:style-name="P105_0"><text:span text:style-name="T111"/></text:p>
      <text:p text:style-name="P106_0"><text:span text:style-name="T119"><text:s/><text:s text:c="4"/>* [붙임 2. 부문별 심사기준] 참고</text:span></text:p>
      <text:p text:style-name="P336_15"><text:span text:style-name="T132"/></text:p>
      <text:p text:style-name="P336_15"><text:span text:style-name="T28">□</text:span><text:span text:style-name="T3"><text:s/>공개검증</text:span></text:p>
      <text:p text:style-name="P101_0"><text:span text:style-name="T114"/></text:p>
      <text:p text:style-name="P355_0"><text:span text:style-name="T70"><text:s/></text:span><text:span text:style-name="T103">○</text:span><text:span text:style-name="T70"><text:s/></text:span><text:span text:style-name="T44">정</text:span><text:span text:style-name="T78">부포상 추천대상자</text:span><text:span text:style-name="T296">(장관표창 제외)</text:span><text:span text:style-name="T78">명단, 공적내용 등을 국민생각함</text:span><text:span text:style-name="T44">, </text:span><text:span text:style-name="T78">대한민국 상훈, 과기정통부 홈페이지에 공개</text:span><text:span text:style-name="T95">하여 의견을 수렴하고</text:span><text:span text:style-name="T70">, 개진된 의견을 공적심사 자료로 활용</text:span></text:p>
      <text:p text:style-name="P107_0"><text:span text:style-name="T111"/></text:p>
      <text:p text:style-name="P356_17"><text:span text:style-name="T70"><text:s/><text:s text:c="2"/>- 포상 후보자의 소속, 성명, 주요공적 등을 15일 이상 공개</text:span></text:p>
      <text:p text:style-name="P108_0"><text:span text:style-name="T124"/></text:p>
      <text:p text:style-name="P345_0"><text:span text:style-name="T93"><text:s/></text:span><text:span text:style-name="T70"><text:s/><text:s text:c="1"/>- </text:span><text:span text:style-name="T127">공</text:span><text:span text:style-name="T283">개 검증결과, 공적에 문제가 있을 경우 공적심의회 심의를 거치</text:span><text:span text:style-name="T95">고</text:span><text:span text:style-name="T70">, 행정안전부는 추천기관으로부터 받은 사전 공개결과 및 검토의견을 제출받아 정부포상 상신 여부를 최종결정</text:span></text:p>
      <text:p text:style-name="P105_0"><text:span text:style-name="T111"/></text:p>
      <text:p text:style-name="P57_0"><text:span text:style-name="T119"><text:s/><text:s text:c="4"/>* 검토의견이 사실이거나 추천기관의 검토의견 제출이 없을 경우 포상에서 배제 가능</text:span></text:p>
      <text:p text:style-name="P357_0_b4"><text:span text:style-name="T135"><draw:frame draw:style-name="tableinfakeframe_gr11" svg:x="0cm" svg:y="0cm" draw:z-index="58" text:anchor-type="as-char"><draw:text-box><table:table table:style-name="Table11"><table:table-column table:style-name="Table11.A"/><table:table-column table:style-name="Table11.B"/><table:table-column table:style-name="Table11.C"/><table:table-row table:style-name="Table11.1"><table:table-cell table:style-name="Table11.A1" office:value-type="string"><text:p text:style-name="P446_0"><text:span text:style-name="T72">Ⅴ</text:span></text:p></table:table-cell><table:table-cell table:style-name="Table11.B1" office:value-type="string"><text:p text:style-name="P354_0"><text:span text:style-name="T6"/></text:p></table:table-cell><table:table-cell table:style-name="Table11.C1" office:value-type="string"><text:p text:style-name="P442_0"><text:span text:style-name="T7"><text:s/>행정사항</text:span><text:span text:style-name="T32"/></text:p></table:table-cell></table:table-row></table:table></draw:text-box></draw:frame></text:span><text:span text:style-name="T44"/></text:p>
      <text:p text:style-name="P205_0"><text:span text:style-name="T135"/></text:p>
      <text:p text:style-name="P205_0"><text:span text:style-name="T28">□</text:span><text:span text:style-name="T3"><text:s/>포상 신청서 제출</text:span></text:p>
      <text:p text:style-name="P110_0"><text:span text:style-name="T111"/></text:p>
      <text:p text:style-name="P358_0"><text:span text:style-name="T70"><text:s/></text:span><text:span text:style-name="T103">○</text:span><text:span text:style-name="T70"><text:s/></text:span><text:span text:style-name="T93">(제출기한)</text:span><text:span text:style-name="T70"><text:s/></text:span><text:span text:style-name="T93">2026. </text:span><text:span text:style-name="T93">8. 24.(월) </text:span><text:span text:style-name="T93">까지</text:span></text:p>
      <text:p text:style-name="P110_0"><text:span text:style-name="T111"/></text:p>
      <text:p text:style-name="P359_0"><text:span text:style-name="T70"><text:s/></text:span><text:span text:style-name="T103">○</text:span><text:span text:style-name="T70"><text:s/></text:span><text:span text:style-name="T93">(제출방법)</text:span><text:span text:style-name="T70"><text:s/>이메일로 제출</text:span><text:span text:style-name="T115"/></text:p>
      <text:p text:style-name="P112_0"><text:span text:style-name="T111"/></text:p>
      <text:p text:style-name="P110_0"><text:span text:style-name="T119"><text:s/><text:s text:c="4"/>* </text:span><text:span text:style-name="T138">제출 파일명은 서류 양식별로 </text:span><text:span text:style-name="T139">‘제출서류명_소속_성명’</text:span><text:span text:style-name="T138">으로 작성하여 제출</text:span></text:p>
      <text:p text:style-name="P110_0"><text:span text:style-name="T119"><text:s/><text:s text:c="6"/>예시)</text:span><text:span text:style-name="T81"><text:s/>유공자 포상 신청서_소속_성명 / 정부포상에 대한 동의서_소속_성명 </text:span></text:p>
      <text:p text:style-name="P110_0"><text:span text:style-name="T111"/></text:p>
      <text:p text:style-name="P360_0"><text:span text:style-name="T70"><text:s/></text:span><text:span text:style-name="T103">○</text:span><text:span text:style-name="T70"><text:s/></text:span><text:span text:style-name="T93">(제출처) swsubmit@nipa.kr </text:span><text:span text:style-name="T115">(전화문의 : 043-931-5317)</text:span></text:p>
      <text:p text:style-name="P110_0"><text:span text:style-name="T143"/></text:p>
      <text:p text:style-name="P205_0"><text:span text:style-name="T28">□</text:span><text:span text:style-name="T3"><text:s/>포상 대상자 통보 및 시상</text:span></text:p>
      <text:p text:style-name="P361_0"><text:span text:style-name="T45"/></text:p>
      <text:p text:style-name="P362_0"><text:span text:style-name="T70"><text:s/></text:span><text:span text:style-name="T103">○</text:span><text:span text:style-name="T70"><text:s/>접수된 서류는 반환하지 않으며, 최종 포상대상자로 </text:span><text:span text:style-name="T93">선정된 자에 한하여 별도 통보</text:span></text:p>
      <text:p text:style-name="P110_0"><text:span text:style-name="T111"/></text:p>
      <text:p text:style-name="P358_0"><text:span text:style-name="T70"><text:s/></text:span><text:span text:style-name="T141">○</text:span><text:span text:style-name="T70"><text:s/>시상 : </text:span><text:span text:style-name="T96">제27회 소프트웨어 산업인의 날 기념식 </text:span><text:span text:style-name="T97">(2026. 11. 30.(월) (예정))</text:span></text:p>
      <text:p text:style-name="P111_0"><text:span text:style-name="T143"/></text:p>
      <text:p text:style-name="P205_0"><text:span text:style-name="T28">□</text:span><text:span text:style-name="T3"><text:s/>유의사항</text:span></text:p>
      <text:p text:style-name="P361_0"><text:span text:style-name="T45"/></text:p>
      <text:p text:style-name="P363_0"><text:span text:style-name="T70"><text:s/></text:span><text:span text:style-name="T103">○</text:span><text:span text:style-name="T70"><text:s/>신청한 자가 반드시 포상을 받게 되는 것은 아님</text:span></text:p>
      <text:p text:style-name="P117_0"><text:span text:style-name="T111"/></text:p>
      <text:p text:style-name="P364_0"><text:span text:style-name="T70"><text:s/></text:span><text:span text:style-name="T103">○</text:span><text:span text:style-name="T70"><text:s/></text:span><text:span text:style-name="T104">해당 훈격에 필요한 공적기간 산정은 </text:span><text:span text:style-name="T107">실근무기간만을 대상</text:span><text:span text:style-name="T104">으로 함</text:span></text:p>
      <text:p text:style-name="P118_0"><text:span text:style-name="T111"/></text:p>
      <text:p text:style-name="P110_0"><text:span text:style-name="T119"><text:s/><text:s text:c="4"/>* 병역의무복무기간, 휴직기간, 군양성교육기간 등은 제외</text:span></text:p>
      <text:p text:style-name="P119_0"><text:span text:style-name="T144"/></text:p>
      <text:p text:style-name="P365_0"><text:span text:style-name="T70"><text:s/></text:span><text:span text:style-name="T103">○</text:span><text:span text:style-name="T70"><text:s/>단체부문의 경우 소프트웨어 산업발전에 기여한 공적이 있는 협·단체만 신청 가능(사단법인, 재단법인, 공공기관 등)</text:span></text:p>
      <text:p text:style-name="P121_0"><text:span text:style-name="T111">-</text:span></text:p>
      <text:p text:style-name="P366_0"><text:span text:style-name="T70"><text:s/></text:span><text:span text:style-name="T103">○</text:span><text:span text:style-name="T70"><text:s/>추</text:span><text:span text:style-name="T95">천관란에 날인 시 </text:span><text:span text:style-name="T94">공적내용의 진실성과 적격성, 객관적 사실관계</text:span><text:span text:style-name="T93"><text:s/>등을 확인</text:span><text:span text:style-name="T70">하고, 기타 </text:span><text:span text:style-name="T93">추천 제한사유가 발생하지 않도록 해야함</text:span><text:span text:style-name="T70"/></text:p>
      <text:p text:style-name="P122_0"><text:span text:style-name="T111"/></text:p>
      <text:p text:style-name="P365_0"><text:span text:style-name="T70"><text:s/></text:span><text:span text:style-name="T103">○</text:span><text:span text:style-name="T70"><text:s/>기타 세부기준은 </text:span><text:span text:style-name="T93">「행정안전부 정부포상 업무지침」및「과학기술정보통신부 장관표창 업무지침」</text:span><text:span text:style-name="T70">을 따름</text:span></text:p>
      <text:p text:style-name="P122_0"><text:span text:style-name="T111"/></text:p>
      <text:p text:style-name="P110_0"><text:span text:style-name="T119"><text:s/><text:s text:c="4"/>* 행정안전부 대한민국 상훈 홈페이지(http://sanghun.go.kr) 참조</text:span></text:p>
      <text:p text:style-name="P123_0"><text:span text:style-name="T146"/></text:p>
      <text:p text:style-name="P367_0"><text:span text:style-name="T70"><text:s/></text:span><text:span text:style-name="T103">○</text:span><text:span text:style-name="T70"><text:s/>보다 폭넓고 다양한 포상 후보군 확보 등 필요한 경우 공고 기간 연장 또는 재공고를 진행할 수 있음</text:span></text:p>
      <text:p text:style-name="P330_0_b4"><text:span text:style-name="T147"><draw:frame draw:style-name="tableinfakeframe_gr12" svg:x="0cm" svg:y="0cm" draw:z-index="59" text:anchor-type="as-char"><draw:text-box><table:table table:style-name="Table12"><table:table-column table:style-name="Table12.A"/><table:table-column table:style-name="Table12.B"/><table:table-column table:style-name="Table12.C"/><table:table-row table:style-name="Table12.1"><table:table-cell table:style-name="Table12.A1" office:value-type="string"><text:p text:style-name="P446_0"><text:span text:style-name="T72">Ⅵ</text:span></text:p></table:table-cell><table:table-cell table:style-name="Table12.B1" office:value-type="string"><text:p text:style-name="P354_0"><text:span text:style-name="T6"/></text:p></table:table-cell><table:table-cell table:style-name="Table12.C1" office:value-type="string"><text:p text:style-name="P442_0"><text:span text:style-name="T7"><text:s/>추진일정</text:span><text:span text:style-name="T32"/></text:p></table:table-cell></table:table-row></table:table></draw:text-box></draw:frame></text:span></text:p>
      <text:p text:style-name="P330_0"><text:span text:style-name="T44"/></text:p>
      <text:p text:style-name="P124_0"><text:span text:style-name="T70"><draw:frame draw:style-name="tableinfakeframe_gr13" svg:x="0cm" svg:y="0cm" draw:z-index="40" text:anchor-type="as-char"><draw:text-box><table:table table:style-name="Table13"><table:table-column table:style-name="Table13.A"/><table:table-column table:style-name="Table13.B"/><table:table-row table:style-name="Table13.1"><table:table-cell table:style-name="Table13.A1" office:value-type="string"><text:p text:style-name="P447_0"><text:span text:style-name="T149">추진절차 및 내용</text:span></text:p></table:table-cell><table:table-cell table:style-name="Table13.B1" office:value-type="string"><text:p text:style-name="P448_0"><text:span text:style-name="T149">일정</text:span></text:p></table:table-cell></table:table-row><table:table-row table:style-name="Table13.2"><table:table-cell table:style-name="Table13.A2" office:value-type="string"><text:p text:style-name="P449_0"><text:span text:style-name="T150"><text:s/>◆ </text:span><text:span text:style-name="T151">소프트웨어 산업 발전 유공자 신청·접수</text:span></text:p><text:p text:style-name="P450_0"><text:span text:style-name="T56"><text:s/><text:s text:c="2"/>* 과기정통부 및 유관기관 홈페이지 등 공고</text:span></text:p></table:table-cell><table:table-cell table:style-name="Table13.B2" office:value-type="string"><text:p text:style-name="P451_0"><text:span text:style-name="T76">7월~</text:span></text:p></table:table-cell></table:table-row><table:table-row table:style-name="Table13.3"><table:table-cell table:style-name="Table13.A3" office:value-type="string"><text:p text:style-name="P449_0"><text:span text:style-name="T150"><text:s/>◆ </text:span><text:span text:style-name="T153">포상규모 협의</text:span><text:span text:style-name="T154"/></text:p><text:p text:style-name="P450_0"><text:span text:style-name="T56"><text:s/><text:s text:c="2"/>* 포상예정일 90일전 행안부 협의</text:span></text:p></table:table-cell><table:table-cell table:style-name="Table13.B3" office:value-type="string"><text:p text:style-name="P451_0"><text:span text:style-name="T76">7월~</text:span></text:p></table:table-cell></table:table-row><table:table-row table:style-name="Table13.4"><table:table-cell table:style-name="Table13.A4" office:value-type="string"><text:p text:style-name="P452_0"><text:span text:style-name="T150"><text:s/>◆ </text:span><text:span text:style-name="T153">자체 포상심의위원회</text:span><text:span text:style-name="T56"/></text:p></table:table-cell><table:table-cell table:style-name="Table13.B4" office:value-type="string"><text:p text:style-name="P453_0"><text:span text:style-name="T76">8월 중</text:span></text:p></table:table-cell></table:table-row><table:table-row table:style-name="Table13.5"><table:table-cell table:style-name="Table13.A5" office:value-type="string"><text:p text:style-name="P452_0"><text:span text:style-name="T150"><text:s/>◆ </text:span><text:span text:style-name="T153">사전공개검증</text:span><text:span text:style-name="T154"><text:s/></text:span></text:p><text:p text:style-name="P454_0"><text:span text:style-name="T155"><text:s/><text:s text:c="2"/>*</text:span><text:span text:style-name="T56"><text:s/></text:span><text:span text:style-name="T123">과기정통부 및 유관 협‧단체 홈페이지, 국민생각함, 대한민국 상훈</text:span><text:span text:style-name="T156">시스템에 15일 이상 게시</text:span></text:p></table:table-cell><table:table-cell table:style-name="Table13.B5" office:value-type="string"><text:p text:style-name="P451_0"><text:span text:style-name="T76">9월</text:span></text:p></table:table-cell></table:table-row><table:table-row table:style-name="Table13.6"><table:table-cell table:style-name="Table13.A6" office:value-type="string"><text:p text:style-name="P452_0"><text:span text:style-name="T150"><text:s/>◆ </text:span><text:span text:style-name="T153">과기정통부 공적심의회 심의 및 대상자 추천</text:span><text:span text:style-name="T154"/></text:p><text:p text:style-name="P450_0"><text:span text:style-name="T155"><text:s/><text:s text:c="2"/>*</text:span><text:span text:style-name="T56"><text:s/>포상일 30일 전까지 행안부에 추천</text:span><text:span text:style-name="T155"/></text:p></table:table-cell><table:table-cell table:style-name="Table13.B6" office:value-type="string"><text:p text:style-name="P451_0"><text:span text:style-name="T76">9월 중</text:span></text:p></table:table-cell></table:table-row><table:table-row table:style-name="Table13.7"><table:table-cell table:style-name="Table13.A7" office:value-type="string"><text:p text:style-name="P455_0"><text:span text:style-name="T150"><text:s/>◆ </text:span><text:span text:style-name="T153">차관회의 심의 </text:span><text:span text:style-name="T154">≫ </text:span><text:span text:style-name="T153">국무회의 심의 <text:line-break/></text:span><text:span text:style-name="T154">≫</text:span><text:span text:style-name="T157"><text:s/></text:span><text:span text:style-name="T153">국무총리 결재 </text:span><text:span text:style-name="T154">≫ </text:span><text:span text:style-name="T153">대통령 재가 확정</text:span><text:span text:style-name="T155"/></text:p></table:table-cell><table:table-cell table:style-name="Table13.B7" office:value-type="string"><text:p text:style-name="P451_0"><text:span text:style-name="T76">9~10월 초</text:span></text:p></table:table-cell></table:table-row><table:table-row table:style-name="Table13.8"><table:table-cell table:style-name="Table13.A8" office:value-type="string"><text:p text:style-name="P452_0"><text:span text:style-name="T150"><text:s/>◆ </text:span><text:span text:style-name="T153">소프트웨어 산업 발전 유공자 확정·통보</text:span><text:span text:style-name="T151"/></text:p></table:table-cell><table:table-cell table:style-name="Table13.B8" office:value-type="string"><text:p text:style-name="P451_0"><text:span text:style-name="T76">10월 말</text:span></text:p></table:table-cell></table:table-row><table:table-row table:style-name="Table13.9"><table:table-cell table:style-name="Table13.A9" office:value-type="string"><text:p text:style-name="P449_0"><text:span text:style-name="T150"><text:s/>◆ </text:span><text:span text:style-name="T153">소프트웨어 산업 발전 유공자 포상</text:span></text:p><text:p text:style-name="P450_0"><text:span text:style-name="T56"><text:s/><text:s text:c="2"/>* 제27회 소프트웨어 산업인의 날 기념식 시</text:span><text:span text:style-name="T155"/></text:p></table:table-cell><table:table-cell table:style-name="Table13.B9" office:value-type="string"><text:p text:style-name="P451_0"><text:span text:style-name="T158">11. 30.</text:span><text:span text:style-name="T159">(예정)</text:span></text:p></table:table-cell></table:table-row><table:table-row table:style-name="Table13.10"><table:table-cell table:style-name="Table13.A10" office:value-type="string"><text:p text:style-name="P449_0"><text:span text:style-name="T153"><text:s/>◆ 관보게재</text:span></text:p><text:p text:style-name="P456_0"><text:span text:style-name="T155"><text:s/><text:s text:c="2"/>*</text:span><text:span text:style-name="T56"><text:s/>포상확정 후 60일 이내</text:span><text:span text:style-name="T155"/></text:p></table:table-cell><table:table-cell table:style-name="Table13.B10" office:value-type="string"><text:p text:style-name="P451_0"><text:span text:style-name="T76">12월 중</text:span></text:p></table:table-cell></table:table-row></table:table></draw:text-box></draw:frame></text:span></text:p>
      <text:p text:style-name="P368_0"><text:span text:style-name="T414"><text:s/><text:s text:c="1"/>※ 일정은 상황에 따라 변동‧조정될 수 있음</text:span></text:p>
      <text:p text:style-name="P74_17_b4"><text:span text:style-name="T85"><draw:frame draw:style-name="tableinfakeframe_gr14" svg:x="0cm" svg:y="0cm" draw:z-index="52" text:anchor-type="as-char"><draw:text-box><table:table table:style-name="Table14"><table:table-column table:style-name="Table14.A"/><table:table-column table:style-name="Table14.B"/><table:table-column table:style-name="Table14.C"/><table:table-row table:style-name="Table14.1"><table:table-cell table:style-name="Table14.A1" office:value-type="string"><text:p text:style-name="P457_0"><text:span text:style-name="T9">붙임1</text:span></text:p></table:table-cell><table:table-cell table:style-name="Table14.B1" office:value-type="string"><text:p text:style-name="P354_0"><text:span text:style-name="T6"/></text:p></table:table-cell><table:table-cell table:style-name="Table14.C1" office:value-type="string"><text:p text:style-name="P442_0"><text:span text:style-name="T7"><text:s/></text:span><text:span text:style-name="T4">포상 추천 제한</text:span><text:span text:style-name="T32"/></text:p></table:table-cell></table:table-row></table:table></draw:text-box></draw:frame></text:span></text:p>
      <text:p text:style-name="P75_17"><text:span text:style-name="T161"/></text:p>
      <text:p text:style-name="P75_17"><text:span text:style-name="T79"><draw:frame draw:style-name="tableinfakeframe_gr21" svg:x="0cm" svg:y="0.029cm" draw:z-index="39" text:anchor-type="paragraph"><draw:text-box><table:table table:style-name="Table15"><table:table-column table:style-name="Table15.A"/><table:table-column table:style-name="Table15.B"/><table:table-column table:style-name="Table15.C"/><table:table-row table:style-name="Table15.1"><table:table-cell table:style-name="Table15.A1" office:value-type="string"><text:p text:style-name="P458_0"><text:span text:style-name="T163">구 분</text:span></text:p></table:table-cell><table:table-cell table:style-name="Table15.B1" office:value-type="string"><text:p text:style-name="P87_0"><text:span text:style-name="T164"/></text:p></table:table-cell><table:table-cell table:style-name="Table15.C1" office:value-type="string"><text:p text:style-name="P458_0"><text:span text:style-name="T163">추천제한 대상</text:span></text:p></table:table-cell></table:table-row><table:table-row table:style-name="Table15.2"><table:table-cell table:style-name="Table15.A2" office:value-type="string"><text:p text:style-name="P134_0"><text:span text:style-name="T165"/></text:p></table:table-cell><table:table-cell table:style-name="Table15.B2" office:value-type="string"><text:p text:style-name="P134_0"><text:span text:style-name="T165"/></text:p></table:table-cell><table:table-cell table:style-name="Table15.C2" office:value-type="string"><text:p text:style-name="P135_0"><text:span text:style-name="T166"/></text:p></table:table-cell></table:table-row><table:table-row table:style-name="Table15.3"><table:table-cell table:style-name="Table15.A3" office:value-type="string"><text:p text:style-name="P459_0"><text:span text:style-name="T167">  </text:span><text:span text:style-name="T168">일반국민</text:span></text:p></table:table-cell><table:table-cell table:style-name="Table15.B3" office:value-type="string"><text:p text:style-name="P134_0"><text:span text:style-name="T169"/></text:p></table:table-cell><table:table-cell table:style-name="Table15.C3" office:value-type="string"><text:p text:style-name="P460_0"><text:span text:style-name="T82"><text:s/>1) 수사 중이거나 형사사건으로 기소 중인 자 또는 단체(기관)</text:span><text:span text:style-name="T170"><text:s/></text:span></text:p><text:p text:style-name="P137_0"><text:span text:style-name="T171"/></text:p><text:p text:style-name="P460_0"><text:span text:style-name="T82"><text:s/>2) 형사처분</text:span></text:p><text:p text:style-name="P461_0"><text:span text:style-name="T170"><text:s/><text:s text:c="1"/>가) </text:span><text:span text:style-name="T174">사형, 무기 또는 1년 이상의 징역이나 금고의 형을 받고</text:span><text:span text:style-name="T172"><text:s/>그 </text:span><text:span text:style-name="T170">집행이 종료된 후 10년이 경과하지 아니한 자</text:span></text:p><text:p text:style-name="P462_0"><text:span text:style-name="T170"><text:s/><text:s text:c="1"/>나) </text:span><text:span text:style-name="T173">1</text:span><text:span text:style-name="T174">년 이상 3년 이하의 징역이나 금고의 형의 집행유예를 </text:span><text:span text:style-name="T281">받은 경우, 그 집행유예의 기간이 완료된 날로부터 5년을</text:span><text:span text:style-name="T173"><text:s/></text:span><text:span text:style-name="T174">경과하지 아니한 자</text:span><text:span text:style-name="T170"/></text:p><text:p text:style-name="P463_0"><text:span text:style-name="T170"><text:s/><text:s text:c="1"/>다) </text:span><text:span text:style-name="T175">1년 미만의 징역이나 금고의 실형을 선고받고 그 집행이 종료된 후 5년이 경과하지 아니한 자</text:span><text:span text:style-name="T170"/></text:p><text:p text:style-name="P464_0"><text:span text:style-name="T170"><text:s/><text:s text:c="1"/>라) </text:span><text:span text:style-name="T175">1</text:span><text:span text:style-name="T230">년 미만의 징역이나 금고의 실형을 선고받고 집행을 받지 </text:span><text:span text:style-name="T170">아니하기로 확정된 후 5년이 경과하지 아니한 자</text:span></text:p><text:p text:style-name="P465_0"><text:span text:style-name="T170"><text:s/><text:s text:c="1"/>마) </text:span><text:span text:style-name="T281">1</text:span><text:span text:style-name="T192">년 미만의 징역이나 금고의 형의 집행유예를 받은 경우</text:span><text:span text:style-name="T173">, </text:span><text:span text:style-name="T176">그</text:span><text:span text:style-name="T170"><text:s/></text:span><text:span text:style-name="T177">집행유예의 기간이 완료된 날로부터 2년을 경과하지 아니한 자</text:span></text:p><text:p text:style-name="P466_0"><text:span text:style-name="T170"><text:s/><text:s text:c="1"/>바) </text:span><text:span text:style-name="T173">1</text:span><text:span text:style-name="T281">년 이하의 징역이나 금고의 형을 선고유예를 받은 경우</text:span><text:span text:style-name="T173">, </text:span><text:span text:style-name="T170">선고유예 기간 중에 있는 자</text:span></text:p><text:p text:style-name="P467_0"><text:span text:style-name="T170"><text:s/><text:s text:c="1"/>사) </text:span><text:span text:style-name="T183">포상추천일 전 3년 이내에 2회 이상의 벌금형 처분을 받은 자</text:span></text:p><text:p text:style-name="P468_0"><text:span text:style-name="T170"><text:s/><text:s text:c="1"/>아) </text:span><text:span text:style-name="T174">포</text:span><text:span text:style-name="T281">상추천일 전 3년 이내에 1회 벌금액이 200만원 이상의</text:span><text:span text:style-name="T174"><text:s/>벌</text:span><text:span text:style-name="T170">금형 처분을 받은 자</text:span></text:p><text:p text:style-name="P321_0"><text:span text:style-name="T170"><draw:frame draw:style-name="tableinfakeframe_gr15" svg:x="0cm" svg:y="0cm" draw:z-index="93" text:anchor-type="as-char"><draw:text-box><table:table table:style-name="Table16"><table:table-column table:style-name="Table16.A"/><table:table-row table:style-name="Table16.1"><table:table-cell table:style-name="Table16.A1" office:value-type="string"><text:p text:style-name="P489_19"><text:span text:style-name="T422">※ 형사처분 된 자가 사면 또는 복권된 경우 추천 가능</text:span></text:p><text:p text:style-name="P490_19"><text:span text:style-name="T422">※ ｢민주화운동 관련자 명예회복 및 보상 등에 관한 법률｣, ｢5</text:span><text:span text:style-name="T423">･</text:span><text:span text:style-name="T422">18민주화운동 관련자 </text:span><text:span text:style-name="T424">보상 등에 관한 법률｣, ｢부마민주항쟁 관련자의 명예회복 및 보상 등에 관한 법률｣</text:span><text:span text:style-name="T422">에 </text:span><text:span text:style-name="T425">따른 민주화운동 관련자가 민주화운동을 이유로 유죄판결 되어 형량을 받은 경우 추천 가능</text:span></text:p></table:table-cell></table:table-row></table:table></draw:text-box></draw:frame></text:span></text:p><text:p text:style-name="P141_0"><text:span text:style-name="T179"/></text:p><text:p text:style-name="P469_0"><text:span text:style-name="T82"><text:s/>3)</text:span><text:span text:style-name="T180">「</text:span><text:span text:style-name="T82">상훈법」제8조 및「정부 표창 규정」제19조 등에 따라 정부포상이 취소된 적이 있는 자</text:span></text:p><text:p text:style-name="P470_19"><text:span text:style-name="T405">※ 단, 취소의 원인이 된 사유가 본인의 귀책이 아닌 경우는 추천 가능</text:span></text:p><text:p text:style-name="P470_19"><text:span text:style-name="T405">※ </text:span><text:span text:style-name="T426">｢정부 표창 규정」 제19조에 따라 대통령 또는 국무총리 표창이 취소된 날로부터 5년이</text:span><text:span text:style-name="T405"><text:s/>경과한 단체는 추천 가능</text:span></text:p><text:p text:style-name="P144_0"><text:span text:style-name="T171"/></text:p><text:p text:style-name="P471_0"><text:span text:style-name="T82"><text:s/>4)「산업안전보건법」에 따라 산업재해 등과 관련하여 명단이 공표된 사업장(단체 및 기관)과 그 임원</text:span></text:p><text:p text:style-name="P472_0"><text:span text:style-name="T170"><text:s/><text:s text:c="1"/>가) </text:span><text:span text:style-name="T176">최근 3년 이내 1회 이상「산업안전보건법」제10조, 같은 법 </text:span><text:span text:style-name="T177">「시행령」제10조</text:span><text:span text:style-name="T181"><text:s/>및 같은 법「시행규칙」제8조의 규정에 따라 그 명</text:span><text:span text:style-name="T182">단이 </text:span><text:span text:style-name="T183">공표된 사업장 및 그 임원에 대해서는 포상 추천을 제한함</text:span></text:p><text:p text:style-name="P473_0"><text:span text:style-name="T170"><text:s/><text:s text:c="1"/>나) ‘임원’ 이라 함은 이사, 대표이사, 감사, 공장장, 현장소장 등 사업장 경영에 책임 있는 자를 말함</text:span></text:p><text:p text:style-name="P474_0"><text:span text:style-name="T184"><text:s/><text:s text:c="3"/>* </text:span><text:span text:style-name="T282">당해사업장의 등기임원(사외이사 제외)과, 미등기 임원이라도 직제 상 당해</text:span><text:span text:style-name="T185">사업장을 관장하고 있을 경우에는 추천 제한</text:span></text:p><text:p text:style-name="P475_0"><text:span text:style-name="T184"><text:s/><text:s text:c="3"/></text:span><text:span text:style-name="T185"><text:s/>- ｢사업장 등기부등본｣, ｢금융감독원 전자공시시스템｣(http://dart.fss.or.kr, 회사</text:span><text:span text:style-name="T184">별 검색-사업보고서-임원 및 직원 등에 관한 사항)을 통해 확인</text:span></text:p><text:p text:style-name="P476_0"><text:span text:style-name="T184"><text:s/><text:s text:c="2"/>* 감사(위원)는 등기 유무를 불문하고 추천대상에서 제외</text:span></text:p><text:p text:style-name="P476_0"><text:span text:style-name="T184"><text:s/><text:s text:c="2"/>* 현장 경영책임자는 공장장, 현장소장 등 명칭불문하고 추천 제외</text:span></text:p><text:p text:style-name="P477_0"><text:span text:style-name="T170"><text:s/><text:s text:c="1"/>다) 다만, 사업장 또는 임원 등이 해당 산업재해 발생에 책임이 </text:span><text:span text:style-name="T176">없음이 명백하고, 해당 산업재해 발생 이후 산재예방을 위한 </text:span><text:span text:style-name="T170">특별한 노력을 기울여 사업장 안전보건 개선 성과가 뚜렷한 경우로 고용노동부가 인정하는 때에는 추천할 수 있음</text:span></text:p><text:p text:style-name="P149_0"><text:span text:style-name="T179"/></text:p><text:p text:style-name="P478_0"><text:span text:style-name="T82"><text:s/>5)</text:span><text:span text:style-name="T180">「공정거래관련법」위반 법인(단체 및 기관 포함) 및 그 임원</text:span></text:p><text:p text:style-name="P479_0"><text:span text:style-name="T170"><text:s/><text:s text:c="1"/>가) </text:span><text:span text:style-name="T178">최근 2년 이내 3회 이상 고발 또는 과징금 처분을 받은 </text:span><text:span text:style-name="T183">법인</text:span><text:span text:style-name="T176">(단체 포함) 및 그 대표자와 책임있는 임원은 추천을 제한함</text:span></text:p><text:p text:style-name="P478_0"><text:span text:style-name="T184"><text:s/><text:s text:c="2"/>* 과징금과 고발을 동시에 받은 경우(동일사건번호)는 1회로 처리</text:span></text:p><text:p text:style-name="P480_0"><text:span text:style-name="T170"><text:s/><text:s text:c="1"/>나) 최근 1년 이내 3회 이상 시정명령 처분을 받은 법인(단체 포함) 및 그 대표자와 책임 있는 임원은 추천을 제한함</text:span></text:p><text:p text:style-name="P481_0"><text:span text:style-name="T170"><text:s/><text:s text:c="1"/>다) </text:span><text:span text:style-name="T187">다</text:span><text:span text:style-name="T297">만, 상기 가), 나)의 경우에도 법인 또는 임원이 그 위반행위를</text:span><text:span text:style-name="T186"><text:s/></text:span><text:span text:style-name="T170">방지하기 위하여 해당 업무에 관한 상당한 주의와 감독을 </text:span><text:span text:style-name="T201">게을리 하지 아니한 경우로 공정거래위원회가 인정하는 때에</text:span><text:span text:style-name="T170">는 추천할 수 있음</text:span></text:p><text:p text:style-name="P149_0"><text:span text:style-name="T179"/></text:p><text:p text:style-name="P482_0"><text:span text:style-name="T82"><text:s/>6)</text:span><text:span text:style-name="T180">「</text:span><text:span text:style-name="T188">근로기준법」에 의하여 임금체불과 관련하여 명단공개 또는 </text:span><text:span text:style-name="T189">종합신용정보집중기관(한국신용정보원)에 자료제공이 된</text:span><text:span text:style-name="T190"><text:s/>체불사업주(기관장)</text:span></text:p><text:p text:style-name="P483_0"><text:span text:style-name="T170"><text:s/><text:s text:c="1"/>가) </text:span><text:span text:style-name="T173">최근 3년간「근로기준법」제43조의2, 같은 법「시행령</text:span><text:span text:style-name="T172">」제23조의</text:span><text:span text:style-name="T228">3</text:span><text:span text:style-name="T172">에 따른 체불사업주로서 명단이 공개된 자</text:span></text:p><text:p text:style-name="P484_0"><text:span text:style-name="T170"><text:s/><text:s text:c="1"/>나) </text:span><text:span text:style-name="T192">최근 3년간「근로기준법」제43조의3, 같은 법 「시행령」</text:span><text:span text:style-name="T191">제</text:span><text:span text:style-name="T192">23조의</text:span><text:span text:style-name="T427">5</text:span><text:span text:style-name="T192">에 따른 체불사업주로서 종합신용정보집중기관(한국</text:span><text:span text:style-name="T170">신용정보원)에 체불 자료가 제공된 자</text:span></text:p><text:p text:style-name="P485_0"><text:span text:style-name="T184"><text:s/><text:s text:c="2"/>* </text:span><text:span text:style-name="T193">포상추천일 이전 체불사건이 권리구제로 취하 또는 체불임금을 청산한 경우 추천 가능</text:span></text:p><text:p text:style-name="P149_0"><text:span text:style-name="T179"/></text:p><text:p text:style-name="P486_0"><text:span text:style-name="T82"><text:s/>7) </text:span><text:span text:style-name="T194">추천일 당시「국세기본법」,「관세법」또는「지방세징수법</text:span><text:span text:style-name="T195">」에 따른 체납 중에 있는 자 또는 단체</text:span></text:p><text:p text:style-name="P487_0"><text:span text:style-name="T184"><text:s/><text:s text:c="2"/>* </text:span><text:span text:style-name="T196">국세, 관세 및 </text:span><text:span text:style-name="T222">지방세 체납 여부는 행정정보공동이용센터(www.share.go.kr)의</text:span><text:span text:style-name="T185"><text:s/>e하나로민원(행정정보공동이용업무포털)에서 체납액이 없다는 사실을 추천기관이 직접 조회하여 확인</text:span><text:span text:style-name="T184"/></text:p><text:p text:style-name="P149_0"><text:span text:style-name="T179"/></text:p><text:p text:style-name="P478_0"><text:span text:style-name="T82"><text:s/>8) 사회적 물의 등 유발</text:span></text:p><text:p text:style-name="P488_0"><text:span text:style-name="T170"><text:s/><text:s text:c="1"/></text:span><text:span text:style-name="T197">부도덕한 행위 등으로 사회적 물의를 야기하거나, 언론보도 또는</text:span><text:span text:style-name="T198"><text:s/></text:span><text:span text:style-name="T199">소송·민원 </text:span><text:span text:style-name="T2">제기 등의 논란이 있어 정부포상이 합당치 않다고 판단</text:span><text:span text:style-name="T197">되는 자 또는 단체(기관</text:span><text:span text:style-name="T198">)</text:span></text:p></table:table-cell></table:table-row><table:table-row table:style-name="Table15.4"><table:table-cell table:style-name="Table15.A4" office:value-type="string"><text:p text:style-name="P459_0"><text:span text:style-name="T167">  </text:span><text:span text:style-name="T168">공무원</text:span></text:p></table:table-cell><table:table-cell table:style-name="Table15.B4" office:value-type="string"><text:p text:style-name="P156_0"><text:span text:style-name="T169"/></text:p></table:table-cell><table:table-cell table:style-name="Table15.C4" office:value-type="string"><text:p text:style-name="P467_0"><text:span text:style-name="T82"><text:s/>1) 감사조사 또는 수사 중이거나 형사사건으로 기소중인 자</text:span></text:p><text:p text:style-name="P141_0"><text:span text:style-name="T179"/></text:p><text:p text:style-name="P491_0"><text:span text:style-name="T82"><text:s/>2) 형사처분</text:span></text:p><text:p text:style-name="P492_0"><text:span text:style-name="T170"><text:s/><text:s text:c="1"/>가) </text:span><text:span text:style-name="T200">공무원 재직 중의 행위로 인해 벌금형 이상의 형사 처분을 받은 자(선고유예를 받은 경우 포함)</text:span></text:p><text:p text:style-name="P493_0"><text:span text:style-name="T170"><text:s/><text:s text:c="3"/>- 다만, 재직 중 1회에 한해 200만원 미만의 벌금형을 받은 자는 공적이 현저하게 탁월한 경우 포상추천 가능하나,</text:span></text:p><text:p text:style-name="P492_0"><text:span text:style-name="T170"><text:s/><text:s text:c="3"/>-</text:span><text:span text:style-name="T186">「</text:span><text:span text:style-name="T10">공무원 징계령 시행규칙」제4조제2항(제1∼6호)에 따라 감경이</text:span><text:span text:style-name="T170"><text:s/></text:span><text:span text:style-name="T10">제한되는 비위(주요비위)에 해당하는 범죄로 인하여 형사 처분을</text:span><text:span text:style-name="T176"><text:s/></text:span><text:span text:style-name="T170">받은 경우, 형벌의 종류 및 횟수에 관계없이 추천 제외</text:span></text:p><text:p text:style-name="P158_0"><text:span text:style-name="T170"><draw:frame draw:style-name="tableinfakeframe_gr17" svg:x="0cm" svg:y="0cm" draw:z-index="42" text:anchor-type="as-char"><draw:text-box><table:table table:style-name="Table17"><table:table-column table:style-name="Table17.A"/><table:table-row table:style-name="Table17.1"><table:table-cell table:style-name="Table17.A1" office:value-type="string"><text:p text:style-name="P501_0"><text:span text:style-name="T184">&lt;주요비위란&gt;</text:span></text:p><text:p text:style-name="P501_0"><text:span text:style-name="T184"><text:s/>｢공무원징계령시행규칙｣ 제4조제2항(징계를 감경할 수 없는 경우)</text:span></text:p><text:p text:style-name="P501_0"><text:span text:style-name="T184">1. ｢국가공무원법｣ 제78조의2제1항</text:span></text:p><text:p text:style-name="P160_0"><text:span text:style-name="T184"><draw:frame draw:style-name="tableinfakeframe_gr16" svg:x="0cm" svg:y="0cm" draw:z-index="43" text:anchor-type="as-char"><draw:text-box><table:table table:style-name="Table18"><table:table-column table:style-name="Table18.A"/><table:table-row table:style-name="Table18.1"><table:table-cell table:style-name="Table18.A1" office:value-type="string"><text:p text:style-name="P505_0_b2"><text:span text:style-name="T202"/><text:span text:style-name="T202">1. 금전, 물품, 부동산, 향응 또는 그 밖에 대통령령으로 정하는 재산상 이익을 취득하거나 제공한 경우</text:span></text:p><text:p text:style-name="P506_0"><text:span text:style-name="T202">2. 다음 각 목에 해당하는 것을 횡령(橫領), 배임(背任), 절도, 사기 또는 유용(流用)한 경우</text:span></text:p><text:p text:style-name="P506_0"><text:span text:style-name="T202">가. ｢국가재정법｣에 따른 예산 및 기금</text:span></text:p><text:p text:style-name="P506_0"><text:span text:style-name="T202">나. ｢지방재정법｣에 따른 예산 및 ｢지방자치단체 기금관리기본법｣에 따른 기금</text:span></text:p><text:p text:style-name="P506_0"><text:span text:style-name="T202">다. ｢국고금 관리법｣ 제2조제1호에 따른 국고금</text:span></text:p><text:p text:style-name="P506_0"><text:span text:style-name="T202">라. ｢보조금 관리에 관한 법률｣ 제2조제1호에 따른 보조금</text:span></text:p><text:p text:style-name="P506_0"><text:span text:style-name="T202">마. ｢국유재산법｣ 제2조제1호에 따른 국유재산 및 ｢물품관리법｣ 제2조제1항에 따른 물품</text:span></text:p><text:p text:style-name="P506_0"><text:span text:style-name="T202">바. ｢공유재산 및 물품 관리법｣ 제2조제1호 및 제2호에 따른 공유재산 및 물품</text:span></text:p><text:p text:style-name="P506_0"><text:span text:style-name="T202">사. 그 밖에 가목부터 바목까지에 준하는 것으로서 대통령령으로 정하는 것</text:span><text:span text:style-name="T348"/></text:p></table:table-cell></table:table-row></table:table></draw:text-box></draw:frame></text:span></text:p><text:p text:style-name="P502_0"><text:span text:style-name="T184">1의2. </text:span><text:span text:style-name="T193">｢국가공무원법｣ 제78조의2제1항 각 호의 어느 하나에 해당하는 비위를 </text:span><text:span text:style-name="T204">신고하지 않거나 고발하지 않은 행위</text:span></text:p><text:p text:style-name="P501_0"><text:span text:style-name="T184">2. ｢성폭력범죄의 처벌 등에 관한 특례법｣ 제2조에 따른 성폭력범죄</text:span></text:p><text:p text:style-name="P501_0"><text:span text:style-name="T184">3.</text:span><text:span text:style-name="T193"><text:s/></text:span><text:span text:style-name="T282">｢성매매알선 등 행위의 처벌에 관한 법률｣ 제2조제1항제1호에 따른 성매매</text:span></text:p><text:p text:style-name="P501_0"><text:span text:style-name="T184">4. ｢양성평등기본법｣ 제3조제2호에 성희롱</text:span></text:p><text:p text:style-name="P503_0"><text:span text:style-name="T184">5. ｢도로교통법｣ 제44조제1항에 따른 음주운전 또는 같은 조 제2항에 따른 음주측정에 대한 불응</text:span></text:p><text:p text:style-name="P504_0"><text:span text:style-name="T184">6. ｢공직자윤리법｣ 제8조의2제2항 또는 제22조에 따른 등록의무자에 대한 재산등록 및 주식의 매각･신탁과 관련한 의무 위반</text:span><text:span text:style-name="T205"/></text:p></table:table-cell></table:table-row></table:table></draw:text-box></draw:frame></text:span></text:p><text:p text:style-name="P157_0"><text:span text:style-name="T171"/></text:p><text:p text:style-name="P491_0"><text:span text:style-name="T82"><text:s/>3) 징계의 진행 또는 처분</text:span></text:p><text:p text:style-name="P494_0"><text:span text:style-name="T170"><text:s/><text:s text:c="1"/>가) </text:span><text:span text:style-name="T206">징계절차가 진행 중인 자 또는 관계행정기관의 징계처분 요구</text:span><text:span text:style-name="T207"><text:s/>중인 자</text:span></text:p><text:p text:style-name="P494_0"><text:span text:style-name="T170"><text:s/><text:s text:c="1"/>나) </text:span><text:span text:style-name="T198">징</text:span><text:span text:style-name="T197">계 또는 불문경고(</text:span><text:span text:style-name="T18">징계위원회 의결에 의한 불문경고에 한함)</text:span><text:span text:style-name="T197"><text:s/>처분을</text:span><text:span text:style-name="T207"><text:s/>받은 자</text:span></text:p><text:p text:style-name="P495_0"><text:span text:style-name="T170"><text:s/><text:s text:c="3"/>- </text:span><text:span text:style-name="T187">다만, 경징계</text:span><text:span text:style-name="T222">(감봉·견책, 군인의 경우 감봉·근신·견책)</text:span><text:span text:style-name="T187">가 사면되었</text:span><text:span text:style-name="T297">거나,</text:span><text:span text:style-name="T187"><text:s/></text:span><text:span text:style-name="T209">불문경고가 사면 또는 말소된 자로서 공적이 현저하게 </text:span><text:span text:style-name="T178">탁월한 </text:span><text:span text:style-name="T170">경우에는 포상추천이 가능하나,</text:span></text:p><text:p text:style-name="P496_0"><text:span text:style-name="T170"><text:s/><text:s text:c="3"/>-「</text:span><text:span text:style-name="T10">공무원 징계령 시행규칙」제4조제2항(제1∼6호)에 따라 감경이</text:span><text:span text:style-name="T170"><text:s/></text:span><text:span text:style-name="T210">제한되는 비위(주요비위)를 저지른 자는 경징계 또는 불문경고가 </text:span><text:span text:style-name="T178">사면</text:span><text:span text:style-name="T170"><text:s/>또는 말소되더라도 추천 불가능</text:span></text:p><text:p text:style-name="P141_0"><text:span text:style-name="T179"/></text:p><text:p text:style-name="P497_0"><text:span text:style-name="T82"><text:s/>4)</text:span><text:span text:style-name="T188">「</text:span><text:span text:style-name="T211">국가공무원법」제2조(공무원의 구분) 제3항 제1호 및「</text:span><text:span text:style-name="T188">지방공무원법」제2조 제3항 제1호의 특수경력직공무원 중</text:span><text:span text:style-name="T211"><text:s/></text:span><text:span text:style-name="T212">선거에 의해 취임하는 공무원</text:span></text:p><text:p text:style-name="P498_0"><text:span text:style-name="T213"><text:s/><text:s text:c="2"/></text:span><text:span text:style-name="T8">※</text:span><text:span text:style-name="T213"><text:s/></text:span><text:span text:style-name="T204">특별한 공적이 있는 경우에는 그 소속 기관에 단체표창을 추천할 수 있음</text:span></text:p><text:p text:style-name="P143_0"><text:span text:style-name="T171"/></text:p><text:p text:style-name="P469_0"><text:span text:style-name="T82"><text:s/>5)</text:span><text:span text:style-name="T180">「</text:span><text:span text:style-name="T82">상훈법」제8조 및「정부 표창 규정」제19조 등에 따라 정부포상이 취소된 적이 있는 자</text:span></text:p><text:p text:style-name="P498_0"><text:span text:style-name="T213"><text:s/></text:span><text:span text:style-name="T184"><text:s/><text:s text:c="1"/>* 단, 취소의 원인이 된 사유가 본인의 귀책이 아닌 경우는 추천 가능</text:span></text:p><text:p text:style-name="P141_0"><text:span text:style-name="T171"/></text:p><text:p text:style-name="P499_0"><text:span text:style-name="T82"><text:s/>6) </text:span><text:span text:style-name="T194">추천일 당시「국세기본법」,「관세법」또는「지방세징수법」에 </text:span><text:span text:style-name="T195">따른 체납 중에 있는 자 또는 단체</text:span></text:p><text:p text:style-name="P500_0"><text:span text:style-name="T184"><text:s/><text:s text:c="2"/>* </text:span><text:span text:style-name="T196">국세, 관세 및 </text:span><text:span text:style-name="T222">지방세 체납 여부는 행정정보공동이용센터(www.share.go.kr)의</text:span><text:span text:style-name="T282"><text:s/></text:span><text:span text:style-name="T185">e하나로민원(행정정보공동이용업무포털)에서 체납액이 없다는 사실을 추천기관이 직접 조회하여 확인</text:span></text:p><text:p text:style-name="P170_0"><text:span text:style-name="T179"/></text:p><text:p text:style-name="P469_0"><text:span text:style-name="T82"><text:s/>7) 사회적 물의 등 유발</text:span></text:p><text:p text:style-name="P488_0"><text:span text:style-name="T170"><text:s/><text:s text:c="1"/></text:span><text:span text:style-name="T210">부</text:span><text:span text:style-name="T177">도덕한 행위 등으로 사회적 물의를 야기하거나, 언론보도 또는 소송</text:span><text:span text:style-name="T210">·민원 제기 등의 논란이 있어 정부포상이 합당치 않다고 판단되는 자</text:span></text:p></table:table-cell></table:table-row><table:table-row table:style-name="Table15.5"><table:table-cell table:style-name="Table15.A5" office:value-type="string"><text:p text:style-name="P171_0"><text:span text:style-name="T214"/></text:p></table:table-cell><table:table-cell table:style-name="Table15.B5" office:value-type="string"><text:p text:style-name="P172_0"><text:span text:style-name="T215"/></text:p></table:table-cell><table:table-cell table:style-name="Table15.C5" office:value-type="string"><text:p text:style-name="P173_0"><text:span text:style-name="T216"/></text:p></table:table-cell></table:table-row><table:table-row table:style-name="Table15.6"><table:table-cell table:style-name="Table15.A6" office:value-type="string"><text:p text:style-name="P507_0"><text:span text:style-name="T115">  </text:span><text:span text:style-name="T217">퇴직공무원</text:span></text:p></table:table-cell><table:table-cell table:style-name="Table15.B6" office:value-type="string"><text:p text:style-name="P172_0"><text:span text:style-name="T218"/></text:p></table:table-cell><table:table-cell table:style-name="Table15.C6" office:value-type="string"><text:p text:style-name="P478_0"><text:span text:style-name="T82"><text:s/>1) 감사조사 또는 </text:span><text:span text:style-name="T190">수사 중이거나 형사사건으로 기소 중인 자</text:span></text:p><text:p text:style-name="P149_0"><text:span text:style-name="T171"/></text:p><text:p text:style-name="P508_0"><text:span text:style-name="T82"><text:s/>2) 형사처분</text:span></text:p><text:p text:style-name="P509_0"><text:span text:style-name="T170"><text:s/><text:s text:c="1"/>가) 공무원 재직 중의 행위 또는 공무원 재직기간에 합산되는 </text:span><text:span text:style-name="T183">경력기간 중의 행위로 인해 벌금 이상의 형사 처분을 받은 자(선고유예를 받은 경우 포함)</text:span></text:p><text:p text:style-name="P510_0"><text:span text:style-name="T170"><text:s/><text:s text:c="3"/>- </text:span><text:span text:style-name="T209">다만, 재직 중 1회에 한해 100만원 미만의 벌금을 받은 자 </text:span><text:span text:style-name="T178">중</text:span><text:span text:style-name="T170"><text:s/>공적심사위원회 심사 결과 경미한 잘못으로 인해 벌금형을 받았고, 퇴직포상을 받을 만한 특별한 공적이 있다고 인정되는 자는 추천 가능하나,</text:span></text:p><text:p text:style-name="P511_0"><text:span text:style-name="T170"><text:s/><text:s text:c="3"/>-「</text:span><text:span text:style-name="T10">공무원 징계령 시행규칙」제4조제2항(제1∼6호)에 따라 감경이</text:span><text:span text:style-name="T170"><text:s/>제한되는 비위(주요비위) 또는 사회적 지탄의 대상이 되는 행위로 인해 형사처분을 받은 자는 형벌의 종류와 횟수에 관계없이 추천 제외</text:span></text:p><text:p text:style-name="P167_0"><text:span text:style-name="T179"><draw:frame draw:style-name="tableinfakeframe_gr19" svg:x="0cm" svg:y="0cm" draw:z-index="50" text:anchor-type="as-char"><draw:text-box><table:table table:style-name="Table19"><table:table-column table:style-name="Table19.A"/><table:table-row table:style-name="Table19.1"><table:table-cell table:style-name="Table19.A1" office:value-type="string"><text:p text:style-name="P501_0"><text:span text:style-name="T184">&lt;주요비위란&gt;</text:span></text:p><text:p text:style-name="P501_0"><text:span text:style-name="T184"><text:s/>｢공무원징계령시행규칙｣ 제4조제2항(징계를 감경할 수 없는 경우)</text:span></text:p><text:p text:style-name="P501_0"><text:span text:style-name="T184">1. ｢국가공무원법｣ 제78조의2제1항</text:span></text:p><text:p text:style-name="P160_0"><text:span text:style-name="T184"><draw:frame draw:style-name="tableinfakeframe_gr18" svg:x="0cm" svg:y="0cm" draw:z-index="51" text:anchor-type="as-char"><draw:text-box><table:table table:style-name="Table20"><table:table-column table:style-name="Table20.A"/><table:table-row table:style-name="Table20.1"><table:table-cell table:style-name="Table20.A1" office:value-type="string"><text:p text:style-name="P162_0_b2"><text:span text:style-name="T219"/><text:span text:style-name="T219">&lt;｢국가공무원법｣ 제78조의2제1항에 해당하는 경우&gt;</text:span></text:p><text:p text:style-name="P161_0"><text:span text:style-name="T219">1. 금전, 물품, 부동산, 향응 또는 그 밖에 대통령령으로 정하는 재산상 이익을 취득하거나 제공한 경우</text:span></text:p><text:p text:style-name="P162_0"><text:span text:style-name="T219">2.</text:span><text:span text:style-name="T408"><text:s/>다음 각 목에 해당하는 것을 횡령(橫領), 배임(背任), 절도, 사기 또는 유용(流用)한 경</text:span><text:span text:style-name="T219">우</text:span></text:p><text:p text:style-name="P162_0"><text:span text:style-name="T219">가. ｢국가재정법｣에 따른 예산 및 기금</text:span></text:p><text:p text:style-name="P162_0"><text:span text:style-name="T219">나. ｢지방재정법｣에 따른 예산 및 ｢지방자치단체 기금관리기본법｣에 따른 기금</text:span></text:p><text:p text:style-name="P162_0"><text:span text:style-name="T219">다. ｢국고금 관리법｣ 제2조제1호에 따른 국고금</text:span></text:p><text:p text:style-name="P162_0"><text:span text:style-name="T219">라. ｢보조금 관리에 관한 법률｣ 제2조제1호에 따른 보조금</text:span></text:p><text:p text:style-name="P162_0"><text:span text:style-name="T219">마. ｢국유재산법｣ 제2조제1호에 따른 국유재산 및 ｢물품관리법｣ 제2조제1항에 따른 물품</text:span></text:p><text:p text:style-name="P162_0"><text:span text:style-name="T219">바. ｢공유재산 및 물품 관리법｣ 제2조제1호 및 제2호에 따른 공유재산 및 물품</text:span></text:p><text:p text:style-name="P162_0"><text:span text:style-name="T219">사. 그 밖에 가목부터 바목까지에 준하는 것으로서 대통령령으로 정하는 것</text:span><text:span text:style-name="T8"/></text:p></table:table-cell></table:table-row></table:table></draw:text-box></draw:frame></text:span></text:p><text:p text:style-name="P502_0"><text:span text:style-name="T184">1의2. </text:span><text:span text:style-name="T204">｢</text:span><text:span text:style-name="T193">국가공무원법｣ 제78조의2제1항 각 호의 어느 하나에 해당하는 비위를</text:span><text:span text:style-name="T204"><text:s/>신고하지 않거나 고발하지 않은 행위</text:span></text:p><text:p text:style-name="P501_0"><text:span text:style-name="T184">2. ｢성폭력범죄의 처벌 등에 관한 특례법｣ 제2조에 따른 성폭력범죄</text:span></text:p><text:p text:style-name="P501_0"><text:span text:style-name="T184">3.</text:span><text:span text:style-name="T193"><text:s/>｢</text:span><text:span text:style-name="T282">성매매알선 등 행위의 처벌에 관한 법률｣ 제2조제1항제1호에 따른 성매매</text:span></text:p><text:p text:style-name="P501_0"><text:span text:style-name="T184">4. ｢양성평등기본법｣ 제3조제2호에 따른 성희롱</text:span></text:p><text:p text:style-name="P503_0"><text:span text:style-name="T184">5. ｢도로교통법｣ 제44조제1항에 따른 음주운전 또는 같은 조 제2항에 따른 음주측정에 대한 불응</text:span></text:p><text:p text:style-name="P504_0"><text:span text:style-name="T184">6. ｢공직자윤리법｣ 제8조의2제2항 또는 제22조에 따른 등록의무자에 대한 재산등록 및 주식의 매각･신탁과 관련한 의무 위반</text:span></text:p><text:p text:style-name="P504_0"><text:span text:style-name="T220">&lt;사회적 지탄을 받는 행위란&gt;</text:span></text:p><text:p text:style-name="P504_0"><text:span text:style-name="T220"><text:s/>도박, 불륜, 사기, 강‧절도, 상해 등 </text:span></text:p><text:p text:style-name="P518_0"><text:span text:style-name="T220"><text:s/>* </text:span><text:span text:style-name="T221">형사처분(선고유예포함)의 판결문, 징계사유서 등의 해당 내용들이 주요사유로 기재</text:span><text:span text:style-name="T220">되어 있는 경우 사회적 지탄을 받는 행위를 한 것으로 판단</text:span></text:p></table:table-cell></table:table-row></table:table></draw:text-box></draw:frame></text:span></text:p><text:p text:style-name="P167_0"><text:span text:style-name="T171"/></text:p><text:p text:style-name="P496_0"><text:span text:style-name="T82"><text:s/>3) 징계의 진행 또는 처분</text:span></text:p><text:p text:style-name="P494_0"><text:span text:style-name="T170"><text:s/><text:s text:c="1"/>가) </text:span><text:span text:style-name="T206">징계절차가 진행 중인 자 또는 관계행정기관의 징계처분 요구 중인 자</text:span></text:p><text:p text:style-name="P512_0"><text:span text:style-name="T170"><text:s/><text:s text:c="1"/>나) </text:span><text:span text:style-name="T187">재직 중 징계 또는 불문경고</text:span><text:span text:style-name="T222">(징계위원회 의결에 의한 불문경고에 한함)</text:span><text:span text:style-name="T170"><text:s/>처분을 받은 자</text:span></text:p><text:p text:style-name="P513_0"><text:span text:style-name="T170"><text:s/><text:s text:c="3"/>- </text:span><text:span text:style-name="T207">다만, 주요비위나 사회적 지탄의 대상이 되는 행위가 아닌 </text:span><text:span text:style-name="T206">잘못으로 견책 또는 불문경고를 받은 자 중 아래에 해당하는</text:span><text:span text:style-name="T207"><text:s/>자는 추천 가능</text:span></text:p><text:p text:style-name="P142_0"><text:span text:style-name="T170"><draw:frame draw:style-name="tableinfakeframe_gr20" svg:x="0cm" svg:y="0cm" draw:z-index="44" text:anchor-type="as-char"><draw:text-box><table:table table:style-name="Table21"><table:table-column table:style-name="Table21.A"/><table:table-row table:style-name="Table21.1"><table:table-cell table:style-name="Table21.A1" office:value-type="string"><text:p text:style-name="P501_0"><text:span text:style-name="T184">◈ 불문경고가 사면 또는 말소된 자</text:span></text:p><text:p text:style-name="P519_0"><text:span text:style-name="T184">◈ </text:span><text:span text:style-name="T193">견책이 사면되었고, 당해 견책 처분이 적극적인 업무추진 과정에서 발생한</text:span><text:span text:style-name="T184"><text:s/>잘못으로 인한 것 임이 인정되는 자</text:span></text:p><text:p text:style-name="P520_0"><text:span text:style-name="T184"><text:s/><text:s text:c="1"/>- </text:span><text:span text:style-name="T223">추</text:span><text:span text:style-name="T19">천기관 공적심사위원회(또는 퇴직포상 분과위원회) 에서 당사자의</text:span><text:span text:style-name="T223"><text:s/></text:span><text:span text:style-name="T411">소명</text:span><text:span text:style-name="T282">을 들은 후 징계관련 기록 확인 등을 통해 이에 해당한다고 인정되는</text:span><text:span text:style-name="T184"><text:s/></text:span><text:span text:style-name="T196">경</text:span><text:span text:style-name="T409">우에 한해 추천하여야 하며, 추천 시 행정안전부 정부포상 업무지침 별지</text:span><text:span text:style-name="T193"><text:s/>제11호 서식에 따른 ‘견책 처분자</text:span><text:span text:style-name="T184"><text:s/>퇴직포상 추천사유서’를 행정안전부로 제출 하여야 함</text:span></text:p><text:p text:style-name="P521_0"><text:span text:style-name="T224"><text:s/><text:s text:c="2"/>* 다만, 위에 해당하더라도 불문경고･견책을 합쳐 3회 이상의 처분을 받은 자는 추천 제외</text:span><text:span text:style-name="T205"/></text:p></table:table-cell></table:table-row></table:table></draw:text-box></draw:frame></text:span></text:p><text:p text:style-name="P145_0"><text:span text:style-name="T171"/></text:p><text:p text:style-name="P514_0"><text:span text:style-name="T82"><text:s/>4) </text:span><text:span text:style-name="T225">퇴직포상을 이미 받은 자로서 공무원으로 복직한 자</text:span><text:span text:style-name="T82"/></text:p><text:p text:style-name="P141_0"><text:span text:style-name="T171"/></text:p><text:p text:style-name="P515_0"><text:span text:style-name="T82"><text:s/>5)</text:span><text:span text:style-name="T226">「</text:span><text:span text:style-name="T227">국가공무원법」제2조 제3항 제1호 및「지방공무원법」제2조</text:span><text:span text:style-name="T226"><text:s/>제3항 제1호의 특수경력직공무원 중 선거에 의해 취임하는 공무원</text:span></text:p><text:p text:style-name="P186_0"><text:span text:style-name="T171"/></text:p><text:p text:style-name="P516_0"><text:span text:style-name="T82"><text:s/>6)「</text:span><text:span text:style-name="T228">상훈법」제8조 및「정부 표창규정」제19조 등에 따라 정부포상</text:span><text:span text:style-name="T82">이 취소된 적이 있는 자</text:span></text:p><text:p text:style-name="P498_0"><text:span text:style-name="T213"><text:s/></text:span><text:span text:style-name="T184"><text:s/><text:s text:c="1"/>* 단, 취소의 원인이 된 사유가 본인의 귀책이 아닌 경우는 추천 가능</text:span></text:p><text:p text:style-name="P143_0"><text:span text:style-name="T179"/></text:p><text:p text:style-name="P516_0"><text:span text:style-name="T82"><text:s/>7)</text:span><text:span text:style-name="T229">「추천일 당시「국세기본법」,「관세법」또는「지방세징수법」에</text:span><text:span text:style-name="T82"><text:s/>따른 체납 중에 있는 자</text:span></text:p><text:p text:style-name="P500_0"><text:span text:style-name="T184"><text:s/><text:s text:c="2"/>* </text:span><text:span text:style-name="T193">국</text:span><text:span text:style-name="T196">세, 관세 및 </text:span><text:span text:style-name="T222">지방세 체납 여부는 행정정보공동이용센터(www.share.go.kr)의</text:span><text:span text:style-name="T185"><text:s/>e하나로민원(행정정보공동이용업무포털)에서 체납액이 없다는 사실을 추천기관이 직접 조회하여 확인</text:span></text:p><text:p text:style-name="P187_0"><text:span text:style-name="T179"/></text:p><text:p text:style-name="P517_0"><text:span text:style-name="T82"><text:s/>8) 사회적 물의 등 유발</text:span></text:p><text:p text:style-name="P488_0"><text:span text:style-name="T170"><text:s/><text:s text:c="1"/></text:span><text:span text:style-name="T176">부</text:span><text:span text:style-name="T186">도덕한 행위 등으로 사회적 물의를 야기하거나, 언론보도 또</text:span><text:span text:style-name="T176">는</text:span><text:span text:style-name="T170"><text:s/></text:span><text:span text:style-name="T230">소송·민원 제기 등의 논란이 있어 정부포상이 합당치 않다고</text:span><text:span text:style-name="T170"><text:s/>판단되는 자</text:span><text:span text:style-name="T231"/></text:p></table:table-cell></table:table-row><table:table-row table:style-name="Table15.7"><table:table-cell table:style-name="Table15.A7" office:value-type="string"><text:p text:style-name="P136_0"><text:span text:style-name="T214"/></text:p></table:table-cell><table:table-cell table:style-name="Table15.B7" office:value-type="string"><text:p text:style-name="P172_0"><text:span text:style-name="T232"/></text:p></table:table-cell><table:table-cell table:style-name="Table15.C7" office:value-type="string"><text:p text:style-name="P141_0"><text:span text:style-name="T233"/></text:p></table:table-cell></table:table-row><table:table-row table:style-name="Table15.8"><table:table-cell table:style-name="Table15.A8" office:value-type="string"><text:p text:style-name="P459_0"><text:span text:style-name="T167">󰊴 </text:span><text:span text:style-name="T168">외국인</text:span></text:p></table:table-cell><table:table-cell table:style-name="Table15.B8" office:value-type="string"><text:p text:style-name="P172_0"><text:span text:style-name="T234"/></text:p></table:table-cell><table:table-cell table:style-name="Table15.C8" office:value-type="string"><text:p text:style-name="P522_0"><text:span text:style-name="T82"><text:s/>1) </text:span><text:span text:style-name="T235">외교부 또는 국방부에서 정부포상이 합당치 않다고 판단한 자 또는 단체(기관)</text:span><text:span text:style-name="T183"><text:s/></text:span></text:p><text:p text:style-name="P190_0"><text:span text:style-name="T171"/></text:p><text:p text:style-name="P523_0"><text:span text:style-name="T82"><text:s/>2) </text:span><text:span text:style-name="T235">과거 망언, 부도덕한 행위 등으로 언론보도 또는 민원제기 등의</text:span><text:span text:style-name="T188"><text:s/></text:span><text:span text:style-name="T236">논란이 있어 정부 포상이 합당치 않다고 판단되는 자 또는 단체(기관)</text:span></text:p><text:p text:style-name="P192_0"><text:span text:style-name="T171"/></text:p><text:p text:style-name="P524_0"><text:span text:style-name="T82"><text:s/>3) </text:span><text:span text:style-name="T195">대한민국에 대한 이적행위, 비판활동 등 사회적 물의를 야기한 경력이 있는 자 또는 단체(기관)</text:span><text:span text:style-name="T188"/></text:p></table:table-cell></table:table-row><table:table-row table:style-name="Table15.9"><table:table-cell table:style-name="Table15.A9" office:value-type="string"><text:p text:style-name="P136_0"><text:span text:style-name="T214"/></text:p></table:table-cell><table:table-cell table:style-name="Table15.B9" office:value-type="string"><text:p text:style-name="P172_0"><text:span text:style-name="T232"/></text:p></table:table-cell><table:table-cell table:style-name="Table15.C9" office:value-type="string"><text:p text:style-name="P141_0"><text:span text:style-name="T233"/></text:p></table:table-cell></table:table-row><table:table-row table:style-name="Table15.10"><table:table-cell table:style-name="Table15.A10" office:value-type="string"><text:p text:style-name="P459_0"><text:span text:style-name="T167">󰊵 </text:span><text:span text:style-name="T168">단체표창</text:span><text:span text:style-name="T167"/></text:p></table:table-cell><table:table-cell table:style-name="Table15.B10" office:value-type="string"><text:p text:style-name="P172_0"><text:span text:style-name="T234"/></text:p></table:table-cell><table:table-cell table:style-name="Table15.C10" office:value-type="string"><text:p text:style-name="P525_0"><text:span text:style-name="T82"><text:s/>1) 2</text:span><text:span text:style-name="T188">년 이내에 단체표창을 받은 분야와 동일한 분야의 공적으로</text:span><text:span text:style-name="T82"><text:s/>추천되는 경우</text:span></text:p><text:p text:style-name="P526_0"><text:span text:style-name="T184"><text:s/><text:s text:c="2"/>* </text:span><text:span text:style-name="T410">다만, ｢정부업무평가기본법｣에 따른 평가결과 우수기관에 대한 표창은 재포상</text:span><text:span text:style-name="T184"><text:s/>금지기간을 적용하지 아니함</text:span></text:p><text:p text:style-name="P160_0"><text:span text:style-name="T179"/></text:p><text:p text:style-name="P527_0"><text:span text:style-name="T82"><text:s/>2) </text:span><text:span text:style-name="T235">｢정부 표창 규정｣ 제19조에 따라 대통령 또는 국무총리 표창이 취소된 날로부터 5년이 경과하지 아니한 단체</text:span></text:p><text:p text:style-name="P196_0"><text:span text:style-name="T171"/></text:p><text:p text:style-name="P528_0"><text:span text:style-name="T82"><text:s/>3) </text:span><text:span text:style-name="T188">최</text:span><text:span text:style-name="T235">근 3년 이내 ｢산업안전보건법｣에 따라 명단이 공표된 사업장</text:span><text:span text:style-name="T188">,</text:span><text:span text:style-name="T82"><text:s/></text:span><text:span text:style-name="T190">｢공정거래관련법｣ 위반으로 고발･과징금 처분이나 시정명령을</text:span><text:span text:style-name="T82"><text:s/></text:span><text:span text:style-name="T190">받은 단체 또는 ｢근로기준법｣에 따라 명단이 공개되거나 종합</text:span><text:span text:style-name="T189">신용정보집중기관에 자료가 제공된 된 체불사업장</text:span></text:p><text:p text:style-name="P529_0"><text:span text:style-name="T184"><text:s/><text:s text:c="2"/>* 각각의 포상추천 제한 세부기준은 일반국민 포상 추천제한 기준과 동일</text:span></text:p><text:p text:style-name="P160_0"><text:span text:style-name="T179"/></text:p><text:p text:style-name="P530_0"><text:span text:style-name="T82"><text:s/>4) </text:span><text:span text:style-name="T194">추천일 당시「국세기본법」,「관세법」또는「지방세징수법」에</text:span><text:span text:style-name="T195"><text:s/>따른 체납 중에 있는 자 또는 단체</text:span></text:p><text:p text:style-name="P529_0"><text:span text:style-name="T184"><text:s/><text:s text:c="2"/>* </text:span><text:span text:style-name="T196">국세, 관세 및 </text:span><text:span text:style-name="T222">지방세 체납 여부는 행정정보공동이용센터(www.share.go.kr)의</text:span><text:span text:style-name="T185"><text:s/>e하나로민원(행정정보공동이용업무포털)에서 체납액이 없다는 사실을 추천기관이 직접 조회하여 확인</text:span></text:p><text:p text:style-name="P531_0"><text:span text:style-name="T213"><text:s/><text:s text:c="2"/></text:span><text:span text:style-name="T8">※</text:span><text:span text:style-name="T428"><text:s/>단, 행정기관(중앙행정기관·지방자치단체)의 경우, 비과세기관이므로 체납조회 불필요</text:span></text:p><text:p text:style-name="P200_0"><text:span text:style-name="T171"/></text:p><text:p text:style-name="P532_0"><text:span text:style-name="T170"><text:s/></text:span><text:span text:style-name="T82">5) </text:span><text:span text:style-name="T180">수사 중이거나, 부도덕한 행위 등으로 사회적 물의를 야기한</text:span><text:span text:style-name="T82"><text:s/></text:span><text:span text:style-name="T211">경우 또는 언론보도, 소송･민원 제기 등의 논란이 있어</text:span><text:span text:style-name="T190"><text:s/>정부포상이 합당치 않다고 판단되는 단체</text:span></text:p></table:table-cell></table:table-row></table:table></draw:text-box></draw:frame></text:span></text:p>
      <text:p text:style-name="P75_17"><text:span text:style-name="T79"/></text:p>
      <text:p text:style-name="P202_0_b4"><text:span text:style-name="T64"><draw:frame draw:style-name="tableinfakeframe_gr22" svg:x="0cm" svg:y="0cm" draw:z-index="53" text:anchor-type="as-char"><draw:text-box><table:table table:style-name="Table22"><table:table-column table:style-name="Table22.A"/><table:table-column table:style-name="Table22.B"/><table:table-column table:style-name="Table22.C"/><table:table-row table:style-name="Table22.1"><table:table-cell table:style-name="Table22.A1" office:value-type="string"><text:p text:style-name="P457_0"><text:span text:style-name="T9">붙임2</text:span></text:p></table:table-cell><table:table-cell table:style-name="Table22.B1" office:value-type="string"><text:p text:style-name="P354_0"><text:span text:style-name="T6"/></text:p></table:table-cell><table:table-cell table:style-name="Table22.C1" office:value-type="string"><text:p text:style-name="P442_0"><text:span text:style-name="T7"><text:s/>부문별 심사기준</text:span><text:span text:style-name="T32"/></text:p></table:table-cell></table:table-row></table:table></draw:text-box></draw:frame></text:span></text:p>
      <text:p text:style-name="P330_0"><text:span text:style-name="T93">① 개인 : 산업계(기업대표, 임원 등)</text:span></text:p>
      <text:p text:style-name="P330_0"><text:span text:style-name="T44"><draw:frame draw:style-name="tableinfakeframe_gr28" svg:x="0cm" svg:y="0cm" draw:z-index="28" text:anchor-type="as-char"><draw:text-box><table:table table:style-name="Table23"><table:table-column table:style-name="Table23.A"/><table:table-column table:style-name="Table23.B"/><table:table-column table:style-name="Table23.C"/><table:table-column table:style-name="Table23.D"/><table:table-row table:style-name="Table23.1"><table:table-cell table:style-name="Table23.A1" office:value-type="string"><text:p text:style-name="P533_0"><text:span text:style-name="T349">구분</text:span></text:p></table:table-cell><table:table-cell table:style-name="Table23.B1" office:value-type="string"><text:p text:style-name="P533_0"><text:span text:style-name="T349">평가 항목(기준)</text:span></text:p></table:table-cell><table:table-cell table:style-name="Table23.C1" office:value-type="string"><text:p text:style-name="P533_0"><text:span text:style-name="T349">배점</text:span></text:p></table:table-cell><table:table-cell table:style-name="Table23.D1" office:value-type="string"><text:p text:style-name="P533_0"><text:span text:style-name="T349">비 <text:s text:c="1"/>고</text:span></text:p></table:table-cell></table:table-row><table:table-row table:style-name="Table23.2"><table:table-cell table:style-name="Table23.A2" office:value-type="string" table:number-rows-spanned="2"><text:p text:style-name="P534_0"><text:span text:style-name="T350">공통</text:span></text:p><text:p text:style-name="P534_0"><text:span text:style-name="T350">지표</text:span></text:p></table:table-cell><table:table-cell table:style-name="Table23.B2" office:value-type="string"><text:p text:style-name="P535_0"><text:span text:style-name="T350"><text:s/>□ </text:span><text:span text:style-name="T349">소프트웨어 산업발전 기여도</text:span></text:p></table:table-cell><table:table-cell table:style-name="Table23.C2" office:value-type="string"><text:p text:style-name="P206_0"><text:span text:style-name="T349">20</text:span></text:p></table:table-cell><table:table-cell table:style-name="Table23.D2" office:value-type="string"><text:p text:style-name="P207_0"><text:span text:style-name="T349"/></text:p></table:table-cell></table:table-row><table:table-row table:style-name="Table23.3"><table:covered-table-cell/><table:table-cell table:style-name="Table23.B3" office:value-type="string"><text:p text:style-name="P535_0"><text:span text:style-name="T350"><text:s/>○ 국가발전 기여도</text:span></text:p><text:p text:style-name="P535_0"><text:span text:style-name="T350"><text:s/>○ 국민생활 향상도</text:span></text:p><text:p text:style-name="P535_0"><text:span text:style-name="T350"><text:s/>○ 고객만족도</text:span></text:p><text:p text:style-name="P535_0"><text:span text:style-name="T350"><text:s/>○ 창조적 기여도</text:span></text:p></table:table-cell><table:table-cell table:style-name="Table23.C3" office:value-type="string"><text:p text:style-name="P206_0"><text:span text:style-name="T350">20</text:span></text:p></table:table-cell><table:table-cell table:style-name="Table23.D3" office:value-type="string"><text:p text:style-name="P536_0"><text:span text:style-name="T350"><text:s/>- 국가전반의 경쟁력 제고에 도움 된 정도 </text:span></text:p><text:p text:style-name="P536_0"><text:span text:style-name="T350"><text:s/>- </text:span><text:span text:style-name="T351">국민생활(삶의 질)향상에 미친 긍정적 영향의 정도</text:span></text:p><text:p text:style-name="P536_0"><text:span text:style-name="T350"><text:s/>- 외부고객의 만족도를 높이는데 기여한 정도</text:span></text:p><text:p text:style-name="P537_0"><text:span text:style-name="T350"><text:s/>- </text:span><text:span text:style-name="T21">국가제도, 사회관행, 행정관례, 기업운영 관행 등 획기적</text:span><text:span text:style-name="T350">으로 변화시키는데 기여한 정도</text:span></text:p></table:table-cell></table:table-row><table:table-row table:style-name="Table23.4"><table:table-cell table:style-name="Table23.A4" office:value-type="string" table:number-rows-spanned="8"><text:p text:style-name="P534_0"><text:span text:style-name="T351">부문별</text:span></text:p><text:p text:style-name="P534_0"><text:span text:style-name="T350">지표</text:span></text:p></table:table-cell><table:table-cell table:style-name="Table23.B4" office:value-type="string"><text:p text:style-name="P535_0"><text:span text:style-name="T350"><text:s/>□ </text:span><text:span text:style-name="T349">공적 평가</text:span></text:p></table:table-cell><table:table-cell table:style-name="Table23.C4" office:value-type="string"><text:p text:style-name="P206_0"><text:span text:style-name="T349">70</text:span></text:p></table:table-cell><table:table-cell table:style-name="Table23.D4" office:value-type="string"><text:p text:style-name="P205_0"><text:span text:style-name="T349"/></text:p></table:table-cell></table:table-row><table:table-row table:style-name="Table23.5"><table:covered-table-cell/><table:table-cell table:style-name="Table23.B5" office:value-type="string"><text:p text:style-name="P538_0"><text:span text:style-name="T350"><text:s/>○ 소프트웨어 산업 발전을 위한 활동 실적</text:span></text:p></table:table-cell><table:table-cell table:style-name="Table23.C5" office:value-type="string"><text:p text:style-name="P206_0"><text:span text:style-name="T350">45</text:span></text:p></table:table-cell><table:table-cell table:style-name="Table23.D5" office:value-type="string"><text:p text:style-name="P539_0"><text:span text:style-name="T350"><text:s/>- 소프트웨어산업 발전 및 선도화에 기여한 정도</text:span></text:p><text:p text:style-name="P535_0"><text:span text:style-name="T350"><text:s/>- 업적을 달성하기에 어려운 정도</text:span></text:p><text:p text:style-name="P535_0"><text:span text:style-name="T350"><text:s/><text:s text:c="2"/>(전문성, 노력, 전략, 열악한 환경 조건 등)</text:span></text:p><text:p text:style-name="P535_0"><text:span text:style-name="T350"><text:s/>- 신규기술개발 및 품질 개선 노력</text:span></text:p><text:p text:style-name="P535_0"><text:span text:style-name="T350"><text:s/>- 소프트웨어분야의 종사자 집단 활동실적</text:span></text:p><text:p text:style-name="P535_0"><text:span text:style-name="T350"><text:s/>- 공적에 대한 언론 등 인지정도</text:span></text:p><text:p text:style-name="P535_0"><text:span text:style-name="T350"><text:s/>- </text:span><text:span text:style-name="T352">소프트웨어산업 및 기술에 대한 패러다임 변환정도</text:span></text:p></table:table-cell></table:table-row><table:table-row table:style-name="Table23.6"><table:covered-table-cell/><table:table-cell table:style-name="Table23.B6" office:value-type="string"><text:p text:style-name="P535_0"><text:span text:style-name="T350"><text:s/>○ 매출 실적</text:span></text:p></table:table-cell><table:table-cell table:style-name="Table23.C6" office:value-type="string"><text:p text:style-name="P206_0"><text:span text:style-name="T350">10</text:span></text:p></table:table-cell><table:table-cell table:style-name="Table23.D6" office:value-type="string"><text:p text:style-name="P539_0"><text:span text:style-name="T350"><text:s/>- 매출액 신장률</text:span><text:span text:style-name="T353"/></text:p><text:p text:style-name="P212_0"><text:span text:style-name="T350"><draw:frame draw:style-name="tableinfakeframe_gr23" svg:x="0cm" svg:y="0cm" draw:z-index="29" text:anchor-type="as-char"><draw:text-box><table:table table:style-name="Table24"><table:table-column table:style-name="Table24.A"/><table:table-column table:style-name="Table24.B"/><table:table-column table:style-name="Table24.C"/><table:table-column table:style-name="Table24.D"/><table:table-row table:style-name="Table24.1"><table:table-cell table:style-name="Table24.A1" office:value-type="string"><text:p text:style-name="P541_0"><text:span text:style-name="T354">증가율</text:span></text:p></table:table-cell><table:table-cell table:style-name="Table24.B1" office:value-type="string"><text:p text:style-name="P541_0"><text:span text:style-name="T354">점수</text:span></text:p></table:table-cell><table:table-cell table:style-name="Table24.C1" office:value-type="string"><text:p text:style-name="P541_0"><text:span text:style-name="T354">증가율</text:span></text:p></table:table-cell><table:table-cell table:style-name="Table24.D1" office:value-type="string"><text:p text:style-name="P541_0"><text:span text:style-name="T354">점수</text:span></text:p></table:table-cell></table:table-row><table:table-row table:style-name="Table24.2"><table:table-cell table:style-name="Table24.A2" office:value-type="string"><text:p text:style-name="P541_0"><text:span text:style-name="T354">10%이상</text:span></text:p></table:table-cell><table:table-cell table:style-name="Table24.B2" office:value-type="string"><text:p text:style-name="P380_0"><text:span text:style-name="T354">10</text:span></text:p></table:table-cell><table:table-cell table:style-name="Table24.C2" office:value-type="string"><text:p text:style-name="P541_0"><text:span text:style-name="T354">2%이상~4%미만</text:span></text:p></table:table-cell><table:table-cell table:style-name="Table24.D2" office:value-type="string"><text:p text:style-name="P380_0"><text:span text:style-name="T354">2</text:span></text:p></table:table-cell></table:table-row><table:table-row table:style-name="Table24.3"><table:table-cell table:style-name="Table24.A3" office:value-type="string"><text:p text:style-name="P541_0"><text:span text:style-name="T354">8%이상~10%미만</text:span></text:p></table:table-cell><table:table-cell table:style-name="Table24.B3" office:value-type="string"><text:p text:style-name="P380_0"><text:span text:style-name="T354">8</text:span></text:p></table:table-cell><table:table-cell table:style-name="Table24.C3" office:value-type="string"><text:p text:style-name="P541_0"><text:span text:style-name="T354">0%초과~2%미만</text:span></text:p></table:table-cell><table:table-cell table:style-name="Table24.D3" office:value-type="string"><text:p text:style-name="P380_0"><text:span text:style-name="T354">1</text:span></text:p></table:table-cell></table:table-row><table:table-row table:style-name="Table24.4"><table:table-cell table:style-name="Table24.A4" office:value-type="string"><text:p text:style-name="P541_0"><text:span text:style-name="T354">6%이상~8%미만</text:span></text:p></table:table-cell><table:table-cell table:style-name="Table24.B4" office:value-type="string"><text:p text:style-name="P380_0"><text:span text:style-name="T354">6</text:span></text:p></table:table-cell><table:table-cell table:style-name="Table24.C4" office:value-type="string"><text:p text:style-name="P541_0"><text:span text:style-name="T354">0% 이하</text:span></text:p></table:table-cell><table:table-cell table:style-name="Table24.D4" office:value-type="string"><text:p text:style-name="P380_0"><text:span text:style-name="T354">0</text:span></text:p></table:table-cell></table:table-row><table:table-row table:style-name="Table24.5"><table:table-cell table:style-name="Table24.A5" office:value-type="string"><text:p text:style-name="P541_0"><text:span text:style-name="T354">4%이상~6%미만</text:span></text:p></table:table-cell><table:table-cell table:style-name="Table24.B5" office:value-type="string"><text:p text:style-name="P380_0"><text:span text:style-name="T354">4</text:span></text:p></table:table-cell><table:table-cell table:style-name="Table24.C5" office:value-type="string"><text:p text:style-name="P380_0"><text:span text:style-name="T354"/></text:p></table:table-cell><table:table-cell table:style-name="Table24.D5" office:value-type="string"><text:p text:style-name="P380_0"><text:span text:style-name="T354"/></text:p></table:table-cell></table:table-row></table:table></draw:text-box></draw:frame></text:span></text:p><text:p text:style-name="P540_0"><text:span text:style-name="T350"><text:s/><text:s text:c="1"/>* 매출액 신장률은 3개년 연평균으로 확인</text:span></text:p></table:table-cell></table:table-row><table:table-row table:style-name="Table23.7"><table:covered-table-cell/><table:table-cell table:style-name="Table23.B7" office:value-type="string"><text:p text:style-name="P535_0"><text:span text:style-name="T350"><text:s/>○ 수출 실적</text:span></text:p></table:table-cell><table:table-cell table:style-name="Table23.C7" office:value-type="string"><text:p text:style-name="P206_0"><text:span text:style-name="T350">5</text:span></text:p></table:table-cell><table:table-cell table:style-name="Table23.D7" office:value-type="string"><text:p text:style-name="P540_0"><text:span text:style-name="T350"><text:s/>- 수출액 증가율</text:span><text:span text:style-name="T353"/></text:p><text:p text:style-name="P214_0"><text:span text:style-name="T350"><draw:frame draw:style-name="tableinfakeframe_gr24" svg:x="0cm" svg:y="0cm" draw:z-index="35" text:anchor-type="as-char"><draw:text-box><table:table table:style-name="Table25"><table:table-column table:style-name="Table25.A"/><table:table-column table:style-name="Table25.B"/><table:table-column table:style-name="Table25.C"/><table:table-column table:style-name="Table25.D"/><table:table-row table:style-name="Table25.1"><table:table-cell table:style-name="Table25.A1" office:value-type="string"><text:p text:style-name="P541_0"><text:span text:style-name="T354">증가율</text:span></text:p></table:table-cell><table:table-cell table:style-name="Table25.B1" office:value-type="string"><text:p text:style-name="P541_0"><text:span text:style-name="T354">점수</text:span></text:p></table:table-cell><table:table-cell table:style-name="Table25.C1" office:value-type="string"><text:p text:style-name="P541_0"><text:span text:style-name="T354">증가율</text:span></text:p></table:table-cell><table:table-cell table:style-name="Table25.D1" office:value-type="string"><text:p text:style-name="P541_0"><text:span text:style-name="T354">점수</text:span></text:p></table:table-cell></table:table-row><table:table-row table:style-name="Table25.2"><table:table-cell table:style-name="Table25.A2" office:value-type="string"><text:p text:style-name="P541_0"><text:span text:style-name="T354">20%이상</text:span></text:p></table:table-cell><table:table-cell table:style-name="Table25.B2" office:value-type="string"><text:p text:style-name="P380_0"><text:span text:style-name="T354">5</text:span></text:p></table:table-cell><table:table-cell table:style-name="Table25.C2" office:value-type="string"><text:p text:style-name="P541_0"><text:span text:style-name="T354">5%이상~10%미만</text:span></text:p></table:table-cell><table:table-cell table:style-name="Table25.D2" office:value-type="string"><text:p text:style-name="P380_0"><text:span text:style-name="T354">2</text:span></text:p></table:table-cell></table:table-row><table:table-row table:style-name="Table25.3"><table:table-cell table:style-name="Table25.A3" office:value-type="string"><text:p text:style-name="P541_0"><text:span text:style-name="T354">15%이상~20%미만</text:span></text:p></table:table-cell><table:table-cell table:style-name="Table25.B3" office:value-type="string"><text:p text:style-name="P380_0"><text:span text:style-name="T354">4</text:span></text:p></table:table-cell><table:table-cell table:style-name="Table25.C3" office:value-type="string"><text:p text:style-name="P541_0"><text:span text:style-name="T354">0%초과~5%미만</text:span></text:p></table:table-cell><table:table-cell table:style-name="Table25.D3" office:value-type="string"><text:p text:style-name="P380_0"><text:span text:style-name="T354">1</text:span></text:p></table:table-cell></table:table-row><table:table-row table:style-name="Table25.4"><table:table-cell table:style-name="Table25.A4" office:value-type="string"><text:p text:style-name="P541_0"><text:span text:style-name="T354">10%이상~15%미만</text:span></text:p></table:table-cell><table:table-cell table:style-name="Table25.B4" office:value-type="string"><text:p text:style-name="P380_0"><text:span text:style-name="T354">3</text:span></text:p></table:table-cell><table:table-cell table:style-name="Table25.C4" office:value-type="string"><text:p text:style-name="P541_0"><text:span text:style-name="T354">0% 이하</text:span></text:p></table:table-cell><table:table-cell table:style-name="Table25.D4" office:value-type="string"><text:p text:style-name="P380_0"><text:span text:style-name="T354">0</text:span></text:p></table:table-cell></table:table-row></table:table></draw:text-box></draw:frame></text:span></text:p><text:p text:style-name="P540_0"><text:span text:style-name="T350"><text:s/><text:s text:c="1"/>* 수출액 증가율은 3개년 연평균으로 확인</text:span></text:p></table:table-cell></table:table-row><table:table-row table:style-name="Table23.8"><table:covered-table-cell/><table:table-cell table:style-name="Table23.B8" office:value-type="string" table:number-rows-spanned="2"><text:p text:style-name="P535_0"><text:span text:style-name="T350"><text:s/>○ 고용창출효과</text:span></text:p><text:p text:style-name="P205_0"><text:span text:style-name="T350"><text:s/></text:span></text:p></table:table-cell><table:table-cell table:style-name="Table23.C8" office:value-type="string" table:number-rows-spanned="2"><text:p text:style-name="P206_0"><text:span text:style-name="T350">10</text:span></text:p></table:table-cell><table:table-cell table:style-name="Table23.D8" office:value-type="string"><text:p text:style-name="P539_0"><text:span text:style-name="T350"><text:s/>- 고용인원 증가율 : 5점</text:span></text:p><text:p text:style-name="P212_0"><text:span text:style-name="T350"><draw:frame draw:style-name="tableinfakeframe_gr25" svg:x="0cm" svg:y="0cm" draw:z-index="30" text:anchor-type="as-char"><draw:text-box><table:table table:style-name="Table26"><table:table-column table:style-name="Table26.A"/><table:table-column table:style-name="Table26.B"/><table:table-column table:style-name="Table26.C"/><table:table-column table:style-name="Table26.D"/><table:table-row table:style-name="Table26.1"><table:table-cell table:style-name="Table26.A1" office:value-type="string"><text:p text:style-name="P541_0"><text:span text:style-name="T354">증가율</text:span></text:p></table:table-cell><table:table-cell table:style-name="Table26.B1" office:value-type="string"><text:p text:style-name="P541_0"><text:span text:style-name="T354">점수</text:span></text:p></table:table-cell><table:table-cell table:style-name="Table26.C1" office:value-type="string"><text:p text:style-name="P541_0"><text:span text:style-name="T354">증가율</text:span></text:p></table:table-cell><table:table-cell table:style-name="Table26.D1" office:value-type="string"><text:p text:style-name="P541_0"><text:span text:style-name="T354">점수</text:span></text:p></table:table-cell></table:table-row><table:table-row table:style-name="Table26.2"><table:table-cell table:style-name="Table26.A2" office:value-type="string"><text:p text:style-name="P541_0"><text:span text:style-name="T354">10%이상</text:span></text:p></table:table-cell><table:table-cell table:style-name="Table26.B2" office:value-type="string"><text:p text:style-name="P380_0"><text:span text:style-name="T354">5</text:span></text:p></table:table-cell><table:table-cell table:style-name="Table26.C2" office:value-type="string"><text:p text:style-name="P541_0"><text:span text:style-name="T354">1%이상~4%미만</text:span></text:p></table:table-cell><table:table-cell table:style-name="Table26.D2" office:value-type="string"><text:p text:style-name="P380_0"><text:span text:style-name="T354">2</text:span></text:p></table:table-cell></table:table-row><table:table-row table:style-name="Table26.3"><table:table-cell table:style-name="Table26.A3" office:value-type="string"><text:p text:style-name="P541_0"><text:span text:style-name="T354">7%이상~10%미만</text:span></text:p></table:table-cell><table:table-cell table:style-name="Table26.B3" office:value-type="string"><text:p text:style-name="P380_0"><text:span text:style-name="T354">4</text:span></text:p></table:table-cell><table:table-cell table:style-name="Table26.C3" office:value-type="string"><text:p text:style-name="P541_0"><text:span text:style-name="T354">0%초과~1%미만</text:span></text:p></table:table-cell><table:table-cell table:style-name="Table26.D3" office:value-type="string"><text:p text:style-name="P380_0"><text:span text:style-name="T354">1</text:span></text:p></table:table-cell></table:table-row><table:table-row table:style-name="Table26.4"><table:table-cell table:style-name="Table26.A4" office:value-type="string"><text:p text:style-name="P541_0"><text:span text:style-name="T354">4%이상~7%미만</text:span></text:p></table:table-cell><table:table-cell table:style-name="Table26.B4" office:value-type="string"><text:p text:style-name="P380_0"><text:span text:style-name="T354">3</text:span></text:p></table:table-cell><table:table-cell table:style-name="Table26.C4" office:value-type="string"><text:p text:style-name="P541_0"><text:span text:style-name="T354">0% 이하</text:span></text:p></table:table-cell><table:table-cell table:style-name="Table26.D4" office:value-type="string"><text:p text:style-name="P380_0"><text:span text:style-name="T354">0</text:span></text:p></table:table-cell></table:table-row></table:table></draw:text-box></draw:frame></text:span></text:p><text:p text:style-name="P540_0"><text:span text:style-name="T350"><text:s/>* 고용인원 증가율은 3개년 연평균으로 확인</text:span></text:p></table:table-cell></table:table-row><table:table-row table:style-name="Table23.9"><table:covered-table-cell/><table:covered-table-cell/><table:covered-table-cell/><table:table-cell table:style-name="Table23.D9" office:value-type="string"><text:p text:style-name="P539_0"><text:span text:style-name="T350"><text:s/>- 고용인원수 : 5점</text:span></text:p><text:p text:style-name="P212_0"><text:span text:style-name="T350"><draw:frame draw:style-name="tableinfakeframe_gr26" svg:x="0cm" svg:y="0cm" draw:z-index="31" text:anchor-type="as-char"><draw:text-box><table:table table:style-name="Table27"><table:table-column table:style-name="Table27.A"/><table:table-column table:style-name="Table27.B"/><table:table-column table:style-name="Table27.C"/><table:table-column table:style-name="Table27.D"/><table:table-row table:style-name="Table27.1"><table:table-cell table:style-name="Table27.A1" office:value-type="string"><text:p text:style-name="P541_0"><text:span text:style-name="T354">증가율</text:span></text:p></table:table-cell><table:table-cell table:style-name="Table27.B1" office:value-type="string"><text:p text:style-name="P541_0"><text:span text:style-name="T354">점수</text:span></text:p></table:table-cell><table:table-cell table:style-name="Table27.C1" office:value-type="string"><text:p text:style-name="P541_0"><text:span text:style-name="T354">증가율</text:span></text:p></table:table-cell><table:table-cell table:style-name="Table27.D1" office:value-type="string"><text:p text:style-name="P541_0"><text:span text:style-name="T354">점수</text:span></text:p></table:table-cell></table:table-row><table:table-row table:style-name="Table27.2"><table:table-cell table:style-name="Table27.A2" office:value-type="string"><text:p text:style-name="P541_0"><text:span text:style-name="T354">50명이상</text:span></text:p></table:table-cell><table:table-cell table:style-name="Table27.B2" office:value-type="string"><text:p text:style-name="P380_0"><text:span text:style-name="T354">5</text:span></text:p></table:table-cell><table:table-cell table:style-name="Table27.C2" office:value-type="string"><text:p text:style-name="P541_0"><text:span text:style-name="T354">20명 이상~30명 미만</text:span></text:p></table:table-cell><table:table-cell table:style-name="Table27.D2" office:value-type="string"><text:p text:style-name="P380_0"><text:span text:style-name="T354">2</text:span></text:p></table:table-cell></table:table-row><table:table-row table:style-name="Table27.3"><table:table-cell table:style-name="Table27.A3" office:value-type="string"><text:p text:style-name="P541_0"><text:span text:style-name="T354">40명 이상~50명 미만</text:span></text:p></table:table-cell><table:table-cell table:style-name="Table27.B3" office:value-type="string"><text:p text:style-name="P380_0"><text:span text:style-name="T354">4</text:span></text:p></table:table-cell><table:table-cell table:style-name="Table27.C3" office:value-type="string"><text:p text:style-name="P541_0"><text:span text:style-name="T354">20명 미만</text:span></text:p></table:table-cell><table:table-cell table:style-name="Table27.D3" office:value-type="string"><text:p text:style-name="P380_0"><text:span text:style-name="T354">1</text:span></text:p></table:table-cell></table:table-row><table:table-row table:style-name="Table27.4"><table:table-cell table:style-name="Table27.A4" office:value-type="string"><text:p text:style-name="P541_0"><text:span text:style-name="T354">30명 이상~40명 미만</text:span></text:p></table:table-cell><table:table-cell table:style-name="Table27.B4" office:value-type="string"><text:p text:style-name="P380_0"><text:span text:style-name="T354">3</text:span></text:p></table:table-cell><table:table-cell table:style-name="Table27.C4" office:value-type="string"><text:p text:style-name="P380_0"><text:span text:style-name="T354"/></text:p></table:table-cell><table:table-cell table:style-name="Table27.D4" office:value-type="string"><text:p text:style-name="P380_0"><text:span text:style-name="T354"/></text:p></table:table-cell></table:table-row></table:table></draw:text-box></draw:frame></text:span></text:p><text:p text:style-name="P540_0"><text:span text:style-name="T350"><text:s/>* </text:span><text:span text:style-name="T355">고용인원수는 ‘24년 말∼현재 증빙가능한 고용인원수로 확인</text:span></text:p></table:table-cell></table:table-row><table:table-row table:style-name="Table23.10"><table:covered-table-cell/><table:table-cell table:style-name="Table23.B10" office:value-type="string"><text:p text:style-name="P535_0"><text:span text:style-name="T350"><text:s/>□</text:span><text:span text:style-name="T349"><text:s/>공적기간</text:span></text:p></table:table-cell><table:table-cell table:style-name="Table23.C10" office:value-type="string"><text:p text:style-name="P206_0"><text:span text:style-name="T349">10</text:span></text:p></table:table-cell><table:table-cell table:style-name="Table23.D10" office:value-type="string"><text:p text:style-name="P205_0"><text:span text:style-name="T349"/></text:p></table:table-cell></table:table-row><table:table-row table:style-name="Table23.11"><table:covered-table-cell/><table:table-cell table:style-name="Table23.B11" office:value-type="string"><text:p text:style-name="P535_0"><text:span text:style-name="T350"><text:s/>○ 해당분야에 기여한 연수</text:span><text:span text:style-name="T349"/></text:p></table:table-cell><table:table-cell table:style-name="Table23.C11" office:value-type="string"><text:p text:style-name="P206_0"><text:span text:style-name="T350">10</text:span></text:p></table:table-cell><table:table-cell table:style-name="Table23.D11" office:value-type="string"><text:p text:style-name="P542_0"><text:span text:style-name="T350"><text:s/>- </text:span><text:span text:style-name="T356">공적기간을 수 개의 등급별 구간으로 나눈 후 등급에</text:span><text:span text:style-name="T357"><text:s/>따라 일정 점수 부여</text:span></text:p><text:p text:style-name="P214_0"><text:span text:style-name="T243"><draw:frame draw:style-name="tableinfakeframe_gr27" svg:x="0cm" svg:y="0cm" draw:z-index="32" text:anchor-type="as-char"><draw:text-box><table:table table:style-name="Table28"><table:table-column table:style-name="Table28.A"/><table:table-column table:style-name="Table28.B"/><table:table-column table:style-name="Table28.C"/><table:table-column table:style-name="Table28.D"/><table:table-row table:style-name="Table28.1"><table:table-cell table:style-name="Table28.A1" office:value-type="string"><text:p text:style-name="P541_0"><text:span text:style-name="T354">공적기간</text:span></text:p></table:table-cell><table:table-cell table:style-name="Table28.B1" office:value-type="string"><text:p text:style-name="P541_0"><text:span text:style-name="T354">점수</text:span></text:p></table:table-cell><table:table-cell table:style-name="Table28.C1" office:value-type="string"><text:p text:style-name="P541_0"><text:span text:style-name="T354">공적기간</text:span></text:p></table:table-cell><table:table-cell table:style-name="Table28.D1" office:value-type="string"><text:p text:style-name="P541_0"><text:span text:style-name="T354">점수</text:span></text:p></table:table-cell></table:table-row><table:table-row table:style-name="Table28.2"><table:table-cell table:style-name="Table28.A2" office:value-type="string"><text:p text:style-name="P541_0"><text:span text:style-name="T354">20년 이상</text:span></text:p></table:table-cell><table:table-cell table:style-name="Table28.B2" office:value-type="string"><text:p text:style-name="P380_0"><text:span text:style-name="T354">10</text:span></text:p></table:table-cell><table:table-cell table:style-name="Table28.C2" office:value-type="string"><text:p text:style-name="P541_0"><text:span text:style-name="T358">5년 이상~10년 미만</text:span></text:p></table:table-cell><table:table-cell table:style-name="Table28.D2" office:value-type="string"><text:p text:style-name="P380_0"><text:span text:style-name="T354">4</text:span></text:p></table:table-cell></table:table-row><table:table-row table:style-name="Table28.3"><table:table-cell table:style-name="Table28.A3" office:value-type="string"><text:p text:style-name="P541_0"><text:span text:style-name="T354">15년 이상~20년 미만</text:span></text:p></table:table-cell><table:table-cell table:style-name="Table28.B3" office:value-type="string"><text:p text:style-name="P380_0"><text:span text:style-name="T354">8</text:span></text:p></table:table-cell><table:table-cell table:style-name="Table28.C3" office:value-type="string"><text:p text:style-name="P541_0"><text:span text:style-name="T354">3년 이상~5년 미만</text:span></text:p></table:table-cell><table:table-cell table:style-name="Table28.D3" office:value-type="string"><text:p text:style-name="P380_0"><text:span text:style-name="T354">2</text:span></text:p></table:table-cell></table:table-row><table:table-row table:style-name="Table28.4"><table:table-cell table:style-name="Table28.A4" office:value-type="string"><text:p text:style-name="P541_0"><text:span text:style-name="T354">10년 이상~15년 미만</text:span></text:p></table:table-cell><table:table-cell table:style-name="Table28.B4" office:value-type="string"><text:p text:style-name="P380_0"><text:span text:style-name="T354">6</text:span></text:p></table:table-cell><table:table-cell table:style-name="Table28.C4" office:value-type="string"><text:p text:style-name="P541_0"><text:span text:style-name="T354">3년 미만</text:span></text:p></table:table-cell><table:table-cell table:style-name="Table28.D4" office:value-type="string"><text:p text:style-name="P380_0"><text:span text:style-name="T354">0</text:span></text:p></table:table-cell></table:table-row></table:table></draw:text-box></draw:frame></text:span><text:span text:style-name="T350"/></text:p></table:table-cell></table:table-row><table:table-row table:style-name="Table23.12"><table:table-cell table:style-name="Table23.A12" office:value-type="string"><text:p text:style-name="P534_0"><text:span text:style-name="T350">총점</text:span></text:p></table:table-cell><table:table-cell table:style-name="Table23.B12" office:value-type="string"><text:p text:style-name="P206_0"><text:span text:style-name="T350"/></text:p></table:table-cell><table:table-cell table:style-name="Table23.C12" office:value-type="string"><text:p text:style-name="P206_0"><text:span text:style-name="T349">100</text:span></text:p></table:table-cell><table:table-cell table:style-name="Table23.D12" office:value-type="string"><text:p text:style-name="P206_0"><text:span text:style-name="T350"/></text:p></table:table-cell></table:table-row></table:table></draw:text-box></draw:frame></text:span></text:p>
      <text:p text:style-name="P330_0_b4"><text:span text:style-name="T93">② 개인 : 산업계(기업대표 및 임원 외), 학계, 기타 등</text:span></text:p>
      <text:p text:style-name="P369_1"><text:span text:style-name="T244"><draw:frame draw:style-name="tableinfakeframe_gr30" svg:x="0cm" svg:y="0cm" draw:z-index="65" text:anchor-type="as-char"><draw:text-box><table:table table:style-name="Table29"><table:table-column table:style-name="Table29.A"/><table:table-column table:style-name="Table29.B"/><table:table-column table:style-name="Table29.C"/><table:table-column table:style-name="Table29.D"/><table:table-row table:style-name="Table29.1"><table:table-cell table:style-name="Table29.A1" office:value-type="string"><text:p text:style-name="P543_0"><text:span text:style-name="T349">구분</text:span></text:p></table:table-cell><table:table-cell table:style-name="Table29.B1" office:value-type="string"><text:p text:style-name="P543_0"><text:span text:style-name="T349">평가 항목(기준)</text:span></text:p></table:table-cell><table:table-cell table:style-name="Table29.C1" office:value-type="string"><text:p text:style-name="P543_0"><text:span text:style-name="T349">배점</text:span></text:p></table:table-cell><table:table-cell table:style-name="Table29.D1" office:value-type="string"><text:p text:style-name="P543_0"><text:span text:style-name="T349">비 <text:s text:c="1"/>고</text:span></text:p></table:table-cell></table:table-row><table:table-row table:style-name="Table29.2"><table:table-cell table:style-name="Table29.A2" office:value-type="string" table:number-rows-spanned="2"><text:p text:style-name="P543_0"><text:span text:style-name="T350">공통</text:span></text:p><text:p text:style-name="P543_0"><text:span text:style-name="T350">지표</text:span></text:p></table:table-cell><table:table-cell table:style-name="Table29.B2" office:value-type="string"><text:p text:style-name="P372_0"><text:span text:style-name="T350"><text:s/>□</text:span><text:span text:style-name="T349"><text:s/></text:span><text:span text:style-name="T359">소프트웨어 산업발전 기여도</text:span></text:p></table:table-cell><table:table-cell table:style-name="Table29.C2" office:value-type="string"><text:p text:style-name="P217_0"><text:span text:style-name="T349">20</text:span></text:p></table:table-cell><table:table-cell table:style-name="Table29.D2" office:value-type="string"><text:p text:style-name="P219_0"><text:span text:style-name="T349"/></text:p></table:table-cell></table:table-row><table:table-row table:style-name="Table29.3"><table:covered-table-cell/><table:table-cell table:style-name="Table29.B3" office:value-type="string"><text:p text:style-name="P372_0"><text:span text:style-name="T350"><text:s/>○ 국가발전 기여도</text:span></text:p><text:p text:style-name="P372_0"><text:span text:style-name="T350"><text:s/>○ 국민생활 향상도</text:span></text:p><text:p text:style-name="P372_0"><text:span text:style-name="T350"><text:s/>○ 고객만족도</text:span></text:p><text:p text:style-name="P372_0"><text:span text:style-name="T350"><text:s/>○ 창조적 기여도</text:span></text:p></table:table-cell><table:table-cell table:style-name="Table29.C3" office:value-type="string"><text:p text:style-name="P217_0"><text:span text:style-name="T350">20</text:span></text:p></table:table-cell><table:table-cell table:style-name="Table29.D3" office:value-type="string"><text:p text:style-name="P544_0"><text:span text:style-name="T350"><text:s/>- </text:span><text:span text:style-name="T351">국가전반의 경쟁력 제고에 도움 된 정도 </text:span></text:p><text:p text:style-name="P544_0"><text:span text:style-name="T350"><text:s/>- </text:span><text:span text:style-name="T360">국민생활(삶의 질)향상에 미친 긍정적 영향의 정도</text:span><text:span text:style-name="T351"/></text:p><text:p text:style-name="P544_0"><text:span text:style-name="T351"><text:s/>- 외부</text:span><text:span text:style-name="T350">고객의 만족도를 높이는데 기여한 정도</text:span><text:span text:style-name="T361"/></text:p><text:p text:style-name="P545_0"><text:span text:style-name="T350"><text:s/>- </text:span><text:span text:style-name="T364">국</text:span><text:span text:style-name="T352">가</text:span><text:span text:style-name="T23">제도, 사회관행, 행정관례, 기업운영 관행 등 획기적</text:span><text:span text:style-name="T352">으로</text:span><text:span text:style-name="T350"><text:s/>변화시키는데 기여한 정도</text:span></text:p></table:table-cell></table:table-row><table:table-row table:style-name="Table29.4"><table:table-cell table:style-name="Table29.A4" office:value-type="string" table:number-rows-spanned="4"><text:p text:style-name="P543_0"><text:span text:style-name="T351">부문별</text:span></text:p><text:p text:style-name="P543_0"><text:span text:style-name="T350">지표</text:span></text:p></table:table-cell><table:table-cell table:style-name="Table29.B4" office:value-type="string"><text:p text:style-name="P372_0"><text:span text:style-name="T350"><text:s/>□</text:span><text:span text:style-name="T349"><text:s/>공적 평가</text:span></text:p></table:table-cell><table:table-cell table:style-name="Table29.C4" office:value-type="string"><text:p text:style-name="P217_0"><text:span text:style-name="T349">60</text:span></text:p></table:table-cell><table:table-cell table:style-name="Table29.D4" office:value-type="string"><text:p text:style-name="P218_0"><text:span text:style-name="T349"/></text:p></table:table-cell></table:table-row><table:table-row table:style-name="Table29.5"><table:covered-table-cell/><table:table-cell table:style-name="Table29.B5" office:value-type="string"><text:p text:style-name="P546_0"><text:span text:style-name="T350"><text:s/>○ </text:span><text:span text:style-name="T362">소프트웨어 산업 발전 및 활성화를 위한 개선</text:span><text:span text:style-name="T350"><text:s/>노력</text:span></text:p></table:table-cell><table:table-cell table:style-name="Table29.C5" office:value-type="string"><text:p text:style-name="P217_0"><text:span text:style-name="T350">60</text:span></text:p></table:table-cell><table:table-cell table:style-name="Table29.D5" office:value-type="string"><text:p text:style-name="P372_0"><text:span text:style-name="T350"><text:s/>- 기술, 품질 개선을 위한 노력</text:span></text:p><text:p text:style-name="P547_0"><text:span text:style-name="T350"><text:s/>- </text:span><text:span text:style-name="T364">소프트웨어 산업발전 신기술 개발 실적</text:span></text:p><text:p text:style-name="P547_0"><text:span text:style-name="T350"><text:s/>- 소프트웨어 관련 사업 추진 실적 </text:span></text:p><text:p text:style-name="P548_0"><text:span text:style-name="T350"><text:s/>- 소프트웨어 산업 발전 및 선도화에 기여한 정도</text:span></text:p><text:p text:style-name="P372_0"><text:span text:style-name="T350"><text:s/>- 업적을 달성하기에 어려운 정도</text:span></text:p><text:p text:style-name="P372_0"><text:span text:style-name="T350"><text:s/><text:s text:c="2"/>(전문성, 노력, 전략, 열악한 환경 조건 등)</text:span></text:p><text:p text:style-name="P372_0"><text:span text:style-name="T350"><text:s/>- 신규기술개발 및 품질 개선 노력</text:span></text:p><text:p text:style-name="P372_0"><text:span text:style-name="T350"><text:s/>- 소프트웨어 분야의 종사자 집단 활동 실적</text:span></text:p><text:p text:style-name="P372_0"><text:span text:style-name="T350"><text:s/>- </text:span><text:span text:style-name="T365">소프트웨어 산업 및 기술에 대한 패러다임 변환정도 등</text:span></text:p></table:table-cell></table:table-row><table:table-row table:style-name="Table29.6"><table:covered-table-cell/><table:table-cell table:style-name="Table29.B6" office:value-type="string"><text:p text:style-name="P372_0"><text:span text:style-name="T350"><text:s/>□</text:span><text:span text:style-name="T349"><text:s/>공적기간</text:span></text:p></table:table-cell><table:table-cell table:style-name="Table29.C6" office:value-type="string"><text:p text:style-name="P217_0"><text:span text:style-name="T349">20</text:span></text:p></table:table-cell><table:table-cell table:style-name="Table29.D6" office:value-type="string"><text:p text:style-name="P218_0"><text:span text:style-name="T349"/></text:p></table:table-cell></table:table-row><table:table-row table:style-name="Table29.7"><table:covered-table-cell/><table:table-cell table:style-name="Table29.B7" office:value-type="string"><text:p text:style-name="P535_0"><text:span text:style-name="T350"><text:s/>○ 해당분야에 기여한 연수</text:span></text:p></table:table-cell><table:table-cell table:style-name="Table29.C7" office:value-type="string"><text:p text:style-name="P217_0"><text:span text:style-name="T350">20</text:span></text:p></table:table-cell><table:table-cell table:style-name="Table29.D7" office:value-type="string"><text:p text:style-name="P549_0"><text:span text:style-name="T350"><text:s/>- </text:span><text:span text:style-name="T371">공적기간을 수 개의 등급별 구간으로 </text:span><text:span text:style-name="T356">나눈 후 등급에 따라</text:span><text:span text:style-name="T30"><text:s/>일정 점</text:span><text:span text:style-name="T357">수 부여</text:span></text:p><text:p text:style-name="P224_0"><text:span text:style-name="T368"><draw:frame draw:style-name="tableinfakeframe_gr29" svg:x="0cm" svg:y="0cm" draw:z-index="90" text:anchor-type="as-char"><draw:text-box><table:table table:style-name="Table30"><table:table-column table:style-name="Table30.A"/><table:table-column table:style-name="Table30.B"/><table:table-column table:style-name="Table30.C"/><table:table-column table:style-name="Table30.D"/><table:table-row table:style-name="Table30.1"><table:table-cell table:style-name="Table30.A1" office:value-type="string"><text:p text:style-name="P541_0"><text:span text:style-name="T369">공적기간</text:span></text:p></table:table-cell><table:table-cell table:style-name="Table30.B1" office:value-type="string"><text:p text:style-name="P541_0"><text:span text:style-name="T369">점수</text:span></text:p></table:table-cell><table:table-cell table:style-name="Table30.C1" office:value-type="string"><text:p text:style-name="P541_0"><text:span text:style-name="T369">공적기간</text:span></text:p></table:table-cell><table:table-cell table:style-name="Table30.D1" office:value-type="string"><text:p text:style-name="P541_0"><text:span text:style-name="T369">점수</text:span></text:p></table:table-cell></table:table-row><table:table-row table:style-name="Table30.2"><table:table-cell table:style-name="Table30.A2" office:value-type="string"><text:p text:style-name="P541_0"><text:span text:style-name="T369">20년 이상</text:span></text:p></table:table-cell><table:table-cell table:style-name="Table30.B2" office:value-type="string"><text:p text:style-name="P380_0"><text:span text:style-name="T369">20</text:span></text:p></table:table-cell><table:table-cell table:style-name="Table30.C2" office:value-type="string"><text:p text:style-name="P541_0"><text:span text:style-name="T370">5년 이상~10년 미만</text:span></text:p></table:table-cell><table:table-cell table:style-name="Table30.D2" office:value-type="string"><text:p text:style-name="P380_0"><text:span text:style-name="T369">8</text:span></text:p></table:table-cell></table:table-row><table:table-row table:style-name="Table30.3"><table:table-cell table:style-name="Table30.A3" office:value-type="string"><text:p text:style-name="P541_0"><text:span text:style-name="T369">15년 이상~20년 미만</text:span></text:p></table:table-cell><table:table-cell table:style-name="Table30.B3" office:value-type="string"><text:p text:style-name="P380_0"><text:span text:style-name="T369">16</text:span></text:p></table:table-cell><table:table-cell table:style-name="Table30.C3" office:value-type="string"><text:p text:style-name="P541_0"><text:span text:style-name="T369">3년 이상~5년 미만</text:span></text:p></table:table-cell><table:table-cell table:style-name="Table30.D3" office:value-type="string"><text:p text:style-name="P380_0"><text:span text:style-name="T369">4</text:span></text:p></table:table-cell></table:table-row><table:table-row table:style-name="Table30.4"><table:table-cell table:style-name="Table30.A4" office:value-type="string"><text:p text:style-name="P541_0"><text:span text:style-name="T369">10년 이상~15년 미만</text:span></text:p></table:table-cell><table:table-cell table:style-name="Table30.B4" office:value-type="string"><text:p text:style-name="P380_0"><text:span text:style-name="T369">12</text:span></text:p></table:table-cell><table:table-cell table:style-name="Table30.C4" office:value-type="string"><text:p text:style-name="P541_0"><text:span text:style-name="T369">3년 미만</text:span></text:p></table:table-cell><table:table-cell table:style-name="Table30.D4" office:value-type="string"><text:p text:style-name="P380_0"><text:span text:style-name="T369">0</text:span></text:p></table:table-cell></table:table-row></table:table></draw:text-box></draw:frame></text:span><text:span text:style-name="T363"/></text:p></table:table-cell></table:table-row><table:table-row table:style-name="Table29.8"><table:table-cell table:style-name="Table29.A8" office:value-type="string"><text:p text:style-name="P543_0"><text:span text:style-name="T350">총점</text:span></text:p></table:table-cell><table:table-cell table:style-name="Table29.B8" office:value-type="string"><text:p text:style-name="P225_0"><text:span text:style-name="T350"/></text:p></table:table-cell><table:table-cell table:style-name="Table29.C8" office:value-type="string"><text:p text:style-name="P217_0"><text:span text:style-name="T349">100</text:span></text:p></table:table-cell><table:table-cell table:style-name="Table29.D8" office:value-type="string"><text:p text:style-name="P225_0"><text:span text:style-name="T350"/></text:p></table:table-cell></table:table-row></table:table></draw:text-box></draw:frame></text:span><text:span text:style-name="T86"/></text:p>
      <text:p text:style-name="P330_0_b4"><text:span text:style-name="T93">③ 개인 : 공공(공무원, 퇴직공무원 및 공공기관 종사자 등)</text:span></text:p>
      <text:p text:style-name="P330_0"><text:span text:style-name="T44"><draw:frame draw:style-name="tableinfakeframe_gr32" svg:x="0cm" svg:y="0cm" draw:z-index="33" text:anchor-type="as-char"><draw:text-box><table:table table:style-name="Table31"><table:table-column table:style-name="Table31.A"/><table:table-column table:style-name="Table31.B"/><table:table-column table:style-name="Table31.C"/><table:table-column table:style-name="Table31.D"/><table:table-row table:style-name="Table31.1"><table:table-cell table:style-name="Table31.A1" office:value-type="string"><text:p text:style-name="P543_0"><text:span text:style-name="T349">구분</text:span></text:p></table:table-cell><table:table-cell table:style-name="Table31.B1" office:value-type="string"><text:p text:style-name="P543_0"><text:span text:style-name="T349">평가 항목(기준)</text:span></text:p></table:table-cell><table:table-cell table:style-name="Table31.C1" office:value-type="string"><text:p text:style-name="P543_0"><text:span text:style-name="T349">배점</text:span></text:p></table:table-cell><table:table-cell table:style-name="Table31.D1" office:value-type="string"><text:p text:style-name="P543_0"><text:span text:style-name="T349">비 <text:s text:c="1"/>고</text:span></text:p></table:table-cell></table:table-row><table:table-row table:style-name="Table31.2"><table:table-cell table:style-name="Table31.A2" office:value-type="string" table:number-rows-spanned="2"><text:p text:style-name="P543_0"><text:span text:style-name="T350">공통</text:span></text:p><text:p text:style-name="P543_0"><text:span text:style-name="T350">지표</text:span></text:p></table:table-cell><table:table-cell table:style-name="Table31.B2" office:value-type="string"><text:p text:style-name="P372_0"><text:span text:style-name="T350"><text:s/>□</text:span><text:span text:style-name="T349"><text:s/>소프트웨어 산업발전 기여도</text:span></text:p></table:table-cell><table:table-cell table:style-name="Table31.C2" office:value-type="string"><text:p text:style-name="P217_0"><text:span text:style-name="T349">40</text:span></text:p></table:table-cell><table:table-cell table:style-name="Table31.D2" office:value-type="string"><text:p text:style-name="P219_0"><text:span text:style-name="T349"/></text:p></table:table-cell></table:table-row><table:table-row table:style-name="Table31.3"><table:covered-table-cell/><table:table-cell table:style-name="Table31.B3" office:value-type="string"><text:p text:style-name="P372_0"><text:span text:style-name="T350"><text:s/>○ 국가발전 기여도</text:span></text:p><text:p text:style-name="P372_0"><text:span text:style-name="T350"><text:s/>○ 국민생활 향상도</text:span></text:p><text:p text:style-name="P372_0"><text:span text:style-name="T350"><text:s/>○ 고객만족도</text:span></text:p><text:p text:style-name="P372_0"><text:span text:style-name="T350"><text:s/>○ 창조적 기여도</text:span></text:p></table:table-cell><table:table-cell table:style-name="Table31.C3" office:value-type="string"><text:p text:style-name="P217_0"><text:span text:style-name="T350">40</text:span></text:p></table:table-cell><table:table-cell table:style-name="Table31.D3" office:value-type="string"><text:p text:style-name="P544_0"><text:span text:style-name="T350"><text:s/>- </text:span><text:span text:style-name="T351">국가전반의 경쟁력 제고에 도움 된 정도 </text:span></text:p><text:p text:style-name="P544_0"><text:span text:style-name="T350"><text:s/>- </text:span><text:span text:style-name="T360">국민생활(삶의 질)향상에 미친 긍정적 영향의 정도</text:span><text:span text:style-name="T351"/></text:p><text:p text:style-name="P544_0"><text:span text:style-name="T351"><text:s/>- 외부</text:span><text:span text:style-name="T350">고객의 만족도를 높이는데 기여한 정도</text:span><text:span text:style-name="T361"/></text:p><text:p text:style-name="P550_0"><text:span text:style-name="T350"><text:s/>- 국가제도, 사회관행, 행정관례, 기업운영 관행 등 획기적으로 변화시키는데 기여한 정도</text:span></text:p></table:table-cell></table:table-row><table:table-row table:style-name="Table31.4"><table:table-cell table:style-name="Table31.A4" office:value-type="string" table:number-rows-spanned="4"><text:p text:style-name="P543_0"><text:span text:style-name="T351">부문별</text:span></text:p><text:p text:style-name="P543_0"><text:span text:style-name="T350">지표</text:span></text:p></table:table-cell><table:table-cell table:style-name="Table31.B4" office:value-type="string"><text:p text:style-name="P372_0"><text:span text:style-name="T350"><text:s/>□</text:span><text:span text:style-name="T349"><text:s/>공적 평가</text:span></text:p></table:table-cell><table:table-cell table:style-name="Table31.C4" office:value-type="string"><text:p text:style-name="P217_0"><text:span text:style-name="T349">50</text:span></text:p></table:table-cell><table:table-cell table:style-name="Table31.D4" office:value-type="string"><text:p text:style-name="P218_0"><text:span text:style-name="T349"/></text:p></table:table-cell></table:table-row><table:table-row table:style-name="Table31.5"><table:covered-table-cell/><table:table-cell table:style-name="Table31.B5" office:value-type="string"><text:p text:style-name="P372_0"><text:span text:style-name="T350"><text:s/>○ </text:span><text:span text:style-name="T360">소프트웨어 산업 발전을 위한 활동</text:span></text:p></table:table-cell><table:table-cell table:style-name="Table31.C5" office:value-type="string"><text:p text:style-name="P217_0"><text:span text:style-name="T350">50</text:span></text:p></table:table-cell><table:table-cell table:style-name="Table31.D5" office:value-type="string"><text:p text:style-name="P551_0"><text:span text:style-name="T350"><text:s/>- 소프트웨어 산업, 기업육성지원 노력, 소프트웨어기업 수출지원</text:span></text:p><text:p text:style-name="P552_0"><text:span text:style-name="T350"><text:s/>- </text:span><text:span text:style-name="T31">자체정보화 사업 파급정도, 소프트웨어 산업 개선 노력도</text:span></text:p><text:p text:style-name="P548_0"><text:span text:style-name="T350"><text:s/>- 소프트웨어 산업 발전 및 선도화에 기여한 정도</text:span></text:p><text:p text:style-name="P372_0"><text:span text:style-name="T350"><text:s/>- 업적을 달성하기에 어려운 정도</text:span></text:p><text:p text:style-name="P372_0"><text:span text:style-name="T350"><text:s/><text:s text:c="2"/>(전문성, 노력, 전략, 열악한 환경 조건 등)</text:span></text:p><text:p text:style-name="P372_0"><text:span text:style-name="T350"><text:s/>- 소프트웨어 분야의 종사자 집단에 대한 평판도</text:span></text:p><text:p text:style-name="P372_0"><text:span text:style-name="T350"><text:s/>- 공적에 대한 언론 등 인지정도</text:span></text:p><text:p text:style-name="P372_0"><text:span text:style-name="T350"><text:s/>- </text:span><text:span text:style-name="T33">소프트웨어 산업 및 기술에 대한 패러다임 변환정도 등</text:span></text:p></table:table-cell></table:table-row><table:table-row table:style-name="Table31.6"><table:covered-table-cell/><table:table-cell table:style-name="Table31.B6" office:value-type="string"><text:p text:style-name="P372_0"><text:span text:style-name="T350"><text:s/>□</text:span><text:span text:style-name="T349"><text:s/>공적기간</text:span></text:p></table:table-cell><table:table-cell table:style-name="Table31.C6" office:value-type="string"><text:p text:style-name="P217_0"><text:span text:style-name="T349">10</text:span></text:p></table:table-cell><table:table-cell table:style-name="Table31.D6" office:value-type="string"><text:p text:style-name="P218_0"><text:span text:style-name="T349"/></text:p></table:table-cell></table:table-row><table:table-row table:style-name="Table31.7"><table:covered-table-cell/><table:table-cell table:style-name="Table31.B7" office:value-type="string"><text:p text:style-name="P535_0"><text:span text:style-name="T350"><text:s/>○ 해당분야에 기여한 연수</text:span></text:p></table:table-cell><table:table-cell table:style-name="Table31.C7" office:value-type="string"><text:p text:style-name="P217_0"><text:span text:style-name="T350">10</text:span></text:p></table:table-cell><table:table-cell table:style-name="Table31.D7" office:value-type="string"><text:p text:style-name="P553_0"><text:span text:style-name="T350"><text:s/>- </text:span><text:span text:style-name="T371">공</text:span><text:span text:style-name="T36">적기간을 수 개의 등급별 구간으로 </text:span><text:span text:style-name="T366">나눈 후 등급에 따라</text:span><text:span text:style-name="T367"><text:s/></text:span><text:span text:style-name="T357">일정 점수 부여</text:span></text:p><text:p text:style-name="P224_0"><text:span text:style-name="T368"><draw:frame draw:style-name="tableinfakeframe_gr31" svg:x="0cm" svg:y="0cm" draw:z-index="91" text:anchor-type="as-char"><draw:text-box><table:table table:style-name="Table32"><table:table-column table:style-name="Table32.A"/><table:table-column table:style-name="Table32.B"/><table:table-column table:style-name="Table32.C"/><table:table-column table:style-name="Table32.D"/><table:table-row table:style-name="Table32.1"><table:table-cell table:style-name="Table32.A1" office:value-type="string"><text:p text:style-name="P541_0"><text:span text:style-name="T354">공적기간</text:span></text:p></table:table-cell><table:table-cell table:style-name="Table32.B1" office:value-type="string"><text:p text:style-name="P541_0"><text:span text:style-name="T354">점수</text:span></text:p></table:table-cell><table:table-cell table:style-name="Table32.C1" office:value-type="string"><text:p text:style-name="P541_0"><text:span text:style-name="T354">공적기간</text:span></text:p></table:table-cell><table:table-cell table:style-name="Table32.D1" office:value-type="string"><text:p text:style-name="P541_0"><text:span text:style-name="T354">점수</text:span></text:p></table:table-cell></table:table-row><table:table-row table:style-name="Table32.2"><table:table-cell table:style-name="Table32.A2" office:value-type="string"><text:p text:style-name="P541_0"><text:span text:style-name="T354">20년 이상</text:span></text:p></table:table-cell><table:table-cell table:style-name="Table32.B2" office:value-type="string"><text:p text:style-name="P380_0"><text:span text:style-name="T354">10</text:span></text:p></table:table-cell><table:table-cell table:style-name="Table32.C2" office:value-type="string"><text:p text:style-name="P541_0"><text:span text:style-name="T358">5년 이상~10년 미만</text:span></text:p></table:table-cell><table:table-cell table:style-name="Table32.D2" office:value-type="string"><text:p text:style-name="P380_0"><text:span text:style-name="T354">4</text:span></text:p></table:table-cell></table:table-row><table:table-row table:style-name="Table32.3"><table:table-cell table:style-name="Table32.A3" office:value-type="string"><text:p text:style-name="P541_0"><text:span text:style-name="T354">15년 이상~20년 미만</text:span></text:p></table:table-cell><table:table-cell table:style-name="Table32.B3" office:value-type="string"><text:p text:style-name="P380_0"><text:span text:style-name="T354">8</text:span></text:p></table:table-cell><table:table-cell table:style-name="Table32.C3" office:value-type="string"><text:p text:style-name="P541_0"><text:span text:style-name="T354">3년 이상~5년 미만</text:span></text:p></table:table-cell><table:table-cell table:style-name="Table32.D3" office:value-type="string"><text:p text:style-name="P380_0"><text:span text:style-name="T354">2</text:span></text:p></table:table-cell></table:table-row><table:table-row table:style-name="Table32.4"><table:table-cell table:style-name="Table32.A4" office:value-type="string"><text:p text:style-name="P541_0"><text:span text:style-name="T354">10년 이상~15년 미만</text:span></text:p></table:table-cell><table:table-cell table:style-name="Table32.B4" office:value-type="string"><text:p text:style-name="P380_0"><text:span text:style-name="T354">6</text:span></text:p></table:table-cell><table:table-cell table:style-name="Table32.C4" office:value-type="string"><text:p text:style-name="P541_0"><text:span text:style-name="T354">3년 미만</text:span></text:p></table:table-cell><table:table-cell table:style-name="Table32.D4" office:value-type="string"><text:p text:style-name="P380_0"><text:span text:style-name="T354">0</text:span></text:p></table:table-cell></table:table-row></table:table></draw:text-box></draw:frame></text:span></text:p></table:table-cell></table:table-row><table:table-row table:style-name="Table31.8"><table:table-cell table:style-name="Table31.A8" office:value-type="string"><text:p text:style-name="P543_0"><text:span text:style-name="T350">총점</text:span></text:p></table:table-cell><table:table-cell table:style-name="Table31.B8" office:value-type="string"><text:p text:style-name="P225_0"><text:span text:style-name="T350"/></text:p></table:table-cell><table:table-cell table:style-name="Table31.C8" office:value-type="string"><text:p text:style-name="P217_0"><text:span text:style-name="T349">100</text:span></text:p></table:table-cell><table:table-cell table:style-name="Table31.D8" office:value-type="string"><text:p text:style-name="P218_0"><text:span text:style-name="T350"/></text:p></table:table-cell></table:table-row></table:table></draw:text-box></draw:frame></text:span></text:p>
      <text:p text:style-name="P330_0_b4"><text:span text:style-name="T93">④ 협·단체</text:span></text:p>
      <text:p text:style-name="P369_1"><text:span text:style-name="T86"><draw:frame draw:style-name="tableinfakeframe_gr34" svg:x="0cm" svg:y="0cm" draw:z-index="41" text:anchor-type="as-char"><draw:text-box><table:table table:style-name="Table33"><table:table-column table:style-name="Table33.A"/><table:table-column table:style-name="Table33.B"/><table:table-column table:style-name="Table33.C"/><table:table-column table:style-name="Table33.D"/><table:table-row table:style-name="Table33.1"><table:table-cell table:style-name="Table33.A1" office:value-type="string"><text:p text:style-name="P543_0"><text:span text:style-name="T349">구분</text:span></text:p></table:table-cell><table:table-cell table:style-name="Table33.B1" office:value-type="string"><text:p text:style-name="P543_0"><text:span text:style-name="T349">평가 항목(기준)</text:span></text:p></table:table-cell><table:table-cell table:style-name="Table33.C1" office:value-type="string"><text:p text:style-name="P543_0"><text:span text:style-name="T349">배점</text:span></text:p></table:table-cell><table:table-cell table:style-name="Table33.D1" office:value-type="string"><text:p text:style-name="P543_0"><text:span text:style-name="T349">비 <text:s text:c="1"/>고</text:span></text:p></table:table-cell></table:table-row><table:table-row table:style-name="Table33.2"><table:table-cell table:style-name="Table33.A2" office:value-type="string" table:number-rows-spanned="2"><text:p text:style-name="P543_0"><text:span text:style-name="T350">공통</text:span></text:p><text:p text:style-name="P543_0"><text:span text:style-name="T350">지표</text:span></text:p></table:table-cell><table:table-cell table:style-name="Table33.B2" office:value-type="string"><text:p text:style-name="P372_0"><text:span text:style-name="T350"><text:s/>□</text:span><text:span text:style-name="T349"><text:s/></text:span><text:span text:style-name="T372">소프트웨어 산업발전 기여도</text:span></text:p></table:table-cell><table:table-cell table:style-name="Table33.C2" office:value-type="string"><text:p text:style-name="P217_0"><text:span text:style-name="T349">30</text:span></text:p></table:table-cell><table:table-cell table:style-name="Table33.D2" office:value-type="string"><text:p text:style-name="P219_0"><text:span text:style-name="T349"/></text:p></table:table-cell></table:table-row><table:table-row table:style-name="Table33.3"><table:covered-table-cell/><table:table-cell table:style-name="Table33.B3" office:value-type="string"><text:p text:style-name="P372_0"><text:span text:style-name="T350"><text:s/>○ 국가발전 기여도</text:span></text:p><text:p text:style-name="P372_0"><text:span text:style-name="T350"><text:s/>○ 국민생활 향상도</text:span></text:p><text:p text:style-name="P372_0"><text:span text:style-name="T350"><text:s/>○ 고객만족도</text:span></text:p><text:p text:style-name="P372_0"><text:span text:style-name="T350"><text:s/>○ 창조적 기여도</text:span></text:p></table:table-cell><table:table-cell table:style-name="Table33.C3" office:value-type="string"><text:p text:style-name="P217_0"><text:span text:style-name="T350">30</text:span></text:p></table:table-cell><table:table-cell table:style-name="Table33.D3" office:value-type="string"><text:p text:style-name="P544_0"><text:span text:style-name="T350"><text:s/>- </text:span><text:span text:style-name="T351">국가전반의 경쟁력 제고에 도움 된 정도 </text:span></text:p><text:p text:style-name="P544_0"><text:span text:style-name="T350"><text:s/>- </text:span><text:span text:style-name="T360">국민생활(삶의 질)향상에 미친 긍정적 영향의 정도</text:span><text:span text:style-name="T351"/></text:p><text:p text:style-name="P544_0"><text:span text:style-name="T351"><text:s/>- 외부</text:span><text:span text:style-name="T350">고객의 만족도를 높이는데 기여한 정도</text:span><text:span text:style-name="T361"/></text:p><text:p text:style-name="P554_0"><text:span text:style-name="T350"><text:s/>- </text:span><text:span text:style-name="T355">국</text:span><text:span text:style-name="T360">가제도, 사회관행, 행정관례, 기업운영 관행 등 획기적으로</text:span><text:span text:style-name="T355"><text:s/>변화시키는데 기여한 정도</text:span></text:p></table:table-cell></table:table-row><table:table-row table:style-name="Table33.4"><table:table-cell table:style-name="Table33.A4" office:value-type="string" table:number-rows-spanned="5"><text:p text:style-name="P543_0"><text:span text:style-name="T351">부문별</text:span></text:p><text:p text:style-name="P543_0"><text:span text:style-name="T350">지표</text:span></text:p></table:table-cell><table:table-cell table:style-name="Table33.B4" office:value-type="string"><text:p text:style-name="P372_0"><text:span text:style-name="T350"><text:s/>□</text:span><text:span text:style-name="T349"><text:s/>공적 평가</text:span></text:p></table:table-cell><table:table-cell table:style-name="Table33.C4" office:value-type="string"><text:p text:style-name="P217_0"><text:span text:style-name="T349">60</text:span></text:p></table:table-cell><table:table-cell table:style-name="Table33.D4" office:value-type="string"><text:p text:style-name="P218_0"><text:span text:style-name="T349"/></text:p></table:table-cell></table:table-row><table:table-row table:style-name="Table33.5"><table:covered-table-cell/><table:table-cell table:style-name="Table33.B5" office:value-type="string"><text:p text:style-name="P546_0"><text:span text:style-name="T350"><text:s/>○ 단체 일반현황</text:span></text:p></table:table-cell><table:table-cell table:style-name="Table33.C5" office:value-type="string"><text:p text:style-name="P217_0"><text:span text:style-name="T350">5</text:span></text:p></table:table-cell><table:table-cell table:style-name="Table33.D5" office:value-type="string"><text:p text:style-name="P372_0"><text:span text:style-name="T365"><text:s/>- 단체 연혁 및 조직 구성</text:span></text:p><text:p text:style-name="P372_0"><text:span text:style-name="T365"><text:s/>- 단체 재무건전성(대차대조표, 손익계산서)</text:span></text:p></table:table-cell></table:table-row><table:table-row table:style-name="Table33.6"><table:covered-table-cell/><table:table-cell table:style-name="Table33.B6" office:value-type="string"><text:p text:style-name="P546_0"><text:span text:style-name="T350"><text:s/>○ </text:span><text:span text:style-name="T362">소프트웨어 산업 발전 및 활성화를 위한 개선</text:span><text:span text:style-name="T350"><text:s/>노력</text:span></text:p></table:table-cell><table:table-cell table:style-name="Table33.C6" office:value-type="string"><text:p text:style-name="P217_0"><text:span text:style-name="T350">55</text:span></text:p></table:table-cell><table:table-cell table:style-name="Table33.D6" office:value-type="string"><text:p text:style-name="P372_0"><text:span text:style-name="T350"><text:s/>- 기술, 품질 개선을 위한 노력</text:span><text:span text:style-name="T364"/></text:p><text:p text:style-name="P547_0"><text:span text:style-name="T350"><text:s/>- 소프트웨어 관련 사업 추진 실적 </text:span></text:p><text:p text:style-name="P548_0"><text:span text:style-name="T350"><text:s/>- 소프트웨어 산업 발전 및 선도화에 기여한 정도</text:span></text:p><text:p text:style-name="P372_0"><text:span text:style-name="T350"><text:s/>- 업적을 달성하기에 어려운 정도</text:span></text:p><text:p text:style-name="P372_0"><text:span text:style-name="T350"><text:s/><text:s text:c="2"/>(전문성, 노력, 전략, 열악한 환경 조건 등)</text:span></text:p><text:p text:style-name="P372_0"><text:span text:style-name="T350"><text:s/>- 소프트웨어 분야의 종사자 집단 활동 실적</text:span></text:p><text:p text:style-name="P372_0"><text:span text:style-name="T350"><text:s/>- </text:span><text:span text:style-name="T365">소프트웨어 산업 및 기술에 대한 패러다임 변환정도 등</text:span></text:p><text:p text:style-name="P372_0"><text:span text:style-name="T365"><text:s/>- 국산 소프트웨어 사용 실적 및 확산에 기여한 실적</text:span></text:p></table:table-cell></table:table-row><table:table-row table:style-name="Table33.7"><table:covered-table-cell/><table:table-cell table:style-name="Table33.B7" office:value-type="string"><text:p text:style-name="P372_0"><text:span text:style-name="T350"><text:s/>□</text:span><text:span text:style-name="T349"><text:s/>공적기간</text:span></text:p></table:table-cell><table:table-cell table:style-name="Table33.C7" office:value-type="string"><text:p text:style-name="P217_0"><text:span text:style-name="T349">10</text:span></text:p></table:table-cell><table:table-cell table:style-name="Table33.D7" office:value-type="string"><text:p text:style-name="P218_0"><text:span text:style-name="T349"/></text:p></table:table-cell></table:table-row><table:table-row table:style-name="Table33.8"><table:covered-table-cell/><table:table-cell table:style-name="Table33.B8" office:value-type="string"><text:p text:style-name="P535_0"><text:span text:style-name="T350"><text:s/>○ 해당분야에 기여한 연수</text:span></text:p></table:table-cell><table:table-cell table:style-name="Table33.C8" office:value-type="string"><text:p text:style-name="P217_0"><text:span text:style-name="T350">10</text:span></text:p></table:table-cell><table:table-cell table:style-name="Table33.D8" office:value-type="string"><text:p text:style-name="P555_0"><text:span text:style-name="T350"><text:s/>- </text:span><text:span text:style-name="T46">공적기간을 수 개의 등급별 구간으로 </text:span><text:span text:style-name="T36">나눈 후 등급에 따라</text:span><text:span text:style-name="T371"><text:s/>일정</text:span><text:span text:style-name="T357"><text:s/>점수 부여</text:span></text:p><text:p text:style-name="P224_0"><text:span text:style-name="T363"><draw:frame draw:style-name="tableinfakeframe_gr33" svg:x="0cm" svg:y="0cm" draw:z-index="92" text:anchor-type="as-char"><draw:text-box><table:table table:style-name="Table34"><table:table-column table:style-name="Table34.A"/><table:table-column table:style-name="Table34.B"/><table:table-column table:style-name="Table34.C"/><table:table-column table:style-name="Table34.D"/><table:table-row table:style-name="Table34.1"><table:table-cell table:style-name="Table34.A1" office:value-type="string"><text:p text:style-name="P541_0"><text:span text:style-name="T354">공적기간</text:span></text:p></table:table-cell><table:table-cell table:style-name="Table34.B1" office:value-type="string"><text:p text:style-name="P541_0"><text:span text:style-name="T354">점수</text:span></text:p></table:table-cell><table:table-cell table:style-name="Table34.C1" office:value-type="string"><text:p text:style-name="P541_0"><text:span text:style-name="T354">공적기간</text:span></text:p></table:table-cell><table:table-cell table:style-name="Table34.D1" office:value-type="string"><text:p text:style-name="P541_0"><text:span text:style-name="T354">점수</text:span></text:p></table:table-cell></table:table-row><table:table-row table:style-name="Table34.2"><table:table-cell table:style-name="Table34.A2" office:value-type="string"><text:p text:style-name="P541_0"><text:span text:style-name="T354">20년 이상</text:span></text:p></table:table-cell><table:table-cell table:style-name="Table34.B2" office:value-type="string"><text:p text:style-name="P380_0"><text:span text:style-name="T354">10</text:span></text:p></table:table-cell><table:table-cell table:style-name="Table34.C2" office:value-type="string"><text:p text:style-name="P541_0"><text:span text:style-name="T358">5년 이상~10년 미만</text:span></text:p></table:table-cell><table:table-cell table:style-name="Table34.D2" office:value-type="string"><text:p text:style-name="P380_0"><text:span text:style-name="T354">4</text:span></text:p></table:table-cell></table:table-row><table:table-row table:style-name="Table34.3"><table:table-cell table:style-name="Table34.A3" office:value-type="string"><text:p text:style-name="P541_0"><text:span text:style-name="T354">15년 이상~20년 미만</text:span></text:p></table:table-cell><table:table-cell table:style-name="Table34.B3" office:value-type="string"><text:p text:style-name="P380_0"><text:span text:style-name="T354">8</text:span></text:p></table:table-cell><table:table-cell table:style-name="Table34.C3" office:value-type="string"><text:p text:style-name="P541_0"><text:span text:style-name="T354">3년 이상~5년 미만</text:span></text:p></table:table-cell><table:table-cell table:style-name="Table34.D3" office:value-type="string"><text:p text:style-name="P380_0"><text:span text:style-name="T354">2</text:span></text:p></table:table-cell></table:table-row><table:table-row table:style-name="Table34.4"><table:table-cell table:style-name="Table34.A4" office:value-type="string"><text:p text:style-name="P541_0"><text:span text:style-name="T354">10년 이상~15년 미만</text:span></text:p></table:table-cell><table:table-cell table:style-name="Table34.B4" office:value-type="string"><text:p text:style-name="P380_0"><text:span text:style-name="T354">6</text:span></text:p></table:table-cell><table:table-cell table:style-name="Table34.C4" office:value-type="string"><text:p text:style-name="P541_0"><text:span text:style-name="T354">3년 미만</text:span></text:p></table:table-cell><table:table-cell table:style-name="Table34.D4" office:value-type="string"><text:p text:style-name="P380_0"><text:span text:style-name="T354">0</text:span></text:p></table:table-cell></table:table-row></table:table></draw:text-box></draw:frame></text:span></text:p></table:table-cell></table:table-row><table:table-row table:style-name="Table33.9"><table:table-cell table:style-name="Table33.A9" office:value-type="string"><text:p text:style-name="P543_0"><text:span text:style-name="T350">총점</text:span></text:p></table:table-cell><table:table-cell table:style-name="Table33.B9" office:value-type="string"><text:p text:style-name="P225_0"><text:span text:style-name="T350"/></text:p></table:table-cell><table:table-cell table:style-name="Table33.C9" office:value-type="string"><text:p text:style-name="P217_0"><text:span text:style-name="T349">100</text:span></text:p></table:table-cell><table:table-cell table:style-name="Table33.D9" office:value-type="string"><text:p text:style-name="P225_0"><text:span text:style-name="T350"/></text:p></table:table-cell></table:table-row></table:table></draw:text-box></draw:frame></text:span></text:p>
      <text:p text:style-name="P370_0_MS3_b3"><text:span text:style-name="T100"><draw:frame draw:style-name="tableinfakeframe_gr35" svg:x="0cm" svg:y="0cm" draw:z-index="74" text:anchor-type="as-char"><draw:text-box><table:table table:style-name="Table35"><table:table-column table:style-name="Table35.A"/><table:table-column table:style-name="Table35.B"/><table:table-column table:style-name="Table35.C"/><table:table-row table:style-name="Table35.1"><table:table-cell table:style-name="Table35.A1" office:value-type="string"><text:p text:style-name="P457_0"><text:span text:style-name="T9">붙임3</text:span></text:p></table:table-cell><table:table-cell table:style-name="Table35.B1" office:value-type="string"><text:p text:style-name="P354_0"><text:span text:style-name="T6"/></text:p></table:table-cell><table:table-cell table:style-name="Table35.C1" office:value-type="string"><text:p text:style-name="P442_0"><text:span text:style-name="T7"><text:s/>필수 제출서류 및 서식</text:span><text:span text:style-name="T32"/></text:p></table:table-cell></table:table-row></table:table></draw:text-box></draw:frame></text:span></text:p>
      <text:p text:style-name="P218_0"><text:span text:style-name="T109"><draw:frame draw:style-name="tableinfakeframe_gr36" svg:x="0cm" svg:y="0cm" draw:z-index="73" text:anchor-type="as-char"><draw:text-box><table:table table:style-name="Table36"><table:table-column table:style-name="Table36.A"/><table:table-column table:style-name="Table36.B"/><table:table-column table:style-name="Table36.C"/><table:table-column table:style-name="Table36.D"/><table:table-column table:style-name="Table36.E"/><table:table-column table:style-name="Table36.F"/><table:table-row table:style-name="Table36.1"><table:table-cell table:style-name="Table36.A1" office:value-type="string" table:number-columns-spanned="2"><text:p text:style-name="P541_0"><text:span text:style-name="T253">구분</text:span></text:p></table:table-cell><table:covered-table-cell/><table:table-cell table:style-name="Table36.C1" office:value-type="string" table:number-columns-spanned="2"><text:p text:style-name="P541_0"><text:span text:style-name="T253">필수 제출서류</text:span></text:p></table:table-cell><table:covered-table-cell/><table:table-cell table:style-name="Table36.E1" office:value-type="string"><text:p text:style-name="P541_0"><text:span text:style-name="T254">작성양식</text:span></text:p></table:table-cell><table:table-cell table:style-name="Table36.F1" office:value-type="string"><text:p text:style-name="P541_0"><text:span text:style-name="T253">비고</text:span></text:p></table:table-cell></table:table-row><table:table-row table:style-name="Table36.2"><table:table-cell table:style-name="Table36.A2" office:value-type="string" table:number-rows-spanned="27"><text:p text:style-name="P541_0"><text:span text:style-name="T133">개인</text:span></text:p><text:p text:style-name="P13_0"><text:span text:style-name="T133"/></text:p><text:p text:style-name="P13_0"><text:span text:style-name="T133"/></text:p></table:table-cell><table:table-cell table:style-name="Table36.B2" office:value-type="string" table:number-rows-spanned="4"><text:p text:style-name="P541_0"><text:span text:style-name="T133">산업계</text:span></text:p><text:p text:style-name="P556_0"><text:span text:style-name="T136">(기업대표 및 임원 등)</text:span></text:p></table:table-cell><table:table-cell table:style-name="Table36.C2" office:value-type="string" table:number-columns-spanned="2"><text:p text:style-name="P443_0"><text:span text:style-name="T254">① 유공자 포상 신청서</text:span></text:p></table:table-cell><table:covered-table-cell/><table:table-cell table:style-name="Table36.E2" office:value-type="string"><text:p text:style-name="P541_0"><text:span text:style-name="T254">서식 1-가</text:span></text:p></table:table-cell><table:table-cell table:style-name="Table36.F2" office:value-type="string"><text:p text:style-name="P51_0"><text:span text:style-name="T429">· </text:span><text:span text:style-name="T430">P</text:span><text:span text:style-name="T431">DF</text:span><text:span text:style-name="T432">(서명포함), </text:span><text:span text:style-name="T431">HWP 모두 제출</text:span></text:p></table:table-cell></table:table-row><table:table-row table:style-name="Table36.3"><table:covered-table-cell/><table:covered-table-cell/><table:table-cell table:style-name="Table36.C3" office:value-type="string" table:number-columns-spanned="2"><text:p text:style-name="P443_0"><text:span text:style-name="T254">② 공적조서</text:span></text:p></table:table-cell><table:covered-table-cell/><table:table-cell table:style-name="Table36.E3" office:value-type="string"><text:p text:style-name="P541_0"><text:span text:style-name="T254">서식 2-가</text:span></text:p></table:table-cell><table:table-cell table:style-name="Table36.F3" office:value-type="string"><text:p text:style-name="P113_0"><text:span text:style-name="T433">· PDF</text:span><text:span text:style-name="T434">(조사자 서명‧ 추천관 관인 포함), </text:span><text:span text:style-name="T433">HWP 모두 제출</text:span></text:p></table:table-cell></table:table-row><table:table-row table:style-name="Table36.4"><table:covered-table-cell/><table:covered-table-cell/><table:table-cell table:style-name="Table36.C4" office:value-type="string" table:number-columns-spanned="2"><text:p text:style-name="P443_0"><text:span text:style-name="T254">③ 정부포상에 대한 동의서</text:span></text:p></table:table-cell><table:covered-table-cell/><table:table-cell table:style-name="Table36.E4" office:value-type="string"><text:p text:style-name="P541_0"><text:span text:style-name="T254">서식 3</text:span></text:p></table:table-cell><table:table-cell table:style-name="Table36.F4" office:value-type="string"><text:p text:style-name="P51_0"><text:span text:style-name="T433">· </text:span><text:span text:style-name="T430">P</text:span><text:span text:style-name="T431">DF</text:span><text:span text:style-name="T432">(서명포함) </text:span><text:span text:style-name="T431">제출</text:span></text:p></table:table-cell></table:table-row><table:table-row table:style-name="Table36.5"><table:covered-table-cell/><table:covered-table-cell/><table:table-cell table:style-name="Table36.C5" office:value-type="string" table:number-columns-spanned="2"><text:p text:style-name="P557_0"><text:span text:style-name="T254">④ 기타 공적 증빙자료(손익계산서, 수출 증빙자료, 인력채용 증빙자료, 산업재해율 확인서 등 포함)</text:span></text:p></table:table-cell><table:covered-table-cell/><table:table-cell table:style-name="Table36.E5" office:value-type="string"><text:p text:style-name="P558_0"><text:span text:style-name="T162">자유양식/제출필수</text:span></text:p></table:table-cell><table:table-cell table:style-name="Table36.F5" office:value-type="string"><text:p text:style-name="P326_0"><text:span text:style-name="T433"><text:s/>· </text:span><text:span text:style-name="T435">① 유공자 포상 신청서 내 </text:span><text:span text:style-name="T433">사</text:span><text:span text:style-name="T436">업현황 기재 수치와 증빙</text:span><text:span text:style-name="T433">자료 간 일치 여부 확인</text:span></text:p><text:p text:style-name="P49_0"><text:span text:style-name="T433"><text:s/>· </text:span><text:span text:style-name="T437">증빙자료 통합 압축파일(Zip) 제출</text:span></text:p></table:table-cell></table:table-row><table:table-row table:style-name="Table36.6"><table:covered-table-cell/><table:table-cell table:style-name="Table36.B6" office:value-type="string" table:number-rows-spanned="4"><text:p text:style-name="P541_0"><text:span text:style-name="T133">산업계</text:span></text:p><text:p text:style-name="P556_0"><text:span text:style-name="T136">(기업대표 및 임원 외)</text:span></text:p></table:table-cell><table:table-cell table:style-name="Table36.C6" office:value-type="string" table:number-columns-spanned="2"><text:p text:style-name="P443_0"><text:span text:style-name="T254">① 유공자 포상 신청서</text:span></text:p></table:table-cell><table:covered-table-cell/><table:table-cell table:style-name="Table36.E6" office:value-type="string"><text:p text:style-name="P541_0"><text:span text:style-name="T254">서식 1-나</text:span></text:p></table:table-cell><table:table-cell table:style-name="Table36.F6" office:value-type="string"><text:p text:style-name="P51_0"><text:span text:style-name="T429">· </text:span><text:span text:style-name="T430">P</text:span><text:span text:style-name="T431">DF</text:span><text:span text:style-name="T432">(서명포함), </text:span><text:span text:style-name="T431">HWP 모두 제출</text:span></text:p></table:table-cell></table:table-row><table:table-row table:style-name="Table36.7"><table:covered-table-cell/><table:covered-table-cell/><table:table-cell table:style-name="Table36.C7" office:value-type="string" table:number-columns-spanned="2"><text:p text:style-name="P443_0"><text:span text:style-name="T254">② 공적조서</text:span></text:p></table:table-cell><table:covered-table-cell/><table:table-cell table:style-name="Table36.E7" office:value-type="string"><text:p text:style-name="P541_0"><text:span text:style-name="T254">서식 2-가</text:span></text:p></table:table-cell><table:table-cell table:style-name="Table36.F7" office:value-type="string"><text:p text:style-name="P113_0"><text:span text:style-name="T433">· PDF</text:span><text:span text:style-name="T434">(조사자 서명‧ 추천관 관인 포함), </text:span><text:span text:style-name="T433">HWP 모두 제출</text:span></text:p></table:table-cell></table:table-row><table:table-row table:style-name="Table36.8"><table:covered-table-cell/><table:covered-table-cell/><table:table-cell table:style-name="Table36.C8" office:value-type="string" table:number-columns-spanned="2"><text:p text:style-name="P443_0"><text:span text:style-name="T254">③ 정부포상에 대한 동의서</text:span></text:p></table:table-cell><table:covered-table-cell/><table:table-cell table:style-name="Table36.E8" office:value-type="string"><text:p text:style-name="P541_0"><text:span text:style-name="T254">서식 3</text:span></text:p></table:table-cell><table:table-cell table:style-name="Table36.F8" office:value-type="string"><text:p text:style-name="P51_0"><text:span text:style-name="T433">· </text:span><text:span text:style-name="T430">P</text:span><text:span text:style-name="T431">DF</text:span><text:span text:style-name="T432">(서명포함) </text:span><text:span text:style-name="T431">제출</text:span><text:span text:style-name="T433"/></text:p></table:table-cell></table:table-row><table:table-row table:style-name="Table36.9"><table:covered-table-cell/><table:covered-table-cell/><table:table-cell table:style-name="Table36.C9" office:value-type="string" table:number-columns-spanned="2"><text:p text:style-name="P559_0"><text:span text:style-name="T254">④ 기타 공적 증빙자료</text:span></text:p></table:table-cell><table:covered-table-cell/><table:table-cell table:style-name="Table36.E9" office:value-type="string"><text:p text:style-name="P558_0"><text:span text:style-name="T162">자유양식/제출필수</text:span></text:p></table:table-cell><table:table-cell table:style-name="Table36.F9" office:value-type="string"><text:p text:style-name="P49_0"><text:span text:style-name="T433"><text:s/>· </text:span><text:span text:style-name="T437">증빙자료 통합 압축파일(Zip) 제출</text:span></text:p></table:table-cell></table:table-row><table:table-row table:style-name="Table36.10"><table:covered-table-cell/><table:table-cell table:style-name="Table36.B10" office:value-type="string" table:number-rows-spanned="7"><text:p text:style-name="P541_0"><text:span text:style-name="T133">학계<text:line-break/></text:span><text:span text:style-name="T136">(초·중·고 및 대학 등 학계 종사자)</text:span></text:p></table:table-cell><table:table-cell table:style-name="Table36.C10" office:value-type="string" table:number-columns-spanned="2"><text:p text:style-name="P443_0"><text:span text:style-name="T254">① 유공자 포상 신청서</text:span></text:p></table:table-cell><table:covered-table-cell/><table:table-cell table:style-name="Table36.E10" office:value-type="string"><text:p text:style-name="P541_0"><text:span text:style-name="T254">서식 1-나</text:span></text:p></table:table-cell><table:table-cell table:style-name="Table36.F10" office:value-type="string"><text:p text:style-name="P51_0"><text:span text:style-name="T429">· </text:span><text:span text:style-name="T430">P</text:span><text:span text:style-name="T431">DF</text:span><text:span text:style-name="T432">(서명포함), </text:span><text:span text:style-name="T431">HWP 모두 제출</text:span></text:p></table:table-cell></table:table-row><table:table-row table:style-name="Table36.11"><table:covered-table-cell/><table:covered-table-cell/><table:table-cell table:style-name="Table36.C11" office:value-type="string" table:number-columns-spanned="2"><text:p text:style-name="P443_0"><text:span text:style-name="T254">② 공적조서</text:span></text:p></table:table-cell><table:covered-table-cell/><table:table-cell table:style-name="Table36.E11" office:value-type="string"><text:p text:style-name="P541_0"><text:span text:style-name="T254">서식 2-가</text:span></text:p></table:table-cell><table:table-cell table:style-name="Table36.F11" office:value-type="string"><text:p text:style-name="P113_0"><text:span text:style-name="T433">· PDF</text:span><text:span text:style-name="T434">(조사자 서명‧ 추천관 관인 포함), </text:span><text:span text:style-name="T433">HWP 모두 제출</text:span></text:p></table:table-cell></table:table-row><table:table-row table:style-name="Table36.12"><table:covered-table-cell/><table:covered-table-cell/><table:table-cell table:style-name="Table36.C12" office:value-type="string" table:number-columns-spanned="2"><text:p text:style-name="P443_0"><text:span text:style-name="T254">③ 정부포상에 대한 동의서</text:span></text:p></table:table-cell><table:covered-table-cell/><table:table-cell table:style-name="Table36.E12" office:value-type="string"><text:p text:style-name="P541_0"><text:span text:style-name="T254">서식 3</text:span></text:p></table:table-cell><table:table-cell table:style-name="Table36.F12" office:value-type="string"><text:p text:style-name="P51_0"><text:span text:style-name="T433">· </text:span><text:span text:style-name="T430">P</text:span><text:span text:style-name="T431">DF</text:span><text:span text:style-name="T432">(서명포함) </text:span><text:span text:style-name="T431">제출</text:span><text:span text:style-name="T433"/></text:p></table:table-cell></table:table-row><table:table-row table:style-name="Table36.13"><table:covered-table-cell/><table:covered-table-cell/><table:table-cell table:style-name="Table36.C13" office:value-type="string" table:number-rows-spanned="2"><text:p text:style-name="P559_0"><text:span text:style-name="T254">④ 공무원인사기록요약서 </text:span></text:p></table:table-cell><table:table-cell table:style-name="Table36.D13" office:value-type="string" table:number-rows-spanned="3"><text:p text:style-name="P541_0"><text:span text:style-name="T254">* 국공립 및 사립대학 교직원에 한함</text:span></text:p></table:table-cell><table:table-cell table:style-name="Table36.E13" office:value-type="string"><text:p text:style-name="P541_0"><text:span text:style-name="T254">서식 4-가</text:span></text:p></table:table-cell><table:table-cell table:style-name="Table36.F13" office:value-type="string"><text:p text:style-name="P51_0"><text:span text:style-name="T433">· </text:span><text:span text:style-name="T430">P</text:span><text:span text:style-name="T431">DF</text:span><text:span text:style-name="T432">(직인, 서명포함) </text:span><text:span text:style-name="T431">제출</text:span></text:p></table:table-cell></table:table-row><table:table-row table:style-name="Table36.14"><table:covered-table-cell/><table:covered-table-cell/><table:covered-table-cell/><table:covered-table-cell/><table:table-cell table:style-name="Table36.E14" office:value-type="string" table:number-rows-spanned="2"><text:p text:style-name="P541_0"><text:span text:style-name="T254">서식 4-나</text:span></text:p></table:table-cell><table:table-cell table:style-name="Table36.F14" office:value-type="string" table:number-rows-spanned="2"><text:p text:style-name="P51_0"><text:span text:style-name="T433">· </text:span><text:span text:style-name="T430">P</text:span><text:span text:style-name="T431">DF</text:span><text:span text:style-name="T432">(서명포함) </text:span><text:span text:style-name="T431">제출</text:span><text:span text:style-name="T433"/></text:p></table:table-cell></table:table-row><table:table-row table:style-name="Table36.15"><table:covered-table-cell/><table:covered-table-cell/><table:table-cell table:style-name="Table36.C15" office:value-type="string"><text:p text:style-name="P443_0"><text:span text:style-name="T254">⑤ 감사부서장 확인서</text:span></text:p></table:table-cell><table:covered-table-cell/><table:covered-table-cell/><table:covered-table-cell/></table:table-row><table:table-row table:style-name="Table36.16"><table:covered-table-cell/><table:covered-table-cell/><table:table-cell table:style-name="Table36.C16" office:value-type="string" table:number-columns-spanned="2"><text:p text:style-name="P443_0"><text:span text:style-name="T254">⑥ 기타 공적 증빙자료</text:span></text:p></table:table-cell><table:covered-table-cell/><table:table-cell table:style-name="Table36.E16" office:value-type="string"><text:p text:style-name="P558_0"><text:span text:style-name="T162">자유양식/제출필수</text:span></text:p></table:table-cell><table:table-cell table:style-name="Table36.F16" office:value-type="string"><text:p text:style-name="P49_0"><text:span text:style-name="T433"><text:s/>· </text:span><text:span text:style-name="T437">증빙자료 통합 압축파일(Zip) 제출</text:span></text:p></table:table-cell></table:table-row><table:table-row table:style-name="Table36.17"><table:covered-table-cell/><table:table-cell table:style-name="Table36.B17" office:value-type="string" table:number-rows-spanned="8"><text:p text:style-name="P541_0"><text:span text:style-name="T133">공공</text:span></text:p><text:p text:style-name="P556_0"><text:span text:style-name="T136">(공무원, 퇴직공무원 및 공공기관 종사자 등)</text:span></text:p></table:table-cell><table:table-cell table:style-name="Table36.C17" office:value-type="string" table:number-columns-spanned="2"><text:p text:style-name="P443_0"><text:span text:style-name="T254">① 유공자 포상 신청서</text:span></text:p></table:table-cell><table:covered-table-cell/><table:table-cell table:style-name="Table36.E17" office:value-type="string"><text:p text:style-name="P541_0"><text:span text:style-name="T254">서식 1-나</text:span></text:p></table:table-cell><table:table-cell table:style-name="Table36.F17" office:value-type="string"><text:p text:style-name="P51_0"><text:span text:style-name="T429">· </text:span><text:span text:style-name="T430">P</text:span><text:span text:style-name="T431">DF</text:span><text:span text:style-name="T432">(서명포함), </text:span><text:span text:style-name="T431">HWP 모두 제출</text:span></text:p></table:table-cell></table:table-row><table:table-row table:style-name="Table36.18"><table:covered-table-cell/><table:covered-table-cell/><table:table-cell table:style-name="Table36.C18" office:value-type="string" table:number-columns-spanned="2"><text:p text:style-name="P443_0"><text:span text:style-name="T254">② 공적조서</text:span></text:p></table:table-cell><table:covered-table-cell/><table:table-cell table:style-name="Table36.E18" office:value-type="string"><text:p text:style-name="P541_0"><text:span text:style-name="T254">서식 2-가</text:span></text:p></table:table-cell><table:table-cell table:style-name="Table36.F18" office:value-type="string"><text:p text:style-name="P113_0"><text:span text:style-name="T433">· PDF</text:span><text:span text:style-name="T434">(조사자 서명‧ 추천관 관인 포함), </text:span><text:span text:style-name="T433">HWP 모두 제출</text:span></text:p></table:table-cell></table:table-row><table:table-row table:style-name="Table36.19"><table:covered-table-cell/><table:covered-table-cell/><table:table-cell table:style-name="Table36.C19" office:value-type="string" table:number-columns-spanned="2"><text:p text:style-name="P443_0"><text:span text:style-name="T254">③ 정부포상에 대한 동의서</text:span></text:p></table:table-cell><table:covered-table-cell/><table:table-cell table:style-name="Table36.E19" office:value-type="string"><text:p text:style-name="P541_0"><text:span text:style-name="T254">서식 3</text:span></text:p></table:table-cell><table:table-cell table:style-name="Table36.F19" office:value-type="string"><text:p text:style-name="P51_0"><text:span text:style-name="T433">· </text:span><text:span text:style-name="T430">P</text:span><text:span text:style-name="T431">DF</text:span><text:span text:style-name="T432">(서명포함) </text:span><text:span text:style-name="T431">제출</text:span></text:p></table:table-cell></table:table-row><table:table-row table:style-name="Table36.20"><table:covered-table-cell/><table:covered-table-cell/><table:table-cell table:style-name="Table36.C20" office:value-type="string" table:number-rows-spanned="2"><text:p text:style-name="P559_0"><text:span text:style-name="T254">④ 공무원인사기록요약서 </text:span></text:p></table:table-cell><table:table-cell table:style-name="Table36.D20" office:value-type="string" table:number-rows-spanned="3"><text:p text:style-name="P541_0"><text:span text:style-name="T254">* 현직 공무원에 한함</text:span></text:p></table:table-cell><table:table-cell table:style-name="Table36.E20" office:value-type="string"><text:p text:style-name="P541_0"><text:span text:style-name="T254">서식 4-가</text:span></text:p></table:table-cell><table:table-cell table:style-name="Table36.F20" office:value-type="string"><text:p text:style-name="P314_0"><text:span text:style-name="T436">· PDF 제출</text:span><text:span text:style-name="T438">(기관직인, 인사담당자 서명포함)</text:span><text:span text:style-name="T436"/></text:p></table:table-cell></table:table-row><table:table-row table:style-name="Table36.21"><table:covered-table-cell/><table:covered-table-cell/><table:covered-table-cell/><table:covered-table-cell/><table:table-cell table:style-name="Table36.E21" office:value-type="string" table:number-rows-spanned="2"><text:p text:style-name="P541_0"><text:span text:style-name="T254">서식 4-나</text:span></text:p></table:table-cell><table:table-cell table:style-name="Table36.F21" office:value-type="string" table:number-rows-spanned="2"><text:p text:style-name="P51_0"><text:span text:style-name="T433">· </text:span><text:span text:style-name="T430">P</text:span><text:span text:style-name="T431">DF</text:span><text:span text:style-name="T432">(서명포함) </text:span><text:span text:style-name="T431">제출</text:span></text:p></table:table-cell></table:table-row><table:table-row table:style-name="Table36.22"><table:covered-table-cell/><table:covered-table-cell/><table:table-cell table:style-name="Table36.C22" office:value-type="string"><text:p text:style-name="P443_0"><text:span text:style-name="T254">⑤ 감사부서장 확인서</text:span></text:p></table:table-cell><table:covered-table-cell/><table:covered-table-cell/><table:covered-table-cell/></table:table-row><table:table-row table:style-name="Table36.23"><table:covered-table-cell/><table:covered-table-cell/><table:table-cell table:style-name="Table36.C23" office:value-type="string"><text:p text:style-name="P443_0"><text:span text:style-name="T254">⑥ 인사기록카드</text:span></text:p></table:table-cell><table:table-cell table:style-name="Table36.D23" office:value-type="string"><text:p text:style-name="P541_0"><text:span text:style-name="T254">* 퇴직 공무원에 한함</text:span></text:p></table:table-cell><table:table-cell table:style-name="Table36.E23" office:value-type="string"><text:p text:style-name="P13_0"><text:span text:style-name="T254">-</text:span></text:p></table:table-cell><table:table-cell table:style-name="Table36.F23" office:value-type="string"><text:p text:style-name="P314_0"><text:span text:style-name="T436">· PDF 제출</text:span><text:span text:style-name="T438">(기관직인, 인사담당자 서명포함)</text:span></text:p></table:table-cell></table:table-row><table:table-row table:style-name="Table36.24"><table:covered-table-cell/><table:covered-table-cell/><table:table-cell table:style-name="Table36.C24" office:value-type="string" table:number-columns-spanned="2"><text:p text:style-name="P443_0"><text:span text:style-name="T254">⑦ 기타 공적 증빙자료</text:span></text:p></table:table-cell><table:covered-table-cell/><table:table-cell table:style-name="Table36.E24" office:value-type="string"><text:p text:style-name="P558_0"><text:span text:style-name="T162">자유양식/제출필수</text:span></text:p></table:table-cell><table:table-cell table:style-name="Table36.F24" office:value-type="string"><text:p text:style-name="P49_0"><text:span text:style-name="T433"><text:s/>· </text:span><text:span text:style-name="T437">증빙자료 통합 압축파일(Zip) 제출</text:span></text:p></table:table-cell></table:table-row><table:table-row table:style-name="Table36.25"><table:covered-table-cell/><table:table-cell table:style-name="Table36.B25" office:value-type="string" table:number-rows-spanned="4"><text:p text:style-name="P541_0"><text:span text:style-name="T133">기타</text:span></text:p><text:p text:style-name="P556_0"><text:span text:style-name="T136">(협단체 등 종사자)</text:span></text:p></table:table-cell><table:table-cell table:style-name="Table36.C25" office:value-type="string" table:number-columns-spanned="2"><text:p text:style-name="P443_0"><text:span text:style-name="T254">① 유공자 포상 신청서</text:span></text:p></table:table-cell><table:covered-table-cell/><table:table-cell table:style-name="Table36.E25" office:value-type="string"><text:p text:style-name="P541_0"><text:span text:style-name="T254">서식 1-나</text:span></text:p></table:table-cell><table:table-cell table:style-name="Table36.F25" office:value-type="string"><text:p text:style-name="P51_0"><text:span text:style-name="T429">· </text:span><text:span text:style-name="T430">P</text:span><text:span text:style-name="T431">DF</text:span><text:span text:style-name="T432">(서명포함), </text:span><text:span text:style-name="T431">HWP 모두 제출</text:span></text:p></table:table-cell></table:table-row><table:table-row table:style-name="Table36.26"><table:covered-table-cell/><table:covered-table-cell/><table:table-cell table:style-name="Table36.C26" office:value-type="string" table:number-columns-spanned="2"><text:p text:style-name="P443_0"><text:span text:style-name="T254">② 공적조서</text:span></text:p></table:table-cell><table:covered-table-cell/><table:table-cell table:style-name="Table36.E26" office:value-type="string"><text:p text:style-name="P541_0"><text:span text:style-name="T254">서식 2-가</text:span></text:p></table:table-cell><table:table-cell table:style-name="Table36.F26" office:value-type="string"><text:p text:style-name="P51_0"><text:span text:style-name="T429">· </text:span><text:span text:style-name="T430">P</text:span><text:span text:style-name="T431">DF</text:span><text:span text:style-name="T432">(서명포함), </text:span><text:span text:style-name="T431">HWP 모두 제출</text:span><text:span text:style-name="T439"/></text:p></table:table-cell></table:table-row><table:table-row table:style-name="Table36.27"><table:covered-table-cell/><table:covered-table-cell/><table:table-cell table:style-name="Table36.C27" office:value-type="string" table:number-columns-spanned="2"><text:p text:style-name="P443_0"><text:span text:style-name="T254">③ 정부포상에 대한 동의서</text:span></text:p></table:table-cell><table:covered-table-cell/><table:table-cell table:style-name="Table36.E27" office:value-type="string"><text:p text:style-name="P541_0"><text:span text:style-name="T254">서식 3</text:span></text:p></table:table-cell><table:table-cell table:style-name="Table36.F27" office:value-type="string"><text:p text:style-name="P51_0"><text:span text:style-name="T433">· </text:span><text:span text:style-name="T430">P</text:span><text:span text:style-name="T431">DF</text:span><text:span text:style-name="T432">(서명포함) </text:span><text:span text:style-name="T431">제출</text:span></text:p></table:table-cell></table:table-row><table:table-row table:style-name="Table36.28"><table:covered-table-cell/><table:covered-table-cell/><table:table-cell table:style-name="Table36.C28" office:value-type="string" table:number-columns-spanned="2"><text:p text:style-name="P559_0"><text:span text:style-name="T254">④ 기타 공적 증빙자료</text:span></text:p></table:table-cell><table:covered-table-cell/><table:table-cell table:style-name="Table36.E28" office:value-type="string"><text:p text:style-name="P558_0"><text:span text:style-name="T162">자유양식/제출필수</text:span></text:p></table:table-cell><table:table-cell table:style-name="Table36.F28" office:value-type="string"><text:p text:style-name="P49_0"><text:span text:style-name="T433"><text:s/>· </text:span><text:span text:style-name="T437">증빙자료 통합 압축파일(Zip) 제출</text:span></text:p></table:table-cell></table:table-row><table:table-row table:style-name="Table36.29"><table:table-cell table:style-name="Table36.A29" office:value-type="string" table:number-columns-spanned="2" table:number-rows-spanned="5"><text:p text:style-name="P541_0"><text:span text:style-name="T133">협·단체</text:span><text:span text:style-name="T254"/></text:p><text:p text:style-name="P556_0"><text:span text:style-name="T40">(사단법인, 재단법인, 공공기관 등)</text:span></text:p></table:table-cell><table:covered-table-cell/><table:table-cell table:style-name="Table36.C29" office:value-type="string" table:number-columns-spanned="2"><text:p text:style-name="P443_0"><text:span text:style-name="T254">① 유공자 포상 신청서</text:span></text:p></table:table-cell><table:covered-table-cell/><table:table-cell table:style-name="Table36.E29" office:value-type="string"><text:p text:style-name="P541_0"><text:span text:style-name="T254">서식 1-다</text:span></text:p></table:table-cell><table:table-cell table:style-name="Table36.F29" office:value-type="string"><text:p text:style-name="P51_0"><text:span text:style-name="T429">· </text:span><text:span text:style-name="T430">P</text:span><text:span text:style-name="T431">DF</text:span><text:span text:style-name="T432">(서명포함), </text:span><text:span text:style-name="T431">HWP 모두 제출</text:span></text:p></table:table-cell></table:table-row><table:table-row table:style-name="Table36.30"><table:covered-table-cell/><table:covered-table-cell/><table:table-cell table:style-name="Table36.C30" office:value-type="string" table:number-columns-spanned="2"><text:p text:style-name="P443_0"><text:span text:style-name="T254">② 공적조서</text:span></text:p></table:table-cell><table:covered-table-cell/><table:table-cell table:style-name="Table36.E30" office:value-type="string"><text:p text:style-name="P541_0"><text:span text:style-name="T254">서식 2-나</text:span></text:p></table:table-cell><table:table-cell table:style-name="Table36.F30" office:value-type="string"><text:p text:style-name="P51_0"><text:span text:style-name="T429">· </text:span><text:span text:style-name="T430">P</text:span><text:span text:style-name="T431">DF</text:span><text:span text:style-name="T432">(서명포함), </text:span><text:span text:style-name="T431">HWP 모두 제출</text:span><text:span text:style-name="T439"/></text:p></table:table-cell></table:table-row><table:table-row table:style-name="Table36.31"><table:covered-table-cell/><table:covered-table-cell/><table:table-cell table:style-name="Table36.C31" office:value-type="string" table:number-columns-spanned="2"><text:p text:style-name="P443_0"><text:span text:style-name="T254">③ 정부포상에 대한 동의서</text:span></text:p></table:table-cell><table:covered-table-cell/><table:table-cell table:style-name="Table36.E31" office:value-type="string"><text:p text:style-name="P541_0"><text:span text:style-name="T254">서식 3</text:span></text:p></table:table-cell><table:table-cell table:style-name="Table36.F31" office:value-type="string"><text:p text:style-name="P51_0"><text:span text:style-name="T433">· </text:span><text:span text:style-name="T430">P</text:span><text:span text:style-name="T431">DF</text:span><text:span text:style-name="T432">(서명포함) </text:span><text:span text:style-name="T431">제출</text:span></text:p></table:table-cell></table:table-row><table:table-row table:style-name="Table36.32"><table:covered-table-cell/><table:covered-table-cell/><table:table-cell table:style-name="Table36.C32" office:value-type="string" table:number-columns-spanned="2"><text:p text:style-name="P559_0"><text:span text:style-name="T254">④ 사업자등록증 또는 사업자등록증명원</text:span></text:p></table:table-cell><table:covered-table-cell/><table:table-cell table:style-name="Table36.E32" office:value-type="string"><text:p text:style-name="P13_0"><text:span text:style-name="T254">-</text:span></text:p></table:table-cell><table:table-cell table:style-name="Table36.F32" office:value-type="string"><text:p text:style-name="P51_0"><text:span text:style-name="T439">· 국세청 홈택스 이용</text:span></text:p><text:p text:style-name="P51_0"><text:span text:style-name="T439">· (</text:span><text:span text:style-name="T440">증명원) ’26년 발행본(PDF) 제</text:span><text:span text:style-name="T439">출</text:span></text:p></table:table-cell></table:table-row><table:table-row table:style-name="Table36.33"><table:covered-table-cell/><table:covered-table-cell/><table:table-cell table:style-name="Table36.C33" office:value-type="string" table:number-columns-spanned="2"><text:p text:style-name="P443_0"><text:span text:style-name="T254">⑤ </text:span><text:span text:style-name="T134">기타 공적 증빙자료</text:span><text:span text:style-name="T43">(손익계산서, 수출 증빙자료 등 포함)</text:span></text:p></table:table-cell><table:covered-table-cell/><table:table-cell table:style-name="Table36.E33" office:value-type="string"><text:p text:style-name="P558_0"><text:span text:style-name="T162">자유양식/제출필수</text:span></text:p></table:table-cell><table:table-cell table:style-name="Table36.F33" office:value-type="string"><text:p text:style-name="P326_0"><text:span text:style-name="T433"><text:s/>· </text:span><text:span text:style-name="T435">① 유공자 포상 신청서 내 </text:span><text:span text:style-name="T433">사</text:span><text:span text:style-name="T436">업현황 기재 수치와 증빙</text:span><text:span text:style-name="T433">자료 간 일치 여부 확인</text:span></text:p><text:p text:style-name="P326_0"><text:span text:style-name="T433"><text:s/>· </text:span><text:span text:style-name="T437">증빙자료 통합 압축파일(Zip) 제출</text:span></text:p></table:table-cell></table:table-row></table:table></draw:text-box></draw:frame></text:span></text:p>
      <text:p text:style-name="P371_0"><text:span text:style-name="T373"><text:s/><text:s text:c="1"/>* 제출 파일명은 서류 양식별로 ‘제출서류명_소속_성명’으로 작성하여 제출</text:span></text:p>
      <text:p text:style-name="P371_0"><text:span text:style-name="T373"><text:s/><text:s text:c="3"/>예시) 유공자 포상 신청서_소속_성명 / 정부포상에 대한 동의서_소속_성명 </text:span></text:p>
      <text:p text:style-name="P372_0"><text:span text:style-name="T373">** ‘개인-외국인’의 경우 영문 공적조서 및 영문 이력서 추가 제출</text:span></text:p>
      <text:p text:style-name="P13_0_b4"><text:span text:style-name="T374"><draw:frame draw:style-name="tableinfakeframe_gr37" svg:x="0cm" svg:y="0cm" draw:z-index="62" text:anchor-type="as-char"><draw:text-box><table:table table:style-name="Table37"><table:table-column table:style-name="Table37.A"/><table:table-row table:style-name="Table37.1"><table:table-cell table:style-name="Table37.A1" office:value-type="string"><text:p text:style-name="P560_0"><text:span text:style-name="T258">신청서 작성요령</text:span></text:p></table:table-cell></table:table-row></table:table></draw:text-box></draw:frame></text:span></text:p>
      <text:p text:style-name="P4_0"><text:span text:style-name="T374"/></text:p>
      <text:p text:style-name="P373_0"><text:span text:style-name="T70"><text:s/></text:span><text:span text:style-name="T103">○</text:span><text:span text:style-name="T70"><text:s/>신청 부문에 맞는 서식 작성 및 주요 공적분야 </text:span><text:span text:style-name="T93">1개 선택 필수</text:span><text:span text:style-name="T70"/></text:p>
      <text:p text:style-name="P233_0"><text:span text:style-name="T259"/></text:p>
      <text:p text:style-name="P315_0"><text:span text:style-name="T260"><text:s/><text:s text:c="4"/>* </text:span><text:span text:style-name="T412">신청부문(개인 5개 부문, 협·단체) 및 주요 공적분야는 공적사항과의 부합성</text:span><text:span text:style-name="T260">에 따라 조정될 수 있음</text:span></text:p>
      <text:p text:style-name="P92_0"><text:span text:style-name="T111"/></text:p>
      <text:p text:style-name="P341_0"><text:span text:style-name="T70"><text:s/></text:span><text:span text:style-name="T103">○</text:span><text:span text:style-name="T70"><text:s/>신청서, 공적조서 등 </text:span><text:span text:style-name="T93">모든 제출서류의 내용은 동일하게 작성</text:span></text:p>
      <text:p text:style-name="P92_0"><text:span text:style-name="T111"/></text:p>
      <text:p text:style-name="P341_0"><text:span text:style-name="T70"><text:s/></text:span><text:span text:style-name="T103">○</text:span><text:span text:style-name="T70"><text:s/>‘</text:span><text:span text:style-name="T112">소속’,‘사업장명’,‘단체명’ 등은 </text:span><text:span text:style-name="T113">사업자등록증 기준</text:span><text:span text:style-name="T112">으로 정확하게 작</text:span><text:span text:style-name="T70">성</text:span></text:p>
      <text:p text:style-name="P92_0"><text:span text:style-name="T111"/></text:p>
      <text:p text:style-name="P374_0"><text:span text:style-name="T70"><text:s/></text:span><text:span text:style-name="T103">○</text:span><text:span text:style-name="T70"><text:s/></text:span><text:span text:style-name="T286">‘소속’, ‘직위’는 </text:span><text:span text:style-name="T284">수상자로 선정될 경우 상장에 표기</text:span><text:span text:style-name="T286">되므로 약자가 아닌 </text:span><text:span text:style-name="T284">공식명칭으로 정확히 작성</text:span></text:p>
      <text:p text:style-name="P92_0"><text:span text:style-name="T111"/></text:p>
      <text:p text:style-name="P341_0"><text:span text:style-name="T70"><text:s/></text:span><text:span text:style-name="T103">○</text:span><text:span text:style-name="T70"><text:s/>‘주소’란은 </text:span><text:span text:style-name="T93">도로명 주소</text:span><text:span text:style-name="T70">로 작성</text:span></text:p>
      <text:p text:style-name="P92_0"><text:span text:style-name="T111"/></text:p>
      <text:p text:style-name="P341_0"><text:span text:style-name="T70"><text:s/></text:span><text:span text:style-name="T103">○</text:span><text:span text:style-name="T70"><text:s/>‘사업장관리번호’는 </text:span><text:span text:style-name="T93">산재보험상의 사업장관리번호 </text:span><text:span text:style-name="T70">작성</text:span></text:p>
      <text:p text:style-name="P235_0"><text:span text:style-name="T259"/></text:p>
      <text:p text:style-name="P235_0"><text:span text:style-name="T260"><text:s/><text:s text:c="4"/>* </text:span><text:span text:style-name="T47">연구소, 대학, 기업 등 모든 법인(기관) 해당, 사업장관리번호가 없는 경</text:span><text:span text:style-name="T260">우(공무원, 국·공립대학 교직원 등) 생략 가능</text:span></text:p>
      <text:p text:style-name="P375_0"><text:span text:style-name="T261"/></text:p>
      <text:p text:style-name="P376_0"><text:span text:style-name="T103"><text:s/>○</text:span><text:span text:style-name="T70"><text:s/>‘주요학력’은 공적기간을 확인하는 주요내용이므로 </text:span><text:span text:style-name="T93">연도별로 연결되도록 작성</text:span></text:p>
      <text:p text:style-name="P238_0"><text:span text:style-name="T111"/></text:p>
      <text:p text:style-name="P239_0"><text:span text:style-name="T260"><text:s/><text:s text:c="4"/>* 이공계 전공의 경우 석·박사과정 기간은 공적기간에 포함</text:span></text:p>
      <text:p text:style-name="P240_0"><text:span text:style-name="T111"/></text:p>
      <text:p text:style-name="P377_0"><text:span text:style-name="T70"><text:s/></text:span><text:span text:style-name="T103">○</text:span><text:span text:style-name="T70"><text:s/>매</text:span><text:span text:style-name="T95">출액, 수출액, 인력채용 증빙자료 등은</text:span><text:span text:style-name="T278"><text:s/></text:span><text:span text:style-name="T413">각 연도별 말일 기준</text:span><text:span text:style-name="T95">으로</text:span><text:span text:style-name="T70"><text:s/>붙임 서류 제출</text:span></text:p>
      <text:p text:style-name="P233_0"><text:span text:style-name="T259"/></text:p>
      <text:p text:style-name="P242_0"><text:span text:style-name="T260"><text:s/><text:s text:c="4"/>* </text:span><text:span text:style-name="T47">재무재표 및 손익계산서, 인력채용(근로복지공단 사업장 자격취득자 명부</text:span><text:span text:style-name="T260">), 산업재해율 확인서(한국산업안전보건공단) 등</text:span></text:p>
      <text:p text:style-name="P92_0"><text:span text:style-name="T111"/></text:p>
      <text:p text:style-name="P378_0"><text:span text:style-name="T70"><text:s/></text:span><text:span text:style-name="T103">○</text:span><text:span text:style-name="T70"><text:s/></text:span><text:span text:style-name="T106">관련 내용 증빙을 위한 </text:span><text:span text:style-name="T48">기타 공적 증빙자료</text:span><text:span text:style-name="T106">(학술활동, 연구개발실적</text:span><text:span text:style-name="T70">, 포상경력 증명, 언론보도 및 사진 등) </text:span><text:span text:style-name="T284">필수 제출</text:span></text:p>
      <text:p text:style-name="P379_0_b4"><text:span text:style-name="T417">[서식 1-가] 개인 : 산업계(기업대표 및 임원)</text:span></text:p>
      <text:p text:style-name="P244_0"><text:span text:style-name="T116"/></text:p>
      <text:p text:style-name="P380_0"><text:span text:style-name="T263">소프트웨어 산업발전 유공자 포상 신청서</text:span></text:p>
      <text:p text:style-name="P380_0"><text:span text:style-name="T42">※ </text:span><text:span text:style-name="T131">본 서식의 </text:span><text:span text:style-name="T248">빨간색 및 파란색 안내 문구(작성 예시)는 참고 후 반드시 삭제</text:span><text:span text:style-name="T131">하시고, 제출 시에는 </text:span><text:span text:style-name="T248">검은색 글씨로만 작성</text:span><text:span text:style-name="T131">하여 주시기 바랍니다.</text:span></text:p>
      <text:p text:style-name="P18_0"><text:span text:style-name="T93"><draw:frame draw:style-name="tableinfakeframe_gr38" svg:x="0cm" svg:y="0.016cm" draw:z-index="34" text:anchor-type="paragraph"><draw:text-box><table:table table:style-name="Table38"><table:table-column table:style-name="Table38.A"/><table:table-column table:style-name="Table38.B"/><table:table-column table:style-name="Table38.C"/><table:table-column table:style-name="Table38.D"/><table:table-column table:style-name="Table38.E"/><table:table-column table:style-name="Table38.F"/><table:table-column table:style-name="Table38.G"/><table:table-column table:style-name="Table38.H"/><table:table-column table:style-name="Table38.I"/><table:table-column table:style-name="Table38.J"/><table:table-column table:style-name="Table38.K"/><table:table-row table:style-name="Table38.1"><table:table-cell table:style-name="Table38.A1" office:value-type="string" table:number-rows-spanned="14"><text:p text:style-name="P561_0"><text:span text:style-name="T264">신청자</text:span></text:p></table:table-cell><table:table-cell table:style-name="Table38.B1" office:value-type="string" table:number-rows-spanned="5"><text:p text:style-name="P561_0"><text:span text:style-name="T265">증명사진</text:span></text:p><text:p text:style-name="P561_0"><text:span text:style-name="T265">(2.5cm x 3.0cm)</text:span></text:p><text:p text:style-name="P561_0"><text:span text:style-name="T265">그림파일 삽입</text:span></text:p></table:table-cell><table:table-cell table:style-name="Table38.C1" office:value-type="string" table:number-columns-spanned="2"><text:p text:style-name="P561_0"><text:span text:style-name="T37">성명(한글) </text:span></text:p></table:table-cell><table:covered-table-cell/><table:table-cell table:style-name="Table38.E1" office:value-type="string" table:number-columns-spanned="3"><text:p text:style-name="P561_0"><text:span text:style-name="T266">ㅇㅇㅇ</text:span></text:p></table:table-cell><table:covered-table-cell/><table:covered-table-cell/><table:table-cell table:style-name="Table38.H1" office:value-type="string" table:number-columns-spanned="2"><text:p text:style-name="P561_0"><text:span text:style-name="T37">성명(한자)</text:span></text:p></table:table-cell><table:covered-table-cell/><table:table-cell table:style-name="Table38.J1" office:value-type="string" table:number-columns-spanned="2"><text:p text:style-name="P561_0"><text:span text:style-name="T266">ㅇㅇㅇ</text:span></text:p></table:table-cell><table:covered-table-cell/></table:table-row><table:table-row table:style-name="Table38.2"><table:covered-table-cell/><table:covered-table-cell/><table:table-cell table:style-name="Table38.C2" office:value-type="string" table:number-columns-spanned="2"><text:p text:style-name="P561_0"><text:span text:style-name="T37">소속</text:span></text:p></table:table-cell><table:covered-table-cell/><table:table-cell table:style-name="Table38.E2" office:value-type="string" table:number-columns-spanned="3"><text:p text:style-name="P561_0"><text:span text:style-name="T266">㈜ㅇㅇ, ㅇㅇ㈜ 등</text:span></text:p></table:table-cell><table:covered-table-cell/><table:covered-table-cell/><table:table-cell table:style-name="Table38.H2" office:value-type="string" table:number-columns-spanned="2"><text:p text:style-name="P561_0"><text:span text:style-name="T37">직위</text:span></text:p></table:table-cell><table:covered-table-cell/><table:table-cell table:style-name="Table38.J2" office:value-type="string" table:number-columns-spanned="2"><text:p text:style-name="P562_0"><text:span text:style-name="T142">공식명칭 기재(상장표기)</text:span></text:p><text:p text:style-name="P562_0"><text:span text:style-name="T266">대표이사/상무/전무 등</text:span></text:p></table:table-cell><table:covered-table-cell/></table:table-row><table:table-row table:style-name="Table38.3"><table:covered-table-cell/><table:covered-table-cell/><table:table-cell table:style-name="Table38.C3" office:value-type="string" table:number-columns-spanned="2"><text:p text:style-name="P561_0"><text:span text:style-name="T37">주민등록번호</text:span></text:p></table:table-cell><table:covered-table-cell/><table:table-cell table:style-name="Table38.E3" office:value-type="string" table:number-columns-spanned="3"><text:p text:style-name="P561_0"><text:span text:style-name="T266">000000-0000000</text:span></text:p></table:table-cell><table:covered-table-cell/><table:covered-table-cell/><table:table-cell table:style-name="Table38.H3" office:value-type="string" table:number-columns-spanned="2"><text:p text:style-name="P561_0"><text:span text:style-name="T37">직장전화</text:span></text:p></table:table-cell><table:covered-table-cell/><table:table-cell table:style-name="Table38.J3" office:value-type="string" table:number-columns-spanned="2"><text:p text:style-name="P561_0"><text:span text:style-name="T266">000-000-0000</text:span></text:p></table:table-cell><table:covered-table-cell/></table:table-row><table:table-row table:style-name="Table38.4"><table:covered-table-cell/><table:covered-table-cell/><table:table-cell table:style-name="Table38.C4" office:value-type="string" table:number-columns-spanned="2"><text:p text:style-name="P561_0"><text:span text:style-name="T37">휴대전화</text:span></text:p></table:table-cell><table:covered-table-cell/><table:table-cell table:style-name="Table38.E4" office:value-type="string" table:number-columns-spanned="3"><text:p text:style-name="P561_0"><text:span text:style-name="T266">010-0000-0000</text:span></text:p></table:table-cell><table:covered-table-cell/><table:covered-table-cell/><table:table-cell table:style-name="Table38.H4" office:value-type="string" table:number-columns-spanned="2"><text:p text:style-name="P561_0"><text:span text:style-name="T37">e-mail</text:span></text:p></table:table-cell><table:covered-table-cell/><table:table-cell table:style-name="Table38.J4" office:value-type="string" table:number-columns-spanned="2"><text:p text:style-name="P561_0"><text:span text:style-name="T266">abc@abc.com</text:span></text:p></table:table-cell><table:covered-table-cell/></table:table-row><table:table-row table:style-name="Table38.5"><table:covered-table-cell/><table:covered-table-cell/><table:table-cell table:style-name="Table38.C5" office:value-type="string" table:number-columns-spanned="2"><text:p text:style-name="P561_0"><text:span text:style-name="T37">주소(거주지)</text:span></text:p></table:table-cell><table:covered-table-cell/><table:table-cell table:style-name="Table38.E5" office:value-type="string" table:number-columns-spanned="7"><text:p text:style-name="P562_0"><text:span text:style-name="T142">사업장 주소가 아닌 거주지 주소로 작성</text:span></text:p><text:p text:style-name="P562_0"><text:span text:style-name="T266">서울특별시 영등포구 nn길, 000동 0000호</text:span></text:p></table:table-cell><table:covered-table-cell/><table:covered-table-cell/><table:covered-table-cell/><table:covered-table-cell/><table:covered-table-cell/><table:covered-table-cell/></table:table-row><table:table-row table:style-name="Table38.6"><table:covered-table-cell/><table:table-cell table:style-name="Table38.B6" office:value-type="string" table:number-rows-spanned="5"><text:p text:style-name="P561_0"><text:span text:style-name="T267">주요 공적분야</text:span></text:p><text:p text:style-name="P561_0"><text:span text:style-name="T268">(해당항목 1개 체크)</text:span></text:p></table:table-cell><table:table-cell table:style-name="Table38.C6" office:value-type="string"><text:p text:style-name="P561_0"><text:span text:style-name="T37"/></text:p></table:table-cell><table:table-cell table:style-name="Table38.D6" office:value-type="string" table:number-columns-spanned="8"><text:p text:style-name="P561_0"><text:span text:style-name="T37">우수 AI‧소프트웨어 인력양성 등 소프트웨어 인재저변 확충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38.7"><table:covered-table-cell/><table:covered-table-cell/><table:table-cell table:style-name="Table38.C7" office:value-type="string"><text:p text:style-name="P561_0"><text:span text:style-name="T37"/></text:p></table:table-cell><table:table-cell table:style-name="Table38.D7" office:value-type="string" table:number-columns-spanned="8"><text:p text:style-name="P561_0"><text:span text:style-name="T37">디지털 신기술(인공지능, 클라우드, 가상융합산업 등) 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38.8"><table:covered-table-cell/><table:covered-table-cell/><table:table-cell table:style-name="Table38.C8" office:value-type="string"><text:p text:style-name="P561_0"><text:span text:style-name="T37"/></text:p></table:table-cell><table:table-cell table:style-name="Table38.D8" office:value-type="string" table:number-columns-spanned="8"><text:p text:style-name="P561_0"><text:span text:style-name="T37">우수 AI‧소프트웨어를 통한 수출증대 및 해외시장 개척 등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38.9"><table:covered-table-cell/><table:covered-table-cell/><table:table-cell table:style-name="Table38.C9" office:value-type="string"><text:p text:style-name="P561_0"><text:span text:style-name="T37"/></text:p></table:table-cell><table:table-cell table:style-name="Table38.D9" office:value-type="string" table:number-columns-spanned="8"><text:p text:style-name="P561_0"><text:span text:style-name="T37">대·중·소 상생협력을 통한 공정한 AI‧소프트웨어 시장 조성 등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38.10"><table:covered-table-cell/><table:covered-table-cell/><table:table-cell table:style-name="Table38.C10" office:value-type="string"><text:p text:style-name="P561_0"><text:span text:style-name="T37"/></text:p></table:table-cell><table:table-cell table:style-name="Table38.D10" office:value-type="string" table:number-columns-spanned="8"><text:p text:style-name="P561_0"><text:span text:style-name="T37">그 외 AI‧소프트웨어 산업발전 기여 등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38.11"><table:covered-table-cell/><table:table-cell table:style-name="Table38.B11" office:value-type="string" table:number-rows-spanned="4"><text:p text:style-name="P561_0"><text:span text:style-name="T37">주요학력</text:span></text:p></table:table-cell><table:table-cell table:style-name="Table38.C11" office:value-type="string" table:number-columns-spanned="3"><text:p text:style-name="P561_0"><text:span text:style-name="T37">연 월 일</text:span></text:p></table:table-cell><table:covered-table-cell/><table:covered-table-cell/><table:table-cell table:style-name="Table38.F11" office:value-type="string" table:number-columns-spanned="6"><text:p text:style-name="P561_0"><text:span text:style-name="T37">학력사항</text:span></text:p></table:table-cell><table:covered-table-cell/><table:covered-table-cell/><table:covered-table-cell/><table:covered-table-cell/><table:covered-table-cell/></table:table-row><table:table-row table:style-name="Table38.12"><table:covered-table-cell/><table:covered-table-cell/><table:table-cell table:style-name="Table38.C12" office:value-type="string" table:number-columns-spanned="3"><text:p text:style-name="P437_0"><text:span text:style-name="T101">2020. 00. 00. ~ 0000. 00. 00. </text:span></text:p></table:table-cell><table:covered-table-cell/><table:covered-table-cell/><table:table-cell table:style-name="Table38.F12" office:value-type="string" table:number-columns-spanned="6"><text:p text:style-name="P561_0"><text:span text:style-name="T266">ㅇㅇ대학원 ㅇㅇ 박사 (최근순으로 작성)</text:span></text:p></table:table-cell><table:covered-table-cell/><table:covered-table-cell/><table:covered-table-cell/><table:covered-table-cell/><table:covered-table-cell/></table:table-row><table:table-row table:style-name="Table38.13"><table:covered-table-cell/><table:covered-table-cell/><table:table-cell table:style-name="Table38.C13" office:value-type="string" table:number-columns-spanned="3"><text:p text:style-name="P437_0"><text:span text:style-name="T101">2010. 00. 00. ~ 0000. 00. 00. </text:span></text:p></table:table-cell><table:covered-table-cell/><table:covered-table-cell/><table:table-cell table:style-name="Table38.F13" office:value-type="string" table:number-columns-spanned="6"><text:p text:style-name="P561_0"><text:span text:style-name="T266">ㅇㅇ대학원 ㅇㅇ 석사</text:span></text:p></table:table-cell><table:covered-table-cell/><table:covered-table-cell/><table:covered-table-cell/><table:covered-table-cell/><table:covered-table-cell/></table:table-row><table:table-row table:style-name="Table38.14"><table:covered-table-cell/><table:covered-table-cell/><table:table-cell table:style-name="Table38.C14" office:value-type="string" table:number-columns-spanned="3"><text:p text:style-name="P437_0"><text:span text:style-name="T101">2000. 00. 00. ~ 0000. 00. 00. </text:span></text:p></table:table-cell><table:covered-table-cell/><table:covered-table-cell/><table:table-cell table:style-name="Table38.F14" office:value-type="string" table:number-columns-spanned="6"><text:p text:style-name="P561_0"><text:span text:style-name="T266">ㅇㅇ대학교 ㅇㅇ 학사 </text:span></text:p></table:table-cell><table:covered-table-cell/><table:covered-table-cell/><table:covered-table-cell/><table:covered-table-cell/><table:covered-table-cell/></table:table-row><table:table-row table:style-name="Table38.15"><table:table-cell table:style-name="Table38.A15" office:value-type="string" table:number-rows-spanned="10"><text:p text:style-name="P561_0"><text:span text:style-name="T264">사업장</text:span></text:p></table:table-cell><table:table-cell table:style-name="Table38.B15" office:value-type="string" table:number-rows-spanned="6"><text:p text:style-name="P561_0"><text:span text:style-name="T37">세부정보</text:span></text:p></table:table-cell><table:table-cell table:style-name="Table38.C15" office:value-type="string" table:number-columns-spanned="2"><text:p text:style-name="P561_0"><text:span text:style-name="T37">사업장명</text:span></text:p></table:table-cell><table:covered-table-cell/><table:table-cell table:style-name="Table38.E15" office:value-type="string" table:number-columns-spanned="3"><text:p text:style-name="P561_0"><text:span text:style-name="T266">㈜ㅇㅇ, ㅇㅇ㈜ 등</text:span></text:p></table:table-cell><table:covered-table-cell/><table:covered-table-cell/><table:table-cell table:style-name="Table38.H15" office:value-type="string" table:number-columns-spanned="2"><text:p text:style-name="P561_0"><text:span text:style-name="T37">대표자명</text:span></text:p></table:table-cell><table:covered-table-cell/><table:table-cell table:style-name="Table38.J15" office:value-type="string" table:number-columns-spanned="2"><text:p text:style-name="P561_0"><text:span text:style-name="T266">ㅇㅇㅇ</text:span></text:p></table:table-cell><table:covered-table-cell/></table:table-row><table:table-row table:style-name="Table38.16"><table:covered-table-cell/><table:covered-table-cell/><table:table-cell table:style-name="Table38.C16" office:value-type="string" table:number-columns-spanned="2"><text:p text:style-name="P561_0"><text:span text:style-name="T37">사업자등록번호</text:span></text:p></table:table-cell><table:covered-table-cell/><table:table-cell table:style-name="Table38.E16" office:value-type="string" table:number-columns-spanned="3"><text:p text:style-name="P561_0"><text:span text:style-name="T266">000-00-0000</text:span></text:p></table:table-cell><table:covered-table-cell/><table:covered-table-cell/><table:table-cell table:style-name="Table38.H16" office:value-type="string" table:number-columns-spanned="2"><text:p text:style-name="P561_0"><text:span text:style-name="T37">법인등록번호</text:span></text:p></table:table-cell><table:covered-table-cell/><table:table-cell table:style-name="Table38.J16" office:value-type="string" table:number-columns-spanned="2"><text:p text:style-name="P561_0"><text:span text:style-name="T266">000000-0000000</text:span></text:p></table:table-cell><table:covered-table-cell/></table:table-row><table:table-row table:style-name="Table38.17"><table:covered-table-cell/><table:covered-table-cell/><table:table-cell table:style-name="Table38.C17" office:value-type="string" table:number-columns-spanned="2"><text:p text:style-name="P561_0"><text:span text:style-name="T37">사업장관리번호</text:span></text:p></table:table-cell><table:covered-table-cell/><table:table-cell table:style-name="Table38.E17" office:value-type="string" table:number-columns-spanned="3"><text:p text:style-name="P561_0"><text:span text:style-name="T266">000-00-00000-0</text:span></text:p></table:table-cell><table:covered-table-cell/><table:covered-table-cell/><table:table-cell table:style-name="Table38.H17" office:value-type="string" table:number-columns-spanned="2"><text:p text:style-name="P561_0"><text:span text:style-name="T37">홈페이지</text:span></text:p></table:table-cell><table:covered-table-cell/><table:table-cell table:style-name="Table38.J17" office:value-type="string" table:number-columns-spanned="2"><text:p text:style-name="P561_0"><text:span text:style-name="T266">www.abc.com</text:span></text:p></table:table-cell><table:covered-table-cell/></table:table-row><table:table-row table:style-name="Table38.18"><table:covered-table-cell/><table:covered-table-cell/><table:table-cell table:style-name="Table38.C18" office:value-type="string" table:number-columns-spanned="2"><text:p text:style-name="P561_0"><text:span text:style-name="T37">설립연도</text:span></text:p></table:table-cell><table:covered-table-cell/><table:table-cell table:style-name="Table38.E18" office:value-type="string" table:number-columns-spanned="3"><text:p text:style-name="P561_0"><text:span text:style-name="T270">0000</text:span></text:p></table:table-cell><table:covered-table-cell/><table:covered-table-cell/><table:table-cell table:style-name="Table38.H18" office:value-type="string" table:number-columns-spanned="2"><text:p text:style-name="P561_0"><text:span text:style-name="T37">업종</text:span></text:p></table:table-cell><table:covered-table-cell/><table:table-cell table:style-name="Table38.J18" office:value-type="string" table:number-columns-spanned="2"><text:p text:style-name="P561_0"><text:span text:style-name="T270">ㅇㅇ업</text:span></text:p></table:table-cell><table:covered-table-cell/></table:table-row><table:table-row table:style-name="Table38.19"><table:covered-table-cell/><table:covered-table-cell/><table:table-cell table:style-name="Table38.C19" office:value-type="string" table:number-columns-spanned="2"><text:p text:style-name="P561_0"><text:span text:style-name="T37">주소</text:span></text:p></table:table-cell><table:covered-table-cell/><table:table-cell table:style-name="Table38.E19" office:value-type="string" table:number-columns-spanned="7"><text:p text:style-name="P561_0"><text:span text:style-name="T266">서울특별시 종로구 세종로 nnn, 0000호</text:span></text:p></table:table-cell><table:covered-table-cell/><table:covered-table-cell/><table:covered-table-cell/><table:covered-table-cell/><table:covered-table-cell/><table:covered-table-cell/></table:table-row><table:table-row table:style-name="Table38.20"><table:covered-table-cell/><table:covered-table-cell/><table:table-cell table:style-name="Table38.C20" office:value-type="string" table:number-columns-spanned="2"><text:p text:style-name="P403_0"><text:span text:style-name="T37">상장여부</text:span><text:span text:style-name="T252"/></text:p><text:p text:style-name="P403_0"><text:span text:style-name="T252">(1개 체크)</text:span></text:p></table:table-cell><table:covered-table-cell/><table:table-cell table:style-name="Table38.E20" office:value-type="string" table:number-columns-spanned="7"><text:p text:style-name="P561_0"><text:span text:style-name="T37"/></text:p></table:table-cell><table:covered-table-cell/><table:covered-table-cell/><table:covered-table-cell/><table:covered-table-cell/><table:covered-table-cell/><table:covered-table-cell/></table:table-row><table:table-row table:style-name="Table38.21"><table:covered-table-cell/><table:table-cell table:style-name="Table38.B21" office:value-type="string" table:number-rows-spanned="4"><text:p text:style-name="P561_0"><text:span text:style-name="T37">사업현황</text:span></text:p></table:table-cell><table:table-cell table:style-name="Table38.C21" office:value-type="string" table:number-columns-spanned="2"><text:p text:style-name="P561_0"><text:span text:style-name="T37">구분</text:span></text:p></table:table-cell><table:covered-table-cell/><table:table-cell table:style-name="Table38.E21" office:value-type="string" table:number-columns-spanned="2"><text:p text:style-name="P561_0"><text:span text:style-name="T37">2023</text:span></text:p></table:table-cell><table:covered-table-cell/><table:table-cell table:style-name="Table38.G21" office:value-type="string" table:number-columns-spanned="4"><text:p text:style-name="P561_0"><text:span text:style-name="T37">2024</text:span></text:p></table:table-cell><table:covered-table-cell/><table:covered-table-cell/><table:covered-table-cell/><table:table-cell table:style-name="Table38.K21" office:value-type="string"><text:p text:style-name="P561_0"><text:span text:style-name="T37">2025</text:span></text:p></table:table-cell></table:table-row><table:table-row table:style-name="Table38.22"><table:covered-table-cell/><table:covered-table-cell/><table:table-cell table:style-name="Table38.C22" office:value-type="string" table:number-columns-spanned="2"><text:p text:style-name="P561_0"><text:span text:style-name="T37">매출액</text:span></text:p></table:table-cell><table:covered-table-cell/><table:table-cell table:style-name="Table38.E22" office:value-type="string" table:number-columns-spanned="2"><text:p text:style-name="P563_0"><text:span text:style-name="T266">000</text:span><text:span text:style-name="T37">백만원</text:span></text:p></table:table-cell><table:covered-table-cell/><table:table-cell table:style-name="Table38.G22" office:value-type="string" table:number-columns-spanned="4"><text:p text:style-name="P563_0"><text:span text:style-name="T266">000</text:span><text:span text:style-name="T37">백만원</text:span></text:p></table:table-cell><table:covered-table-cell/><table:covered-table-cell/><table:covered-table-cell/><table:table-cell table:style-name="Table38.K22" office:value-type="string"><text:p text:style-name="P563_0"><text:span text:style-name="T266">000</text:span><text:span text:style-name="T37">백만원</text:span></text:p></table:table-cell></table:table-row><table:table-row table:style-name="Table38.23"><table:covered-table-cell/><table:covered-table-cell/><table:table-cell table:style-name="Table38.C23" office:value-type="string" table:number-columns-spanned="2"><text:p text:style-name="P561_0"><text:span text:style-name="T37">수출액</text:span></text:p></table:table-cell><table:covered-table-cell/><table:table-cell table:style-name="Table38.E23" office:value-type="string" table:number-columns-spanned="2"><text:p text:style-name="P563_0"><text:span text:style-name="T266">000</text:span><text:span text:style-name="T37">백만원</text:span></text:p></table:table-cell><table:covered-table-cell/><table:table-cell table:style-name="Table38.G23" office:value-type="string" table:number-columns-spanned="4"><text:p text:style-name="P563_0"><text:span text:style-name="T266">000</text:span><text:span text:style-name="T37">백만원</text:span></text:p></table:table-cell><table:covered-table-cell/><table:covered-table-cell/><table:covered-table-cell/><table:table-cell table:style-name="Table38.K23" office:value-type="string"><text:p text:style-name="P563_0"><text:span text:style-name="T266">000</text:span><text:span text:style-name="T37">백만원</text:span></text:p></table:table-cell></table:table-row><table:table-row table:style-name="Table38.24"><table:covered-table-cell/><table:covered-table-cell/><table:table-cell table:style-name="Table38.C24" office:value-type="string" table:number-columns-spanned="2"><text:p text:style-name="P561_0"><text:span text:style-name="T37">고용인원</text:span></text:p></table:table-cell><table:covered-table-cell/><table:table-cell table:style-name="Table38.E24" office:value-type="string" table:number-columns-spanned="2"><text:p text:style-name="P563_0"><text:span text:style-name="T266">000</text:span><text:span text:style-name="T37">명</text:span></text:p></table:table-cell><table:covered-table-cell/><table:table-cell table:style-name="Table38.G24" office:value-type="string" table:number-columns-spanned="4"><text:p text:style-name="P563_0"><text:span text:style-name="T266">000</text:span><text:span text:style-name="T37">명</text:span></text:p></table:table-cell><table:covered-table-cell/><table:covered-table-cell/><table:covered-table-cell/><table:table-cell table:style-name="Table38.K24" office:value-type="string"><text:p text:style-name="P563_0"><text:span text:style-name="T266">000</text:span><text:span text:style-name="T37">명</text:span></text:p></table:table-cell></table:table-row><table:table-row table:style-name="Table38.25"><table:table-cell table:style-name="Table38.A25" office:value-type="string" table:number-columns-spanned="4" table:number-rows-spanned="3"><text:p text:style-name="P561_0"><text:span text:style-name="T264">작성자</text:span></text:p></table:table-cell><table:covered-table-cell/><table:covered-table-cell/><table:covered-table-cell/><table:table-cell table:style-name="Table38.E25" office:value-type="string"><text:p text:style-name="P561_0"><text:span text:style-name="T37">성명</text:span></text:p></table:table-cell><table:table-cell table:style-name="Table38.F25" office:value-type="string" table:number-columns-spanned="3"><text:p text:style-name="P561_0"><text:span text:style-name="T266">ㅇㅇㅇ</text:span></text:p></table:table-cell><table:covered-table-cell/><table:covered-table-cell/><table:table-cell table:style-name="Table38.I25" office:value-type="string" table:number-columns-spanned="2"><text:p text:style-name="P561_0"><text:span text:style-name="T37">부서명</text:span></text:p></table:table-cell><table:covered-table-cell/><table:table-cell table:style-name="Table38.K25" office:value-type="string"><text:p text:style-name="P561_0"><text:span text:style-name="T266">ㅇㅇㅇ</text:span></text:p></table:table-cell></table:table-row><table:table-row table:style-name="Table38.26"><table:covered-table-cell/><table:covered-table-cell/><table:covered-table-cell/><table:covered-table-cell/><table:table-cell table:style-name="Table38.E26" office:value-type="string"><text:p text:style-name="P561_0"><text:span text:style-name="T37">직위</text:span></text:p></table:table-cell><table:table-cell table:style-name="Table38.F26" office:value-type="string" table:number-columns-spanned="3"><text:p text:style-name="P561_0"><text:span text:style-name="T266">ㅇㅇㅇ</text:span></text:p></table:table-cell><table:covered-table-cell/><table:covered-table-cell/><table:table-cell table:style-name="Table38.I26" office:value-type="string" table:number-columns-spanned="2"><text:p text:style-name="P561_0"><text:span text:style-name="T37">직장전화</text:span></text:p></table:table-cell><table:covered-table-cell/><table:table-cell table:style-name="Table38.K26" office:value-type="string"><text:p text:style-name="P561_0"><text:span text:style-name="T266">000-000-0000</text:span></text:p></table:table-cell></table:table-row><table:table-row table:style-name="Table38.27"><table:covered-table-cell/><table:covered-table-cell/><table:covered-table-cell/><table:covered-table-cell/><table:table-cell table:style-name="Table38.E27" office:value-type="string"><text:p text:style-name="P561_0"><text:span text:style-name="T37">휴대전화</text:span></text:p></table:table-cell><table:table-cell table:style-name="Table38.F27" office:value-type="string" table:number-columns-spanned="3"><text:p text:style-name="P561_0"><text:span text:style-name="T266">010-0000-0000</text:span></text:p></table:table-cell><table:covered-table-cell/><table:covered-table-cell/><table:table-cell table:style-name="Table38.I27" office:value-type="string" table:number-columns-spanned="2"><text:p text:style-name="P561_0"><text:span text:style-name="T37">e-mail</text:span></text:p></table:table-cell><table:covered-table-cell/><table:table-cell table:style-name="Table38.K27" office:value-type="string"><text:p text:style-name="P561_0"><text:span text:style-name="T266">abc@abc.com</text:span></text:p></table:table-cell></table:table-row><table:table-row table:style-name="Table38.28"><table:table-cell table:style-name="Table38.A28" office:value-type="string" table:number-columns-spanned="11"><text:p text:style-name="P564_0"><text:span text:style-name="T271"/></text:p><text:p text:style-name="P564_0"><text:span text:style-name="T272">위의 기록이 사실과 다름없음을 확인하며, 2026년도 소프트웨어 산업발전 유공자 포상을 신청합니다.</text:span></text:p><text:p text:style-name="P565_0"><text:span text:style-name="T271"/></text:p><text:p text:style-name="P565_0"><text:span text:style-name="T37">붙임 <text:s text:c="1"/>1. 최근 3년간</text:span><text:span text:style-name="T266">(‘23년~’25년)</text:span><text:span text:style-name="T37"><text:s/>손익계산서 1부.</text:span></text:p><text:p text:style-name="P566_0"><text:span text:style-name="T37"><text:s/><text:s text:c="5"/>2. 최근 3년간</text:span><text:span text:style-name="T266">(‘23년~’25년)</text:span><text:span text:style-name="T37"><text:s/>수출 증빙자료(외화입금증명 등 객관적인 실적증명서 등) 1부.</text:span></text:p><text:p text:style-name="P567_0"><text:span text:style-name="T37"><text:s/><text:s text:c="5"/>3. 최근 3년간</text:span><text:span text:style-name="T266">(‘23년~’25년)</text:span><text:span text:style-name="T37"><text:s/>인력채용 증빙자료(1년이상 고용인력기준) 1부.</text:span></text:p><text:p text:style-name="P567_0"><text:span text:style-name="T37"><text:s/><text:s text:c="5"/>4. 최근 3년간</text:span><text:span text:style-name="T266">(‘23년~’25년)</text:span><text:span text:style-name="T37"><text:s/>산업재해율 확인서 1부.</text:span></text:p><text:p text:style-name="P567_0"><text:span text:style-name="T37"><text:s/><text:s text:c="5"/>5. 공적 증빙자료 1부. <text:s text:c="1"/>끝. </text:span></text:p><text:p text:style-name="P568_0"><text:span text:style-name="T37"><text:s/><text:s text:c="5"/>2026년 </text:span><text:span text:style-name="T266">0</text:span><text:span text:style-name="T37">월 </text:span><text:span text:style-name="T266">0</text:span><text:span text:style-name="T37">일</text:span></text:p><text:p text:style-name="P569_0"><text:span text:style-name="T37">신청자 : </text:span><text:span text:style-name="T266">ㅇㅇㅇ</text:span><text:span text:style-name="T37"><text:s/>(서명)</text:span></text:p><text:p text:style-name="P570_0"><text:span text:style-name="T273">과학기술정보통신부장관 귀하</text:span></text:p><text:p text:style-name="P570_0"><text:span text:style-name="T273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/table:table></draw:text-box></draw:frame></text:span></text:p>
      <text:p text:style-name="P379_0_b4"><text:span text:style-name="T417">[서식 1-나] 개인 : 산업계(기업대표 및 임원 외) / 학계 / 공공 / 기타 </text:span><text:span text:style-name="T128">(개인 4개 중, 해당 1개만 체크)</text:span></text:p>
      <text:p text:style-name="P244_0"><text:span text:style-name="T291"><draw:frame draw:style-name="tableinfakeframe_gr39" svg:x="0cm" svg:y="0cm" draw:z-index="67" text:anchor-type="as-char"><draw:text-box><table:table table:style-name="Table39"><table:table-column table:style-name="Table39.A"/><table:table-column table:style-name="Table39.B"/><table:table-row table:style-name="Table39.1"><table:table-cell table:style-name="Table39.A1" office:value-type="string"><text:p text:style-name="P541_0"><text:span text:style-name="T375">개인</text:span></text:p></table:table-cell><table:table-cell table:style-name="Table39.B1" office:value-type="string"><text:p text:style-name="P380_0"><text:span text:style-name="T348"><text:s/><text:s text:c="5"/> <text:s text:c="5"/> <text:s text:c="5"/> <text:s text:c="1"/></text:span></text:p></table:table-cell></table:table-row></table:table></draw:text-box></draw:frame></text:span></text:p>
      <text:p text:style-name="P380_0"><text:span text:style-name="T263">소프트웨어 산업발전 유공자 포상 신청서</text:span></text:p>
      <text:p text:style-name="P380_0"><text:span text:style-name="T42">※ </text:span><text:span text:style-name="T131">본 서식의 </text:span><text:span text:style-name="T248">빨간색 및 파란색 안내 문구(작성 예시)는 참고 후 반드시 삭제</text:span><text:span text:style-name="T131">하시고, 제출 시에는 </text:span><text:span text:style-name="T248">검은색 글씨로만 작성</text:span><text:span text:style-name="T131">하여 주시기 바랍니다.</text:span></text:p>
      <text:p text:style-name="P18_0"><text:span text:style-name="T277"><draw:frame draw:style-name="tableinfakeframe_gr40" svg:x="0cm" svg:y="0.016cm" draw:z-index="72" text:anchor-type="paragraph"><draw:text-box><table:table table:style-name="Table40"><table:table-column table:style-name="Table40.A"/><table:table-column table:style-name="Table40.B"/><table:table-column table:style-name="Table40.C"/><table:table-column table:style-name="Table40.D"/><table:table-column table:style-name="Table40.E"/><table:table-column table:style-name="Table40.F"/><table:table-column table:style-name="Table40.G"/><table:table-column table:style-name="Table40.H"/><table:table-row table:style-name="Table40.1"><table:table-cell table:style-name="Table40.A1" office:value-type="string" table:number-rows-spanned="14"><text:p text:style-name="P561_0"><text:span text:style-name="T264">신청자</text:span></text:p></table:table-cell><table:table-cell table:style-name="Table40.B1" office:value-type="string" table:number-rows-spanned="5"><text:p text:style-name="P561_0"><text:span text:style-name="T265">증명사진</text:span></text:p><text:p text:style-name="P561_0"><text:span text:style-name="T265">(2.5cm x 3.0cm)</text:span></text:p><text:p text:style-name="P561_0"><text:span text:style-name="T265">그림파일 삽입</text:span></text:p></table:table-cell><table:table-cell table:style-name="Table40.C1" office:value-type="string" table:number-columns-spanned="2"><text:p text:style-name="P561_0"><text:span text:style-name="T37">성명(한글) </text:span></text:p></table:table-cell><table:covered-table-cell/><table:table-cell table:style-name="Table40.E1" office:value-type="string" table:number-columns-spanned="2"><text:p text:style-name="P561_0"><text:span text:style-name="T266">ㅇㅇㅇ</text:span></text:p></table:table-cell><table:covered-table-cell/><table:table-cell table:style-name="Table40.G1" office:value-type="string"><text:p text:style-name="P561_0"><text:span text:style-name="T37">성명(한자)</text:span></text:p></table:table-cell><table:table-cell table:style-name="Table40.H1" office:value-type="string"><text:p text:style-name="P561_0"><text:span text:style-name="T266">ㅇㅇㅇ</text:span></text:p></table:table-cell></table:table-row><table:table-row table:style-name="Table40.2"><table:covered-table-cell/><table:covered-table-cell/><table:table-cell table:style-name="Table40.C2" office:value-type="string" table:number-columns-spanned="2"><text:p text:style-name="P561_0"><text:span text:style-name="T37">소속</text:span></text:p></table:table-cell><table:covered-table-cell/><table:table-cell table:style-name="Table40.E2" office:value-type="string" table:number-columns-spanned="2"><text:p text:style-name="P561_0"><text:span text:style-name="T266">㈜ㅇㅇ, ㅇㅇ㈜ 등</text:span></text:p></table:table-cell><table:covered-table-cell/><table:table-cell table:style-name="Table40.G2" office:value-type="string"><text:p text:style-name="P561_0"><text:span text:style-name="T37">직위</text:span></text:p></table:table-cell><table:table-cell table:style-name="Table40.H2" office:value-type="string"><text:p text:style-name="P562_0"><text:span text:style-name="T142">공식명칭 기재(상장표기)</text:span></text:p><text:p text:style-name="P561_0"><text:span text:style-name="T266">수석/책임/선임 등</text:span></text:p></table:table-cell></table:table-row><table:table-row table:style-name="Table40.3"><table:covered-table-cell/><table:covered-table-cell/><table:table-cell table:style-name="Table40.C3" office:value-type="string" table:number-columns-spanned="2"><text:p text:style-name="P561_0"><text:span text:style-name="T37">주민등록번호</text:span></text:p></table:table-cell><table:covered-table-cell/><table:table-cell table:style-name="Table40.E3" office:value-type="string" table:number-columns-spanned="2"><text:p text:style-name="P561_0"><text:span text:style-name="T266">000000-0000000</text:span></text:p></table:table-cell><table:covered-table-cell/><table:table-cell table:style-name="Table40.G3" office:value-type="string"><text:p text:style-name="P561_0"><text:span text:style-name="T37">직장전화</text:span></text:p></table:table-cell><table:table-cell table:style-name="Table40.H3" office:value-type="string"><text:p text:style-name="P561_0"><text:span text:style-name="T266">000-000-0000</text:span></text:p></table:table-cell></table:table-row><table:table-row table:style-name="Table40.4"><table:covered-table-cell/><table:covered-table-cell/><table:table-cell table:style-name="Table40.C4" office:value-type="string" table:number-columns-spanned="2"><text:p text:style-name="P561_0"><text:span text:style-name="T37">휴대전화</text:span></text:p></table:table-cell><table:covered-table-cell/><table:table-cell table:style-name="Table40.E4" office:value-type="string" table:number-columns-spanned="2"><text:p text:style-name="P561_0"><text:span text:style-name="T266">010-0000-0000</text:span></text:p></table:table-cell><table:covered-table-cell/><table:table-cell table:style-name="Table40.G4" office:value-type="string"><text:p text:style-name="P561_0"><text:span text:style-name="T37">e-mail</text:span></text:p></table:table-cell><table:table-cell table:style-name="Table40.H4" office:value-type="string"><text:p text:style-name="P561_0"><text:span text:style-name="T266">abc@abc.com</text:span></text:p></table:table-cell></table:table-row><table:table-row table:style-name="Table40.5"><table:covered-table-cell/><table:covered-table-cell/><table:table-cell table:style-name="Table40.C5" office:value-type="string" table:number-columns-spanned="2"><text:p text:style-name="P561_0"><text:span text:style-name="T37">주소(거주지)</text:span></text:p></table:table-cell><table:covered-table-cell/><table:table-cell table:style-name="Table40.E5" office:value-type="string" table:number-columns-spanned="4"><text:p text:style-name="P562_0"><text:span text:style-name="T142">사업장 주소가 아닌 거주지 주소로 작성</text:span></text:p><text:p text:style-name="P561_0"><text:span text:style-name="T266">서울특별시 영등포구 nn길, 000동 0000호</text:span></text:p></table:table-cell><table:covered-table-cell/><table:covered-table-cell/><table:covered-table-cell/></table:table-row><table:table-row table:style-name="Table40.6"><table:covered-table-cell/><table:table-cell table:style-name="Table40.B6" office:value-type="string" table:number-rows-spanned="5"><text:p text:style-name="P561_0"><text:span text:style-name="T267">주요 공적분야</text:span></text:p><text:p text:style-name="P561_0"><text:span text:style-name="T268">(해당항목 1개 체크)</text:span></text:p></table:table-cell><table:table-cell table:style-name="Table40.C6" office:value-type="string"><text:p text:style-name="P561_0"><text:span text:style-name="T37"/></text:p></table:table-cell><table:table-cell table:style-name="Table40.D6" office:value-type="string" table:number-columns-spanned="5"><text:p text:style-name="P561_0"><text:span text:style-name="T37">우수 AI‧소프트웨어 인력양성 등 소프트웨어 인재저변 확충</text:span></text:p></table:table-cell><table:covered-table-cell/><table:covered-table-cell/><table:covered-table-cell/><table:covered-table-cell/></table:table-row><table:table-row table:style-name="Table40.7"><table:covered-table-cell/><table:covered-table-cell/><table:table-cell table:style-name="Table40.C7" office:value-type="string"><text:p text:style-name="P561_0"><text:span text:style-name="T37"/></text:p></table:table-cell><table:table-cell table:style-name="Table40.D7" office:value-type="string" table:number-columns-spanned="5"><text:p text:style-name="P561_0"><text:span text:style-name="T37">디지털 신기술(인공지능, 클라우드, 가상융합산업 등) </text:span></text:p></table:table-cell><table:covered-table-cell/><table:covered-table-cell/><table:covered-table-cell/><table:covered-table-cell/></table:table-row><table:table-row table:style-name="Table40.8"><table:covered-table-cell/><table:covered-table-cell/><table:table-cell table:style-name="Table40.C8" office:value-type="string"><text:p text:style-name="P561_0"><text:span text:style-name="T37"/></text:p></table:table-cell><table:table-cell table:style-name="Table40.D8" office:value-type="string" table:number-columns-spanned="5"><text:p text:style-name="P561_0"><text:span text:style-name="T37">우수 AI‧소프트웨어를 통한 수출증대 및 해외시장 개척 등</text:span></text:p></table:table-cell><table:covered-table-cell/><table:covered-table-cell/><table:covered-table-cell/><table:covered-table-cell/></table:table-row><table:table-row table:style-name="Table40.9"><table:covered-table-cell/><table:covered-table-cell/><table:table-cell table:style-name="Table40.C9" office:value-type="string"><text:p text:style-name="P561_0"><text:span text:style-name="T37"/></text:p></table:table-cell><table:table-cell table:style-name="Table40.D9" office:value-type="string" table:number-columns-spanned="5"><text:p text:style-name="P561_0"><text:span text:style-name="T37">대·중·소 상생협력을 통한 공정한 AI‧소프트웨어 시장 조성 등</text:span></text:p></table:table-cell><table:covered-table-cell/><table:covered-table-cell/><table:covered-table-cell/><table:covered-table-cell/></table:table-row><table:table-row table:style-name="Table40.10"><table:covered-table-cell/><table:covered-table-cell/><table:table-cell table:style-name="Table40.C10" office:value-type="string"><text:p text:style-name="P561_0"><text:span text:style-name="T37"/></text:p></table:table-cell><table:table-cell table:style-name="Table40.D10" office:value-type="string" table:number-columns-spanned="5"><text:p text:style-name="P561_0"><text:span text:style-name="T37">그 외 AI‧소프트웨어 산업발전 기여 등</text:span></text:p></table:table-cell><table:covered-table-cell/><table:covered-table-cell/><table:covered-table-cell/><table:covered-table-cell/></table:table-row><table:table-row table:style-name="Table40.11"><table:covered-table-cell/><table:table-cell table:style-name="Table40.B11" office:value-type="string" table:number-rows-spanned="4"><text:p text:style-name="P561_0"><text:span text:style-name="T37">주요학력</text:span></text:p></table:table-cell><table:table-cell table:style-name="Table40.C11" office:value-type="string" table:number-columns-spanned="3"><text:p text:style-name="P561_0"><text:span text:style-name="T37">연 월 일</text:span></text:p></table:table-cell><table:covered-table-cell/><table:covered-table-cell/><table:table-cell table:style-name="Table40.F11" office:value-type="string" table:number-columns-spanned="3"><text:p text:style-name="P561_0"><text:span text:style-name="T37">학력사항</text:span></text:p></table:table-cell><table:covered-table-cell/><table:covered-table-cell/></table:table-row><table:table-row table:style-name="Table40.12"><table:covered-table-cell/><table:covered-table-cell/><table:table-cell table:style-name="Table40.C12" office:value-type="string" table:number-columns-spanned="3"><text:p text:style-name="P437_0"><text:span text:style-name="T101">2020. 00. 00. ~ 0000. 00. 00. </text:span></text:p></table:table-cell><table:covered-table-cell/><table:covered-table-cell/><table:table-cell table:style-name="Table40.F12" office:value-type="string" table:number-columns-spanned="3"><text:p text:style-name="P561_0"><text:span text:style-name="T266">ㅇㅇ대학원 ㅇㅇ 박사 (최근순으로 작성)</text:span></text:p></table:table-cell><table:covered-table-cell/><table:covered-table-cell/></table:table-row><table:table-row table:style-name="Table40.13"><table:covered-table-cell/><table:covered-table-cell/><table:table-cell table:style-name="Table40.C13" office:value-type="string" table:number-columns-spanned="3"><text:p text:style-name="P437_0"><text:span text:style-name="T101">2010. 00. 00. ~ 0000. 00. 00. </text:span></text:p></table:table-cell><table:covered-table-cell/><table:covered-table-cell/><table:table-cell table:style-name="Table40.F13" office:value-type="string" table:number-columns-spanned="3"><text:p text:style-name="P561_0"><text:span text:style-name="T266">ㅇㅇ대학원 ㅇㅇ 석사</text:span></text:p></table:table-cell><table:covered-table-cell/><table:covered-table-cell/></table:table-row><table:table-row table:style-name="Table40.14"><table:covered-table-cell/><table:covered-table-cell/><table:table-cell table:style-name="Table40.C14" office:value-type="string" table:number-columns-spanned="3"><text:p text:style-name="P437_0"><text:span text:style-name="T101">2000. 00. 00. ~ 0000. 00. 00. </text:span></text:p></table:table-cell><table:covered-table-cell/><table:covered-table-cell/><table:table-cell table:style-name="Table40.F14" office:value-type="string" table:number-columns-spanned="3"><text:p text:style-name="P561_0"><text:span text:style-name="T266">ㅇㅇ대학교 ㅇㅇ 학사 </text:span></text:p></table:table-cell><table:covered-table-cell/><table:covered-table-cell/></table:table-row><table:table-row table:style-name="Table40.15"><table:table-cell table:style-name="Table40.A15" office:value-type="string" table:number-rows-spanned="4"><text:p text:style-name="P561_0"><text:span text:style-name="T264">사업장</text:span></text:p></table:table-cell><table:table-cell table:style-name="Table40.B15" office:value-type="string" table:number-rows-spanned="4"><text:p text:style-name="P561_0"><text:span text:style-name="T37">세부정보</text:span></text:p></table:table-cell><table:table-cell table:style-name="Table40.C15" office:value-type="string" table:number-columns-spanned="2"><text:p text:style-name="P561_0"><text:span text:style-name="T37">사업장명</text:span></text:p></table:table-cell><table:covered-table-cell/><table:table-cell table:style-name="Table40.E15" office:value-type="string" table:number-columns-spanned="2"><text:p text:style-name="P561_0"><text:span text:style-name="T266">㈜ㅇㅇ, ㅇㅇ㈜ 등</text:span></text:p></table:table-cell><table:covered-table-cell/><table:table-cell table:style-name="Table40.G15" office:value-type="string"><text:p text:style-name="P561_0"><text:span text:style-name="T37">대표자명</text:span></text:p></table:table-cell><table:table-cell table:style-name="Table40.H15" office:value-type="string"><text:p text:style-name="P561_0"><text:span text:style-name="T266">ㅇㅇㅇ</text:span></text:p></table:table-cell></table:table-row><table:table-row table:style-name="Table40.16"><table:covered-table-cell/><table:covered-table-cell/><table:table-cell table:style-name="Table40.C16" office:value-type="string" table:number-columns-spanned="2"><text:p text:style-name="P561_0"><text:span text:style-name="T37">사업자등록번호</text:span></text:p></table:table-cell><table:covered-table-cell/><table:table-cell table:style-name="Table40.E16" office:value-type="string" table:number-columns-spanned="2"><text:p text:style-name="P561_0"><text:span text:style-name="T266">000-00-0000</text:span></text:p></table:table-cell><table:covered-table-cell/><table:table-cell table:style-name="Table40.G16" office:value-type="string"><text:p text:style-name="P561_0"><text:span text:style-name="T37">법인등록번호</text:span></text:p></table:table-cell><table:table-cell table:style-name="Table40.H16" office:value-type="string"><text:p text:style-name="P561_0"><text:span text:style-name="T266">000000-0000000</text:span></text:p></table:table-cell></table:table-row><table:table-row table:style-name="Table40.17"><table:covered-table-cell/><table:covered-table-cell/><table:table-cell table:style-name="Table40.C17" office:value-type="string" table:number-columns-spanned="2"><text:p text:style-name="P561_0"><text:span text:style-name="T37">사업장관리번호</text:span></text:p></table:table-cell><table:covered-table-cell/><table:table-cell table:style-name="Table40.E17" office:value-type="string" table:number-columns-spanned="2"><text:p text:style-name="P561_0"><text:span text:style-name="T266">000-00-00000-0</text:span></text:p></table:table-cell><table:covered-table-cell/><table:table-cell table:style-name="Table40.G17" office:value-type="string"><text:p text:style-name="P561_0"><text:span text:style-name="T37">홈페이지</text:span></text:p></table:table-cell><table:table-cell table:style-name="Table40.H17" office:value-type="string"><text:p text:style-name="P561_0"><text:span text:style-name="T266">www.abc.com</text:span></text:p></table:table-cell></table:table-row><table:table-row table:style-name="Table40.18"><table:covered-table-cell/><table:covered-table-cell/><table:table-cell table:style-name="Table40.C18" office:value-type="string" table:number-columns-spanned="2"><text:p text:style-name="P561_0"><text:span text:style-name="T37">주소</text:span></text:p></table:table-cell><table:covered-table-cell/><table:table-cell table:style-name="Table40.E18" office:value-type="string" table:number-columns-spanned="4"><text:p text:style-name="P561_0"><text:span text:style-name="T266">서울특별시 종로구 세종대로 209, 0000호</text:span></text:p></table:table-cell><table:covered-table-cell/><table:covered-table-cell/><table:covered-table-cell/></table:table-row><table:table-row table:style-name="Table40.19"><table:table-cell table:style-name="Table40.A19" office:value-type="string" table:number-columns-spanned="8"><text:p text:style-name="P564_0"><text:span text:style-name="T271"/></text:p><text:p text:style-name="P564_0"><text:span text:style-name="T272">위의 기록이 사실과 다름없음을 확인하며, 2026년도 소프트웨어 산업발전 유공자 포상을 신청합니다.</text:span></text:p><text:p text:style-name="P565_0"><text:span text:style-name="T271"/></text:p><text:p text:style-name="P565_0"><text:span text:style-name="T37">붙임 <text:s text:c="1"/>공적 증빙자료 1부. <text:s text:c="1"/>끝.</text:span></text:p><text:p text:style-name="P568_0"><text:span text:style-name="T37"><text:s/><text:s text:c="10"/>2026년 </text:span><text:span text:style-name="T266">0</text:span><text:span text:style-name="T37">월 </text:span><text:span text:style-name="T266">0</text:span><text:span text:style-name="T37">일</text:span></text:p><text:p text:style-name="P569_0"><text:span text:style-name="T37">신청자 : </text:span><text:span text:style-name="T266">ㅇㅇㅇ</text:span><text:span text:style-name="T37"><text:s/>(서명)</text:span></text:p><text:p text:style-name="P570_0"><text:span text:style-name="T273">과학기술정보통신부장관 귀하</text:span></text:p><text:p text:style-name="P570_0"><text:span text:style-name="T273"/></text:p></table:table-cell><table:covered-table-cell/><table:covered-table-cell/><table:covered-table-cell/><table:covered-table-cell/><table:covered-table-cell/><table:covered-table-cell/><table:covered-table-cell/></table:table-row></table:table></draw:text-box></draw:frame></text:span></text:p>
      <text:p text:style-name="P379_0_b4"><text:span text:style-name="T417">[서식 1-다] 협·단체(사단법인, 재단법인, 공공기관 등)</text:span></text:p>
      <text:p text:style-name="P244_0"><text:span text:style-name="T116"/></text:p>
      <text:p text:style-name="P380_0"><text:span text:style-name="T263">소프트웨어 산업발전 유공자 포상 신청서</text:span></text:p>
      <text:p text:style-name="P380_0"><text:span text:style-name="T42">※ </text:span><text:span text:style-name="T131">본 서식의 </text:span><text:span text:style-name="T248">빨간색 및 파란색 안내 문구(작성 예시)는 참고 후 반드시 삭제</text:span><text:span text:style-name="T131">하시고, 제출 시에는 </text:span><text:span text:style-name="T248">검은색 글씨로만 작성</text:span><text:span text:style-name="T131">하여 주시기 바랍니다.</text:span></text:p>
      <table:table table:style-name="Table41">
        <table:table-column table:style-name="Table41.A"/>
        <table:table-column table:style-name="Table41.B"/>
        <table:table-column table:style-name="Table41.C"/>
        <table:table-column table:style-name="Table41.D"/>
        <table:table-column table:style-name="Table41.E"/>
        <table:table-column table:style-name="Table41.F"/>
        <table:table-column table:style-name="Table41.G"/>
        <table:table-column table:style-name="Table41.H"/>
        <table:table-column table:style-name="Table41.I"/>
        <table:table-column table:style-name="Table41.J"/>
        <table:table-row table:style-name="Table41.1">
          <table:table-cell table:style-name="Table41.A1" office:value-type="string" table:number-rows-spanned="16">
            <text:p text:style-name="P561_0"><text:span text:style-name="T264">사업장</text:span></text:p>
          </table:table-cell>
          <table:table-cell table:style-name="Table41.B1" office:value-type="string" table:number-rows-spanned="5">
            <text:p text:style-name="P561_0"><text:span text:style-name="T37">세부정보</text:span></text:p>
          </table:table-cell>
          <table:table-cell table:style-name="Table41.C1" office:value-type="string" table:number-columns-spanned="2">
            <text:p text:style-name="P561_0"><text:span text:style-name="T37">단체명</text:span></text:p>
          </table:table-cell>
          <table:covered-table-cell/>
          <table:table-cell table:style-name="Table41.E1" office:value-type="string" table:number-columns-spanned="3">
            <text:p text:style-name="P561_0"><text:span text:style-name="T266">ㅇㅇ협회, ㅇㅇ원 등</text:span></text:p>
          </table:table-cell>
          <table:covered-table-cell/>
          <table:covered-table-cell/>
          <table:table-cell table:style-name="Table41.H1" office:value-type="string" table:number-columns-spanned="2">
            <text:p text:style-name="P561_0"><text:span text:style-name="T37">단체구분</text:span></text:p>
          </table:table-cell>
          <table:covered-table-cell/>
          <table:table-cell table:style-name="Table41.J1" office:value-type="string">
            <text:p text:style-name="P561_0"><text:span text:style-name="T279">사단·재단법인, 공공기관 등</text:span></text:p>
          </table:table-cell>
        </table:table-row>
        <table:table-row table:style-name="Table41.2">
          <table:covered-table-cell/>
          <table:covered-table-cell/>
          <table:table-cell table:style-name="Table41.C2" office:value-type="string" table:number-columns-spanned="2">
            <text:p text:style-name="P561_0"><text:span text:style-name="T37">설립연도</text:span></text:p>
          </table:table-cell>
          <table:covered-table-cell/>
          <table:table-cell table:style-name="Table41.E2" office:value-type="string" table:number-columns-spanned="3">
            <text:p text:style-name="P561_0"><text:span text:style-name="T266">0000</text:span></text:p>
          </table:table-cell>
          <table:covered-table-cell/>
          <table:covered-table-cell/>
          <table:table-cell table:style-name="Table41.H2" office:value-type="string" table:number-columns-spanned="2">
            <text:p text:style-name="P561_0"><text:span text:style-name="T37">업종</text:span></text:p>
          </table:table-cell>
          <table:covered-table-cell/>
          <table:table-cell table:style-name="Table41.J2" office:value-type="string">
            <text:p text:style-name="P561_0"><text:span text:style-name="T266">ㅇㅇ업</text:span></text:p>
          </table:table-cell>
        </table:table-row>
        <table:table-row table:style-name="Table41.3">
          <table:covered-table-cell/>
          <table:covered-table-cell/>
          <table:table-cell table:style-name="Table41.C3" office:value-type="string" table:number-columns-spanned="2">
            <text:p text:style-name="P561_0"><text:span text:style-name="T37">사업자등록번호</text:span></text:p>
          </table:table-cell>
          <table:covered-table-cell/>
          <table:table-cell table:style-name="Table41.E3" office:value-type="string" table:number-columns-spanned="3">
            <text:p text:style-name="P561_0"><text:span text:style-name="T266">000-00-0000</text:span></text:p>
          </table:table-cell>
          <table:covered-table-cell/>
          <table:covered-table-cell/>
          <table:table-cell table:style-name="Table41.H3" office:value-type="string" table:number-columns-spanned="2">
            <text:p text:style-name="P561_0"><text:span text:style-name="T37">법인등록번호</text:span></text:p>
          </table:table-cell>
          <table:covered-table-cell/>
          <table:table-cell table:style-name="Table41.J3" office:value-type="string">
            <text:p text:style-name="P561_0"><text:span text:style-name="T266">000000-0000000</text:span></text:p>
          </table:table-cell>
        </table:table-row>
        <table:table-row table:style-name="Table41.4">
          <table:covered-table-cell/>
          <table:covered-table-cell/>
          <table:table-cell table:style-name="Table41.C4" office:value-type="string" table:number-columns-spanned="2">
            <text:p text:style-name="P561_0"><text:span text:style-name="T37">사업장관리번호</text:span></text:p>
          </table:table-cell>
          <table:covered-table-cell/>
          <table:table-cell table:style-name="Table41.E4" office:value-type="string" table:number-columns-spanned="3">
            <text:p text:style-name="P561_0"><text:span text:style-name="T266">000-00-00000-0</text:span></text:p>
          </table:table-cell>
          <table:covered-table-cell/>
          <table:covered-table-cell/>
          <table:table-cell table:style-name="Table41.H4" office:value-type="string" table:number-columns-spanned="2">
            <text:p text:style-name="P561_0"><text:span text:style-name="T280">홈페이지</text:span></text:p>
          </table:table-cell>
          <table:covered-table-cell/>
          <table:table-cell table:style-name="Table41.J4" office:value-type="string">
            <text:p text:style-name="P561_0"><text:span text:style-name="T266">www.abc.com</text:span></text:p>
          </table:table-cell>
        </table:table-row>
        <table:table-row table:style-name="Table41.5">
          <table:covered-table-cell/>
          <table:covered-table-cell/>
          <table:table-cell table:style-name="Table41.C5" office:value-type="string" table:number-columns-spanned="2">
            <text:p text:style-name="P561_0"><text:span text:style-name="T37">주소</text:span></text:p>
          </table:table-cell>
          <table:covered-table-cell/>
          <table:table-cell table:style-name="Table41.E5" office:value-type="string" table:number-columns-spanned="6">
            <text:p text:style-name="P562_0"><text:span text:style-name="T142">개인이 아닌 단체 주소로 작성</text:span></text:p>
            <text:p text:style-name="P562_0"><text:span text:style-name="T266">서울특별시 영등포구 nn길, 000동 0000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41.6">
          <table:covered-table-cell/>
          <table:table-cell table:style-name="Table41.B6" office:value-type="string" table:number-rows-spanned="5">
            <text:p text:style-name="P561_0"><text:span text:style-name="T267">주요 공적분야</text:span></text:p>
            <text:p text:style-name="P561_0"><text:span text:style-name="T268">(해당항목 1개 체크)</text:span></text:p>
          </table:table-cell>
          <table:table-cell table:style-name="Table41.C6" office:value-type="string">
            <text:p text:style-name="P561_0"><text:span text:style-name="T37"/></text:p>
          </table:table-cell>
          <table:table-cell table:style-name="Table41.D6" office:value-type="string" table:number-columns-spanned="7">
            <text:p text:style-name="P561_0"><text:span text:style-name="T37">우수 AI‧소프트웨어 인력양성 등 소프트웨어 인재저변 확충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41.7">
          <table:covered-table-cell/>
          <table:covered-table-cell/>
          <table:table-cell table:style-name="Table41.C7" office:value-type="string">
            <text:p text:style-name="P561_0"><text:span text:style-name="T37"/></text:p>
          </table:table-cell>
          <table:table-cell table:style-name="Table41.D7" office:value-type="string" table:number-columns-spanned="7">
            <text:p text:style-name="P561_0"><text:span text:style-name="T37">디지털 신기술(인공지능, 클라우드, 가상융합산업 등)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41.8">
          <table:covered-table-cell/>
          <table:covered-table-cell/>
          <table:table-cell table:style-name="Table41.C8" office:value-type="string">
            <text:p text:style-name="P561_0"><text:span text:style-name="T37"/></text:p>
          </table:table-cell>
          <table:table-cell table:style-name="Table41.D8" office:value-type="string" table:number-columns-spanned="7">
            <text:p text:style-name="P561_0"><text:span text:style-name="T37">우수 AI‧소프트웨어를 통한 수출증대 및 해외시장 개척 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41.9">
          <table:covered-table-cell/>
          <table:covered-table-cell/>
          <table:table-cell table:style-name="Table41.C9" office:value-type="string">
            <text:p text:style-name="P561_0"><text:span text:style-name="T37"/></text:p>
          </table:table-cell>
          <table:table-cell table:style-name="Table41.D9" office:value-type="string" table:number-columns-spanned="7">
            <text:p text:style-name="P561_0"><text:span text:style-name="T37">대·중·소 상생협력을 통한 공정한 AI‧소프트웨어 시장 조성 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41.10">
          <table:covered-table-cell/>
          <table:covered-table-cell/>
          <table:table-cell table:style-name="Table41.C10" office:value-type="string">
            <text:p text:style-name="P561_0"><text:span text:style-name="T37"/></text:p>
          </table:table-cell>
          <table:table-cell table:style-name="Table41.D10" office:value-type="string" table:number-columns-spanned="7">
            <text:p text:style-name="P561_0"><text:span text:style-name="T37">그 외 AI‧소프트웨어 산업발전 기여 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41.11">
          <table:covered-table-cell/>
          <table:table-cell table:style-name="Table41.B11" office:value-type="string" table:number-rows-spanned="6">
            <text:p text:style-name="P561_0"><text:span text:style-name="T37">사업현황</text:span></text:p>
          </table:table-cell>
          <table:table-cell table:style-name="Table41.C11" office:value-type="string" table:number-columns-spanned="3">
            <text:p text:style-name="P561_0"><text:span text:style-name="T37">연도</text:span></text:p>
          </table:table-cell>
          <table:covered-table-cell/>
          <table:covered-table-cell/>
          <table:table-cell table:style-name="Table41.F11" office:value-type="string" table:number-columns-spanned="3">
            <text:p text:style-name="P561_0"><text:span text:style-name="T37">2024</text:span></text:p>
          </table:table-cell>
          <table:covered-table-cell/>
          <table:covered-table-cell/>
          <table:table-cell table:style-name="Table41.I11" office:value-type="string" table:number-columns-spanned="2">
            <text:p text:style-name="P561_0"><text:span text:style-name="T37">2025</text:span></text:p>
          </table:table-cell>
          <table:covered-table-cell/>
        </table:table-row>
        <table:table-row table:style-name="Table41.12">
          <table:covered-table-cell/>
          <table:covered-table-cell/>
          <table:table-cell table:style-name="Table41.C12" office:value-type="string" table:number-columns-spanned="3">
            <text:p text:style-name="P561_0"><text:span text:style-name="T37">매출액</text:span></text:p>
          </table:table-cell>
          <table:covered-table-cell/>
          <table:covered-table-cell/>
          <table:table-cell table:style-name="Table41.F12" office:value-type="string" table:number-columns-spanned="3">
            <text:p text:style-name="P563_0"><text:span text:style-name="T266">000</text:span><text:span text:style-name="T37">백만원</text:span></text:p>
          </table:table-cell>
          <table:covered-table-cell/>
          <table:covered-table-cell/>
          <table:table-cell table:style-name="Table41.I12" office:value-type="string" table:number-columns-spanned="2">
            <text:p text:style-name="P563_0"><text:span text:style-name="T266">000</text:span><text:span text:style-name="T37">백만원</text:span></text:p>
          </table:table-cell>
          <table:covered-table-cell/>
        </table:table-row>
        <table:table-row table:style-name="Table41.13">
          <table:covered-table-cell/>
          <table:covered-table-cell/>
          <table:table-cell table:style-name="Table41.C13" office:value-type="string" table:number-columns-spanned="3">
            <text:p text:style-name="P561_0"><text:span text:style-name="T37">수출액</text:span></text:p>
          </table:table-cell>
          <table:covered-table-cell/>
          <table:covered-table-cell/>
          <table:table-cell table:style-name="Table41.F13" office:value-type="string" table:number-columns-spanned="3">
            <text:p text:style-name="P563_0"><text:span text:style-name="T266">000</text:span><text:span text:style-name="T37">백만원</text:span></text:p>
          </table:table-cell>
          <table:covered-table-cell/>
          <table:covered-table-cell/>
          <table:table-cell table:style-name="Table41.I13" office:value-type="string" table:number-columns-spanned="2">
            <text:p text:style-name="P563_0"><text:span text:style-name="T266">000</text:span><text:span text:style-name="T37">백만원</text:span></text:p>
          </table:table-cell>
          <table:covered-table-cell/>
        </table:table-row>
        <table:table-row table:style-name="Table41.14">
          <table:covered-table-cell/>
          <table:covered-table-cell/>
          <table:table-cell table:style-name="Table41.C14" office:value-type="string" table:number-columns-spanned="3">
            <text:p text:style-name="P561_0"><text:span text:style-name="T37">영업이익</text:span></text:p>
          </table:table-cell>
          <table:covered-table-cell/>
          <table:covered-table-cell/>
          <table:table-cell table:style-name="Table41.F14" office:value-type="string" table:number-columns-spanned="3">
            <text:p text:style-name="P563_0"><text:span text:style-name="T266">000</text:span><text:span text:style-name="T37">백만원</text:span></text:p>
          </table:table-cell>
          <table:covered-table-cell/>
          <table:covered-table-cell/>
          <table:table-cell table:style-name="Table41.I14" office:value-type="string" table:number-columns-spanned="2">
            <text:p text:style-name="P563_0"><text:span text:style-name="T266">000</text:span><text:span text:style-name="T37">백만원</text:span></text:p>
          </table:table-cell>
          <table:covered-table-cell/>
        </table:table-row>
        <table:table-row table:style-name="Table41.15">
          <table:covered-table-cell/>
          <table:covered-table-cell/>
          <table:table-cell table:style-name="Table41.C15" office:value-type="string" table:number-columns-spanned="3">
            <text:p text:style-name="P561_0"><text:span text:style-name="T37">당기순이익</text:span></text:p>
          </table:table-cell>
          <table:covered-table-cell/>
          <table:covered-table-cell/>
          <table:table-cell table:style-name="Table41.F15" office:value-type="string" table:number-columns-spanned="3">
            <text:p text:style-name="P563_0"><text:span text:style-name="T266">000</text:span><text:span text:style-name="T37">백만원</text:span></text:p>
          </table:table-cell>
          <table:covered-table-cell/>
          <table:covered-table-cell/>
          <table:table-cell table:style-name="Table41.I15" office:value-type="string" table:number-columns-spanned="2">
            <text:p text:style-name="P563_0"><text:span text:style-name="T266">000</text:span><text:span text:style-name="T37">백만원</text:span></text:p>
          </table:table-cell>
          <table:covered-table-cell/>
        </table:table-row>
        <table:table-row table:style-name="Table41.16">
          <table:covered-table-cell/>
          <table:covered-table-cell/>
          <table:table-cell table:style-name="Table41.C16" office:value-type="string" table:number-columns-spanned="3">
            <text:p text:style-name="P561_0"><text:span text:style-name="T37">총부채</text:span></text:p>
          </table:table-cell>
          <table:covered-table-cell/>
          <table:covered-table-cell/>
          <table:table-cell table:style-name="Table41.F16" office:value-type="string" table:number-columns-spanned="3">
            <text:p text:style-name="P563_0"><text:span text:style-name="T266">000</text:span><text:span text:style-name="T37">백만원</text:span></text:p>
          </table:table-cell>
          <table:covered-table-cell/>
          <table:covered-table-cell/>
          <table:table-cell table:style-name="Table41.I16" office:value-type="string" table:number-columns-spanned="2">
            <text:p text:style-name="P563_0"><text:span text:style-name="T266">000</text:span><text:span text:style-name="T37">백만원</text:span></text:p>
          </table:table-cell>
          <table:covered-table-cell/>
        </table:table-row>
        <table:table-row table:style-name="Table41.17">
          <table:table-cell table:style-name="Table41.A17" office:value-type="string" table:number-columns-spanned="2" table:number-rows-spanned="2">
            <text:p text:style-name="P561_0"><text:span text:style-name="T264">대표자</text:span></text:p>
          </table:table-cell>
          <table:covered-table-cell/>
          <table:table-cell table:style-name="Table41.C17" office:value-type="string" table:number-columns-spanned="3">
            <text:p text:style-name="P561_0"><text:span text:style-name="T37">성명(한글)</text:span></text:p>
          </table:table-cell>
          <table:covered-table-cell/>
          <table:covered-table-cell/>
          <table:table-cell table:style-name="Table41.F17" office:value-type="string">
            <text:p text:style-name="P561_0"><text:span text:style-name="T266">ㅇㅇㅇ</text:span></text:p>
          </table:table-cell>
          <table:table-cell table:style-name="Table41.G17" office:value-type="string" table:number-columns-spanned="3">
            <text:p text:style-name="P561_0"><text:span text:style-name="T37">성명(한자)</text:span></text:p>
          </table:table-cell>
          <table:covered-table-cell/>
          <table:covered-table-cell/>
          <table:table-cell table:style-name="Table41.J17" office:value-type="string">
            <text:p text:style-name="P561_0"><text:span text:style-name="T266">ㅇㅇㅇ</text:span></text:p>
          </table:table-cell>
        </table:table-row>
        <table:table-row table:style-name="Table41.18">
          <table:covered-table-cell/>
          <table:covered-table-cell/>
          <table:table-cell table:style-name="Table41.C18" office:value-type="string" table:number-columns-spanned="3">
            <text:p text:style-name="P561_0"><text:span text:style-name="T37">직위</text:span></text:p>
          </table:table-cell>
          <table:covered-table-cell/>
          <table:covered-table-cell/>
          <table:table-cell table:style-name="Table41.F18" office:value-type="string">
            <text:p text:style-name="P561_0"><text:span text:style-name="T266">회장, 원장 등</text:span></text:p>
          </table:table-cell>
          <table:table-cell table:style-name="Table41.G18" office:value-type="string" table:number-columns-spanned="3">
            <text:p text:style-name="P561_0"><text:span text:style-name="T37">주민등록번호</text:span></text:p>
          </table:table-cell>
          <table:covered-table-cell/>
          <table:covered-table-cell/>
          <table:table-cell table:style-name="Table41.J18" office:value-type="string">
            <text:p text:style-name="P561_0"><text:span text:style-name="T266">000000-0000000</text:span></text:p>
          </table:table-cell>
        </table:table-row>
        <table:table-row table:style-name="Table41.19">
          <table:table-cell table:style-name="Table41.A19" office:value-type="string" table:number-columns-spanned="2" table:number-rows-spanned="3">
            <text:p text:style-name="P561_0"><text:span text:style-name="T264">작성자</text:span></text:p>
          </table:table-cell>
          <table:covered-table-cell/>
          <table:table-cell table:style-name="Table41.C19" office:value-type="string" table:number-columns-spanned="3">
            <text:p text:style-name="P561_0"><text:span text:style-name="T37">성명</text:span></text:p>
          </table:table-cell>
          <table:covered-table-cell/>
          <table:covered-table-cell/>
          <table:table-cell table:style-name="Table41.F19" office:value-type="string">
            <text:p text:style-name="P561_0"><text:span text:style-name="T266">ㅇㅇㅇ</text:span></text:p>
          </table:table-cell>
          <table:table-cell table:style-name="Table41.G19" office:value-type="string" table:number-columns-spanned="3">
            <text:p text:style-name="P561_0"><text:span text:style-name="T37">부서명</text:span></text:p>
          </table:table-cell>
          <table:covered-table-cell/>
          <table:covered-table-cell/>
          <table:table-cell table:style-name="Table41.J19" office:value-type="string">
            <text:p text:style-name="P561_0"><text:span text:style-name="T266">ㅇㅇㅇ</text:span></text:p>
          </table:table-cell>
        </table:table-row>
        <table:table-row table:style-name="Table41.20">
          <table:covered-table-cell/>
          <table:covered-table-cell/>
          <table:table-cell table:style-name="Table41.C20" office:value-type="string" table:number-columns-spanned="3">
            <text:p text:style-name="P561_0"><text:span text:style-name="T37">직위</text:span></text:p>
          </table:table-cell>
          <table:covered-table-cell/>
          <table:covered-table-cell/>
          <table:table-cell table:style-name="Table41.F20" office:value-type="string">
            <text:p text:style-name="P561_0"><text:span text:style-name="T266">ㅇㅇㅇ</text:span></text:p>
          </table:table-cell>
          <table:table-cell table:style-name="Table41.G20" office:value-type="string" table:number-columns-spanned="3">
            <text:p text:style-name="P561_0"><text:span text:style-name="T37">직장전화</text:span></text:p>
          </table:table-cell>
          <table:covered-table-cell/>
          <table:covered-table-cell/>
          <table:table-cell table:style-name="Table41.J20" office:value-type="string">
            <text:p text:style-name="P561_0"><text:span text:style-name="T266">000-000-0000</text:span></text:p>
          </table:table-cell>
        </table:table-row>
        <table:table-row table:style-name="Table41.21">
          <table:covered-table-cell/>
          <table:covered-table-cell/>
          <table:table-cell table:style-name="Table41.C21" office:value-type="string" table:number-columns-spanned="3">
            <text:p text:style-name="P561_0"><text:span text:style-name="T37">휴대전화</text:span></text:p>
          </table:table-cell>
          <table:covered-table-cell/>
          <table:covered-table-cell/>
          <table:table-cell table:style-name="Table41.F21" office:value-type="string">
            <text:p text:style-name="P561_0"><text:span text:style-name="T266">010-0000-0000</text:span></text:p>
          </table:table-cell>
          <table:table-cell table:style-name="Table41.G21" office:value-type="string" table:number-columns-spanned="3">
            <text:p text:style-name="P561_0"><text:span text:style-name="T37">e-mail</text:span></text:p>
          </table:table-cell>
          <table:covered-table-cell/>
          <table:covered-table-cell/>
          <table:table-cell table:style-name="Table41.J21" office:value-type="string">
            <text:p text:style-name="P561_0"><text:span text:style-name="T266">abc@abc.com</text:span></text:p>
          </table:table-cell>
        </table:table-row>
        <table:table-row table:style-name="Table41.22">
          <table:table-cell table:style-name="Table41.A22" office:value-type="string" table:number-columns-spanned="10">
            <text:p text:style-name="P564_0"><text:span text:style-name="T271"/></text:p>
            <text:p text:style-name="P564_0"><text:span text:style-name="T272">위의 기록이 사실과 다름없음을 확인하며, 2026년도 소프트웨어 산업발전 유공자 포상을 신청합니다.</text:span></text:p>
            <text:p text:style-name="P565_0"><text:span text:style-name="T271"/></text:p>
            <text:p text:style-name="P565_0"><text:span text:style-name="T37">붙임 <text:s text:c="1"/>1. 최근 2년간(‘24년~’25년) 손익계산서 1부.</text:span></text:p>
            <text:p text:style-name="P566_0"><text:span text:style-name="T37"><text:s/><text:s text:c="5"/>2. 최근 2년간(‘24년~’25년) 수출 증빙자료(외화입금증명 등 객관적인 실적증명서 등) 1부.</text:span></text:p>
            <text:p text:style-name="P567_0"><text:span text:style-name="T37"><text:s/><text:s text:c="5"/>3. 공적 증빙자료 1부. <text:s text:c="1"/>끝.</text:span></text:p>
            <text:p text:style-name="P568_0"><text:span text:style-name="T37"><text:s/><text:s text:c="10"/>2026년 </text:span><text:span text:style-name="T266">0</text:span><text:span text:style-name="T37">월 </text:span><text:span text:style-name="T266">0</text:span><text:span text:style-name="T37">일</text:span></text:p>
            <text:p text:style-name="P569_0"><text:span text:style-name="T37">신청자 : </text:span><text:span text:style-name="T266">ㅇㅇㅇ</text:span><text:span text:style-name="T37"><text:s/>(서명)</text:span></text:p>
            <text:p text:style-name="P570_0"><text:span text:style-name="T273">과학기술정보통신부장관 귀하</text:span></text:p>
            <text:p text:style-name="P570_0"><text:span text:style-name="T27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_0_b4"><text:span text:style-name="T376"><draw:frame draw:style-name="tableinfakeframe_gr41" svg:x="0cm" svg:y="0cm" draw:z-index="63" text:anchor-type="as-char"><draw:text-box><table:table table:style-name="Table42"><table:table-column table:style-name="Table42.A"/><table:table-row table:style-name="Table42.1"><table:table-cell table:style-name="Table42.A1" office:value-type="string"><text:p text:style-name="P571_0"><text:span text:style-name="T258">공적조서 작성요령</text:span></text:p></table:table-cell></table:table-row></table:table></draw:text-box></draw:frame></text:span></text:p>
      <text:p text:style-name="P4_0"><text:span text:style-name="T377"/></text:p>
      <text:p text:style-name="P381_0"><text:span text:style-name="T70"><text:s/></text:span><text:span text:style-name="T103">○</text:span><text:span text:style-name="T70"><text:s/>‘군번’란은 군인인 경우만, ‘국적’란은 외국인인 경우만 작성</text:span></text:p>
      <text:p text:style-name="P255_0"><text:span text:style-name="T111"/></text:p>
      <text:p text:style-name="P381_0"><text:span text:style-name="T70"><text:s/></text:span><text:span text:style-name="T103">○</text:span><text:span text:style-name="T70"><text:s/>‘주소’란은 </text:span><text:span text:style-name="T93">도로명 주소</text:span><text:span text:style-name="T70">로 거주지 주소 작성</text:span></text:p>
      <text:p text:style-name="P255_0"><text:span text:style-name="T111"/></text:p>
      <text:p text:style-name="P382_0"><text:span text:style-name="T70"><text:s/></text:span><text:span text:style-name="T103">○</text:span><text:span text:style-name="T70"><text:s/>‘소속’, ‘직위’, ‘직급·계급’란은 </text:span><text:span text:style-name="T93">수상자로 선정될 경우 상장에 표기</text:span><text:span text:style-name="T70">되므로 약자가 아닌 </text:span><text:span text:style-name="T93">공식명칭으로 정확히 작성하고, ‘직위’는 포상신청서와 동일하게 작성</text:span></text:p>
      <text:p text:style-name="P255_0"><text:span text:style-name="T111"/></text:p>
      <text:p text:style-name="P381_0"><text:span text:style-name="T70"><text:s/></text:span><text:span text:style-name="T103">○</text:span><text:span text:style-name="T70"><text:s/>‘추천훈격’과 ‘추천순위’란은 </text:span><text:span text:style-name="T284">기재하지 말 것(공란)</text:span></text:p>
      <text:p text:style-name="P257_0"><text:span text:style-name="T146"/></text:p>
      <text:p text:style-name="P383_0"><text:span text:style-name="T70"><text:s/></text:span><text:span text:style-name="T103">○ </text:span><text:span text:style-name="T70">‘공적기간’은 </text:span><text:span text:style-name="T93">소프트웨어와 관련된 전 경력</text:span><text:span text:style-name="T70">을 합산하여 작성</text:span></text:p>
      <text:p text:style-name="P258_0"><text:span text:style-name="T146"/></text:p>
      <text:p text:style-name="P384_0"><text:span text:style-name="T70"><text:s/><text:s text:c="2"/>- 이공계 전공의 경우 석·박사과정 기간은 공적기간에 포함, 군 </text:span><text:span text:style-name="T88">경력 기간은 제외(단, 전문연구요원으로 병역을 대체한 경우는 포함)</text:span></text:p>
      <text:p text:style-name="P255_0"><text:span text:style-name="T111"/></text:p>
      <text:p text:style-name="P381_0"><text:span text:style-name="T70"><text:s/></text:span><text:span text:style-name="T103">○</text:span><text:span text:style-name="T70"><text:s/>‘공적요지’는 </text:span><text:span text:style-name="T93">주요공적을 개조식</text:span><text:span text:style-name="T70">으로 </text:span><text:span text:style-name="T93">압축</text:span><text:span text:style-name="T70">하여 기재</text:span><text:span text:style-name="T284">(70자 이내)</text:span></text:p>
      <text:p text:style-name="P259_0"><text:span text:style-name="T111"/></text:p>
      <text:p text:style-name="P385_0"><text:span text:style-name="T70"><text:s/><text:s text:c="2"/>- </text:span><text:span text:style-name="T54">상훈포털 등을 통해 외부에 공개</text:span><text:span text:style-name="T55">되므로 </text:span><text:span text:style-name="T54">육하원칙에 의거 </text:span><text:span text:style-name="T55">신중하게</text:span><text:span text:style-name="T88"><text:s/>작</text:span><text:span text:style-name="T70">성</text:span></text:p>
      <text:p text:style-name="P259_0"><text:span text:style-name="T111"/></text:p>
      <text:p text:style-name="P386_0"><text:span text:style-name="T70"><text:s/><text:s text:c="2"/>- 전문용어 사용 지양, 실적 위주(수치 포함)로 일반 국민이 쉽게 이해할 수 있도록 작성, </text:span><text:span text:style-name="T284">~에 기여함</text:span><text:span text:style-name="T286">으로 끝낼 것</text:span></text:p>
      <text:p text:style-name="P255_0"><text:span text:style-name="T111"/></text:p>
      <text:p text:style-name="P387_0"><text:span text:style-name="T70"><text:s/></text:span><text:span text:style-name="T103">○</text:span><text:span text:style-name="T70"><text:s/></text:span><text:span text:style-name="T104">포상후보자의 신원, 공적 등을 보증하기 위한 </text:span><text:span text:style-name="T107">‘조사자’와 ‘추천관’은</text:span><text:span text:style-name="T93"><text:s/></text:span><text:span text:style-name="T92">내·외부 모두 가능</text:span><text:span text:style-name="T88">하나 </text:span><text:span text:style-name="T92">‘</text:span><text:span text:style-name="T416">조사자’와 ‘추천관’은 동일 기관 소속</text:span><text:span text:style-name="T88">이어야 함</text:span></text:p>
      <text:p text:style-name="P255_0"><text:span text:style-name="T111"/></text:p>
      <text:p text:style-name="P388_0"><text:span text:style-name="T70"><text:s/></text:span><text:span text:style-name="T103">○</text:span><text:span text:style-name="T70"><text:s/>‘</text:span><text:span text:style-name="T95">주요경력(연혁)’은 공적기간을 확인하는 주요내용이므로 </text:span><text:span text:style-name="T94">연도별로</text:span><text:span text:style-name="T93"><text:s/>연결되도록 연·월·일 </text:span><text:span text:style-name="T70">작성, </text:span><text:span text:style-name="T93">공백기간은 공적기간에서 제외</text:span></text:p>
      <text:p text:style-name="P262_0"><text:span text:style-name="T146"/></text:p>
      <text:p text:style-name="P389_0"><text:span text:style-name="T70"><text:s/></text:span><text:span text:style-name="T103">○</text:span><text:span text:style-name="T70"><text:s/>‘과거 포상기록’은 동일 공적으로 </text:span><text:span text:style-name="T93">기 포상을 받았는지 여부를 확인하기 위한 자료</text:span><text:span text:style-name="T70">로 구체적으로 작성</text:span></text:p>
      <text:p text:style-name="P262_0"><text:span text:style-name="T111"/></text:p>
      <text:p text:style-name="P390_0"><text:span text:style-name="T70"><text:s/><text:s text:c="2"/>- </text:span><text:span text:style-name="T107">정부포상(훈·포장, 대통령표창, 국무총리표창) 및 장관표창만 작성</text:span></text:p>
      <text:p text:style-name="P255_0"><text:span text:style-name="T111"/></text:p>
      <text:p text:style-name="P381_0"><text:span text:style-name="T70"><text:s/></text:span><text:span text:style-name="T103">○</text:span><text:span text:style-name="T70"><text:s/></text:span><text:span text:style-name="T286">‘공적내용’은 </text:span><text:span text:style-name="T284">반드시 2,000자 이상 </text:span><text:span text:style-name="T286">작성</text:span></text:p>
      <text:p text:style-name="P259_0"><text:span text:style-name="T111"/></text:p>
      <text:p text:style-name="P391_0"><text:span text:style-name="T70"><text:s/><text:s text:c="2"/>- 2</text:span><text:span text:style-name="T49">,000자 이하일 경우 상훈시스템 입력이 불가하며, 그림·표 등은</text:span><text:span text:style-name="T70"><text:s/>입력되지 않으므로 텍스트로 2,000자 이상이어야 함</text:span></text:p>
      <text:p text:style-name="P262_0"><text:span text:style-name="T111"/></text:p>
      <text:p text:style-name="P392_0"><text:span text:style-name="T70"><text:s/><text:s text:c="2"/>- 정</text:span><text:span text:style-name="T104">부포상을 받은 자가 다시 신청할 경우에는, 기 포상시점 이후의</text:span><text:span text:style-name="T70"><text:s/>공적내용만 기재</text:span></text:p>
      <text:p text:style-name="P379_0_b4"><text:span text:style-name="T249">[서식 2-가] 개인</text:span></text:p>
      <text:p text:style-name="P380_0"><text:span text:style-name="T263">공적조서</text:span></text:p>
      <text:p text:style-name="P380_0"><text:span text:style-name="T42">※ </text:span><text:span text:style-name="T131">본 서식의 </text:span><text:span text:style-name="T248">빨간색 및 파란색 안내 문구(작성 예시)는 참고 후 반드시 삭제</text:span><text:span text:style-name="T131">하시고, 제출 시에는 </text:span><text:span text:style-name="T248">검은색 글씨로만 작성</text:span><text:span text:style-name="T131">하여 주시기 바랍니다.</text:span></text:p>
      <text:p text:style-name="P393_0"><text:span text:style-name="T148"><draw:frame draw:style-name="tableinfakeframe_gr43" svg:x="0cm" svg:y="0cm" draw:z-index="36" text:anchor-type="as-char"><draw:text-box><table:table table:style-name="Table43"><table:table-column table:style-name="Table43.A"/><table:table-column table:style-name="Table43.B"/><table:table-column table:style-name="Table43.C"/><table:table-column table:style-name="Table43.D"/><table:table-column table:style-name="Table43.E"/><table:table-column table:style-name="Table43.F"/><table:table-column table:style-name="Table43.G"/><table:table-column table:style-name="Table43.H"/><table:table-column table:style-name="Table43.I"/><table:table-column table:style-name="Table43.J"/><table:table-column table:style-name="Table43.K"/><table:table-column table:style-name="Table43.L"/><table:table-row table:style-name="Table43.1"><table:table-cell table:style-name="Table43.A1" office:value-type="string" table:number-columns-spanned="2"><text:p text:style-name="P572_0"><text:span text:style-name="T290">성명</text:span></text:p></table:table-cell><table:covered-table-cell/><table:table-cell table:style-name="Table43.C1" office:value-type="string" table:number-columns-spanned="2"><text:p text:style-name="P573_0"><text:span text:style-name="T290">(한글)</text:span></text:p></table:table-cell><table:covered-table-cell/><table:table-cell table:style-name="Table43.E1" office:value-type="string" table:number-columns-spanned="3"><text:p text:style-name="P395_0"><text:span text:style-name="T291">ㅇㅇㅇ <text:s text:c="6"/></text:span></text:p></table:table-cell><table:covered-table-cell/><table:covered-table-cell/><table:table-cell table:style-name="Table43.H1" office:value-type="string" table:number-columns-spanned="3"><text:p text:style-name="P395_0"><text:span text:style-name="T290">(한자)</text:span></text:p></table:table-cell><table:covered-table-cell/><table:covered-table-cell/><table:table-cell table:style-name="Table43.K1" office:value-type="string" table:number-columns-spanned="2"><text:p text:style-name="P395_0"><text:span text:style-name="T291">ㅇㅇㅇ <text:s text:c="6"/></text:span></text:p></table:table-cell><table:covered-table-cell/></table:table-row><table:table-row table:style-name="Table43.2"><table:table-cell table:style-name="Table43.A2" office:value-type="string" table:number-columns-spanned="2" table:number-rows-spanned="2"><text:p text:style-name="P541_0"><text:span text:style-name="T290">주민등록번호</text:span></text:p></table:table-cell><table:covered-table-cell/><table:table-cell table:style-name="Table43.C2" office:value-type="string" table:number-columns-spanned="3" table:number-rows-spanned="2"><text:p text:style-name="P264_0"><text:span text:style-name="T291">000000-0000000</text:span></text:p></table:table-cell><table:covered-table-cell/><table:covered-table-cell/><table:table-cell table:style-name="Table43.F2" office:value-type="string" table:number-columns-spanned="4"><text:p text:style-name="P541_0"><text:span text:style-name="T290">군번(군인의 경우)</text:span></text:p></table:table-cell><table:covered-table-cell/><table:covered-table-cell/><table:covered-table-cell/><table:table-cell table:style-name="Table43.J2" office:value-type="string" table:number-columns-spanned="3"><text:p text:style-name="P264_0"><text:span text:style-name="T290"/></text:p></table:table-cell><table:covered-table-cell/><table:covered-table-cell/></table:table-row><table:table-row table:style-name="Table43.3"><table:covered-table-cell/><table:covered-table-cell/><table:covered-table-cell/><table:covered-table-cell/><table:covered-table-cell/><table:table-cell table:style-name="Table43.F3" office:value-type="string" table:number-columns-spanned="4"><text:p text:style-name="P541_0"><text:span text:style-name="T290">국적 (외국인의 경우)</text:span></text:p></table:table-cell><table:covered-table-cell/><table:covered-table-cell/><table:covered-table-cell/><table:table-cell table:style-name="Table43.J3" office:value-type="string" table:number-columns-spanned="3"><text:p text:style-name="P264_0"><text:span text:style-name="T291"/></text:p></table:table-cell><table:covered-table-cell/><table:covered-table-cell/></table:table-row><table:table-row table:style-name="Table43.4"><table:table-cell table:style-name="Table43.A4" office:value-type="string" table:number-columns-spanned="2"><text:p text:style-name="P541_0"><text:span text:style-name="T290">주소</text:span></text:p></table:table-cell><table:covered-table-cell/><table:table-cell table:style-name="Table43.C4" office:value-type="string" table:number-columns-spanned="10"><text:p text:style-name="P572_0"><text:span text:style-name="T247">사업장 주소가 아닌 거주지 주소로 작성</text:span></text:p><text:p text:style-name="P572_0"><text:span text:style-name="T266">서울특별시 영등포구 여의나루로 5, 000동 0000호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3.5"><table:table-cell table:style-name="Table43.A5" office:value-type="string" table:number-columns-spanned="2"><text:p text:style-name="P541_0"><text:span text:style-name="T290">직업</text:span></text:p></table:table-cell><table:covered-table-cell/><table:table-cell table:style-name="Table43.C5" office:value-type="string" table:number-columns-spanned="3"><text:p text:style-name="P573_0"><text:span text:style-name="T291">ㅇㅇㅇ</text:span></text:p></table:table-cell><table:covered-table-cell/><table:covered-table-cell/><table:table-cell table:style-name="Table43.F5" office:value-type="string" table:number-columns-spanned="4"><text:p text:style-name="P541_0"><text:span text:style-name="T290">소속</text:span></text:p></table:table-cell><table:covered-table-cell/><table:covered-table-cell/><table:covered-table-cell/><table:table-cell table:style-name="Table43.J5" office:value-type="string" table:number-columns-spanned="3"><text:p text:style-name="P561_0"><text:span text:style-name="T266">㈜ㅇㅇ, ㅇㅇ㈜ 등</text:span></text:p></table:table-cell><table:covered-table-cell/><table:covered-table-cell/></table:table-row><table:table-row table:style-name="Table43.6"><table:table-cell table:style-name="Table43.A6" office:value-type="string" table:number-columns-spanned="2"><text:p text:style-name="P541_0"><text:span text:style-name="T290">직위</text:span></text:p></table:table-cell><table:covered-table-cell/><table:table-cell table:style-name="Table43.C6" office:value-type="string" table:number-columns-spanned="3"><text:p text:style-name="P562_0"><text:span text:style-name="T266">대표이사/상무/전무 등</text:span><text:span text:style-name="T292"/></text:p><text:p text:style-name="P562_0"><text:span text:style-name="T250">* </text:span><text:span text:style-name="T255">포상신청서와 동일하게 작성</text:span></text:p></table:table-cell><table:covered-table-cell/><table:covered-table-cell/><table:table-cell table:style-name="Table43.F6" office:value-type="string" table:number-columns-spanned="4"><text:p text:style-name="P541_0"><text:span text:style-name="T290">직급·계급</text:span></text:p></table:table-cell><table:covered-table-cell/><table:covered-table-cell/><table:covered-table-cell/><table:table-cell table:style-name="Table43.J6" office:value-type="string" table:number-columns-spanned="3"><text:p text:style-name="P573_0"><text:span text:style-name="T291">ㅇㅇㅇ</text:span></text:p></table:table-cell><table:covered-table-cell/><table:covered-table-cell/></table:table-row><table:table-row table:style-name="Table43.7"><table:table-cell table:style-name="Table43.A7" office:value-type="string" table:number-columns-spanned="2"><text:p text:style-name="P541_0"><text:span text:style-name="T290">추천훈격</text:span></text:p></table:table-cell><table:covered-table-cell/><table:table-cell table:style-name="Table43.C7" office:value-type="string" table:number-columns-spanned="3"><text:p text:style-name="P574_0"><text:span text:style-name="T256">(공란)</text:span></text:p></table:table-cell><table:covered-table-cell/><table:covered-table-cell/><table:table-cell table:style-name="Table43.F7" office:value-type="string" table:number-columns-spanned="4"><text:p text:style-name="P541_0"><text:span text:style-name="T290">추천순위</text:span></text:p></table:table-cell><table:covered-table-cell/><table:covered-table-cell/><table:covered-table-cell/><table:table-cell table:style-name="Table43.J7" office:value-type="string" table:number-columns-spanned="3"><text:p text:style-name="P574_0"><text:span text:style-name="T256">(공란)</text:span></text:p></table:table-cell><table:covered-table-cell/><table:covered-table-cell/></table:table-row><table:table-row table:style-name="Table43.8"><table:table-cell table:style-name="Table43.A8" office:value-type="string" table:number-columns-spanned="2"><text:p text:style-name="P541_0"><text:span text:style-name="T290">공적분야</text:span></text:p></table:table-cell><table:covered-table-cell/><table:table-cell table:style-name="Table43.C8" office:value-type="string" table:number-columns-spanned="3"><text:p text:style-name="P395_0"><text:span text:style-name="T290">소프트웨어 산업발전</text:span></text:p></table:table-cell><table:covered-table-cell/><table:covered-table-cell/><table:table-cell table:style-name="Table43.F8" office:value-type="string" table:number-columns-spanned="4"><text:p text:style-name="P541_0"><text:span text:style-name="T290">공적기간</text:span></text:p></table:table-cell><table:covered-table-cell/><table:covered-table-cell/><table:covered-table-cell/><table:table-cell table:style-name="Table43.J8" office:value-type="string" table:number-columns-spanned="3"><text:p text:style-name="P574_0"><text:span text:style-name="T291">0년 0개월</text:span><text:span text:style-name="T294"/></text:p></table:table-cell><table:covered-table-cell/><table:covered-table-cell/></table:table-row><table:table-row table:style-name="Table43.9"><table:table-cell table:style-name="Table43.A9" office:value-type="string" table:number-columns-spanned="12"><text:p text:style-name="P541_0"><text:span text:style-name="T290">공적요지(70자 이내)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3.10"><table:table-cell table:style-name="Table43.A10" office:value-type="string" table:number-columns-spanned="12"><text:p text:style-name="P443_0"><text:span text:style-name="T285"><text:s/>○ 유의사항</text:span></text:p><text:p text:style-name="P443_0"><text:span text:style-name="T285"><text:s/><text:s text:c="2"/>- 공적의 핵심을 육하원칙에 따라 </text:span><text:span text:style-name="T295">70자 이내로 요약</text:span><text:span text:style-name="T285">하여 작성</text:span></text:p><text:p text:style-name="P443_0"><text:span text:style-name="T285"><text:s/><text:s text:c="2"/>- 객관적 주요 공적을 중심으로 서술하며 수식어는 제외</text:span></text:p><text:p text:style-name="P443_0"><text:span text:style-name="T285"><text:s/><text:s text:c="2"/>- 이 사람은, 위는, 상기인은, 실명(김포상)’ 등의 단어는 작성 금지</text:span></text:p><text:p text:style-name="P443_0"><text:span text:style-name="T285"><text:s/><text:s text:c="2"/>- </text:span><text:span text:style-name="T295">마지막은 ~기여함</text:span><text:span text:style-name="T257">으로 작성</text:span></text:p><text:p text:style-name="P443_0"><text:span text:style-name="T285"/></text:p><text:p text:style-name="P575_0"><text:span text:style-name="T285"><text:s/>예시-1) ㅇㅇ 진흥법 전부 개정안 국회 통과 지원 및 소프트웨어 ㅇㅇㅇㅇㅇ개최를 통한 소프트웨어 산업 생태계 발전에 </text:span><text:span text:style-name="T257">기여함</text:span></text:p><text:p text:style-name="P575_0"><text:span text:style-name="T285"><text:s/>예시-2) ㅇㅇㅇ대학교 ㅇㅇ대학원과 ㅇㅇㅇㅇ대학원 설립 및 인공지능 ㅇㅇㅇㅇ 감시시스템 개발을 통해 소프트웨어 산업발전에 </text:span><text:span text:style-name="T257">기여함</text:span></text:p><text:p text:style-name="P575_0"><text:span text:style-name="T285"><text:s/>예시-3) IT 비전공 청년, 지방 거주자 및 취업 취약계층 대상 ㅇㅇ교육 등 ㅇㅇㅇ ㅇㅇㅇ교육을 제공하여 소프트웨어 인력양성에 </text:span><text:span text:style-name="T257">기여함</text:span></text:p><text:p text:style-name="P576_0"><text:span text:style-name="T262"/></text:p><text:p text:style-name="P577_0"><text:span text:style-name="T378"><text:s/>* </text:span><text:span text:style-name="T379">기업대표가 지원하는 경우 추천관은 이사, 상무 등(</text:span><text:span text:style-name="T208">본인 추천 불가능)</text:span><text:span text:style-name="T379">, 외부(협회장/총장 등)를 통한 추천도 가능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3.11"><table:table-cell table:style-name="Table43.A11" office:value-type="string" table:number-columns-spanned="12"><text:p text:style-name="P541_0"><text:span text:style-name="T290">조사자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3.12"><table:table-cell table:style-name="Table43.A12" office:value-type="string" table:number-columns-spanned="2"><text:p text:style-name="P541_0"><text:span text:style-name="T290">소속</text:span></text:p></table:table-cell><table:covered-table-cell/><table:table-cell table:style-name="Table43.C12" office:value-type="string" table:number-columns-spanned="10"><text:p text:style-name="P561_0"><text:span text:style-name="T266">㈜ㅇㅇ, ㅇㅇ㈜ 등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3.13"><table:table-cell table:style-name="Table43.A13" office:value-type="string" table:number-columns-spanned="2"><text:p text:style-name="P541_0"><text:span text:style-name="T290">직위(직급·계급)</text:span></text:p></table:table-cell><table:covered-table-cell/><table:table-cell table:style-name="Table43.C13" office:value-type="string" table:number-columns-spanned="3"><text:p text:style-name="P578_0"><text:span text:style-name="T274">인사팀장 등</text:span></text:p><text:p text:style-name="P578_0"><text:span text:style-name="T274">(인사, 감사담당)</text:span></text:p></table:table-cell><table:covered-table-cell/><table:covered-table-cell/><table:table-cell table:style-name="Table43.F13" office:value-type="string" table:number-columns-spanned="4"><text:p text:style-name="P541_0"><text:span text:style-name="T290">성명</text:span></text:p></table:table-cell><table:covered-table-cell/><table:covered-table-cell/><table:covered-table-cell/><table:table-cell table:style-name="Table43.J13" office:value-type="string" table:number-columns-spanned="3"><text:p text:style-name="P579_0"><text:span text:style-name="T291">ㅇㅇㅇ</text:span><text:span text:style-name="T290"><text:s/>(서명 또는 인)</text:span></text:p></table:table-cell><table:covered-table-cell/><table:covered-table-cell/></table:table-row><table:table-row table:style-name="Table43.14"><table:table-cell table:style-name="Table43.A14" office:value-type="string" table:number-columns-spanned="12"><text:p text:style-name="P572_0"><text:span text:style-name="T290"><text:s/><text:s text:c="6"/>위의 기록이 사실과 다름없음을 확인합니다.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3.15"><table:table-cell table:style-name="Table43.A15" office:value-type="string" table:number-columns-spanned="12"><text:p text:style-name="P572_0"><text:span text:style-name="T290">2026년 </text:span><text:span text:style-name="T291">0</text:span><text:span text:style-name="T290">월 </text:span><text:span text:style-name="T291">0</text:span><text:span text:style-name="T290">일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3.16"><table:table-cell table:style-name="Table43.A16" office:value-type="string"><text:p text:style-name="P572_0"><text:span text:style-name="T290"><text:s/><text:s text:c="1"/>추 천 관</text:span></text:p></table:table-cell><table:table-cell table:style-name="Table43.B16" office:value-type="string" table:number-columns-spanned="2"><text:p text:style-name="P572_0"><text:span text:style-name="T290">직 위</text:span></text:p></table:table-cell><table:covered-table-cell/><table:table-cell table:style-name="Table43.D16" office:value-type="string" table:number-columns-spanned="3"><text:p text:style-name="P572_0"><text:span text:style-name="T298">임원급 책임자, 기관장 등</text:span></text:p></table:table-cell><table:covered-table-cell/><table:covered-table-cell/><table:table-cell table:style-name="Table43.G16" office:value-type="string" table:number-columns-spanned="2"><text:p text:style-name="P395_0"><text:span text:style-name="T290">성 명</text:span></text:p></table:table-cell><table:covered-table-cell/><table:table-cell table:style-name="Table43.I16" office:value-type="string" table:number-columns-spanned="3"><text:p text:style-name="P395_0"><text:span text:style-name="T291">ㅇㅇㅇ</text:span></text:p></table:table-cell><table:covered-table-cell/><table:covered-table-cell/><table:table-cell table:style-name="Table43.L16" office:value-type="string"><text:p text:style-name="P265_0"><text:span text:style-name="T290"><draw:frame draw:style-name="tableinfakeframe_gr42" svg:x="0cm" svg:y="0cm" draw:z-index="66" text:anchor-type="as-char"><draw:text-box><table:table table:style-name="Table44"><table:table-column table:style-name="Table44.A"/><table:table-row table:style-name="Table44.1"><table:table-cell table:style-name="Table44.A1" office:value-type="string"><text:p text:style-name="P541_0"><text:span text:style-name="T380">관인</text:span></text:p><text:p text:style-name="P541_0"><text:span text:style-name="T380">필수</text:span></text:p></table:table-cell></table:table-row></table:table></draw:text-box></draw:frame></text:span></text:p></table:table-cell></table:table-row></table:table></draw:text-box></draw:frame></text:span></text:p>
      <table:table table:style-name="Table45">
        <table:table-column table:style-name="Table45.A"/>
        <table:table-column table:style-name="Table45.B"/>
        <table:table-row table:style-name="Table45.1">
          <table:table-cell table:style-name="Table45.A1" office:value-type="string" table:number-columns-spanned="2">
            <text:p text:style-name="P541_0"><text:span text:style-name="T301">주요경력</text:span></text:p>
          </table:table-cell>
          <table:covered-table-cell/>
        </table:table-row>
        <table:table-row table:style-name="Table45.2">
          <table:table-cell table:style-name="Table45.A2" office:value-type="string">
            <text:p text:style-name="P541_0"><text:span text:style-name="T301">연 월 일</text:span></text:p>
          </table:table-cell>
          <table:table-cell table:style-name="Table45.B2" office:value-type="string">
            <text:p text:style-name="P541_0"><text:span text:style-name="T301">이력사항</text:span></text:p>
          </table:table-cell>
        </table:table-row>
        <table:table-row table:style-name="Table45.3">
          <table:table-cell table:style-name="Table45.A3" office:value-type="string">
            <text:p text:style-name="P541_0"><text:span text:style-name="T269">2020. 00. 00. ~ 현재</text:span></text:p>
          </table:table-cell>
          <table:table-cell table:style-name="Table45.B3" office:value-type="string">
            <text:p text:style-name="P561_0"><text:span text:style-name="T266">㈜ㅇㅇㅇ 대표이사 (최근순으로 작성)</text:span></text:p>
          </table:table-cell>
        </table:table-row>
        <table:table-row table:style-name="Table45.4">
          <table:table-cell table:style-name="Table45.A4" office:value-type="string">
            <text:p text:style-name="P437_0"><text:span text:style-name="T415">2019. 00. 00. ~ 0000. 00. 00. </text:span></text:p>
          </table:table-cell>
          <table:table-cell table:style-name="Table45.B4" office:value-type="string">
            <text:p text:style-name="P561_0"><text:span text:style-name="T266">ㅇㅇㅇ㈜ 팀장</text:span></text:p>
          </table:table-cell>
        </table:table-row>
        <table:table-row table:style-name="Table45.5">
          <table:table-cell table:style-name="Table45.A5" office:value-type="string">
            <text:p text:style-name="P437_0"><text:span text:style-name="T415">2018. 00. 00. ~ 0000. 00. 00. </text:span></text:p>
          </table:table-cell>
          <table:table-cell table:style-name="Table45.B5" office:value-type="string">
            <text:p text:style-name="P561_0"><text:span text:style-name="T266">ㅇㅇㅇ연구소 책임연구원</text:span></text:p>
          </table:table-cell>
        </table:table-row>
        <table:table-row table:style-name="Table45.6">
          <table:table-cell table:style-name="Table45.A6" office:value-type="string">
            <text:p text:style-name="P437_0"><text:span text:style-name="T415">2017. 00. 00. ~ 0000. 00. 00. </text:span></text:p>
          </table:table-cell>
          <table:table-cell table:style-name="Table45.B6" office:value-type="string">
            <text:p text:style-name="P561_0"><text:span text:style-name="T266">ㅇㅇㅇ원 선임연구원</text:span></text:p>
          </table:table-cell>
        </table:table-row>
        <table:table-row table:style-name="Table45.7">
          <table:table-cell table:style-name="Table45.A7" office:value-type="string" table:number-columns-spanned="2">
            <text:p text:style-name="P541_0"><text:span text:style-name="T301">과거 포상기록(훈장·포장·표창별로 기록)</text:span></text:p>
          </table:table-cell>
          <table:covered-table-cell/>
        </table:table-row>
        <table:table-row table:style-name="Table45.8">
          <table:table-cell table:style-name="Table45.A8" office:value-type="string">
            <text:p text:style-name="P541_0"><text:span text:style-name="T301">수여일자(연 월 일)</text:span></text:p>
          </table:table-cell>
          <table:table-cell table:style-name="Table45.B8" office:value-type="string">
            <text:p text:style-name="P541_0"><text:span text:style-name="T301">포상종류</text:span><text:span text:style-name="T241"/></text:p>
          </table:table-cell>
        </table:table-row>
        <table:table-row table:style-name="Table45.9">
          <table:table-cell table:style-name="Table45.A9" office:value-type="string">
            <text:p text:style-name="P437_0"><text:span text:style-name="T269">2020. 00. 00.</text:span></text:p>
          </table:table-cell>
          <table:table-cell table:style-name="Table45.B9" office:value-type="string">
            <text:p text:style-name="P578_0"><text:span text:style-name="T241">정부포상(훈·포장, 대통령표창, 국무총리표창) 및 장관표창만 작성</text:span><text:span text:style-name="T302"><text:s/></text:span><text:span text:style-name="T303">(최근순으로 작성)</text:span></text:p>
          </table:table-cell>
        </table:table-row>
        <table:table-row table:style-name="Table45.10">
          <table:table-cell table:style-name="Table45.A10" office:value-type="string">
            <text:p text:style-name="P437_0"><text:span text:style-name="T269">2019. 00. 00.</text:span></text:p>
          </table:table-cell>
          <table:table-cell table:style-name="Table45.B10" office:value-type="string">
            <text:p text:style-name="P578_0"><text:span text:style-name="T304">ㅇㅇ협회장상, ㅇㅇ원 표창은 작성 금지 / </text:span><text:span text:style-name="T305">개인표창만 작성</text:span><text:span text:style-name="T304">, 단체표창 작성 금지</text:span></text:p>
          </table:table-cell>
        </table:table-row>
        <table:table-row table:style-name="Table45.11">
          <table:table-cell table:style-name="Table45.A11" office:value-type="string">
            <text:p text:style-name="P437_0"><text:span text:style-name="T269">2018. 00. 00.</text:span></text:p>
          </table:table-cell>
          <table:table-cell table:style-name="Table45.B11" office:value-type="string">
            <text:p text:style-name="P578_0"><text:span text:style-name="T269">(예시) 산업포장 (소프트웨어 산업발전 유공)</text:span></text:p>
          </table:table-cell>
        </table:table-row>
        <table:table-row table:style-name="Table45.12">
          <table:table-cell table:style-name="Table45.A12" office:value-type="string">
            <text:p text:style-name="P437_0"><text:span text:style-name="T269">2017. 00. 00.</text:span></text:p>
          </table:table-cell>
          <table:table-cell table:style-name="Table45.B12" office:value-type="string">
            <text:p text:style-name="P578_0"><text:span text:style-name="T269">(예시) 대통령표창 (정보통신 발전 유공)</text:span></text:p>
          </table:table-cell>
        </table:table-row>
        <table:table-row table:style-name="Table45.13">
          <table:table-cell table:style-name="Table45.A13" office:value-type="string" table:number-columns-spanned="2">
            <text:p text:style-name="P541_0"><text:span text:style-name="T301">공적내용(2,000자 이상)</text:span></text:p>
          </table:table-cell>
          <table:covered-table-cell/>
        </table:table-row>
        <table:table-row table:style-name="Table45.14">
          <table:table-cell table:style-name="Table45.A14" office:value-type="string" table:number-columns-spanned="2">
            <text:p text:style-name="P443_0"><text:span text:style-name="T285"><text:s/>○ 유의사항</text:span></text:p>
            <text:p text:style-name="P580_0"><text:span text:style-name="T285"><text:s/><text:s text:c="2"/>- </text:span><text:span text:style-name="T287">2,000자 이하일 경우 상훈시스템 입력이 불가하며, 그림·표 등은 입력되지 않으므로 </text:span><text:span text:style-name="T245">텍스트만 2,000자 이상</text:span><text:span text:style-name="T289">이어야 함. </text:span><text:span text:style-name="T245">표, 그림 삽입 금지</text:span></text:p>
            <text:p text:style-name="P580_0"><text:span text:style-name="T287"><text:s/><text:s text:c="2"/>- 정부포상을 받은 자가 다시 신청할 경우 기 포상시점 이후의 공적내용만 기재</text:span></text:p>
            <text:p text:style-name="P443_0"><text:span text:style-name="T285"><text:s/><text:s text:c="2"/>- 주요 공적(정량적 성과 및 정성적 성과)을 우선순위로 하여 10페이지 이내 개조식으로 작성</text:span></text:p>
            <text:p text:style-name="P443_0"><text:span text:style-name="T285"><text:s/><text:s text:c="4"/>* </text:span><text:span text:style-name="T287">그림·표 등은 작성 금지, 공적내용은 텍스트로만 작성</text:span></text:p>
            <text:p text:style-name="P443_0"><text:span text:style-name="T285"><text:s/></text:span></text:p>
            <text:p text:style-name="P443_0"><text:span text:style-name="T285"><text:s/>예시) </text:span></text:p>
            <text:p text:style-name="P581_0"><text:span text:style-name="T285"><text:s/>○ 첫 번째 공적 제목 작성(40자 이내)</text:span></text:p>
            <text:p text:style-name="P581_0"><text:span text:style-name="T285"><text:s/><text:s text:c="2"/>- 최근 0년간 매출액 증가 000% : ’21년 00억원에서 ’23년 00억원 달성</text:span></text:p>
            <text:p text:style-name="P581_0"><text:span text:style-name="T285"><text:s/><text:s text:c="2"/>- ’00년 원천 기술 개발을 통해 ㅇㅇ제품 품질 향상 및 ㅇㅇ기반 조성에 기여</text:span></text:p>
            <text:p text:style-name="P443_0"><text:span text:style-name="T285"/></text:p>
            <text:p text:style-name="P581_0"><text:span text:style-name="T285"><text:s/>○ 두 번째 공적 제목 작성(40자 이내)</text:span></text:p>
            <text:p text:style-name="P581_0"><text:span text:style-name="T285"><text:s/><text:s text:c="2"/>- ’00년 창업 당시 000명 규모, ’00년 000명 규모의 회사로 성장</text:span></text:p>
            <text:p text:style-name="P581_0"><text:span text:style-name="T285"><text:s/><text:s text:c="2"/>- ㅇㅇ지역 ㅇㅇ기술 개발 사업을 지원하여 ㅇㅇㅇㅇㅇ문화 확산에 기여</text:span></text:p>
            <text:p text:style-name="P581_0"><text:span text:style-name="T285"/></text:p>
            <text:p text:style-name="P581_0"><text:span text:style-name="T285"><text:s/>○ 세 번째 공적 제목 작성(40자 이내)</text:span></text:p>
            <text:p text:style-name="P581_0"><text:span text:style-name="T285"><text:s/><text:s text:c="2"/>- ’00년 ㅇㅇ산업 분야에 ㅇㅇ기술을 적용하여 ㅇㅇ이 가능한 소프트웨어 개발</text:span></text:p>
            <text:p text:style-name="P581_0"><text:span text:style-name="T285"><text:s/><text:s text:c="2"/>- 해외 소프트웨어에 의존하던 ㅇㅇ분야 내 ㅇㅇ서비스를 개발하여 ㅇㅇ억원 수입대체 효과 달성</text:span></text:p>
          </table:table-cell>
          <table:covered-table-cell/>
        </table:table-row>
      </table:table>
      <text:p text:style-name="P379_0_b4"><text:span text:style-name="T290">[서식 2-나] 협·단체</text:span></text:p>
      <text:p text:style-name="P244_0"><text:span text:style-name="T130"/></text:p>
      <text:p text:style-name="P380_0"><text:span text:style-name="T263">공적조서</text:span></text:p>
      <text:p text:style-name="P380_0"><text:span text:style-name="T42">※ </text:span><text:span text:style-name="T131">본 서식의 </text:span><text:span text:style-name="T248">빨간색 및 파란색 안내 문구(작성 예시)는 참고 후 반드시 삭제</text:span><text:span text:style-name="T131">하시고, 제출 시에는 </text:span><text:span text:style-name="T248">검은색 글씨로만 작성</text:span><text:span text:style-name="T131">하여 주시기 바랍니다.</text:span></text:p>
      <text:p text:style-name="P393_0"><text:span text:style-name="T148"><draw:frame draw:style-name="tableinfakeframe_gr45" svg:x="0cm" svg:y="0cm" draw:z-index="69" text:anchor-type="as-char"><draw:text-box><table:table table:style-name="Table46"><table:table-column table:style-name="Table46.A"/><table:table-column table:style-name="Table46.B"/><table:table-column table:style-name="Table46.C"/><table:table-column table:style-name="Table46.D"/><table:table-column table:style-name="Table46.E"/><table:table-column table:style-name="Table46.F"/><table:table-column table:style-name="Table46.G"/><table:table-column table:style-name="Table46.H"/><table:table-column table:style-name="Table46.I"/><table:table-column table:style-name="Table46.J"/><table:table-column table:style-name="Table46.K"/><table:table-row table:style-name="Table46.1"><table:table-cell table:style-name="Table46.A1" office:value-type="string" table:number-columns-spanned="2"><text:p text:style-name="P572_0"><text:span text:style-name="T290">단체명</text:span></text:p></table:table-cell><table:covered-table-cell/><table:table-cell table:style-name="Table46.C1" office:value-type="string" table:number-columns-spanned="2"><text:p text:style-name="P561_0"><text:span text:style-name="T266">ㅇㅇ협회, ㅇㅇ원 등</text:span></text:p></table:table-cell><table:covered-table-cell/><table:table-cell table:style-name="Table46.E1" office:value-type="string" table:number-columns-spanned="4"><text:p text:style-name="P395_0"><text:span text:style-name="T290">사업자등록번호</text:span></text:p></table:table-cell><table:covered-table-cell/><table:covered-table-cell/><table:covered-table-cell/><table:table-cell table:style-name="Table46.I1" office:value-type="string" table:number-columns-spanned="3"><text:p text:style-name="P561_0"><text:span text:style-name="T266">000-00-0000</text:span></text:p></table:table-cell><table:covered-table-cell/><table:covered-table-cell/></table:table-row><table:table-row table:style-name="Table46.2"><table:table-cell table:style-name="Table46.A2" office:value-type="string" table:number-columns-spanned="2"><text:p text:style-name="P541_0"><text:span text:style-name="T290">주소</text:span></text:p></table:table-cell><table:covered-table-cell/><table:table-cell table:style-name="Table46.C2" office:value-type="string" table:number-columns-spanned="9"><text:p text:style-name="P561_0"><text:span text:style-name="T266">서울특별시 종로구 세종대로 209, 0000호</text:span><text:span text:style-name="T292">(개인이 아닌 단체의 주소 작성)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46.3"><table:table-cell table:style-name="Table46.A3" office:value-type="string" table:number-columns-spanned="2"><text:p text:style-name="P541_0"><text:span text:style-name="T290">대표자(성명)</text:span></text:p></table:table-cell><table:covered-table-cell/><table:table-cell table:style-name="Table46.C3" office:value-type="string" table:number-columns-spanned="3"><text:p text:style-name="P561_0"><text:span text:style-name="T266">ㅇㅇㅇ</text:span></text:p></table:table-cell><table:covered-table-cell/><table:covered-table-cell/><table:table-cell table:style-name="Table46.F3" office:value-type="string" table:number-columns-spanned="4"><text:p text:style-name="P561_0"><text:span text:style-name="T37">대표자(직위)</text:span></text:p></table:table-cell><table:covered-table-cell/><table:covered-table-cell/><table:covered-table-cell/><table:table-cell table:style-name="Table46.J3" office:value-type="string" table:number-columns-spanned="2"><text:p text:style-name="P561_0"><text:span text:style-name="T266">회장, 원장 등</text:span></text:p><text:p text:style-name="P561_0"><text:span text:style-name="T293">* 포상신청서와 동일하게 작성</text:span></text:p></table:table-cell><table:covered-table-cell/></table:table-row><table:table-row table:style-name="Table46.4"><table:table-cell table:style-name="Table46.A4" office:value-type="string" table:number-columns-spanned="2"><text:p text:style-name="P541_0"><text:span text:style-name="T290">추천훈격</text:span></text:p></table:table-cell><table:covered-table-cell/><table:table-cell table:style-name="Table46.C4" office:value-type="string" table:number-columns-spanned="2"><text:p text:style-name="P574_0"><text:span text:style-name="T256">(공란)</text:span></text:p></table:table-cell><table:covered-table-cell/><table:table-cell table:style-name="Table46.E4" office:value-type="string" table:number-columns-spanned="4"><text:p text:style-name="P541_0"><text:span text:style-name="T290">추천순위</text:span></text:p></table:table-cell><table:covered-table-cell/><table:covered-table-cell/><table:covered-table-cell/><table:table-cell table:style-name="Table46.I4" office:value-type="string" table:number-columns-spanned="3"><text:p text:style-name="P574_0"><text:span text:style-name="T256">(공란)</text:span></text:p></table:table-cell><table:covered-table-cell/><table:covered-table-cell/></table:table-row><table:table-row table:style-name="Table46.5"><table:table-cell table:style-name="Table46.A5" office:value-type="string" table:number-columns-spanned="2"><text:p text:style-name="P541_0"><text:span text:style-name="T290">공적분야</text:span></text:p></table:table-cell><table:covered-table-cell/><table:table-cell table:style-name="Table46.C5" office:value-type="string" table:number-columns-spanned="2"><text:p text:style-name="P395_0"><text:span text:style-name="T290">소프트웨어 산업발전</text:span></text:p></table:table-cell><table:covered-table-cell/><table:table-cell table:style-name="Table46.E5" office:value-type="string" table:number-columns-spanned="4"><text:p text:style-name="P541_0"><text:span text:style-name="T290">공적기간</text:span></text:p></table:table-cell><table:covered-table-cell/><table:covered-table-cell/><table:covered-table-cell/><table:table-cell table:style-name="Table46.I5" office:value-type="string" table:number-columns-spanned="3"><text:p text:style-name="P574_0"><text:span text:style-name="T291">0년 0개월</text:span><text:span text:style-name="T294"/></text:p></table:table-cell><table:covered-table-cell/><table:covered-table-cell/></table:table-row><table:table-row table:style-name="Table46.6"><table:table-cell table:style-name="Table46.A6" office:value-type="string" table:number-columns-spanned="11"><text:p text:style-name="P541_0"><text:span text:style-name="T290">공적요지(70자 이내)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6.7"><table:table-cell table:style-name="Table46.A7" office:value-type="string" table:number-columns-spanned="11"><text:p text:style-name="P443_0"><text:span text:style-name="T285"><text:s/>○ 유의사항</text:span></text:p><text:p text:style-name="P443_0"><text:span text:style-name="T285"><text:s/><text:s text:c="2"/>- 공적의 핵심을 육하원칙에 따라 </text:span><text:span text:style-name="T295">70자 이내로 요약</text:span><text:span text:style-name="T285">하여 작성</text:span></text:p><text:p text:style-name="P443_0"><text:span text:style-name="T285"><text:s/><text:s text:c="2"/>- 객관적 주요 공적을 중심으로 서술하며 수식어는 제외</text:span></text:p><text:p text:style-name="P443_0"><text:span text:style-name="T285"><text:s/><text:s text:c="2"/>- 이 단체는, 위는, 상기단체는’ 등의 단어는 작성 금지</text:span></text:p><text:p text:style-name="P443_0"><text:span text:style-name="T285"><text:s/><text:s text:c="2"/>- </text:span><text:span text:style-name="T295">마지막은 ~기여함으로 작성</text:span></text:p><text:p text:style-name="P443_0"><text:span text:style-name="T285"/></text:p><text:p text:style-name="P575_0"><text:span text:style-name="T285"><text:s/>예시-1) ㅇㅇ 진흥법 전부 개정안 국회 통과 지원 및 소프트웨어 ㅇㅇㅇㅇㅇ개최를 통한 소프트웨어 산업 생태계 발전에</text:span><text:span text:style-name="T257"><text:s/>기여함</text:span></text:p><text:p text:style-name="P575_0"><text:span text:style-name="T285"><text:s/>예시-2) ㅇㅇㅇ대학교 ㅇㅇ대학원과 ㅇㅇㅇㅇ대학원 설립 및 인공지능 ㅇㅇㅇㅇ 감시시스템 개발을 통해 소프트웨어 산업발전에 </text:span><text:span text:style-name="T257">기여함</text:span></text:p><text:p text:style-name="P575_0"><text:span text:style-name="T285"><text:s/>예시-3) IT 비전공 청년, 지방 거주자 및 취업 취약계층 대상 ㅇㅇ교육 등 ㅇㅇㅇ ㅇㅇㅇ교육을 제공하여 소프트웨어 인력양성에 </text:span><text:span text:style-name="T257">기여함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6.8"><table:table-cell table:style-name="Table46.A8" office:value-type="string" table:number-columns-spanned="11"><text:p text:style-name="P541_0"><text:span text:style-name="T290">조사자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6.9"><table:table-cell table:style-name="Table46.A9" office:value-type="string" table:number-columns-spanned="2"><text:p text:style-name="P541_0"><text:span text:style-name="T290">소속</text:span></text:p></table:table-cell><table:covered-table-cell/><table:table-cell table:style-name="Table46.C9" office:value-type="string" table:number-columns-spanned="9"><text:p text:style-name="P561_0"><text:span text:style-name="T266">ㅇㅇ협회, ㅇㅇ원 등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46.10"><table:table-cell table:style-name="Table46.A10" office:value-type="string" table:number-columns-spanned="2"><text:p text:style-name="P541_0"><text:span text:style-name="T290">직위(직급·계급)</text:span></text:p></table:table-cell><table:covered-table-cell/><table:table-cell table:style-name="Table46.C10" office:value-type="string" table:number-columns-spanned="2"><text:p text:style-name="P578_0"><text:span text:style-name="T274">인사팀장 등</text:span></text:p><text:p text:style-name="P578_0"><text:span text:style-name="T274">(인사, 감사담당)</text:span></text:p></table:table-cell><table:covered-table-cell/><table:table-cell table:style-name="Table46.E10" office:value-type="string" table:number-columns-spanned="4"><text:p text:style-name="P541_0"><text:span text:style-name="T290">성명</text:span></text:p></table:table-cell><table:covered-table-cell/><table:covered-table-cell/><table:covered-table-cell/><table:table-cell table:style-name="Table46.I10" office:value-type="string" table:number-columns-spanned="3"><text:p text:style-name="P579_0"><text:span text:style-name="T291">ㅇㅇㅇ</text:span><text:span text:style-name="T290"><text:s/>(서명 또는 인)</text:span></text:p></table:table-cell><table:covered-table-cell/><table:covered-table-cell/></table:table-row><table:table-row table:style-name="Table46.11"><table:table-cell table:style-name="Table46.A11" office:value-type="string" table:number-columns-spanned="11"><text:p text:style-name="P572_0"><text:span text:style-name="T290"><text:s/><text:s text:c="6"/>위의 기록이 사실과 다름없음을 확인합니다.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6.12"><table:table-cell table:style-name="Table46.A12" office:value-type="string" table:number-columns-spanned="11"><text:p text:style-name="P572_0"><text:span text:style-name="T290">2026년 </text:span><text:span text:style-name="T291">0</text:span><text:span text:style-name="T290">월 </text:span><text:span text:style-name="T291">0</text:span><text:span text:style-name="T290">일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46.13"><table:table-cell table:style-name="Table46.A13" office:value-type="string"><text:p text:style-name="P572_0"><text:span text:style-name="T290"><text:s/><text:s text:c="1"/>추 천 관</text:span></text:p></table:table-cell><table:table-cell table:style-name="Table46.B13" office:value-type="string" table:number-columns-spanned="2"><text:p text:style-name="P572_0"><text:span text:style-name="T290">직 위</text:span></text:p></table:table-cell><table:covered-table-cell/><table:table-cell table:style-name="Table46.D13" office:value-type="string" table:number-columns-spanned="3"><text:p text:style-name="P572_0"><text:span text:style-name="T291">해당 단체의 회장, 원장 등으로 작성</text:span></text:p></table:table-cell><table:covered-table-cell/><table:covered-table-cell/><table:table-cell table:style-name="Table46.G13" office:value-type="string"><text:p text:style-name="P395_0"><text:span text:style-name="T290">성 명</text:span></text:p></table:table-cell><table:table-cell table:style-name="Table46.H13" office:value-type="string" table:number-columns-spanned="3"><text:p text:style-name="P395_0"><text:span text:style-name="T291">ㅇㅇㅇ</text:span></text:p></table:table-cell><table:covered-table-cell/><table:covered-table-cell/><table:table-cell table:style-name="Table46.K13" office:value-type="string"><text:p text:style-name="P265_0"><text:span text:style-name="T290"><draw:frame draw:style-name="tableinfakeframe_gr44" svg:x="0cm" svg:y="0cm" draw:z-index="70" text:anchor-type="as-char"><draw:text-box><table:table table:style-name="Table47"><table:table-column table:style-name="Table47.A"/><table:table-row table:style-name="Table47.1"><table:table-cell table:style-name="Table47.A1" office:value-type="string"><text:p text:style-name="P541_0"><text:span text:style-name="T380">관인</text:span></text:p><text:p text:style-name="P541_0"><text:span text:style-name="T380">필수</text:span></text:p></table:table-cell></table:table-row></table:table></draw:text-box></draw:frame></text:span></text:p></table:table-cell></table:table-row></table:table></draw:text-box></draw:frame></text:span></text:p>
      <table:table table:style-name="Table48">
        <table:table-column table:style-name="Table48.A"/>
        <table:table-column table:style-name="Table48.B"/>
        <table:table-row table:style-name="Table48.1">
          <table:table-cell table:style-name="Table48.A1" office:value-type="string" table:number-columns-spanned="2">
            <text:p text:style-name="P541_0"><text:span text:style-name="T301">주요연혁</text:span></text:p>
          </table:table-cell>
          <table:covered-table-cell/>
        </table:table-row>
        <table:table-row table:style-name="Table48.2">
          <table:table-cell table:style-name="Table48.A2" office:value-type="string">
            <text:p text:style-name="P541_0"><text:span text:style-name="T301">연 월 일</text:span></text:p>
          </table:table-cell>
          <table:table-cell table:style-name="Table48.B2" office:value-type="string">
            <text:p text:style-name="P541_0"><text:span text:style-name="T301">연혁사항</text:span></text:p>
          </table:table-cell>
        </table:table-row>
        <table:table-row table:style-name="Table48.3">
          <table:table-cell table:style-name="Table48.A3" office:value-type="string">
            <text:p text:style-name="P437_0"><text:span text:style-name="T269">2020. 00. 00.</text:span></text:p>
          </table:table-cell>
          <table:table-cell table:style-name="Table48.B3" office:value-type="string">
            <text:p text:style-name="P561_0"><text:span text:style-name="T266">ㅇㅇ개소 (최근순으로 작성)</text:span></text:p>
          </table:table-cell>
        </table:table-row>
        <table:table-row table:style-name="Table48.4">
          <table:table-cell table:style-name="Table48.A4" office:value-type="string">
            <text:p text:style-name="P437_0"><text:span text:style-name="T269">2019. 00. 00.</text:span></text:p>
          </table:table-cell>
          <table:table-cell table:style-name="Table48.B4" office:value-type="string">
            <text:p text:style-name="P561_0"><text:span text:style-name="T266">ㅇㅇ달성</text:span></text:p>
          </table:table-cell>
        </table:table-row>
        <table:table-row table:style-name="Table48.5">
          <table:table-cell table:style-name="Table48.A5" office:value-type="string">
            <text:p text:style-name="P437_0"><text:span text:style-name="T269">2018. 00. 00.</text:span></text:p>
          </table:table-cell>
          <table:table-cell table:style-name="Table48.B5" office:value-type="string">
            <text:p text:style-name="P561_0"><text:span text:style-name="T266">ㅇㅇ수립 및 발표</text:span></text:p>
          </table:table-cell>
        </table:table-row>
        <table:table-row table:style-name="Table48.6">
          <table:table-cell table:style-name="Table48.A6" office:value-type="string">
            <text:p text:style-name="P437_0"><text:span text:style-name="T269">2017. 00. 00. </text:span></text:p>
          </table:table-cell>
          <table:table-cell table:style-name="Table48.B6" office:value-type="string">
            <text:p text:style-name="P561_0"><text:span text:style-name="T266">ㅇㅇ협회 설립</text:span></text:p>
          </table:table-cell>
        </table:table-row>
        <table:table-row table:style-name="Table48.7">
          <table:table-cell table:style-name="Table48.A7" office:value-type="string" table:number-columns-spanned="2">
            <text:p text:style-name="P541_0"><text:span text:style-name="T301">과거 포상기록(훈장·포장·표창별로 기록)</text:span></text:p>
          </table:table-cell>
          <table:covered-table-cell/>
        </table:table-row>
        <table:table-row table:style-name="Table48.8">
          <table:table-cell table:style-name="Table48.A8" office:value-type="string">
            <text:p text:style-name="P541_0"><text:span text:style-name="T301">수여일자(연 월 일)</text:span></text:p>
          </table:table-cell>
          <table:table-cell table:style-name="Table48.B8" office:value-type="string">
            <text:p text:style-name="P541_0"><text:span text:style-name="T301">포상종류</text:span></text:p>
          </table:table-cell>
        </table:table-row>
        <table:table-row table:style-name="Table48.9">
          <table:table-cell table:style-name="Table48.A9" office:value-type="string">
            <text:p text:style-name="P437_0"><text:span text:style-name="T269">2020. 00. 00.</text:span></text:p>
          </table:table-cell>
          <table:table-cell table:style-name="Table48.B9" office:value-type="string">
            <text:p text:style-name="P578_0"><text:span text:style-name="T276">단체 정부포상(대통령표창, 국무총리표창) 및 단체 장관표창</text:span><text:span text:style-name="T307">만 작성 </text:span><text:span text:style-name="T308">(최근순으로 작성)</text:span></text:p>
          </table:table-cell>
        </table:table-row>
        <table:table-row table:style-name="Table48.10">
          <table:table-cell table:style-name="Table48.A10" office:value-type="string">
            <text:p text:style-name="P437_0"><text:span text:style-name="T269">2015. 00. 00.</text:span></text:p>
          </table:table-cell>
          <table:table-cell table:style-name="Table48.B10" office:value-type="string">
            <text:p text:style-name="P578_0"><text:span text:style-name="T309">ㅇㅇ협회장상, ㅇㅇ원 표창은 작성 금지 / </text:span><text:span text:style-name="T310">단체표창만 작성, </text:span><text:span text:style-name="T275">개인표창 작성 금지</text:span></text:p>
          </table:table-cell>
        </table:table-row>
        <table:table-row table:style-name="Table48.11">
          <table:table-cell table:style-name="Table48.A11" office:value-type="string">
            <text:p text:style-name="P437_0"><text:span text:style-name="T269">2010. 00. 00.</text:span></text:p>
          </table:table-cell>
          <table:table-cell table:style-name="Table48.B11" office:value-type="string">
            <text:p text:style-name="P578_0"><text:span text:style-name="T269">(예시) 단체 대통령표창 (소프트웨어 산업발전 유공)</text:span></text:p>
          </table:table-cell>
        </table:table-row>
        <table:table-row table:style-name="Table48.12">
          <table:table-cell table:style-name="Table48.A12" office:value-type="string">
            <text:p text:style-name="P437_0"><text:span text:style-name="T269">2005. 00. 00.</text:span></text:p>
          </table:table-cell>
          <table:table-cell table:style-name="Table48.B12" office:value-type="string">
            <text:p text:style-name="P578_0"><text:span text:style-name="T269">(예시) 단체 국무총리표창 (정보통신 발전 유공)</text:span></text:p>
          </table:table-cell>
        </table:table-row>
        <table:table-row table:style-name="Table48.13">
          <table:table-cell table:style-name="Table48.A13" office:value-type="string" table:number-columns-spanned="2">
            <text:p text:style-name="P541_0"><text:span text:style-name="T301">공적내용(2,000자 이상)</text:span></text:p>
          </table:table-cell>
          <table:covered-table-cell/>
        </table:table-row>
        <table:table-row table:style-name="Table48.14">
          <table:table-cell table:style-name="Table48.A14" office:value-type="string" table:number-columns-spanned="2">
            <text:p text:style-name="P443_0"><text:span text:style-name="T285"><text:s/>○ 유의사항</text:span></text:p>
            <text:p text:style-name="P580_0"><text:span text:style-name="T285"><text:s/><text:s text:c="2"/>- </text:span><text:span text:style-name="T287">2,000자 이하일 경우 상훈시스템 입력이 불가하며, 그림·표 등은 입력되지 않으므로 </text:span><text:span text:style-name="T242">텍스트만 2,000자 이상</text:span><text:span text:style-name="T289">이어야 함. </text:span><text:span text:style-name="T245">표, 그림 삽입 금지</text:span></text:p>
            <text:p text:style-name="P580_0"><text:span text:style-name="T287"><text:s/><text:s text:c="2"/>- 정부포상을 받은 단체가 다시 신청할 경우 기 포상시점 이후의 공적내용만 기재</text:span></text:p>
            <text:p text:style-name="P443_0"><text:span text:style-name="T285"><text:s/><text:s text:c="2"/>- 주요 공적(정량적 성과 및 정성적 성과)을 우선순위로 하여 10페이지 이내 개조식으로 작성</text:span></text:p>
            <text:p text:style-name="P443_0"><text:span text:style-name="T285"><text:s/><text:s text:c="4"/>* </text:span><text:span text:style-name="T287">그림·표 등은 작성 금지, 공적내용은 텍스트로만 작성</text:span></text:p>
            <text:p text:style-name="P443_0"><text:span text:style-name="T285"><text:s/></text:span></text:p>
            <text:p text:style-name="P443_0"><text:span text:style-name="T285"><text:s/>예시) </text:span></text:p>
            <text:p text:style-name="P581_0"><text:span text:style-name="T285"><text:s/>○ 첫 번째 공적 제목 작성(40자 이내)</text:span></text:p>
            <text:p text:style-name="P581_0"><text:span text:style-name="T285"><text:s/><text:s text:c="2"/>- 최근 0년간 매출액 증가 000% : ’21년 00억원에서 ’23년 00억원 달성</text:span></text:p>
            <text:p text:style-name="P581_0"><text:span text:style-name="T285"><text:s/><text:s text:c="2"/>- ’00년 원천 기술 개발을 통해 ㅇㅇ제품 품질 향상 및 ㅇㅇ기반 조성에 기여</text:span></text:p>
            <text:p text:style-name="P443_0"><text:span text:style-name="T285"/></text:p>
            <text:p text:style-name="P581_0"><text:span text:style-name="T285"><text:s/>○ 두 번째 공적 제목 작성(40자 이내)</text:span></text:p>
            <text:p text:style-name="P581_0"><text:span text:style-name="T285"><text:s/><text:s text:c="2"/>- ’00년 창업 당시 000명 규모, ’00년 000명 규모의 회사로 성장</text:span></text:p>
            <text:p text:style-name="P581_0"><text:span text:style-name="T285"><text:s/><text:s text:c="2"/>- ㅇㅇ지역 ㅇㅇ기술 개발 사업을 지원하여 ㅇㅇㅇㅇㅇ문화 확산에 기여</text:span></text:p>
            <text:p text:style-name="P581_0"><text:span text:style-name="T285"/></text:p>
            <text:p text:style-name="P581_0"><text:span text:style-name="T285"><text:s/>○ 세 번째 공적 제목 작성(40자 이내)</text:span></text:p>
            <text:p text:style-name="P581_0"><text:span text:style-name="T285"><text:s/><text:s text:c="2"/>- ’00년 ㅇㅇ산업 분야에 ㅇㅇ기술을 적용하여 ㅇㅇ이 가능한 소프트웨어 개발</text:span></text:p>
            <text:p text:style-name="P581_0"><text:span text:style-name="T285"><text:s/><text:s text:c="2"/>- 해외 소프트웨어에 의존하던 ㅇㅇ분야 내 ㅇㅇ서비스를 개발하여 ㅇㅇ억원 수입대체 효과 달성</text:span></text:p>
          </table:table-cell>
          <table:covered-table-cell/>
        </table:table-row>
      </table:table>
      <text:p text:style-name="P0_0_b4"><text:span text:style-name="T382">[서식 3]</text:span></text:p>
      <text:p text:style-name="P394_0"><text:span text:style-name="T312">정부포상 및 장관표창에 대한 동의서</text:span></text:p>
      <text:p text:style-name="P395_0"><text:span text:style-name="T34">(정부포상 및 장관표창 후보자용)</text:span></text:p>
      <text:p text:style-name="P396_0"><text:span text:style-name="T313"/></text:p>
      <text:p text:style-name="P397_0"><text:span text:style-name="T56">□ 포상 후보자</text:span></text:p>
      <text:p text:style-name="P398_0"><text:span text:style-name="T264"><draw:frame draw:style-name="tableinfakeframe_gr46" svg:x="0cm" svg:y="0cm" draw:z-index="76" text:anchor-type="as-char"><draw:text-box><table:table table:style-name="Table49"><table:table-column table:style-name="Table49.A"/><table:table-column table:style-name="Table49.B"/><table:table-column table:style-name="Table49.C"/><table:table-column table:style-name="Table49.D"/><table:table-row table:style-name="Table49.1"><table:table-cell table:style-name="Table49.A1" office:value-type="string"><text:p text:style-name="P541_0"><text:span text:style-name="T315">성 <text:s text:c="4"/>명</text:span></text:p></table:table-cell><table:table-cell table:style-name="Table49.B1" office:value-type="string" table:number-columns-spanned="3"><text:p text:style-name="P541_0"><text:span text:style-name="T269">ㅇㅇㅇ</text:span></text:p></table:table-cell><table:covered-table-cell/><table:covered-table-cell/></table:table-row><table:table-row table:style-name="Table49.2"><table:table-cell table:style-name="Table49.A2" office:value-type="string"><text:p text:style-name="P541_0"><text:span text:style-name="T315">소속(주소)</text:span></text:p></table:table-cell><table:table-cell table:style-name="Table49.B2" office:value-type="string"><text:p text:style-name="P561_0"><text:span text:style-name="T266">㈜ㅇㅇ, ㅇㅇ㈜ 등</text:span></text:p><text:p text:style-name="P561_0"><text:span text:style-name="T266">(서울시 영등포구 여의나루로 5, 0동 0호)</text:span></text:p><text:p text:style-name="P561_0"><text:span text:style-name="T292">*개인 : 거주지 / 단체 : 사업장 주소 작성</text:span></text:p></table:table-cell><table:table-cell table:style-name="Table49.C2" office:value-type="string"><text:p text:style-name="P541_0"><text:span text:style-name="T315">직 위(급)</text:span></text:p></table:table-cell><table:table-cell table:style-name="Table49.D2" office:value-type="string"><text:p text:style-name="P561_0"><text:span text:style-name="T266">대표이사 등</text:span></text:p><text:p text:style-name="P561_0"><text:span text:style-name="T250">* 포상신청서와 동일하게 작성</text:span></text:p></table:table-cell></table:table-row></table:table></draw:text-box></draw:frame></text:span></text:p>
      <text:p text:style-name="P398_0"><text:span text:style-name="T34"/></text:p>
      <text:p text:style-name="P399_1"><text:span text:style-name="T34"><text:s/><text:s text:c="1"/></text:span><text:span text:style-name="T140">위 본인은 정부포상 후보자로 추정되는 것에 대하여 동의하며, 다음 사항을 엄숙히</text:span><text:span text:style-name="T34"><text:s/>서약합니다.</text:span></text:p>
      <text:p text:style-name="P398_0"><text:span text:style-name="T34"/></text:p>
      <text:p text:style-name="P400_1"><text:span text:style-name="T34"><text:s/>1. 본인은 정부포상업무지침 및 과학기술정보통신부 장관표창 업무지침의 추천제한 사</text:span><text:span text:style-name="T57">유에 해당되지 않음을 충분히 확인하였으며, 향후 이에 해당되는 사실이 밝혀지는</text:span><text:span text:style-name="T34"><text:s/></text:span><text:span text:style-name="T58">경우 포상의 취소 등 정부포상 및 장관표창과 관련한 어떠한 불이익도 감수하겠습니다.</text:span></text:p>
      <text:p text:style-name="P401_1"><text:span text:style-name="T35"><text:s/>※ </text:span><text:span text:style-name="T75">특히, 아래의 ʻ신고의무 사항ʼ을 알면서도 미신고하여 정부포상이 수여된 경우 ｢상훈법｣제8조</text:span><text:span text:style-name="T441">제1항</text:span><text:span text:style-name="T311">제1호의 ʻ서훈 공적이 거짓으로 밝혀진 경우ʼ에 해당하는 것으로 하여 취소될 수 있음</text:span></text:p>
      <text:p text:style-name="P398_0"><text:span text:style-name="T35"><draw:frame draw:style-name="tableinfakeframe_gr47" svg:x="0cm" svg:y="0cm" draw:z-index="75" text:anchor-type="as-char"><draw:text-box><table:table table:style-name="Table50"><table:table-column table:style-name="Table50.A"/><table:table-row table:style-name="Table50.1"><table:table-cell table:style-name="Table50.A1" office:value-type="string"><text:p text:style-name="P582_18"><text:span text:style-name="T273">▪ 신고의무 사항</text:span></text:p><text:p text:style-name="P582_18"><text:span text:style-name="T37"><text:s/>○ 경찰･검찰의 조사(수사)를 받게 된 경우</text:span></text:p><text:p text:style-name="P582_18"><text:span text:style-name="T37"><text:s/>○ 형사사건으로 기소된 경우</text:span></text:p><text:p text:style-name="P582_18"><text:span text:style-name="T37"><text:s/>○ 감사원 또는 감사부서의 조사를 받게 된 경우</text:span></text:p><text:p text:style-name="P582_18"><text:span text:style-name="T37"><text:s/>○ 징계 또는 불문경고 처분을 받은 경우(공무원만 해당) </text:span></text:p><text:p text:style-name="P583_18"><text:span text:style-name="T317"><text:s/>※ </text:span><text:span text:style-name="T318">｢</text:span><text:span text:style-name="T316">상훈법｣제38조(자료제출 및 벌칙) ① 서훈 추천권자는 서훈 대상자에게 공적 내용의 확인을 위하여</text:span><text:span text:style-name="T318"><text:s/>필요한 기록이나 서류의 제출을 요구할 수 있다.</text:span></text:p><text:p text:style-name="P584_18"><text:span text:style-name="T317">② 서훈을 받거나 받지 못하게 할 목적으로 제1항에 따른 기록이나 서류를 거짓으로 작성하여 제출하거나 제1항에 따라 제출된 기록이나 서류를 공적심사 자료에 거짓으로 기재･입력한 자는 5년 이하의 징역 또는 5천만원 이하의 벌금에 처한다.</text:span></text:p><text:p text:style-name="P582_18"><text:span text:style-name="T37">○ 당해 연도 타 포상 중복 지원 여부</text:span></text:p></table:table-cell></table:table-row></table:table></draw:text-box></draw:frame></text:span></text:p>
      <text:p text:style-name="P400_1"><text:span text:style-name="T34"><text:s/>2. </text:span><text:span text:style-name="T58">정부포상 및 장관표창 추천기관의 공적심사 등 법령절차에 따라 정부포상 및 장관표창</text:span><text:span text:style-name="T34"><text:s/>대</text:span><text:span text:style-name="T99">상자 및 훈격이 결정될 경우 이에 대하여 어떠한 이의도 제기하지 않고 따르겠습니다.</text:span></text:p>
      <text:p text:style-name="P402_0"><text:span text:style-name="T35"/></text:p>
      <text:p text:style-name="P402_0"><text:span text:style-name="T35"/></text:p>
      <text:p text:style-name="P403_0"><text:span text:style-name="T34">2026. </text:span><text:span text:style-name="T319">00</text:span><text:span text:style-name="T34">. </text:span><text:span text:style-name="T319">00</text:span><text:span text:style-name="T34">.</text:span></text:p>
      <text:p text:style-name="P403_0"><text:span text:style-name="T34"/></text:p>
      <text:p text:style-name="P404_0"><text:span text:style-name="T34"/></text:p>
      <text:p text:style-name="P403_0"><text:span text:style-name="T34">성명 <text:s text:c="4"/></text:span><text:span text:style-name="T319">ㅇ ㅇ ㅇ</text:span><text:span text:style-name="T34"><text:s/><text:s text:c="4"/>(서명)</text:span></text:p>
      <text:p text:style-name="P403_0"><text:span text:style-name="T34"/></text:p>
      <text:p text:style-name="P403_0"><text:span text:style-name="T320"/></text:p>
      <text:p text:style-name="P403_0"><text:span text:style-name="T320">&lt;정부포상 및 장관표창을 위한 개인정보 수집·이용 및 제3자 제공 동의서&gt;</text:span></text:p>
      <text:p text:style-name="P403_0"><text:span text:style-name="T321"/></text:p>
      <text:p text:style-name="P405_0"><text:span text:style-name="T322">과학기술정보통신부(상훈법 제5조 제1항에 따른 추천기관)에서</text:span><text:span text:style-name="T324">는 정부포상 및 장관표창 업무</text:span><text:span text:style-name="T160">*</text:span><text:span text:style-name="T324"><text:s/>수행</text:span><text:span text:style-name="T322">을 위해 아래와 같이 개인정보를 수집·이용하고, 제3자에게 제공하고자 합니다. 내용을 자세히 확인하신 후 동의 여부를 결정하여 주시기 바랍니다(관련 법령 : ｢개인정보보호법｣ 제15조제2항, 제17조제2항).</text:span></text:p>
      <text:p text:style-name="P406_0"><text:span text:style-name="T323"><text:s/>* 정부포상 후보자에 대한 추천 제한 사유 해당 여부 확인, 포상 후보자 공개 검증 및 공적 심사, 정부포상 결정･취소 시 관보 게재, 취소사유 해당 여부 확인, 수여증명서 발급 및 훈장 재교부</text:span></text:p>
      <text:p text:style-name="P406_0"><text:span text:style-name="T323"/></text:p>
      <text:p text:style-name="P407_0"><text:span text:style-name="T324">□ </text:span><text:span text:style-name="T325">개인정보의 수집･이용 내역</text:span></text:p>
      <text:p text:style-name="P408_0"><text:span text:style-name="T326"><draw:frame draw:style-name="tableinfakeframe_gr48" svg:x="0cm" svg:y="0cm" draw:z-index="77" text:anchor-type="as-char"><draw:text-box><table:table table:style-name="Table51"><table:table-column table:style-name="Table51.A"/><table:table-column table:style-name="Table51.B"/><table:table-column table:style-name="Table51.C"/><table:table-row table:style-name="Table51.1"><table:table-cell table:style-name="Table51.A1" office:value-type="string"><text:p text:style-name="P403_0"><text:span text:style-name="T327">항목</text:span></text:p></table:table-cell><table:table-cell table:style-name="Table51.B1" office:value-type="string"><text:p text:style-name="P403_0"><text:span text:style-name="T327">수집·이용 목적</text:span></text:p></table:table-cell><table:table-cell table:style-name="Table51.C1" office:value-type="string"><text:p text:style-name="P403_0"><text:span text:style-name="T327">보유·이용기간</text:span></text:p></table:table-cell></table:table-row><table:table-row table:style-name="Table51.2"><table:table-cell table:style-name="Table51.A2" office:value-type="string"><text:p text:style-name="P585_0"><text:span text:style-name="T39">성명, 군번</text:span><text:span text:style-name="T41">(군인), </text:span><text:span text:style-name="T39">국적</text:span><text:span text:style-name="T41">(외국인)</text:span><text:span text:style-name="T39">, 주소, 소속, 직업, 직위, 직급·계급, 공적요지, 공적내용, 공적기간, 주요경력, 과거 포상기록</text:span></text:p></table:table-cell><table:table-cell table:style-name="Table51.B2" office:value-type="string"><text:p text:style-name="P585_0"><text:span text:style-name="T39">정부포상 추천 및 공적심사에 관한 사무</text:span></text:p></table:table-cell><table:table-cell table:style-name="Table51.C2" office:value-type="string"><text:p text:style-name="P586_0"><text:span text:style-name="T327">‧ 공적조서 및 의결서 : 준영구</text:span></text:p><text:p text:style-name="P586_0"><text:span text:style-name="T327">‧ 추천서 및 동의서 : 5년 </text:span></text:p><text:p text:style-name="P586_0"><text:span text:style-name="T327">‧ 그 밖의 증명서류 : 1년</text:span></text:p></table:table-cell></table:table-row></table:table></draw:text-box></draw:frame></text:span></text:p>
      <text:p text:style-name="P409_0"><text:span text:style-name="T328">※ 위의 개인정보 수집‧이용에 대한 동의를 거부할 권리가 있습니다. 그러나 동의를 거부할 경우, 원활한 공적 심사를 할 수 없어 정부포상 추천이 제한될 수 있습니다.</text:span></text:p>
      <text:p text:style-name="P407_0"><text:span text:style-name="T326">☞ 위와 같이 개인정보를 수집·이용하는데 동의하십니까? </text:span></text:p>
      <text:p text:style-name="P410_0"><text:span text:style-name="T326"><text:s/><draw:frame draw:style-name="tableinfakeframe_gr49" svg:x="0cm" svg:y="0cm" draw:z-index="78" text:anchor-type="as-char"><draw:text-box><table:table table:style-name="Table52"><table:table-column table:style-name="Table52.A"/><table:table-column table:style-name="Table52.B"/><table:table-row table:style-name="Table52.1"><table:table-cell table:style-name="Table52.A1" office:value-type="string"><text:p text:style-name="P541_0"><text:span text:style-name="T329">동의</text:span></text:p></table:table-cell><table:table-cell table:style-name="Table52.B1" office:value-type="string"><text:p text:style-name="P541_0"><text:span text:style-name="T329"/></text:p></table:table-cell></table:table-row></table:table></draw:text-box></draw:frame><text:s text:c="2"/><draw:frame draw:style-name="tableinfakeframe_gr50" svg:x="0cm" svg:y="0cm" draw:z-index="79" text:anchor-type="as-char"><draw:text-box><table:table table:style-name="Table53"><table:table-column table:style-name="Table53.A"/><table:table-column table:style-name="Table53.B"/><table:table-row table:style-name="Table53.1"><table:table-cell table:style-name="Table53.A1" office:value-type="string"><text:p text:style-name="P541_0"><text:span text:style-name="T329">미동의</text:span></text:p></table:table-cell><table:table-cell table:style-name="Table53.B1" office:value-type="string"><text:p text:style-name="P435_0"><text:span text:style-name="T330"/></text:p></table:table-cell></table:table-row></table:table></draw:text-box></draw:frame></text:span></text:p>
      <text:p text:style-name="P407_0"><text:span text:style-name="T324">□ 고유식별정보</text:span><text:span text:style-name="T325">의 수집･이용 내역</text:span></text:p>
      <text:p text:style-name="P408_0"><text:span text:style-name="T326"><draw:frame draw:style-name="tableinfakeframe_gr51" svg:x="0cm" svg:y="0cm" draw:z-index="80" text:anchor-type="as-char"><draw:text-box><table:table table:style-name="Table54"><table:table-column table:style-name="Table54.A"/><table:table-column table:style-name="Table54.B"/><table:table-column table:style-name="Table54.C"/><table:table-row table:style-name="Table54.1"><table:table-cell table:style-name="Table54.A1" office:value-type="string"><text:p text:style-name="P403_0"><text:span text:style-name="T331">항목</text:span></text:p></table:table-cell><table:table-cell table:style-name="Table54.B1" office:value-type="string"><text:p text:style-name="P403_0"><text:span text:style-name="T331">수집·이용 목적</text:span></text:p></table:table-cell><table:table-cell table:style-name="Table54.C1" office:value-type="string"><text:p text:style-name="P403_0"><text:span text:style-name="T331">보유·이용기간</text:span></text:p></table:table-cell></table:table-row><table:table-row table:style-name="Table54.2"><table:table-cell table:style-name="Table54.A2" office:value-type="string"><text:p text:style-name="P585_0"><text:span text:style-name="T239">주민등록번호, 외국인등록번호</text:span><text:span text:style-name="T288"/></text:p></table:table-cell><table:table-cell table:style-name="Table54.B2" office:value-type="string"><text:p text:style-name="P585_0"><text:span text:style-name="T239">정부포상 추천 및 공적심사에 관한 사무</text:span></text:p><text:p text:style-name="P585_0"><text:span text:style-name="T299">※ 근거 : 「상훈법 시행령」제33조</text:span></text:p></table:table-cell><table:table-cell table:style-name="Table54.C2" office:value-type="string"><text:p text:style-name="P586_0"><text:span text:style-name="T331">‧ 공적조서 및 의결서 : 준영구</text:span></text:p><text:p text:style-name="P586_0"><text:span text:style-name="T331">‧ 추천서 및 동의서 : 5년 </text:span></text:p><text:p text:style-name="P586_0"><text:span text:style-name="T331">‧ 그 밖의 증명서류 : 1년</text:span></text:p></table:table-cell></table:table-row></table:table></draw:text-box></draw:frame></text:span></text:p>
      <text:p text:style-name="P411_0"><text:span text:style-name="T328">※ 위의 고유식별정보 처리에 대한 동의를 거부할 권리가 있습니다. 그러나 동의를 거부할 경우, 원활한 공적 심사를 할 수 없어 정부포상 추천이 제한될 수 있습니다.</text:span></text:p>
      <text:p text:style-name="P407_0"><text:span text:style-name="T326">☞ 위와 같이 고유식별정보를 처리하는데 동의하십니까? </text:span></text:p>
      <text:p text:style-name="P412_0"><text:span text:style-name="T326"><text:s/><draw:frame draw:style-name="tableinfakeframe_gr52" svg:x="0cm" svg:y="0cm" draw:z-index="81" text:anchor-type="as-char"><draw:text-box><table:table table:style-name="Table55"><table:table-column table:style-name="Table55.A"/><table:table-column table:style-name="Table55.B"/><table:table-row table:style-name="Table55.1"><table:table-cell table:style-name="Table55.A1" office:value-type="string"><text:p text:style-name="P541_0"><text:span text:style-name="T329">동의</text:span></text:p></table:table-cell><table:table-cell table:style-name="Table55.B1" office:value-type="string"><text:p text:style-name="P435_0"><text:span text:style-name="T330"/></text:p></table:table-cell></table:table-row></table:table></draw:text-box></draw:frame><text:s text:c="2"/><draw:frame draw:style-name="tableinfakeframe_gr53" svg:x="0cm" svg:y="0cm" draw:z-index="82" text:anchor-type="as-char"><draw:text-box><table:table table:style-name="Table56"><table:table-column table:style-name="Table56.A"/><table:table-column table:style-name="Table56.B"/><table:table-row table:style-name="Table56.1"><table:table-cell table:style-name="Table56.A1" office:value-type="string"><text:p text:style-name="P541_0"><text:span text:style-name="T329">미동의</text:span></text:p></table:table-cell><table:table-cell table:style-name="Table56.B1" office:value-type="string"><text:p text:style-name="P435_0"><text:span text:style-name="T330"/></text:p></table:table-cell></table:table-row></table:table></draw:text-box></draw:frame></text:span></text:p>
      <text:p text:style-name="P407_0"><text:span text:style-name="T324">□ </text:span><text:span text:style-name="T325">개인정보 제3자 제공 내역</text:span></text:p>
      <text:p text:style-name="P413_0"><text:span text:style-name="T326"><draw:frame draw:style-name="tableinfakeframe_gr54" svg:x="0cm" svg:y="0cm" draw:z-index="88" text:anchor-type="as-char"><draw:text-box><table:table table:style-name="Table57"><table:table-column table:style-name="Table57.A"/><table:table-column table:style-name="Table57.B"/><table:table-column table:style-name="Table57.C"/><table:table-column table:style-name="Table57.D"/><table:table-row table:style-name="Table57.1"><table:table-cell table:style-name="Table57.A1" office:value-type="string"><text:p text:style-name="P541_0"><text:span text:style-name="T332">항목</text:span></text:p></table:table-cell><table:table-cell table:style-name="Table57.B1" office:value-type="string"><text:p text:style-name="P541_0"><text:span text:style-name="T332">제공받는 자</text:span></text:p></table:table-cell><table:table-cell table:style-name="Table57.C1" office:value-type="string"><text:p text:style-name="P541_0"><text:span text:style-name="T332">제공 목적</text:span></text:p></table:table-cell><table:table-cell table:style-name="Table57.D1" office:value-type="string"><text:p text:style-name="P541_0"><text:span text:style-name="T332">보유·이용기간</text:span></text:p></table:table-cell></table:table-row><table:table-row table:style-name="Table57.2"><table:table-cell table:style-name="Table57.A2" office:value-type="string"><text:p text:style-name="P585_0"><text:span text:style-name="T39">성명, 주민등록번호, 외국인등록번호, 군번</text:span><text:span text:style-name="T41">(군인), </text:span><text:span text:style-name="T39">국적</text:span><text:span text:style-name="T41">(외국인)</text:span><text:span text:style-name="T39">, 주소, 소속, 직업, 직위, 직급·계급, 공적요지, 공적내용, 공적기간, 주요경력, 과거 포상기록</text:span></text:p></table:table-cell><table:table-cell table:style-name="Table57.B2" office:value-type="string"><text:p text:style-name="P585_0"><text:span text:style-name="T39">행정안전부</text:span></text:p></table:table-cell><table:table-cell table:style-name="Table57.C2" office:value-type="string"><text:p text:style-name="P585_0"><text:span text:style-name="T39">정부포상 결정, 기록부 작성‧관리, 취소 및 환수, 재교부 및 수여증명서 발급</text:span></text:p></table:table-cell><table:table-cell table:style-name="Table57.D2" office:value-type="string"><text:p text:style-name="P585_0"><text:span text:style-name="T336">기록부 : 영구</text:span></text:p></table:table-cell></table:table-row><table:table-row table:style-name="Table57.3"><table:table-cell table:style-name="Table57.A3" office:value-type="string"><text:p text:style-name="P585_0"><text:span text:style-name="T39">성명, 주민등록번호, 외국인등록번호, 주소, 소속, 직업, 직위</text:span></text:p></table:table-cell><table:table-cell table:style-name="Table57.B3" office:value-type="string"><text:p text:style-name="P585_0"><text:span text:style-name="T39">경찰청, 고용노동부, 공정거래위원회, 행정안전부</text:span><text:span text:style-name="T238">(행정정보공동이용)</text:span></text:p></table:table-cell><table:table-cell table:style-name="Table57.C3" office:value-type="string"><text:p text:style-name="P585_0"><text:span text:style-name="T39">추천제한 사유 확인</text:span></text:p></table:table-cell><table:table-cell table:style-name="Table57.D3" office:value-type="string"><text:p text:style-name="P585_0"><text:span text:style-name="T336">제공받는 자가 지정한 보존 기간</text:span></text:p></table:table-cell></table:table-row></table:table></draw:text-box></draw:frame></text:span></text:p>
      <text:p text:style-name="P414_0"><text:span text:style-name="T328">※ 위의 개인정보 제공에 대한 동의를 거부할 권리가 있습니다. 그러나 동의를 거부할 경우, 원활한 공적 심사를 할 수 없어 정부포상 추천이 제한될 수 있습니다.</text:span></text:p>
      <text:p text:style-name="P415_0"><text:span text:style-name="T326">☞ 위와 같이 개인정보를 제3자에게 제공하는데 동의하십니까? </text:span></text:p>
      <text:p text:style-name="P416_0"><text:span text:style-name="T326"><text:s/><draw:frame draw:style-name="tableinfakeframe_gr55" svg:x="0cm" svg:y="0cm" draw:z-index="83" text:anchor-type="as-char"><draw:text-box><table:table table:style-name="Table58"><table:table-column table:style-name="Table58.A"/><table:table-column table:style-name="Table58.B"/><table:table-row table:style-name="Table58.1"><table:table-cell table:style-name="Table58.A1" office:value-type="string"><text:p text:style-name="P541_0"><text:span text:style-name="T329">동의</text:span></text:p></table:table-cell><table:table-cell table:style-name="Table58.B1" office:value-type="string"><text:p text:style-name="P435_0"><text:span text:style-name="T330"/></text:p></table:table-cell></table:table-row></table:table></draw:text-box></draw:frame><text:s text:c="2"/><draw:frame draw:style-name="tableinfakeframe_gr56" svg:x="0cm" svg:y="0cm" draw:z-index="84" text:anchor-type="as-char"><draw:text-box><table:table table:style-name="Table59"><table:table-column table:style-name="Table59.A"/><table:table-column table:style-name="Table59.B"/><table:table-row table:style-name="Table59.1"><table:table-cell table:style-name="Table59.A1" office:value-type="string"><text:p text:style-name="P541_0"><text:span text:style-name="T329">미동의</text:span></text:p></table:table-cell><table:table-cell table:style-name="Table59.B1" office:value-type="string"><text:p text:style-name="P435_0"><text:span text:style-name="T330"/></text:p></table:table-cell></table:table-row></table:table></draw:text-box></draw:frame></text:span></text:p>
      <text:p text:style-name="P416_0"><text:span text:style-name="T326"/></text:p>
      <text:p text:style-name="P417_0"><text:span text:style-name="T326"><draw:frame draw:style-name="tableinfakeframe_gr57" svg:x="0cm" svg:y="0cm" draw:z-index="85" text:anchor-type="as-char"><draw:text-box><table:table table:style-name="Table60"><table:table-column table:style-name="Table60.A"/><table:table-row table:style-name="Table60.1"><table:table-cell table:style-name="Table60.A1" office:value-type="string"><text:p text:style-name="P587_0"><text:span text:style-name="T335">2026년 <text:s text:c="2"/></text:span><text:span text:style-name="T300">OO</text:span><text:span text:style-name="T335">월 <text:s text:c="2"/></text:span><text:span text:style-name="T300">OO</text:span><text:span text:style-name="T335">일 <text:s text:c="6"/>성명 <text:s text:c="1"/></text:span><text:span text:style-name="T300">O</text:span><text:span text:style-name="T335"><text:s/></text:span><text:span text:style-name="T300">O O</text:span><text:span text:style-name="T335"><text:s/><text:s text:c="4"/></text:span><text:span text:style-name="T336">(서명 또는 인)</text:span></text:p></table:table-cell></table:table-row></table:table></draw:text-box></draw:frame></text:span></text:p>
      <text:p text:style-name="P417_0"><text:span text:style-name="T326"/></text:p>
      <text:p text:style-name="P417_0"><text:span text:style-name="T326"/></text:p>
      <text:p text:style-name="P417_0"><text:span text:style-name="T337"/></text:p>
      <text:p text:style-name="P418_0"><text:span text:style-name="T335">과학기술정보통신부 귀중</text:span></text:p>
      <text:p text:style-name="P419_0"><text:span text:style-name="T203"><draw:frame draw:style-name="tableinfakeframe_gr58" svg:x="0.019cm" svg:y="0.847cm" draw:z-index="86" text:anchor-type="paragraph"><draw:text-box><table:table table:style-name="Table61"><table:table-column table:style-name="Table61.A"/><table:table-column table:style-name="Table61.B"/><table:table-column table:style-name="Table61.C"/><table:table-row table:style-name="Table61.1"><table:table-cell table:style-name="Table61.A1" office:value-type="string"><text:p text:style-name="P588_0"><text:span text:style-name="T338"/></text:p></table:table-cell><table:table-cell table:style-name="Table61.B1" office:value-type="string" table:number-rows-spanned="2"><text:p text:style-name="P541_0"><text:span text:style-name="T339">&lt; 기타 고지 사항 &gt;</text:span></text:p></table:table-cell><table:table-cell table:style-name="Table61.C1" office:value-type="string"><text:p text:style-name="P588_0"><text:span text:style-name="T338"/></text:p></table:table-cell></table:table-row><table:table-row table:style-name="Table61.2"><table:table-cell table:style-name="Table61.A2" office:value-type="string"><text:p text:style-name="P588_0"><text:span text:style-name="T338"/></text:p></table:table-cell><table:covered-table-cell/><table:table-cell table:style-name="Table61.C2" office:value-type="string"><text:p text:style-name="P588_0"><text:span text:style-name="T338"/></text:p></table:table-cell></table:table-row><table:table-row table:style-name="Table61.3"><table:table-cell table:style-name="Table61.A3" office:value-type="string" table:number-columns-spanned="3"><text:p text:style-name="P589_0"><text:span text:style-name="T328">개인정보 보호법 제15조 제1항 제3호에 따라 정보주체의 동의 없이 개인정보를 수집‧이용합니다.</text:span></text:p><table:table table:style-name="Table62"><table:table-column table:style-name="Table62.A"/><table:table-column table:style-name="Table62.B"/><table:table-column table:style-name="Table62.C"/><table:table-row table:style-name="Table62.1"><table:table-cell table:style-name="Table62.A1" office:value-type="string"><text:p text:style-name="P541_0"><text:span text:style-name="T332">개인정보 처리사유</text:span></text:p></table:table-cell><table:table-cell table:style-name="Table62.B1" office:value-type="string"><text:p text:style-name="P541_0"><text:span text:style-name="T332">개인정보 항목</text:span></text:p></table:table-cell><table:table-cell table:style-name="Table62.C1" office:value-type="string"><text:p text:style-name="P541_0"><text:span text:style-name="T332">수집 근거</text:span></text:p></table:table-cell></table:table-row><table:table-row table:style-name="Table62.2"><table:table-cell table:style-name="Table62.A2" office:value-type="string"><text:p text:style-name="P590_0"><text:span text:style-name="T333">정부포상 관보 게재</text:span></text:p></table:table-cell><table:table-cell table:style-name="Table62.B2" office:value-type="string"><text:p text:style-name="P586_0"><text:span text:style-name="T333">성명, 소속, 사유</text:span><text:span text:style-name="T334">(포상명)</text:span><text:span text:style-name="T333"/></text:p></table:table-cell><table:table-cell table:style-name="Table62.C2" office:value-type="string"><text:p text:style-name="P443_0"><text:span text:style-name="T333">「상훈법」제8조의 2, 「정부 표창 규정」제10조</text:span></text:p></table:table-cell></table:table-row><table:table-row table:style-name="Table62.3"><table:table-cell table:style-name="Table62.A3" office:value-type="string"><text:p text:style-name="P590_0"><text:span text:style-name="T333">정부포상 취소 관보 게재</text:span></text:p></table:table-cell><table:table-cell table:style-name="Table62.B3" office:value-type="string"><text:p text:style-name="P586_0"><text:span text:style-name="T333">성명, 소속, 취소사유, 환수 관련 사항</text:span></text:p></table:table-cell><table:table-cell table:style-name="Table62.C3" office:value-type="string"><text:p text:style-name="P443_0"><text:span text:style-name="T333">「상훈법」제8조의 2, 「정부 표창 규정」제20조</text:span></text:p></table:table-cell></table:table-row></table:table></table:table-cell><table:covered-table-cell/><table:covered-table-cell/></table:table-row></table:table></draw:text-box></draw:frame></text:span></text:p>
      <text:p text:style-name="P294_0"><text:span text:style-name="T374"><draw:frame draw:style-name="tableinfakeframe_gr59" svg:x="0cm" svg:y="0cm" draw:z-index="64" text:anchor-type="as-char"><draw:text-box><table:table table:style-name="Table63"><table:table-column table:style-name="Table63.A"/><table:table-row table:style-name="Table63.1"><table:table-cell table:style-name="Table63.A1" office:value-type="string"><text:p text:style-name="P560_0"><text:span text:style-name="T258">공무원인사기록요약서 작성요령</text:span></text:p></table:table-cell></table:table-row></table:table></draw:text-box></draw:frame></text:span></text:p>
      <text:p text:style-name="P420_0"><text:span text:style-name="T337"/></text:p>
      <text:p text:style-name="P420_0"><text:span text:style-name="T35">* 공무원(국공립 및 사립대학 교직원 등 포함)만 작성</text:span></text:p>
      <text:p text:style-name="P420_0"><text:span text:style-name="T337"/></text:p>
      <text:p text:style-name="P421_0"><text:span text:style-name="T374"><text:s/>(1)~(21)란은 인사담당자가 인사기록카드를 보고 기재하되 다음 요령에 의한다.</text:span></text:p>
      <text:p text:style-name="P422_0"><text:span text:style-name="T374"><text:s/>(1) 란의 “소속기관”은 정부포상 대상자의 소속기관명을 기재한다.<text:line-break/>(예시 : ○○광역시 ○○구청, ○○초등학교, 육군○○부대)</text:span></text:p>
      <text:p text:style-name="P422_0"><text:span text:style-name="T374"><text:s/>(2) 란은 포상대상자의 현재 보직명칭 및 직위를 기재한다.<text:line-break/>(예시 : ○○국장, ○○과장, ○○출장소장, ○○초등학교장, 해군 제○○함대장)</text:span></text:p>
      <text:p text:style-name="P423_0"><text:span text:style-name="T374"><text:s/>(3) 란의 경우 공무원은 직급명칭을 군인은 계급을 기재한다.<text:line-break/>(예시 : 교사, 공군원사, 행정주사, 기술서기관)</text:span></text:p>
      <text:p text:style-name="P422_0"><text:span text:style-name="T374"><text:s/>(4) 란은 한글과 한자로 기재하되 한자는 반드시 정자(正字)로 기재한다.</text:span></text:p>
      <text:p text:style-name="P423_0"><text:span text:style-name="T374"><text:s/>(5) 란은 주민등록표상에 등재된대로 반드시 아라비아 숫자로 기재한다.</text:span></text:p>
      <text:p text:style-name="P423_0"><text:span text:style-name="T374"><text:s/>(6) 란은 현역 군인만 기재한다.</text:span></text:p>
      <text:p text:style-name="P423_0"><text:span text:style-name="T374"><text:s/>(7) 란은 해당란에 “V”로 표시한다. (기타는 사망자, 임기만료 등 해당)</text:span></text:p>
      <text:p text:style-name="P421_0"><text:span text:style-name="T374"><text:s/>(8)~(13)란은 근무경력 별로 해당란에 각각 기재한다.</text:span></text:p>
      <text:p text:style-name="P424_0"><text:span text:style-name="T374"><text:s/>(16) 란은 정무직과 전문직 등을 기재한다.</text:span></text:p>
      <text:p text:style-name="P424_0"><text:span text:style-name="T374"><text:s/>(17) 란은 재직경력에서 제외되는 기간을 기재한다.</text:span></text:p>
      <text:p text:style-name="P424_0"><text:span text:style-name="T374"><text:s/>(18) 란은 재직자나 퇴직예정 공무원의 실 재직기간을 기재한다.</text:span></text:p>
      <text:p text:style-name="P424_0"><text:span text:style-name="T374"><text:s/>(19) </text:span><text:span text:style-name="T314">란은 징계나 형벌사항을 기재하되 일반사면이 되었거나, 징계기록(불문경고포함)이</text:span><text:span text:style-name="T374"><text:s/>말소된 경우에는 말소된 징계사유를 명확히 기재한다.</text:span></text:p>
      <text:p text:style-name="P424_0"><text:span text:style-name="T374"><text:s/>(20) 란은 과거에 표창을 받은 실적이 있으면 수여일자와 같이 기재하되, 특히 최근 3년이내 정부로부터 받은 포상실적은 모두 기재한다.</text:span></text:p>
      <text:p text:style-name="P424_0"><text:span text:style-name="T374"><text:s/>(21)~(22) </text:span><text:span text:style-name="T306">란은 인사담당자 및 인사담당관이 직급, 성명을 기재하고 날인하여야 한다.</text:span></text:p>
      <text:p text:style-name="P425_0"><text:span text:style-name="T374"><text:s/>(23) 란은 인사기록카드 원본을 보관하고 있는 기관의 직인을 날인한다.</text:span></text:p>
      <text:p text:style-name="P0_0_b4"><text:span text:style-name="T382">[서식 4-가]</text:span><text:span text:style-name="T384"/></text:p>
      <text:p text:style-name="P394_0"><text:span text:style-name="T312">공무원인사기록요약서</text:span></text:p>
      <text:p text:style-name="P426_0"><text:span text:style-name="T385"/></text:p>
      <text:p text:style-name="P426_0"><text:span text:style-name="T384"><draw:frame draw:style-name="tableinfakeframe_gr60" svg:x="0cm" svg:y="0cm" draw:z-index="45" text:anchor-type="as-char"><draw:text-box><table:table table:style-name="Table64"><table:table-column table:style-name="Table64.A"/><table:table-column table:style-name="Table64.B"/><table:table-column table:style-name="Table64.C"/><table:table-column table:style-name="Table64.D"/><table:table-column table:style-name="Table64.E"/><table:table-column table:style-name="Table64.F"/><table:table-column table:style-name="Table64.G"/><table:table-row table:style-name="Table64.1"><table:table-cell table:style-name="Table64.A1" office:value-type="string"><text:p text:style-name="P591_0"><text:span text:style-name="T386">1)소속기관</text:span></text:p></table:table-cell><table:table-cell table:style-name="Table64.B1" office:value-type="string" table:number-columns-spanned="2"><text:p text:style-name="P86_0"><text:span text:style-name="T386"/></text:p></table:table-cell><table:covered-table-cell/><table:table-cell table:style-name="Table64.D1" office:value-type="string"><text:p text:style-name="P591_0"><text:span text:style-name="T386">2)직 <text:s text:c="3"/>위</text:span><text:span text:style-name="T373"/></text:p></table:table-cell><table:table-cell table:style-name="Table64.E1" office:value-type="string"><text:p text:style-name="P299_0"><text:span text:style-name="T386"/></text:p></table:table-cell><table:table-cell table:style-name="Table64.F1" office:value-type="string"><text:p text:style-name="P591_0"><text:span text:style-name="T386">3)직급</text:span></text:p></table:table-cell><table:table-cell table:style-name="Table64.G1" office:value-type="string"><text:p text:style-name="P86_0"><text:span text:style-name="T386"/></text:p></table:table-cell></table:table-row><table:table-row table:style-name="Table64.2"><table:table-cell table:style-name="Table64.A2" office:value-type="string" table:number-rows-spanned="2"><text:p text:style-name="P591_0"><text:span text:style-name="T386">4)성 <text:s text:c="3"/>명</text:span></text:p></table:table-cell><table:table-cell table:style-name="Table64.B2" office:value-type="string"><text:p text:style-name="P591_0"><text:span text:style-name="T386">한글</text:span></text:p></table:table-cell><table:table-cell table:style-name="Table64.C2" office:value-type="string"><text:p text:style-name="P299_0"><text:span text:style-name="T386"/></text:p></table:table-cell><table:table-cell table:style-name="Table64.D2" office:value-type="string"><text:p text:style-name="P591_0"><text:span text:style-name="T387">5)생년월일</text:span></text:p></table:table-cell><table:table-cell table:style-name="Table64.E2" office:value-type="string" table:number-columns-spanned="3"><text:p text:style-name="P299_0"><text:span text:style-name="T388"/></text:p></table:table-cell><table:covered-table-cell/><table:covered-table-cell/></table:table-row><table:table-row table:style-name="Table64.3"><table:covered-table-cell/><table:table-cell table:style-name="Table64.B3" office:value-type="string"><text:p text:style-name="P591_0"><text:span text:style-name="T386">한자</text:span></text:p></table:table-cell><table:table-cell table:style-name="Table64.C3" office:value-type="string"><text:p text:style-name="P299_0"><text:span text:style-name="T386"/></text:p></table:table-cell><table:table-cell table:style-name="Table64.D3" office:value-type="string"><text:p text:style-name="P591_0"><text:span text:style-name="T386">6)군번(군인)</text:span></text:p></table:table-cell><table:table-cell table:style-name="Table64.E3" office:value-type="string" table:number-columns-spanned="3"><text:p text:style-name="P299_0"><text:span text:style-name="T386"/></text:p></table:table-cell><table:covered-table-cell/><table:covered-table-cell/></table:table-row><table:table-row table:style-name="Table64.4"><table:table-cell table:style-name="Table64.A4" office:value-type="string"><text:p text:style-name="P591_0"><text:span text:style-name="T386">7)구 <text:s text:c="3"/>분</text:span></text:p></table:table-cell><table:table-cell table:style-name="Table64.B4" office:value-type="string" table:number-columns-spanned="6"><text:p text:style-name="P592_0"><text:span text:style-name="T389"><text:s/>☑ 재직자 <text:s text:c="2"/>□ 정년퇴직 <text:s text:c="2"/>□ 명예퇴직 <text:s text:c="2"/>□ 의원퇴직 <text:s text:c="2"/>□ 기타</text:span><text:span text:style-name="T373"/></text:p></table:table-cell><table:covered-table-cell/><table:covered-table-cell/><table:covered-table-cell/><table:covered-table-cell/><table:covered-table-cell/></table:table-row></table:table></draw:text-box></draw:frame></text:span></text:p>
      <text:p text:style-name="P217_0"><text:span text:style-name="T237"><draw:frame draw:style-name="tableinfakeframe_gr61" svg:x="0cm" svg:y="0cm" draw:z-index="46" text:anchor-type="as-char"><draw:text-box><table:table table:style-name="Table65"><table:table-column table:style-name="Table65.A"/><table:table-column table:style-name="Table65.B"/><table:table-column table:style-name="Table65.C"/><table:table-column table:style-name="Table65.D"/><table:table-column table:style-name="Table65.E"/><table:table-row table:style-name="Table65.1"><table:table-cell table:style-name="Table65.A1" office:value-type="string"><text:p text:style-name="P591_0"><text:span text:style-name="T387">근무경력</text:span></text:p></table:table-cell><table:table-cell table:style-name="Table65.B1" office:value-type="string" table:number-columns-spanned="2"><text:p text:style-name="P591_0"><text:span text:style-name="T386">재 <text:s text:c="1"/>직 <text:s text:c="1"/>기 <text:s text:c="1"/>간</text:span><text:span text:style-name="T373"/></text:p></table:table-cell><table:covered-table-cell/><table:table-cell table:style-name="Table65.D1" office:value-type="string"><text:p text:style-name="P593_0"><text:span text:style-name="T387"><text:s/>12)공무원</text:span></text:p></table:table-cell><table:table-cell table:style-name="Table65.E1" office:value-type="string"><text:p text:style-name="P591_0"><text:span text:style-name="T386"><text:s/><text:s text:c="6"/>~ <text:s text:c="6"/>( <text:s text:c="1"/>년 <text:s text:c="1"/>월 <text:s text:c="1"/>일)</text:span></text:p></table:table-cell></table:table-row><table:table-row table:style-name="Table65.2"><table:table-cell table:style-name="Table65.A2" office:value-type="string"><text:p text:style-name="P593_0"><text:span text:style-name="T387"><text:s/>8)학교법인</text:span></text:p></table:table-cell><table:table-cell table:style-name="Table65.B2" office:value-type="string" table:number-columns-spanned="2"><text:p text:style-name="P591_0"><text:span text:style-name="T386"><text:s/><text:s text:c="6"/>~ <text:s text:c="6"/>( <text:s text:c="1"/>년 <text:s text:c="1"/>월 <text:s text:c="1"/>일)</text:span></text:p></table:table-cell><table:covered-table-cell/><table:table-cell table:style-name="Table65.D2" office:value-type="string"><text:p text:style-name="P593_0"><text:span text:style-name="T387"><text:s/>13)교 <text:s text:c="1"/>원</text:span></text:p></table:table-cell><table:table-cell table:style-name="Table65.E2" office:value-type="string"><text:p text:style-name="P591_0"><text:span text:style-name="T386"><text:s/><text:s text:c="6"/>~ <text:s text:c="6"/>( <text:s text:c="1"/>년 <text:s text:c="1"/>월 <text:s text:c="1"/>일)</text:span></text:p></table:table-cell></table:table-row><table:table-row table:style-name="Table65.3"><table:table-cell table:style-name="Table65.A3" office:value-type="string"><text:p text:style-name="P593_0"><text:span text:style-name="T387"><text:s/>9)사립학교</text:span></text:p></table:table-cell><table:table-cell table:style-name="Table65.B3" office:value-type="string" table:number-columns-spanned="2"><text:p text:style-name="P591_0"><text:span text:style-name="T386"><text:s/><text:s text:c="6"/>~ <text:s text:c="6"/>( <text:s text:c="1"/>년 <text:s text:c="1"/>월 <text:s text:c="1"/>일)</text:span></text:p></table:table-cell><table:covered-table-cell/><table:table-cell table:style-name="Table65.D3" office:value-type="string"><text:p text:style-name="P300_0"><text:span text:style-name="T387"><text:s/>14)</text:span></text:p></table:table-cell><table:table-cell table:style-name="Table65.E3" office:value-type="string"><text:p text:style-name="P591_0"><text:span text:style-name="T386"><text:s/><text:s text:c="6"/>~ <text:s text:c="6"/>( <text:s text:c="1"/>년 <text:s text:c="1"/>월 <text:s text:c="1"/>일)</text:span></text:p></table:table-cell></table:table-row><table:table-row table:style-name="Table65.4"><table:table-cell table:style-name="Table65.A4" office:value-type="string"><text:p text:style-name="P593_0"><text:span text:style-name="T105"><text:s/>10)산하단체</text:span></text:p></table:table-cell><table:table-cell table:style-name="Table65.B4" office:value-type="string" table:number-columns-spanned="2"><text:p text:style-name="P591_0"><text:span text:style-name="T386"><text:s/><text:s text:c="6"/>~ <text:s text:c="6"/>( <text:s text:c="1"/>년 <text:s text:c="1"/>월 <text:s text:c="1"/>일)</text:span></text:p></table:table-cell><table:covered-table-cell/><table:table-cell table:style-name="Table65.D4" office:value-type="string"><text:p text:style-name="P300_0"><text:span text:style-name="T387"><text:s/>15)</text:span></text:p></table:table-cell><table:table-cell table:style-name="Table65.E4" office:value-type="string"><text:p text:style-name="P591_0"><text:span text:style-name="T386"><text:s/><text:s text:c="6"/>~ <text:s text:c="6"/>( <text:s text:c="1"/>년 <text:s text:c="1"/>월 <text:s text:c="1"/>일)</text:span></text:p></table:table-cell></table:table-row><table:table-row table:style-name="Table65.5"><table:table-cell table:style-name="Table65.A5" office:value-type="string"><text:p text:style-name="P593_0"><text:span text:style-name="T105"><text:s/>11)공익법인</text:span></text:p></table:table-cell><table:table-cell table:style-name="Table65.B5" office:value-type="string" table:number-columns-spanned="2"><text:p text:style-name="P591_0"><text:span text:style-name="T386"><text:s/><text:s text:c="6"/>~ <text:s text:c="6"/>( <text:s text:c="1"/>년 <text:s text:c="1"/>월 <text:s text:c="1"/>일)</text:span></text:p></table:table-cell><table:covered-table-cell/><table:table-cell table:style-name="Table65.D5" office:value-type="string"><text:p text:style-name="P300_0"><text:span text:style-name="T387"><text:s/>16)</text:span></text:p></table:table-cell><table:table-cell table:style-name="Table65.E5" office:value-type="string"><text:p text:style-name="P591_0"><text:span text:style-name="T386"><text:s/><text:s text:c="6"/>~ <text:s text:c="6"/>( <text:s text:c="1"/>년 <text:s text:c="1"/>월 <text:s text:c="1"/>일)</text:span></text:p></table:table-cell></table:table-row><table:table-row table:style-name="Table65.6"><table:table-cell table:style-name="Table65.A6" office:value-type="string" table:number-columns-spanned="2"><text:p text:style-name="P591_0"><text:span text:style-name="T386">합 <text:s text:c="4"/>계 ㉮</text:span></text:p></table:table-cell><table:covered-table-cell/><table:table-cell table:style-name="Table65.C6" office:value-type="string" table:number-columns-spanned="3"><text:p text:style-name="P591_0"><text:span text:style-name="T386">년 <text:s text:c="2"/>월 <text:s text:c="2"/>일</text:span></text:p></table:table-cell><table:covered-table-cell/><table:covered-table-cell/></table:table-row></table:table></draw:text-box></draw:frame></text:span></text:p>
      <text:p text:style-name="P217_0"><text:span text:style-name="T237"><draw:frame draw:style-name="tableinfakeframe_gr62" svg:x="0cm" svg:y="0cm" draw:z-index="47" text:anchor-type="as-char"><draw:text-box><table:table table:style-name="Table66"><table:table-column table:style-name="Table66.A"/><table:table-column table:style-name="Table66.B"/><table:table-column table:style-name="Table66.C"/><table:table-row table:style-name="Table66.1"><table:table-cell table:style-name="Table66.A1" office:value-type="string"><text:p text:style-name="P591_0"><text:span text:style-name="T389">17)제 외 기 간</text:span><text:span text:style-name="T373"/></text:p></table:table-cell><table:table-cell table:style-name="Table66.B1" office:value-type="string"><text:p text:style-name="P591_0"><text:span text:style-name="T389">휴직 : <text:s text:c="3"/>~ <text:s text:c="3"/>( 년 <text:s text:c="1"/>윌 <text:s text:c="1"/>일)</text:span><text:span text:style-name="T373"/></text:p></table:table-cell><table:table-cell table:style-name="Table66.C1" office:value-type="string"><text:p text:style-name="P591_0"><text:span text:style-name="T389">직위해제 : <text:s text:c="3"/>~ <text:s text:c="2"/>(년 <text:s text:c="1"/>월 <text:s text:c="1"/>일)</text:span><text:span text:style-name="T373"/></text:p></table:table-cell></table:table-row><table:table-row table:style-name="Table66.2"><table:table-cell table:style-name="Table66.A2" office:value-type="string"><text:p text:style-name="P591_0"><text:span text:style-name="T389"><text:s/><text:s text:c="2"/>합 <text:s text:c="4"/>계 ㉯</text:span><text:span text:style-name="T373"/></text:p></table:table-cell><table:table-cell table:style-name="Table66.B2" office:value-type="string" table:number-columns-spanned="2"><text:p text:style-name="P591_0"><text:span text:style-name="T389"><text:s/><text:s text:c="2"/>년 <text:s text:c="4"/>월 <text:s text:c="4"/>일</text:span><text:span text:style-name="T373"/></text:p></table:table-cell><table:covered-table-cell/></table:table-row></table:table></draw:text-box></draw:frame></text:span></text:p>
      <text:p text:style-name="P217_0"><text:span text:style-name="T237"><draw:frame draw:style-name="tableinfakeframe_gr63" svg:x="0cm" svg:y="0cm" draw:z-index="48" text:anchor-type="as-char"><draw:text-box><table:table table:style-name="Table67"><table:table-column table:style-name="Table67.A"/><table:table-column table:style-name="Table67.B"/><table:table-row table:style-name="Table67.1"><table:table-cell table:style-name="Table67.A1" office:value-type="string"><text:p text:style-name="P591_0"><text:span text:style-name="T122">18)실재직기간(㉮-㉯)</text:span></text:p></table:table-cell><table:table-cell table:style-name="Table67.B1" office:value-type="string"><text:p text:style-name="P591_0"><text:span text:style-name="T389"><text:s/><text:s text:c="2"/>년 <text:s text:c="4"/>월 <text:s text:c="4"/>일</text:span></text:p></table:table-cell></table:table-row></table:table></draw:text-box></draw:frame></text:span></text:p>
      <text:p text:style-name="P217_0"><text:span text:style-name="T237"><draw:frame draw:style-name="tableinfakeframe_gr64" svg:x="0cm" svg:y="0cm" draw:z-index="49" text:anchor-type="as-char"><draw:text-box><table:table table:style-name="Table68"><table:table-column table:style-name="Table68.A"/><table:table-column table:style-name="Table68.B"/><table:table-column table:style-name="Table68.C"/><table:table-column table:style-name="Table68.D"/><table:table-column table:style-name="Table68.E"/><table:table-column table:style-name="Table68.F"/><table:table-column table:style-name="Table68.G"/><table:table-column table:style-name="Table68.H"/><table:table-column table:style-name="Table68.I"/><table:table-column table:style-name="Table68.J"/><table:table-column table:style-name="Table68.K"/><table:table-column table:style-name="Table68.L"/><table:table-row table:style-name="Table68.1"><table:table-cell table:style-name="Table68.A1" office:value-type="string" table:number-columns-spanned="2" table:number-rows-spanned="2"><text:p text:style-name="P591_0"><text:span text:style-name="T122">19)징계・형벌</text:span></text:p></table:table-cell><table:covered-table-cell/><table:table-cell table:style-name="Table68.C1" office:value-type="string" table:number-columns-spanned="3"><text:p text:style-name="P591_0"><text:span text:style-name="T386">종 <text:s text:c="1"/>류</text:span></text:p></table:table-cell><table:covered-table-cell/><table:covered-table-cell/><table:table-cell table:style-name="Table68.F1" office:value-type="string"><text:p text:style-name="P591_0"><text:span text:style-name="T386">일 <text:s text:c="1"/>자</text:span></text:p></table:table-cell><table:table-cell table:style-name="Table68.G1" office:value-type="string" table:number-columns-spanned="2" table:number-rows-spanned="2"><text:p text:style-name="P591_0"><text:span text:style-name="T386">20)과거포상</text:span></text:p><text:p text:style-name="P591_0"><text:span text:style-name="T386">(장관표창이상)</text:span></text:p></table:table-cell><table:covered-table-cell/><table:table-cell table:style-name="Table68.I1" office:value-type="string" table:number-columns-spanned="2"><text:p text:style-name="P591_0"><text:span text:style-name="T386">포상명</text:span><text:span text:style-name="T373"/></text:p></table:table-cell><table:covered-table-cell/><table:table-cell table:style-name="Table68.K1" office:value-type="string" table:number-columns-spanned="2"><text:p text:style-name="P591_0"><text:span text:style-name="T386">수여일자</text:span></text:p></table:table-cell><table:covered-table-cell/></table:table-row><table:table-row table:style-name="Table68.2"><table:covered-table-cell/><table:covered-table-cell/><table:table-cell table:style-name="Table68.C2" office:value-type="string" table:number-columns-spanned="3"><text:p text:style-name="P299_0"><text:span text:style-name="T386"/></text:p></table:table-cell><table:covered-table-cell/><table:covered-table-cell/><table:table-cell table:style-name="Table68.F2" office:value-type="string"><text:p text:style-name="P299_0"><text:span text:style-name="T386"/></text:p></table:table-cell><table:covered-table-cell/><table:covered-table-cell/><table:table-cell table:style-name="Table68.I2" office:value-type="string" table:number-columns-spanned="2"><text:p text:style-name="P86_0"><text:span text:style-name="T386"/></text:p></table:table-cell><table:covered-table-cell/><table:table-cell table:style-name="Table68.K2" office:value-type="string" table:number-columns-spanned="2"><text:p text:style-name="P86_0"><text:span text:style-name="T386"/></text:p></table:table-cell><table:covered-table-cell/></table:table-row><table:table-row table:style-name="Table68.3"><table:table-cell table:style-name="Table68.A3" office:value-type="string" table:number-columns-spanned="6"><text:p text:style-name="P591_0"><text:span text:style-name="T386">21)작성자(인사담당자)</text:span></text:p></table:table-cell><table:covered-table-cell/><table:covered-table-cell/><table:covered-table-cell/><table:covered-table-cell/><table:covered-table-cell/><table:table-cell table:style-name="Table68.G3" office:value-type="string" table:number-columns-spanned="6"><text:p text:style-name="P591_0"><text:span text:style-name="T386">22)확인자(인사담당관)</text:span><text:span text:style-name="T373"/></text:p></table:table-cell><table:covered-table-cell/><table:covered-table-cell/><table:covered-table-cell/><table:covered-table-cell/><table:covered-table-cell/></table:table-row><table:table-row table:style-name="Table68.4"><table:table-cell table:style-name="Table68.A4" office:value-type="string"><text:p text:style-name="P591_0"><text:span text:style-name="T386">직급</text:span></text:p></table:table-cell><table:table-cell table:style-name="Table68.B4" office:value-type="string" table:number-columns-spanned="2"><text:p text:style-name="P299_0"><text:span text:style-name="T386"/></text:p></table:table-cell><table:covered-table-cell/><table:table-cell table:style-name="Table68.D4" office:value-type="string"><text:p text:style-name="P591_0"><text:span text:style-name="T386">성명</text:span></text:p></table:table-cell><table:table-cell table:style-name="Table68.E4" office:value-type="string" table:number-columns-spanned="2"><text:p text:style-name="P594_0"><text:span text:style-name="T386">(인)</text:span></text:p></table:table-cell><table:covered-table-cell/><table:table-cell table:style-name="Table68.G4" office:value-type="string"><text:p text:style-name="P591_0"><text:span text:style-name="T386">직급</text:span></text:p></table:table-cell><table:table-cell table:style-name="Table68.H4" office:value-type="string" table:number-columns-spanned="2"><text:p text:style-name="P299_0"><text:span text:style-name="T386"/></text:p></table:table-cell><table:covered-table-cell/><table:table-cell table:style-name="Table68.J4" office:value-type="string" table:number-columns-spanned="2"><text:p text:style-name="P591_0"><text:span text:style-name="T386">성명</text:span></text:p></table:table-cell><table:covered-table-cell/><table:table-cell table:style-name="Table68.L4" office:value-type="string"><text:p text:style-name="P594_0"><text:span text:style-name="T389">(인)</text:span><text:span text:style-name="T373"/></text:p></table:table-cell></table:table-row><table:table-row table:style-name="Table68.5"><table:table-cell table:style-name="Table68.A5" office:value-type="string" table:number-columns-spanned="12"><text:p text:style-name="P299_0"><text:span text:style-name="T373"/></text:p><text:p text:style-name="P591_0"><text:span text:style-name="T386">위 기재사항은 인사기록원본과 다름없이 정확하게 기록하였음을 확인함.</text:span></text:p><text:p text:style-name="P299_0"><text:span text:style-name="T386"/></text:p><text:p text:style-name="P592_0"><text:span text:style-name="T386">2026년 <text:s text:c="1"/></text:span><text:span text:style-name="T137">OO</text:span><text:span text:style-name="T386">월 <text:s text:c="1"/></text:span><text:span text:style-name="T137">OO</text:span><text:span text:style-name="T386">일</text:span></text:p><text:p text:style-name="P299_0"><text:span text:style-name="T386"/></text:p><text:p text:style-name="P299_0"><text:span text:style-name="T386"/></text:p><text:p text:style-name="P593_0"><text:span text:style-name="T390"><text:s/><text:s text:c="9"/></text:span><text:span text:style-name="T386">23)</text:span><text:span text:style-name="T390">기 관 명 <text:s text:c="1"/>: <text:s text:c="23"/>(직인)</text:span></text:p><text:p text:style-name="P300_0"><text:span text:style-name="T373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/table:table></draw:text-box></draw:frame></text:span></text:p>
      <text:p text:style-name="P427_0"><text:span text:style-name="T90">* 소속별 인사기록요약서가 별지서식과 다를 경우 해당 소속의 서식 인정, 인사담당자(담당관) 서명 및 기관 직인 필수</text:span></text:p>
      <text:p text:style-name="P0_0_b4"><text:span text:style-name="T382">[서식 4-나]</text:span></text:p>
      <text:p text:style-name="P394_0"><text:span text:style-name="T312">감사부서장 확인서</text:span></text:p>
      <text:p text:style-name="P426_0"><text:span text:style-name="T348"/></text:p>
      <text:p text:style-name="P426_0"><text:span text:style-name="T348"/></text:p>
      <text:p text:style-name="P426_0"><text:span text:style-name="T348"/></text:p>
      <text:p text:style-name="P428_0"><text:span text:style-name="T391">□ </text:span><text:span text:style-name="T392">인적사항</text:span></text:p>
      <text:p text:style-name="P304_0"><text:span text:style-name="T393"><draw:frame draw:style-name="tableinfakeframe_gr65" svg:x="0cm" svg:y="0cm" draw:z-index="60" text:anchor-type="as-char"><draw:text-box><table:table table:style-name="Table69"><table:table-column table:style-name="Table69.A"/><table:table-column table:style-name="Table69.B"/><table:table-column table:style-name="Table69.C"/><table:table-column table:style-name="Table69.D"/><table:table-row table:style-name="Table69.1"><table:table-cell table:style-name="Table69.A1" office:value-type="string"><text:p text:style-name="P458_0"><text:span text:style-name="T391">소 <text:s text:c="1"/>속</text:span></text:p></table:table-cell><table:table-cell table:style-name="Table69.B1" office:value-type="string" table:number-columns-spanned="3"><text:p text:style-name="P541_0"><text:span text:style-name="T394">ㅇㅇㅇㅇㅇ</text:span></text:p></table:table-cell><table:covered-table-cell/><table:covered-table-cell/></table:table-row><table:table-row table:style-name="Table69.2"><table:table-cell table:style-name="Table69.A2" office:value-type="string"><text:p text:style-name="P458_0"><text:span text:style-name="T391">직 <text:s text:c="1"/>급</text:span></text:p></table:table-cell><table:table-cell table:style-name="Table69.B2" office:value-type="string"><text:p text:style-name="P541_0"><text:span text:style-name="T394">ㅇㅇㅇ</text:span></text:p></table:table-cell><table:table-cell table:style-name="Table69.C2" office:value-type="string"><text:p text:style-name="P541_0"><text:span text:style-name="T391">직 <text:s text:c="1"/>위</text:span></text:p></table:table-cell><table:table-cell table:style-name="Table69.D2" office:value-type="string"><text:p text:style-name="P541_0"><text:span text:style-name="T394">ㅇㅇㅇ</text:span></text:p></table:table-cell></table:table-row><table:table-row table:style-name="Table69.3"><table:table-cell table:style-name="Table69.A3" office:value-type="string"><text:p text:style-name="P458_0"><text:span text:style-name="T391">성 <text:s text:c="1"/>명</text:span></text:p></table:table-cell><table:table-cell table:style-name="Table69.B3" office:value-type="string"><text:p text:style-name="P541_0"><text:span text:style-name="T394">ㅇㅇㅇ</text:span></text:p></table:table-cell><table:table-cell table:style-name="Table69.C3" office:value-type="string"><text:p text:style-name="P541_0"><text:span text:style-name="T391">생년월일</text:span></text:p></table:table-cell><table:table-cell table:style-name="Table69.D3" office:value-type="string"><text:p text:style-name="P13_0"><text:span text:style-name="T394">0000. 00. 00.</text:span></text:p></table:table-cell></table:table-row><table:table-row table:style-name="Table69.4"><table:table-cell table:style-name="Table69.A4" office:value-type="string"><text:p text:style-name="P458_0"><text:span text:style-name="T391">징계기록</text:span></text:p></table:table-cell><table:table-cell table:style-name="Table69.B4" office:value-type="string" table:number-columns-spanned="3"><text:p text:style-name="P595_0"><text:span text:style-name="T395"><text:s/></text:span><text:span text:style-name="T396">사면되어 말소된 형사벌, 징계기록 등 전력이 있는 경우,</text:span><text:span text:style-name="T397"><text:s/>징계사유와 사면·말소된 사유 명기</text:span><text:span text:style-name="T398"/></text:p></table:table-cell><table:covered-table-cell/><table:covered-table-cell/></table:table-row></table:table></draw:text-box></draw:frame></text:span></text:p>
      <text:p text:style-name="P306_0"><text:span text:style-name="T392"/></text:p>
      <text:p text:style-name="P429_0"><text:span text:style-name="T399"><text:s/>상기인은 정부포상 수상 후보자로서 형사벌(벌금 등)을 받거나 사회적 물의를 야기하여 수상자로서 선정되기 곤란한 흠결이 없는 사실을 확인하며,</text:span><text:span text:style-name="T391"><text:s/></text:span><text:span text:style-name="T399">직무관련 및 사생활과 관련하여 비위사실 등이 없음을 확인합니다.</text:span></text:p>
      <text:p text:style-name="P308_0"><text:span text:style-name="T391"/></text:p>
      <text:p text:style-name="P308_0"><text:span text:style-name="T391"/></text:p>
      <text:p text:style-name="P309_0"><text:span text:style-name="T391">2026. </text:span><text:span text:style-name="T394">00</text:span><text:span text:style-name="T391">. </text:span><text:span text:style-name="T394">00</text:span><text:span text:style-name="T391">.</text:span></text:p>
      <text:p text:style-name="P310_0"><text:span text:style-name="T392"/></text:p>
      <text:p text:style-name="P311_0"><text:span text:style-name="T399"/></text:p>
      <text:p text:style-name="P430_0"><text:span text:style-name="T399"><text:s/><text:s text:c="30"/>확인자 소 속 : </text:span><text:span text:style-name="T400">ㅇㅇㅇ</text:span></text:p>
      <text:p text:style-name="P430_0"><text:span text:style-name="T399"><text:s/><text:s text:c="37"/>직 위 : </text:span><text:span text:style-name="T400">ㅇㅇㅇ</text:span></text:p>
      <text:p text:style-name="P430_0"><text:span text:style-name="T399"><text:s/><text:s text:c="37"/>직 급 : </text:span><text:span text:style-name="T400">ㅇㅇㅇ</text:span></text:p>
      <text:p text:style-name="P431_0"><text:span text:style-name="T399"><text:s/><text:s text:c="37"/>성 명 : </text:span><text:span text:style-name="T400">ㅇㅇㅇ</text:span><text:span text:style-name="T399"><text:s/><text:s text:c="8"/>(서 명)</text:span></text:p>
      <text:p text:style-name="P432_0"><text:span text:style-name="T393">과학기술정보통신부장관</text:span><text:span text:style-name="T401"><text:s/></text:span><text:span text:style-name="T391">귀하</text:span></text:p>
      <table:table table:style-name="Table70">
        <table:table-column table:style-name="Table70.A"/>
        <table:table-row table:style-name="Table70.1">
          <table:table-cell table:style-name="Table70.A1" office:value-type="string">
            <text:p text:style-name="P596_0"><text:span text:style-name="T341">&lt; 참고 &gt;</text:span><text:span text:style-name="T342"><text:s/></text:span><text:span text:style-name="T343"><text:s/></text:span><text:span text:style-name="T344">감사부서가 없거나 감사부서에서 관련 업무를 수행하지 않을 경우, 위 사실을 확인 할 수 있는 부서장의 확인을 받아 제출 가능</text:span><text:span text:style-name="T273"/></text:p>
          </table:table-cell>
        </table:table-row>
      </table:table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태고딕" style:name="#태고딕"/>
    <style:font-face svg:font-family="-윤고딕130" style:name="-윤고딕130"/>
    <style:font-face svg:font-family="-윤고딕330" style:name="-윤고딕330"/>
    <style:font-face svg:font-family="-윤명조120" style:name="-윤명조120"/>
    <style:font-face svg:font-family="HCI Hollyhock" style:name="HCI Hollyhock"/>
    <style:font-face svg:font-family="HCI Poppy" style:name="HCI Poppy"/>
    <style:font-face svg:font-family="HCI Tulip" style:name="HCI Tulip"/>
    <style:font-face svg:font-family="HY헤드라인M" style:name="HY헤드라인M"/>
    <style:font-face svg:font-family="KoPub돋움체 Light" style:name="KoPub돋움체 Light"/>
    <style:font-face svg:font-family="KoPub돋움체 Medium" style:name="KoPub돋움체 Medium"/>
    <style:font-face svg:font-family="KoPub바탕체 Light" style:name="KoPub바탕체 Light"/>
    <style:font-face svg:font-family="Times New Roman" style:name="Times New Roman"/>
    <style:font-face svg:font-family="Yoon가변 윤고딕 120_TT" style:name="Yoon가변 윤고딕 120_TT"/>
    <style:font-face svg:font-family="맑은 고딕" style:name="맑은 고딕"/>
    <style:font-face svg:font-family="바탕" style:name="바탕"/>
    <style:font-face svg:font-family="바탕체" style:name="바탕체"/>
    <style:font-face svg:font-family="신명 태고딕" style:name="신명 태고딕"/>
    <style:font-face svg:font-family="한양그래픽" style:name="한양그래픽"/>
    <style:font-face svg:font-family="한양신명조" style:name="한양신명조"/>
    <style:font-face svg:font-family="한양중고딕" style:name="한양중고딕"/>
    <style:font-face svg:font-family="한컴돋움" style:name="한컴돋움"/>
    <style:font-face svg:font-family="함초롬돋움" style:name="함초롬돋움"/>
    <style:font-face svg:font-family="함초롬바탕" style:name="함초롬바탕"/>
    <style:font-face svg:font-family="휴먼고딕" style:name="휴먼고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117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822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3.528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233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939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메모" style:display-name="메모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-0.45pt" fo:language="en" style:language-asian="ko" fo:country="US" style:country-asian="KR" style:letter-kerning="false"/>
    </style:style>
    <style:style style:name="바탕글 사본1" style:display-name="바탕글 사본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바탕글 사본5" style:display-name="바탕글 사본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가" style:display-name="가" style:family="paragraph">
      <style:paragraph-properties fo:line-height="20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신명 태고딕" style:font-name-asian="신명 태고딕" style:font-name-complex="#태고딕" fo:font-family="신명 태고딕" style:font-family-asian="신명 태고딕" style:font-family-complex="#태고딕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본문16" style:display-name="본문1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-0.64pt" fo:language="en" style:language-asian="ko" fo:country="US" style:country-asian="KR" style:letter-kerning="false"/>
    </style:style>
    <style:style style:name="박스안" style:display-name="박스안" style:family="paragraph">
      <style:paragraph-properties fo:line-height="17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-윤고딕130" style:font-name-asian="-윤고딕130" style:font-name-complex="-윤고딕130" fo:font-family="-윤고딕130" style:font-family-asian="-윤고딕130" style:font-family-complex="-윤고딕130" fo:font-size="10.00pt" style:font-size-asian="10.00pt" style:font-size-complex="10.00pt" fo:letter-spacing="-0.90pt" fo:language="en" style:language-asian="ko" fo:country="US" style:country-asian="KR" style:letter-kerning="false"/>
    </style:style>
    <style:style style:name="당구장" style:display-name="당구장" style:family="paragraph">
      <style:paragraph-properties fo:line-height="160%" fo:text-align="justify" fo:margin-left="1.376cm" fo:margin-right="0cm" fo:text-indent="-0.494cm" fo:margin-top="0cm" fo:margin-bottom="0.141cm" fo:background-color="transparent" fo:border="none" style:shadow="none" style:text-autospace="none" style:vertical-align="auto" style:snap-to-layout-grid="false"/>
      <style:text-properties style:text-line-through-style="solid" style:font-name="KoPub돋움체 Light" style:font-name-asian="KoPub돋움체 Light" style:font-name-complex="KoPub돋움체 Light" fo:font-family="KoPub돋움체 Light" style:font-family-asian="KoPub돋움체 Light" style:font-family-complex="KoPub돋움체 Light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1)내용" style:display-name="1)내용" style:family="paragraph">
      <style:paragraph-properties fo:line-height="170%" fo:text-align="justify" fo:margin-left="0.840cm" fo:margin-right="0cm" fo:text-indent="-0.487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KoPub바탕체 Light" style:font-name-asian="KoPub바탕체 Light" style:font-name-complex="KoPub바탕체 Light" fo:font-family="KoPub바탕체 Light" style:font-family-asian="KoPub바탕체 Light" style:font-family-complex="KoPub바탕체 Light" fo:font-size="11.50pt" style:font-size-asian="11.50pt" style:font-size-complex="11.50pt" fo:letter-spacing="0.00pt" fo:language="en" style:language-asian="ko" fo:country="US" style:country-asian="KR" style:letter-kerning="false"/>
    </style:style>
    <style:style style:name="1) 고딕" style:display-name="1) 고딕" style:family="paragraph">
      <style:paragraph-properties fo:line-height="160%" fo:text-align="justify" fo:margin-left="1.090cm" fo:margin-right="0cm" fo:text-indent="-0.737cm" fo:margin-top="0cm" fo:margin-bottom="0.247cm" fo:background-color="transparent" fo:border="none" style:shadow="none" style:text-autospace="none" style:vertical-align="auto" style:snap-to-layout-grid="false"/>
      <style:text-properties style:text-line-through-style="solid" style:font-name="KoPub돋움체 Medium" style:font-name-asian="KoPub돋움체 Medium" style:font-name-complex="KoPub돋움체 Medium" fo:font-family="KoPub돋움체 Medium" style:font-family-asian="KoPub돋움체 Medium" style:font-family-complex="KoPub돋움체 Medium" fo:font-size="11.50pt" style:font-size-asian="11.50pt" style:font-size-complex="11.5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style style:name="MT13" style:family="text"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.00pt" style:font-size-asian="1.00pt" style:font-size-complex="1.00pt" fo:letter-spacing="0.00pt" fo:language="en" style:language-asian="ko" fo:country="US" style:country-asian="KR" style:letter-kerning="false"/>
    </style:style>
    <style:style style:name="Table1" style:family="table">
      <style:table-properties style:width="17.000cm" table:align="left" style:shadow="none" style:may-break-between-rows="true" table:border-model="collapsing"/>
    </style:style>
    <style:style style:name="Table1.A" style:family="table-column">
      <style:table-column-properties style:column-width="8.500cm"/>
    </style:style>
    <style:style style:name="Table1.B" style:family="table-column">
      <style:table-column-properties style:column-width="8.500cm"/>
    </style:style>
    <style:style style:name="Table1.1" style:family="table-row">
      <style:table-row-properties style:min-row-height="28.25pt" fo:keep-together="auto"/>
    </style:style>
    <style:style style:name="Table1.A1" style:family="table-cell">
      <style:table-cell-properties style:vertical-align="middle" style:shadow="none" fo:border="none"/>
    </style:style>
    <style:style style:name="Table1.B1" style:family="table-cell">
      <style:table-cell-properties style:vertical-align="middle" style:shadow="none" fo:border="none"/>
    </style:style>
    <style:style style:name="MP433_10" style:family="paragraph">
      <style:paragraph-properties fo:line-height="94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page-layout style:name="Mpm1">
      <style:page-layout-properties fo:page-width="21.000cm" fo:page-height="29.700cm" style:print-orientation="portrait" fo:margin-left="2.000cm" fo:margin-right="2.000cm" fo:margin-top="1.0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500cm"/>
      </style:header-style>
      <style:footer-style>
        <style:header-footer-properties svg:height="1.000cm"/>
      </style:footer-style>
    </style:page-layout>
    <style:style style:name="gr0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cm, 0cm, 0cm)"/>
    </style:style>
    <style:page-layout style:name="Mpm2">
      <style:page-layout-properties fo:page-width="21.000cm" fo:page-height="29.700cm" style:print-orientation="portrait" fo:margin-left="2.000cm" fo:margin-right="2.000cm" fo:margin-top="1.0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500cm"/>
      </style:header-style>
      <style:footer-style>
        <style:header-footer-properties svg:height="1.000cm"/>
      </style:footer-style>
    </style:page-layout>
    <style:page-layout style:name="Mpm3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500cm"/>
      </style:header-style>
      <style:footer-style>
        <style:header-footer-properties svg:height="1.500cm"/>
      </style:footer-style>
    </style:page-layout>
  </office:automatic-styles>
  <office:master-styles>
    <style:master-page style:name="Standard" style:page-layout-name="Mpm1">
      <style:header>
        <table:table table:style-name="Table1">
          <table:table-column table:style-name="Table1.A"/>
          <table:table-column table:style-name="Table1.B"/>
          <table:table-row table:style-name="Table1.1">
            <table:table-cell table:style-name="Table1.A1" office:value-type="string">
              <text:p text:style-name="P434_0"><text:span text:style-name="T13"><draw:frame draw:style-name="gr0" svg:width="4.208cm" svg:height="0.852cm" svg:x="0cm" svg:y="0cm" draw:z-index="22" text:anchor-type="as-char"><draw:image xlink:href="Pictures/EMB0000733b2718.png" xlink:type="simple" xlink:show="embed" xlink:actuate="onLoad"/></draw:frame></text:span><text:span text:style-name="T12"/></text:p>
            </table:table-cell>
            <table:table-cell table:style-name="Table1.B1" office:value-type="string">
              <text:p text:style-name="P433_0"><text:span text:style-name="T12"/></text:p>
            </table:table-cell>
          </table:table-row>
        </table:table>
      </style:header>
    </style:master-page>
    <style:master-page style:name="MP2" style:page-layout-name="Mpm2"/>
    <style:master-page style:name="MP3" style:page-layout-name="Mpm3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○○○ 기획재정담당관</dc:title>
    <dc:description/>
    <dc:subject/>
    <meta:keyword/>
    <dc:creator>USER</dc:creator>
    <meta:creation-date>2017-07-21T02:15:19.000</meta:creation-date>
    <meta:print-date>60056-05-28T05:36:10.000000955</meta:print-date>
    <meta:generator>hwp/hangul/11, 0, 0, 65535/NAME="Red_Hat_Enterprise_Linux_Server"</meta:generator>
  </office:meta>
</office:document-meta>
</file>