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" manifest:full-path="Pictures/EMB000173ca43e9.png"/>
  <manifest:file-entry manifest:media-type="" manifest:full-path="Pictures/EMB000173ca43ea.png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Arial" style:name="Arial"/>
    <style:font-face svg:font-family="Arial-BoldMT" style:name="Arial-BoldMT"/>
    <style:font-face svg:font-family="HCI Poppy" style:name="HCI Poppy"/>
    <style:font-face svg:font-family="HY헤드라인M" style:name="HY헤드라인M"/>
    <style:font-face svg:font-family="굴림" style:name="굴림"/>
    <style:font-face svg:font-family="굴림체" style:name="굴림체"/>
    <style:font-face svg:font-family="돋움" style:name="돋움"/>
    <style:font-face svg:font-family="맑은 고딕" style:name="맑은 고딕"/>
    <style:font-face svg:font-family="바탕" style:name="바탕"/>
    <style:font-face svg:font-family="바탕체" style:name="바탕체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automatic-styles>
    <style:style style:name="T30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" style:family="table">
      <style:table-properties style:width="17.360cm" table:align="left" fo:margin="0cm" style:shadow="none" style:may-break-between-rows="false" table:border-model="collapsing"/>
    </style:style>
    <style:style style:name="Table1.A" style:family="table-column">
      <style:table-column-properties style:column-width="17.360cm"/>
    </style:style>
    <style:style style:name="Table1.1" style:family="table-row">
      <style:table-row-properties style:min-row-height="3.80pt" fo:keep-together="auto"/>
    </style:style>
    <style:style style:name="Table1.A1" style:family="table-cell">
      <style:table-cell-properties style:vertical-align="middle" style:shadow="none" fo:border="none" fo:padding="0.049cm"/>
    </style:style>
    <style:style style:name="Table1.2" style:family="table-row">
      <style:table-row-properties style:min-row-height="25.63pt" fo:keep-together="auto"/>
    </style:style>
    <style:style style:name="Table1.A2" style:family="table-cell">
      <style:table-cell-properties style:vertical-align="middle" style:shadow="none" fo:border="none" fo:padding="0.049cm"/>
    </style:style>
    <style:style style:name="Table1.3" style:family="table-row">
      <style:table-row-properties style:min-row-height="3.80pt" fo:keep-together="auto"/>
    </style:style>
    <style:style style:name="Table1.A3" style:family="table-cell">
      <style:table-cell-properties style:vertical-align="middle" style:shadow="none" fo:border="none" fo:padding="0.049cm"/>
    </style:style>
    <style:style style:name="P62_0_MS1_b3" style:parent-style-name="Standard" style:master-page-name="Standard" style:family="paragraph">
      <style:paragraph-properties fo:line-height="7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_0" style:parent-style-name="Standard" style:family="paragraph">
      <style:paragraph-properties fo:line-height="10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1_0" style:parent-style-name="Standard" style:family="paragraph">
      <style:paragraph-properties fo:line-height="30%" fo:text-align="justify" fo:margin-left="6.138cm" fo:margin-right="0cm" fo:text-indent="-6.138cm" fo:margin-top="0cm" fo:margin-bottom="0cm" fo:background-color="transparent" fo:border="none" style:shadow="none" style:text-autospace="none" style:vertical-align="auto" style:snap-to-layout-grid="true"/>
    </style:style>
    <style:style style:name="T1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3_0" style:parent-style-name="Standard" style:family="paragraph">
      <style:paragraph-properties fo:line-height="117%" fo:text-align="justify" fo:margin-left="6.138cm" fo:margin-right="0cm" fo:text-indent="-6.138cm" fo:margin-top="0cm" fo:margin-bottom="0cm" fo:background-color="transparent" fo:border="none" style:shadow="none" style:text-autospace="none" style:vertical-align="auto" style:snap-to-layout-grid="true"/>
    </style:style>
    <style:style style:name="T1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_0" style:parent-style-name="Standard" style:family="paragraph">
      <style:paragraph-properties fo:line-height="160%" fo:text-align="justify" fo:margin-left="1.334cm" fo:margin-right="0cm" fo:text-indent="-1.334cm" fo:margin-top="0cm" fo:margin-bottom="0cm" fo:background-color="transparent" fo:border="none" style:shadow="none" style:text-autospace="none" style:vertical-align="auto" style:snap-to-layout-grid="true"/>
    </style:style>
    <style:style style:name="T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4_0" style:parent-style-name="Standard" style:family="paragraph">
      <style:paragraph-properties fo:line-height="117%" fo:text-align="justify" fo:margin-left="0.869cm" fo:margin-right="0cm" fo:text-indent="-0.869cm" fo:margin-top="0cm" fo:margin-bottom="0cm" fo:background-color="transparent" fo:border="none" style:shadow="none" style:text-autospace="none" style:vertical-align="auto" style:snap-to-layout-grid="true"/>
    </style:style>
    <style:style style:name="P16_0" style:parent-style-name="Standard" style:family="paragraph">
      <style:paragraph-properties fo:line-height="160%" fo:text-align="justify" fo:margin-left="1.350cm" fo:margin-right="0cm" fo:text-indent="-1.350cm" fo:margin-top="0cm" fo:margin-bottom="0cm" fo:background-color="transparent" fo:border="none" style:shadow="none" style:text-autospace="none" style:vertical-align="auto" style:snap-to-layout-grid="true"/>
    </style:style>
    <style:style style:name="T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5_0" style:parent-style-name="Standard" style:family="paragraph">
      <style:paragraph-properties fo:line-height="117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T4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4.00pt" style:font-size-asian="4.00pt" style:font-size-complex="4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_0" style:parent-style-name="Standard" style:family="paragraph">
      <style:paragraph-properties fo:line-height="160%" fo:text-align="justify" fo:margin-left="1.393cm" fo:margin-right="0cm" fo:text-indent="-1.393cm" fo:margin-top="0cm" fo:margin-bottom="0cm" fo:background-color="transparent" fo:border="none" style:shadow="none" style:text-autospace="none" style:vertical-align="auto" style:snap-to-layout-grid="true"/>
    </style:style>
    <style:style style:name="T1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6_0" style:parent-style-name="Standard" style:family="paragraph">
      <style:paragraph-properties fo:line-height="92%" fo:text-align="center" fo:margin-left="0.970cm" fo:margin-right="0cm" fo:text-indent="-0.970cm" fo:margin-top="0cm" fo:margin-bottom="0cm" fo:background-color="transparent" fo:border="none" style:shadow="none" style:text-autospace="none" style:vertical-align="auto" style:snap-to-layout-grid="true"/>
    </style:style>
    <style:style style:name="T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16.825cm" table:align="left" fo:margin="0cm" style:shadow="none" style:may-break-between-rows="true" table:border-model="collapsing"/>
    </style:style>
    <style:style style:name="Table3.A" style:family="table-column">
      <style:table-column-properties style:column-width="5.608cm"/>
    </style:style>
    <style:style style:name="Table3.B" style:family="table-column">
      <style:table-column-properties style:column-width="5.608cm"/>
    </style:style>
    <style:style style:name="Table3.C" style:family="table-column">
      <style:table-column-properties style:column-width="5.608cm"/>
    </style:style>
    <style:style style:name="Table3.1" style:family="table-row">
      <style:table-row-properties style:min-row-height="20.23pt" fo:keep-together="auto"/>
    </style:style>
    <style:style style:name="Table3.A1" style:family="table-cell">
      <style:table-cell-properties style:vertical-align="middle" style:shadow="none" fo:border-top="0.012cm dotted #000000" fo:border-bottom="none" fo:border-left="0.012cm dotted #000000" fo:border-right="none" fo:padding-top="0.050cm" fo:padding-bottom="0.050cm" fo:padding-left="0.180cm" fo:padding-right="0.180cm"/>
    </style:style>
    <style:style style:name="Table3.B1" style:family="table-cell">
      <style:table-cell-properties style:vertical-align="middle" style:shadow="none" fo:border-top="0.012cm dotted #000000" fo:border-bottom="none" fo:border-left="none" fo:border-right="none" fo:padding-top="0.050cm" fo:padding-bottom="0.050cm" fo:padding-left="0.180cm" fo:padding-right="0.180cm"/>
    </style:style>
    <style:style style:name="Table3.C1" style:family="table-cell">
      <style:table-cell-properties style:vertical-align="middle" style:shadow="none" fo:border-top="0.012cm dotted #000000" fo:border-bottom="none" fo:border-left="none" fo:border-right="0.012cm dotted #000000" fo:padding-top="0.050cm" fo:padding-bottom="0.050cm" fo:padding-left="0.180cm" fo:padding-right="0.180cm"/>
    </style:style>
    <style:style style:name="Table3.2" style:family="table-row">
      <style:table-row-properties style:min-row-height="20.23pt" fo:keep-together="auto"/>
    </style:style>
    <style:style style:name="Table3.A2" style:family="table-cell">
      <style:table-cell-properties style:vertical-align="middle" style:shadow="none" fo:border-top="none" fo:border-bottom="none" fo:border-left="0.012cm dotted #000000" fo:border-right="none" fo:padding-top="0.050cm" fo:padding-bottom="0.050cm" fo:padding-left="0.180cm" fo:padding-right="0.180cm"/>
    </style:style>
    <style:style style:name="Table3.B2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3.C2" style:family="table-cell">
      <style:table-cell-properties style:vertical-align="middle" style:shadow="none" fo:border-top="none" fo:border-bottom="none" fo:border-left="none" fo:border-right="0.012cm dotted #000000" fo:padding-top="0.050cm" fo:padding-bottom="0.050cm" fo:padding-left="0.180cm" fo:padding-right="0.180cm"/>
    </style:style>
    <style:style style:name="Table3.3" style:family="table-row">
      <style:table-row-properties style:min-row-height="20.23pt" fo:keep-together="auto"/>
    </style:style>
    <style:style style:name="Table3.A3" style:family="table-cell">
      <style:table-cell-properties style:vertical-align="middle" style:shadow="none" fo:border-top="none" fo:border-bottom="none" fo:border-left="0.012cm dotted #000000" fo:border-right="none" fo:padding-top="0.050cm" fo:padding-bottom="0.050cm" fo:padding-left="0.180cm" fo:padding-right="0.180cm"/>
    </style:style>
    <style:style style:name="Table3.B3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3.C3" style:family="table-cell">
      <style:table-cell-properties style:vertical-align="middle" style:shadow="none" fo:border-top="none" fo:border-bottom="none" fo:border-left="none" fo:border-right="0.012cm dotted #000000" fo:padding-top="0.050cm" fo:padding-bottom="0.050cm" fo:padding-left="0.180cm" fo:padding-right="0.180cm"/>
    </style:style>
    <style:style style:name="Table3.4" style:family="table-row">
      <style:table-row-properties style:min-row-height="20.23pt" fo:keep-together="auto"/>
    </style:style>
    <style:style style:name="Table3.A4" style:family="table-cell">
      <style:table-cell-properties style:vertical-align="middle" style:shadow="none" fo:border-top="none" fo:border-bottom="none" fo:border-left="0.012cm dotted #000000" fo:border-right="none" fo:padding-top="0.050cm" fo:padding-bottom="0.050cm" fo:padding-left="0.180cm" fo:padding-right="0.180cm"/>
    </style:style>
    <style:style style:name="Table3.B4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3.C4" style:family="table-cell">
      <style:table-cell-properties style:vertical-align="middle" style:shadow="none" fo:border-top="none" fo:border-bottom="none" fo:border-left="none" fo:border-right="0.012cm dotted #000000" fo:padding-top="0.050cm" fo:padding-bottom="0.050cm" fo:padding-left="0.180cm" fo:padding-right="0.180cm"/>
    </style:style>
    <style:style style:name="Table3.5" style:family="table-row">
      <style:table-row-properties style:min-row-height="20.23pt" fo:keep-together="auto"/>
    </style:style>
    <style:style style:name="Table3.A5" style:family="table-cell">
      <style:table-cell-properties style:vertical-align="middle" style:shadow="none" fo:border-top="none" fo:border-bottom="none" fo:border-left="0.012cm dotted #000000" fo:border-right="none" fo:padding-top="0.050cm" fo:padding-bottom="0.050cm" fo:padding-left="0.180cm" fo:padding-right="0.180cm"/>
    </style:style>
    <style:style style:name="Table3.B5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3.C5" style:family="table-cell">
      <style:table-cell-properties style:vertical-align="middle" style:shadow="none" fo:border-top="none" fo:border-bottom="none" fo:border-left="none" fo:border-right="0.012cm dotted #000000" fo:padding-top="0.050cm" fo:padding-bottom="0.050cm" fo:padding-left="0.180cm" fo:padding-right="0.180cm"/>
    </style:style>
    <style:style style:name="Table3.6" style:family="table-row">
      <style:table-row-properties style:min-row-height="20.23pt" fo:keep-together="auto"/>
    </style:style>
    <style:style style:name="Table3.A6" style:family="table-cell">
      <style:table-cell-properties style:vertical-align="middle" style:shadow="none" fo:border-top="none" fo:border-bottom="0.012cm dotted #000000" fo:border-left="0.012cm dotted #000000" fo:border-right="none" fo:padding-top="0.050cm" fo:padding-bottom="0.050cm" fo:padding-left="0.180cm" fo:padding-right="0.180cm"/>
    </style:style>
    <style:style style:name="Table3.B6" style:family="table-cell">
      <style:table-cell-properties style:vertical-align="middle" style:shadow="none" fo:border-top="none" fo:border-bottom="0.012cm dotted #000000" fo:border-left="none" fo:border-right="none" fo:padding-top="0.050cm" fo:padding-bottom="0.050cm" fo:padding-left="0.180cm" fo:padding-right="0.180cm"/>
    </style:style>
    <style:style style:name="Table3.C6" style:family="table-cell">
      <style:table-cell-properties style:vertical-align="middle" style:shadow="none" fo:border-top="none" fo:border-bottom="0.012cm dotted #000000" fo:border-left="none" fo:border-right="0.012cm dotted #000000" fo:padding-top="0.050cm" fo:padding-bottom="0.050cm" fo:padding-left="0.180cm" fo:padding-right="0.180cm"/>
    </style:style>
    <style:style style:name="P17_0" style:parent-style-name="Standard" style:family="paragraph">
      <style:paragraph-properties fo:line-height="160%" fo:text-align="end" fo:margin-left="1.340cm" fo:margin-right="0cm" fo:text-indent="-1.340cm" fo:margin-top="0cm" fo:margin-bottom="0cm" fo:background-color="transparent" fo:border="none" style:shadow="none" style:text-autospace="none" style:vertical-align="auto" style:snap-to-layout-grid="true"/>
    </style:style>
    <style:style style:name="T5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_0" style:parent-style-name="Standard" style:family="paragraph">
      <style:paragraph-properties fo:line-height="160%" fo:text-align="justify" fo:margin-left="1.349cm" fo:margin-right="0cm" fo:text-indent="-1.349cm" fo:margin-top="0cm" fo:margin-bottom="0cm" fo:background-color="transparent" fo:border="none" style:shadow="none" style:text-autospace="none" style:vertical-align="auto" style:snap-to-layout-grid="true"/>
    </style:style>
    <style:style style:name="T5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5_0" style:parent-style-name="Standard" style:family="paragraph">
      <style:paragraph-properties fo:line-height="160%" fo:text-align="justify" fo:margin-left="1.280cm" fo:margin-right="0cm" fo:text-indent="-1.280cm" fo:margin-top="0cm" fo:margin-bottom="0cm" fo:background-color="transparent" fo:border="none" style:shadow="none" style:text-autospace="none" style:vertical-align="auto" style:snap-to-layout-grid="true"/>
    </style:style>
    <style:style style:name="T6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0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7_0" style:parent-style-name="Standard" style:family="paragraph">
      <style:paragraph-properties fo:line-height="117%" fo:text-align="justify" fo:margin-left="0.865cm" fo:margin-right="0cm" fo:text-indent="-0.865cm" fo:margin-top="0cm" fo:margin-bottom="0cm" fo:background-color="transparent" fo:border="none" style:shadow="none" style:text-autospace="none" style:vertical-align="auto" style:snap-to-layout-grid="true"/>
    </style:style>
    <style:style style:name="T51" style:family="text">
      <style:text-properties fo:color="#000000" style:text-outline="false" style:text-line-through-style="solid" style:text-position="0% 100%" style:font-name="Arial" style:font-name-asian="Arial-BoldMT" style:font-name-complex="Arial" fo:font-family="Arial" style:font-family-asian="Arial-BoldMT" style:font-family-complex="Arial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8_0" style:parent-style-name="Standard" style:family="paragraph">
      <style:paragraph-properties fo:line-height="139%" fo:text-align="justify" fo:margin-left="0.841cm" fo:margin-right="0cm" fo:text-indent="0cm" fo:margin-top="0.212cm" fo:margin-bottom="0cm" fo:background-color="transparent" fo:border="none" style:shadow="none" style:text-autospace="none" style:vertical-align="auto" style:snap-to-layout-grid="true"/>
    </style:style>
    <style:style style:name="T2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9_0" style:parent-style-name="Standard" style:family="paragraph">
      <style:paragraph-properties fo:line-height="92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T52" style:family="text">
      <style:text-properties fo:color="#000000" style:text-outline="false" style:text-line-through-style="solid" style:text-position="0% 100%" style:font-name="Arial" style:font-name-asian="Arial-BoldMT" style:font-name-complex="Arial" fo:font-family="Arial" style:font-family-asian="Arial-BoldMT" style:font-family-complex="Arial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2_0" style:parent-style-name="Standard" style:family="paragraph">
      <style:paragraph-properties fo:line-height="160%" fo:text-align="justify" fo:margin-left="6.138cm" fo:margin-right="0cm" fo:text-indent="-6.138cm" fo:margin-top="0cm" fo:margin-bottom="0cm" fo:background-color="transparent" fo:border="none" style:shadow="none" style:text-autospace="none" style:vertical-align="auto" style:snap-to-layout-grid="true"/>
    </style:style>
    <style:style style:name="T56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4.98pt" style:font-size-asian="14.98pt" style:font-size-complex="14.98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" style:family="table">
      <style:table-properties style:width="16.845cm" table:align="left" fo:margin="0cm" style:shadow="none" style:may-break-between-rows="true" table:border-model="collapsing"/>
    </style:style>
    <style:style style:name="Table4.A" style:family="table-column">
      <style:table-column-properties style:column-width="5.615cm"/>
    </style:style>
    <style:style style:name="Table4.B" style:family="table-column">
      <style:table-column-properties style:column-width="5.615cm"/>
    </style:style>
    <style:style style:name="Table4.C" style:family="table-column">
      <style:table-column-properties style:column-width="5.615cm"/>
    </style:style>
    <style:style style:name="Table4.1" style:family="table-row">
      <style:table-row-properties style:min-row-height="20.00pt" fo:keep-together="auto"/>
    </style:style>
    <style:style style:name="Table4.A1" style:family="table-cell">
      <style:table-cell-properties style:vertical-align="middle" style:shadow="none" fo:border-top="0.05cm solid #000000" fo:border-bottom="0.05cm solid #000000" fo:border-left="none" fo:border-right="0.015cm solid #000000" fo:padding-top="0.050cm" fo:padding-bottom="0.050cm" fo:padding-left="0.180cm" fo:padding-right="0.180cm"/>
    </style:style>
    <style:style style:name="Table4.B1" style:family="table-cell">
      <style:table-cell-properties style:vertical-align="middle" style:shadow="none" fo:border-top="0.05cm solid #000000" fo:border-bottom="0.05cm solid #000000" fo:border-left="0.015cm solid #000000" fo:border-right="0.05cm solid #ff0000"/>
    </style:style>
    <style:style style:name="Table4.C1" style:family="table-cell">
      <style:table-cell-properties style:vertical-align="middle" style:shadow="none" fo:border-top="0.05cm solid #ff0000" fo:border-bottom="0.05cm solid #000000" fo:border-left="0.05cm solid #ff0000" fo:border-right="0.04cm solid #ff0000"/>
    </style:style>
    <style:style style:name="Table4.2" style:family="table-row">
      <style:table-row-properties style:min-row-height="20.19pt" fo:keep-together="auto"/>
    </style:style>
    <style:style style:name="Table4.A2" style:family="table-cell">
      <style:table-cell-properties style:vertical-align="middle" style:shadow="none" fo:border-top="0.05cm solid #000000" fo:border-bottom="0.015cm dotted #000000" fo:border-left="none" fo:border-right="0.015cm solid #000000" fo:padding-top="0.050cm" fo:padding-bottom="0.050cm" fo:padding-left="0.180cm" fo:padding-right="0.180cm"/>
    </style:style>
    <style:style style:name="Table4.B2" style:family="table-cell">
      <style:table-cell-properties style:vertical-align="middle" style:shadow="none" fo:border-top="0.05cm solid #000000" fo:border-bottom="0.015cm dotted #000000" fo:border-left="0.015cm solid #000000" fo:border-right="0.05cm solid #ff0000"/>
    </style:style>
    <style:style style:name="Table4.C2" style:family="table-cell">
      <style:table-cell-properties style:vertical-align="middle" style:shadow="none" fo:border-top="0.05cm solid #000000" fo:border-bottom="0.015cm dotted #000000" fo:border-left="0.05cm solid #ff0000" fo:border-right="0.04cm solid #ff0000"/>
    </style:style>
    <style:style style:name="Table4.3" style:family="table-row">
      <style:table-row-properties style:min-row-height="20.19pt" fo:keep-together="auto"/>
    </style:style>
    <style:style style:name="Table4.A3" style:family="table-cell">
      <style:table-cell-properties style:vertical-align="middle" style:shadow="none" fo:border-top="0.015cm dotted #000000" fo:border-bottom="0.015cm dotted #000000" fo:border-left="none" fo:border-right="0.015cm solid #000000" fo:padding-top="0.050cm" fo:padding-bottom="0.050cm" fo:padding-left="0.180cm" fo:padding-right="0.180cm"/>
    </style:style>
    <style:style style:name="Table4.B3" style:family="table-cell">
      <style:table-cell-properties style:vertical-align="middle" style:shadow="none" fo:border-top="0.015cm dotted #000000" fo:border-bottom="0.015cm dotted #000000" fo:border-left="0.015cm solid #000000" fo:border-right="0.05cm solid #ff0000"/>
    </style:style>
    <style:style style:name="Table4.C3" style:family="table-cell">
      <style:table-cell-properties style:vertical-align="middle" style:shadow="none" fo:border-top="0.015cm dotted #000000" fo:border-bottom="0.015cm dotted #000000" fo:border-left="0.05cm solid #ff0000" fo:border-right="0.04cm solid #ff0000"/>
    </style:style>
    <style:style style:name="Table4.4" style:family="table-row">
      <style:table-row-properties style:min-row-height="20.19pt" fo:keep-together="auto"/>
    </style:style>
    <style:style style:name="Table4.A4" style:family="table-cell">
      <style:table-cell-properties style:vertical-align="middle" style:shadow="none" fo:border-top="0.015cm dotted #000000" fo:border-bottom="0.015cm dotted #000000" fo:border-left="none" fo:border-right="0.015cm solid #000000" fo:padding-top="0.050cm" fo:padding-bottom="0.050cm" fo:padding-left="0.180cm" fo:padding-right="0.180cm"/>
    </style:style>
    <style:style style:name="Table4.B4" style:family="table-cell">
      <style:table-cell-properties style:vertical-align="middle" style:shadow="none" fo:border-top="0.015cm dotted #000000" fo:border-bottom="0.015cm dotted #000000" fo:border-left="0.015cm solid #000000" fo:border-right="0.05cm solid #ff0000"/>
    </style:style>
    <style:style style:name="Table4.C4" style:family="table-cell">
      <style:table-cell-properties style:vertical-align="middle" style:shadow="none" fo:border-top="0.015cm dotted #000000" fo:border-bottom="0.015cm dotted #000000" fo:border-left="0.05cm solid #ff0000" fo:border-right="0.04cm solid #ff0000"/>
    </style:style>
    <style:style style:name="Table4.5" style:family="table-row">
      <style:table-row-properties style:min-row-height="20.19pt" fo:keep-together="auto"/>
    </style:style>
    <style:style style:name="Table4.A5" style:family="table-cell">
      <style:table-cell-properties style:vertical-align="middle" style:shadow="none" fo:border-top="0.015cm dotted #000000" fo:border-bottom="0.05cm solid #000000" fo:border-left="none" fo:border-right="0.015cm solid #000000" fo:padding-top="0.050cm" fo:padding-bottom="0.050cm" fo:padding-left="0.180cm" fo:padding-right="0.180cm"/>
    </style:style>
    <style:style style:name="Table4.B5" style:family="table-cell">
      <style:table-cell-properties style:vertical-align="middle" style:shadow="none" fo:border-top="0.015cm dotted #000000" fo:border-bottom="0.05cm solid #000000" fo:border-left="0.015cm solid #000000" fo:border-right="0.05cm solid #ff0000"/>
    </style:style>
    <style:style style:name="Table4.C5" style:family="table-cell">
      <style:table-cell-properties style:vertical-align="middle" style:shadow="none" fo:border-top="0.015cm dotted #000000" fo:border-bottom="0.05cm solid #000000" fo:border-left="0.05cm solid #ff0000" fo:border-right="0.04cm solid #ff0000"/>
    </style:style>
    <style:style style:name="Table4.6" style:family="table-row">
      <style:table-row-properties style:min-row-height="20.19pt" fo:keep-together="auto"/>
    </style:style>
    <style:style style:name="Table4.A6" style:family="table-cell">
      <style:table-cell-properties style:vertical-align="middle" style:shadow="none" fo:border-top="0.05cm solid #000000" fo:border-bottom="0.05cm solid #000000" fo:border-left="none" fo:border-right="0.015cm solid #000000" fo:padding-top="0.050cm" fo:padding-bottom="0.050cm" fo:padding-left="0.180cm" fo:padding-right="0.180cm"/>
    </style:style>
    <style:style style:name="Table4.B6" style:family="table-cell">
      <style:table-cell-properties style:vertical-align="middle" style:shadow="none" fo:border-top="0.05cm solid #000000" fo:border-bottom="0.05cm solid #000000" fo:border-left="0.015cm solid #000000" fo:border-right="0.05cm solid #ff0000"/>
    </style:style>
    <style:style style:name="Table4.C6" style:family="table-cell">
      <style:table-cell-properties style:vertical-align="middle" style:shadow="none" fo:border-top="0.05cm solid #000000" fo:border-bottom="0.05cm solid #ff0000" fo:border-left="0.05cm solid #ff0000" fo:border-right="0.04cm solid #ff0000"/>
    </style:style>
    <style:style style:name="P20_0" style:parent-style-name="Standard" style:family="paragraph">
      <style:paragraph-properties fo:line-height="0.635cm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1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0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7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9.00pt" style:font-size-asian="19.00pt" style:font-size-complex="19.00pt" fo:letter-spacing="-3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1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7.00pt" style:font-size-asian="17.00pt" style:font-size-complex="17.00pt" fo:letter-spacing="-3.0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7.00pt" style:font-size-asian="17.00pt" style:font-size-complex="17.00pt" fo:letter-spacing="-1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1_0" style:parent-style-name="Standard" style:family="paragraph">
      <style:paragraph-properties fo:line-height="13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8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.00pt" style:font-size-asian="1.00pt" style:font-size-complex="1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" style:family="text">
      <style:text-properties fo:color="#000000" style:text-outline="false" style:text-line-through-style="solid" style:text-position="0% 100%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1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8%"/>
    </style:style>
    <style:style style:name="P73_0" style:parent-style-name="Standard" style:family="paragraph">
      <style:paragraph-properties fo:line-height="12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2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2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4_0" style:parent-style-name="Standard" style:family="paragraph">
      <style:paragraph-properties fo:line-height="5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75_15" style:parent-style-name="MS바탕글" style:family="paragraph">
      <style:paragraph-properties fo:line-height="5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76_15" style:parent-style-name="MS바탕글" style:family="paragraph">
      <style:paragraph-properties fo:line-height="58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77_94" style:parent-style-name="윗쪽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</style:style>
    <style:style style:name="T5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8_122" style:parent-style-name="td" style:family="paragraph">
      <style:paragraph-properties fo:line-height="92%" fo:text-align="start" fo:margin-left="0cm" fo:margin-right="0.247cm" fo:text-indent="0cm" fo:margin-top="0cm" fo:margin-bottom="0cm" fo:background-color="transparent" fo:border="none" style:shadow="none" style:text-autospace="none" style:vertical-align="auto" style:snap-to-layout-grid="true"/>
    </style:style>
    <style:style style:name="P79_126" style:parent-style-name="xl36858" style:family="paragraph">
      <style:paragraph-properties fo:line-height="58%" fo:text-align="end" fo:margin-left="0cm" fo:margin-right="0.247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P79_125" style:parent-style-name="xl36857" style:family="paragraph">
      <style:paragraph-properties fo:line-height="58%" fo:text-align="end" fo:margin-left="0cm" fo:margin-right="0.247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P80_86" style:parent-style-name="아래쪽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infakeframe_gr0" style:parent-style-name="Frame" style:family="graphic">
      <style:graphic-properties fo:min-width="17.360cm" fo:min-height="1.172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" style:parent-style-name="Frame" style:family="graphic">
      <style:graphic-properties fo:min-width="16.825cm" fo:min-height="4.282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" style:parent-style-name="Frame" style:family="graphic">
      <style:graphic-properties fo:min-width="16.845cm" fo:min-height="4.267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62_0_MS1_b3"><text:span text:style-name="T30"><draw:frame draw:style-name="tableinfakeframe_gr0" svg:x="0cm" svg:y="0cm" draw:z-index="4" text:anchor-type="as-char"><draw:text-box><table:table table:style-name="Table1"><table:table-column table:style-name="Table1.A"/><table:table-row table:style-name="Table1.1"><table:table-cell table:style-name="Table1.A1" office:value-type="string"><text:p text:style-name="P70_0"><text:span text:style-name="T57"/></text:p></table:table-cell></table:table-row><table:table-row table:style-name="Table1.2"><table:table-cell table:style-name="Table1.A2" office:value-type="string"><text:p text:style-name="P71_0"><text:span text:style-name="T62">’</text:span><text:span text:style-name="T61">26년 </text:span><text:span text:style-name="T73">상반기 공공SW사업 제안요청서 법제도 반영률</text:span></text:p></table:table-cell></table:table-row><table:table-row table:style-name="Table1.3"><table:table-cell table:style-name="Table1.A3" office:value-type="string"><text:p text:style-name="P70_0"><text:span text:style-name="T58"/></text:p></table:table-cell></table:table-row></table:table></draw:text-box></draw:frame></text:span></text:p>
      <text:p text:style-name="P10_0"><text:span text:style-name="T60"/></text:p>
      <text:p text:style-name="P10_0"><text:span text:style-name="T60"/></text:p>
      <text:p text:style-name="P21_0"><text:span text:style-name="T48"/></text:p>
      <text:p text:style-name="P63_0"><text:span text:style-name="T14">□ 개요</text:span></text:p>
      <text:p text:style-name="P14_0"><text:span text:style-name="T11"/></text:p>
      <text:p text:style-name="P64_0"><text:span text:style-name="T4"><text:s/>o </text:span><text:span text:style-name="T63">과학기술정보통신부는 </text:span><text:span text:style-name="T3">｢소프트웨어 진흥법｣ </text:span><text:span text:style-name="T63">제57조에 따라 국가기관</text:span><text:span text:style-name="T64"><text:s/>등의</text:span><text:span text:style-name="T4"><text:s/>소프트웨어 사업에 관한 법령 준수 여부를 관리․감독</text:span></text:p>
      <text:p text:style-name="P16_0"><text:span text:style-name="T11"/></text:p>
      <text:p text:style-name="P65_0"><text:span text:style-name="T2"><text:s/><text:s text:c="1"/>- </text:span><text:span text:style-name="T65">국가기관 등이 공공SW사업에서 ｢소프트웨어 진흥법｣, ｢국가계약법｣ </text:span><text:span text:style-name="T66">등에</text:span><text:span text:style-name="T67"><text:s/></text:span><text:span text:style-name="T65">따라 준수해야 하는 18개 항목을 제안요청서에 반영하였는지를 점검하고</text:span><text:span text:style-name="T67"><text:s/>반영률을 과기정통부 홈페이지에 공개</text:span></text:p>
      <text:p text:style-name="P12_0"><text:span text:style-name="T49"/></text:p>
      <text:p text:style-name="P66_0"><text:span text:style-name="T15">&lt; 제안요청서 18개 점검 항목 &gt;</text:span></text:p>
      <text:p text:style-name="P17_0"><text:span text:style-name="T7"><draw:frame draw:style-name="tableinfakeframe_gr4" svg:x="0cm" svg:y="0cm" draw:z-index="0" text:anchor-type="as-char"><draw:text-box><table:table table:style-name="Table3"><table:table-column table:style-name="Table3.A"/><table:table-column table:style-name="Table3.B"/><table:table-column table:style-name="Table3.C"/><table:table-row table:style-name="Table3.1"><table:table-cell table:style-name="Table3.A1" office:value-type="string"><text:p text:style-name="P74_0"><text:span text:style-name="T21">1. </text:span><text:span text:style-name="T16">과업심의위원회</text:span></text:p></table:table-cell><table:table-cell table:style-name="Table3.B1" office:value-type="string"><text:p text:style-name="P75_15"><text:span text:style-name="T21">7. </text:span><text:span text:style-name="T16">개발SW의 공동활용 사전명시</text:span></text:p></table:table-cell><table:table-cell table:style-name="Table3.C1" office:value-type="string"><text:p text:style-name="P75_15"><text:span text:style-name="T21">13. SW사업 제안서 보상</text:span></text:p></table:table-cell></table:table-row><table:table-row table:style-name="Table3.2"><table:table-cell table:style-name="Table3.A2" office:value-type="string"><text:p text:style-name="P76_15"><text:span text:style-name="T21">2. </text:span><text:span text:style-name="T16">상용SW 직접구매(BMT)</text:span></text:p></table:table-cell><table:table-cell table:style-name="Table3.B2" office:value-type="string"><text:p text:style-name="P75_15"><text:span text:style-name="T21">8. 하자담보 책임기간 및 범위</text:span></text:p></table:table-cell><table:table-cell table:style-name="Table3.C2" office:value-type="string"><text:p text:style-name="P75_15"><text:span text:style-name="T21">14. 요구사항 상세화</text:span></text:p></table:table-cell></table:table-row><table:table-row table:style-name="Table3.3"><table:table-cell table:style-name="Table3.A3" office:value-type="string"><text:p text:style-name="P75_15"><text:span text:style-name="T21">3. </text:span><text:span text:style-name="T16">중소 SW사업자 참여지원 </text:span></text:p></table:table-cell><table:table-cell table:style-name="Table3.B3" office:value-type="string"><text:p text:style-name="P75_15"><text:span text:style-name="T21">9. 특정규격 명시 금지</text:span></text:p></table:table-cell><table:table-cell table:style-name="Table3.C3" office:value-type="string"><text:p text:style-name="P75_15"><text:span text:style-name="T21">15. SW사업 적정사업기간 산정</text:span></text:p></table:table-cell></table:table-row><table:table-row table:style-name="Table3.4"><table:table-cell table:style-name="Table3.A4" office:value-type="string"><text:p text:style-name="P75_15"><text:span text:style-name="T21">4. 하도급 제한</text:span></text:p></table:table-cell><table:table-cell table:style-name="Table3.B4" office:value-type="string"><text:p text:style-name="P75_15"><text:span text:style-name="T21">10. </text:span><text:span text:style-name="T16">협상에 의한 계약 우선적용 </text:span><text:span text:style-name="T21"><text:s/></text:span></text:p></table:table-cell><table:table-cell table:style-name="Table3.C4" office:value-type="string"><text:p text:style-name="P75_15"><text:span text:style-name="T21">16. 투입인력 관리금지</text:span></text:p></table:table-cell></table:table-row><table:table-row table:style-name="Table3.5"><table:table-cell table:style-name="Table3.A5" office:value-type="string"><text:p text:style-name="P75_15"><text:span text:style-name="T21">5. </text:span><text:span text:style-name="T16">SW사업 작업장소(원격개발)</text:span></text:p></table:table-cell><table:table-cell table:style-name="Table3.B5" office:value-type="string"><text:p text:style-name="P75_15"><text:span text:style-name="T21">11. 기술능력 비중 90% 도입</text:span></text:p></table:table-cell><table:table-cell table:style-name="Table3.C5" office:value-type="string"><text:p text:style-name="P75_15"><text:span text:style-name="T21">17. SW사업 영향평가</text:span></text:p></table:table-cell></table:table-row><table:table-row table:style-name="Table3.6"><table:table-cell table:style-name="Table3.A6" office:value-type="string"><text:p text:style-name="P75_15"><text:span text:style-name="T21">6. </text:span><text:span text:style-name="T16">SW사업 산출물 활용 보장</text:span></text:p></table:table-cell><table:table-cell table:style-name="Table3.B6" office:value-type="string"><text:p text:style-name="P75_15"><text:span text:style-name="T21">12. SW기술성평가 기준 적용</text:span></text:p></table:table-cell><table:table-cell table:style-name="Table3.C6" office:value-type="string"><text:p text:style-name="P75_15"><text:span text:style-name="T21">18. SW사업정보 제출</text:span></text:p></table:table-cell></table:table-row></table:table></draw:text-box></draw:frame></text:span></text:p>
      <text:p text:style-name="P18_0"><text:span text:style-name="T50"/></text:p>
      <text:p text:style-name="P63_0"><text:span text:style-name="T14">□ </text:span><text:span text:style-name="T53">점검 대상사업</text:span></text:p>
      <text:p text:style-name="P15_0"><text:span text:style-name="T11"/></text:p>
      <text:p text:style-name="P67_0"><text:span text:style-name="T4"><text:s/>o</text:span><text:span text:style-name="T68"><text:s/>426</text:span><text:span text:style-name="T69">개 국가기관 등</text:span><text:span text:style-name="T70">*</text:span><text:span text:style-name="T69">이 ’26년 1월 1일부터 6월 30일까지 신규발주</text:span><text:span text:style-name="T74">(조달청 또는 자체발주)</text:span><text:span text:style-name="T71">한 1억원 이상의 SW사업</text:span><text:span text:style-name="T72">(최종 제안요청서 점검)</text:span></text:p>
      <text:p text:style-name="P68_0"><text:span text:style-name="T51"/></text:p>
      <text:p text:style-name="P69_0"><text:span text:style-name="T27"><text:s/><text:s text:c="2"/>* </text:span><text:span text:style-name="T54">중앙행정기관(50개), 지자체(17개), 교육청(17개), 공공기관(342개)</text:span></text:p>
      <text:p text:style-name="P68_0"><text:span text:style-name="T52"/></text:p>
      <text:p text:style-name="P63_0"><text:span text:style-name="T14">□ </text:span><text:span text:style-name="T53">기관유형별 법제도 점검항목 반영률</text:span></text:p>
      <text:p text:style-name="P22_0"><text:span text:style-name="T55"/></text:p>
      <text:p text:style-name="P20_0"><text:span text:style-name="T56"><draw:frame draw:style-name="tableinfakeframe_gr5" svg:x="0cm" svg:y="0cm" draw:z-index="1" text:anchor-type="as-char"><draw:text-box><table:table table:style-name="Table4"><table:table-column table:style-name="Table4.A"/><table:table-column table:style-name="Table4.B"/><table:table-column table:style-name="Table4.C"/><table:table-row table:style-name="Table4.1"><table:table-cell table:style-name="Table4.A1" office:value-type="string"><text:p text:style-name="P77_94"><text:span text:style-name="T15">구 분</text:span></text:p></table:table-cell><table:table-cell table:style-name="Table4.B1" office:value-type="string"><text:p text:style-name="P77_94"><text:span text:style-name="T15">대상 사업수</text:span></text:p></table:table-cell><table:table-cell table:style-name="Table4.C1" office:value-type="string"><text:p text:style-name="P77_94"><text:span text:style-name="T15">법제도 반영률</text:span></text:p></table:table-cell></table:table-row><table:table-row table:style-name="Table4.2"><table:table-cell table:style-name="Table4.A2" office:value-type="string"><text:p text:style-name="P78_122"><text:span text:style-name="T59">중앙행정기관</text:span></text:p></table:table-cell><table:table-cell table:style-name="Table4.B2" office:value-type="string"><text:p text:style-name="P79_126"><text:span text:style-name="T15">531개 </text:span></text:p></table:table-cell><table:table-cell table:style-name="Table4.C2" office:value-type="string"><text:p text:style-name="P79_125"><text:span text:style-name="T15">99.9%</text:span></text:p></table:table-cell></table:table-row><table:table-row table:style-name="Table4.3"><table:table-cell table:style-name="Table4.A3" office:value-type="string"><text:p text:style-name="P78_122"><text:span text:style-name="T59">지자체</text:span></text:p></table:table-cell><table:table-cell table:style-name="Table4.B3" office:value-type="string"><text:p text:style-name="P79_126"><text:span text:style-name="T15">656개 </text:span></text:p></table:table-cell><table:table-cell table:style-name="Table4.C3" office:value-type="string"><text:p text:style-name="P79_125"><text:span text:style-name="T15">99.6%</text:span></text:p></table:table-cell></table:table-row><table:table-row table:style-name="Table4.4"><table:table-cell table:style-name="Table4.A4" office:value-type="string"><text:p text:style-name="P78_122"><text:span text:style-name="T59">공공기관</text:span></text:p></table:table-cell><table:table-cell table:style-name="Table4.B4" office:value-type="string"><text:p text:style-name="P79_126"><text:span text:style-name="T15">1,383개 <text:s text:c="1"/></text:span></text:p></table:table-cell><table:table-cell table:style-name="Table4.C4" office:value-type="string"><text:p text:style-name="P79_125"><text:span text:style-name="T15">99.9%</text:span></text:p></table:table-cell></table:table-row><table:table-row table:style-name="Table4.5"><table:table-cell table:style-name="Table4.A5" office:value-type="string"><text:p text:style-name="P78_122"><text:span text:style-name="T59">교육청</text:span></text:p></table:table-cell><table:table-cell table:style-name="Table4.B5" office:value-type="string"><text:p text:style-name="P79_126"><text:span text:style-name="T15">69개 <text:s text:c="6"/></text:span></text:p></table:table-cell><table:table-cell table:style-name="Table4.C5" office:value-type="string"><text:p text:style-name="P79_125"><text:span text:style-name="T15">99.9%</text:span></text:p></table:table-cell></table:table-row><table:table-row table:style-name="Table4.6"><table:table-cell table:style-name="Table4.A6" office:value-type="string"><text:p text:style-name="P80_86"><text:span text:style-name="T15">합 계</text:span></text:p></table:table-cell><table:table-cell table:style-name="Table4.B6" office:value-type="string"><text:p text:style-name="P79_126"><text:span text:style-name="T15"><text:span/>2,639개</text:span></text:p></table:table-cell><table:table-cell table:style-name="Table4.C6" office:value-type="string"><text:p text:style-name="P79_125"><text:span text:style-name="T15">99.8%</text:span></text:p></table:table-cell></table:table-row></table:table></draw:text-box></draw:frame></text:span></text:p>
      <text:p text:style-name="P20_0"><text:span text:style-name="T56"/></text:p>
      <text:p text:style-name="P20_0"><text:span text:style-name="T56"/></text:p>
      <text:p text:style-name="P20_0"><text:span text:style-name="T56"/></text:p>
      <text:p text:style-name="P20_0"><text:span text:style-name="T56"/></text:p>
      <text:p text:style-name="P20_0"><text:span text:style-name="T56"/></text:p>
      <text:p text:style-name="P20_0"><text:span text:style-name="T56"/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Arial" style:name="Arial"/>
    <style:font-face svg:font-family="Arial-BoldMT" style:name="Arial-BoldMT"/>
    <style:font-face svg:font-family="HCI Poppy" style:name="HCI Poppy"/>
    <style:font-face svg:font-family="HY헤드라인M" style:name="HY헤드라인M"/>
    <style:font-face svg:font-family="굴림" style:name="굴림"/>
    <style:font-face svg:font-family="굴림체" style:name="굴림체"/>
    <style:font-face svg:font-family="돋움" style:name="돋움"/>
    <style:font-face svg:font-family="맑은 고딕" style:name="맑은 고딕"/>
    <style:font-face svg:font-family="바탕" style:name="바탕"/>
    <style:font-face svg:font-family="바탕체" style:name="바탕체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  <style:tab-stop style:position="" style:type="left" style:leader-style="none"/>
        </style:tab-stops>
      </style:paragraph-properties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18pt" fo:language="en" style:language-asian="ko" fo:country="US" style:country-asian="KR" style:letter-kerning="false" style:text-scale="98%"/>
    </style:style>
    <style:style style:name="각주" style:display-name="각주" style:family="paragraph">
      <style:paragraph-properties fo:line-height="130%" fo:text-align="justify" fo:margin-left="0.463cm" fo:margin-right="0cm" fo:text-indent="-0.463cm" fo:margin-top="0cm" fo:margin-bottom="0cm" fo:background-color="transparent" fo:border="none" style:shadow="none" style:text-autospace="none" style:vertical-align="auto" style:snap-to-layout-grid="true">
        <style:tab-stops>
          <style:tab-stop style:position="0.926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조문내용" style:display-name="조문내용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차례" style:display-name="차례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32.00pt" style:font-size-asian="32.00pt" style:font-size-complex="32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로마" style:display-name="로마" style:family="paragraph">
      <style:paragraph-properties fo:line-height="2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6.933cm" style:type="right" style:leader-style="dotted"/>
        </style:tab-stops>
      </style:paragraph-properties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20.00pt" style:font-size-asian="20.00pt" style:font-size-complex="20.00pt" fo:letter-spacing="-0.80pt" fo:language="en" style:language-asian="ko" fo:country="US" style:country-asian="KR" fo:font-weight="bold" style:font-weight-asian="bold" style:font-weight-complex="bold" style:letter-kerning="false"/>
    </style:style>
    <style:style style:name="MS바탕글" style:display-name="MS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제목2" style:display-name="제목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본문1" style:display-name="본문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113" style:display-name="xl113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14" style:display-name="xl11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15" style:display-name="xl11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16" style:display-name="xl11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17" style:display-name="xl11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18" style:display-name="xl11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19" style:display-name="xl119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20" style:display-name="xl120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21" style:display-name="xl12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23" style:display-name="xl12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24" style:display-name="xl12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25" style:display-name="xl12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26" style:display-name="xl12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27" style:display-name="xl12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28" style:display-name="xl12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32" style:display-name="xl13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33" style:display-name="xl13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34" style:display-name="xl13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35" style:display-name="xl13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36" style:display-name="xl13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37" style:display-name="xl13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38" style:display-name="xl13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39" style:display-name="xl139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40" style:display-name="xl140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41" style:display-name="xl14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42" style:display-name="xl14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43" style:display-name="xl14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44" style:display-name="xl14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45" style:display-name="xl14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46" style:display-name="xl14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47" style:display-name="xl147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48" style:display-name="xl14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49" style:display-name="xl14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51" style:display-name="xl151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52" style:display-name="xl15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53" style:display-name="xl15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55" style:display-name="xl15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56" style:display-name="xl15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57" style:display-name="xl157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58" style:display-name="xl15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59" style:display-name="xl15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60" style:display-name="xl160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61" style:display-name="xl161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62" style:display-name="xl16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63" style:display-name="xl16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64" style:display-name="xl16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65" style:display-name="xl16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71" style:display-name="xl171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172" style:display-name="xl17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176" style:display-name="xl17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177" style:display-name="xl17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78" style:display-name="xl17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179" style:display-name="xl17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81" style:display-name="xl181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154" style:display-name="xl15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82" style:display-name="xl18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84" style:display-name="xl18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185" style:display-name="xl185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186" style:display-name="xl18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88" style:display-name="xl18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2단  가" style:display-name="2단  가" style:family="paragraph">
      <style:paragraph-properties fo:line-height="150%" fo:text-align="justify" fo:margin-left="1.235cm" fo:margin-right="0cm" fo:text-indent="-0.882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5.00pt" style:font-size-asian="15.00pt" style:font-size-complex="15.00pt" fo:letter-spacing="0.00pt" fo:language="en" style:language-asian="ko" fo:country="US" style:country-asian="KR" style:letter-kerning="false"/>
    </style:style>
    <style:style style:name="xl74" style:display-name="xl7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5" style:display-name="xl7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로마자" style:display-name="로마자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호" style:display-name="호" style:family="paragraph">
      <style:paragraph-properties fo:line-height="160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중간" style:display-name="중간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아래쪽" style:display-name="아래쪽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xl36836" style:display-name="xl36836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35" style:display-name="xl3683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34" style:display-name="xl36834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37" style:display-name="xl36837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44" style:display-name="xl3684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36839" style:display-name="xl36839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40" style:display-name="xl36840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윗쪽" style:display-name="윗쪽" style:family="paragraph">
      <style:paragraph-properties fo:line-height="11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8.00pt" style:font-size-asian="8.00pt" style:font-size-complex="8.00pt" fo:letter-spacing="0.00pt" fo:language="en" style:language-asian="ko" fo:country="US" style:country-asian="KR" fo:font-weight="bold" style:font-weight-asian="bold" style:font-weight-complex="bold" style:letter-kerning="false" style:text-scale="95%"/>
    </style:style>
    <style:style style:name="소제목" style:display-name="소제목" style:family="paragraph">
      <style:paragraph-properties fo:line-height="160%" fo:text-align="justify" fo:margin-left="1.742cm" fo:margin-right="0cm" fo:text-indent="-1.742cm" fo:margin-top="0cm" fo:margin-bottom="0cm" fo:background-color="transparent" fo:border="none" style:shadow="none" style:text-autospace="none" style:vertical-align="auto" style:snap-to-layout-grid="true">
        <style:tab-stops>
          <style:tab-stop style:position="3.485cm" style:type="right" style:leader-style="none"/>
        </style:tab-stops>
      </style:paragraph-properties>
      <style:text-properties style:text-line-through-style="solid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style:letter-kerning="false"/>
    </style:style>
    <style:style style:name="본문16" style:display-name="본문1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-0.64pt" fo:language="en" style:language-asian="ko" fo:country="US" style:country-asian="KR" style:letter-kerning="false"/>
    </style:style>
    <style:style style:name="xl36838" style:display-name="xl36838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8" style:display-name="xl68" style:family="paragraph">
      <style:paragraph-properties fo:line-height="100%" fo:text-align="center" fo:margin-left="0cm" fo:margin-right="0cm" fo:text-indent="0cm" fo:margin-top="0cm" fo:margin-bottom="0cm" fo:background-color="#c6e0b4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69" style:display-name="xl69" style:family="paragraph">
      <style:paragraph-properties fo:line-height="100%" fo:text-align="center" fo:margin-left="0cm" fo:margin-right="0cm" fo:text-indent="0cm" fo:margin-top="0cm" fo:margin-bottom="0cm" fo:background-color="#c6e0b4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0" style:display-name="xl70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3" style:display-name="xl63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5" style:display-name="xl65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위쪽" style:display-name="위쪽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-0.88pt" fo:language="en" style:language-asian="ko" fo:country="US" style:country-asian="KR" fo:font-weight="bold" style:font-weight-asian="bold" style:font-weight-complex="bold" style:letter-kerning="false"/>
    </style:style>
    <style:style style:name="표안내용" style:display-name="표안내용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style:text-line-through-style="solid" style:font-name="바탕체" style:font-name-asian="바탕체" style:font-name-complex="바탕체" fo:font-family="바탕체" style:font-family-asian="바탕체" style:font-family-complex="바탕체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7" style:display-name="xl6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체" style:font-name-asian="굴림체" style:font-name-complex="한컴바탕" fo:font-family="굴림체" style:font-family-asian="굴림체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2" style:display-name="xl72" style:family="paragraph">
      <style:paragraph-properties fo:line-height="100%" fo:text-align="center" fo:margin-left="0cm" fo:margin-right="0cm" fo:text-indent="0cm" fo:margin-top="0cm" fo:margin-bottom="0cm" fo:background-color="#c6e0b4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36841" style:display-name="xl3684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42" style:display-name="xl3684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43" style:display-name="xl36843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46" style:display-name="xl36846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47" style:display-name="xl36847" style:family="paragraph">
      <style:paragraph-properties fo:line-height="100%" fo:text-align="start" fo:margin-left="0cm" fo:margin-right="0cm" fo:text-indent="0cm" fo:margin-top="0cm" fo:margin-bottom="0cm" fo:background-color="#dce6f1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48" style:display-name="xl36848" style:family="paragraph">
      <style:paragraph-properties fo:line-height="100%" fo:text-align="start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49" style:display-name="xl36849" style:family="paragraph">
      <style:paragraph-properties fo:line-height="100%" fo:text-align="start" fo:margin-left="0cm" fo:margin-right="0cm" fo:text-indent="0cm" fo:margin-top="0cm" fo:margin-bottom="0cm" fo:background-color="#dce6f1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50" style:display-name="xl36850" style:family="paragraph">
      <style:paragraph-properties fo:line-height="100%" fo:text-align="start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51" style:display-name="xl36851" style:family="paragraph">
      <style:paragraph-properties fo:line-height="100%" fo:text-align="start" fo:margin-left="0cm" fo:margin-right="0cm" fo:text-indent="0cm" fo:margin-top="0cm" fo:margin-bottom="0cm" fo:background-color="#c5d9f1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52" style:display-name="xl36852" style:family="paragraph">
      <style:paragraph-properties fo:line-height="100%" fo:text-align="start" fo:margin-left="0cm" fo:margin-right="0cm" fo:text-indent="0cm" fo:margin-top="0cm" fo:margin-bottom="0cm" fo:background-color="#c5d9f1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53" style:display-name="xl36853" style:family="paragraph">
      <style:paragraph-properties fo:line-height="100%" fo:text-align="start" fo:margin-left="0cm" fo:margin-right="0cm" fo:text-indent="0cm" fo:margin-top="0cm" fo:margin-bottom="0cm" fo:background-color="#dce6f1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54" style:display-name="xl36854" style:family="paragraph">
      <style:paragraph-properties fo:line-height="100%" fo:text-align="start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55" style:display-name="xl36855" style:family="paragraph">
      <style:paragraph-properties fo:line-height="100%" fo:text-align="start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td" style:display-name="t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6856" style:display-name="xl36856" style:family="paragraph">
      <style:paragraph-properties fo:line-height="100%" fo:text-align="start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59" style:display-name="xl36859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57" style:display-name="xl36857" style:family="paragraph">
      <style:paragraph-properties fo:line-height="100%" fo:text-align="center" fo:margin-left="0cm" fo:margin-right="0cm" fo:text-indent="0cm" fo:margin-top="0cm" fo:margin-bottom="0cm" fo:background-color="#fcf5e7" fo:border="none" style:shadow="none" style:text-autospace="none" style:vertical-align="middle" style:snap-to-layout-grid="true"/>
      <style:text-properties style:text-line-through-style="solid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58" style:display-name="xl36858" style:family="paragraph">
      <style:paragraph-properties fo:line-height="100%" fo:text-align="start" fo:margin-left="0cm" fo:margin-right="0cm" fo:text-indent="0cm" fo:margin-top="0cm" fo:margin-bottom="0cm" fo:background-color="#dce6f1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보고서2" style:display-name="보고서2" style:family="paragraph">
      <style:paragraph-properties fo:line-height="12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6860" style:display-name="xl36860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6" style:display-name="xl76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style style:name="MT23" style:family="text"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18pt" fo:language="en" style:language-asian="ko" fo:country="US" style:country-asian="KR" style:letter-kerning="false" style:text-scale="98%"/>
    </style:style>
    <style:style style:name="Table2" style:family="table">
      <style:table-properties style:width="17.000cm" table:align="left" style:shadow="none" style:may-break-between-rows="true" table:border-model="collapsing"/>
    </style:style>
    <style:style style:name="Table2.A" style:family="table-column">
      <style:table-column-properties style:column-width="8.500cm"/>
    </style:style>
    <style:style style:name="Table2.B" style:family="table-column">
      <style:table-column-properties style:column-width="8.500cm"/>
    </style:style>
    <style:style style:name="Table2.1" style:family="table-row">
      <style:table-row-properties style:min-row-height="28.25pt" fo:keep-together="auto"/>
    </style:style>
    <style:style style:name="Table2.A1" style:family="table-cell">
      <style:table-cell-properties style:vertical-align="middle" style:shadow="none" fo:border="none"/>
    </style:style>
    <style:style style:name="Table2.B1" style:family="table-cell">
      <style:table-cell-properties style:vertical-align="middle" style:shadow="none" fo:border="none"/>
    </style:style>
    <style:style style:name="MP72_10" style:family="paragraph">
      <style:paragraph-properties fo:line-height="11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7.000cm" style:type="right" style:leader-style="none"/>
          <style:tab-stop style:position="" style:type="left" style:leader-style="none"/>
        </style:tab-stops>
      </style:paragraph-properties>
    </style:style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  <style:style style:name="gr1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2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run-through" style:run-through="foreground" fo:clip="rect(0cm, 0cm, 0cm, 0cm)"/>
    </style:style>
    <style:style style:name="gr3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run-through" style:run-through="foreground" fo:clip="rect(0cm, 0cm, 0cm, 0cm)"/>
    </style:style>
  </office:automatic-styles>
  <office:master-styles>
    <style:master-page style:name="Standard" style:page-layout-name="Mpm1">
      <style:header>
        <table:table table:style-name="Table2">
          <table:table-column table:style-name="Table2.A"/>
          <table:table-column table:style-name="Table2.B"/>
          <table:table-row table:style-name="Table2.1">
            <table:table-cell table:style-name="Table2.A1" office:value-type="string">
              <text:p text:style-name="P70_0"><text:span text:style-name="T23"><draw:frame draw:style-name="gr1" svg:width="4.208cm" svg:height="0.795cm" svg:x="0cm" svg:y="0cm" draw:z-index="3" text:anchor-type="as-char"><draw:image xlink:href="Pictures/EMB000173ca43e9.png" xlink:type="simple" xlink:show="embed" xlink:actuate="onLoad"/></draw:frame></text:span><text:span text:style-name="T30"/></text:p>
            </table:table-cell>
            <table:table-cell table:style-name="Table2.B1" office:value-type="string">
              <text:p text:style-name="P73_0"><text:span text:style-name="T30"><draw:frame draw:style-name="gr2" svg:width="3.495cm" svg:height="1.100cm" svg:x="13.505cm" svg:y="0cm" draw:z-index="5" text:anchor-type="paragraph"><draw:image xlink:href="Pictures/EMB000173ca43ea.png" xlink:type="simple" xlink:show="embed" xlink:actuate="onLoad"/></draw:frame></text:span></text:p>
              <text:p text:style-name="P73_0"><text:span text:style-name="T30"/></text:p>
              <text:p text:style-name="P73_0"><text:span text:style-name="T30"/></text:p>
              <text:p text:style-name="P73_0"><text:span text:style-name="T30"><draw:frame draw:style-name="gr3" svg:width="3.495cm" svg:height="1.100cm" svg:x="13.505cm" svg:y="0cm" draw:z-index="6" text:anchor-type="paragraph"><draw:image xlink:href="Pictures/EMB000173ca43ea.png" xlink:type="simple" xlink:show="embed" xlink:actuate="onLoad"/></draw:frame></text:span></text:p>
            </table:table-cell>
          </table:table-row>
        </table:table>
      </style:header>
    </style:master-page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“사업이 방대해짐에 따라 제조는 우리의 핵심 경쟁력이 아니라는 결론에 도달했다</dc:title>
    <dc:description/>
    <dc:subject/>
    <meta:keyword/>
    <dc:creator>공학센터3</dc:creator>
    <meta:creation-date>2007-07-03T04:11:17.000</meta:creation-date>
    <meta:print-date>60056-05-28T05:36:10.000000955</meta:print-date>
    <meta:generator>hwp/hangul/11, 0, 0, 65535/NAME="Red_Hat_Enterprise_Linux_Server"</meta:generator>
  </office:meta>
</office:document-meta>
</file>