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-윤고딕120" style:name="-윤고딕120"/>
    <style:font-face svg:font-family="-윤고딕130" style:name="-윤고딕130"/>
    <style:font-face svg:font-family="-윤고딕140" style:name="-윤고딕140"/>
    <style:font-face svg:font-family="HCI Poppy" style:name="HCI Poppy"/>
    <style:font-face svg:font-family="HY견고딕" style:name="HY견고딕"/>
    <style:font-face svg:font-family="HY헤드라인M" style:name="HY헤드라인M"/>
    <style:font-face svg:font-family="나눔바른고딕" style:name="나눔바른고딕"/>
    <style:font-face svg:font-family="돋움" style:name="돋움"/>
    <style:font-face svg:font-family="맑은 고딕" style:name="맑은 고딕"/>
    <style:font-face svg:font-family="바탕체" style:name="바탕체"/>
    <style:font-face svg:font-family="신명 견명조" style:name="신명 견명조"/>
    <style:font-face svg:font-family="한양견고딕" style:name="한양견고딕"/>
    <style:font-face svg:font-family="한양신명조" style:name="한양신명조"/>
    <style:font-face svg:font-family="한양중고딕" style:name="한양중고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automatic-styles>
    <style:style style:name="T52" style:family="text">
      <style:text-properties fo:color="#00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8_0_MS1_b3" style:parent-style-name="Standard" style:master-pag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8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7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3" style:family="text">
      <style:text-properties fo:color="#ff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4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2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5" style:family="text">
      <style:text-properties fo:color="#000000" style:text-outline="false" style:text-line-through-style="none" style:text-position="0% 100%" style:font-name="한양견고딕" style:font-name-asian="한양견고딕" style:font-name-complex="한양중고딕" fo:font-family="한양견고딕" style:font-family-asian="한양견고딕" style:font-family-complex="한양중고딕" fo:font-size="14.00pt" style:font-size-asian="14.00pt" style:font-size-complex="14.00pt" fo:letter-spacing="-0.2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6" style:family="text">
      <style:text-properties fo:color="#000000" style:text-outline="false" style:text-line-through-style="none" style:text-position="0% 100%" style:font-name="한양견고딕" style:font-name-asian="한양견고딕" style:font-name-complex="한양중고딕" fo:font-family="한양견고딕" style:font-family-asian="한양견고딕" style:font-family-complex="한양중고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8" style:family="text">
      <style:text-properties fo:color="#000000" style:text-outline="false" style:text-line-through-style="none" style:text-position="0% 100%" style:font-name="한양견고딕" style:font-name-asian="한양견고딕" style:font-name-complex="한양중고딕" fo:font-family="한양견고딕" style:font-family-asian="한양견고딕" style:font-family-complex="한양중고딕" fo:font-size="14.00pt" style:font-size-asian="14.00pt" style:font-size-complex="14.00pt" fo:letter-spacing="0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9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1" style:family="text">
      <style:text-properties fo:color="#ff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9_0" style:parent-style-name="Standard" style:family="paragraph">
      <style:paragraph-properties fo:line-height="117%" fo:text-align="justify" fo:margin-left="0cm" fo:margin-right="0cm" fo:text-indent="0.353cm" fo:margin-top="0cm" fo:margin-bottom="0cm" fo:background-color="transparent" fo:border="none" style:shadow="none" style:text-autospace="none" style:vertical-align="auto" style:snap-to-layout-grid="true"/>
    </style:style>
    <style:style style:name="P110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" style:family="table">
      <style:table-properties style:width="16.960cm" table:align="left" fo:margin="0cm" style:shadow="none" style:may-break-between-rows="false" table:border-model="collapsing"/>
    </style:style>
    <style:style style:name="Table1.A" style:family="table-column">
      <style:table-column-properties style:column-width="16.960cm"/>
    </style:style>
    <style:style style:name="Table1.1" style:family="table-row">
      <style:table-row-properties style:min-row-height="3.80pt" fo:keep-together="auto"/>
    </style:style>
    <style:style style:name="Table1.A1" style:family="table-cell">
      <style:table-cell-properties style:vertical-align="middle" style:shadow="none" fo:border="none" fo:padding="0.049cm"/>
    </style:style>
    <style:style style:name="Table1.2" style:family="table-row">
      <style:table-row-properties style:min-row-height="25.63pt" fo:keep-together="auto"/>
    </style:style>
    <style:style style:name="Table1.A2" style:family="table-cell">
      <style:table-cell-properties style:vertical-align="middle" style:shadow="none" fo:border="none" fo:padding="0.049cm"/>
    </style:style>
    <style:style style:name="Table1.3" style:family="table-row">
      <style:table-row-properties style:min-row-height="3.80pt" fo:keep-together="auto"/>
    </style:style>
    <style:style style:name="Table1.A3" style:family="table-cell">
      <style:table-cell-properties style:vertical-align="middle" style:shadow="none" fo:border="none" fo:padding="0.049cm"/>
    </style:style>
    <style:style style:name="P29_0" style:parent-styl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9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1_0" style:parent-style-name="Standard" style:family="paragraph">
      <style:paragraph-properties fo:line-height="123%" fo:text-align="start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60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_0" style:parent-style-name="Standard" style:family="paragraph">
      <style:paragraph-properties fo:line-height="160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</style:style>
    <style:style style:name="T51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1" style:family="text">
      <style:text-properties fo:color="#000000" style:text-outline="false" style:text-line-through-style="none" style:text-position="0% 100%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12_0" style:parent-style-name="Standard" style:family="paragraph">
      <style:paragraph-properties fo:line-height="117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</style:style>
    <style:style style:name="T62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_0" style:parent-style-name="Standard" style:family="paragraph">
      <style:paragraph-properties fo:line-height="160%" fo:text-align="justify" fo:margin-left="1.676cm" fo:margin-right="0cm" fo:text-indent="-1.676cm" fo:margin-top="0cm" fo:margin-bottom="0cm" fo:background-color="transparent" fo:border="none" style:shadow="none" style:text-autospace="none" style:vertical-align="auto" style:snap-to-layout-grid="true"/>
    </style:style>
    <style:style style:name="T11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" style:family="table">
      <style:table-properties style:width="15.982cm" table:align="left" fo:margin="0cm" style:shadow="none" style:may-break-between-rows="true" table:border-model="collapsing"/>
    </style:style>
    <style:style style:name="Table2.A" style:family="table-column">
      <style:table-column-properties style:column-width="1.611cm"/>
    </style:style>
    <style:style style:name="Table2.B" style:family="table-column">
      <style:table-column-properties style:column-width="3.889cm"/>
    </style:style>
    <style:style style:name="Table2.C" style:family="table-column">
      <style:table-column-properties style:column-width="2.620cm"/>
    </style:style>
    <style:style style:name="Table2.D" style:family="table-column">
      <style:table-column-properties style:column-width="2.620cm"/>
    </style:style>
    <style:style style:name="Table2.E" style:family="table-column">
      <style:table-column-properties style:column-width="2.620cm"/>
    </style:style>
    <style:style style:name="Table2.F" style:family="table-column">
      <style:table-column-properties style:column-width="2.620cm"/>
    </style:style>
    <style:style style:name="Table2.1" style:family="table-row">
      <style:table-row-properties style:min-row-height="17.66pt" fo:keep-together="auto"/>
    </style:style>
    <style:style style:name="Table2.A1" style:family="table-cell">
      <style:table-cell-properties style:vertical-align="middle" style:shadow="none" fo:background-color="#d9d9d9" fo:border-top="0.012cm solid #000000" fo:border-bottom="0.05cm double #000000" fo:border-left="0.012cm solid #000000" fo:border-right="0.01cm solid #000000" style:border-line-width-bottom="0.017cm 0.008cm 0.017cm" fo:padding="0.100cm"/>
    </style:style>
    <style:style style:name="Table2.C1" style:family="table-cell">
      <style:table-cell-properties style:vertical-align="middle" style:shadow="none" fo:background-color="#d9d9d9" fo:border-top="0.012cm solid #000000" fo:border-bottom="0.05cm double #000000" fo:border-left="0.01cm solid #000000" fo:border-right="0.01cm solid #000000" style:border-line-width-bottom="0.017cm 0.008cm 0.017cm" fo:padding="0.100cm"/>
    </style:style>
    <style:style style:name="Table2.D1" style:family="table-cell">
      <style:table-cell-properties style:vertical-align="middle" style:shadow="none" fo:background-color="#d9d9d9" fo:border-top="0.012cm solid #000000" fo:border-bottom="0.05cm double #000000" fo:border-left="0.01cm solid #000000" fo:border-right="0.01cm solid #000000" style:border-line-width-bottom="0.017cm 0.008cm 0.017cm" fo:padding="0.100cm"/>
    </style:style>
    <style:style style:name="Table2.E1" style:family="table-cell">
      <style:table-cell-properties style:vertical-align="middle" style:shadow="none" fo:background-color="#d9d9d9" fo:border-top="0.012cm solid #000000" fo:border-bottom="0.05cm double #000000" fo:border-left="0.01cm solid #000000" fo:border-right="0.01cm solid #000000" style:border-line-width-bottom="0.017cm 0.008cm 0.017cm" fo:padding="0.100cm"/>
    </style:style>
    <style:style style:name="Table2.F1" style:family="table-cell">
      <style:table-cell-properties style:vertical-align="middle" style:shadow="none" fo:background-color="#d9d9d9" fo:border-top="0.012cm solid #000000" fo:border-bottom="0.05cm double #000000" fo:border-left="0.01cm solid #000000" fo:border-right="0.012cm solid #000000" style:border-line-width-bottom="0.017cm 0.008cm 0.017cm" fo:padding="0.100cm"/>
    </style:style>
    <style:style style:name="Table2.2" style:family="table-row">
      <style:table-row-properties style:min-row-height="17.66pt" fo:keep-together="auto"/>
    </style:style>
    <style:style style:name="Table2.A2" style:family="table-cell">
      <style:table-cell-properties style:vertical-align="middle" style:shadow="none" fo:border-top="0.05cm double #000000" fo:border-bottom="0.01cm solid #000000" fo:border-left="0.012cm solid #000000" fo:border-right="0.012cm solid #000000" style:border-line-width-top="0.017cm 0.008cm 0.017cm" fo:padding="0.100cm"/>
    </style:style>
    <style:style style:name="Table2.B2" style:family="table-cell">
      <style:table-cell-properties style:vertical-align="middle" style:shadow="none" fo:border-top="0.05cm double #000000" fo:border-bottom="0.01cm solid #000000" fo:border-left="0.012cm solid #000000" fo:border-right="0.01cm solid #000000" style:border-line-width-top="0.017cm 0.008cm 0.017cm" fo:padding="0.100cm"/>
    </style:style>
    <style:style style:name="Table2.C2" style:family="table-cell">
      <style:table-cell-properties style:vertical-align="middle" style:shadow="none" fo:border-top="0.05cm double #000000" fo:border-bottom="0.01cm solid #000000" fo:border-left="0.01cm solid #000000" fo:border-right="0.01cm solid #000000" style:border-line-width-top="0.017cm 0.008cm 0.017cm" fo:padding="0.100cm"/>
    </style:style>
    <style:style style:name="Table2.D2" style:family="table-cell">
      <style:table-cell-properties style:vertical-align="middle" style:shadow="none" fo:border-top="0.05cm double #000000" fo:border-bottom="0.01cm solid #000000" fo:border-left="0.01cm solid #000000" fo:border-right="0.01cm solid #000000" style:border-line-width-top="0.017cm 0.008cm 0.017cm" fo:padding="0.100cm"/>
    </style:style>
    <style:style style:name="Table2.E2" style:family="table-cell">
      <style:table-cell-properties style:vertical-align="middle" style:shadow="none" fo:border-top="0.05cm double #000000" fo:border-bottom="0.01cm solid #000000" fo:border-left="0.01cm solid #000000" fo:border-right="0.01cm solid #000000" style:border-line-width-top="0.017cm 0.008cm 0.017cm" fo:padding="0.100cm"/>
    </style:style>
    <style:style style:name="Table2.F2" style:family="table-cell">
      <style:table-cell-properties style:vertical-align="middle" style:shadow="none" fo:border-top="0.05cm double #000000" fo:border-bottom="0.01cm solid #000000" fo:border-left="0.01cm solid #000000" fo:border-right="0.012cm solid #000000" style:border-line-width-top="0.017cm 0.008cm 0.017cm" fo:padding="0.100cm"/>
    </style:style>
    <style:style style:name="Table2.3" style:family="table-row">
      <style:table-row-properties style:min-row-height="17.66pt" fo:keep-together="auto"/>
    </style:style>
    <style:style style:name="Table2.B3" style:family="table-cell">
      <style:table-cell-properties style:vertical-align="middle" style:shadow="none" fo:border-top="0.01cm solid #000000" fo:border-bottom="0.01cm solid #000000" fo:border-left="0.012cm solid #000000" fo:border-right="0.01cm solid #000000" fo:padding="0.100cm"/>
    </style:style>
    <style:style style:name="Table2.E3" style:family="table-cell">
      <style:table-cell-properties style:vertical-align="middle" style:shadow="none" fo:border="0.01cm solid #000000" fo:padding="0.100cm"/>
    </style:style>
    <style:style style:name="Table2.4" style:family="table-row">
      <style:table-row-properties style:min-row-height="17.66pt" fo:keep-together="auto"/>
    </style:style>
    <style:style style:name="Table2.B4" style:family="table-cell">
      <style:table-cell-properties style:vertical-align="middle" style:shadow="none" fo:border-top="0.01cm solid #000000" fo:border-bottom="0.01cm solid #000000" fo:border-left="0.012cm solid #000000" fo:border-right="0.01cm solid #000000" fo:padding="0.100cm"/>
    </style:style>
    <style:style style:name="Table2.E4" style:family="table-cell">
      <style:table-cell-properties style:vertical-align="middle" style:shadow="none" fo:border="0.01cm solid #000000" fo:padding="0.100cm"/>
    </style:style>
    <style:style style:name="Table2.5" style:family="table-row">
      <style:table-row-properties style:min-row-height="17.66pt" fo:keep-together="auto"/>
    </style:style>
    <style:style style:name="Table2.A5" style:family="table-cell">
      <style:table-cell-properties style:vertical-align="middle" style:shadow="none" fo:border-top="0.01cm solid #000000" fo:border-bottom="0.012cm solid #000000" fo:border-left="0.012cm solid #000000" fo:border-right="0.012cm solid #000000" fo:padding="0.100cm"/>
    </style:style>
    <style:style style:name="Table2.B5" style:family="table-cell">
      <style:table-cell-properties style:vertical-align="middle" style:shadow="none" fo:border-top="0.01cm solid #000000" fo:border-bottom="0.012cm solid #000000" fo:border-left="0.012cm solid #000000" fo:border-right="0.01cm solid #000000" fo:padding="0.100cm"/>
    </style:style>
    <style:style style:name="Table2.C5" style:family="table-cell">
      <style:table-cell-properties style:vertical-align="middle" style:shadow="none" fo:border-top="0.01cm solid #000000" fo:border-bottom="0.012cm solid #000000" fo:border-left="0.01cm solid #000000" fo:border-right="0.01cm solid #000000" fo:padding="0.100cm"/>
    </style:style>
    <style:style style:name="Table2.D5" style:family="table-cell">
      <style:table-cell-properties style:vertical-align="middle" style:shadow="none" fo:border-top="0.01cm solid #000000" fo:border-bottom="0.012cm solid #000000" fo:border-left="0.01cm solid #000000" fo:border-right="0.01cm solid #000000" fo:padding="0.100cm"/>
    </style:style>
    <style:style style:name="Table2.E5" style:family="table-cell">
      <style:table-cell-properties style:vertical-align="middle" style:shadow="none" fo:border-top="0.01cm solid #000000" fo:border-bottom="0.012cm solid #000000" fo:border-left="0.01cm solid #000000" fo:border-right="0.01cm solid #000000" fo:padding="0.100cm"/>
    </style:style>
    <style:style style:name="Table2.F5" style:family="table-cell">
      <style:table-cell-properties style:vertical-align="middle" style:shadow="none" fo:border-top="0.01cm solid #000000" fo:border-bottom="0.012cm solid #000000" fo:border-left="0.01cm solid #000000" fo:border-right="0.012cm solid #000000" fo:padding="0.100cm"/>
    </style:style>
    <style:style style:name="T6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13_0" style:parent-style-name="Standard" style:family="paragraph">
      <style:paragraph-properties fo:line-height="75%" fo:text-align="end" fo:margin-left="0cm" fo:margin-right="0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T1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_0" style:parent-style-name="Standard" style:family="paragraph">
      <style:paragraph-properties fo:line-height="160%" fo:text-align="start" fo:margin-left="1.185cm" fo:margin-right="0cm" fo:text-indent="-1.185cm" fo:margin-top="0cm" fo:margin-bottom="0cm" fo:background-color="transparent" fo:border="none" style:shadow="none" style:text-autospace="none" style:vertical-align="auto" style:snap-to-layout-grid="true"/>
    </style:style>
    <style:style style:name="T64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10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3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4" style:family="text">
      <style:text-properties fo:color="#0000ff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5" style:family="text">
      <style:text-properties fo:color="#ff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4_0" style:parent-style-name="Standard" style:family="paragraph">
      <style:paragraph-properties fo:line-height="125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</style:style>
    <style:style style:name="T18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" style:family="table">
      <style:table-properties style:width="15.995cm" table:align="left" fo:margin="0cm" style:shadow="none" style:may-break-between-rows="true" table:border-model="collapsing"/>
    </style:style>
    <style:style style:name="Table3.A" style:family="table-column">
      <style:table-column-properties style:column-width="15.995cm"/>
    </style:style>
    <style:style style:name="Table3.1" style:family="table-row">
      <style:table-row-properties style:min-row-height="39.68pt" fo:keep-together="auto"/>
    </style:style>
    <style:style style:name="Table3.A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P33_0" style:parent-style-name="Standard" style:family="paragraph">
      <style:paragraph-properties fo:line-height="160%" fo:text-align="justify" fo:margin-left="1.235cm" fo:margin-right="0cm" fo:text-indent="-0.529cm" fo:margin-top="0.071cm" fo:margin-bottom="0cm" fo:background-color="transparent" fo:border="none" style:shadow="none" style:text-autospace="none" style:vertical-align="auto" style:snap-to-layout-grid="true"/>
    </style:style>
    <style:style style:name="Table4" style:family="table">
      <style:table-properties style:width="16.705cm" table:align="left" fo:margin="0cm" style:shadow="none" style:may-break-between-rows="true" table:border-model="collapsing"/>
    </style:style>
    <style:style style:name="Table4.A" style:family="table-column">
      <style:table-column-properties style:column-width="1.512cm"/>
    </style:style>
    <style:style style:name="Table4.B" style:family="table-column">
      <style:table-column-properties style:column-width="2.191cm"/>
    </style:style>
    <style:style style:name="Table4.C" style:family="table-column">
      <style:table-column-properties style:column-width="13.002cm"/>
    </style:style>
    <style:style style:name="Table4.1" style:family="table-row">
      <style:table-row-properties style:min-row-height="26.15pt" fo:keep-together="auto"/>
    </style:style>
    <style:style style:name="Table4.A1" style:family="table-cell">
      <style:table-cell-properties style:vertical-align="middle" style:shadow="none" fo:background-color="#d9d9d9" fo:border-top="0.012cm solid #000000" fo:border-bottom="0.05cm double #000000" fo:border-left="0.012cm solid #000000" fo:border-right="0.01cm solid #000000" style:border-line-width-bottom="0.017cm 0.008cm 0.017cm" fo:padding="0.100cm"/>
    </style:style>
    <style:style style:name="Table4.C1" style:family="table-cell">
      <style:table-cell-properties style:vertical-align="middle" style:shadow="none" fo:background-color="#d9d9d9" fo:border-top="0.012cm solid #000000" fo:border-bottom="0.05cm double #000000" fo:border-left="0.01cm solid #000000" fo:border-right="0.012cm solid #000000" style:border-line-width-bottom="0.017cm 0.008cm 0.017cm" fo:padding="0.100cm"/>
    </style:style>
    <style:style style:name="Table4.2" style:family="table-row">
      <style:table-row-properties style:min-row-height="45.35pt" fo:keep-together="auto"/>
    </style:style>
    <style:style style:name="Table4.A2" style:family="table-cell">
      <style:table-cell-properties style:vertical-align="middle" style:shadow="none" fo:border-top="0.05cm double #000000" fo:border-bottom="0.01cm solid #000000" fo:border-left="0.012cm solid #000000" fo:border-right="0.012cm solid #000000" style:border-line-width-top="0.017cm 0.008cm 0.017cm" fo:padding="0.100cm"/>
    </style:style>
    <style:style style:name="Table4.B2" style:family="table-cell">
      <style:table-cell-properties style:vertical-align="middle" style:shadow="none" fo:border-top="0.05cm double #000000" fo:border-bottom="0.01cm solid #000000" fo:border-left="0.012cm solid #000000" fo:border-right="0.01cm solid #000000" style:border-line-width-top="0.017cm 0.008cm 0.017cm" fo:padding="0.100cm"/>
    </style:style>
    <style:style style:name="Table4.C2" style:family="table-cell">
      <style:table-cell-properties style:vertical-align="middle" style:shadow="none" fo:border-top="0.05cm double #000000" fo:border-bottom="0.01cm solid #000000" fo:border-left="0.01cm solid #000000" fo:border-right="0.012cm solid #000000" style:border-line-width-top="0.017cm 0.008cm 0.017cm" fo:padding="0.100cm"/>
    </style:style>
    <style:style style:name="Table4.3" style:family="table-row">
      <style:table-row-properties style:min-row-height="45.35pt" fo:keep-together="auto"/>
    </style:style>
    <style:style style:name="Table4.B3" style:family="table-cell">
      <style:table-cell-properties style:vertical-align="middle" style:shadow="none" fo:border-top="0.01cm solid #000000" fo:border-bottom="0.01cm solid #000000" fo:border-left="0.012cm solid #000000" fo:border-right="0.01cm solid #000000" fo:padding="0.100cm"/>
    </style:style>
    <style:style style:name="Table4.C3" style:family="table-cell">
      <style:table-cell-properties style:vertical-align="middle" style:shadow="none" fo:border-top="0.01cm solid #000000" fo:border-bottom="0.01cm solid #000000" fo:border-left="0.01cm solid #000000" fo:border-right="0.012cm solid #000000" fo:padding="0.100cm"/>
    </style:style>
    <style:style style:name="Table4.4" style:family="table-row">
      <style:table-row-properties style:min-row-height="45.35pt" fo:keep-together="auto"/>
    </style:style>
    <style:style style:name="Table4.B4" style:family="table-cell">
      <style:table-cell-properties style:vertical-align="middle" style:shadow="none" fo:border-top="0.01cm solid #000000" fo:border-bottom="0.01cm solid #000000" fo:border-left="0.012cm solid #000000" fo:border-right="0.01cm solid #000000" fo:padding="0.100cm"/>
    </style:style>
    <style:style style:name="Table4.C4" style:family="table-cell">
      <style:table-cell-properties style:vertical-align="middle" style:shadow="none" fo:border-top="0.01cm solid #000000" fo:border-bottom="0.01cm solid #000000" fo:border-left="0.01cm solid #000000" fo:border-right="0.012cm solid #000000" fo:padding="0.100cm"/>
    </style:style>
    <style:style style:name="Table4.5" style:family="table-row">
      <style:table-row-properties style:min-row-height="42.55pt" fo:keep-together="auto"/>
    </style:style>
    <style:style style:name="Table4.A5" style:family="table-cell">
      <style:table-cell-properties style:vertical-align="middle" style:shadow="none" fo:border-top="0.01cm solid #000000" fo:border-bottom="0.012cm solid #000000" fo:border-left="0.012cm solid #000000" fo:border-right="0.012cm solid #000000" fo:padding="0.100cm"/>
    </style:style>
    <style:style style:name="Table4.B5" style:family="table-cell">
      <style:table-cell-properties style:vertical-align="middle" style:shadow="none" fo:border-top="0.01cm solid #000000" fo:border-bottom="0.012cm solid #000000" fo:border-left="0.012cm solid #000000" fo:border-right="0.01cm solid #000000" fo:padding="0.100cm"/>
    </style:style>
    <style:style style:name="Table4.C5" style:family="table-cell">
      <style:table-cell-properties style:vertical-align="middle" style:shadow="none" fo:border-top="0.01cm solid #000000" fo:border-bottom="0.012cm solid #000000" fo:border-left="0.01cm solid #000000" fo:border-right="0.012cm solid #000000" fo:padding="0.100cm"/>
    </style:style>
    <style:style style:name="P34_0" style:parent-style-name="Standard" style:family="paragraph">
      <style:paragraph-properties fo:line-height="160%" fo:text-align="justify" fo:margin-left="1.122cm" fo:margin-right="0cm" fo:text-indent="-1.122cm" fo:margin-top="0.176cm" fo:margin-bottom="0cm" fo:background-color="transparent" fo:border="none" style:shadow="none" style:text-autospace="none" style:vertical-align="auto" style:snap-to-layout-grid="true"/>
    </style:style>
    <style:style style:name="Table5" style:family="table">
      <style:table-properties style:width="16.594cm" table:align="left" fo:margin="0cm" style:shadow="none" style:may-break-between-rows="true" table:border-model="collapsing"/>
    </style:style>
    <style:style style:name="Table5.A" style:family="table-column">
      <style:table-column-properties style:column-width="16.594cm"/>
    </style:style>
    <style:style style:name="Table5.1" style:family="table-row">
      <style:table-row-properties style:min-row-height="145.91pt" fo:keep-together="auto"/>
    </style:style>
    <style:style style:name="Table5.A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P36_0" style:parent-style-name="Standard" style:family="paragraph">
      <style:paragraph-properties fo:line-height="160%" fo:text-align="center" fo:margin-left="1.122cm" fo:margin-right="0cm" fo:text-indent="-1.005cm" fo:margin-top="0.106cm" fo:margin-bottom="0cm" fo:background-color="transparent" fo:border="none" style:shadow="none" style:text-autospace="none" style:vertical-align="auto" style:snap-to-layout-grid="true"/>
    </style:style>
    <style:style style:name="T27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5_0" style:parent-style-name="Standard" style:family="paragraph">
      <style:paragraph-properties fo:line-height="117%" fo:text-align="justify" fo:margin-left="1.122cm" fo:margin-right="0cm" fo:text-indent="-0.769cm" fo:margin-top="0.106cm" fo:margin-bottom="0cm" fo:background-color="transparent" fo:border="none" style:shadow="none" style:text-autospace="none" style:vertical-align="auto" style:snap-to-layout-grid="true"/>
    </style:style>
    <style:style style:name="Table6" style:family="table">
      <style:table-properties style:width="16.623cm" table:align="left" fo:margin="0cm" style:shadow="none" style:may-break-between-rows="true" table:border-model="collapsing"/>
    </style:style>
    <style:style style:name="Table6.A" style:family="table-column">
      <style:table-column-properties style:column-width="3.569cm"/>
    </style:style>
    <style:style style:name="Table6.B" style:family="table-column">
      <style:table-column-properties style:column-width="10.820cm"/>
    </style:style>
    <style:style style:name="Table6.C" style:family="table-column">
      <style:table-column-properties style:column-width="2.234cm"/>
    </style:style>
    <style:style style:name="Table6.1" style:family="table-row">
      <style:table-row-properties style:min-row-height="21.85pt" fo:keep-together="auto"/>
    </style:style>
    <style:style style:name="Table6.A1" style:family="table-cell">
      <style:table-cell-properties style:vertical-align="middle" style:shadow="none" fo:background-color="#d9d9d9" fo:border-top="0.012cm solid #000000" fo:border-bottom="0.05cm double #000000" fo:border-left="0.012cm solid #000000" fo:border-right="0.012cm solid #000000" style:border-line-width-bottom="0.017cm 0.008cm 0.017cm" fo:padding="0.050cm"/>
    </style:style>
    <style:style style:name="Table6.B1" style:family="table-cell">
      <style:table-cell-properties style:vertical-align="middle" style:shadow="none" fo:background-color="#d9d9d9" fo:border-top="0.012cm solid #000000" fo:border-bottom="0.05cm double #000000" fo:border-left="0.012cm solid #000000" fo:border-right="0.012cm solid #000000" style:border-line-width-bottom="0.017cm 0.008cm 0.017cm" fo:padding="0.050cm"/>
    </style:style>
    <style:style style:name="Table6.C1" style:family="table-cell">
      <style:table-cell-properties style:vertical-align="middle" style:shadow="none" fo:background-color="#d9d9d9" fo:border-top="0.012cm solid #000000" fo:border-bottom="0.05cm double #000000" fo:border-left="0.012cm solid #000000" fo:border-right="0.012cm solid #000000" style:border-line-width-bottom="0.017cm 0.008cm 0.017cm" fo:padding="0.050cm"/>
    </style:style>
    <style:style style:name="Table6.2" style:family="table-row">
      <style:table-row-properties style:min-row-height="21.85pt" fo:keep-together="auto"/>
    </style:style>
    <style:style style:name="Table6.A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="0.050cm"/>
    </style:style>
    <style:style style:name="Table6.B2" style:family="table-cell">
      <style:table-cell-properties style:vertical-align="middle" style:shadow="none" fo:border-top="0.05cm double #000000" fo:border-bottom="0.012cm dotted #000000" fo:border-left="0.012cm solid #000000" fo:border-right="0.012cm solid #000000" style:border-line-width-top="0.017cm 0.008cm 0.017cm" fo:padding="0.050cm"/>
    </style:style>
    <style:style style:name="Table6.C2" style:family="table-cell">
      <style:table-cell-properties style:vertical-align="middle" style:shadow="none" fo:border-top="0.05cm double #000000" fo:border-bottom="0.012cm dotted #000000" fo:border-left="0.012cm solid #000000" fo:border-right="0.012cm solid #000000" style:border-line-width-top="0.017cm 0.008cm 0.017cm" fo:padding="0.050cm"/>
    </style:style>
    <style:style style:name="Table6.3" style:family="table-row">
      <style:table-row-properties style:min-row-height="21.85pt" fo:keep-together="auto"/>
    </style:style>
    <style:style style:name="Table6.B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50cm"/>
    </style:style>
    <style:style style:name="Table6.C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50cm"/>
    </style:style>
    <style:style style:name="Table6.4" style:family="table-row">
      <style:table-row-properties style:min-row-height="44.47pt" fo:keep-together="auto"/>
    </style:style>
    <style:style style:name="Table6.B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50cm"/>
    </style:style>
    <style:style style:name="Table6.C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50cm"/>
    </style:style>
    <style:style style:name="Table6.5" style:family="table-row">
      <style:table-row-properties style:min-row-height="25.05pt" fo:keep-together="auto"/>
    </style:style>
    <style:style style:name="Table6.B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50cm"/>
    </style:style>
    <style:style style:name="Table6.C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50cm"/>
    </style:style>
    <style:style style:name="Table6.6" style:family="table-row">
      <style:table-row-properties style:min-row-height="44.47pt" fo:keep-together="auto"/>
    </style:style>
    <style:style style:name="Table6.B6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50cm"/>
    </style:style>
    <style:style style:name="Table6.C6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50cm"/>
    </style:style>
    <style:style style:name="Table6.7" style:family="table-row">
      <style:table-row-properties style:min-row-height="21.85pt" fo:keep-together="auto"/>
    </style:style>
    <style:style style:name="Table6.A7" style:family="table-cell">
      <style:table-cell-properties style:vertical-align="middle" style:shadow="none" fo:border="0.012cm solid #000000" fo:padding="0.050cm"/>
    </style:style>
    <style:style style:name="Table6.B7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="0.050cm"/>
    </style:style>
    <style:style style:name="Table6.C7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="0.050cm"/>
    </style:style>
    <style:style style:name="Table6.8" style:family="table-row">
      <style:table-row-properties style:min-row-height="25.05pt" fo:keep-together="auto"/>
    </style:style>
    <style:style style:name="Table6.B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50cm"/>
    </style:style>
    <style:style style:name="Table6.C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50cm"/>
    </style:style>
    <style:style style:name="Table6.9" style:family="table-row">
      <style:table-row-properties style:min-row-height="44.46pt" fo:keep-together="auto"/>
    </style:style>
    <style:style style:name="Table6.B9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50cm"/>
    </style:style>
    <style:style style:name="Table6.C9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50cm"/>
    </style:style>
    <style:style style:name="P38_0" style:parent-style-name="Standard" style:family="paragraph">
      <style:paragraph-properties fo:line-height="160%" fo:text-align="justify" fo:margin-left="1.122cm" fo:margin-right="0cm" fo:text-indent="-0.769cm" fo:margin-top="0cm" fo:margin-bottom="0cm" fo:background-color="transparent" fo:border="none" style:shadow="none" style:text-autospace="none" style:vertical-align="auto" style:snap-to-layout-grid="true"/>
    </style:style>
    <style:style style:name="T6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16_0" style:parent-style-name="Standard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6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7" style:family="table">
      <style:table-properties style:width="16.968cm" table:align="left" fo:margin="0cm" style:shadow="none" style:may-break-between-rows="true" table:border-model="collapsing"/>
    </style:style>
    <style:style style:name="Table7.A" style:family="table-column">
      <style:table-column-properties style:column-width="2.735cm"/>
    </style:style>
    <style:style style:name="Table7.B" style:family="table-column">
      <style:table-column-properties style:column-width="0.599cm"/>
    </style:style>
    <style:style style:name="Table7.C" style:family="table-column">
      <style:table-column-properties style:column-width="2.934cm"/>
    </style:style>
    <style:style style:name="Table7.D" style:family="table-column">
      <style:table-column-properties style:column-width="0.599cm"/>
    </style:style>
    <style:style style:name="Table7.E" style:family="table-column">
      <style:table-column-properties style:column-width="2.835cm"/>
    </style:style>
    <style:style style:name="Table7.F" style:family="table-column">
      <style:table-column-properties style:column-width="0.599cm"/>
    </style:style>
    <style:style style:name="Table7.G" style:family="table-column">
      <style:table-column-properties style:column-width="3.434cm"/>
    </style:style>
    <style:style style:name="Table7.H" style:family="table-column">
      <style:table-column-properties style:column-width="0.599cm"/>
    </style:style>
    <style:style style:name="Table7.I" style:family="table-column">
      <style:table-column-properties style:column-width="2.635cm"/>
    </style:style>
    <style:style style:name="Table7.1" style:family="table-row">
      <style:table-row-properties style:min-row-height="37.71pt" fo:keep-together="auto"/>
    </style:style>
    <style:style style:name="Table7.A1" style:family="table-cell">
      <style:table-cell-properties style:vertical-align="middle" style:shadow="none" fo:background-color="#f2f2f2" fo:border-top="0.012cm solid #000000" fo:border-bottom="0.05cm double #000000" fo:border-left="0.012cm solid #000000" fo:border-right="0.04cm solid #000000" style:border-line-width-bottom="0.017cm 0.008cm 0.017cm" fo:padding-top="0.050cm" fo:padding-bottom="0.050cm" fo:padding-left="0.180cm" fo:padding-right="0.180cm"/>
    </style:style>
    <style:style style:name="Table7.B1" style:family="table-cell">
      <style:table-cell-properties style:vertical-align="middle" style:shadow="none" fo:border-top="none" fo:border-bottom="none" fo:border-left="0.04cm solid #000000" fo:border-right="0.012cm solid #000000"/>
    </style:style>
    <style:style style:name="Table7.C1" style:family="table-cell">
      <style:table-cell-properties style:vertical-align="middle" style:shadow="none" fo:background-color="#f2f2f2" fo:border-top="0.012cm solid #000000" fo:border-bottom="0.05cm double #000000" fo:border-left="0.012cm solid #000000" fo:border-right="0.04cm solid #000000" style:border-line-width-bottom="0.017cm 0.008cm 0.017cm" fo:padding-top="0.050cm" fo:padding-bottom="0.050cm" fo:padding-left="0.180cm" fo:padding-right="0.180cm"/>
    </style:style>
    <style:style style:name="Table7.D1" style:family="table-cell">
      <style:table-cell-properties style:vertical-align="middle" style:shadow="none" fo:border-top="none" fo:border-bottom="none" fo:border-left="0.04cm solid #000000" fo:border-right="0.012cm solid #000000"/>
    </style:style>
    <style:style style:name="Table7.E1" style:family="table-cell">
      <style:table-cell-properties style:vertical-align="middle" style:shadow="none" fo:background-color="#f2f2f2" fo:border-top="0.012cm solid #000000" fo:border-bottom="0.05cm double #000000" fo:border-left="0.012cm solid #000000" fo:border-right="0.04cm solid #000000" style:border-line-width-bottom="0.017cm 0.008cm 0.017cm" fo:padding-top="0.050cm" fo:padding-bottom="0.050cm" fo:padding-left="0.180cm" fo:padding-right="0.180cm"/>
    </style:style>
    <style:style style:name="Table7.F1" style:family="table-cell">
      <style:table-cell-properties style:vertical-align="middle" style:shadow="none" fo:border-top="none" fo:border-bottom="none" fo:border-left="0.04cm solid #000000" fo:border-right="0.012cm solid #000000"/>
    </style:style>
    <style:style style:name="Table7.G1" style:family="table-cell">
      <style:table-cell-properties style:vertical-align="middle" style:shadow="none" fo:background-color="#f2f2f2" fo:border-top="0.012cm solid #000000" fo:border-bottom="0.05cm double #000000" fo:border-left="0.012cm solid #000000" fo:border-right="0.04cm solid #000000" style:border-line-width-bottom="0.017cm 0.008cm 0.017cm" fo:padding-top="0.050cm" fo:padding-bottom="0.050cm" fo:padding-left="0.180cm" fo:padding-right="0.180cm"/>
    </style:style>
    <style:style style:name="Table7.H1" style:family="table-cell">
      <style:table-cell-properties style:vertical-align="middle" style:shadow="none" fo:border-top="none" fo:border-bottom="none" fo:border-left="0.04cm solid #000000" fo:border-right="0.012cm solid #000000"/>
    </style:style>
    <style:style style:name="Table7.I1" style:family="table-cell">
      <style:table-cell-properties style:vertical-align="middle" style:shadow="none" fo:background-color="#f2f2f2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7.2" style:family="table-row">
      <style:table-row-properties style:min-row-height="52.11pt" fo:keep-together="auto"/>
    </style:style>
    <style:style style:name="Table7.A2" style:family="table-cell">
      <style:table-cell-properties style:vertical-align="middle" style:shadow="none" fo:border-top="0.05cm double #000000" fo:border-bottom="0.04cm solid #000000" fo:border-left="0.012cm solid #000000" fo:border-right="0.04cm solid #000000" style:border-line-width-top="0.017cm 0.008cm 0.017cm" fo:padding-top="0.050cm" fo:padding-bottom="0.050cm" fo:padding-left="0.180cm" fo:padding-right="0.180cm"/>
    </style:style>
    <style:style style:name="Table7.C2" style:family="table-cell">
      <style:table-cell-properties style:vertical-align="middle" style:shadow="none" fo:border-top="0.05cm double #000000" fo:border-bottom="0.04cm solid #000000" fo:border-left="0.012cm solid #000000" fo:border-right="0.04cm solid #000000" style:border-line-width-top="0.017cm 0.008cm 0.017cm" fo:padding-top="0.050cm" fo:padding-bottom="0.050cm" fo:padding-left="0.180cm" fo:padding-right="0.180cm"/>
    </style:style>
    <style:style style:name="Table7.E2" style:family="table-cell">
      <style:table-cell-properties style:vertical-align="middle" style:shadow="none" fo:border-top="0.05cm double #000000" fo:border-bottom="0.04cm solid #000000" fo:border-left="0.012cm solid #000000" fo:border-right="0.04cm solid #000000" style:border-line-width-top="0.017cm 0.008cm 0.017cm" fo:padding-top="0.050cm" fo:padding-bottom="0.050cm" fo:padding-left="0.180cm" fo:padding-right="0.180cm"/>
    </style:style>
    <style:style style:name="Table7.G2" style:family="table-cell">
      <style:table-cell-properties style:vertical-align="middle" style:shadow="none" fo:border-top="0.05cm double #000000" fo:border-bottom="0.04cm solid #000000" fo:border-left="0.012cm solid #000000" fo:border-right="0.04cm solid #000000" style:border-line-width-top="0.017cm 0.008cm 0.017cm" fo:padding-top="0.050cm" fo:padding-bottom="0.050cm" fo:padding-left="0.180cm" fo:padding-right="0.180cm"/>
    </style:style>
    <style:style style:name="Table7.I2" style:family="table-cell">
      <style:table-cell-properties style:vertical-align="middle" style:shadow="none" fo:border-top="0.05cm double #000000" fo:border-bottom="0.04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P39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9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_0" style:parent-style-name="Standard" style:family="paragraph">
      <style:paragraph-properties fo:line-height="160%" fo:text-align="start" fo:margin-left="1.140cm" fo:margin-right="0cm" fo:text-indent="-1.140cm" fo:margin-top="0cm" fo:margin-bottom="0cm" fo:background-color="transparent" fo:border="none" style:shadow="none" style:text-autospace="none" style:vertical-align="auto" style:snap-to-layout-grid="true"/>
    </style:style>
    <style:style style:name="T70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7_0" style:parent-style-name="Standard" style:family="paragraph">
      <style:paragraph-properties fo:line-height="117%" fo:text-align="justify" fo:margin-left="1.394cm" fo:margin-right="0cm" fo:text-indent="-1.394cm" fo:margin-top="0cm" fo:margin-bottom="0cm" fo:background-color="transparent" fo:border="none" style:shadow="none" style:text-autospace="none" style:vertical-align="auto" style:snap-to-layout-grid="true"/>
    </style:style>
    <style:style style:name="T112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8_0" style:parent-style-name="Standard" style:family="paragraph">
      <style:paragraph-properties fo:line-height="117%" fo:text-align="justify" fo:margin-left="1.097cm" fo:margin-right="0cm" fo:text-indent="-1.097cm" fo:margin-top="0cm" fo:margin-bottom="0cm" fo:background-color="transparent" fo:border="none" style:shadow="none" style:text-autospace="none" style:vertical-align="auto" style:snap-to-layout-grid="true"/>
    </style:style>
    <style:style style:name="T33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1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8" style:family="table">
      <style:table-properties style:width="16.895cm" table:align="left" fo:margin="0.050cm" style:shadow="none" style:may-break-between-rows="true" table:border-model="collapsing"/>
    </style:style>
    <style:style style:name="Table8.A" style:family="table-column">
      <style:table-column-properties style:column-width="1.000cm"/>
    </style:style>
    <style:style style:name="Table8.B" style:family="table-column">
      <style:table-column-properties style:column-width="1.600cm"/>
    </style:style>
    <style:style style:name="Table8.C" style:family="table-column">
      <style:table-column-properties style:column-width="2.201cm"/>
    </style:style>
    <style:style style:name="Table8.D" style:family="table-column">
      <style:table-column-properties style:column-width="10.292cm"/>
    </style:style>
    <style:style style:name="Table8.E" style:family="table-column">
      <style:table-column-properties style:column-width="1.802cm"/>
    </style:style>
    <style:style style:name="Table8.1" style:family="table-row">
      <style:table-row-properties style:min-row-height="17.36pt" fo:keep-together="auto"/>
    </style:style>
    <style:style style:name="Table8.A1" style:family="table-cell">
      <style:table-cell-properties style:vertical-align="middle" style:shadow="none" fo:background-color="#d9d9d9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8.D1" style:family="table-cell">
      <style:table-cell-properties style:vertical-align="middle" style:shadow="none" fo:background-color="#d9d9d9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8.E1" style:family="table-cell">
      <style:table-cell-properties style:vertical-align="middle" style:shadow="none" fo:background-color="#d9d9d9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8.2" style:family="table-row">
      <style:table-row-properties style:min-row-height="16.19pt" fo:keep-together="auto"/>
    </style:style>
    <style:style style:name="Table8.A2" style:family="table-cell">
      <style:table-cell-properties style:vertical-align="middle" style:shadow="none" fo:border-top="0.05cm double #000000" fo:border-bottom="none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8.C2" style:family="table-cell">
      <style:table-cell-properties style:vertical-align="middle" style:shadow="none" fo:border-top="0.05cm double #000000" fo:border-bottom="0.05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8.D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8.E2" style:family="table-cell">
      <style:table-cell-properties style:vertical-align="middle" style:shadow="none" fo:border-top="0.05cm double #000000" fo:border-bottom="0.05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8.3" style:family="table-row">
      <style:table-row-properties style:min-row-height="16.19pt" fo:keep-together="auto"/>
    </style:style>
    <style:style style:name="Table8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4" style:family="table-row">
      <style:table-row-properties style:min-row-height="16.19pt" fo:keep-together="auto"/>
    </style:style>
    <style:style style:name="Table8.D4" style:family="table-cell">
      <style:table-cell-properties style:vertical-align="middle" style:shadow="none" fo:border-top="0.012cm solid #000000" fo:border-bottom="0.05cm solid #000000" fo:border-left="0.012cm solid #000000" fo:border-right="0.012cm solid #000000" fo:padding-top="0.050cm" fo:padding-bottom="0.050cm" fo:padding-left="0.180cm" fo:padding-right="0.180cm"/>
    </style:style>
    <style:style style:name="Table8.5" style:family="table-row">
      <style:table-row-properties style:min-row-height="16.19pt" fo:keep-together="auto"/>
    </style:style>
    <style:style style:name="Table8.A5" style:family="table-cell">
      <style:table-cell-properties style:vertical-align="middle" style:shadow="none" fo:border-top="none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8.B5" style:family="table-cell">
      <style:table-cell-properties style:vertical-align="middle" style:shadow="none" fo:border-top="0.05cm solid #000000" fo:border-bottom="0.05cm solid #000000" fo:border-left="0.05cm solid #000000" fo:border-right="0.012cm solid #000000" fo:padding-top="0.050cm" fo:padding-bottom="0.050cm" fo:padding-left="0.180cm" fo:padding-right="0.180cm"/>
    </style:style>
    <style:style style:name="Table8.C5" style:family="table-cell">
      <style:table-cell-properties style:vertical-align="middle" style:shadow="none" fo:border-top="0.05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8.D5" style:family="table-cell">
      <style:table-cell-properties style:vertical-align="middle" style:shadow="none" fo:border-top="0.05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8.E5" style:family="table-cell">
      <style:table-cell-properties style:vertical-align="middle" style:shadow="none" fo:border-top="0.05cm solid #000000" fo:border-bottom="0.012cm solid #000000" fo:border-left="0.012cm solid #000000" fo:border-right="0.05cm solid #000000" fo:padding-top="0.050cm" fo:padding-bottom="0.050cm" fo:padding-left="0.180cm" fo:padding-right="0.180cm"/>
    </style:style>
    <style:style style:name="Table8.6" style:family="table-row">
      <style:table-row-properties style:min-row-height="16.19pt" fo:keep-together="auto"/>
    </style:style>
    <style:style style:name="Table8.D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7" style:family="table-row">
      <style:table-row-properties style:min-row-height="16.19pt" fo:keep-together="auto"/>
    </style:style>
    <style:style style:name="Table8.D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8" style:family="table-row">
      <style:table-row-properties style:min-row-height="16.19pt" fo:keep-together="auto"/>
    </style:style>
    <style:style style:name="Table8.C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D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E8" style:family="table-cell">
      <style:table-cell-properties style:vertical-align="middle" style:shadow="none" fo:border-top="0.012cm solid #000000" fo:border-bottom="0.012cm solid #000000" fo:border-left="0.012cm solid #000000" fo:border-right="0.05cm solid #000000" fo:padding-top="0.050cm" fo:padding-bottom="0.050cm" fo:padding-left="0.180cm" fo:padding-right="0.180cm"/>
    </style:style>
    <style:style style:name="Table8.9" style:family="table-row">
      <style:table-row-properties style:min-row-height="16.19pt" fo:keep-together="auto"/>
    </style:style>
    <style:style style:name="Table8.D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10" style:family="table-row">
      <style:table-row-properties style:min-row-height="16.19pt" fo:keep-together="auto"/>
    </style:style>
    <style:style style:name="Table8.C10" style:family="table-cell">
      <style:table-cell-properties style:vertical-align="middle" style:shadow="none" fo:border-top="0.012cm solid #000000" fo:border-bottom="0.05cm solid #000000" fo:border-left="0.012cm solid #000000" fo:border-right="0.012cm solid #000000" fo:padding-top="0.050cm" fo:padding-bottom="0.050cm" fo:padding-left="0.180cm" fo:padding-right="0.180cm"/>
    </style:style>
    <style:style style:name="Table8.D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E10" style:family="table-cell">
      <style:table-cell-properties style:vertical-align="middle" style:shadow="none" fo:border-top="0.012cm solid #000000" fo:border-bottom="0.05cm solid #000000" fo:border-left="0.012cm solid #000000" fo:border-right="0.05cm solid #000000" fo:padding-top="0.050cm" fo:padding-bottom="0.050cm" fo:padding-left="0.180cm" fo:padding-right="0.180cm"/>
    </style:style>
    <style:style style:name="Table8.11" style:family="table-row">
      <style:table-row-properties style:min-row-height="16.19pt" fo:keep-together="auto"/>
    </style:style>
    <style:style style:name="Table8.D11" style:family="table-cell">
      <style:table-cell-properties style:vertical-align="middle" style:shadow="none" fo:border-top="0.012cm solid #000000" fo:border-bottom="0.05cm solid #000000" fo:border-left="0.012cm solid #000000" fo:border-right="0.012cm solid #000000" fo:padding-top="0.050cm" fo:padding-bottom="0.050cm" fo:padding-left="0.180cm" fo:padding-right="0.180cm"/>
    </style:style>
    <style:style style:name="Table8.12" style:family="table-row">
      <style:table-row-properties style:min-row-height="16.19pt" fo:keep-together="auto"/>
    </style:style>
    <style:style style:name="Table8.B12" style:family="table-cell">
      <style:table-cell-properties style:vertical-align="middle" style:shadow="none" fo:border-top="0.05cm solid #000000" fo:border-bottom="0.05cm solid #000000" fo:border-left="0.05cm solid #000000" fo:border-right="0.012cm solid #000000" fo:padding-top="0.050cm" fo:padding-bottom="0.050cm" fo:padding-left="0.180cm" fo:padding-right="0.180cm"/>
    </style:style>
    <style:style style:name="Table8.C12" style:family="table-cell">
      <style:table-cell-properties style:vertical-align="middle" style:shadow="none" fo:border-top="0.05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8.D12" style:family="table-cell">
      <style:table-cell-properties style:vertical-align="middle" style:shadow="none" fo:border-top="0.05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8.E12" style:family="table-cell">
      <style:table-cell-properties style:vertical-align="middle" style:shadow="none" fo:border-top="0.05cm solid #000000" fo:border-bottom="0.012cm solid #000000" fo:border-left="0.012cm solid #000000" fo:border-right="0.05cm solid #000000" fo:padding-top="0.050cm" fo:padding-bottom="0.050cm" fo:padding-left="0.180cm" fo:padding-right="0.180cm"/>
    </style:style>
    <style:style style:name="Table8.13" style:family="table-row">
      <style:table-row-properties style:min-row-height="16.19pt" fo:keep-together="auto"/>
    </style:style>
    <style:style style:name="Table8.D1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14" style:family="table-row">
      <style:table-row-properties style:min-row-height="16.19pt" fo:keep-together="auto"/>
    </style:style>
    <style:style style:name="Table8.D1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15" style:family="table-row">
      <style:table-row-properties style:min-row-height="16.19pt" fo:keep-together="auto"/>
    </style:style>
    <style:style style:name="Table8.C1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D1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E15" style:family="table-cell">
      <style:table-cell-properties style:vertical-align="middle" style:shadow="none" fo:border-top="0.012cm solid #000000" fo:border-bottom="0.012cm solid #000000" fo:border-left="0.012cm solid #000000" fo:border-right="0.05cm solid #000000" fo:padding-top="0.050cm" fo:padding-bottom="0.050cm" fo:padding-left="0.180cm" fo:padding-right="0.180cm"/>
    </style:style>
    <style:style style:name="Table8.16" style:family="table-row">
      <style:table-row-properties style:min-row-height="16.19pt" fo:keep-together="auto"/>
    </style:style>
    <style:style style:name="Table8.D1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17" style:family="table-row">
      <style:table-row-properties style:min-row-height="16.19pt" fo:keep-together="auto"/>
    </style:style>
    <style:style style:name="Table8.C17" style:family="table-cell">
      <style:table-cell-properties style:vertical-align="middle" style:shadow="none" fo:border-top="0.012cm solid #000000" fo:border-bottom="0.05cm solid #000000" fo:border-left="0.012cm solid #000000" fo:border-right="0.012cm solid #000000" fo:padding-top="0.050cm" fo:padding-bottom="0.050cm" fo:padding-left="0.180cm" fo:padding-right="0.180cm"/>
    </style:style>
    <style:style style:name="Table8.D1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E17" style:family="table-cell">
      <style:table-cell-properties style:vertical-align="middle" style:shadow="none" fo:border-top="0.012cm solid #000000" fo:border-bottom="0.05cm solid #000000" fo:border-left="0.012cm solid #000000" fo:border-right="0.05cm solid #000000" fo:padding-top="0.050cm" fo:padding-bottom="0.050cm" fo:padding-left="0.180cm" fo:padding-right="0.180cm"/>
    </style:style>
    <style:style style:name="Table8.18" style:family="table-row">
      <style:table-row-properties style:min-row-height="16.19pt" fo:keep-together="auto"/>
    </style:style>
    <style:style style:name="Table8.D18" style:family="table-cell">
      <style:table-cell-properties style:vertical-align="middle" style:shadow="none" fo:border-top="0.012cm solid #000000" fo:border-bottom="0.05cm solid #000000" fo:border-left="0.012cm solid #000000" fo:border-right="0.012cm solid #000000" fo:padding-top="0.050cm" fo:padding-bottom="0.050cm" fo:padding-left="0.180cm" fo:padding-right="0.180cm"/>
    </style:style>
    <style:style style:name="Table8.19" style:family="table-row">
      <style:table-row-properties style:min-row-height="30.47pt" fo:keep-together="auto"/>
    </style:style>
    <style:style style:name="Table8.B19" style:family="table-cell">
      <style:table-cell-properties style:vertical-align="middle" style:shadow="none" fo:border-top="0.05cm solid #000000" fo:border-bottom="0.05cm solid #000000" fo:border-left="0.05cm solid #000000" fo:border-right="0.012cm solid #000000" fo:padding-top="0.050cm" fo:padding-bottom="0.050cm" fo:padding-left="0.180cm" fo:padding-right="0.180cm"/>
    </style:style>
    <style:style style:name="Table8.C19" style:family="table-cell">
      <style:table-cell-properties style:vertical-align="middle" style:shadow="none" fo:border-top="0.05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8.D19" style:family="table-cell">
      <style:table-cell-properties style:vertical-align="middle" style:shadow="none" fo:border-top="0.05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8.E19" style:family="table-cell">
      <style:table-cell-properties style:vertical-align="middle" style:shadow="none" fo:border-top="0.05cm solid #000000" fo:border-bottom="0.012cm solid #000000" fo:border-left="0.012cm solid #000000" fo:border-right="0.05cm solid #000000" fo:padding-top="0.050cm" fo:padding-bottom="0.050cm" fo:padding-left="0.180cm" fo:padding-right="0.180cm"/>
    </style:style>
    <style:style style:name="Table8.20" style:family="table-row">
      <style:table-row-properties style:min-row-height="16.19pt" fo:keep-together="auto"/>
    </style:style>
    <style:style style:name="Table8.D2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21" style:family="table-row">
      <style:table-row-properties style:min-row-height="16.19pt" fo:keep-together="auto"/>
    </style:style>
    <style:style style:name="Table8.D2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22" style:family="table-row">
      <style:table-row-properties style:min-row-height="16.19pt" fo:keep-together="auto"/>
    </style:style>
    <style:style style:name="Table8.D2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23" style:family="table-row">
      <style:table-row-properties style:min-row-height="17.36pt" fo:keep-together="auto"/>
    </style:style>
    <style:style style:name="Table8.C2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D2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E23" style:family="table-cell">
      <style:table-cell-properties style:vertical-align="middle" style:shadow="none" fo:border-top="0.012cm solid #000000" fo:border-bottom="0.012cm solid #000000" fo:border-left="0.012cm solid #000000" fo:border-right="0.05cm solid #000000" fo:padding-top="0.050cm" fo:padding-bottom="0.050cm" fo:padding-left="0.180cm" fo:padding-right="0.180cm"/>
    </style:style>
    <style:style style:name="Table8.24" style:family="table-row">
      <style:table-row-properties style:min-row-height="17.32pt" fo:keep-together="auto"/>
    </style:style>
    <style:style style:name="Table8.C24" style:family="table-cell">
      <style:table-cell-properties style:vertical-align="middle" style:shadow="none" fo:border-top="0.012cm solid #000000" fo:border-bottom="0.05cm solid #000000" fo:border-left="0.012cm solid #000000" fo:border-right="0.012cm solid #000000" fo:padding-top="0.050cm" fo:padding-bottom="0.050cm" fo:padding-left="0.180cm" fo:padding-right="0.180cm"/>
    </style:style>
    <style:style style:name="Table8.D24" style:family="table-cell">
      <style:table-cell-properties style:vertical-align="middle" style:shadow="none" fo:border-top="0.012cm solid #000000" fo:border-bottom="0.05cm solid #000000" fo:border-left="0.012cm solid #000000" fo:border-right="0.012cm solid #000000" fo:padding-top="0.050cm" fo:padding-bottom="0.050cm" fo:padding-left="0.180cm" fo:padding-right="0.180cm"/>
    </style:style>
    <style:style style:name="Table8.E24" style:family="table-cell">
      <style:table-cell-properties style:vertical-align="middle" style:shadow="none" fo:border-top="0.012cm solid #000000" fo:border-bottom="0.05cm solid #000000" fo:border-left="0.012cm solid #000000" fo:border-right="0.05cm solid #000000" fo:padding-top="0.050cm" fo:padding-bottom="0.050cm" fo:padding-left="0.180cm" fo:padding-right="0.180cm"/>
    </style:style>
    <style:style style:name="P44_0" style:parent-style-name="Standard" style:family="paragraph">
      <style:paragraph-properties fo:line-height="160%" fo:text-align="justify" fo:margin-left="1.328cm" fo:margin-right="0cm" fo:text-indent="-0.975cm" fo:margin-top="0cm" fo:margin-bottom="0cm" fo:background-color="transparent" fo:border="none" style:shadow="none" style:text-autospace="none" style:vertical-align="auto" style:snap-to-layout-grid="true"/>
    </style:style>
    <style:style style:name="T107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7_0" style:parent-style-name="Standard" style:family="paragraph">
      <style:paragraph-properties fo:line-height="140%" fo:text-align="start" fo:margin-left="1.185cm" fo:margin-right="0cm" fo:text-indent="-1.185cm" fo:margin-top="0cm" fo:margin-bottom="0cm" fo:background-color="transparent" fo:border="none" style:shadow="none" style:text-autospace="none" style:vertical-align="auto" style:snap-to-layout-grid="true"/>
    </style:style>
    <style:style style:name="T72" style:family="text">
      <style:text-properties fo:color="#0000ff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8" style:family="text">
      <style:text-properties fo:color="#000000" style:text-outline="false" style:text-line-through-style="none" style:text-position="0% 100%" style:font-name="HCI Poppy" style:font-name-asian="휴먼명조" style:font-name-complex="한양중고딕" fo:font-family="HCI Poppy" style:font-family-asian="휴먼명조" style:font-family-complex="한양중고딕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Table9" style:family="table">
      <style:table-properties style:width="16.816cm" table:align="left" fo:margin="0cm" style:shadow="none" style:may-break-between-rows="true" table:border-model="collapsing"/>
    </style:style>
    <style:style style:name="Table9.A" style:family="table-column">
      <style:table-column-properties style:column-width="1.934cm"/>
    </style:style>
    <style:style style:name="Table9.B" style:family="table-column">
      <style:table-column-properties style:column-width="2.627cm"/>
    </style:style>
    <style:style style:name="Table9.C" style:family="table-column">
      <style:table-column-properties style:column-width="2.204cm"/>
    </style:style>
    <style:style style:name="Table9.D" style:family="table-column">
      <style:table-column-properties style:column-width="2.311cm"/>
    </style:style>
    <style:style style:name="Table9.E" style:family="table-column">
      <style:table-column-properties style:column-width="2.576cm"/>
    </style:style>
    <style:style style:name="Table9.F" style:family="table-column">
      <style:table-column-properties style:column-width="5.163cm"/>
    </style:style>
    <style:style style:name="Table9.1" style:family="table-row">
      <style:table-row-properties style:min-row-height="33.77pt" fo:keep-together="auto"/>
    </style:style>
    <style:style style:name="Table9.A1" style:family="table-cell">
      <style:table-cell-properties style:vertical-align="middle" style:shadow="none" fo:background-color="#ffffff" fo:border-top="0.05cm solid #000000" fo:border-bottom="0.04cm solid #000000" fo:border-left="none" fo:border-right="none" fo:padding="0.049cm"/>
    </style:style>
    <style:style style:name="Table9.2" style:family="table-row">
      <style:table-row-properties style:min-row-height="21.42pt" fo:keep-together="auto"/>
    </style:style>
    <style:style style:name="Table9.A2" style:family="table-cell">
      <style:table-cell-properties style:vertical-align="middle" style:shadow="none" fo:background-color="#d9d9d9" fo:border-top="0.04cm solid #000000" fo:border-bottom="0.012cm solid #000000" fo:border-left="none" fo:border-right="0.012cm solid #000000" fo:padding="0.049cm"/>
    </style:style>
    <style:style style:name="Table9.B2" style:family="table-cell">
      <style:table-cell-properties style:vertical-align="middle" style:shadow="none" fo:border-top="0.04cm solid #000000" fo:border-bottom="0.012cm solid #000000" fo:border-left="0.012cm solid #000000" fo:border-right="none" fo:padding="0.049cm"/>
    </style:style>
    <style:style style:name="Table9.3" style:family="table-row">
      <style:table-row-properties style:min-row-height="21.42pt" fo:keep-together="auto"/>
    </style:style>
    <style:style style:name="Table9.A3" style:family="table-cell">
      <style:table-cell-properties style:vertical-align="middle" style:shadow="none" fo:background-color="#d9d9d9" fo:border-top="0.012cm solid #000000" fo:border-bottom="0.012cm solid #000000" fo:border-left="none" fo:border-right="0.012cm solid #000000" fo:padding="0.049cm"/>
    </style:style>
    <style:style style:name="Table9.B3" style:family="table-cell">
      <style:table-cell-properties style:vertical-align="middle" style:shadow="none" fo:background-color="#d9d9d9" fo:border="0.012cm solid #000000" fo:padding="0.049cm"/>
    </style:style>
    <style:style style:name="Table9.C3" style:family="table-cell">
      <style:table-cell-properties style:vertical-align="middle" style:shadow="none" fo:border="0.012cm solid #000000" fo:padding="0.049cm"/>
    </style:style>
    <style:style style:name="Table9.E3" style:family="table-cell">
      <style:table-cell-properties style:vertical-align="middle" style:shadow="none" fo:background-color="#d9d9d9" fo:border="0.012cm solid #000000" fo:padding="0.049cm"/>
    </style:style>
    <style:style style:name="Table9.F3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9.4" style:family="table-row">
      <style:table-row-properties style:min-row-height="21.42pt" fo:keep-together="auto"/>
    </style:style>
    <style:style style:name="Table9.B4" style:family="table-cell">
      <style:table-cell-properties style:vertical-align="middle" style:shadow="none" fo:background-color="#d9d9d9" fo:border="0.012cm solid #000000" fo:padding="0.049cm"/>
    </style:style>
    <style:style style:name="Table9.C4" style:family="table-cell">
      <style:table-cell-properties style:vertical-align="middle" style:shadow="none" fo:border="0.012cm solid #000000" fo:padding="0.049cm"/>
    </style:style>
    <style:style style:name="Table9.E4" style:family="table-cell">
      <style:table-cell-properties style:vertical-align="middle" style:shadow="none" fo:background-color="#d9d9d9" fo:border="0.012cm solid #000000" fo:padding="0.049cm"/>
    </style:style>
    <style:style style:name="Table9.F4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9.5" style:family="table-row">
      <style:table-row-properties style:min-row-height="42.22pt" fo:keep-together="auto"/>
    </style:style>
    <style:style style:name="Table9.B5" style:family="table-cell">
      <style:table-cell-properties style:vertical-align="middle" style:shadow="none" fo:background-color="#d9d9d9" fo:border="0.012cm solid #000000" fo:padding="0.049cm"/>
    </style:style>
    <style:style style:name="Table9.C5" style:family="table-cell">
      <style:table-cell-properties style:vertical-align="middle" style:shadow="none" fo:border="0.012cm solid #000000" fo:padding="0.049cm"/>
    </style:style>
    <style:style style:name="Table9.E5" style:family="table-cell">
      <style:table-cell-properties style:vertical-align="middle" style:shadow="none" fo:background-color="#d9d9d9" fo:border="0.012cm solid #000000" fo:padding="0.049cm"/>
    </style:style>
    <style:style style:name="Table9.F5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9.6" style:family="table-row">
      <style:table-row-properties style:min-row-height="21.42pt" fo:keep-together="auto"/>
    </style:style>
    <style:style style:name="Table9.B6" style:family="table-cell">
      <style:table-cell-properties style:vertical-align="middle" style:shadow="none" fo:background-color="#d9d9d9" fo:border="0.012cm solid #000000" fo:padding="0.049cm"/>
    </style:style>
    <style:style style:name="Table9.C6" style:family="table-cell">
      <style:table-cell-properties style:vertical-align="middle" style:shadow="none" fo:border="0.012cm solid #000000" fo:padding="0.049cm"/>
    </style:style>
    <style:style style:name="Table9.E6" style:family="table-cell">
      <style:table-cell-properties style:vertical-align="middle" style:shadow="none" fo:background-color="#d9d9d9" fo:border="0.012cm solid #000000" fo:padding="0.049cm"/>
    </style:style>
    <style:style style:name="Table9.F6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9.7" style:family="table-row">
      <style:table-row-properties style:min-row-height="21.42pt" fo:keep-together="auto"/>
    </style:style>
    <style:style style:name="Table9.A7" style:family="table-cell">
      <style:table-cell-properties style:vertical-align="middle" style:shadow="none" fo:background-color="#d9d9d9" fo:border-top="0.012cm solid #000000" fo:border-bottom="0.012cm solid #000000" fo:border-left="none" fo:border-right="0.012cm solid #000000" fo:padding="0.049cm"/>
    </style:style>
    <style:style style:name="Table9.B7" style:family="table-cell">
      <style:table-cell-properties style:vertical-align="middle" style:shadow="none" fo:background-color="#d9d9d9" fo:border="0.012cm solid #000000" fo:padding="0.049cm"/>
    </style:style>
    <style:style style:name="Table9.C7" style:family="table-cell">
      <style:table-cell-properties style:vertical-align="middle" style:shadow="none" fo:background-color="#d9d9d9" fo:border="0.012cm solid #000000" fo:padding="0.049cm"/>
    </style:style>
    <style:style style:name="Table9.D7" style:family="table-cell">
      <style:table-cell-properties style:vertical-align="middle" style:shadow="none" fo:background-color="#d9d9d9" fo:border="0.012cm solid #000000" fo:padding="0.049cm"/>
    </style:style>
    <style:style style:name="Table9.E7" style:family="table-cell">
      <style:table-cell-properties style:vertical-align="middle" style:shadow="none" fo:background-color="#d9d9d9" fo:border="0.012cm solid #000000" fo:padding="0.049cm"/>
    </style:style>
    <style:style style:name="Table9.F7" style:family="table-cell">
      <style:table-cell-properties style:vertical-align="middle" style:shadow="none" fo:background-color="#d9d9d9" fo:border-top="0.012cm solid #000000" fo:border-bottom="0.012cm solid #000000" fo:border-left="0.012cm solid #000000" fo:border-right="none" fo:padding="0.049cm"/>
    </style:style>
    <style:style style:name="Table9.8" style:family="table-row">
      <style:table-row-properties style:min-row-height="21.42pt" fo:keep-together="auto"/>
    </style:style>
    <style:style style:name="Table9.B8" style:family="table-cell">
      <style:table-cell-properties style:vertical-align="middle" style:shadow="none" fo:border="0.012cm solid #000000" fo:padding="0.049cm"/>
    </style:style>
    <style:style style:name="Table9.C8" style:family="table-cell">
      <style:table-cell-properties style:vertical-align="middle" style:shadow="none" fo:border="0.012cm solid #000000" fo:padding="0.049cm"/>
    </style:style>
    <style:style style:name="Table9.D8" style:family="table-cell">
      <style:table-cell-properties style:vertical-align="middle" style:shadow="none" fo:border="0.012cm solid #000000" fo:padding="0.049cm"/>
    </style:style>
    <style:style style:name="Table9.E8" style:family="table-cell">
      <style:table-cell-properties style:vertical-align="middle" style:shadow="none" fo:border="0.012cm solid #000000" fo:padding="0.049cm"/>
    </style:style>
    <style:style style:name="Table9.F8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9.9" style:family="table-row">
      <style:table-row-properties style:min-row-height="75.45pt" fo:keep-together="auto"/>
    </style:style>
    <style:style style:name="Table9.A9" style:family="table-cell">
      <style:table-cell-properties style:vertical-align="middle" style:shadow="none" fo:background-color="#d9d9d9" fo:border-top="0.012cm solid #000000" fo:border-bottom="0.05cm solid #000000" fo:border-left="none" fo:border-right="0.012cm solid #000000" fo:padding="0.049cm"/>
    </style:style>
    <style:style style:name="Table9.B9" style:family="table-cell">
      <style:table-cell-properties style:vertical-align="middle" style:shadow="none" fo:border-top="0.012cm solid #000000" fo:border-bottom="0.05cm solid #000000" fo:border-left="0.012cm solid #000000" fo:border-right="none" fo:padding="0.049cm"/>
    </style:style>
    <style:style style:name="Table9.10" style:family="table-row">
      <style:table-row-properties style:min-row-height="107.68pt" fo:keep-together="auto"/>
    </style:style>
    <style:style style:name="Table9.A10" style:family="table-cell">
      <style:table-cell-properties style:vertical-align="middle" style:shadow="none" fo:border-top="0.05cm solid #000000" fo:border-bottom="0.012cm double #000000" fo:border-left="none" fo:border-right="none" style:border-line-width-bottom="0.004cm 0.002cm 0.004cm" fo:padding="0.049cm"/>
    </style:style>
    <style:style style:name="Table9.11" style:family="table-row">
      <style:table-row-properties style:min-row-height="73.25pt" fo:keep-together="auto"/>
    </style:style>
    <style:style style:name="Table9.A11" style:family="table-cell">
      <style:table-cell-properties style:shadow="none" fo:border-top="0.012cm double #000000" fo:border-bottom="0.012cm solid #000000" fo:border-left="none" fo:border-right="none" style:border-line-width-top="0.004cm 0.002cm 0.004cm" fo:padding="0.049cm"/>
    </style:style>
    <style:style style:name="Table9.12" style:family="table-row">
      <style:table-row-properties style:min-row-height="73.25pt" fo:keep-together="auto"/>
    </style:style>
    <style:style style:name="Table9.A12" style:family="table-cell">
      <style:table-cell-properties style:shadow="none" fo:border-top="0.012cm double #000000" fo:border-bottom="0.012cm solid #000000" fo:border-left="none" fo:border-right="none" style:border-line-width-top="0.004cm 0.002cm 0.004cm" fo:padding="0.049cm"/>
    </style:style>
    <style:style style:name="Table9.13" style:family="table-row">
      <style:table-row-properties style:min-row-height="73.25pt" fo:keep-together="auto"/>
    </style:style>
    <style:style style:name="Table9.A13" style:family="table-cell">
      <style:table-cell-properties style:shadow="none" fo:border-top="0.012cm solid #000000" fo:border-bottom="0.05cm solid #000000" fo:border-left="none" fo:border-right="none" fo:padding="0.049cm"/>
    </style:style>
    <style:style style:name="Table9.14" style:family="table-row">
      <style:table-row-properties style:min-row-height="80.57pt" fo:keep-together="auto"/>
    </style:style>
    <style:style style:name="Table9.A14" style:family="table-cell">
      <style:table-cell-properties style:vertical-align="middle" style:shadow="none" fo:border-top="0.05cm solid #000000" fo:border-bottom="0.05cm solid #000000" fo:border-left="none" fo:border-right="none" fo:padding="0.049cm"/>
    </style:style>
    <style:style style:name="P48_0" style:parent-style-name="Standard" style:family="paragraph">
      <style:paragraph-properties fo:line-height="140%" fo:text-align="center" fo:margin-left="0.457cm" fo:margin-right="0cm" fo:text-indent="-0.457cm" fo:margin-top="0cm" fo:margin-bottom="0cm" fo:background-color="transparent" fo:border="none" style:shadow="none" style:text-autospace="none" style:vertical-align="auto" style:snap-to-layout-grid="true"/>
    </style:style>
    <style:style style:name="T77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8_0" style:parent-style-name="Standard" style:family="paragraph">
      <style:paragraph-properties fo:line-height="160%" fo:text-align="justify" fo:margin-left="1.118cm" fo:margin-right="0cm" fo:text-indent="-1.118cm" fo:margin-top="0cm" fo:margin-bottom="0cm" fo:background-color="transparent" fo:border="none" style:shadow="none" style:text-autospace="none" style:vertical-align="auto" style:snap-to-layout-grid="true"/>
    </style:style>
    <style:style style:name="T78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type="double" fo:font-weight="bold" style:font-weight-asian="bold" style:font-weight-complex="bold" style:letter-kerning="false" style:text-emphasize="none" style:text-scale="100%"/>
    </style:style>
    <style:style style:name="T79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type="double" fo:font-weight="normal" style:font-weight-asian="normal" style:font-weight-complex="normal" style:letter-kerning="false" style:text-emphasize="none" style:text-scale="100%"/>
    </style:style>
    <style:style style:name="P119_0" style:parent-style-name="Standard" style:family="paragraph">
      <style:paragraph-properties fo:line-height="117%" fo:text-align="center" fo:margin-left="1.118cm" fo:margin-right="0cm" fo:text-indent="-1.118cm" fo:margin-top="0cm" fo:margin-bottom="0cm" fo:background-color="transparent" fo:border="none" style:shadow="none" style:text-autospace="none" style:vertical-align="auto" style:snap-to-layout-grid="true"/>
    </style:style>
    <style:style style:name="T67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20_0" style:parent-style-name="Standard" style:family="paragraph">
      <style:paragraph-properties fo:line-height="92%" fo:text-align="center" fo:margin-left="1.118cm" fo:margin-right="0cm" fo:text-indent="-1.118cm" fo:margin-top="0cm" fo:margin-bottom="0cm" fo:background-color="transparent" fo:border="none" style:shadow="none" style:text-autospace="none" style:vertical-align="auto" style:snap-to-layout-grid="true"/>
    </style:style>
    <style:style style:name="T8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21_0" style:parent-style-name="Standard" style:family="paragraph">
      <style:paragraph-properties fo:line-height="92%" fo:text-align="justify" fo:margin-left="0.378cm" fo:margin-right="0cm" fo:text-indent="-0.378cm" fo:margin-top="0cm" fo:margin-bottom="0cm" fo:background-color="transparent" fo:border="none" style:shadow="none" style:text-autospace="none" style:vertical-align="auto" style:snap-to-layout-grid="true"/>
    </style:style>
    <style:style style:name="T8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22_0" style:parent-style-name="Standard" style:family="paragraph">
      <style:paragraph-properties fo:line-height="69%" fo:text-align="justify" fo:margin-left="0.423cm" fo:margin-right="0cm" fo:text-indent="-0.423cm" fo:margin-top="0cm" fo:margin-bottom="0cm" fo:background-color="transparent" fo:border="none" style:shadow="none" style:text-autospace="none" style:vertical-align="auto" style:snap-to-layout-grid="true"/>
    </style:style>
    <style:style style:name="T86" style:family="text">
      <style:text-properties fo:color="#000000" style:text-outline="false" style:text-line-through-style="none" style:text-position="0% 100%" style:font-name="돋움" style:font-name-asian="돋움" style:font-name-complex="돋움" fo:font-family="돋움" style:font-family-asian="돋움" style:font-family-complex="돋움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0" style:family="table">
      <style:table-properties style:width="16.902cm" table:align="left" fo:margin="0cm" style:shadow="none" style:may-break-between-rows="true" table:border-model="collapsing"/>
    </style:style>
    <style:style style:name="Table10.A" style:family="table-column">
      <style:table-column-properties style:column-width="16.902cm"/>
    </style:style>
    <style:style style:name="Table10.1" style:family="table-row">
      <style:table-row-properties style:min-row-height="24.15pt" fo:keep-together="auto"/>
    </style:style>
    <style:style style:name="Table10.A1" style:family="table-cell">
      <style:table-cell-properties style:vertical-align="middle" style:shadow="none" fo:background-color="#d9d9d9" fo:border="0.012cm solid #000000" fo:padding="0.100cm"/>
    </style:style>
    <style:style style:name="Table10.2" style:family="table-row">
      <style:table-row-properties style:min-row-height="219.47pt" fo:keep-together="auto"/>
    </style:style>
    <style:style style:name="Table10.A2" style:family="table-cell">
      <style:table-cell-properties style:vertical-align="middle" style:shadow="none" fo:border="0.012cm solid #000000" fo:padding="0.100cm"/>
    </style:style>
    <style:style style:name="P123_0" style:parent-style-name="Standard" style:family="paragraph">
      <style:paragraph-properties fo:line-height="13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4" style:family="table">
      <style:table-properties style:width="16.902cm" table:align="left" fo:margin="0cm" style:shadow="none" style:may-break-between-rows="true" table:border-model="collapsing"/>
    </style:style>
    <style:style style:name="Table14.A" style:family="table-column">
      <style:table-column-properties style:column-width="16.902cm"/>
    </style:style>
    <style:style style:name="Table14.1" style:family="table-row">
      <style:table-row-properties style:min-row-height="24.15pt" fo:keep-together="auto"/>
    </style:style>
    <style:style style:name="Table14.A1" style:family="table-cell">
      <style:table-cell-properties style:vertical-align="middle" style:shadow="none" fo:background-color="#d9d9d9" fo:border="0.012cm solid #000000" fo:padding="0.100cm"/>
    </style:style>
    <style:style style:name="Table14.2" style:family="table-row">
      <style:table-row-properties style:min-row-height="184.55pt" fo:keep-together="auto"/>
    </style:style>
    <style:style style:name="Table14.A2" style:family="table-cell">
      <style:table-cell-properties style:vertical-align="middle" style:shadow="none" fo:border="0.012cm solid #000000" fo:padding="0.100cm"/>
    </style:style>
    <style:style style:name="T109" style:family="text">
      <style:text-properties fo:color="#000000" style:text-outline="false" style:text-line-through-style="none" style:text-position="0% 100%" style:font-name="돋움" style:font-name-asian="돋움" style:font-name-complex="돋움" fo:font-family="돋움" style:font-family-asian="돋움" style:font-family-complex="돋움" fo:font-size="7.00pt" style:font-size-asian="7.00pt" style:font-size-complex="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1" style:family="text">
      <style:text-properties fo:color="#000000" style:text-outline="false" style:text-line-through-style="none" style:text-position="0% 100%" style:font-name="나눔바른고딕" style:font-name-asian="나눔바른고딕" style:font-name-complex="나눔바른고딕" fo:font-family="나눔바른고딕" style:font-family-asian="나눔바른고딕" style:font-family-complex="나눔바른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2" style:family="text">
      <style:text-properties fo:color="#000000" style:text-outline="false" style:text-line-through-style="none" style:text-position="0% 100%" style:font-name="나눔바른고딕" style:font-name-asian="나눔바른고딕" style:font-name-complex="나눔바른고딕" fo:font-family="나눔바른고딕" style:font-family-asian="나눔바른고딕" style:font-family-complex="나눔바른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4_0" style:parent-style-name="Standard" style:family="paragraph">
      <style:paragraph-properties fo:line-height="95%" fo:text-align="end" fo:margin-left="0.176cm" fo:margin-right="0.176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353cm" style:type="right" style:leader-style="none"/>
        </style:tab-stops>
      </style:paragraph-properties>
    </style:style>
    <style:style style:name="P1_0_b4" style:parent-style-name="Standard" style:family="paragraph">
      <style:paragraph-properties fo:line-height="160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103" style:family="text">
      <style:text-properties fo:color="#0000ff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17" style:family="table">
      <style:table-properties style:width="16.816cm" table:align="left" fo:margin="0cm" style:shadow="none" style:may-break-between-rows="true" table:border-model="collapsing"/>
    </style:style>
    <style:style style:name="Table17.A" style:family="table-column">
      <style:table-column-properties style:column-width="1.934cm"/>
    </style:style>
    <style:style style:name="Table17.B" style:family="table-column">
      <style:table-column-properties style:column-width="2.028cm"/>
    </style:style>
    <style:style style:name="Table17.C" style:family="table-column">
      <style:table-column-properties style:column-width="2.907cm"/>
    </style:style>
    <style:style style:name="Table17.D" style:family="table-column">
      <style:table-column-properties style:column-width="3.206cm"/>
    </style:style>
    <style:style style:name="Table17.E" style:family="table-column">
      <style:table-column-properties style:column-width="2.576cm"/>
    </style:style>
    <style:style style:name="Table17.F" style:family="table-column">
      <style:table-column-properties style:column-width="4.165cm"/>
    </style:style>
    <style:style style:name="Table17.1" style:family="table-row">
      <style:table-row-properties style:min-row-height="33.77pt" fo:keep-together="auto"/>
    </style:style>
    <style:style style:name="Table17.A1" style:family="table-cell">
      <style:table-cell-properties style:vertical-align="middle" style:shadow="none" fo:background-color="#ffffff" fo:border-top="0.05cm solid #000000" fo:border-bottom="0.04cm solid #000000" fo:border-left="none" fo:border-right="none" fo:padding="0.049cm"/>
    </style:style>
    <style:style style:name="Table17.2" style:family="table-row">
      <style:table-row-properties style:min-row-height="23.42pt" fo:keep-together="auto"/>
    </style:style>
    <style:style style:name="Table17.A2" style:family="table-cell">
      <style:table-cell-properties style:vertical-align="middle" style:shadow="none" fo:background-color="#d9d9d9" fo:border-top="0.04cm solid #000000" fo:border-bottom="0.012cm solid #000000" fo:border-left="none" fo:border-right="0.012cm solid #000000" fo:padding="0.049cm"/>
    </style:style>
    <style:style style:name="Table17.B2" style:family="table-cell">
      <style:table-cell-properties style:vertical-align="middle" style:shadow="none" fo:border-top="0.04cm solid #000000" fo:border-bottom="0.012cm solid #000000" fo:border-left="0.012cm solid #000000" fo:border-right="none" fo:padding="0.049cm"/>
    </style:style>
    <style:style style:name="Table17.3" style:family="table-row">
      <style:table-row-properties style:min-row-height="23.94pt" fo:keep-together="auto"/>
    </style:style>
    <style:style style:name="Table17.A3" style:family="table-cell">
      <style:table-cell-properties style:vertical-align="middle" style:shadow="none" fo:background-color="#d9d9d9" fo:border-top="0.012cm solid #000000" fo:border-bottom="0.015cm solid #000000" fo:border-left="none" fo:border-right="0.012cm solid #000000" fo:padding="0.049cm"/>
    </style:style>
    <style:style style:name="Table17.B3" style:family="table-cell">
      <style:table-cell-properties style:vertical-align="middle" style:shadow="none" fo:background-color="#d9d9d9" fo:border="0.012cm solid #000000" fo:padding="0.049cm"/>
    </style:style>
    <style:style style:name="Table17.C3" style:family="table-cell">
      <style:table-cell-properties style:vertical-align="middle" style:shadow="none" fo:border="0.012cm solid #000000" fo:padding="0.049cm"/>
    </style:style>
    <style:style style:name="Table17.E3" style:family="table-cell">
      <style:table-cell-properties style:vertical-align="middle" style:shadow="none" fo:background-color="#d9d9d9" fo:border="0.012cm solid #000000" fo:padding="0.049cm"/>
    </style:style>
    <style:style style:name="Table17.F3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17.4" style:family="table-row">
      <style:table-row-properties style:min-row-height="23.94pt" fo:keep-together="auto"/>
    </style:style>
    <style:style style:name="Table17.B4" style:family="table-cell">
      <style:table-cell-properties style:vertical-align="middle" style:shadow="none" fo:background-color="#d9d9d9" fo:border="0.012cm solid #000000" fo:padding="0.049cm"/>
    </style:style>
    <style:style style:name="Table17.C4" style:family="table-cell">
      <style:table-cell-properties style:vertical-align="middle" style:shadow="none" fo:border="0.012cm solid #000000" fo:padding="0.049cm"/>
    </style:style>
    <style:style style:name="Table17.E4" style:family="table-cell">
      <style:table-cell-properties style:vertical-align="middle" style:shadow="none" fo:background-color="#d9d9d9" fo:border="0.012cm solid #000000" fo:padding="0.049cm"/>
    </style:style>
    <style:style style:name="Table17.F4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17.5" style:family="table-row">
      <style:table-row-properties style:min-row-height="21.42pt" fo:keep-together="auto"/>
    </style:style>
    <style:style style:name="Table17.B5" style:family="table-cell">
      <style:table-cell-properties style:vertical-align="middle" style:shadow="none" fo:background-color="#d9d9d9" fo:border="0.012cm solid #000000" fo:padding="0.049cm"/>
    </style:style>
    <style:style style:name="Table17.C5" style:family="table-cell">
      <style:table-cell-properties style:vertical-align="middle" style:shadow="none" fo:background-color="#d9d9d9" fo:border="0.012cm solid #000000" fo:padding="0.049cm"/>
    </style:style>
    <style:style style:name="Table17.D5" style:family="table-cell">
      <style:table-cell-properties style:vertical-align="middle" style:shadow="none" fo:background-color="#d9d9d9" fo:border="0.012cm solid #000000" fo:padding="0.049cm"/>
    </style:style>
    <style:style style:name="Table17.E5" style:family="table-cell">
      <style:table-cell-properties style:vertical-align="middle" style:shadow="none" fo:background-color="#d9d9d9" fo:border="0.012cm solid #000000" fo:padding="0.049cm"/>
    </style:style>
    <style:style style:name="Table17.F5" style:family="table-cell">
      <style:table-cell-properties style:vertical-align="middle" style:shadow="none" fo:background-color="#d9d9d9" fo:border-top="0.012cm solid #000000" fo:border-bottom="0.012cm solid #000000" fo:border-left="0.012cm solid #000000" fo:border-right="none" fo:padding="0.049cm"/>
    </style:style>
    <style:style style:name="Table17.6" style:family="table-row">
      <style:table-row-properties style:min-row-height="21.42pt" fo:keep-together="auto"/>
    </style:style>
    <style:style style:name="Table17.B6" style:family="table-cell">
      <style:table-cell-properties style:vertical-align="middle" style:shadow="none" fo:border-top="0.012cm solid #000000" fo:border-bottom="0.015cm solid #000000" fo:border-left="0.012cm solid #000000" fo:border-right="0.012cm solid #000000" fo:padding="0.049cm"/>
    </style:style>
    <style:style style:name="Table17.C6" style:family="table-cell">
      <style:table-cell-properties style:vertical-align="middle" style:shadow="none" fo:border-top="0.012cm solid #000000" fo:border-bottom="0.015cm solid #000000" fo:border-left="0.012cm solid #000000" fo:border-right="0.012cm solid #000000" fo:padding="0.049cm"/>
    </style:style>
    <style:style style:name="Table17.D6" style:family="table-cell">
      <style:table-cell-properties style:vertical-align="middle" style:shadow="none" fo:border-top="0.012cm solid #000000" fo:border-bottom="0.015cm solid #000000" fo:border-left="0.012cm solid #000000" fo:border-right="0.012cm solid #000000" fo:padding="0.049cm"/>
    </style:style>
    <style:style style:name="Table17.E6" style:family="table-cell">
      <style:table-cell-properties style:vertical-align="middle" style:shadow="none" fo:border-top="0.012cm solid #000000" fo:border-bottom="0.015cm solid #000000" fo:border-left="0.012cm solid #000000" fo:border-right="0.012cm solid #000000" fo:padding="0.049cm"/>
    </style:style>
    <style:style style:name="Table17.F6" style:family="table-cell">
      <style:table-cell-properties style:vertical-align="middle" style:shadow="none" fo:border-top="0.012cm solid #000000" fo:border-bottom="0.015cm solid #000000" fo:border-left="0.012cm solid #000000" fo:border-right="none" fo:padding="0.049cm"/>
    </style:style>
    <style:style style:name="Table17.7" style:family="table-row">
      <style:table-row-properties style:min-row-height="21.42pt" fo:keep-together="auto"/>
    </style:style>
    <style:style style:name="Table17.A7" style:family="table-cell">
      <style:table-cell-properties style:vertical-align="middle" style:shadow="none" fo:background-color="#d9d9d9" fo:border-top="0.015cm solid #000000" fo:border-bottom="0.012cm solid #000000" fo:border-left="none" fo:border-right="0.012cm solid #000000" fo:padding="0.049cm"/>
    </style:style>
    <style:style style:name="Table17.B7" style:family="table-cell">
      <style:table-cell-properties style:vertical-align="middle" style:shadow="none" fo:background-color="#d9d9d9" fo:border-top="0.015cm solid #000000" fo:border-bottom="0.012cm solid #000000" fo:border-left="0.012cm solid #000000" fo:border-right="0.012cm solid #000000" fo:padding="0.049cm"/>
    </style:style>
    <style:style style:name="Table17.C7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049cm"/>
    </style:style>
    <style:style style:name="Table17.E7" style:family="table-cell">
      <style:table-cell-properties style:vertical-align="middle" style:shadow="none" fo:background-color="#d9d9d9" fo:border-top="0.015cm solid #000000" fo:border-bottom="0.012cm solid #000000" fo:border-left="0.012cm solid #000000" fo:border-right="0.012cm solid #000000" fo:padding="0.049cm"/>
    </style:style>
    <style:style style:name="Table17.F7" style:family="table-cell">
      <style:table-cell-properties style:vertical-align="middle" style:shadow="none" fo:border-top="0.015cm solid #000000" fo:border-bottom="0.012cm solid #000000" fo:border-left="0.012cm solid #000000" fo:border-right="none" fo:padding="0.049cm"/>
    </style:style>
    <style:style style:name="Table17.8" style:family="table-row">
      <style:table-row-properties style:min-row-height="21.42pt" fo:keep-together="auto"/>
    </style:style>
    <style:style style:name="Table17.B8" style:family="table-cell">
      <style:table-cell-properties style:vertical-align="middle" style:shadow="none" fo:background-color="#d9d9d9" fo:border="0.012cm solid #000000" fo:padding="0.049cm"/>
    </style:style>
    <style:style style:name="Table17.C8" style:family="table-cell">
      <style:table-cell-properties style:vertical-align="middle" style:shadow="none" fo:border="0.012cm solid #000000" fo:padding="0.049cm"/>
    </style:style>
    <style:style style:name="Table17.E8" style:family="table-cell">
      <style:table-cell-properties style:vertical-align="middle" style:shadow="none" fo:background-color="#d9d9d9" fo:border="0.012cm solid #000000" fo:padding="0.049cm"/>
    </style:style>
    <style:style style:name="Table17.F8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17.9" style:family="table-row">
      <style:table-row-properties style:min-row-height="21.42pt" fo:keep-together="auto"/>
    </style:style>
    <style:style style:name="Table17.B9" style:family="table-cell">
      <style:table-cell-properties style:vertical-align="middle" style:shadow="none" fo:background-color="#d9d9d9" fo:border="0.012cm solid #000000" fo:padding="0.049cm"/>
    </style:style>
    <style:style style:name="Table17.C9" style:family="table-cell">
      <style:table-cell-properties style:vertical-align="middle" style:shadow="none" fo:border="0.012cm solid #000000" fo:padding="0.049cm"/>
    </style:style>
    <style:style style:name="Table17.E9" style:family="table-cell">
      <style:table-cell-properties style:vertical-align="middle" style:shadow="none" fo:background-color="#d9d9d9" fo:border="0.012cm solid #000000" fo:padding="0.049cm"/>
    </style:style>
    <style:style style:name="Table17.F9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17.10" style:family="table-row">
      <style:table-row-properties style:min-row-height="21.42pt" fo:keep-together="auto"/>
    </style:style>
    <style:style style:name="Table17.B10" style:family="table-cell">
      <style:table-cell-properties style:vertical-align="middle" style:shadow="none" fo:background-color="#d9d9d9" fo:border="0.012cm solid #000000" fo:padding="0.049cm"/>
    </style:style>
    <style:style style:name="Table17.C10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17.11" style:family="table-row">
      <style:table-row-properties style:min-row-height="21.42pt" fo:keep-together="auto"/>
    </style:style>
    <style:style style:name="Table17.B11" style:family="table-cell">
      <style:table-cell-properties style:vertical-align="middle" style:shadow="none" fo:background-color="#d9d9d9" fo:border-top="0.012cm solid #000000" fo:border-bottom="0.012cm solid #000000" fo:border-left="0.012cm solid #000000" fo:border-right="0.015cm solid #000000" fo:padding="0.049cm"/>
    </style:style>
    <style:style style:name="Table17.C11" style:family="table-cell">
      <style:table-cell-properties style:vertical-align="middle" style:shadow="none" fo:background-color="#d9d9d9" fo:border-top="0.012cm solid #000000" fo:border-bottom="0.012cm solid #000000" fo:border-left="0.015cm solid #000000" fo:border-right="0.015cm solid #000000" fo:padding="0.049cm"/>
    </style:style>
    <style:style style:name="Table17.E11" style:family="table-cell">
      <style:table-cell-properties style:vertical-align="middle" style:shadow="none" fo:background-color="#d9d9d9" fo:border-top="0.012cm solid #000000" fo:border-bottom="0.012cm solid #000000" fo:border-left="0.015cm solid #000000" fo:border-right="none" fo:padding="0.049cm"/>
    </style:style>
    <style:style style:name="Table17.12" style:family="table-row">
      <style:table-row-properties style:min-row-height="20.42pt" fo:keep-together="auto"/>
    </style:style>
    <style:style style:name="Table17.C12" style:family="table-cell">
      <style:table-cell-properties style:vertical-align="middle" style:shadow="none" fo:border-top="0.012cm solid #000000" fo:border-bottom="0.012cm solid #000000" fo:border-left="0.015cm solid #000000" fo:border-right="0.015cm solid #000000" fo:padding="0.049cm"/>
    </style:style>
    <style:style style:name="Table17.E12" style:family="table-cell">
      <style:table-cell-properties style:vertical-align="middle" style:shadow="none" fo:border-top="0.012cm solid #000000" fo:border-bottom="0.012cm solid #000000" fo:border-left="0.015cm solid #000000" fo:border-right="none" fo:padding="0.049cm"/>
    </style:style>
    <style:style style:name="Table17.13" style:family="table-row">
      <style:table-row-properties style:min-row-height="19.42pt" fo:keep-together="auto"/>
    </style:style>
    <style:style style:name="Table17.C13" style:family="table-cell">
      <style:table-cell-properties style:vertical-align="middle" style:shadow="none" fo:border-top="0.012cm solid #000000" fo:border-bottom="0.012cm solid #000000" fo:border-left="0.015cm solid #000000" fo:border-right="0.015cm solid #000000" fo:padding="0.049cm"/>
    </style:style>
    <style:style style:name="Table17.E13" style:family="table-cell">
      <style:table-cell-properties style:vertical-align="middle" style:shadow="none" fo:border-top="0.012cm solid #000000" fo:border-bottom="0.012cm solid #000000" fo:border-left="0.015cm solid #000000" fo:border-right="none" fo:padding="0.049cm"/>
    </style:style>
    <style:style style:name="Table17.14" style:family="table-row">
      <style:table-row-properties style:min-row-height="21.42pt" fo:keep-together="auto"/>
    </style:style>
    <style:style style:name="Table17.B14" style:family="table-cell">
      <style:table-cell-properties style:vertical-align="middle" style:shadow="none" fo:background-color="#d9d9d9" fo:border-top="0.012cm solid #000000" fo:border-bottom="0.012cm solid #000000" fo:border-left="0.012cm solid #000000" fo:border-right="0.015cm solid #000000" fo:padding="0.049cm"/>
    </style:style>
    <style:style style:name="Table17.C14" style:family="table-cell">
      <style:table-cell-properties style:vertical-align="middle" style:shadow="none" fo:background-color="#d9d9d9" fo:border-top="0.012cm solid #000000" fo:border-bottom="0.012cm solid #000000" fo:border-left="0.015cm solid #000000" fo:border-right="0.015cm solid #000000" fo:padding="0.049cm"/>
    </style:style>
    <style:style style:name="Table17.E14" style:family="table-cell">
      <style:table-cell-properties style:vertical-align="middle" style:shadow="none" fo:background-color="#d9d9d9" fo:border-top="0.012cm solid #000000" fo:border-bottom="0.012cm solid #000000" fo:border-left="0.015cm solid #000000" fo:border-right="none" fo:padding="0.049cm"/>
    </style:style>
    <style:style style:name="Table17.15" style:family="table-row">
      <style:table-row-properties style:min-row-height="20.42pt" fo:keep-together="auto"/>
    </style:style>
    <style:style style:name="Table17.C15" style:family="table-cell">
      <style:table-cell-properties style:vertical-align="middle" style:shadow="none" fo:border-top="0.012cm solid #000000" fo:border-bottom="0.012cm solid #000000" fo:border-left="0.015cm solid #000000" fo:border-right="0.015cm solid #000000" fo:padding="0.049cm"/>
    </style:style>
    <style:style style:name="Table17.E15" style:family="table-cell">
      <style:table-cell-properties style:vertical-align="middle" style:shadow="none" fo:border-top="0.012cm solid #000000" fo:border-bottom="0.012cm solid #000000" fo:border-left="0.015cm solid #000000" fo:border-right="none" fo:padding="0.049cm"/>
    </style:style>
    <style:style style:name="Table17.16" style:family="table-row">
      <style:table-row-properties style:min-row-height="19.42pt" fo:keep-together="auto"/>
    </style:style>
    <style:style style:name="Table17.C16" style:family="table-cell">
      <style:table-cell-properties style:vertical-align="middle" style:shadow="none" fo:border-top="0.012cm solid #000000" fo:border-bottom="0.012cm solid #000000" fo:border-left="0.015cm solid #000000" fo:border-right="0.015cm solid #000000" fo:padding="0.049cm"/>
    </style:style>
    <style:style style:name="Table17.E16" style:family="table-cell">
      <style:table-cell-properties style:vertical-align="middle" style:shadow="none" fo:border-top="0.012cm solid #000000" fo:border-bottom="0.012cm solid #000000" fo:border-left="0.015cm solid #000000" fo:border-right="none" fo:padding="0.049cm"/>
    </style:style>
    <style:style style:name="Table17.17" style:family="table-row">
      <style:table-row-properties style:min-row-height="21.42pt" fo:keep-together="auto"/>
    </style:style>
    <style:style style:name="Table17.B17" style:family="table-cell">
      <style:table-cell-properties style:vertical-align="middle" style:shadow="none" fo:background-color="#d9d9d9" fo:border-top="0.012cm solid #000000" fo:border-bottom="0.012cm solid #000000" fo:border-left="0.012cm solid #000000" fo:border-right="0.015cm solid #000000" fo:padding="0.049cm"/>
    </style:style>
    <style:style style:name="Table17.C17" style:family="table-cell">
      <style:table-cell-properties style:vertical-align="middle" style:shadow="none" fo:background-color="#d9d9d9" fo:border-top="0.012cm solid #000000" fo:border-bottom="0.012cm solid #000000" fo:border-left="0.015cm solid #000000" fo:border-right="0.015cm solid #000000" fo:padding="0.049cm"/>
    </style:style>
    <style:style style:name="Table17.E17" style:family="table-cell">
      <style:table-cell-properties style:vertical-align="middle" style:shadow="none" fo:background-color="#d9d9d9" fo:border-top="0.012cm solid #000000" fo:border-bottom="0.012cm solid #000000" fo:border-left="0.015cm solid #000000" fo:border-right="none" fo:padding="0.049cm"/>
    </style:style>
    <style:style style:name="Table17.18" style:family="table-row">
      <style:table-row-properties style:min-row-height="20.42pt" fo:keep-together="auto"/>
    </style:style>
    <style:style style:name="Table17.C18" style:family="table-cell">
      <style:table-cell-properties style:vertical-align="middle" style:shadow="none" fo:border-top="0.012cm solid #000000" fo:border-bottom="0.012cm solid #000000" fo:border-left="0.015cm solid #000000" fo:border-right="0.015cm solid #000000" fo:padding="0.049cm"/>
    </style:style>
    <style:style style:name="Table17.E18" style:family="table-cell">
      <style:table-cell-properties style:vertical-align="middle" style:shadow="none" fo:border-top="0.012cm solid #000000" fo:border-bottom="0.012cm solid #000000" fo:border-left="0.015cm solid #000000" fo:border-right="none" fo:padding="0.049cm"/>
    </style:style>
    <style:style style:name="Table17.19" style:family="table-row">
      <style:table-row-properties style:min-row-height="19.42pt" fo:keep-together="auto"/>
    </style:style>
    <style:style style:name="Table17.C19" style:family="table-cell">
      <style:table-cell-properties style:vertical-align="middle" style:shadow="none" fo:border-top="0.012cm solid #000000" fo:border-bottom="0.012cm solid #000000" fo:border-left="0.015cm solid #000000" fo:border-right="0.015cm solid #000000" fo:padding="0.049cm"/>
    </style:style>
    <style:style style:name="Table17.E19" style:family="table-cell">
      <style:table-cell-properties style:vertical-align="middle" style:shadow="none" fo:border-top="0.012cm solid #000000" fo:border-bottom="0.012cm solid #000000" fo:border-left="0.015cm solid #000000" fo:border-right="none" fo:padding="0.049cm"/>
    </style:style>
    <style:style style:name="Table17.20" style:family="table-row">
      <style:table-row-properties style:min-row-height="78.28pt" fo:keep-together="auto"/>
    </style:style>
    <style:style style:name="Table17.A20" style:family="table-cell">
      <style:table-cell-properties style:vertical-align="middle" style:shadow="none" fo:background-color="#d9d9d9" fo:border-top="0.012cm solid #000000" fo:border-bottom="0.05cm solid #000000" fo:border-left="none" fo:border-right="0.012cm solid #000000" fo:padding="0.049cm"/>
    </style:style>
    <style:style style:name="Table17.B20" style:family="table-cell">
      <style:table-cell-properties style:vertical-align="middle" style:shadow="none" fo:border-top="0.012cm solid #000000" fo:border-bottom="0.05cm solid #000000" fo:border-left="0.012cm solid #000000" fo:border-right="none" fo:padding="0.049cm"/>
    </style:style>
    <style:style style:name="Table17.21" style:family="table-row">
      <style:table-row-properties style:min-row-height="117.16pt" fo:keep-together="auto"/>
    </style:style>
    <style:style style:name="Table17.A21" style:family="table-cell">
      <style:table-cell-properties style:vertical-align="middle" style:shadow="none" fo:border-top="0.05cm solid #000000" fo:border-bottom="0.05cm solid #000000" fo:border-left="none" fo:border-right="none" fo:padding="0.049cm"/>
    </style:style>
    <style:style style:name="Table17.22" style:family="table-row">
      <style:table-row-properties style:min-row-height="74.91pt" fo:keep-together="auto"/>
    </style:style>
    <style:style style:name="Table17.A22" style:family="table-cell">
      <style:table-cell-properties style:vertical-align="middle" style:shadow="none" fo:border-top="0.05cm solid #000000" fo:border-bottom="0.05cm solid #000000" fo:border-left="none" fo:border-right="none" fo:padding="0.049cm"/>
    </style:style>
    <style:style style:name="P1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_0_b4" style:parent-style-name="Standard" style:family="paragraph">
      <style:paragraph-properties fo:line-height="160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8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25_0" style:parent-style-name="Standard" style:family="paragraph">
      <style:paragraph-properties fo:line-height="9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8" style:family="table">
      <style:table-properties style:width="16.902cm" table:align="left" fo:margin="0cm" style:shadow="none" style:may-break-between-rows="true" table:border-model="collapsing"/>
    </style:style>
    <style:style style:name="Table18.A" style:family="table-column">
      <style:table-column-properties style:column-width="16.902cm"/>
    </style:style>
    <style:style style:name="Table18.1" style:family="table-row">
      <style:table-row-properties style:min-row-height="24.15pt" fo:keep-together="auto"/>
    </style:style>
    <style:style style:name="Table18.A1" style:family="table-cell">
      <style:table-cell-properties style:vertical-align="middle" style:shadow="none" fo:background-color="#d9d9d9" fo:border="0.012cm solid #000000" fo:padding="0.100cm"/>
    </style:style>
    <style:style style:name="Table18.2" style:family="table-row">
      <style:table-row-properties style:min-row-height="219.59pt" fo:keep-together="auto"/>
    </style:style>
    <style:style style:name="Table18.A2" style:family="table-cell">
      <style:table-cell-properties style:vertical-align="middle" style:shadow="none" fo:border="0.012cm solid #000000" fo:padding="0.100cm"/>
    </style:style>
    <style:style style:name="Table22" style:family="table">
      <style:table-properties style:width="16.902cm" table:align="left" fo:margin="0cm" style:shadow="none" style:may-break-between-rows="true" table:border-model="collapsing"/>
    </style:style>
    <style:style style:name="Table22.A" style:family="table-column">
      <style:table-column-properties style:column-width="16.902cm"/>
    </style:style>
    <style:style style:name="Table22.1" style:family="table-row">
      <style:table-row-properties style:min-row-height="24.15pt" fo:keep-together="auto"/>
    </style:style>
    <style:style style:name="Table22.A1" style:family="table-cell">
      <style:table-cell-properties style:vertical-align="middle" style:shadow="none" fo:background-color="#d9d9d9" fo:border="0.012cm solid #000000" fo:padding="0.100cm"/>
    </style:style>
    <style:style style:name="Table22.2" style:family="table-row">
      <style:table-row-properties style:min-row-height="174.39pt" fo:keep-together="auto"/>
    </style:style>
    <style:style style:name="Table22.A2" style:family="table-cell">
      <style:table-cell-properties style:vertical-align="middle" style:shadow="none" fo:border="0.012cm solid #000000" fo:padding="0.100cm"/>
    </style:style>
    <style:style style:name="T1" style:family="text">
      <style:text-properties fo:color="#00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6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7" style:family="text">
      <style:text-properties fo:color="#00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7_0" style:parent-style-name="Standard" style:family="paragraph">
      <style:paragraph-properties fo:line-height="9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1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2" style:family="text">
      <style:text-properties fo:color="#ff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-2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8_29" style:parent-style-name="바탕글 사본5" style:family="paragraph">
      <style:paragraph-properties fo:line-height="146%" fo:text-align="center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58" style:family="text">
      <style:text-properties fo:color="#00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29_0" style:parent-style-name="Standard" style:family="paragraph">
      <style:paragraph-properties fo:line-height="92%" fo:text-align="center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</style:style>
    <style:style style:name="T1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0_0" style:parent-style-name="Standard" style:family="paragraph">
      <style:paragraph-properties fo:line-height="92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</style:style>
    <style:style style:name="T2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31_0" style:parent-style-name="Standard" style:family="paragraph">
      <style:paragraph-properties fo:line-height="92%" fo:text-align="justify" fo:margin-left="0.324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32_0" style:parent-style-name="Standard" style:family="paragraph">
      <style:paragraph-properties fo:line-height="69%" fo:text-align="justify" fo:margin-left="0.324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3_0" style:parent-style-name="Standard" style:family="paragraph">
      <style:paragraph-properties fo:line-height="92%" fo:text-align="justify" fo:margin-left="0.711cm" fo:margin-right="0cm" fo:text-indent="-0.387cm" fo:margin-top="0.106cm" fo:margin-bottom="0cm" fo:background-color="transparent" fo:border="none" style:shadow="none" style:text-autospace="none" style:vertical-align="auto" style:snap-to-layout-grid="true"/>
    </style:style>
    <style:style style:name="P134_0" style:parent-style-name="Standard" style:family="paragraph">
      <style:paragraph-properties fo:line-height="92%" fo:text-align="justify" fo:margin-left="4.939cm" fo:margin-right="0cm" fo:text-indent="-4.939cm" fo:margin-top="0cm" fo:margin-bottom="0cm" fo:background-color="transparent" fo:border="none" style:shadow="none" style:text-autospace="none" style:vertical-align="auto" style:snap-to-layout-grid="true"/>
    </style:style>
    <style:style style:name="T11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5_0" style:parent-style-name="Standard" style:family="paragraph">
      <style:paragraph-properties fo:line-height="92%" fo:text-align="justify" fo:margin-left="0.466cm" fo:margin-right="0cm" fo:text-indent="-0.176cm" fo:margin-top="0.106cm" fo:margin-bottom="0cm" fo:background-color="transparent" fo:border="none" style:shadow="none" style:text-autospace="none" style:vertical-align="auto" style:snap-to-layout-grid="true"/>
    </style:style>
    <style:style style:name="T116" style:family="text">
      <style:text-properties fo:color="#000000" style:text-outline="false" style:text-line-through-style="none" style:text-position="super 58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6_0" style:parent-style-name="Standard" style:family="paragraph">
      <style:paragraph-properties fo:line-height="92%" fo:text-align="justify" fo:margin-left="1.022cm" fo:margin-right="0cm" fo:text-indent="-0.733cm" fo:margin-top="0.106cm" fo:margin-bottom="0cm" fo:background-color="transparent" fo:border="none" style:shadow="none" style:text-autospace="none" style:vertical-align="auto" style:snap-to-layout-grid="true"/>
    </style:style>
    <style:style style:name="P137_0" style:parent-style-name="Standard" style:family="paragraph">
      <style:paragraph-properties fo:line-height="92%" fo:text-align="justify" fo:margin-left="0.742cm" fo:margin-right="0cm" fo:text-indent="-0.452cm" fo:margin-top="0.106cm" fo:margin-bottom="0cm" fo:background-color="transparent" fo:border="none" style:shadow="none" style:text-autospace="none" style:vertical-align="auto" style:snap-to-layout-grid="true"/>
    </style:style>
    <style:style style:name="T117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38_0" style:parent-style-name="Standard" style:family="paragraph">
      <style:paragraph-properties fo:line-height="92%" fo:text-align="justify" fo:margin-left="0.642cm" fo:margin-right="0cm" fo:text-indent="-0.642cm" fo:margin-top="0cm" fo:margin-bottom="0cm" fo:background-color="transparent" fo:border="none" style:shadow="none" style:text-autospace="none" style:vertical-align="auto" style:snap-to-layout-grid="true"/>
    </style:style>
    <style:style style:name="P139_0" style:parent-style-name="Standard" style:family="paragraph">
      <style:paragraph-properties fo:line-height="92%" fo:text-align="center" fo:margin-left="0.663cm" fo:margin-right="0cm" fo:text-indent="-0.663cm" fo:margin-top="0cm" fo:margin-bottom="0cm" fo:background-color="transparent" fo:border="none" style:shadow="none" style:text-autospace="none" style:vertical-align="auto" style:snap-to-layout-grid="true"/>
    </style:style>
    <style:style style:name="P140_0" style:parent-style-name="Standard" style:family="paragraph">
      <style:paragraph-properties fo:line-height="92%" fo:text-align="justify" fo:margin-left="0.422cm" fo:margin-right="0cm" fo:text-indent="-0.422cm" fo:margin-top="0cm" fo:margin-bottom="0cm" fo:background-color="transparent" fo:border="none" style:shadow="none" style:text-autospace="none" style:vertical-align="auto" style:snap-to-layout-grid="true"/>
    </style:style>
    <style:style style:name="P141_0" style:parent-style-name="Standard" style:family="paragraph">
      <style:paragraph-properties fo:line-height="92%" fo:text-align="center" fo:margin-left="0.422cm" fo:margin-right="0cm" fo:text-indent="-0.422cm" fo:margin-top="0cm" fo:margin-bottom="0cm" fo:background-color="transparent" fo:border="none" style:shadow="none" style:text-autospace="none" style:vertical-align="auto" style:snap-to-layout-grid="true"/>
    </style:style>
    <style:style style:name="T28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2_0" style:parent-style-name="Standard" style:family="paragraph">
      <style:paragraph-properties fo:line-height="92%" fo:text-align="justify" fo:margin-left="0.422cm" fo:margin-right="0cm" fo:text-indent="-0.422cm" fo:margin-top="0.106cm" fo:margin-bottom="0cm" fo:background-color="transparent" fo:border="none" style:shadow="none" style:text-autospace="none" style:vertical-align="auto" style:snap-to-layout-grid="true"/>
    </style:style>
    <style:style style:name="P143_0" style:parent-style-name="Standard" style:family="paragraph">
      <style:paragraph-properties fo:line-height="92%" fo:text-align="justify" fo:margin-left="0.423cm" fo:margin-right="0cm" fo:text-indent="-0.423cm" fo:margin-top="0cm" fo:margin-bottom="0cm" fo:background-color="transparent" fo:border="none" style:shadow="none" style:text-autospace="none" style:vertical-align="auto" style:snap-to-layout-grid="true"/>
    </style:style>
    <style:style style:name="T2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4_0" style:parent-style-name="Standard" style:family="paragraph">
      <style:paragraph-properties fo:line-height="93%" fo:text-align="center" fo:margin-left="0.422cm" fo:margin-right="0cm" fo:text-indent="-0.422cm" fo:margin-top="0cm" fo:margin-bottom="0cm" fo:background-color="transparent" fo:border="none" style:shadow="none" style:text-autospace="none" style:vertical-align="auto" style:snap-to-layout-grid="true"/>
    </style:style>
    <style:style style:name="T3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145_0" style:parent-style-name="Standard" style:family="paragraph">
      <style:paragraph-properties fo:line-height="92%" fo:text-align="justify" fo:margin-left="0.423cm" fo:margin-right="0cm" fo:text-indent="-0.423cm" fo:margin-top="0.106cm" fo:margin-bottom="0cm" fo:background-color="transparent" fo:border="none" style:shadow="none" style:text-autospace="none" style:vertical-align="auto" style:snap-to-layout-grid="true"/>
    </style:style>
    <style:style style:name="T10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46_0" style:parent-style-name="Standard" style:family="paragraph">
      <style:paragraph-properties fo:line-height="6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6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7_22" style:parent-style-name="(1)new" style:family="paragraph">
      <style:paragraph-properties fo:line-height="6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8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49_23" style:parent-style-name="xl78" style:family="paragraph">
      <style:paragraph-properties fo:line-height="58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</style:style>
    <style:style style:name="T3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50_24" style:parent-style-name="xl71" style:family="paragraph">
      <style:paragraph-properties fo:line-height="69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</style:style>
    <style:style style:name="T3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51_24" style:parent-style-name="xl71" style:family="paragraph">
      <style:paragraph-properties fo:line-height="69%" fo:text-align="start" fo:margin-left="0.353cm" fo:margin-right="0cm" fo:text-indent="-0.353cm" fo:margin-top="0cm" fo:margin-bottom="0cm" fo:background-color="transparent" fo:border="none" style:shadow="none" style:text-autospace="none" style:vertical-align="middle" style:snap-to-layout-grid="true"/>
    </style:style>
    <style:style style:name="T73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52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9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53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0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1" style:family="text">
      <style:text-properties fo:color="#ff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54_0" style:parent-style-name="Standard" style:family="paragraph">
      <style:paragraph-properties fo:line-height="117%" fo:text-align="center" fo:margin-left="0.353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9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55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2" style:family="text">
      <style:text-properties fo:color="#0000ff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56_0" style:parent-style-name="Standard" style:family="paragraph">
      <style:paragraph-properties fo:line-height="117%" fo:text-align="justify" fo:margin-left="0.353cm" fo:margin-right="0.353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3" style:family="text">
      <style:text-properties fo:color="#0000ff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4" style:family="text">
      <style:text-properties fo:color="#0000ff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22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57_0" style:parent-style-name="Standard" style:family="paragraph">
      <style:paragraph-properties fo:line-height="117%" fo:text-align="justify" fo:margin-left="1.613cm" fo:margin-right="0cm" fo:text-indent="-1.613cm" fo:margin-top="0cm" fo:margin-bottom="0cm" fo:background-color="transparent" fo:border="none" style:shadow="none" style:text-autospace="none" style:vertical-align="auto" style:snap-to-layout-grid="true"/>
    </style:style>
    <style:style style:name="T74" style:family="text">
      <style:text-properties fo:color="#ff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5" style:family="text">
      <style:text-properties fo:color="#ff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color="#ff0000" fo:font-weight="normal" style:font-weight-asian="normal" style:font-weight-complex="normal" style:letter-kerning="false" style:text-emphasize="none" style:text-scale="100%"/>
    </style:style>
    <style:style style:name="P158_0" style:parent-style-name="Standard" style:family="paragraph">
      <style:paragraph-properties fo:line-height="95%" fo:text-align="justify" fo:margin-left="0.106cm" fo:margin-right="0.10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4" style:family="text">
      <style:text-properties fo:color="#ff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1.00pt" style:font-size-asian="11.00pt" style:font-size-complex="11.00pt" fo:letter-spacing="-0.1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6" style:family="text">
      <style:text-properties fo:color="#00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59_0" style:parent-style-name="Standard" style:family="paragraph">
      <style:paragraph-properties fo:line-height="117%" fo:text-align="justify" fo:margin-left="0.706cm" fo:margin-right="0.353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60_0" style:parent-style-name="Standard" style:family="paragraph">
      <style:paragraph-properties fo:line-height="95%" fo:text-align="justify" fo:margin-left="0.353cm" fo:margin-right="0.353cm" fo:text-indent="0cm" fo:margin-top="0.353cm" fo:margin-bottom="0cm" fo:background-color="transparent" fo:border="none" style:shadow="none" style:text-autospace="none" style:vertical-align="auto" style:snap-to-layout-grid="true"/>
    </style:style>
    <style:style style:name="P161_0" style:parent-style-name="Standard" style:family="paragraph">
      <style:paragraph-properties fo:line-height="117%" fo:text-align="end" fo:margin-left="0.353cm" fo:margin-right="0.353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7_0" style:parent-style-name="Standard" style:family="paragraph">
      <style:paragraph-properties fo:line-height="160%" fo:text-align="center" fo:margin-left="0.353cm" fo:margin-right="0.353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5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62_0" style:parent-style-name="Standard" style:family="paragraph">
      <style:paragraph-properties fo:line-height="117%" fo:text-align="center" fo:margin-left="0.353cm" fo:margin-right="0.353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7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63_0" style:parent-style-name="Standard" style:family="paragraph">
      <style:paragraph-properties fo:line-height="93%" fo:text-align="center" fo:margin-left="0.182cm" fo:margin-right="0cm" fo:text-indent="-0.182cm" fo:margin-top="0cm" fo:margin-bottom="0cm" fo:background-color="transparent" fo:border="none" style:shadow="none" style:text-autospace="none" style:vertical-align="auto" style:snap-to-layout-grid="true"/>
    </style:style>
    <style:style style:name="T88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64_0" style:parent-style-name="Standard" style:family="paragraph">
      <style:paragraph-properties fo:line-height="93%" fo:text-align="justify" fo:margin-left="0.222cm" fo:margin-right="0cm" fo:text-indent="-0.222cm" fo:margin-top="0cm" fo:margin-bottom="0cm" fo:background-color="transparent" fo:border="none" style:shadow="none" style:text-autospace="none" style:vertical-align="auto" style:snap-to-layout-grid="true"/>
    </style:style>
    <style:style style:name="Table11" style:family="table">
      <style:table-properties style:width="16.503cm" table:align="left" fo:margin="0cm" style:shadow="none" style:may-break-between-rows="true" table:border-model="collapsing"/>
    </style:style>
    <style:style style:name="Table11.A" style:family="table-column">
      <style:table-column-properties style:column-width="16.503cm"/>
    </style:style>
    <style:style style:name="Table11.1" style:family="table-row">
      <style:table-row-properties style:min-row-height="34.31pt" fo:keep-together="auto"/>
    </style:style>
    <style:style style:name="Table11.A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P165_0" style:parent-style-name="Standard" style:family="paragraph">
      <style:paragraph-properties fo:line-height="93%" fo:text-align="end" fo:margin-left="3.769cm" fo:margin-right="0cm" fo:text-indent="-3.769cm" fo:margin-top="0cm" fo:margin-bottom="0cm" fo:background-color="transparent" fo:border="none" style:shadow="none" style:text-autospace="none" style:vertical-align="auto" style:snap-to-layout-grid="true"/>
    </style:style>
    <style:style style:name="Table12" style:family="table">
      <style:table-properties style:width="16.503cm" table:align="left" fo:margin="0cm" style:shadow="none" style:may-break-between-rows="true" table:border-model="collapsing"/>
    </style:style>
    <style:style style:name="Table12.A" style:family="table-column">
      <style:table-column-properties style:column-width="16.503cm"/>
    </style:style>
    <style:style style:name="Table12.1" style:family="table-row">
      <style:table-row-properties style:min-row-height="21.31pt" fo:keep-together="auto"/>
    </style:style>
    <style:style style:name="Table12.A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P166_0" style:parent-style-name="Standard" style:family="paragraph">
      <style:paragraph-properties fo:line-height="93%" fo:text-align="justify" fo:margin-left="9.061cm" fo:margin-right="0cm" fo:text-indent="-9.061cm" fo:margin-top="0cm" fo:margin-bottom="0cm" fo:background-color="transparent" fo:border="none" style:shadow="none" style:text-autospace="none" style:vertical-align="auto" style:snap-to-layout-grid="true"/>
    </style:style>
    <style:style style:name="Table13" style:family="table">
      <style:table-properties style:width="16.502cm" table:align="left" fo:margin="0cm" style:shadow="none" style:may-break-between-rows="true" table:border-model="collapsing"/>
    </style:style>
    <style:style style:name="Table13.A" style:family="table-column">
      <style:table-column-properties style:column-width="16.502cm"/>
    </style:style>
    <style:style style:name="Table13.1" style:family="table-row">
      <style:table-row-properties style:min-row-height="72.15pt" fo:keep-together="auto"/>
    </style:style>
    <style:style style:name="Table13.A1" style:family="table-cell">
      <style:table-cell-properties style:vertical-align="middle" style:shadow="none" fo:background-color="#d9d9d9" fo:border="0.025cm dotted #344c1b" fo:padding="0.100cm"/>
    </style:style>
    <style:style style:name="T9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67_0" style:parent-style-name="Standard" style:family="paragraph">
      <style:paragraph-properties fo:line-height="92%" fo:text-align="center" fo:margin-left="9.061cm" fo:margin-right="0cm" fo:text-indent="-9.061cm" fo:margin-top="0cm" fo:margin-bottom="0cm" fo:background-color="transparent" fo:border="none" style:shadow="none" style:text-autospace="none" style:vertical-align="auto" style:snap-to-layout-grid="true"/>
    </style:style>
    <style:style style:name="T9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68_0" style:parent-style-name="Standard" style:family="paragraph">
      <style:paragraph-properties fo:line-height="93%" fo:text-align="justify" fo:margin-left="0.583cm" fo:margin-right="0cm" fo:text-indent="-0.583cm" fo:margin-top="0cm" fo:margin-bottom="0cm" fo:background-color="transparent" fo:border="none" style:shadow="none" style:text-autospace="none" style:vertical-align="auto" style:snap-to-layout-grid="true"/>
    </style:style>
    <style:style style:name="T9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69_0" style:parent-style-name="Standard" style:family="paragraph">
      <style:paragraph-properties fo:line-height="93%" fo:text-align="justify" fo:margin-left="0.744cm" fo:margin-right="0cm" fo:text-indent="-0.744cm" fo:margin-top="0cm" fo:margin-bottom="0cm" fo:background-color="transparent" fo:border="none" style:shadow="none" style:text-autospace="none" style:vertical-align="auto" style:snap-to-layout-grid="true"/>
    </style:style>
    <style:style style:name="P170_0" style:parent-style-name="Standard" style:family="paragraph">
      <style:paragraph-properties fo:line-height="93%" fo:text-align="justify" fo:margin-left="0.573cm" fo:margin-right="0cm" fo:text-indent="-0.573cm" fo:margin-top="0cm" fo:margin-bottom="0cm" fo:background-color="transparent" fo:border="none" style:shadow="none" style:text-autospace="none" style:vertical-align="auto" style:snap-to-layout-grid="true"/>
    </style:style>
    <style:style style:name="T9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71_0" style:parent-style-name="Standard" style:family="paragraph">
      <style:paragraph-properties fo:line-height="93%" fo:text-align="start" fo:margin-left="2.517cm" fo:margin-right="0cm" fo:text-indent="-2.517cm" fo:margin-top="0cm" fo:margin-bottom="0cm" fo:background-color="transparent" fo:border="none" style:shadow="none" style:text-autospace="none" style:vertical-align="auto" style:snap-to-layout-grid="true"/>
    </style:style>
    <style:style style:name="P172_0" style:parent-style-name="Standard" style:family="paragraph">
      <style:paragraph-properties fo:line-height="93%" fo:text-align="start" fo:margin-left="2.476cm" fo:margin-right="0cm" fo:text-indent="-2.476cm" fo:margin-top="0cm" fo:margin-bottom="0cm" fo:background-color="transparent" fo:border="none" style:shadow="none" style:text-autospace="none" style:vertical-align="auto" style:snap-to-layout-grid="true"/>
    </style:style>
    <style:style style:name="P173_0" style:parent-style-name="Standard" style:family="paragraph">
      <style:paragraph-properties fo:line-height="9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5" style:family="table">
      <style:table-properties style:width="16.503cm" table:align="left" fo:margin="0cm" style:shadow="none" style:may-break-between-rows="true" table:border-model="collapsing"/>
    </style:style>
    <style:style style:name="Table15.A" style:family="table-column">
      <style:table-column-properties style:column-width="16.503cm"/>
    </style:style>
    <style:style style:name="Table15.1" style:family="table-row">
      <style:table-row-properties style:min-row-height="109.31pt" fo:keep-together="auto"/>
    </style:style>
    <style:style style:name="Table15.A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97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6" style:family="table">
      <style:table-properties style:width="16.502cm" table:align="left" fo:margin="0cm" style:shadow="none" style:may-break-between-rows="true" table:border-model="collapsing"/>
    </style:style>
    <style:style style:name="Table16.A" style:family="table-column">
      <style:table-column-properties style:column-width="16.502cm"/>
    </style:style>
    <style:style style:name="Table16.1" style:family="table-row">
      <style:table-row-properties style:min-row-height="56.15pt" fo:keep-together="auto"/>
    </style:style>
    <style:style style:name="Table16.A1" style:family="table-cell">
      <style:table-cell-properties style:vertical-align="middle" style:shadow="none" fo:background-color="#d9d9d9" fo:border="0.025cm dotted #344c1b" fo:padding="0.100cm"/>
    </style:style>
    <style:style style:name="T9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4_0" style:parent-style-name="Standard" style:family="paragraph">
      <style:paragraph-properties fo:line-height="93%" fo:text-align="justify" fo:margin-left="5.043cm" fo:margin-right="0cm" fo:text-indent="-5.043cm" fo:margin-top="0cm" fo:margin-bottom="0cm" fo:background-color="transparent" fo:border="none" style:shadow="none" style:text-autospace="none" style:vertical-align="auto" style:snap-to-layout-grid="true"/>
    </style:style>
    <style:style style:name="P175_0" style:parent-style-name="Standard" style:family="paragraph">
      <style:paragraph-properties fo:line-height="93%" fo:text-align="justify" fo:margin-left="6.959cm" fo:margin-right="0cm" fo:text-indent="-6.959cm" fo:margin-top="0cm" fo:margin-bottom="0cm" fo:background-color="transparent" fo:border="none" style:shadow="none" style:text-autospace="none" style:vertical-align="auto" style:snap-to-layout-grid="true"/>
    </style:style>
    <style:style style:name="T9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6_0" style:parent-style-name="Standard" style:family="paragraph">
      <style:paragraph-properties fo:line-height="75%" fo:text-align="justify" fo:margin-left="4.531cm" fo:margin-right="0cm" fo:text-indent="-4.531cm" fo:margin-top="0cm" fo:margin-bottom="0cm" fo:background-color="transparent" fo:border="none" style:shadow="none" style:text-autospace="none" style:vertical-align="auto" style:snap-to-layout-grid="true"/>
    </style:style>
    <style:style style:name="T98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7_0" style:parent-style-name="Standard" style:family="paragraph">
      <style:paragraph-properties fo:line-height="75%" fo:text-align="justify" fo:margin-left="8.733cm" fo:margin-right="0cm" fo:text-indent="-8.733cm" fo:margin-top="0cm" fo:margin-bottom="0cm" fo:background-color="transparent" fo:border="none" style:shadow="none" style:text-autospace="none" style:vertical-align="auto" style:snap-to-layout-grid="true"/>
    </style:style>
    <style:style style:name="T9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8_0" style:parent-style-name="Standard" style:family="paragraph">
      <style:paragraph-properties fo:line-height="93%" fo:text-align="justify" fo:margin-left="8.733cm" fo:margin-right="0cm" fo:text-indent="-8.733cm" fo:margin-top="0cm" fo:margin-bottom="0cm" fo:background-color="transparent" fo:border="none" style:shadow="none" style:text-autospace="none" style:vertical-align="auto" style:snap-to-layout-grid="true"/>
    </style:style>
    <style:style style:name="P179_0" style:parent-style-name="Standard" style:family="paragraph">
      <style:paragraph-properties fo:line-height="8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6" style:family="text">
      <style:text-properties fo:color="#000000" style:text-outline="false" style:text-line-through-style="none" style:text-position="0% 100%" style:font-name="HY견고딕" style:font-name-asian="HY견고딕" style:font-name-complex="HY견고딕" fo:font-family="HY견고딕" style:font-family-asian="HY견고딕" style:font-family-complex="HY견고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0_0" style:parent-style-name="Standard" style:family="paragraph">
      <style:paragraph-properties fo:line-height="123%" fo:text-align="center" fo:margin-left="0.353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81_0" style:parent-style-name="Standard" style:family="paragraph">
      <style:paragraph-properties fo:line-height="117%" fo:text-align="center" fo:margin-left="0.106cm" fo:margin-right="0.10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7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1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4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2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3_0" style:parent-style-name="Standard" style:family="paragraph">
      <style:paragraph-properties fo:line-height="160%" fo:text-align="justify" fo:margin-left="0.106cm" fo:margin-right="0.106cm" fo:text-indent="0cm" fo:margin-top="0cm" fo:margin-bottom="0cm" fo:background-color="transparent" fo:border="none" style:shadow="none" style:text-autospace="none" style:vertical-align="auto" style:snap-to-layout-grid="true"/>
    </style:style>
    <style:style style:name="P80_0" style:parent-style-name="Standard" style:family="paragraph">
      <style:paragraph-properties fo:line-height="160%" fo:text-align="center" fo:margin-left="0.106cm" fo:margin-right="0.10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9" style:family="table">
      <style:table-properties style:width="16.503cm" table:align="left" fo:margin="0cm" style:shadow="none" style:may-break-between-rows="true" table:border-model="collapsing"/>
    </style:style>
    <style:style style:name="Table19.A" style:family="table-column">
      <style:table-column-properties style:column-width="16.503cm"/>
    </style:style>
    <style:style style:name="Table19.1" style:family="table-row">
      <style:table-row-properties style:min-row-height="33.43pt" fo:keep-together="auto"/>
    </style:style>
    <style:style style:name="Table19.A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0" style:family="table">
      <style:table-properties style:width="16.503cm" table:align="left" fo:margin="0cm" style:shadow="none" style:may-break-between-rows="true" table:border-model="collapsing"/>
    </style:style>
    <style:style style:name="Table20.A" style:family="table-column">
      <style:table-column-properties style:column-width="16.503cm"/>
    </style:style>
    <style:style style:name="Table20.1" style:family="table-row">
      <style:table-row-properties style:min-row-height="22.31pt" fo:keep-together="auto"/>
    </style:style>
    <style:style style:name="Table20.A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1" style:family="table">
      <style:table-properties style:width="16.502cm" table:align="left" fo:margin="0cm" style:shadow="none" style:may-break-between-rows="true" table:border-model="collapsing"/>
    </style:style>
    <style:style style:name="Table21.A" style:family="table-column">
      <style:table-column-properties style:column-width="16.502cm"/>
    </style:style>
    <style:style style:name="Table21.1" style:family="table-row">
      <style:table-row-properties style:min-row-height="72.15pt" fo:keep-together="auto"/>
    </style:style>
    <style:style style:name="Table21.A1" style:family="table-cell">
      <style:table-cell-properties style:vertical-align="middle" style:shadow="none" fo:background-color="#d9d9d9" fo:border="0.025cm dotted #344c1b" fo:padding="0.100cm"/>
    </style:style>
    <style:style style:name="P183_0" style:parent-style-name="Standard" style:family="paragraph">
      <style:paragraph-properties fo:line-height="92%" fo:text-align="justify" fo:margin-left="0.573cm" fo:margin-right="0cm" fo:text-indent="-0.573cm" fo:margin-top="0cm" fo:margin-bottom="0cm" fo:background-color="transparent" fo:border="none" style:shadow="none" style:text-autospace="none" style:vertical-align="auto" style:snap-to-layout-grid="true"/>
    </style:style>
    <style:style style:name="P184_0" style:parent-style-name="Standard" style:family="paragraph">
      <style:paragraph-properties fo:line-height="61%" fo:text-align="center" fo:margin-left="0.182cm" fo:margin-right="0cm" fo:text-indent="-0.182cm" fo:margin-top="0cm" fo:margin-bottom="0cm" fo:background-color="transparent" fo:border="none" style:shadow="none" style:text-autospace="none" style:vertical-align="auto" style:snap-to-layout-grid="true"/>
    </style:style>
    <style:style style:name="P185_0" style:parent-style-name="Standard" style:family="paragraph">
      <style:paragraph-properties fo:line-height="68%" fo:text-align="justify" fo:margin-left="0.222cm" fo:margin-right="0cm" fo:text-indent="-0.222cm" fo:margin-top="0cm" fo:margin-bottom="0cm" fo:background-color="transparent" fo:border="none" style:shadow="none" style:text-autospace="none" style:vertical-align="auto" style:snap-to-layout-grid="true"/>
    </style:style>
    <style:style style:name="Table23" style:family="table">
      <style:table-properties style:width="16.503cm" table:align="left" fo:margin="0cm" style:shadow="none" style:may-break-between-rows="true" table:border-model="collapsing"/>
    </style:style>
    <style:style style:name="Table23.A" style:family="table-column">
      <style:table-column-properties style:column-width="16.503cm"/>
    </style:style>
    <style:style style:name="Table23.1" style:family="table-row">
      <style:table-row-properties style:min-row-height="107.71pt" fo:keep-together="auto"/>
    </style:style>
    <style:style style:name="Table23.A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4" style:family="table">
      <style:table-properties style:width="16.502cm" table:align="left" fo:margin="0cm" style:shadow="none" style:may-break-between-rows="true" table:border-model="collapsing"/>
    </style:style>
    <style:style style:name="Table24.A" style:family="table-column">
      <style:table-column-properties style:column-width="16.502cm"/>
    </style:style>
    <style:style style:name="Table24.1" style:family="table-row">
      <style:table-row-properties style:min-row-height="55.15pt" fo:keep-together="auto"/>
    </style:style>
    <style:style style:name="Table24.A1" style:family="table-cell">
      <style:table-cell-properties style:vertical-align="middle" style:shadow="none" fo:background-color="#d9d9d9" fo:border="0.025cm dotted #344c1b" fo:padding="0.100cm"/>
    </style:style>
    <style:style style:name="P186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infakeframe_gr0" style:parent-style-name="Frame" style:family="graphic">
      <style:graphic-properties fo:min-width="16.960cm" fo:min-height="1.172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" style:parent-style-name="Frame" style:family="graphic">
      <style:graphic-properties fo:min-width="15.982cm" fo:min-height="3.115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" style:parent-style-name="Frame" style:family="graphic">
      <style:graphic-properties fo:min-width="15.995cm" fo:min-height="1.400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" style:parent-style-name="Frame" style:family="graphic">
      <style:graphic-properties fo:min-width="16.705cm" fo:min-height="7.223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" style:parent-style-name="Frame" style:family="graphic">
      <style:graphic-properties fo:min-width="16.594cm" fo:min-height="5.147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" style:parent-style-name="Frame" style:family="graphic">
      <style:graphic-properties fo:min-width="16.623cm" fo:min-height="9.557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6" style:parent-style-name="Frame" style:family="graphic">
      <style:graphic-properties fo:min-width="16.968cm" fo:min-height="3.169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7" style:parent-style-name="Frame" style:family="graphic">
      <style:graphic-properties fo:min-width="16.816cm" fo:min-height="24.270cm" fo:margin-left="0.049cm" fo:margin-right="0cm" fo:margin-top="0cm" fo:margin-bottom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8" style:parent-style-name="Frame" style:family="graphic">
      <style:graphic-properties fo:min-width="16.503cm" fo:min-height="1.210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9" style:parent-style-name="Frame" style:family="graphic">
      <style:graphic-properties fo:min-width="16.503cm" fo:min-height="0.752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0" style:parent-style-name="Frame" style:family="graphic">
      <style:graphic-properties fo:min-width="16.502cm" fo:min-height="2.545cm" fo:margin-left="0.100cm" fo:margin-right="0.100cm" fo:margin-top="0.100cm" fo:margin-bottom="0.12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1" style:parent-style-name="Frame" style:family="graphic">
      <style:graphic-properties fo:min-width="16.902cm" fo:min-height="8.594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2" style:parent-style-name="Frame" style:family="graphic">
      <style:graphic-properties fo:min-width="16.503cm" fo:min-height="3.856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3" style:parent-style-name="Frame" style:family="graphic">
      <style:graphic-properties fo:min-width="16.502cm" fo:min-height="1.981cm" fo:margin-left="0.100cm" fo:margin-right="0.100cm" fo:margin-top="0.100cm" fo:margin-bottom="0.12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4" style:parent-style-name="Frame" style:family="graphic">
      <style:graphic-properties fo:min-width="16.902cm" fo:min-height="8.084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5" style:parent-style-name="Frame" style:family="graphic">
      <style:graphic-properties fo:min-width="16.816cm" fo:min-height="24.261cm" fo:margin-left="0.049cm" fo:margin-right="0cm" fo:margin-top="0cm" fo:margin-bottom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6" style:parent-style-name="Frame" style:family="graphic">
      <style:graphic-properties fo:min-width="16.503cm" fo:min-height="1.179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7" style:parent-style-name="Frame" style:family="graphic">
      <style:graphic-properties fo:min-width="16.503cm" fo:min-height="0.787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8" style:parent-style-name="Frame" style:family="graphic">
      <style:graphic-properties fo:min-width="16.502cm" fo:min-height="2.545cm" fo:margin-left="0.100cm" fo:margin-right="0.100cm" fo:margin-top="0.100cm" fo:margin-bottom="0.12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9" style:parent-style-name="Frame" style:family="graphic">
      <style:graphic-properties fo:min-width="16.902cm" fo:min-height="8.599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0" style:parent-style-name="Frame" style:family="graphic">
      <style:graphic-properties fo:min-width="16.503cm" fo:min-height="3.800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1" style:parent-style-name="Frame" style:family="graphic">
      <style:graphic-properties fo:min-width="16.502cm" fo:min-height="1.946cm" fo:margin-left="0.100cm" fo:margin-right="0.100cm" fo:margin-top="0.100cm" fo:margin-bottom="0.12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2" style:parent-style-name="Frame" style:family="graphic">
      <style:graphic-properties fo:min-width="16.902cm" fo:min-height="7.691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</office:automatic-styles>
  <office:body>
    <office:text>
      <text:p text:style-name="P108_0_MS1_b3"><text:span text:style-name="T52">◉ </text:span><text:span text:style-name="T19">과학기술정보통신부 공고 제2026-0890호</text:span></text:p>
      <text:p text:style-name="P2_0"><text:span text:style-name="T108"/></text:p>
      <text:p text:style-name="P109_0"><text:span text:style-name="T17"><text:s/>과학기술정보통신부와 한국정보방송통신대연합은</text:span><text:span text:style-name="T53"><text:s/></text:span><text:span text:style-name="T17">인터넷 산업의 발전과 </text:span><text:span text:style-name="T54">건전한 문화확산에 기여한 우수한 기업‧단체, 개인을 발굴하기 위해</text:span><text:span text:style-name="T55"><text:s/></text:span><text:span text:style-name="T56">2026년</text:span><text:span text:style-name="T118">「제21회 대한민국 인터넷대상」</text:span><text:span text:style-name="T119">의 시상계획을 다음과 같이 </text:span><text:span text:style-name="T121">연장 공고하오니</text:span><text:span text:style-name="T119"><text:s/>많은 참여 바랍니다.</text:span></text:p>
      <text:p text:style-name="P110_0"><text:span text:style-name="T53">2026년 8월 14일</text:span></text:p>
      <text:p text:style-name="P110_0"><text:span text:style-name="T17">부총리 겸 과학기술정보통신부 장관</text:span></text:p>
      <text:p text:style-name="P110_0"><text:span text:style-name="T17">한국정보방송통신대연합 회장</text:span></text:p>
      <text:p text:style-name="P29_0"><text:span text:style-name="T17"><draw:frame draw:style-name="tableinfakeframe_gr0" svg:x="0cm" svg:y="0cm" draw:z-index="23" text:anchor-type="as-char"><draw:text-box><table:table table:style-name="Table1"><table:table-column table:style-name="Table1.A"/><table:table-row table:style-name="Table1.1"><table:table-cell table:style-name="Table1.A1" office:value-type="string"><text:p text:style-name="P127_0"><text:span text:style-name="T57"/></text:p></table:table-cell></table:table-row><table:table-row table:style-name="Table1.2"><table:table-cell table:style-name="Table1.A2" office:value-type="string"><text:p text:style-name="P128_29"><text:span text:style-name="T111">제21회 대한민국 인터넷대상 시상계획 공고</text:span><text:span text:style-name="T122">(접수 연장)</text:span></text:p></table:table-cell></table:table-row><table:table-row table:style-name="Table1.3"><table:table-cell table:style-name="Table1.A3" office:value-type="string"><text:p text:style-name="P127_0"><text:span text:style-name="T58"/></text:p></table:table-cell></table:table-row></table:table></draw:text-box></draw:frame></text:span></text:p>
      <text:p text:style-name="P2_0"><text:span text:style-name="T59"/></text:p>
      <text:p text:style-name="P111_0"><text:span text:style-name="T8">1. 시상 개요</text:span></text:p>
      <text:p text:style-name="P30_0"><text:span text:style-name="T60"/></text:p>
      <text:p text:style-name="P112_0"><text:span text:style-name="T51"><text:s/></text:span><text:span text:style-name="T61">○</text:span><text:span text:style-name="T9"><text:s/></text:span><text:span text:style-name="T10">(주 <text:s text:c="3"/>최)</text:span><text:span text:style-name="T9"><text:s/>과학기술정보통신부</text:span></text:p>
      <text:p text:style-name="P28_0"><text:span text:style-name="T62"/></text:p>
      <text:p text:style-name="P112_0"><text:span text:style-name="T51"><text:s/></text:span><text:span text:style-name="T61">○</text:span><text:span text:style-name="T9"><text:s/></text:span><text:span text:style-name="T10">(주 <text:s text:c="3"/>관)</text:span><text:span text:style-name="T9"><text:s/>한국정보방송통신대연합</text:span></text:p>
      <text:p text:style-name="P28_0"><text:span text:style-name="T62"/></text:p>
      <text:p text:style-name="P112_0"><text:span text:style-name="T51"><text:s/></text:span><text:span text:style-name="T61">○</text:span><text:span text:style-name="T9"><text:s/></text:span><text:span text:style-name="T10">(후 <text:s text:c="3"/>원)</text:span><text:span text:style-name="T9"><text:s/>조선일보사, 매일경제미디어그룹, 코리아스타트업포럼</text:span></text:p>
      <text:p text:style-name="P28_0"><text:span text:style-name="T62"/></text:p>
      <text:p text:style-name="P112_0"><text:span text:style-name="T51"><text:s/></text:span><text:span text:style-name="T61">○</text:span><text:span text:style-name="T9"><text:s/></text:span><text:span text:style-name="T10">(시상규모)</text:span><text:span text:style-name="T9"><text:s/>대통령상 1점 등 4개 부문 총 12점</text:span></text:p>
      <text:p text:style-name="P113_0"><text:span text:style-name="T11"><draw:frame draw:style-name="tableinfakeframe_gr1" svg:x="0cm" svg:y="0cm" draw:z-index="2" text:anchor-type="as-char"><draw:text-box><table:table table:style-name="Table2"><table:table-column table:style-name="Table2.A"/><table:table-column table:style-name="Table2.B"/><table:table-column table:style-name="Table2.C"/><table:table-column table:style-name="Table2.D"/><table:table-column table:style-name="Table2.E"/><table:table-column table:style-name="Table2.F"/><table:table-row table:style-name="Table2.1"><table:table-cell table:style-name="Table2.A1" office:value-type="string" table:number-columns-spanned="2"><text:p text:style-name="P129_0"><text:span text:style-name="T12">시상 부문</text:span></text:p></table:table-cell><table:covered-table-cell/><table:table-cell table:style-name="Table2.C1" office:value-type="string"><text:p text:style-name="P129_0"><text:span text:style-name="T12">대통령상</text:span></text:p></table:table-cell><table:table-cell table:style-name="Table2.D1" office:value-type="string"><text:p text:style-name="P129_0"><text:span text:style-name="T12">국무총리상</text:span></text:p></table:table-cell><table:table-cell table:style-name="Table2.E1" office:value-type="string"><text:p text:style-name="P129_0"><text:span text:style-name="T13">부총리상</text:span></text:p></table:table-cell><table:table-cell table:style-name="Table2.F1" office:value-type="string"><text:p text:style-name="P129_0"><text:span text:style-name="T12">주관/후원</text:span></text:p></table:table-cell></table:table-row><table:table-row table:style-name="Table2.2"><table:table-cell table:style-name="Table2.A2" office:value-type="string" table:number-rows-spanned="3"><text:p text:style-name="P129_0"><text:span text:style-name="T14">단체</text:span></text:p></table:table-cell><table:table-cell table:style-name="Table2.B2" office:value-type="string"><text:p text:style-name="P129_0"><text:span text:style-name="T14">인터넷 비즈니스</text:span></text:p></table:table-cell><table:table-cell table:style-name="Table2.C2" office:value-type="string" table:number-rows-spanned="3"><text:p text:style-name="P129_0"><text:span text:style-name="T14">1</text:span></text:p></table:table-cell><table:table-cell table:style-name="Table2.D2" office:value-type="string" table:number-rows-spanned="3"><text:p text:style-name="P129_0"><text:span text:style-name="T14">2</text:span></text:p></table:table-cell><table:table-cell table:style-name="Table2.E2" office:value-type="string"><text:p text:style-name="P129_0"><text:span text:style-name="T14">1</text:span></text:p></table:table-cell><table:table-cell table:style-name="Table2.F2" office:value-type="string" table:number-rows-spanned="3"><text:p text:style-name="P129_0"><text:span text:style-name="T14">4</text:span></text:p></table:table-cell></table:table-row><table:table-row table:style-name="Table2.3"><table:covered-table-cell/><table:table-cell table:style-name="Table2.B3" office:value-type="string"><text:p text:style-name="P129_0"><text:span text:style-name="T14">인터넷 기술혁신</text:span></text:p></table:table-cell><table:covered-table-cell/><table:covered-table-cell/><table:table-cell table:style-name="Table2.E3" office:value-type="string"><text:p text:style-name="P129_0"><text:span text:style-name="T14">1</text:span></text:p></table:table-cell><table:covered-table-cell/></table:table-row><table:table-row table:style-name="Table2.4"><table:covered-table-cell/><table:table-cell table:style-name="Table2.B4" office:value-type="string"><text:p text:style-name="P129_0"><text:span text:style-name="T14">인터넷 사회공헌</text:span></text:p></table:table-cell><table:covered-table-cell/><table:covered-table-cell/><table:table-cell table:style-name="Table2.E4" office:value-type="string"><text:p text:style-name="P129_0"><text:span text:style-name="T14">1</text:span></text:p></table:table-cell><table:covered-table-cell/></table:table-row><table:table-row table:style-name="Table2.5"><table:table-cell table:style-name="Table2.A5" office:value-type="string"><text:p text:style-name="P129_0"><text:span text:style-name="T14">개인</text:span></text:p></table:table-cell><table:table-cell table:style-name="Table2.B5" office:value-type="string"><text:p text:style-name="P129_0"><text:span text:style-name="T14">공로상</text:span></text:p></table:table-cell><table:table-cell table:style-name="Table2.C5" office:value-type="string"><text:p text:style-name="P129_0"><text:span text:style-name="T14">-</text:span></text:p></table:table-cell><table:table-cell table:style-name="Table2.D5" office:value-type="string"><text:p text:style-name="P129_0"><text:span text:style-name="T14">-</text:span></text:p></table:table-cell><table:table-cell table:style-name="Table2.E5" office:value-type="string"><text:p text:style-name="P129_0"><text:span text:style-name="T14">2</text:span></text:p></table:table-cell><table:table-cell table:style-name="Table2.F5" office:value-type="string"><text:p text:style-name="P129_0"><text:span text:style-name="T14">-</text:span></text:p></table:table-cell></table:table-row></table:table></draw:text-box></draw:frame></text:span><text:span text:style-name="T63"/></text:p>
      <text:p text:style-name="P32_0"><text:span text:style-name="T15"><text:s/><text:s text:c="4"/>※ 수상 적격자가 없을 경우 시상 규모 변동 가능</text:span></text:p>
      <text:p text:style-name="P30_0"><text:span text:style-name="T64"/></text:p>
      <text:p text:style-name="P111_0"><text:span text:style-name="T8">2. 신청 및 선정 절차</text:span></text:p>
      <text:p text:style-name="P30_0"><text:span text:style-name="T60"/></text:p>
      <text:p text:style-name="P112_0"><text:span text:style-name="T51"><text:s/></text:span><text:span text:style-name="T10">가. 신청 절차</text:span></text:p>
      <text:p text:style-name="P30_0"><text:span text:style-name="T60"/></text:p>
      <text:p text:style-name="P114_0"><text:span text:style-name="T51"><text:s/></text:span><text:span text:style-name="T61">○</text:span><text:span text:style-name="T51"><text:s/></text:span><text:span text:style-name="T16">(신청 기간)</text:span><text:span text:style-name="T17"><text:s/></text:span><text:span text:style-name="T110">2</text:span><text:span text:style-name="T123">026년 7월 2일(목) ~</text:span><text:span text:style-name="T124"><text:s/></text:span><text:span text:style-name="T125">8월 27일(목)</text:span><text:span text:style-name="T123">, 마감일 도착 분까지 유효</text:span></text:p>
      <text:p text:style-name="P30_0"><text:span text:style-name="T60"/></text:p>
      <text:p text:style-name="P114_0"><text:span text:style-name="T51"><text:s/></text:span><text:span text:style-name="T61">○</text:span><text:span text:style-name="T51"><text:s/></text:span><text:span text:style-name="T16">(신청 방법)</text:span><text:span text:style-name="T17"><text:s/>이메일 접수 <text:s text:c="2"/></text:span><text:span text:style-name="T18">※ </text:span><text:span text:style-name="T19">방문접수 불가</text:span></text:p>
      <text:p text:style-name="P33_0"><text:span text:style-name="T18"><text:s/><draw:frame draw:style-name="tableinfakeframe_gr2" svg:x="0cm" svg:y="0cm" draw:z-index="3" text:anchor-type="as-char"><draw:text-box><table:table table:style-name="Table3"><table:table-column table:style-name="Table3.A"/><table:table-row table:style-name="Table3.1"><table:table-cell table:style-name="Table3.A1" office:value-type="string"><text:p text:style-name="P130_0"><text:span text:style-name="T14">• </text:span><text:span text:style-name="T12">이메일 :</text:span><text:span text:style-name="T14"><text:s/>internet@kfict.or.kr</text:span></text:p><text:p text:style-name="P130_0"><text:span text:style-name="T14">• </text:span><text:span text:style-name="T12">문의처 :</text:span><text:span text:style-name="T14"><text:s/>이메일 또는 02-2132-2106(대한민국 인터넷대상 담당자)</text:span></text:p></table:table-cell></table:table-row></table:table></draw:text-box></draw:frame></text:span></text:p>
      <text:p text:style-name="P112_0"><text:span text:style-name="T51"><text:s/></text:span><text:span text:style-name="T10">나. 신청 자격</text:span></text:p>
      <text:p text:style-name="P34_0"><text:span text:style-name="T16"><text:s/><draw:frame draw:style-name="tableinfakeframe_gr3" svg:x="0cm" svg:y="0cm" draw:z-index="4" text:anchor-type="as-char"><draw:text-box><table:table table:style-name="Table4"><table:table-column table:style-name="Table4.A"/><table:table-column table:style-name="Table4.B"/><table:table-column table:style-name="Table4.C"/><table:table-row table:style-name="Table4.1"><table:table-cell table:style-name="Table4.A1" office:value-type="string" table:number-columns-spanned="2"><text:p text:style-name="P129_0"><text:span text:style-name="T12">시상 부문</text:span></text:p></table:table-cell><table:covered-table-cell/><table:table-cell table:style-name="Table4.C1" office:value-type="string"><text:p text:style-name="P129_0"><text:span text:style-name="T12">신청 및 추천 대상</text:span></text:p></table:table-cell></table:table-row><table:table-row table:style-name="Table4.2"><table:table-cell table:style-name="Table4.A2" office:value-type="string" table:number-rows-spanned="3"><text:p text:style-name="P129_0"><text:span text:style-name="T14">단체</text:span></text:p></table:table-cell><table:table-cell table:style-name="Table4.B2" office:value-type="string"><text:p text:style-name="P129_0"><text:span text:style-name="T14">인터넷</text:span></text:p><text:p text:style-name="P129_0"><text:span text:style-name="T14">비즈니스</text:span></text:p></table:table-cell><table:table-cell table:style-name="Table4.C2" office:value-type="string"><text:p text:style-name="P131_0"><text:span text:style-name="T20">인터넷을 활용한 신기술·서비스 개발, 사업 활성화, 해외진출 등을 통해 국내 </text:span><text:span text:style-name="T21">인터넷 산업 발전에 공헌한 단체</text:span></text:p></table:table-cell></table:table-row><table:table-row table:style-name="Table4.3"><table:covered-table-cell/><table:table-cell table:style-name="Table4.B3" office:value-type="string"><text:p text:style-name="P129_0"><text:span text:style-name="T14">인터넷</text:span></text:p><text:p text:style-name="P129_0"><text:span text:style-name="T14">기술혁신</text:span></text:p></table:table-cell><table:table-cell table:style-name="Table4.C3" office:value-type="string"><text:p text:style-name="P131_0"><text:span text:style-name="T22">인터넷 신기술 개발 및 서비스화, 융ㆍ복합 기술 개발 등을 통해 </text:span><text:span text:style-name="T23">인터넷 기술․서비스 혁신에 공헌한 단체</text:span></text:p></table:table-cell></table:table-row><table:table-row table:style-name="Table4.4"><table:covered-table-cell/><table:table-cell table:style-name="Table4.B4" office:value-type="string"><text:p text:style-name="P129_0"><text:span text:style-name="T14">인터넷</text:span></text:p><text:p text:style-name="P129_0"><text:span text:style-name="T14">사회공헌</text:span></text:p></table:table-cell><table:table-cell table:style-name="Table4.C4" office:value-type="string"><text:p text:style-name="P131_0"><text:span text:style-name="T24">인터넷 산업, 서비스, 활용 등과 관련하여 </text:span><text:span text:style-name="T25">사회의 문화 발전 및 공익 증진에 공헌한 단체</text:span></text:p></table:table-cell></table:table-row><table:table-row table:style-name="Table4.5"><table:table-cell table:style-name="Table4.A5" office:value-type="string"><text:p text:style-name="P129_0"><text:span text:style-name="T14">개인</text:span></text:p></table:table-cell><table:table-cell table:style-name="Table4.B5" office:value-type="string"><text:p text:style-name="P129_0"><text:span text:style-name="T14">공로상</text:span></text:p></table:table-cell><table:table-cell table:style-name="Table4.C5" office:value-type="string"><text:p text:style-name="P132_0"><text:span text:style-name="T25">인터넷 발전에 공헌이 큰 개인</text:span></text:p><text:p text:style-name="P133_0"><text:span text:style-name="T26">☞ 공로상은 개인 및 단체(학회, 협회, 기업, 기관 등) 등 추천 필수</text:span></text:p></table:table-cell></table:table-row></table:table></draw:text-box></draw:frame></text:span></text:p>
      <text:p text:style-name="P36_0"><text:span text:style-name="T16"><draw:frame draw:style-name="tableinfakeframe_gr4" svg:x="0cm" svg:y="0cm" draw:z-index="5" text:anchor-type="as-char"><draw:text-box><table:table table:style-name="Table5"><table:table-column table:style-name="Table5.A"/><table:table-row table:style-name="Table5.1"><table:table-cell table:style-name="Table5.A1" office:value-type="string"><text:p text:style-name="P134_0"><text:span text:style-name="T25">※ 신청 및 수상 제한 안내</text:span></text:p><text:p text:style-name="P130_0"><text:span text:style-name="T14"><text:s/>• </text:span><text:span text:style-name="T25">자격제한 </text:span></text:p><text:p text:style-name="P135_0"><text:span text:style-name="T24"><text:s/>- </text:span><text:span text:style-name="T115">동일 내용(기술, 서비스 등)으로 과거 수상한(대통령상/국무총리상/장관상) 단체 및 개인</text:span></text:p><text:p text:style-name="P136_0"><text:span text:style-name="T22"><text:s/>- 사회적 물의</text:span><text:span text:style-name="T116">*</text:span><text:span text:style-name="T22">를 일으킨 단체 및 개인</text:span><text:span text:style-name="T24"/></text:p><text:p text:style-name="P137_0"><text:span text:style-name="T26"><text:s/><text:s text:c="2"/>* 형사처벌, 임금체불, 세금체납, 불공정행위, 산업재해 및 기타 사회적 물의 등</text:span></text:p><text:p text:style-name="P138_0"><text:span text:style-name="T14"><text:s/>• </text:span><text:span text:style-name="T20">심사과정 중 </text:span><text:span text:style-name="T21">자격제한에 해당하거나, 제출 자료가 허위로 확인될 경우 심사결</text:span><text:span text:style-name="T117">과에</text:span><text:span text:style-name="T21"><text:s/>관계없이 수상자격 박탈</text:span></text:p></table:table-cell></table:table-row></table:table></draw:text-box></draw:frame></text:span></text:p>
      <text:p text:style-name="P30_0"><text:span text:style-name="T60"/></text:p>
      <text:p text:style-name="P115_0"><text:span text:style-name="T16">다. 제출 서류</text:span><text:span text:style-name="T27"/></text:p>
      <text:p text:style-name="P38_0"><text:span text:style-name="T17"><draw:frame draw:style-name="tableinfakeframe_gr5" svg:x="0cm" svg:y="0cm" draw:z-index="6" text:anchor-type="as-char"><draw:text-box><table:table table:style-name="Table6"><table:table-column table:style-name="Table6.A"/><table:table-column table:style-name="Table6.B"/><table:table-column table:style-name="Table6.C"/><table:table-row table:style-name="Table6.1"><table:table-cell table:style-name="Table6.A1" office:value-type="string"><text:p text:style-name="P129_0"><text:span text:style-name="T12">구분</text:span></text:p></table:table-cell><table:table-cell table:style-name="Table6.B1" office:value-type="string"><text:p text:style-name="P129_0"><text:span text:style-name="T12">제출 서류</text:span></text:p></table:table-cell><table:table-cell table:style-name="Table6.C1" office:value-type="string"><text:p text:style-name="P129_0"><text:span text:style-name="T12">양식</text:span></text:p></table:table-cell></table:table-row><table:table-row table:style-name="Table6.2"><table:table-cell table:style-name="Table6.A2" office:value-type="string" table:number-rows-spanned="5"><text:p text:style-name="P139_0"><text:span text:style-name="T25">단체 부문</text:span></text:p><text:p text:style-name="P139_0"><text:span text:style-name="T26">·인터넷 기술혁신</text:span></text:p><text:p text:style-name="P139_0"><text:span text:style-name="T26">·인터넷 비즈니스</text:span></text:p><text:p text:style-name="P139_0"><text:span text:style-name="T26">·인터넷 사회공헌</text:span></text:p></table:table-cell><table:table-cell table:style-name="Table6.B2" office:value-type="string"><text:p text:style-name="P140_0"><text:span text:style-name="T24"><text:s/>▪ </text:span><text:span text:style-name="T25">신청서</text:span><text:span text:style-name="T24">(단체)</text:span></text:p></table:table-cell><table:table-cell table:style-name="Table6.C2" office:value-type="string"><text:p text:style-name="P141_0"><text:span text:style-name="T24">첨부1</text:span></text:p></table:table-cell></table:table-row><table:table-row table:style-name="Table6.3"><table:covered-table-cell/><table:table-cell table:style-name="Table6.B3" office:value-type="string"><text:p text:style-name="P140_0"><text:span text:style-name="T25"><text:s/>▪ 개인정보 수집·이용·제공 동의서</text:span><text:span text:style-name="T24">(단체)</text:span></text:p></table:table-cell><table:table-cell table:style-name="Table6.C3" office:value-type="string"><text:p text:style-name="P141_0"><text:span text:style-name="T24">첨부2</text:span></text:p></table:table-cell></table:table-row><table:table-row table:style-name="Table6.4"><table:covered-table-cell/><table:table-cell table:style-name="Table6.B4" office:value-type="string"><text:p text:style-name="P142_0"><text:span text:style-name="T24"><text:s/>▪ </text:span><text:span text:style-name="T25">공적 혹은 우수성 입증자료</text:span><text:span text:style-name="T28">(해당 사항만 제출)</text:span></text:p><text:p text:style-name="P143_0"><text:span text:style-name="T26"><text:s/><text:s text:c="1"/>- </text:span><text:span text:style-name="T28">제품/서비스 소개자료, 특허증, 표창 등</text:span></text:p></table:table-cell><table:table-cell table:style-name="Table6.C4" office:value-type="string"><text:p text:style-name="P141_0"><text:span text:style-name="T24">자유양식</text:span></text:p><text:p text:style-name="P144_0"><text:span text:style-name="T29">*별도첨부</text:span></text:p></table:table-cell></table:table-row><table:table-row table:style-name="Table6.5"><table:covered-table-cell/><table:table-cell table:style-name="Table6.B5" office:value-type="string"><text:p text:style-name="P142_0"><text:span text:style-name="T24"><text:s/>▪ </text:span><text:span text:style-name="T25">사업자등록증 또는 고유번호증 </text:span><text:span text:style-name="T24"/></text:p></table:table-cell><table:table-cell table:style-name="Table6.C5" office:value-type="string"><text:p text:style-name="P141_0"><text:span text:style-name="T24">-</text:span></text:p></table:table-cell></table:table-row><table:table-row table:style-name="Table6.6"><table:covered-table-cell/><table:table-cell table:style-name="Table6.B6" office:value-type="string"><text:p text:style-name="P142_0"><text:span text:style-name="T25"><text:s/>▪ 발표평가 자료</text:span></text:p><text:p text:style-name="P143_0"><text:span text:style-name="T26"><text:s/><text:s text:c="1"/>- 서류심사 통과 단체에 한하며 </text:span><text:span text:style-name="T30">추후 제출 안내</text:span></text:p></table:table-cell><table:table-cell table:style-name="Table6.C6" office:value-type="string"><text:p text:style-name="P141_0"><text:span text:style-name="T24">자유양식</text:span></text:p></table:table-cell></table:table-row><table:table-row table:style-name="Table6.7"><table:table-cell table:style-name="Table6.A7" office:value-type="string" table:number-rows-spanned="3"><text:p text:style-name="P139_0"><text:span text:style-name="T25">개인 부문</text:span></text:p><text:p text:style-name="P139_0"><text:span text:style-name="T24">(공로상)</text:span></text:p></table:table-cell><table:table-cell table:style-name="Table6.B7" office:value-type="string"><text:p text:style-name="P143_0"><text:span text:style-name="T24"><text:s/>▪</text:span><text:span text:style-name="T25">신청서</text:span><text:span text:style-name="T24">(개인)</text:span></text:p></table:table-cell><table:table-cell table:style-name="Table6.C7" office:value-type="string"><text:p text:style-name="P141_0"><text:span text:style-name="T24">첨부3</text:span></text:p></table:table-cell></table:table-row><table:table-row table:style-name="Table6.8"><table:covered-table-cell/><table:table-cell table:style-name="Table6.B8" office:value-type="string"><text:p text:style-name="P142_0"><text:span text:style-name="T25"><text:s/>▪개인정보 수집·이용·제공 동의서</text:span><text:span text:style-name="T24">(개인)</text:span></text:p></table:table-cell><table:table-cell table:style-name="Table6.C8" office:value-type="string"><text:p text:style-name="P141_0"><text:span text:style-name="T24">첨부4</text:span></text:p></table:table-cell></table:table-row><table:table-row table:style-name="Table6.9"><table:covered-table-cell/><table:table-cell table:style-name="Table6.B9" office:value-type="string"><text:p text:style-name="P145_0"><text:span text:style-name="T24"><text:s/>▪</text:span><text:span text:style-name="T25">공적 입증자료</text:span><text:span text:style-name="T28">(해당 사항만 제출)</text:span></text:p><text:p text:style-name="P143_0"><text:span text:style-name="T26"><text:s/><text:s text:c="1"/>- 특허증</text:span><text:span text:style-name="T28">, 논문, 보고서, 표창 등</text:span></text:p></table:table-cell><table:table-cell table:style-name="Table6.C9" office:value-type="string"><text:p text:style-name="P141_0"><text:span text:style-name="T24">자유양식</text:span></text:p><text:p text:style-name="P144_0"><text:span text:style-name="T29">*별도첨부</text:span></text:p></table:table-cell></table:table-row></table:table></draw:text-box></draw:frame></text:span></text:p>
      <text:p text:style-name="P115_0"><text:span text:style-name="T16">라. 접수 및 심사 절차(안)</text:span></text:p>
      <text:p text:style-name="P116_0"><text:span text:style-name="T65">【 접수 및 심사 】</text:span></text:p>
      <text:p text:style-name="P39_0"><text:span text:style-name="T66"><draw:frame draw:style-name="tableinfakeframe_gr6" svg:x="0cm" svg:y="0cm" draw:z-index="7" text:anchor-type="as-char"><draw:text-box><table:table table:style-name="Table7"><table:table-column table:style-name="Table7.A"/><table:table-column table:style-name="Table7.B"/><table:table-column table:style-name="Table7.C"/><table:table-column table:style-name="Table7.D"/><table:table-column table:style-name="Table7.E"/><table:table-column table:style-name="Table7.F"/><table:table-column table:style-name="Table7.G"/><table:table-column table:style-name="Table7.H"/><table:table-column table:style-name="Table7.I"/><table:table-row table:style-name="Table7.1"><table:table-cell table:style-name="Table7.A1" office:value-type="string"><text:p text:style-name="P146_0"><text:span text:style-name="T106">공고 및 접수</text:span></text:p><text:p text:style-name="P146_0"><text:span text:style-name="T82">(7~8월)</text:span></text:p></table:table-cell><table:table-cell table:style-name="Table7.B1" office:value-type="string" table:number-rows-spanned="2"><text:p text:style-name="P146_0"><text:span text:style-name="T82">▶</text:span></text:p></table:table-cell><table:table-cell table:style-name="Table7.C1" office:value-type="string"><text:p text:style-name="P146_0"><text:span text:style-name="T83">공개검증</text:span></text:p><text:p text:style-name="P146_0"><text:span text:style-name="T82">(9월)</text:span></text:p></table:table-cell><table:table-cell table:style-name="Table7.D1" office:value-type="string" table:number-rows-spanned="2"><text:p text:style-name="P146_0"><text:span text:style-name="T82">▶</text:span></text:p></table:table-cell><table:table-cell table:style-name="Table7.E1" office:value-type="string"><text:p text:style-name="P146_0"><text:span text:style-name="T83">1차 심사</text:span></text:p><text:p text:style-name="P146_0"><text:span text:style-name="T82">(9월)</text:span></text:p></table:table-cell><table:table-cell table:style-name="Table7.F1" office:value-type="string" table:number-rows-spanned="2"><text:p text:style-name="P146_0"><text:span text:style-name="T82">▶</text:span></text:p></table:table-cell><table:table-cell table:style-name="Table7.G1" office:value-type="string"><text:p text:style-name="P146_0"><text:span text:style-name="T83">2·3차 심사</text:span></text:p><text:p text:style-name="P146_0"><text:span text:style-name="T82">(10월)</text:span></text:p></table:table-cell><table:table-cell table:style-name="Table7.H1" office:value-type="string" table:number-rows-spanned="2"><text:p text:style-name="P146_0"><text:span text:style-name="T82">▶</text:span></text:p></table:table-cell><table:table-cell table:style-name="Table7.I1" office:value-type="string"><text:p text:style-name="P146_0"><text:span text:style-name="T83">시상식</text:span></text:p><text:p text:style-name="P146_0"><text:span text:style-name="T82">(11월)</text:span></text:p></table:table-cell></table:table-row><table:table-row table:style-name="Table7.2"><table:table-cell table:style-name="Table7.A2" office:value-type="string"><text:p text:style-name="P147_22"><text:span text:style-name="T31">홈페이지 공고 게재 및 이메일 접수 </text:span></text:p></table:table-cell><table:covered-table-cell/><table:table-cell table:style-name="Table7.C2" office:value-type="string"><text:p text:style-name="P147_22"><text:span text:style-name="T31">과학기술</text:span></text:p><text:p text:style-name="P147_22"><text:span text:style-name="T31">정보통신부 홈페이지 등</text:span></text:p></table:table-cell><table:covered-table-cell/><table:table-cell table:style-name="Table7.E2" office:value-type="string"><text:p text:style-name="P147_22"><text:span text:style-name="T32">부문별 서류심사</text:span></text:p></table:table-cell><table:covered-table-cell/><table:table-cell table:style-name="Table7.G2" office:value-type="string"><text:p text:style-name="P147_22"><text:span text:style-name="T32">(2차) 발표심사</text:span></text:p><text:p text:style-name="P147_22"><text:span text:style-name="T32">(3차) 최종심사</text:span></text:p></table:table-cell><table:covered-table-cell/><table:table-cell table:style-name="Table7.I2" office:value-type="string"><text:p text:style-name="P147_22"><text:span text:style-name="T32">시상식 개최</text:span></text:p></table:table-cell></table:table-row></table:table></draw:text-box></draw:frame></text:span></text:p>
      <text:p text:style-name="P42_0"><text:span text:style-name="T69"><text:s/>※ 일정은 변경될 수 있음</text:span></text:p>
      <text:p text:style-name="P30_0"><text:span text:style-name="T60"/></text:p>
      <text:p text:style-name="P117_0"><text:span text:style-name="T70"><text:s/>○ 공로상(개인)은 3차 최종심사(서면)만 진행하되 필요시 현지 확인</text:span></text:p>
      <text:p text:style-name="P30_0"><text:span text:style-name="T60"/></text:p>
      <text:p text:style-name="P118_0"><text:span text:style-name="T70"><text:s/>○ </text:span><text:span text:style-name="T112">각 심사의 결과는 한국정보방송통신대연합 홈페이지 및 이메일 등을 통해 통보</text:span></text:p>
      <text:p text:style-name="P30_0"><text:span text:style-name="T60"/></text:p>
      <text:p text:style-name="P117_0"><text:span text:style-name="T70"><text:s/>○ 심사 및 배점 기준</text:span></text:p>
      <table:table table:style-name="Table8">
        <table:table-column table:style-name="Table8.A"/>
        <table:table-column table:style-name="Table8.B"/>
        <table:table-column table:style-name="Table8.C"/>
        <table:table-column table:style-name="Table8.D"/>
        <table:table-column table:style-name="Table8.E"/>
        <table:table-row table:style-name="Table8.1">
          <table:table-cell table:style-name="Table8.A1" office:value-type="string" table:number-columns-spanned="3">
            <text:p text:style-name="P116_0"><text:span text:style-name="T12">심사(채점)지표</text:span></text:p>
          </table:table-cell>
          <table:covered-table-cell/>
          <table:covered-table-cell/>
          <table:table-cell table:style-name="Table8.D1" office:value-type="string">
            <text:p text:style-name="P116_0"><text:span text:style-name="T12">세부내용</text:span></text:p>
          </table:table-cell>
          <table:table-cell table:style-name="Table8.E1" office:value-type="string">
            <text:p text:style-name="P116_0"><text:span text:style-name="T12">배점</text:span><text:span text:style-name="T34">(점)</text:span></text:p>
          </table:table-cell>
        </table:table-row>
        <table:table-row table:style-name="Table8.2">
          <table:table-cell table:style-name="Table8.A2" office:value-type="string" table:number-columns-spanned="2" table:number-rows-spanned="3">
            <text:p text:style-name="P148_0"><text:span text:style-name="T14">분야 공통</text:span></text:p>
          </table:table-cell>
          <table:covered-table-cell/>
          <table:table-cell table:style-name="Table8.C2" office:value-type="string" table:number-rows-spanned="3">
            <text:p text:style-name="P149_23"><text:span text:style-name="T14">일반현황</text:span></text:p>
          </table:table-cell>
          <table:table-cell table:style-name="Table8.D2" office:value-type="string">
            <text:p text:style-name="P150_24"><text:span text:style-name="T35"><text:s/>• 단체의 연혁, 조직구성 및 인지도</text:span></text:p>
          </table:table-cell>
          <table:table-cell table:style-name="Table8.E2" office:value-type="string" table:number-rows-spanned="3">
            <text:p text:style-name="P116_0"><text:span text:style-name="T14">10</text:span></text:p>
          </table:table-cell>
        </table:table-row>
        <table:table-row table:style-name="Table8.3">
          <table:covered-table-cell/>
          <table:covered-table-cell/>
          <table:covered-table-cell/>
          <table:table-cell table:style-name="Table8.D3" office:value-type="string">
            <text:p text:style-name="P150_24"><text:span text:style-name="T35"><text:s/>• 주요 목표, 주력 사업 및 시장 성과</text:span></text:p>
          </table:table-cell>
          <table:covered-table-cell/>
        </table:table-row>
        <table:table-row table:style-name="Table8.4">
          <table:covered-table-cell/>
          <table:covered-table-cell/>
          <table:covered-table-cell/>
          <table:table-cell table:style-name="Table8.D4" office:value-type="string">
            <text:p text:style-name="P150_24"><text:span text:style-name="T35"><text:s/>• 안정성 및 수익성</text:span></text:p>
          </table:table-cell>
          <table:covered-table-cell/>
        </table:table-row>
        <table:table-row table:style-name="Table8.5">
          <table:table-cell table:style-name="Table8.A5" office:value-type="string" table:number-rows-spanned="20">
            <text:p text:style-name="P116_0"><text:span text:style-name="T14"/></text:p>
          </table:table-cell>
          <table:table-cell table:style-name="Table8.B5" office:value-type="string" table:number-rows-spanned="7">
            <text:p text:style-name="P116_0"><text:span text:style-name="T14">기술혁신</text:span></text:p>
          </table:table-cell>
          <table:table-cell table:style-name="Table8.C5" office:value-type="string" table:number-rows-spanned="3">
            <text:p text:style-name="P149_23"><text:span text:style-name="T14">우수성</text:span></text:p>
          </table:table-cell>
          <table:table-cell table:style-name="Table8.D5" office:value-type="string">
            <text:p text:style-name="P150_24"><text:span text:style-name="T35"><text:s/>• 인터넷 관련 기술 개발 등 추진 전략</text:span></text:p>
          </table:table-cell>
          <table:table-cell table:style-name="Table8.E5" office:value-type="string" table:number-rows-spanned="3">
            <text:p text:style-name="P116_0"><text:span text:style-name="T14">40</text:span></text:p>
          </table:table-cell>
        </table:table-row>
        <table:table-row table:style-name="Table8.6">
          <table:covered-table-cell/>
          <table:covered-table-cell/>
          <table:covered-table-cell/>
          <table:table-cell table:style-name="Table8.D6" office:value-type="string">
            <text:p text:style-name="P150_24"><text:span text:style-name="T35"><text:s/>• 국내외 기존 시장참여자와의 차별성</text:span></text:p>
          </table:table-cell>
          <table:covered-table-cell/>
        </table:table-row>
        <table:table-row table:style-name="Table8.7">
          <table:covered-table-cell/>
          <table:covered-table-cell/>
          <table:covered-table-cell/>
          <table:table-cell table:style-name="Table8.D7" office:value-type="string">
            <text:p text:style-name="P150_24"><text:span text:style-name="T35"><text:s/>• 기술개발, 보급, 특허, 생산성 향상 등 성과</text:span></text:p>
          </table:table-cell>
          <table:covered-table-cell/>
        </table:table-row>
        <table:table-row table:style-name="Table8.8">
          <table:covered-table-cell/>
          <table:covered-table-cell/>
          <table:table-cell table:style-name="Table8.C8" office:value-type="string" table:number-rows-spanned="2">
            <text:p text:style-name="P149_23"><text:span text:style-name="T14">성장성</text:span></text:p>
          </table:table-cell>
          <table:table-cell table:style-name="Table8.D8" office:value-type="string">
            <text:p text:style-name="P150_24"><text:span text:style-name="T35"><text:s/>• 기술분야 성장추세 및 향후 성장 전략</text:span></text:p>
          </table:table-cell>
          <table:table-cell table:style-name="Table8.E8" office:value-type="string" table:number-rows-spanned="2">
            <text:p text:style-name="P116_0"><text:span text:style-name="T14">30</text:span></text:p>
          </table:table-cell>
        </table:table-row>
        <table:table-row table:style-name="Table8.9">
          <table:covered-table-cell/>
          <table:covered-table-cell/>
          <table:covered-table-cell/>
          <table:table-cell table:style-name="Table8.D9" office:value-type="string">
            <text:p text:style-name="P150_24"><text:span text:style-name="T35"><text:s/>• 해외진출 전략 및 성과</text:span></text:p>
          </table:table-cell>
          <table:covered-table-cell/>
        </table:table-row>
        <table:table-row table:style-name="Table8.10">
          <table:covered-table-cell/>
          <table:covered-table-cell/>
          <table:table-cell table:style-name="Table8.C10" office:value-type="string" table:number-rows-spanned="2">
            <text:p text:style-name="P149_23"><text:span text:style-name="T14">기여도</text:span></text:p>
          </table:table-cell>
          <table:table-cell table:style-name="Table8.D10" office:value-type="string">
            <text:p text:style-name="P150_24"><text:span text:style-name="T35"><text:s/>• 국가경제(고용, 투자유치, 수출 등) 기여도</text:span></text:p>
          </table:table-cell>
          <table:table-cell table:style-name="Table8.E10" office:value-type="string" table:number-rows-spanned="2">
            <text:p text:style-name="P116_0"><text:span text:style-name="T14">20</text:span></text:p>
          </table:table-cell>
        </table:table-row>
        <table:table-row table:style-name="Table8.11">
          <table:covered-table-cell/>
          <table:covered-table-cell/>
          <table:covered-table-cell/>
          <table:table-cell table:style-name="Table8.D11" office:value-type="string">
            <text:p text:style-name="P150_24"><text:span text:style-name="T35"><text:s/>• 국내 인터넷 분야 발전 기여도</text:span></text:p>
          </table:table-cell>
          <table:covered-table-cell/>
        </table:table-row>
        <table:table-row table:style-name="Table8.12">
          <table:covered-table-cell/>
          <table:table-cell table:style-name="Table8.B12" office:value-type="string" table:number-rows-spanned="7">
            <text:p text:style-name="P116_0"><text:span text:style-name="T14">비즈니스</text:span></text:p>
          </table:table-cell>
          <table:table-cell table:style-name="Table8.C12" office:value-type="string" table:number-rows-spanned="3">
            <text:p text:style-name="P149_23"><text:span text:style-name="T14">우수성</text:span></text:p>
          </table:table-cell>
          <table:table-cell table:style-name="Table8.D12" office:value-type="string">
            <text:p text:style-name="P150_24"><text:span text:style-name="T35"><text:s/>• </text:span><text:span text:style-name="T36">인터넷 관련 비즈니스, 서비스 등 추진 전략</text:span></text:p>
          </table:table-cell>
          <table:table-cell table:style-name="Table8.E12" office:value-type="string" table:number-rows-spanned="3">
            <text:p text:style-name="P116_0"><text:span text:style-name="T14">40</text:span></text:p>
          </table:table-cell>
        </table:table-row>
        <table:table-row table:style-name="Table8.13">
          <table:covered-table-cell/>
          <table:covered-table-cell/>
          <table:covered-table-cell/>
          <table:table-cell table:style-name="Table8.D13" office:value-type="string">
            <text:p text:style-name="P150_24"><text:span text:style-name="T35"><text:s/>• 국내외 기존 시장참여자와의 차별성</text:span></text:p>
          </table:table-cell>
          <table:covered-table-cell/>
        </table:table-row>
        <table:table-row table:style-name="Table8.14">
          <table:covered-table-cell/>
          <table:covered-table-cell/>
          <table:covered-table-cell/>
          <table:table-cell table:style-name="Table8.D14" office:value-type="string">
            <text:p text:style-name="P150_24"><text:span text:style-name="T35"><text:s/>• 주요 비즈니스, 서비스 등의 성과</text:span></text:p>
          </table:table-cell>
          <table:covered-table-cell/>
        </table:table-row>
        <table:table-row table:style-name="Table8.15">
          <table:covered-table-cell/>
          <table:covered-table-cell/>
          <table:table-cell table:style-name="Table8.C15" office:value-type="string" table:number-rows-spanned="2">
            <text:p text:style-name="P149_23"><text:span text:style-name="T14">성장성</text:span></text:p>
          </table:table-cell>
          <table:table-cell table:style-name="Table8.D15" office:value-type="string">
            <text:p text:style-name="P150_24"><text:span text:style-name="T35"><text:s/>• </text:span><text:span text:style-name="T37">시장의 성장추세 및 단체의 향후 성장 전략</text:span></text:p>
          </table:table-cell>
          <table:table-cell table:style-name="Table8.E15" office:value-type="string" table:number-rows-spanned="2">
            <text:p text:style-name="P116_0"><text:span text:style-name="T14">30</text:span></text:p>
          </table:table-cell>
        </table:table-row>
        <table:table-row table:style-name="Table8.16">
          <table:covered-table-cell/>
          <table:covered-table-cell/>
          <table:covered-table-cell/>
          <table:table-cell table:style-name="Table8.D16" office:value-type="string">
            <text:p text:style-name="P150_24"><text:span text:style-name="T35"><text:s/>• 해외진출 전략 및 성과</text:span></text:p>
          </table:table-cell>
          <table:covered-table-cell/>
        </table:table-row>
        <table:table-row table:style-name="Table8.17">
          <table:covered-table-cell/>
          <table:covered-table-cell/>
          <table:table-cell table:style-name="Table8.C17" office:value-type="string" table:number-rows-spanned="2">
            <text:p text:style-name="P149_23"><text:span text:style-name="T14">기여도</text:span></text:p>
          </table:table-cell>
          <table:table-cell table:style-name="Table8.D17" office:value-type="string">
            <text:p text:style-name="P150_24"><text:span text:style-name="T35"><text:s/>• 국가경제(고용, 투자유치, 수출 등) 기여도</text:span></text:p>
          </table:table-cell>
          <table:table-cell table:style-name="Table8.E17" office:value-type="string" table:number-rows-spanned="2">
            <text:p text:style-name="P116_0"><text:span text:style-name="T14">20</text:span></text:p>
          </table:table-cell>
        </table:table-row>
        <table:table-row table:style-name="Table8.18">
          <table:covered-table-cell/>
          <table:covered-table-cell/>
          <table:covered-table-cell/>
          <table:table-cell table:style-name="Table8.D18" office:value-type="string">
            <text:p text:style-name="P150_24"><text:span text:style-name="T35"><text:s/>• 국내 인터넷 분야 발전 기여도</text:span></text:p>
          </table:table-cell>
          <table:covered-table-cell/>
        </table:table-row>
        <table:table-row table:style-name="Table8.19">
          <table:covered-table-cell/>
          <table:table-cell table:style-name="Table8.B19" office:value-type="string" table:number-rows-spanned="6">
            <text:p text:style-name="P116_0"><text:span text:style-name="T14">사회공헌</text:span></text:p>
          </table:table-cell>
          <table:table-cell table:style-name="Table8.C19" office:value-type="string" table:number-rows-spanned="4">
            <text:p text:style-name="P149_23"><text:span text:style-name="T14">우수성</text:span></text:p>
          </table:table-cell>
          <table:table-cell table:style-name="Table8.D19" office:value-type="string">
            <text:p text:style-name="P150_24"><text:span text:style-name="T35"><text:s/>• 공익을 위한 인터넷 분야 사업 추진전략</text:span></text:p>
            <text:p text:style-name="P151_24"><text:span text:style-name="T34"><text:s/><text:s text:c="1"/>- 인터넷 활용·정보화 활성화, 이용자 권익·문화 향상 등</text:span></text:p>
          </table:table-cell>
          <table:table-cell table:style-name="Table8.E19" office:value-type="string" table:number-rows-spanned="4">
            <text:p text:style-name="P116_0"><text:span text:style-name="T14">40</text:span></text:p>
          </table:table-cell>
        </table:table-row>
        <table:table-row table:style-name="Table8.20">
          <table:covered-table-cell/>
          <table:covered-table-cell/>
          <table:covered-table-cell/>
          <table:table-cell table:style-name="Table8.D20" office:value-type="string">
            <text:p text:style-name="P150_24"><text:span text:style-name="T35"><text:s/>• 국내외 기존 시장참여자와의 차별성</text:span></text:p>
          </table:table-cell>
          <table:covered-table-cell/>
        </table:table-row>
        <table:table-row table:style-name="Table8.21">
          <table:covered-table-cell/>
          <table:covered-table-cell/>
          <table:covered-table-cell/>
          <table:table-cell table:style-name="Table8.D21" office:value-type="string">
            <text:p text:style-name="P150_24"><text:span text:style-name="T35"><text:s/>• 사회공헌, 공익 향상 등 사업 성과</text:span></text:p>
          </table:table-cell>
          <table:covered-table-cell/>
        </table:table-row>
        <table:table-row table:style-name="Table8.22">
          <table:covered-table-cell/>
          <table:covered-table-cell/>
          <table:covered-table-cell/>
          <table:table-cell table:style-name="Table8.D22" office:value-type="string">
            <text:p text:style-name="P150_24"><text:span text:style-name="T35"><text:s/>• 인터넷을 통해 사회 공익에 기여한 정도</text:span></text:p>
          </table:table-cell>
          <table:covered-table-cell/>
        </table:table-row>
        <table:table-row table:style-name="Table8.23">
          <table:covered-table-cell/>
          <table:covered-table-cell/>
          <table:table-cell table:style-name="Table8.C23" office:value-type="string">
            <text:p text:style-name="P149_23"><text:span text:style-name="T14">공익성</text:span></text:p>
          </table:table-cell>
          <table:table-cell table:style-name="Table8.D23" office:value-type="string">
            <text:p text:style-name="P150_24"><text:span text:style-name="T35"><text:s/>• 주요 사업이 수혜자에게 미치는 영향</text:span></text:p>
          </table:table-cell>
          <table:table-cell table:style-name="Table8.E23" office:value-type="string">
            <text:p text:style-name="P116_0"><text:span text:style-name="T14">40</text:span></text:p>
          </table:table-cell>
        </table:table-row>
        <table:table-row table:style-name="Table8.24">
          <table:covered-table-cell/>
          <table:covered-table-cell/>
          <table:table-cell table:style-name="Table8.C24" office:value-type="string">
            <text:p text:style-name="P149_23"><text:span text:style-name="T14">기여도</text:span></text:p>
          </table:table-cell>
          <table:table-cell table:style-name="Table8.D24" office:value-type="string">
            <text:p text:style-name="P150_24"><text:span text:style-name="T35"><text:s/>• 국내 인터넷 분야 발전 기여도</text:span></text:p>
          </table:table-cell>
          <table:table-cell table:style-name="Table8.E24" office:value-type="string">
            <text:p text:style-name="P116_0"><text:span text:style-name="T14">10</text:span></text:p>
          </table:table-cell>
        </table:table-row>
      </table:table>
      <text:p text:style-name="P47_0"><text:span text:style-name="T107"><text:s/>* 개인은 업적의 공적기간(10), 업적의 우수성(40) 및 기여도(40)를 바탕으로 심사</text:span></text:p>
      <text:p text:style-name="P2_0"><text:span text:style-name="T72">[첨부 1] 신청서 양식(단체)</text:span></text:p>
      <text:p text:style-name="P48_0"><text:span text:style-name="T38"><draw:frame draw:style-name="tableinfakeframe_gr7" svg:x="0cm" svg:y="0cm" draw:z-index="0" text:anchor-type="as-char"><draw:text-box><table:table table:style-name="Table9"><table:table-column table:style-name="Table9.A"/><table:table-column table:style-name="Table9.B"/><table:table-column table:style-name="Table9.C"/><table:table-column table:style-name="Table9.D"/><table:table-column table:style-name="Table9.E"/><table:table-column table:style-name="Table9.F"/><table:table-row table:style-name="Table9.1"><table:table-cell table:style-name="Table9.A1" office:value-type="string" table:number-columns-spanned="6"><text:p text:style-name="P152_0"><text:span text:style-name="T73">『제21회 대한민국 인터넷대상』신청서</text:span></text:p></table:table-cell><table:covered-table-cell/><table:covered-table-cell/><table:covered-table-cell/><table:covered-table-cell/><table:covered-table-cell/></table:table-row><table:table-row table:style-name="Table9.2"><table:table-cell table:style-name="Table9.A2" office:value-type="string"><text:p text:style-name="P153_0"><text:span text:style-name="T39">부문</text:span></text:p></table:table-cell><table:table-cell table:style-name="Table9.B2" office:value-type="string" table:number-columns-spanned="5"><text:p text:style-name="P154_0"><text:span text:style-name="T40">인터넷 비즈니스( <text:s text:c="1"/>) / 인터넷 기술혁신( <text:s text:c="1"/>) / 인터넷 사회공헌( <text:s text:c="1"/>) </text:span><text:span text:style-name="T41">(택1)</text:span></text:p></table:table-cell><table:covered-table-cell/><table:covered-table-cell/><table:covered-table-cell/><table:covered-table-cell/></table:table-row><table:table-row table:style-name="Table9.3"><table:table-cell table:style-name="Table9.A3" office:value-type="string" table:number-rows-spanned="4"><text:p text:style-name="P153_0"><text:span text:style-name="T39">신청</text:span></text:p><text:p text:style-name="P153_0"><text:span text:style-name="T39">단체</text:span></text:p></table:table-cell><table:table-cell table:style-name="Table9.B3" office:value-type="string"><text:p text:style-name="P153_0"><text:span text:style-name="T39">단체명</text:span></text:p></table:table-cell><table:table-cell table:style-name="Table9.C3" office:value-type="string" table:number-columns-spanned="2"><text:p text:style-name="P39_0"><text:span text:style-name="T19"/></text:p></table:table-cell><table:covered-table-cell/><table:table-cell table:style-name="Table9.E3" office:value-type="string"><text:p text:style-name="P153_0"><text:span text:style-name="T39">대표자</text:span></text:p></table:table-cell><table:table-cell table:style-name="Table9.F3" office:value-type="string"><text:p text:style-name="P49_0"><text:span text:style-name="T19"/></text:p></table:table-cell></table:table-row><table:table-row table:style-name="Table9.4"><table:covered-table-cell/><table:table-cell table:style-name="Table9.B4" office:value-type="string"><text:p text:style-name="P153_0"><text:span text:style-name="T39">업 <text:s text:c="1"/>종</text:span></text:p></table:table-cell><table:table-cell table:style-name="Table9.C4" office:value-type="string" table:number-columns-spanned="2"><text:p text:style-name="P39_0"><text:span text:style-name="T19"/></text:p></table:table-cell><table:covered-table-cell/><table:table-cell table:style-name="Table9.E4" office:value-type="string"><text:p text:style-name="P153_0"><text:span text:style-name="T39">설립일자</text:span></text:p></table:table-cell><table:table-cell table:style-name="Table9.F4" office:value-type="string"><text:p text:style-name="P49_0"><text:span text:style-name="T19"/></text:p></table:table-cell></table:table-row><table:table-row table:style-name="Table9.5"><table:covered-table-cell/><table:table-cell table:style-name="Table9.B5" office:value-type="string"><text:p text:style-name="P155_0"><text:span text:style-name="T39">사업자번호</text:span></text:p><text:p text:style-name="P155_0"><text:span text:style-name="T18">(고유번호)</text:span></text:p></table:table-cell><table:table-cell table:style-name="Table9.C5" office:value-type="string" table:number-columns-spanned="2"><text:p text:style-name="P39_0"><text:span text:style-name="T19"/></text:p></table:table-cell><table:covered-table-cell/><table:table-cell table:style-name="Table9.E5" office:value-type="string"><text:p text:style-name="P153_0"><text:span text:style-name="T39">홈페이지</text:span></text:p></table:table-cell><table:table-cell table:style-name="Table9.F5" office:value-type="string"><text:p text:style-name="P49_0"><text:span text:style-name="T19"/></text:p></table:table-cell></table:table-row><table:table-row table:style-name="Table9.6"><table:covered-table-cell/><table:table-cell table:style-name="Table9.B6" office:value-type="string"><text:p text:style-name="P153_0"><text:span text:style-name="T39">주소</text:span><text:span text:style-name="T18">(본사)</text:span></text:p></table:table-cell><table:table-cell table:style-name="Table9.C6" office:value-type="string" table:number-columns-spanned="2"><text:p text:style-name="P39_0"><text:span text:style-name="T19"/></text:p></table:table-cell><table:covered-table-cell/><table:table-cell table:style-name="Table9.E6" office:value-type="string"><text:p text:style-name="P153_0"><text:span text:style-name="T39">임직원수</text:span></text:p></table:table-cell><table:table-cell table:style-name="Table9.F6" office:value-type="string"><text:p text:style-name="P110_0"><text:span text:style-name="T19">명</text:span></text:p></table:table-cell></table:table-row><table:table-row table:style-name="Table9.7"><table:table-cell table:style-name="Table9.A7" office:value-type="string" table:number-rows-spanned="2"><text:p text:style-name="P153_0"><text:span text:style-name="T39">담당자</text:span></text:p></table:table-cell><table:table-cell table:style-name="Table9.B7" office:value-type="string"><text:p text:style-name="P153_0"><text:span text:style-name="T39">부 서</text:span></text:p></table:table-cell><table:table-cell table:style-name="Table9.C7" office:value-type="string"><text:p text:style-name="P153_0"><text:span text:style-name="T39">직 위</text:span></text:p></table:table-cell><table:table-cell table:style-name="Table9.D7" office:value-type="string"><text:p text:style-name="P153_0"><text:span text:style-name="T39">성 명</text:span></text:p></table:table-cell><table:table-cell table:style-name="Table9.E7" office:value-type="string"><text:p text:style-name="P153_0"><text:span text:style-name="T39">전 화</text:span></text:p></table:table-cell><table:table-cell table:style-name="Table9.F7" office:value-type="string"><text:p text:style-name="P153_0"><text:span text:style-name="T39">이메일</text:span></text:p></table:table-cell></table:table-row><table:table-row table:style-name="Table9.8"><table:covered-table-cell/><table:table-cell table:style-name="Table9.B8" office:value-type="string"><text:p text:style-name="P39_0"><text:span text:style-name="T18"/></text:p></table:table-cell><table:table-cell table:style-name="Table9.C8" office:value-type="string"><text:p text:style-name="P39_0"><text:span text:style-name="T18"/></text:p></table:table-cell><table:table-cell table:style-name="Table9.D8" office:value-type="string"><text:p text:style-name="P39_0"><text:span text:style-name="T18"/></text:p></table:table-cell><table:table-cell table:style-name="Table9.E8" office:value-type="string"><text:p text:style-name="P39_0"><text:span text:style-name="T18"/></text:p></table:table-cell><table:table-cell table:style-name="Table9.F8" office:value-type="string"><text:p text:style-name="P39_0"><text:span text:style-name="T18"/></text:p></table:table-cell></table:table-row><table:table-row table:style-name="Table9.9"><table:table-cell table:style-name="Table9.A9" office:value-type="string"><text:p text:style-name="P153_0"><text:span text:style-name="T39">성과</text:span></text:p><text:p text:style-name="P153_0"><text:span text:style-name="T39">요약</text:span></text:p></table:table-cell><table:table-cell table:style-name="Table9.B9" office:value-type="string" table:number-columns-spanned="5"><text:p text:style-name="P156_0"><text:span text:style-name="T42">※ 80자 내외 </text:span></text:p><text:p text:style-name="P157_0"><text:span text:style-name="T43"><text:s/><text:s text:c="1"/>(예시) AI 기반 독자적인 기술인 OOO를 활용하여 긴급상황에서도 알림서비스를 </text:span><text:span text:style-name="T44">제공하는 온라인 플랫폼(OOO)을 개발하여 사회문제를 해결하는 등 인터넷산업 발전에 기여</text:span></text:p></table:table-cell><table:covered-table-cell/><table:covered-table-cell/><table:covered-table-cell/><table:covered-table-cell/></table:table-row><table:table-row table:style-name="Table9.10"><table:table-cell table:style-name="Table9.A10" office:value-type="string" table:number-columns-spanned="6"><text:p text:style-name="P158_0"><text:span text:style-name="T74">※ 아래 전체 내용은 개조식으로 작성(</text:span><text:span text:style-name="T75">5장 내외</text:span><text:span text:style-name="T74">) 부탁드립니다.</text:span></text:p><text:p text:style-name="P158_0"><text:span text:style-name="T114"><text:s/><text:s text:c="2"/>(설명 내용은 작성 시 삭제)</text:span></text:p><text:p text:style-name="P158_0"><text:span text:style-name="T76"><text:s/>□ 단체 일반현황</text:span></text:p><text:p text:style-name="P156_0"><text:span text:style-name="T42">※ 단체 소개(연혁 및 조직도 포함)</text:span></text:p><text:p text:style-name="P159_0"><text:span text:style-name="T19">- 자유 형식 기재</text:span></text:p></table:table-cell><table:covered-table-cell/><table:covered-table-cell/><table:covered-table-cell/><table:covered-table-cell/><table:covered-table-cell/></table:table-row><table:table-row table:style-name="Table9.11"><table:table-cell table:style-name="Table9.A11" office:value-type="string" table:number-columns-spanned="6"><text:p text:style-name="P160_0"><text:span text:style-name="T76">□ 기술 및 서비스</text:span></text:p><text:p text:style-name="P156_0"><text:span text:style-name="T42">※ 주요 기술 및 서비스에 대한 설명(필요 시 제품 포함)</text:span></text:p><text:p text:style-name="P159_0"><text:span text:style-name="T19">- 자유 형식 기재</text:span></text:p></table:table-cell><table:covered-table-cell/><table:covered-table-cell/><table:covered-table-cell/><table:covered-table-cell/><table:covered-table-cell/></table:table-row><table:table-row table:style-name="Table9.12"><table:table-cell table:style-name="Table9.A12" office:value-type="string" table:number-columns-spanned="6"><text:p text:style-name="P160_0"><text:span text:style-name="T76">□ 기술 및 서비스의 가치 및 경쟁력 </text:span></text:p><text:p text:style-name="P156_0"><text:span text:style-name="T42">※ 신청하는 기술 및 서비스의 가치 및 경쟁력(차별점) 작성</text:span></text:p><text:p text:style-name="P159_0"><text:span text:style-name="T19">- 자유 형식 기재</text:span></text:p></table:table-cell><table:covered-table-cell/><table:covered-table-cell/><table:covered-table-cell/><table:covered-table-cell/><table:covered-table-cell/></table:table-row><table:table-row table:style-name="Table9.13"><table:table-cell table:style-name="Table9.A13" office:value-type="string" table:number-columns-spanned="6"><text:p text:style-name="P160_0"><text:span text:style-name="T76">□ 주요 성과 및 향후 계획</text:span></text:p><text:p text:style-name="P156_0"><text:span text:style-name="T42">※ 매출, 고용, 특허, 수상이력, 투자유치, 파급효과 및 성장 전략 등 작성</text:span></text:p><text:p text:style-name="P159_0"><text:span text:style-name="T19">- 자유 형식 기재</text:span></text:p></table:table-cell><table:covered-table-cell/><table:covered-table-cell/><table:covered-table-cell/><table:covered-table-cell/><table:covered-table-cell/></table:table-row><table:table-row table:style-name="Table9.14"><table:table-cell table:style-name="Table9.A14" office:value-type="string" table:number-columns-spanned="6"><text:p text:style-name="P161_0"><text:span text:style-name="T17">2026년 <text:s text:c="3"/>월 <text:s text:c="3"/>일 </text:span></text:p><text:p text:style-name="P57_0"><text:span text:style-name="T17"/></text:p><text:p text:style-name="P162_0"><text:span text:style-name="T45">과학기술정보통신부 장관 귀하</text:span></text:p></table:table-cell><table:covered-table-cell/><table:covered-table-cell/><table:covered-table-cell/><table:covered-table-cell/><table:covered-table-cell/></table:table-row></table:table></draw:text-box></draw:frame></text:span></text:p>
      <text:p text:style-name="P2_0"><text:span text:style-name="T72">[첨부 2] 개인정보 수집·이용·제공 동의서(단체)</text:span></text:p>
      <text:p text:style-name="P58_0"><text:span text:style-name="T77"/></text:p>
      <text:p text:style-name="P119_0"><text:span text:style-name="T78">개인정보 수집ㆍ이용ㆍ제공 동의서</text:span><text:span text:style-name="T79">(단체)</text:span></text:p>
      <text:p text:style-name="P120_0"><text:span text:style-name="T67"/></text:p>
      <text:p text:style-name="P121_0"><text:span text:style-name="T80"><text:s/><text:s text:c="1"/>‘제21회 대한민국 인터넷대상’</text:span><text:span text:style-name="T81">을 위해 제출하는</text:span><text:span text:style-name="T80"><text:s/>신청서 등 기타 제출하는 모든 자료</text:span><text:span text:style-name="T81">에</text:span><text:span text:style-name="T82"><text:s/>대해 </text:span><text:span text:style-name="T83">「개인정보보호법」 </text:span><text:span text:style-name="T82">제15조, 제17조, 제22조 및 제24조에 따라 아래와 같이 동의를 얻고자 합니다.</text:span></text:p>
      <text:p text:style-name="P122_0"><text:span text:style-name="T85"/></text:p>
      <text:p text:style-name="P123_0"><text:span text:style-name="T86"><draw:frame draw:style-name="tableinfakeframe_gr11" svg:x="0cm" svg:y="0cm" draw:z-index="8" text:anchor-type="as-char"><draw:text-box><table:table table:style-name="Table10"><table:table-column table:style-name="Table10.A"/><table:table-row table:style-name="Table10.1"><table:table-cell table:style-name="Table10.A1" office:value-type="string"><text:p text:style-name="P163_0"><text:span text:style-name="T87">개인정보 수집 및 이용에 대한 동의</text:span></text:p></table:table-cell></table:table-row><table:table-row table:style-name="Table10.2"><table:table-cell table:style-name="Table10.A2" office:value-type="string"><text:p text:style-name="P164_0"><text:span text:style-name="T88"><text:s/></text:span><text:span text:style-name="T89"> 개인정보 </text:span><text:span text:style-name="T87">수집ㆍ이용 </text:span><text:span text:style-name="T89">목적</text:span><text:span text:style-name="T87"/></text:p><text:p text:style-name="P165_0"><text:span text:style-name="T29"><draw:frame draw:style-name="tableinfakeframe_gr8" svg:x="0cm" svg:y="0cm" draw:z-index="13" text:anchor-type="as-char"><draw:text-box><table:table table:style-name="Table11"><table:table-column table:style-name="Table11.A"/><table:table-row table:style-name="Table11.1"><table:table-cell table:style-name="Table11.A1" office:value-type="string"><text:p text:style-name="P168_0"><text:span text:style-name="T90">✓ ‘제21회 대한민국 인터넷대상’ 신청에 필요한 정보 수집</text:span></text:p><text:p text:style-name="P169_0"><text:span text:style-name="T90"><text:s/><text:s text:c="1"/>- 신청서 등 제출한 자료를 바탕으로 시상을 위한 심사 진행 및 선정 등에 활용 </text:span><text:span text:style-name="T91"/></text:p></table:table-cell></table:table-row></table:table></draw:text-box></draw:frame></text:span></text:p><text:p text:style-name="P164_0"><text:span text:style-name="T89"><text:s/></text:span><text:span text:style-name="T87"><text:s/>수집하는 개인정보 항목</text:span></text:p><text:p text:style-name="P165_0"><text:span text:style-name="T29"><draw:frame draw:style-name="tableinfakeframe_gr9" svg:x="0cm" svg:y="0cm" draw:z-index="9" text:anchor-type="as-char"><draw:text-box><table:table table:style-name="Table12"><table:table-column table:style-name="Table12.A"/><table:table-row table:style-name="Table12.1"><table:table-cell table:style-name="Table12.A1" office:value-type="string"><text:p text:style-name="P170_0"><text:span text:style-name="T90">✓ (단체) 단체 대표자명, 사업자번호, 담당자 정보(부서, 직위, 성명, 전화, 이메일 등)</text:span></text:p></table:table-cell></table:table-row></table:table></draw:text-box></draw:frame></text:span></text:p><text:p text:style-name="P166_0"><text:span text:style-name="T89"><text:s/> 개인정보 보유ㆍ이용 기간 : 동의일로부터 5년간</text:span></text:p><text:p text:style-name="P167_0"><text:span text:style-name="T87"><draw:frame draw:style-name="tableinfakeframe_gr10" svg:x="0cm" svg:y="0cm" draw:z-index="11" text:anchor-type="as-char"><draw:text-box><table:table table:style-name="Table13"><table:table-column table:style-name="Table13.A"/><table:table-row table:style-name="Table13.1"><table:table-cell table:style-name="Table13.A1" office:value-type="string"><text:p text:style-name="P171_0"><text:span text:style-name="T87">※ 유의 사항 : </text:span><text:span text:style-name="T93">귀하는 상기 동의를 거부할 수 있으며 동의를 거부할 시 ‘제21회 대한민국 인터넷대상’ 접수에 제한이 있습니다.</text:span></text:p><text:p text:style-name="P172_0"><text:span text:style-name="T87"/></text:p><text:p text:style-name="P173_0"><text:span text:style-name="T87">□ 동의함<text:tab/><text:tab/>□ 동의하지 않음</text:span></text:p></table:table-cell></table:table-row></table:table></draw:text-box></draw:frame></text:span><text:span text:style-name="T92"/></text:p></table:table-cell></table:table-row></table:table></draw:text-box></draw:frame></text:span></text:p>
      <text:p text:style-name="P123_0"><text:span text:style-name="T86"><draw:frame draw:style-name="tableinfakeframe_gr14" svg:x="0cm" svg:y="0cm" draw:z-index="10" text:anchor-type="as-char"><draw:text-box><table:table table:style-name="Table14"><table:table-column table:style-name="Table14.A"/><table:table-row table:style-name="Table14.1"><table:table-cell table:style-name="Table14.A1" office:value-type="string"><text:p text:style-name="P163_0"><text:span text:style-name="T87">개인정보의 제3자 제공에 대한 동의</text:span></text:p></table:table-cell></table:table-row><table:table-row table:style-name="Table14.2"><table:table-cell table:style-name="Table14.A2" office:value-type="string"><text:p text:style-name="P164_0"><text:span text:style-name="T87"><text:s/> 개인정보의 제3자 제공 목적 </text:span></text:p><text:p text:style-name="P164_0"><text:span text:style-name="T87"><draw:frame draw:style-name="tableinfakeframe_gr12" svg:x="0cm" svg:y="0cm" draw:z-index="14" text:anchor-type="as-char"><draw:text-box><table:table table:style-name="Table15"><table:table-column table:style-name="Table15.A"/><table:table-row table:style-name="Table15.1"><table:table-cell table:style-name="Table15.A1" office:value-type="string"><text:p text:style-name="P168_0"><text:span text:style-name="T90"><text:s/>① </text:span><text:span text:style-name="T94">‘제21회 대한민국 인터넷대상’ 외에 한국정보방송통신대연합에서 진행하는 유사 지원사업 안내에 활용</text:span></text:p><text:p text:style-name="P174_0"><text:span text:style-name="T90"><text:s/>② </text:span><text:span text:style-name="T29">개인정보를 제공받는 자 : 한국정보방송통신대연합</text:span><text:span text:style-name="T95"/></text:p><text:p text:style-name="P175_0"><text:span text:style-name="T90"><text:s/>③</text:span><text:span text:style-name="T29"><text:s/>개인정보를 제공받는 자의 이용목적 : ①과 동일</text:span></text:p><text:p text:style-name="P176_0"><text:span text:style-name="T90"><text:s/>④</text:span><text:span text:style-name="T29"><text:s/></text:span><text:span text:style-name="T90">제공하는 개인정보 항목</text:span><text:span text:style-name="T96"><text:s/></text:span></text:p><text:p text:style-name="P170_0"><text:span text:style-name="T90"><text:s/></text:span><text:span text:style-name="T97"><text:s/><text:s text:c="2"/>(단체) 단체 대표자명, 사업자번호, 담당자 정보(부서, 직위, 성명, 전화, 이메일 등)</text:span></text:p><text:p text:style-name="P177_0"><text:span text:style-name="T98"><text:s/></text:span><text:span text:style-name="T90">⑤</text:span><text:span text:style-name="T29"><text:s/></text:span><text:span text:style-name="T90">개인정보를 제공받는자의 개인정보 보유ㆍ이용 기간 : 동의일로부터 5년간</text:span></text:p><text:p text:style-name="P178_0"><text:span text:style-name="T99"><text:s/><text:s text:c="4"/>※ </text:span><text:span text:style-name="T100">정보제공 주체가 개인정보 삭제를 요청할 경우 지체없이 파기</text:span></text:p></table:table-cell></table:table-row></table:table></draw:text-box></draw:frame></text:span></text:p><text:p text:style-name="P173_0"><text:span text:style-name="T97"><draw:frame draw:style-name="tableinfakeframe_gr13" svg:x="0cm" svg:y="0cm" draw:z-index="12" text:anchor-type="as-char"><draw:text-box><table:table table:style-name="Table16"><table:table-column table:style-name="Table16.A"/><table:table-row table:style-name="Table16.1"><table:table-cell table:style-name="Table16.A1" office:value-type="string"><text:p text:style-name="P171_0"><text:span text:style-name="T87">※ 유의 사항 : </text:span><text:span text:style-name="T93">귀하는 상기 동의를 거부할 수 있으며 동의 거부에 따른 불이익은 없습니다. </text:span></text:p><text:p text:style-name="P171_0"><text:span text:style-name="T93"><text:s/></text:span></text:p><text:p text:style-name="P179_0"><text:span text:style-name="T87">□ 동의함<text:tab/><text:tab/>□ 동의하지 않음</text:span></text:p></table:table-cell></table:table-row></table:table></draw:text-box></draw:frame></text:span></text:p></table:table-cell></table:table-row></table:table></draw:text-box></draw:frame></text:span></text:p>
      <text:p text:style-name="P123_0"><text:span text:style-name="T109"/></text:p>
      <text:p text:style-name="P124_0"><text:span text:style-name="T101"><text:s/><text:s text:c="3"/>대표자 <text:s text:c="14"/></text:span><text:span text:style-name="T102"><text:s/>(서명 또는 날인)</text:span></text:p>
      <text:p text:style-name="P123_0"><text:span text:style-name="T109"/></text:p>
      <text:p text:style-name="P124_0"><text:span text:style-name="T101"><text:s/><text:s text:c="33"/>담당자 <text:s text:c="12"/></text:span><text:span text:style-name="T102"><text:s/><text:s text:c="2"/>(서명 또는 날인)</text:span></text:p>
      <text:p text:style-name="P1_0_b4"><text:span text:style-name="T72">[첨부 3] 신청서 양식(개인공로상)</text:span></text:p>
      <text:p text:style-name="P1_0"><text:span text:style-name="T103"><draw:frame draw:style-name="tableinfakeframe_gr15" svg:x="0cm" svg:y="0.023cm" draw:z-index="1" text:anchor-type="paragraph"><draw:text-box><table:table table:style-name="Table17"><table:table-column table:style-name="Table17.A"/><table:table-column table:style-name="Table17.B"/><table:table-column table:style-name="Table17.C"/><table:table-column table:style-name="Table17.D"/><table:table-column table:style-name="Table17.E"/><table:table-column table:style-name="Table17.F"/><table:table-row table:style-name="Table17.1"><table:table-cell table:style-name="Table17.A1" office:value-type="string" table:number-columns-spanned="6"><text:p text:style-name="P152_0"><text:span text:style-name="T73">『제21회 대한민국 인터넷대상』신청서</text:span></text:p></table:table-cell><table:covered-table-cell/><table:covered-table-cell/><table:covered-table-cell/><table:covered-table-cell/><table:covered-table-cell/></table:table-row><table:table-row table:style-name="Table17.2"><table:table-cell table:style-name="Table17.A2" office:value-type="string"><text:p text:style-name="P153_0"><text:span text:style-name="T39">부문</text:span></text:p></table:table-cell><table:table-cell table:style-name="Table17.B2" office:value-type="string" table:number-columns-spanned="5"><text:p text:style-name="P180_0"><text:span text:style-name="T46">공 로 상</text:span></text:p></table:table-cell><table:covered-table-cell/><table:covered-table-cell/><table:covered-table-cell/><table:covered-table-cell/></table:table-row><table:table-row table:style-name="Table17.3"><table:table-cell table:style-name="Table17.A3" office:value-type="string" table:number-rows-spanned="4"><text:p text:style-name="P153_0"><text:span text:style-name="T39">추천인</text:span></text:p></table:table-cell><table:table-cell table:style-name="Table17.B3" office:value-type="string"><text:p text:style-name="P153_0"><text:span text:style-name="T39">단체명</text:span></text:p></table:table-cell><table:table-cell table:style-name="Table17.C3" office:value-type="string" table:number-columns-spanned="2"><text:p text:style-name="P39_0"><text:span text:style-name="T19"/></text:p></table:table-cell><table:covered-table-cell/><table:table-cell table:style-name="Table17.E3" office:value-type="string"><text:p text:style-name="P153_0"><text:span text:style-name="T39">업종</text:span></text:p></table:table-cell><table:table-cell table:style-name="Table17.F3" office:value-type="string"><text:p text:style-name="P39_0"><text:span text:style-name="T19"/></text:p></table:table-cell></table:table-row><table:table-row table:style-name="Table17.4"><table:covered-table-cell/><table:table-cell table:style-name="Table17.B4" office:value-type="string"><text:p text:style-name="P153_0"><text:span text:style-name="T39">주소</text:span></text:p></table:table-cell><table:table-cell table:style-name="Table17.C4" office:value-type="string" table:number-columns-spanned="2"><text:p text:style-name="P39_0"><text:span text:style-name="T19"/></text:p></table:table-cell><table:covered-table-cell/><table:table-cell table:style-name="Table17.E4" office:value-type="string"><text:p text:style-name="P153_0"><text:span text:style-name="T39">설립연도</text:span></text:p></table:table-cell><table:table-cell table:style-name="Table17.F4" office:value-type="string"><text:p text:style-name="P39_0"><text:span text:style-name="T19"/></text:p></table:table-cell></table:table-row><table:table-row table:style-name="Table17.5"><table:covered-table-cell/><table:table-cell table:style-name="Table17.B5" office:value-type="string"><text:p text:style-name="P153_0"><text:span text:style-name="T39">부서</text:span></text:p></table:table-cell><table:table-cell table:style-name="Table17.C5" office:value-type="string"><text:p text:style-name="P153_0"><text:span text:style-name="T39">직위</text:span></text:p></table:table-cell><table:table-cell table:style-name="Table17.D5" office:value-type="string"><text:p text:style-name="P153_0"><text:span text:style-name="T39">성명</text:span></text:p></table:table-cell><table:table-cell table:style-name="Table17.E5" office:value-type="string"><text:p text:style-name="P153_0"><text:span text:style-name="T39">전화</text:span></text:p></table:table-cell><table:table-cell table:style-name="Table17.F5" office:value-type="string"><text:p text:style-name="P153_0"><text:span text:style-name="T39">이메일</text:span></text:p></table:table-cell></table:table-row><table:table-row table:style-name="Table17.6"><table:covered-table-cell/><table:table-cell table:style-name="Table17.B6" office:value-type="string"><text:p text:style-name="P39_0"><text:span text:style-name="T39"/></text:p></table:table-cell><table:table-cell table:style-name="Table17.C6" office:value-type="string"><text:p text:style-name="P39_0"><text:span text:style-name="T18"/></text:p></table:table-cell><table:table-cell table:style-name="Table17.D6" office:value-type="string"><text:p text:style-name="P39_0"><text:span text:style-name="T18"/></text:p></table:table-cell><table:table-cell table:style-name="Table17.E6" office:value-type="string"><text:p text:style-name="P39_0"><text:span text:style-name="T18"/></text:p></table:table-cell><table:table-cell table:style-name="Table17.F6" office:value-type="string"><text:p text:style-name="P39_0"><text:span text:style-name="T18"/></text:p></table:table-cell></table:table-row><table:table-row table:style-name="Table17.7"><table:table-cell table:style-name="Table17.A7" office:value-type="string" table:number-rows-spanned="13"><text:p text:style-name="P153_0"><text:span text:style-name="T39">후보자</text:span></text:p></table:table-cell><table:table-cell table:style-name="Table17.B7" office:value-type="string"><text:p text:style-name="P153_0"><text:span text:style-name="T39">성명</text:span></text:p></table:table-cell><table:table-cell table:style-name="Table17.C7" office:value-type="string" table:number-columns-spanned="2"><text:p text:style-name="P2_0"><text:span text:style-name="T19"/></text:p></table:table-cell><table:covered-table-cell/><table:table-cell table:style-name="Table17.E7" office:value-type="string"><text:p text:style-name="P153_0"><text:span text:style-name="T39">소속/직위</text:span></text:p></table:table-cell><table:table-cell table:style-name="Table17.F7" office:value-type="string"><text:p text:style-name="P2_0"><text:span text:style-name="T19"/></text:p></table:table-cell></table:table-row><table:table-row table:style-name="Table17.8"><table:covered-table-cell/><table:table-cell table:style-name="Table17.B8" office:value-type="string"><text:p text:style-name="P153_0"><text:span text:style-name="T39">연락처</text:span></text:p></table:table-cell><table:table-cell table:style-name="Table17.C8" office:value-type="string" table:number-columns-spanned="2"><text:p text:style-name="P2_0"><text:span text:style-name="T19"/></text:p></table:table-cell><table:covered-table-cell/><table:table-cell table:style-name="Table17.E8" office:value-type="string"><text:p text:style-name="P181_0"><text:span text:style-name="T39">생년월일</text:span></text:p></table:table-cell><table:table-cell table:style-name="Table17.F8" office:value-type="string"><text:p text:style-name="P181_0"><text:span text:style-name="T47">0000.00.00 (만 <text:s text:c="2"/>세)</text:span></text:p></table:table-cell></table:table-row><table:table-row table:style-name="Table17.9"><table:covered-table-cell/><table:table-cell table:style-name="Table17.B9" office:value-type="string"><text:p text:style-name="P153_0"><text:span text:style-name="T39">이메일</text:span></text:p></table:table-cell><table:table-cell table:style-name="Table17.C9" office:value-type="string" table:number-columns-spanned="2"><text:p text:style-name="P2_0"><text:span text:style-name="T19"/></text:p></table:table-cell><table:covered-table-cell/><table:table-cell table:style-name="Table17.E9" office:value-type="string"><text:p text:style-name="P181_0"><text:span text:style-name="T39">공적기간</text:span></text:p></table:table-cell><table:table-cell table:style-name="Table17.F9" office:value-type="string"><text:p text:style-name="P181_0"><text:span text:style-name="T47">00년 00월</text:span></text:p></table:table-cell></table:table-row><table:table-row table:style-name="Table17.10"><table:covered-table-cell/><table:table-cell table:style-name="Table17.B10" office:value-type="string"><text:p text:style-name="P153_0"><text:span text:style-name="T39">주소</text:span></text:p></table:table-cell><table:table-cell table:style-name="Table17.C10" office:value-type="string" table:number-columns-spanned="4"><text:p text:style-name="P81_0"><text:span text:style-name="T19"/></text:p></table:table-cell><table:covered-table-cell/><table:covered-table-cell/><table:covered-table-cell/></table:table-row><table:table-row table:style-name="Table17.11"><table:covered-table-cell/><table:table-cell table:style-name="Table17.B11" office:value-type="string" table:number-rows-spanned="3"><text:p text:style-name="P181_0"><text:span text:style-name="T39">학력</text:span></text:p></table:table-cell><table:table-cell table:style-name="Table17.C11" office:value-type="string" table:number-columns-spanned="2"><text:p text:style-name="P181_0"><text:span text:style-name="T39">기간</text:span></text:p></table:table-cell><table:covered-table-cell/><table:table-cell table:style-name="Table17.E11" office:value-type="string" table:number-columns-spanned="2"><text:p text:style-name="P181_0"><text:span text:style-name="T39">내용</text:span></text:p></table:table-cell><table:covered-table-cell/></table:table-row><table:table-row table:style-name="Table17.12"><table:covered-table-cell/><table:covered-table-cell/><table:table-cell table:style-name="Table17.C12" office:value-type="string" table:number-columns-spanned="2"><text:p text:style-name="P182_0"><text:span text:style-name="T104">0000년 00월 ~ 0000년 00월</text:span></text:p></table:table-cell><table:covered-table-cell/><table:table-cell table:style-name="Table17.E12" office:value-type="string" table:number-columns-spanned="2"><text:p text:style-name="P53_0"><text:span text:style-name="T47"/></text:p></table:table-cell><table:covered-table-cell/></table:table-row><table:table-row table:style-name="Table17.13"><table:covered-table-cell/><table:covered-table-cell/><table:table-cell table:style-name="Table17.C13" office:value-type="string" table:number-columns-spanned="2"><text:p text:style-name="P80_0"><text:span text:style-name="T47">～</text:span></text:p></table:table-cell><table:covered-table-cell/><table:table-cell table:style-name="Table17.E13" office:value-type="string" table:number-columns-spanned="2"><text:p text:style-name="P53_0"><text:span text:style-name="T47"/></text:p></table:table-cell><table:covered-table-cell/></table:table-row><table:table-row table:style-name="Table17.14"><table:covered-table-cell/><table:table-cell table:style-name="Table17.B14" office:value-type="string" table:number-rows-spanned="3"><text:p text:style-name="P181_0"><text:span text:style-name="T39">경력</text:span></text:p></table:table-cell><table:table-cell table:style-name="Table17.C14" office:value-type="string" table:number-columns-spanned="2"><text:p text:style-name="P181_0"><text:span text:style-name="T39">기간</text:span></text:p></table:table-cell><table:covered-table-cell/><table:table-cell table:style-name="Table17.E14" office:value-type="string" table:number-columns-spanned="2"><text:p text:style-name="P181_0"><text:span text:style-name="T39">내용</text:span></text:p></table:table-cell><table:covered-table-cell/></table:table-row><table:table-row table:style-name="Table17.15"><table:covered-table-cell/><table:covered-table-cell/><table:table-cell table:style-name="Table17.C15" office:value-type="string" table:number-columns-spanned="2"><text:p text:style-name="P182_0"><text:span text:style-name="T104">0000년 00월 ~ 0000년 00월</text:span></text:p></table:table-cell><table:covered-table-cell/><table:table-cell table:style-name="Table17.E15" office:value-type="string" table:number-columns-spanned="2"><text:p text:style-name="P53_0"><text:span text:style-name="T47"/></text:p></table:table-cell><table:covered-table-cell/></table:table-row><table:table-row table:style-name="Table17.16"><table:covered-table-cell/><table:covered-table-cell/><table:table-cell table:style-name="Table17.C16" office:value-type="string" table:number-columns-spanned="2"><text:p text:style-name="P80_0"><text:span text:style-name="T47">～</text:span></text:p></table:table-cell><table:covered-table-cell/><table:table-cell table:style-name="Table17.E16" office:value-type="string" table:number-columns-spanned="2"><text:p text:style-name="P53_0"><text:span text:style-name="T47"/></text:p></table:table-cell><table:covered-table-cell/></table:table-row><table:table-row table:style-name="Table17.17"><table:covered-table-cell/><table:table-cell table:style-name="Table17.B17" office:value-type="string" table:number-rows-spanned="3"><text:p text:style-name="P181_0"><text:span text:style-name="T39">수상</text:span></text:p><text:p text:style-name="P181_0"><text:span text:style-name="T39">이력</text:span></text:p></table:table-cell><table:table-cell table:style-name="Table17.C17" office:value-type="string" table:number-columns-spanned="2"><text:p text:style-name="P181_0"><text:span text:style-name="T39">수여일자</text:span></text:p></table:table-cell><table:covered-table-cell/><table:table-cell table:style-name="Table17.E17" office:value-type="string" table:number-columns-spanned="2"><text:p text:style-name="P181_0"><text:span text:style-name="T39">내용</text:span></text:p></table:table-cell><table:covered-table-cell/></table:table-row><table:table-row table:style-name="Table17.18"><table:covered-table-cell/><table:covered-table-cell/><table:table-cell table:style-name="Table17.C18" office:value-type="string" table:number-columns-spanned="2"><text:p text:style-name="P182_0"><text:span text:style-name="T104">0000년 00월 00일</text:span></text:p></table:table-cell><table:covered-table-cell/><table:table-cell table:style-name="Table17.E18" office:value-type="string" table:number-columns-spanned="2"><text:p text:style-name="P53_0"><text:span text:style-name="T47"/></text:p></table:table-cell><table:covered-table-cell/></table:table-row><table:table-row table:style-name="Table17.19"><table:covered-table-cell/><table:covered-table-cell/><table:table-cell table:style-name="Table17.C19" office:value-type="string" table:number-columns-spanned="2"><text:p text:style-name="P80_0"><text:span text:style-name="T47"/></text:p></table:table-cell><table:covered-table-cell/><table:table-cell table:style-name="Table17.E19" office:value-type="string" table:number-columns-spanned="2"><text:p text:style-name="P53_0"><text:span text:style-name="T47"/></text:p></table:table-cell><table:covered-table-cell/></table:table-row><table:table-row table:style-name="Table17.20"><table:table-cell table:style-name="Table17.A20" office:value-type="string"><text:p text:style-name="P153_0"><text:span text:style-name="T39">성과</text:span></text:p><text:p text:style-name="P153_0"><text:span text:style-name="T39">요약</text:span></text:p></table:table-cell><table:table-cell table:style-name="Table17.B20" office:value-type="string" table:number-columns-spanned="5"><text:p text:style-name="P156_0"><text:span text:style-name="T42">※ 80자 내외 </text:span></text:p><text:p text:style-name="P157_0"><text:span text:style-name="T43"><text:s/><text:s text:c="1"/>(예시) AI 기반 독자적인 기술인 OOO를 활용하여 긴급상황에서도 알림서비스를 </text:span><text:span text:style-name="T44">제공하는 온라인 플랫폼(OOO)을 개발하여 사회문제를 해결하는 등 인터넷산업 발전에 기여</text:span></text:p></table:table-cell><table:covered-table-cell/><table:covered-table-cell/><table:covered-table-cell/><table:covered-table-cell/></table:table-row><table:table-row table:style-name="Table17.21"><table:table-cell table:style-name="Table17.A21" office:value-type="string" table:number-columns-spanned="6"><text:p text:style-name="P158_0"><text:span text:style-name="T74">※ 아래 전체 내용은 개조식으로 작성</text:span><text:span text:style-name="T75">(5장 내외</text:span><text:span text:style-name="T74">) 부탁드립니다.</text:span></text:p><text:p text:style-name="P158_0"><text:span text:style-name="T74"><text:s/><text:s text:c="2"/>(설명 내용은 작성 시 삭제 부탁드립니다.)</text:span></text:p><text:p text:style-name="P158_0"><text:span text:style-name="T76"><text:s/>□ 주요 공적</text:span></text:p><text:p text:style-name="P156_0"><text:span text:style-name="T42">※ 공적 내용을 형식에 제한 없이 자유롭게 기재 부탁드립니다.</text:span></text:p><text:p text:style-name="P159_0"><text:span text:style-name="T19">- 내용</text:span></text:p></table:table-cell><table:covered-table-cell/><table:covered-table-cell/><table:covered-table-cell/><table:covered-table-cell/><table:covered-table-cell/></table:table-row><table:table-row table:style-name="Table17.22"><table:table-cell table:style-name="Table17.A22" office:value-type="string" table:number-columns-spanned="6"><text:p text:style-name="P161_0"><text:span text:style-name="T17">2026년 <text:s text:c="3"/>월 <text:s text:c="3"/>일 </text:span></text:p><text:p text:style-name="P57_0"><text:span text:style-name="T17"/></text:p><text:p text:style-name="P162_0"><text:span text:style-name="T45">과학기술정보통신부 장관 귀하</text:span></text:p></table:table-cell><table:covered-table-cell/><table:covered-table-cell/><table:covered-table-cell/><table:covered-table-cell/><table:covered-table-cell/></table:table-row></table:table></draw:text-box></draw:frame></text:span></text:p>
      <text:p text:style-name="P2_0_b4"><text:span text:style-name="T72">[첨부 4] 개인정보 수집·이용·제공 동의서(개인)</text:span></text:p>
      <text:p text:style-name="P58_0"><text:span text:style-name="T77"/></text:p>
      <text:p text:style-name="P119_0"><text:span text:style-name="T78">개인정보 수집ㆍ이용ㆍ제공 동의서</text:span><text:span text:style-name="T79">(개인)</text:span></text:p>
      <text:p text:style-name="P120_0"><text:span text:style-name="T67"/></text:p>
      <text:p text:style-name="P121_0"><text:span text:style-name="T80"><text:s/><text:s text:c="1"/>‘제21회 대한민국 인터넷대상’</text:span><text:span text:style-name="T81">을 위해 제출하는</text:span><text:span text:style-name="T80"><text:s/>신청서 등 기타 제출하는 모든 자료</text:span><text:span text:style-name="T81">에</text:span><text:span text:style-name="T82"><text:s/>대해 </text:span><text:span text:style-name="T83">「개인정보보호법」 </text:span><text:span text:style-name="T82">제15조, 제17조, 제22조 및 제24조에 따라 아래와 같이 동의를 얻고자 합니다.</text:span></text:p>
      <text:p text:style-name="P125_0"><text:span text:style-name="T84"/></text:p>
      <text:p text:style-name="P122_0"><text:span text:style-name="T85"/></text:p>
      <text:p text:style-name="P123_0"><text:span text:style-name="T86"><draw:frame draw:style-name="tableinfakeframe_gr19" svg:x="0cm" svg:y="0cm" draw:z-index="15" text:anchor-type="as-char"><draw:text-box><table:table table:style-name="Table18"><table:table-column table:style-name="Table18.A"/><table:table-row table:style-name="Table18.1"><table:table-cell table:style-name="Table18.A1" office:value-type="string"><text:p text:style-name="P163_0"><text:span text:style-name="T87">개인정보 수집 및 이용에 대한 동의</text:span></text:p></table:table-cell></table:table-row><table:table-row table:style-name="Table18.2"><table:table-cell table:style-name="Table18.A2" office:value-type="string"><text:p text:style-name="P164_0"><text:span text:style-name="T88"><text:s/></text:span><text:span text:style-name="T89"> 개인정보 </text:span><text:span text:style-name="T87">수집ㆍ이용 </text:span><text:span text:style-name="T89">목적</text:span><text:span text:style-name="T87"/></text:p><text:p text:style-name="P165_0"><text:span text:style-name="T29"><draw:frame draw:style-name="tableinfakeframe_gr16" svg:x="0cm" svg:y="0cm" draw:z-index="20" text:anchor-type="as-char"><draw:text-box><table:table table:style-name="Table19"><table:table-column table:style-name="Table19.A"/><table:table-row table:style-name="Table19.1"><table:table-cell table:style-name="Table19.A1" office:value-type="string"><text:p text:style-name="P168_0"><text:span text:style-name="T90">✓ ‘제21회 대한민국 인터넷대상’ 신청에 필요한 정보 수집</text:span></text:p><text:p text:style-name="P169_0"><text:span text:style-name="T90"><text:s/><text:s text:c="1"/>- 신청서 등 제출한 자료를 바탕으로 시상을 위한 심사 진행 및 선정 등에 활용 </text:span><text:span text:style-name="T91"/></text:p></table:table-cell></table:table-row></table:table></draw:text-box></draw:frame></text:span></text:p><text:p text:style-name="P164_0"><text:span text:style-name="T89"><text:s/></text:span><text:span text:style-name="T87"><text:s/>수집하는 개인정보 항목</text:span></text:p><text:p text:style-name="P165_0"><text:span text:style-name="T29"><draw:frame draw:style-name="tableinfakeframe_gr17" svg:x="0cm" svg:y="0cm" draw:z-index="16" text:anchor-type="as-char"><draw:text-box><table:table table:style-name="Table20"><table:table-column table:style-name="Table20.A"/><table:table-row table:style-name="Table20.1"><table:table-cell table:style-name="Table20.A1" office:value-type="string"><text:p text:style-name="P183_0"><text:span text:style-name="T90">✓ (개인) 개인 </text:span><text:span text:style-name="T29">성명, 생년월일, 근무기관, 주소, 전화번호, 이메일, 학력, 경력, 수상이력 </text:span><text:span text:style-name="T26"><text:s/></text:span></text:p></table:table-cell></table:table-row></table:table></draw:text-box></draw:frame></text:span></text:p><text:p text:style-name="P166_0"><text:span text:style-name="T89"><text:s/> 개인정보 보유ㆍ이용 기간 : 동의일로부터 5년간</text:span></text:p><text:p text:style-name="P167_0"><text:span text:style-name="T87"><draw:frame draw:style-name="tableinfakeframe_gr18" svg:x="0cm" svg:y="0cm" draw:z-index="18" text:anchor-type="as-char"><draw:text-box><table:table table:style-name="Table21"><table:table-column table:style-name="Table21.A"/><table:table-row table:style-name="Table21.1"><table:table-cell table:style-name="Table21.A1" office:value-type="string"><text:p text:style-name="P171_0"><text:span text:style-name="T87">※ 유의 사항 : </text:span><text:span text:style-name="T93">귀하는 상기 동의를 거부할 수 있으며 동의를 거부할 시 ‘제21회 대한민국 인터넷대상’ 접수에 제한이 있습니다.</text:span></text:p><text:p text:style-name="P172_0"><text:span text:style-name="T87"/></text:p><text:p text:style-name="P173_0"><text:span text:style-name="T87">□ 동의함<text:tab/><text:tab/>□ 동의하지 않음</text:span></text:p></table:table-cell></table:table-row></table:table></draw:text-box></draw:frame></text:span><text:span text:style-name="T92"/></text:p></table:table-cell></table:table-row></table:table></draw:text-box></draw:frame></text:span></text:p>
      <text:p text:style-name="P123_0"><text:span text:style-name="T86"><draw:frame draw:style-name="tableinfakeframe_gr22" svg:x="0cm" svg:y="0cm" draw:z-index="17" text:anchor-type="as-char"><draw:text-box><table:table table:style-name="Table22"><table:table-column table:style-name="Table22.A"/><table:table-row table:style-name="Table22.1"><table:table-cell table:style-name="Table22.A1" office:value-type="string"><text:p text:style-name="P184_0"><text:span text:style-name="T87">개인정보의 제3자 제공에 대한 동의</text:span></text:p></table:table-cell></table:table-row><table:table-row table:style-name="Table22.2"><table:table-cell table:style-name="Table22.A2" office:value-type="string"><text:p text:style-name="P185_0"><text:span text:style-name="T87"><text:s/> 개인정보의 제3자 제공 목적 </text:span></text:p><text:p text:style-name="P185_0"><text:span text:style-name="T87"><draw:frame draw:style-name="tableinfakeframe_gr20" svg:x="0cm" svg:y="0cm" draw:z-index="21" text:anchor-type="as-char"><draw:text-box><table:table table:style-name="Table23"><table:table-column table:style-name="Table23.A"/><table:table-row table:style-name="Table23.1"><table:table-cell table:style-name="Table23.A1" office:value-type="string"><text:p text:style-name="P168_0"><text:span text:style-name="T90"><text:s/>① </text:span><text:span text:style-name="T94">‘제21회 대한민국 인터넷대상’ 외에 한국정보방송통신대연합에서 진행하는 유사 지원사업 안내에 활용</text:span></text:p><text:p text:style-name="P174_0"><text:span text:style-name="T90"><text:s/>② </text:span><text:span text:style-name="T29">개인정보를 제공받는 자 : 한국정보방송통신대연합</text:span><text:span text:style-name="T95"/></text:p><text:p text:style-name="P175_0"><text:span text:style-name="T90"><text:s/>③</text:span><text:span text:style-name="T29"><text:s/>개인정보를 제공받는 자의 이용목적 : ①과 동일</text:span></text:p><text:p text:style-name="P176_0"><text:span text:style-name="T90"><text:s/>④</text:span><text:span text:style-name="T29"><text:s/></text:span><text:span text:style-name="T90">제공하는 개인정보 항목</text:span><text:span text:style-name="T96"><text:s/></text:span></text:p><text:p text:style-name="P170_0"><text:span text:style-name="T97"><text:s/><text:s text:c="3"/>(개인) 개인 </text:span><text:span text:style-name="T105">성명, 근무기관, 전화번호, 이메일</text:span></text:p><text:p text:style-name="P177_0"><text:span text:style-name="T98"><text:s/></text:span><text:span text:style-name="T90">⑤</text:span><text:span text:style-name="T29"><text:s/></text:span><text:span text:style-name="T90">개인정보를 제공받는자의 개인정보 보유ㆍ이용 기간 : 동의일로부터 5년간</text:span></text:p><text:p text:style-name="P178_0"><text:span text:style-name="T99"><text:s/><text:s text:c="3"/>※ </text:span><text:span text:style-name="T100">정보제공 주체가 개인정보 삭제를 요청할 경우 지체없이 파기</text:span></text:p></table:table-cell></table:table-row></table:table></draw:text-box></draw:frame></text:span></text:p><text:p text:style-name="P186_0"><text:span text:style-name="T97"><draw:frame draw:style-name="tableinfakeframe_gr21" svg:x="0cm" svg:y="0cm" draw:z-index="19" text:anchor-type="as-char"><draw:text-box><table:table table:style-name="Table24"><table:table-column table:style-name="Table24.A"/><table:table-row table:style-name="Table24.1"><table:table-cell table:style-name="Table24.A1" office:value-type="string"><text:p text:style-name="P171_0"><text:span text:style-name="T87">※ 유의 사항 : </text:span><text:span text:style-name="T93">귀하는 상기 동의를 거부할 수 있으며 동의 거부에 따른 불이익은 없습니다. </text:span></text:p><text:p text:style-name="P179_0"><text:span text:style-name="T87"/></text:p><text:p text:style-name="P179_0"><text:span text:style-name="T87">□ 동의함<text:tab/><text:tab/>□ 동의하지 않음</text:span></text:p></table:table-cell></table:table-row></table:table></draw:text-box></draw:frame></text:span></text:p></table:table-cell></table:table-row></table:table></draw:text-box></draw:frame></text:span></text:p>
      <text:p text:style-name="P123_0"><text:span text:style-name="T86"/></text:p>
      <text:p text:style-name="P124_0"><text:span text:style-name="T101"><text:s/><text:s text:c="2"/>성명 <text:s text:c="12"/></text:span><text:span text:style-name="T102"><text:s/><text:s text:c="2"/>(서명 또는 날인)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-윤고딕120" style:name="-윤고딕120"/>
    <style:font-face svg:font-family="-윤고딕130" style:name="-윤고딕130"/>
    <style:font-face svg:font-family="-윤고딕140" style:name="-윤고딕140"/>
    <style:font-face svg:font-family="HCI Poppy" style:name="HCI Poppy"/>
    <style:font-face svg:font-family="HY견고딕" style:name="HY견고딕"/>
    <style:font-face svg:font-family="HY헤드라인M" style:name="HY헤드라인M"/>
    <style:font-face svg:font-family="나눔바른고딕" style:name="나눔바른고딕"/>
    <style:font-face svg:font-family="돋움" style:name="돋움"/>
    <style:font-face svg:font-family="맑은 고딕" style:name="맑은 고딕"/>
    <style:font-face svg:font-family="바탕체" style:name="바탕체"/>
    <style:font-face svg:font-family="신명 견명조" style:name="신명 견명조"/>
    <style:font-face svg:font-family="한양견고딕" style:name="한양견고딕"/>
    <style:font-face svg:font-family="한양신명조" style:name="한양신명조"/>
    <style:font-face svg:font-family="한양중고딕" style:name="한양중고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117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822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3.528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233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939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8" style:display-name="개요 8" style:family="paragraph">
      <style:paragraph-properties fo:line-height="160%" fo:text-align="justify" fo:margin-left="2.822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5.644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9" style:display-name="개요 9" style:family="paragraph">
      <style:paragraph-properties fo:line-height="160%" fo:text-align="justify" fo:margin-left="3.175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6.350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0" style:display-name="개요 10" style:family="paragraph">
      <style:paragraph-properties fo:line-height="160%" fo:text-align="justify" fo:margin-left="3.52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7.056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next-style-name="Normal" style:family="text"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메모" style:display-name="메모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-0.45pt" fo:language="en" style:language-asian="ko" fo:country="US" style:country-asian="KR" style:letter-kerning="false"/>
    </style:style>
    <style:style style:name="차례 제목" style:display-name="차례 제목" style:family="paragraph">
      <style:paragraph-properties fo:line-height="160%" fo:text-align="start" fo:margin-left="0cm" fo:margin-right="0cm" fo:text-indent="0cm" fo:margin-top="0.423cm" fo:margin-bottom="0.106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fo:color="#2e74b5" style:font-name="함초롬돋움" style:font-name-asian="함초롬돋움" style:font-name-complex="함초롬돋움" fo:font-family="함초롬돋움" style:font-family-asian="함초롬돋움" style:font-family-complex="함초롬돋움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차례 1" style:display-name="차례 1" style:family="paragraph">
      <style:paragraph-properties fo:line-height="160%" fo:text-align="start" fo:margin-left="0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차례 2" style:display-name="차례 2" style:family="paragraph">
      <style:paragraph-properties fo:line-height="160%" fo:text-align="start" fo:margin-left="0.388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차례 3" style:display-name="차례 3" style:family="paragraph">
      <style:paragraph-properties fo:line-height="160%" fo:text-align="start" fo:margin-left="0.776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캡션" style:display-name="캡션" style:family="paragraph">
      <style:paragraph-properties fo:line-height="150%" fo:text-align="justify" fo:margin-left="0cm" fo:margin-right="0cm" fo:text-indent="0cm" fo:margin-top="0cm" fo:margin-bottom="0.282cm" fo:background-color="transparent" fo:border="none" style:shadow="none" style:text-autospace="none" style:vertical-align="auto" style:snap-to-layout-grid="true"/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(1)new" style:display-name="(1)new" style:family="paragraph">
      <style:paragraph-properties fo:line-height="180%" fo:text-align="justify" fo:margin-left="1.408cm" fo:margin-right="0cm" fo:text-indent="-0.702cm" fo:margin-top="0cm" fo:margin-bottom="0cm" fo:background-color="transparent" fo:border="none" style:shadow="none" style:text-autospace="none" style:vertical-align="auto" style:snap-to-layout-grid="false"/>
      <style:text-properties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style:letter-kerning="false"/>
    </style:style>
    <style:style style:name="xl78" style:display-name="xl78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1" style:display-name="xl71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82" style:display-name="xl82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가." style:display-name="가." style:family="paragraph">
      <style:paragraph-properties fo:line-height="183%" fo:text-align="justify" fo:margin-left="0cm" fo:margin-right="0cm" fo:text-indent="0cm" fo:margin-top="0cm" fo:margin-bottom="0.282cm" fo:background-color="transparent" fo:border="none" style:shadow="none" style:text-autospace="none" style:vertical-align="auto" style:snap-to-layout-grid="false"/>
      <style:text-properties style:font-name="-윤고딕140" style:font-name-asian="-윤고딕140" style:font-name-complex="-윤고딕140" fo:font-family="-윤고딕140" style:font-family-asian="-윤고딕140" style:font-family-complex="-윤고딕140" fo:font-size="12.50pt" style:font-size-asian="12.50pt" style:font-size-complex="12.50pt" fo:letter-spacing="-1.12pt" fo:language="en" style:language-asian="ko" fo:country="US" style:country-asian="KR" style:letter-kerning="false"/>
    </style:style>
    <style:style style:name="표-항목" style:display-name="표-항목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-윤고딕130" style:font-name-asian="-윤고딕130" style:font-name-complex="-윤고딕130" fo:font-family="-윤고딕130" style:font-family-asian="-윤고딕130" style:font-family-complex="-윤고딕130" fo:font-size="9.00pt" style:font-size-asian="9.00pt" style:font-size-complex="9.00pt" fo:letter-spacing="-0.81pt" fo:language="en" style:language-asian="ko" fo:country="US" style:country-asian="KR" style:letter-kerning="false"/>
    </style:style>
    <style:style style:name="표-내용" style:display-name="표-내용" style:family="paragraph">
      <style:paragraph-properties fo:line-height="14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-윤고딕120" style:font-name-asian="-윤고딕120" style:font-name-complex="-윤고딕120" fo:font-family="-윤고딕120" style:font-family-asian="-윤고딕120" style:font-family-complex="-윤고딕120" fo:font-size="9.00pt" style:font-size-asian="9.00pt" style:font-size-complex="9.00pt" fo:letter-spacing="-0.81pt" fo:language="en" style:language-asian="ko" fo:country="US" style:country-asian="KR" style:letter-kerning="false"/>
    </style:style>
    <style:style style:name="바탕글 사본5" style:display-name="바탕글 사본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번호" style:display-name="쪽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신명 견명조" style:font-name-asian="신명 견명조" style:font-name-complex="신명 견명조" fo:font-family="신명 견명조" style:font-family-asian="신명 견명조" style:font-family-complex="신명 견명조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699cm" style:print-orientation="portrait" fo:margin-left="2.000cm" fo:margin-right="2.000cm" fo:margin-top="1.000cm" fo:margin-bottom="1.0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5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과학기술정보통신부 공고 제2024</dc:title>
    <dc:description/>
    <dc:subject/>
    <meta:keyword/>
    <dc:creator>정보통신 유공 사무국</dc:creator>
    <meta:creation-date>2024-07-09T05:13:18.000</meta:creation-date>
    <meta:print-date>60056-05-28T05:36:10.000000955</meta:print-date>
    <meta:generator>hwp/hangul/11, 0, 0, 65535/NAME="Red_Hat_Enterprise_Linux_Server"</meta:generator>
  </office:meta>
</office:document-meta>
</file>