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" manifest:full-path="Pictures/EMB0000aec00832.jpg"/>
  <manifest:file-entry manifest:media-type="" manifest:full-path="Pictures/EMB0000aec00833.jpg"/>
  <manifest:file-entry manifest:media-type="" manifest:full-path="Pictures/EMB0000aec00834.jpg"/>
  <manifest:file-entry manifest:media-type="" manifest:full-path="Pictures/EMB0000aec00835.jpg"/>
  <manifest:file-entry manifest:media-type="" manifest:full-path="Pictures/EMB0000aec00836.jpg"/>
  <manifest:file-entry manifest:media-type="" manifest:full-path="Pictures/EMB0000aec00837.jpg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-윤고딕110" style:name="-윤고딕110"/>
    <style:font-face svg:font-family="-윤고딕120" style:name="-윤고딕120"/>
    <style:font-face svg:font-family="-윤고딕310" style:name="-윤고딕310"/>
    <style:font-face svg:font-family="-윤고딕320" style:name="-윤고딕320"/>
    <style:font-face svg:font-family="-윤명조120" style:name="-윤명조120"/>
    <style:font-face svg:font-family="HCI Poppy" style:name="HCI Poppy"/>
    <style:font-face svg:font-family="HY울릉도M" style:name="HY울릉도M"/>
    <style:font-face svg:font-family="HY헤드라인M" style:name="HY헤드라인M"/>
    <style:font-face svg:font-family="돋움" style:name="돋움"/>
    <style:font-face svg:font-family="맑은 고딕" style:name="맑은 고딕"/>
    <style:font-face svg:font-family="바탕" style:name="바탕"/>
    <style:font-face svg:font-family="산돌명조 L" style:name="산돌명조 L"/>
    <style:font-face svg:font-family="산세리프" style:name="산세리프"/>
    <style:font-face svg:font-family="신명 견명조" style:name="신명 견명조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automatic-styles>
    <style:style style:name="T70" style:family="text">
      <style:text-properties fo:color="#000000" style:text-outline="false" style:text-line-through-style="solid" style:text-position="0% 100%" style:font-name="HCI Poppy" style:font-name-asian="함초롬바탕" style:font-name-complex="함초롬바탕" fo:font-family="HCI Poppy" style:font-family-asian="함초롬바탕" style:font-family-complex="함초롬바탕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9_0_MS1_b3" style:parent-style-name="Standard" style:master-page-name="Standard" style:family="paragraph">
      <style:paragraph-properties fo:line-height="95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1" style:family="table">
      <style:table-properties style:width="16.951cm" table:align="left" fo:margin="0cm" style:shadow="none" style:may-break-between-rows="false" table:border-model="collapsing"/>
    </style:style>
    <style:style style:name="Table1.A" style:family="table-column">
      <style:table-column-properties style:column-width="16.951cm"/>
    </style:style>
    <style:style style:name="Table1.1" style:family="table-row">
      <style:table-row-properties style:min-row-height="31.22pt" fo:keep-together="auto"/>
    </style:style>
    <style:style style:name="Table1.A1" style:family="table-cell">
      <style:table-cell-properties style:vertical-align="middle" style:shadow="none" fo:background-color="#dfe6f7" fo:border-top="0.03cm solid #c0c0c0" fo:border-bottom="0.07cm solid #808080" fo:border-left="none" fo:border-right="none" fo:padding="0.049cm"/>
    </style:style>
    <style:style style:name="P185_0" style:parent-style-name="Standard" style:family="paragraph">
      <style:paragraph-properties fo:line-height="160%" fo:text-align="center" fo:margin-left="0.741cm" fo:margin-right="0cm" fo:text-indent="-0.741cm" fo:margin-top="0cm" fo:margin-bottom="0cm" fo:background-color="transparent" fo:border="none" style:shadow="none" style:text-autospace="none" style:vertical-align="auto" style:snap-to-layout-grid="true"/>
    </style:style>
    <style:style style:name="T3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6_0" style:parent-style-name="Standard" style:family="paragraph">
      <style:paragraph-properties fo:line-height="105%" fo:text-align="justify" fo:margin-left="0.190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0_0" style:parent-style-name="Standard" style:family="paragraph">
      <style:paragraph-properties fo:line-height="117%" fo:text-align="justify" fo:margin-left="0.190cm" fo:margin-right="0.176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1_38" style:parent-style-name="선그리기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32" style:family="text">
      <style:text-properties fo:color="#000000" style:text-outline="false" style:text-line-through-style="solid" style:text-position="0% 100%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2_38" style:parent-style-name="선그리기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29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2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7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-0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6_0" style:parent-style-name="Standard" style:family="paragraph">
      <style:paragraph-properties fo:line-height="160%" fo:text-align="justify" fo:margin-left="1.267cm" fo:margin-right="0cm" fo:text-indent="-1.267cm" fo:margin-top="0cm" fo:margin-bottom="0cm" fo:background-color="transparent" fo:border="none" style:shadow="none" style:text-autospace="none" style:vertical-align="auto" style:snap-to-layout-grid="true"/>
    </style:style>
    <style:style style:name="T7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3_0" style:parent-style-name="Standard" style:family="paragraph">
      <style:paragraph-properties fo:line-height="95%" fo:text-align="justify" fo:margin-left="1.019cm" fo:margin-right="0cm" fo:text-indent="-1.019cm" fo:margin-top="0cm" fo:margin-bottom="0cm" fo:background-color="transparent" fo:border="none" style:shadow="none" style:text-autospace="none" style:vertical-align="auto" style:snap-to-layout-grid="true"/>
    </style:style>
    <style:style style:name="T7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7_0" style:parent-style-name="Standard" style:family="paragraph">
      <style:paragraph-properties fo:line-height="130%" fo:text-align="justify" fo:margin-left="0.830cm" fo:margin-right="0cm" fo:text-indent="-0.830cm" fo:margin-top="0cm" fo:margin-bottom="0cm" fo:background-color="transparent" fo:border="none" style:shadow="none" style:text-autospace="none" style:vertical-align="auto" style:snap-to-layout-grid="true"/>
    </style:style>
    <style:style style:name="P194_0" style:parent-style-name="Standard" style:family="paragraph">
      <style:paragraph-properties fo:line-height="117%" fo:text-align="justify" fo:margin-left="1.019cm" fo:margin-right="0cm" fo:text-indent="-1.019cm" fo:margin-top="0cm" fo:margin-bottom="0cm" fo:background-color="transparent" fo:border="none" style:shadow="none" style:text-autospace="none" style:vertical-align="auto" style:snap-to-layout-grid="true"/>
    </style:style>
    <style:style style:name="T34" style:family="text">
      <style:text-properties fo:color="#000000" style:text-outline="false" style:text-line-through-style="solid" style:text-position="super 58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_0" style:parent-style-name="Standard" style:family="paragraph">
      <style:paragraph-properties fo:line-height="160%" fo:text-align="justify" fo:margin-left="0.830cm" fo:margin-right="0cm" fo:text-indent="-0.830cm" fo:margin-top="0cm" fo:margin-bottom="0cm" fo:background-color="transparent" fo:border="none" style:shadow="none" style:text-autospace="none" style:vertical-align="auto" style:snap-to-layout-grid="true"/>
    </style:style>
    <style:style style:name="T7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2.8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3.2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8_0" style:parent-style-name="Standard" style:family="paragraph">
      <style:paragraph-properties fo:line-height="160%" fo:text-align="start" fo:margin-left="2.955cm" fo:margin-right="0cm" fo:text-indent="-2.955cm" fo:margin-top="0cm" fo:margin-bottom="0cm" fo:background-color="transparent" fo:border="none" style:shadow="none" style:text-autospace="none" style:vertical-align="auto" style:snap-to-layout-grid="true"/>
    </style:style>
    <style:style style:name="T2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_0" style:parent-style-name="Standard" style:family="paragraph">
      <style:paragraph-properties fo:line-height="160%" fo:text-align="justify" fo:margin-left="3.104cm" fo:margin-right="0cm" fo:text-indent="-3.104cm" fo:margin-top="0cm" fo:margin-bottom="0cm" fo:background-color="transparent" fo:border="none" style:shadow="none" style:text-autospace="none" style:vertical-align="auto" style:snap-to-layout-grid="true"/>
    </style:style>
    <style:style style:name="P1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5_0" style:parent-style-name="Standard" style:family="paragraph">
      <style:paragraph-properties fo:line-height="95%" fo:text-align="justify" fo:margin-left="1.047cm" fo:margin-right="0cm" fo:text-indent="-1.047cm" fo:margin-top="0cm" fo:margin-bottom="0cm" fo:background-color="transparent" fo:border="none" style:shadow="none" style:text-autospace="none" style:vertical-align="auto" style:snap-to-layout-grid="true"/>
    </style:style>
    <style:style style:name="T8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9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_0" style:parent-style-name="Standard" style:family="paragraph">
      <style:paragraph-properties fo:line-height="13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6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" style:family="table">
      <style:table-properties style:width="16.350cm" table:align="left" fo:margin="0cm" style:shadow="none" style:may-break-between-rows="true" table:border-model="collapsing"/>
    </style:style>
    <style:style style:name="Table2.A" style:family="table-column">
      <style:table-column-properties style:column-width="3.163cm"/>
    </style:style>
    <style:style style:name="Table2.B" style:family="table-column">
      <style:table-column-properties style:column-width="1.183cm"/>
    </style:style>
    <style:style style:name="Table2.C" style:family="table-column">
      <style:table-column-properties style:column-width="3.079cm"/>
    </style:style>
    <style:style style:name="Table2.D" style:family="table-column">
      <style:table-column-properties style:column-width="1.383cm"/>
    </style:style>
    <style:style style:name="Table2.E" style:family="table-column">
      <style:table-column-properties style:column-width="3.079cm"/>
    </style:style>
    <style:style style:name="Table2.F" style:family="table-column">
      <style:table-column-properties style:column-width="1.383cm"/>
    </style:style>
    <style:style style:name="Table2.G" style:family="table-column">
      <style:table-column-properties style:column-width="3.080cm"/>
    </style:style>
    <style:style style:name="Table2.1" style:family="table-row">
      <style:table-row-properties style:min-row-height="17.65pt" fo:keep-together="auto"/>
    </style:style>
    <style:style style:name="Table2.A1" style:family="table-cell">
      <style:table-cell-properties style:vertical-align="middle" style:shadow="none" fo:background-color="#dfe6f7" fo:border="0.012cm solid #000000" fo:padding-top="0.050cm" fo:padding-bottom="0.050cm" fo:padding-left="0.180cm" fo:padding-right="0.180cm"/>
    </style:style>
    <style:style style:name="Table2.B1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2.C1" style:family="table-cell">
      <style:table-cell-properties style:vertical-align="middle" style:shadow="none" fo:background-color="#dfe6f7" fo:border="0.012cm solid #000000" fo:padding-top="0.050cm" fo:padding-bottom="0.050cm" fo:padding-left="0.180cm" fo:padding-right="0.180cm"/>
    </style:style>
    <style:style style:name="Table2.D1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2.E1" style:family="table-cell">
      <style:table-cell-properties style:vertical-align="middle" style:shadow="none" fo:background-color="#dfe6f7" fo:border="0.012cm solid #000000" fo:padding-top="0.050cm" fo:padding-bottom="0.050cm" fo:padding-left="0.180cm" fo:padding-right="0.180cm"/>
    </style:style>
    <style:style style:name="Table2.F1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2.G1" style:family="table-cell">
      <style:table-cell-properties style:vertical-align="middle" style:shadow="none" fo:background-color="#dfe6f7" fo:border="0.012cm solid #000000" fo:padding-top="0.050cm" fo:padding-bottom="0.050cm" fo:padding-left="0.180cm" fo:padding-right="0.180cm"/>
    </style:style>
    <style:style style:name="Table2.2" style:family="table-row">
      <style:table-row-properties style:min-row-height="18.43pt" fo:keep-together="auto"/>
    </style:style>
    <style:style style:name="Table2.B2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2.D2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2.F2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2.3" style:family="table-row">
      <style:table-row-properties style:min-row-height="17.65pt" fo:keep-together="auto"/>
    </style:style>
    <style:style style:name="Table2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B3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2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D3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2.E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.F3" style:family="table-cell">
      <style:table-cell-properties style:vertical-align="middle" style:shadow="none" fo:border-top="none" fo:border-bottom="none" fo:border-left="0.012cm solid #000000" fo:border-right="0.012cm solid #000000" fo:padding-top="0.050cm" fo:padding-bottom="0.050cm" fo:padding-left="0.180cm" fo:padding-right="0.180cm"/>
    </style:style>
    <style:style style:name="Table2.G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196_0" style:parent-style-name="Standard" style:family="paragraph">
      <style:paragraph-properties fo:line-height="95%" fo:text-align="justify" fo:margin-left="1.414cm" fo:margin-right="0cm" fo:text-indent="-1.414cm" fo:margin-top="0cm" fo:margin-bottom="0cm" fo:background-color="transparent" fo:border="none" style:shadow="none" style:text-autospace="none" style:vertical-align="auto" style:snap-to-layout-grid="true"/>
    </style:style>
    <style:style style:name="T85" style:family="text">
      <style:text-properties fo:color="#ff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9_0" style:parent-style-name="Standard" style:family="paragraph">
      <style:paragraph-properties fo:line-height="130%" fo:text-align="end" fo:margin-left="3.104cm" fo:margin-right="0cm" fo:text-indent="-3.104cm" fo:margin-top="0cm" fo:margin-bottom="0cm" fo:background-color="transparent" fo:border="none" style:shadow="none" style:text-autospace="none" style:vertical-align="auto" style:snap-to-layout-grid="true"/>
    </style:style>
    <style:style style:name="P197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3" style:family="table">
      <style:table-properties style:width="16.391cm" table:align="left" fo:margin="0cm" style:shadow="none" style:may-break-between-rows="true" table:border-model="collapsing"/>
    </style:style>
    <style:style style:name="Table3.A" style:family="table-column">
      <style:table-column-properties style:column-width="2.904cm"/>
    </style:style>
    <style:style style:name="Table3.B" style:family="table-column">
      <style:table-column-properties style:column-width="9.090cm"/>
    </style:style>
    <style:style style:name="Table3.C" style:family="table-column">
      <style:table-column-properties style:column-width="2.648cm"/>
    </style:style>
    <style:style style:name="Table3.D" style:family="table-column">
      <style:table-column-properties style:column-width="1.749cm"/>
    </style:style>
    <style:style style:name="Table3.1" style:family="table-row">
      <style:table-row-properties style:min-row-height="14.82pt" fo:keep-together="auto"/>
    </style:style>
    <style:style style:name="Table3.A1" style:family="table-cell">
      <style:table-cell-properties style:vertical-align="middle" style:shadow="none" fo:background-color="#dfe6f7" fo:border="0.012cm solid #000000" fo:padding-top="0.050cm" fo:padding-bottom="0.050cm" fo:padding-left="0.180cm" fo:padding-right="0.180cm"/>
    </style:style>
    <style:style style:name="Table3.B1" style:family="table-cell">
      <style:table-cell-properties style:vertical-align="middle" style:shadow="none" fo:background-color="#dfe6f7" fo:border="0.012cm solid #000000" fo:padding-top="0.050cm" fo:padding-bottom="0.050cm" fo:padding-left="0.180cm" fo:padding-right="0.180cm"/>
    </style:style>
    <style:style style:name="Table3.C1" style:family="table-cell">
      <style:table-cell-properties style:vertical-align="middle" style:shadow="none" fo:background-color="#dfe6f7" fo:border="0.012cm solid #000000" fo:padding-top="0.050cm" fo:padding-bottom="0.050cm" fo:padding-left="0.180cm" fo:padding-right="0.180cm"/>
    </style:style>
    <style:style style:name="Table3.2" style:family="table-row">
      <style:table-row-properties style:min-row-height="14.82pt" fo:keep-together="auto"/>
    </style:style>
    <style:style style:name="Table3.A2" style:family="table-cell">
      <style:table-cell-properties style:vertical-align="middle" style:shadow="none" fo:border-top="0.012cm solid #000000" fo:border-bottom="0.05cm solid #000000" fo:border-left="0.012cm solid #000000" fo:border-right="0.012cm solid #000000" fo:padding-top="0.050cm" fo:padding-bottom="0.050cm" fo:padding-left="0.180cm" fo:padding-right="0.180cm"/>
    </style:style>
    <style:style style:name="Table3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2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-top="0.050cm" fo:padding-bottom="0.050cm" fo:padding-left="0.180cm" fo:padding-right="0.180cm"/>
    </style:style>
    <style:style style:name="Table3.D2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-top="0.050cm" fo:padding-bottom="0.050cm" fo:padding-left="0.180cm" fo:padding-right="0.180cm"/>
    </style:style>
    <style:style style:name="Table3.3" style:family="table-row">
      <style:table-row-properties style:min-row-height="14.82pt" fo:keep-together="auto"/>
    </style:style>
    <style:style style:name="Table3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3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-top="0.050cm" fo:padding-bottom="0.050cm" fo:padding-left="0.180cm" fo:padding-right="0.180cm"/>
    </style:style>
    <style:style style:name="Table3.D3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-top="0.050cm" fo:padding-bottom="0.050cm" fo:padding-left="0.180cm" fo:padding-right="0.180cm"/>
    </style:style>
    <style:style style:name="Table3.4" style:family="table-row">
      <style:table-row-properties style:min-row-height="14.82pt" fo:keep-together="auto"/>
    </style:style>
    <style:style style:name="Table3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4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-top="0.050cm" fo:padding-bottom="0.050cm" fo:padding-left="0.180cm" fo:padding-right="0.180cm"/>
    </style:style>
    <style:style style:name="Table3.D4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-top="0.050cm" fo:padding-bottom="0.050cm" fo:padding-left="0.180cm" fo:padding-right="0.180cm"/>
    </style:style>
    <style:style style:name="Table3.5" style:family="table-row">
      <style:table-row-properties style:min-row-height="14.82pt" fo:keep-together="auto"/>
    </style:style>
    <style:style style:name="Table3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5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-top="0.050cm" fo:padding-bottom="0.050cm" fo:padding-left="0.180cm" fo:padding-right="0.180cm"/>
    </style:style>
    <style:style style:name="Table3.D5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-top="0.050cm" fo:padding-bottom="0.050cm" fo:padding-left="0.180cm" fo:padding-right="0.180cm"/>
    </style:style>
    <style:style style:name="Table3.6" style:family="table-row">
      <style:table-row-properties style:min-row-height="14.82pt" fo:keep-together="auto"/>
    </style:style>
    <style:style style:name="Table3.B6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-top="0.050cm" fo:padding-bottom="0.050cm" fo:padding-left="0.180cm" fo:padding-right="0.180cm"/>
    </style:style>
    <style:style style:name="Table3.C6" style:family="table-cell">
      <style:table-cell-properties style:vertical-align="middle" style:shadow="none" fo:border-top="0.012cm solid #000000" fo:border-bottom="0.012cm dotted #000000" fo:border-left="0.012cm solid #000000" fo:border-right="0.012cm dotted #000000" fo:padding-top="0.050cm" fo:padding-bottom="0.050cm" fo:padding-left="0.180cm" fo:padding-right="0.180cm"/>
    </style:style>
    <style:style style:name="Table3.D6" style:family="table-cell">
      <style:table-cell-properties style:vertical-align="middle" style:shadow="none" fo:border-top="0.012cm solid #000000" fo:border-bottom="0.012cm dotted #000000" fo:border-left="0.012cm dotted #000000" fo:border-right="0.012cm solid #000000" fo:padding-top="0.050cm" fo:padding-bottom="0.050cm" fo:padding-left="0.180cm" fo:padding-right="0.180cm"/>
    </style:style>
    <style:style style:name="Table3.7" style:family="table-row">
      <style:table-row-properties style:min-row-height="14.82pt" fo:keep-together="auto"/>
    </style:style>
    <style:style style:name="Table3.B7" style:family="table-cell">
      <style:table-cell-properties style:vertical-align="middle" style:shadow="none" fo:border-top="0.012cm dotted #000000" fo:border-bottom="0.05cm solid #000000" fo:border-left="0.012cm solid #000000" fo:border-right="0.012cm solid #000000" fo:padding-top="0.050cm" fo:padding-bottom="0.050cm" fo:padding-left="0.180cm" fo:padding-right="0.180cm"/>
    </style:style>
    <style:style style:name="Table3.C7" style:family="table-cell">
      <style:table-cell-properties style:vertical-align="middle" style:shadow="none" fo:border-top="0.012cm dotted #000000" fo:border-bottom="0.05cm solid #000000" fo:border-left="0.012cm solid #000000" fo:border-right="0.012cm dotted #000000" fo:padding-top="0.050cm" fo:padding-bottom="0.050cm" fo:padding-left="0.180cm" fo:padding-right="0.180cm"/>
    </style:style>
    <style:style style:name="Table3.D7" style:family="table-cell">
      <style:table-cell-properties style:vertical-align="middle" style:shadow="none" fo:border-top="0.012cm dotted #000000" fo:border-bottom="0.05cm solid #000000" fo:border-left="0.012cm dotted #000000" fo:border-right="0.012cm solid #000000" fo:padding-top="0.050cm" fo:padding-bottom="0.050cm" fo:padding-left="0.180cm" fo:padding-right="0.180cm"/>
    </style:style>
    <style:style style:name="Table3.8" style:family="table-row">
      <style:table-row-properties style:min-row-height="14.82pt" fo:keep-together="auto"/>
    </style:style>
    <style:style style:name="Table3.A8" style:family="table-cell">
      <style:table-cell-properties style:vertical-align="middle" style:shadow="none" fo:border-top="0.05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3.B8" style:family="table-cell">
      <style:table-cell-properties style:vertical-align="middle" style:shadow="none" fo:border-top="0.05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3.C8" style:family="table-cell">
      <style:table-cell-properties style:vertical-align="middle" style:shadow="none" fo:border-top="0.05cm solid #000000" fo:border-bottom="0.012cm solid #000000" fo:border-left="0.012cm solid #000000" fo:border-right="0.012cm dotted #000000" fo:padding-top="0.050cm" fo:padding-bottom="0.050cm" fo:padding-left="0.180cm" fo:padding-right="0.180cm"/>
    </style:style>
    <style:style style:name="Table3.D8" style:family="table-cell">
      <style:table-cell-properties style:vertical-align="middle" style:shadow="none" fo:border-top="0.05cm solid #000000" fo:border-bottom="0.012cm solid #000000" fo:border-left="0.012cm dotted #000000" fo:border-right="0.012cm solid #000000" fo:padding-top="0.050cm" fo:padding-bottom="0.050cm" fo:padding-left="0.180cm" fo:padding-right="0.180cm"/>
    </style:style>
    <style:style style:name="Table3.9" style:family="table-row">
      <style:table-row-properties style:min-row-height="14.82pt" fo:keep-together="auto"/>
    </style:style>
    <style:style style:name="Table3.B9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9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-top="0.050cm" fo:padding-bottom="0.050cm" fo:padding-left="0.180cm" fo:padding-right="0.180cm"/>
    </style:style>
    <style:style style:name="Table3.D9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-top="0.050cm" fo:padding-bottom="0.050cm" fo:padding-left="0.180cm" fo:padding-right="0.180cm"/>
    </style:style>
    <style:style style:name="Table3.10" style:family="table-row">
      <style:table-row-properties style:min-row-height="14.82pt" fo:keep-together="auto"/>
    </style:style>
    <style:style style:name="Table3.B10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10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-top="0.050cm" fo:padding-bottom="0.050cm" fo:padding-left="0.180cm" fo:padding-right="0.180cm"/>
    </style:style>
    <style:style style:name="Table3.D10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-top="0.050cm" fo:padding-bottom="0.050cm" fo:padding-left="0.180cm" fo:padding-right="0.180cm"/>
    </style:style>
    <style:style style:name="Table3.11" style:family="table-row">
      <style:table-row-properties style:min-row-height="14.82pt" fo:keep-together="auto"/>
    </style:style>
    <style:style style:name="Table3.B1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11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-top="0.050cm" fo:padding-bottom="0.050cm" fo:padding-left="0.180cm" fo:padding-right="0.180cm"/>
    </style:style>
    <style:style style:name="Table3.D11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-top="0.050cm" fo:padding-bottom="0.050cm" fo:padding-left="0.180cm" fo:padding-right="0.180cm"/>
    </style:style>
    <style:style style:name="Table3.12" style:family="table-row">
      <style:table-row-properties style:min-row-height="14.82pt" fo:keep-together="auto"/>
    </style:style>
    <style:style style:name="Table3.B1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.C12" style:family="table-cell">
      <style:table-cell-properties style:vertical-align="middle" style:shadow="none" fo:border-top="0.012cm solid #000000" fo:border-bottom="0.012cm solid #000000" fo:border-left="0.012cm solid #000000" fo:border-right="0.012cm dotted #000000" fo:padding-top="0.050cm" fo:padding-bottom="0.050cm" fo:padding-left="0.180cm" fo:padding-right="0.180cm"/>
    </style:style>
    <style:style style:name="Table3.D12" style:family="table-cell">
      <style:table-cell-properties style:vertical-align="middle" style:shadow="none" fo:border-top="0.012cm solid #000000" fo:border-bottom="0.012cm solid #000000" fo:border-left="0.012cm dotted #000000" fo:border-right="0.012cm solid #000000" fo:padding-top="0.050cm" fo:padding-bottom="0.050cm" fo:padding-left="0.180cm" fo:padding-right="0.180cm"/>
    </style:style>
    <style:style style:name="P72_0" style:parent-style-name="Standard" style:family="paragraph">
      <style:paragraph-properties fo:line-height="130%" fo:text-align="justify" fo:margin-left="0.157cm" fo:margin-right="0cm" fo:text-indent="-0.157cm" fo:margin-top="0cm" fo:margin-bottom="0cm" fo:background-color="transparent" fo:border="none" style:shadow="none" style:text-autospace="none" style:vertical-align="auto" style:snap-to-layout-grid="true"/>
    </style:style>
    <style:style style:name="T2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64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7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6_0" style:parent-style-name="Standard" style:family="paragraph">
      <style:paragraph-properties fo:line-height="130%" fo:text-align="justify" fo:margin-left="0.999cm" fo:margin-right="0cm" fo:text-indent="-0.999cm" fo:margin-top="0cm" fo:margin-bottom="0cm" fo:background-color="transparent" fo:border="none" style:shadow="none" style:text-autospace="none" style:vertical-align="auto" style:snap-to-layout-grid="true"/>
    </style:style>
    <style:style style:name="T9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fo:background-color="#dfe6f7" style:text-emphasize="none" style:text-scale="100%"/>
    </style:style>
    <style:style style:name="T9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2.2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2.25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9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9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3_0" style:parent-style-name="Standard" style:family="paragraph">
      <style:paragraph-properties fo:line-height="160%" fo:text-align="justify" fo:margin-left="1.285cm" fo:margin-right="0cm" fo:text-indent="-1.285cm" fo:margin-top="0cm" fo:margin-bottom="0cm" fo:background-color="transparent" fo:border="none" style:shadow="none" style:text-autospace="none" style:vertical-align="auto" style:snap-to-layout-grid="true"/>
    </style:style>
    <style:style style:name="T97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4" style:family="table">
      <style:table-properties style:width="16.890cm" table:align="left" fo:margin="0cm" style:shadow="none" style:may-break-between-rows="true" table:border-model="collapsing"/>
    </style:style>
    <style:style style:name="Table4.A" style:family="table-column">
      <style:table-column-properties style:column-width="2.105cm"/>
    </style:style>
    <style:style style:name="Table4.B" style:family="table-column">
      <style:table-column-properties style:column-width="0.199cm"/>
    </style:style>
    <style:style style:name="Table4.C" style:family="table-column">
      <style:table-column-properties style:column-width="14.585cm"/>
    </style:style>
    <style:style style:name="Table4.1" style:family="table-row">
      <style:table-row-properties style:min-row-height="28.31pt" fo:keep-together="auto"/>
    </style:style>
    <style:style style:name="Table4.A1" style:family="table-cell">
      <style:table-cell-properties style:vertical-align="middle" style:shadow="none" fo:background-color="#342dbe" fo:border="0.05cm solid #1b1760" fo:padding="0.050cm"/>
    </style:style>
    <style:style style:name="Table4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4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74_0_b4" style:parent-style-name="Standard" style:family="paragraph">
      <style:paragraph-properties fo:line-height="160%" fo:text-align="center" fo:margin-left="1.285cm" fo:margin-right="0cm" fo:text-indent="-1.285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74_0" style:parent-style-name="Standard" style:family="paragraph">
      <style:paragraph-properties fo:line-height="160%" fo:text-align="center" fo:margin-left="1.285cm" fo:margin-right="0cm" fo:text-indent="-1.285cm" fo:margin-top="0cm" fo:margin-bottom="0cm" fo:background-color="transparent" fo:border="none" style:shadow="none" style:text-autospace="none" style:vertical-align="auto" style:snap-to-layout-grid="true"/>
    </style:style>
    <style:style style:name="T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5" style:family="table">
      <style:table-properties style:width="17.000cm" table:align="left" fo:margin="0cm" style:shadow="none" style:may-break-between-rows="true" table:border-model="collapsing"/>
    </style:style>
    <style:style style:name="Table5.A" style:family="table-column">
      <style:table-column-properties style:column-width="2.106cm"/>
    </style:style>
    <style:style style:name="Table5.B" style:family="table-column">
      <style:table-column-properties style:column-width="5.201cm"/>
    </style:style>
    <style:style style:name="Table5.C" style:family="table-column">
      <style:table-column-properties style:column-width="9.693cm"/>
    </style:style>
    <style:style style:name="Table5.1" style:family="table-row">
      <style:table-row-properties style:min-row-height="20.48pt" fo:keep-together="auto"/>
    </style:style>
    <style:style style:name="Table5.A1" style:family="table-cell">
      <style:table-cell-properties style:vertical-align="middle" style:shadow="none" fo:background-color="#dfe6f7" fo:border-top="0.012cm solid #000000" fo:border-bottom="0.012cm solid #000000" fo:border-left="none" fo:border-right="0.012cm solid #000000" fo:padding="0.050cm"/>
    </style:style>
    <style:style style:name="Table5.B1" style:family="table-cell">
      <style:table-cell-properties style:vertical-align="middle" style:shadow="none" fo:background-color="#dfe6f7" fo:border="0.012cm solid #000000" fo:padding="0.050cm"/>
    </style:style>
    <style:style style:name="Table5.C1" style:family="table-cell">
      <style:table-cell-properties style:vertical-align="middle" style:shadow="none" fo:background-color="#dfe6f7" fo:border-top="0.012cm solid #000000" fo:border-bottom="0.012cm solid #000000" fo:border-left="0.012cm solid #000000" fo:border-right="none" fo:padding="0.050cm"/>
    </style:style>
    <style:style style:name="Table5.2" style:family="table-row">
      <style:table-row-properties style:min-row-height="254.11pt" fo:keep-together="auto"/>
    </style:style>
    <style:style style:name="Table5.A2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5.B2" style:family="table-cell">
      <style:table-cell-properties style:vertical-align="middle" style:shadow="none" fo:border="0.012cm solid #000000" fo:padding="0.050cm"/>
    </style:style>
    <style:style style:name="Table5.C2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5.3" style:family="table-row">
      <style:table-row-properties style:min-row-height="169.49pt" fo:keep-together="auto"/>
    </style:style>
    <style:style style:name="Table5.A3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5.B3" style:family="table-cell">
      <style:table-cell-properties style:vertical-align="middle" style:shadow="none" fo:border="0.012cm solid #000000" fo:padding="0.050cm"/>
    </style:style>
    <style:style style:name="Table5.C3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5.4" style:family="table-row">
      <style:table-row-properties style:min-row-height="86.29pt" fo:keep-together="auto"/>
    </style:style>
    <style:style style:name="Table5.A4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5.B4" style:family="table-cell">
      <style:table-cell-properties style:vertical-align="middle" style:shadow="none" fo:border="0.012cm solid #000000" fo:padding="0.050cm"/>
    </style:style>
    <style:style style:name="Table5.C4" style:family="table-cell">
      <style:table-cell-properties style:vertical-align="middle" style:shadow="none" fo:border-top="0.012cm solid #000000" fo:border-bottom="0.012cm solid #000000" fo:border-left="0.012cm solid #000000" fo:border-right="none" fo:padding="0.050cm"/>
    </style:style>
    <style:style style:name="Table5.5" style:family="table-row">
      <style:table-row-properties style:min-row-height="65.45pt" fo:keep-together="auto"/>
    </style:style>
    <style:style style:name="Table5.A5" style:family="table-cell">
      <style:table-cell-properties style:vertical-align="middle" style:shadow="none" fo:border-top="0.012cm solid #000000" fo:border-bottom="0.012cm solid #000000" fo:border-left="none" fo:border-right="0.012cm solid #000000" fo:padding="0.050cm"/>
    </style:style>
    <style:style style:name="Table5.B5" style:family="table-cell">
      <style:table-cell-properties style:vertical-align="middle" style:shadow="none" fo:border="0.012cm solid #000000" fo:padding="0.050cm"/>
    </style:style>
    <style:style style:name="P131_0" style:parent-style-name="Standard" style:family="paragraph">
      <style:paragraph-properties fo:line-height="160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>
        <style:tab-stops>
          <style:tab-stop style:position="8.891cm" style:type="left" style:leader-style="none"/>
        </style:tab-stops>
      </style:paragraph-properties>
    </style:style>
    <style:style style:name="T15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32_0" style:parent-style-name="Standard" style:family="paragraph">
      <style:paragraph-properties fo:line-height="140%" fo:text-align="justify" fo:margin-left="0.712cm" fo:margin-right="0cm" fo:text-indent="-0.712cm" fo:margin-top="0.106cm" fo:margin-bottom="0cm" fo:background-color="transparent" fo:border="none" style:shadow="none" style:text-autospace="none" style:vertical-align="auto" style:snap-to-layout-grid="true"/>
    </style:style>
    <style:style style:name="T10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8_0" style:parent-style-name="Standard" style:family="paragraph">
      <style:paragraph-properties fo:line-height="117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>
        <style:tab-stops>
          <style:tab-stop style:position="8.891cm" style:type="left" style:leader-style="none"/>
        </style:tab-stops>
      </style:paragraph-properties>
    </style:style>
    <style:style style:name="T1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9_0" style:parent-style-name="Standard" style:family="paragraph">
      <style:paragraph-properties fo:line-height="117%" fo:text-align="justify" fo:margin-left="0.818cm" fo:margin-right="0cm" fo:text-indent="-0.818cm" fo:margin-top="0.106cm" fo:margin-bottom="0cm" fo:background-color="transparent" fo:border="none" style:shadow="none" style:text-autospace="none" style:vertical-align="auto" style:snap-to-layout-grid="true"/>
    </style:style>
    <style:style style:name="T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3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6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5.00pt" style:font-size-asian="5.00pt" style:font-size-complex="5.00pt" fo:letter-spacing="-0.2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0_39" style:parent-style-name="각주내용(신명조9)" style:family="paragraph">
      <style:paragraph-properties fo:line-height="117%" fo:text-align="justify" fo:margin-left="0.973cm" fo:margin-right="0cm" fo:text-indent="-0.973cm" fo:margin-top="0.106cm" fo:margin-bottom="0cm" fo:background-color="transparent" fo:border="none" style:shadow="none" style:text-autospace="none" style:vertical-align="auto" style:snap-to-layout-grid="false"/>
    </style:style>
    <style:style style:name="T16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7_0" style:parent-style-name="Standard" style:family="paragraph">
      <style:paragraph-properties fo:line-height="160%" fo:text-align="justify" fo:margin-left="1.947cm" fo:margin-right="0cm" fo:text-indent="-1.947cm" fo:margin-top="0.106cm" fo:margin-bottom="0cm" fo:background-color="transparent" fo:border="none" style:shadow="none" style:text-autospace="none" style:vertical-align="auto" style:snap-to-layout-grid="true"/>
    </style:style>
    <style:style style:name="T16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8_0" style:parent-style-name="Standard" style:family="paragraph">
      <style:paragraph-properties fo:line-height="160%" fo:text-align="justify" fo:margin-left="1.663cm" fo:margin-right="0cm" fo:text-indent="-1.663cm" fo:margin-top="0.106cm" fo:margin-bottom="0cm" fo:background-color="transparent" fo:border="none" style:shadow="none" style:text-autospace="none" style:vertical-align="auto" style:snap-to-layout-grid="true"/>
    </style:style>
    <style:style style:name="P201_39" style:parent-style-name="각주내용(신명조9)" style:family="paragraph">
      <style:paragraph-properties fo:line-height="117%" fo:text-align="justify" fo:margin-left="1.010cm" fo:margin-right="0cm" fo:text-indent="-1.010cm" fo:margin-top="0.106cm" fo:margin-bottom="0cm" fo:background-color="transparent" fo:border="none" style:shadow="none" style:text-autospace="none" style:vertical-align="auto" style:snap-to-layout-grid="false"/>
    </style:style>
    <style:style style:name="T16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_39" style:parent-style-name="각주내용(신명조9)" style:family="paragraph">
      <style:paragraph-properties fo:line-height="160%" fo:text-align="justify" fo:margin-left="1.010cm" fo:margin-right="0cm" fo:text-indent="-1.010cm" fo:margin-top="0.106cm" fo:margin-bottom="0cm" fo:background-color="transparent" fo:border="none" style:shadow="none" style:text-autospace="none" style:vertical-align="auto" style:snap-to-layout-grid="false"/>
    </style:style>
    <style:style style:name="T2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2_0" style:parent-style-name="Standard" style:family="paragraph">
      <style:paragraph-properties fo:line-height="117%" fo:text-align="justify" fo:margin-left="0.817cm" fo:margin-right="0cm" fo:text-indent="-0.817cm" fo:margin-top="0.106cm" fo:margin-bottom="0cm" fo:background-color="transparent" fo:border="none" style:shadow="none" style:text-autospace="none" style:vertical-align="auto" style:snap-to-layout-grid="true"/>
    </style:style>
    <style:style style:name="T17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7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9.00pt" style:font-size-asian="9.00pt" style:font-size-complex="9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3_39" style:parent-style-name="각주내용(신명조9)" style:family="paragraph">
      <style:paragraph-properties fo:line-height="117%" fo:text-align="justify" fo:margin-left="0.893cm" fo:margin-right="0cm" fo:text-indent="-0.893cm" fo:margin-top="0.106cm" fo:margin-bottom="0cm" fo:background-color="transparent" fo:border="none" style:shadow="none" style:text-autospace="none" style:vertical-align="auto" style:snap-to-layout-grid="false"/>
    </style:style>
    <style:style style:name="P204_39" style:parent-style-name="각주내용(신명조9)" style:family="paragraph">
      <style:paragraph-properties fo:line-height="117%" fo:text-align="justify" fo:margin-left="0.968cm" fo:margin-right="0cm" fo:text-indent="-0.968cm" fo:margin-top="0.106cm" fo:margin-bottom="0cm" fo:background-color="transparent" fo:border="none" style:shadow="none" style:text-autospace="none" style:vertical-align="auto" style:snap-to-layout-grid="false"/>
    </style:style>
    <style:style style:name="T10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0_0" style:parent-style-name="Standard" style:family="paragraph">
      <style:paragraph-properties fo:line-height="13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05_0" style:parent-style-name="Standard" style:family="paragraph">
      <style:paragraph-properties fo:line-height="117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17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6_0" style:parent-style-name="Standard" style:family="paragraph">
      <style:paragraph-properties fo:line-height="117%" fo:text-align="justify" fo:margin-left="1.083cm" fo:margin-right="0cm" fo:text-indent="-1.083cm" fo:margin-top="0.106cm" fo:margin-bottom="0cm" fo:background-color="transparent" fo:border="none" style:shadow="none" style:text-autospace="none" style:vertical-align="auto" style:snap-to-layout-grid="true"/>
    </style:style>
    <style:style style:name="P207_0" style:parent-style-name="Standard" style:family="paragraph">
      <style:paragraph-properties fo:line-height="117%" fo:text-align="justify" fo:margin-left="0.828cm" fo:margin-right="0cm" fo:text-indent="-0.828cm" fo:margin-top="0.106cm" fo:margin-bottom="0cm" fo:background-color="transparent" fo:border="none" style:shadow="none" style:text-autospace="none" style:vertical-align="auto" style:snap-to-layout-grid="true"/>
    </style:style>
    <style:style style:name="P208_39" style:parent-style-name="각주내용(신명조9)" style:family="paragraph">
      <style:paragraph-properties fo:line-height="117%" fo:text-align="justify" fo:margin-left="1.046cm" fo:margin-right="0cm" fo:text-indent="-1.046cm" fo:margin-top="0.106cm" fo:margin-bottom="0cm" fo:background-color="transparent" fo:border="none" style:shadow="none" style:text-autospace="none" style:vertical-align="auto" style:snap-to-layout-grid="false"/>
    </style:style>
    <style:style style:name="T17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7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209_0" style:parent-style-name="Standard" style:family="paragraph">
      <style:paragraph-properties fo:line-height="109%" fo:text-align="justify" fo:margin-left="1.381cm" fo:margin-right="0cm" fo:text-indent="-1.381cm" fo:margin-top="0.106cm" fo:margin-bottom="0cm" fo:background-color="transparent" fo:border="none" style:shadow="none" style:text-autospace="none" style:vertical-align="auto" style:snap-to-layout-grid="true"/>
    </style:style>
    <style:style style:name="T17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51_0" style:parent-style-name="Standard" style:family="paragraph">
      <style:paragraph-properties fo:line-height="150%" fo:text-align="justify" fo:margin-left="1.685cm" fo:margin-right="0cm" fo:text-indent="-1.685cm" fo:margin-top="0.106cm" fo:margin-bottom="0cm" fo:background-color="transparent" fo:border="none" style:shadow="none" style:text-autospace="none" style:vertical-align="auto" style:snap-to-layout-grid="true"/>
    </style:style>
    <style:style style:name="T3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8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210_39" style:parent-style-name="각주내용(신명조9)" style:family="paragraph">
      <style:paragraph-properties fo:line-height="109%" fo:text-align="justify" fo:margin-left="0.977cm" fo:margin-right="0cm" fo:text-indent="-0.977cm" fo:margin-top="0.106cm" fo:margin-bottom="0cm" fo:background-color="transparent" fo:border="none" style:shadow="none" style:text-autospace="none" style:vertical-align="auto" style:snap-to-layout-grid="false"/>
    </style:style>
    <style:style style:name="P211_0" style:parent-style-name="Standard" style:family="paragraph">
      <style:paragraph-properties fo:line-height="109%" fo:text-align="justify" fo:margin-left="1.328cm" fo:margin-right="0cm" fo:text-indent="-1.328cm" fo:margin-top="0.106cm" fo:margin-bottom="0cm" fo:background-color="transparent" fo:border="none" style:shadow="none" style:text-autospace="none" style:vertical-align="auto" style:snap-to-layout-grid="true"/>
    </style:style>
    <style:style style:name="T18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2_0" style:parent-style-name="Standard" style:family="paragraph">
      <style:paragraph-properties fo:line-height="109%" fo:text-align="justify" fo:margin-left="1.324cm" fo:margin-right="0cm" fo:text-indent="-1.324cm" fo:margin-top="0.106cm" fo:margin-bottom="0cm" fo:background-color="transparent" fo:border="none" style:shadow="none" style:text-autospace="none" style:vertical-align="auto" style:snap-to-layout-grid="true"/>
    </style:style>
    <style:style style:name="Table6" style:family="table">
      <style:table-properties style:width="16.801cm" table:align="left" fo:margin="0.100cm" style:shadow="none" style:may-break-between-rows="true" table:border-model="collapsing"/>
    </style:style>
    <style:style style:name="Table6.A" style:family="table-column">
      <style:table-column-properties style:column-width="16.801cm"/>
    </style:style>
    <style:style style:name="Table6.1" style:family="table-row">
      <style:table-row-properties style:min-row-height="447.73pt" fo:keep-together="auto"/>
    </style:style>
    <style:style style:name="Table6.A1" style:family="table-cell">
      <style:table-cell-properties style:vertical-align="middle" style:shadow="none" fo:background-color="#e7e7f7" fo:border="0.07cm solid #000000" fo:padding-top="0.050cm" fo:padding-bottom="0.050cm" fo:padding-left="0.180cm" fo:padding-right="0.180cm"/>
    </style:style>
    <style:style style:name="P154_0" style:parent-style-name="Standard" style:family="paragraph">
      <style:paragraph-properties fo:line-height="160%" fo:text-align="justify" fo:margin-left="1.319cm" fo:margin-right="0cm" fo:text-indent="-1.319cm" fo:margin-top="0.106cm" fo:margin-bottom="0cm" fo:background-color="transparent" fo:border="none" style:shadow="none" style:text-autospace="none" style:vertical-align="auto" style:snap-to-layout-grid="true"/>
    </style:style>
    <style:style style:name="T4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3_39" style:parent-style-name="각주내용(신명조9)" style:family="paragraph">
      <style:paragraph-properties fo:line-height="117%" fo:text-align="justify" fo:margin-left="0.977cm" fo:margin-right="0cm" fo:text-indent="-0.977cm" fo:margin-top="0.106cm" fo:margin-bottom="0cm" fo:background-color="transparent" fo:border="none" style:shadow="none" style:text-autospace="none" style:vertical-align="auto" style:snap-to-layout-grid="false"/>
    </style:style>
    <style:style style:name="P214_0" style:parent-style-name="Standard" style:family="paragraph">
      <style:paragraph-properties fo:line-height="117%" fo:text-align="justify" fo:margin-left="1.069cm" fo:margin-right="0cm" fo:text-indent="-1.069cm" fo:margin-top="0.106cm" fo:margin-bottom="0cm" fo:background-color="transparent" fo:border="none" style:shadow="none" style:text-autospace="none" style:vertical-align="auto" style:snap-to-layout-grid="true"/>
    </style:style>
    <style:style style:name="T10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5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5_0" style:parent-style-name="Standard" style:family="paragraph">
      <style:paragraph-properties fo:line-height="109%" fo:text-align="justify" fo:margin-left="0.974cm" fo:margin-right="0cm" fo:text-indent="-0.974cm" fo:margin-top="0.106cm" fo:margin-bottom="0cm" fo:background-color="transparent" fo:border="none" style:shadow="none" style:text-autospace="none" style:vertical-align="auto" style:snap-to-layout-grid="true"/>
    </style:style>
    <style:style style:name="T103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2_0" style:parent-style-name="Standard" style:family="paragraph">
      <style:paragraph-properties fo:line-height="160%" fo:text-align="justify" fo:margin-left="0.978cm" fo:margin-right="0cm" fo:text-indent="-0.978cm" fo:margin-top="0.106cm" fo:margin-bottom="0cm" fo:background-color="transparent" fo:border="none" style:shadow="none" style:text-autospace="none" style:vertical-align="auto" style:snap-to-layout-grid="true"/>
    </style:style>
    <style:style style:name="P216_0" style:parent-style-name="Standard" style:family="paragraph">
      <style:paragraph-properties fo:line-height="117%" fo:text-align="justify" fo:margin-left="1.046cm" fo:margin-right="0cm" fo:text-indent="-1.046cm" fo:margin-top="0.106cm" fo:margin-bottom="0cm" fo:background-color="transparent" fo:border="none" style:shadow="none" style:text-autospace="none" style:vertical-align="auto" style:snap-to-layout-grid="true"/>
    </style:style>
    <style:style style:name="T195" style:family="text">
      <style:text-properties fo:color="#000000" style:text-outline="false" style:text-line-through-style="solid" style:text-line-through-color="#ff0000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3_0" style:parent-style-name="Standard" style:family="paragraph">
      <style:paragraph-properties fo:line-height="160%" fo:text-align="justify" fo:margin-left="1.606cm" fo:margin-right="0cm" fo:text-indent="-1.606cm" fo:margin-top="0.106cm" fo:margin-bottom="0cm" fo:background-color="transparent" fo:border="none" style:shadow="none" style:text-autospace="none" style:vertical-align="auto" style:snap-to-layout-grid="true"/>
    </style:style>
    <style:style style:name="T19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1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17_0" style:parent-style-name="Standard" style:family="paragraph">
      <style:paragraph-properties fo:line-height="117%" fo:text-align="justify" fo:margin-left="1.016cm" fo:margin-right="0cm" fo:text-indent="-1.016cm" fo:margin-top="0.106cm" fo:margin-bottom="0cm" fo:background-color="transparent" fo:border="none" style:shadow="none" style:text-autospace="none" style:vertical-align="auto" style:snap-to-layout-grid="true"/>
    </style:style>
    <style:style style:name="T19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18_0" style:parent-style-name="Standard" style:family="paragraph">
      <style:paragraph-properties fo:line-height="117%" fo:text-align="justify" fo:margin-left="0.969cm" fo:margin-right="0cm" fo:text-indent="-0.969cm" fo:margin-top="0.106cm" fo:margin-bottom="0cm" fo:background-color="transparent" fo:border="none" style:shadow="none" style:text-autospace="none" style:vertical-align="auto" style:snap-to-layout-grid="true"/>
    </style:style>
    <style:style style:name="P219_0" style:parent-style-name="Standard" style:family="paragraph">
      <style:paragraph-properties fo:line-height="117%" fo:text-align="justify" fo:margin-left="1.396cm" fo:margin-right="0cm" fo:text-indent="-1.396cm" fo:margin-top="0.106cm" fo:margin-bottom="0cm" fo:background-color="transparent" fo:border="none" style:shadow="none" style:text-autospace="none" style:vertical-align="auto" style:snap-to-layout-grid="true"/>
    </style:style>
    <style:style style:name="T20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5_0" style:parent-style-name="Standard" style:family="paragraph">
      <style:paragraph-properties fo:line-height="160%" fo:text-align="justify" fo:margin-left="1.770cm" fo:margin-right="0cm" fo:text-indent="-1.770cm" fo:margin-top="0.106cm" fo:margin-bottom="0cm" fo:background-color="transparent" fo:border="none" style:shadow="none" style:text-autospace="none" style:vertical-align="auto" style:snap-to-layout-grid="true"/>
    </style:style>
    <style:style style:name="P220_0" style:parent-style-name="Standard" style:family="paragraph">
      <style:paragraph-properties fo:line-height="117%" fo:text-align="justify" fo:margin-left="0.978cm" fo:margin-right="0cm" fo:text-indent="-0.978cm" fo:margin-top="0.106cm" fo:margin-bottom="0cm" fo:background-color="transparent" fo:border="none" style:shadow="none" style:text-autospace="none" style:vertical-align="auto" style:snap-to-layout-grid="true"/>
    </style:style>
    <style:style style:name="Table8" style:family="table">
      <style:table-properties style:width="16.500cm" table:align="left" fo:margin="0cm" style:shadow="none" style:may-break-between-rows="true" table:border-model="collapsing"/>
    </style:style>
    <style:style style:name="Table8.A" style:family="table-column">
      <style:table-column-properties style:column-width="3.603cm"/>
    </style:style>
    <style:style style:name="Table8.B" style:family="table-column">
      <style:table-column-properties style:column-width="10.392cm"/>
    </style:style>
    <style:style style:name="Table8.C" style:family="table-column">
      <style:table-column-properties style:column-width="2.505cm"/>
    </style:style>
    <style:style style:name="Table8.1" style:family="table-row">
      <style:table-row-properties style:min-row-height="20.48pt" fo:keep-together="auto"/>
    </style:style>
    <style:style style:name="Table8.A1" style:family="table-cell">
      <style:table-cell-properties style:vertical-align="middle" style:shadow="none" fo:background-color="#e5e5ff" fo:border-top="0.012cm solid #000000" fo:border-bottom="0.05cm double #000000" fo:border-left="none" fo:border-right="0.012cm solid #000000" style:border-line-width-bottom="0.017cm 0.008cm 0.017cm" fo:padding-top="0.050cm" fo:padding-bottom="0.050cm" fo:padding-left="0.180cm" fo:padding-right="0.180cm"/>
    </style:style>
    <style:style style:name="Table8.B1" style:family="table-cell">
      <style:table-cell-properties style:vertical-align="middle" style:shadow="none" fo:background-color="#e5e5ff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8.C1" style:family="table-cell">
      <style:table-cell-properties style:vertical-align="middle" style:shadow="none" fo:background-color="#e5e5ff" fo:border-top="0.012cm solid #000000" fo:border-bottom="0.05cm double #000000" fo:border-left="0.012cm solid #000000" fo:border-right="none" style:border-line-width-bottom="0.017cm 0.008cm 0.017cm" fo:padding-top="0.050cm" fo:padding-bottom="0.050cm" fo:padding-left="0.180cm" fo:padding-right="0.180cm"/>
    </style:style>
    <style:style style:name="Table8.2" style:family="table-row">
      <style:table-row-properties style:min-row-height="55.28pt" fo:keep-together="auto"/>
    </style:style>
    <style:style style:name="Table8.A2" style:family="table-cell">
      <style:table-cell-properties style:vertical-align="middle" style:shadow="none" fo:border-top="0.05cm double #000000" fo:border-bottom="0.012cm solid #000000" fo:border-left="none" fo:border-right="0.012cm solid #000000" style:border-line-width-top="0.017cm 0.008cm 0.017cm" fo:padding-top="0.050cm" fo:padding-bottom="0.050cm" fo:padding-left="0.180cm" fo:padding-right="0.180cm"/>
    </style:style>
    <style:style style:name="Table8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8.C2" style:family="table-cell">
      <style:table-cell-properties style:vertical-align="middle" style:shadow="none" fo:border-top="0.05cm double #000000" fo:border-bottom="0.012cm solid #000000" fo:border-left="0.012cm solid #000000" fo:border-right="none" style:border-line-width-top="0.017cm 0.008cm 0.017cm" fo:padding-top="0.050cm" fo:padding-bottom="0.050cm" fo:padding-left="0.180cm" fo:padding-right="0.180cm"/>
    </style:style>
    <style:style style:name="Table8.3" style:family="table-row">
      <style:table-row-properties style:min-row-height="55.28pt" fo:keep-together="auto"/>
    </style:style>
    <style:style style:name="Table8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8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4" style:family="table-row">
      <style:table-row-properties style:min-row-height="37.88pt" fo:keep-together="auto"/>
    </style:style>
    <style:style style:name="Table8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8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167_0" style:parent-style-name="Standard" style:family="paragraph">
      <style:paragraph-properties fo:line-height="160%" fo:text-align="end" fo:margin-left="0.913cm" fo:margin-right="0cm" fo:text-indent="-0.913cm" fo:margin-top="0.106cm" fo:margin-bottom="0cm" fo:background-color="transparent" fo:border="none" style:shadow="none" style:text-autospace="none" style:vertical-align="auto" style:snap-to-layout-grid="true"/>
    </style:style>
    <style:style style:name="T107" style:family="text">
      <style:text-properties fo:color="#0000ff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83_0" style:parent-style-name="Standard" style:family="paragraph">
      <style:paragraph-properties fo:line-height="160%" fo:text-align="end" fo:margin-left="0.913cm" fo:margin-right="0cm" fo:text-indent="-0.913cm" fo:margin-top="0cm" fo:margin-bottom="0cm" fo:background-color="transparent" fo:border="none" style:shadow="none" style:text-autospace="none" style:vertical-align="auto" style:snap-to-layout-grid="true"/>
    </style:style>
    <style:style style:name="T10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9" style:family="table">
      <style:table-properties style:width="16.490cm" table:align="left" fo:margin="0cm" style:shadow="none" style:may-break-between-rows="true" table:border-model="collapsing"/>
    </style:style>
    <style:style style:name="Table9.A" style:family="table-column">
      <style:table-column-properties style:column-width="2.105cm"/>
    </style:style>
    <style:style style:name="Table9.B" style:family="table-column">
      <style:table-column-properties style:column-width="0.199cm"/>
    </style:style>
    <style:style style:name="Table9.C" style:family="table-column">
      <style:table-column-properties style:column-width="14.186cm"/>
    </style:style>
    <style:style style:name="Table9.1" style:family="table-row">
      <style:table-row-properties style:min-row-height="28.31pt" fo:keep-together="auto"/>
    </style:style>
    <style:style style:name="Table9.A1" style:family="table-cell">
      <style:table-cell-properties style:vertical-align="middle" style:shadow="none" fo:background-color="#342dbe" fo:border="0.05cm solid #1b1760" fo:padding="0.050cm"/>
    </style:style>
    <style:style style:name="Table9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9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84_0_b4" style:parent-style-name="Standard" style:family="paragraph">
      <style:paragraph-properties fo:line-height="150%" fo:text-align="center" fo:margin-left="0.901cm" fo:margin-right="0cm" fo:text-indent="-0.901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10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5.00pt" style:font-size-asian="5.00pt" style:font-size-complex="5.00pt" fo:letter-spacing="-0.3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5_0" style:parent-style-name="Standard" style:family="paragraph">
      <style:paragraph-properties fo:line-height="150%" fo:text-align="justify" fo:margin-left="0.901cm" fo:margin-right="0cm" fo:text-indent="-0.901cm" fo:margin-top="0cm" fo:margin-bottom="0cm" fo:background-color="transparent" fo:border="none" style:shadow="none" style:text-autospace="none" style:vertical-align="auto" style:snap-to-layout-grid="true"/>
    </style:style>
    <style:style style:name="T16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fo:background-color="#dfe6f7" style:text-emphasize="none" style:text-scale="100%"/>
    </style:style>
    <style:style style:name="T18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fo:background-color="#dfe6f7" style:text-emphasize="none" style:text-scale="100%"/>
    </style:style>
    <style:style style:name="P221_0" style:parent-style-name="Standard" style:family="paragraph">
      <style:paragraph-properties fo:line-height="117%" fo:text-align="justify" fo:margin-left="0.619cm" fo:margin-right="0cm" fo:text-indent="-0.619cm" fo:margin-top="0.106cm" fo:margin-bottom="0cm" fo:background-color="transparent" fo:border="none" style:shadow="none" style:text-autospace="none" style:vertical-align="auto" style:snap-to-layout-grid="true"/>
    </style:style>
    <style:style style:name="T19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2_0" style:parent-style-name="Standard" style:family="paragraph">
      <style:paragraph-properties fo:line-height="117%" fo:text-align="justify" fo:margin-left="1.330cm" fo:margin-right="0cm" fo:text-indent="-1.330cm" fo:margin-top="0.106cm" fo:margin-bottom="0cm" fo:background-color="transparent" fo:border="none" style:shadow="none" style:text-autospace="none" style:vertical-align="auto" style:snap-to-layout-grid="true"/>
    </style:style>
    <style:style style:name="T21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0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43_0" style:parent-style-name="Standard" style:family="paragraph">
      <style:paragraph-properties fo:line-height="160%" fo:text-align="justify" fo:margin-left="1.602cm" fo:margin-right="0cm" fo:text-indent="-1.602cm" fo:margin-top="0.106cm" fo:margin-bottom="0cm" fo:background-color="transparent" fo:border="none" style:shadow="none" style:text-autospace="none" style:vertical-align="auto" style:snap-to-layout-grid="true"/>
    </style:style>
    <style:style style:name="T21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44_0" style:parent-style-name="Standard" style:family="paragraph">
      <style:paragraph-properties fo:line-height="160%" fo:text-align="justify" fo:margin-left="1.600cm" fo:margin-right="0cm" fo:text-indent="-1.600cm" fo:margin-top="0.106cm" fo:margin-bottom="0cm" fo:background-color="transparent" fo:border="none" style:shadow="none" style:text-autospace="none" style:vertical-align="auto" style:snap-to-layout-grid="true"/>
    </style:style>
    <style:style style:name="P223_0" style:parent-style-name="Standard" style:family="paragraph">
      <style:paragraph-properties fo:line-height="117%" fo:text-align="justify" fo:margin-left="1.245cm" fo:margin-right="0cm" fo:text-indent="-1.245cm" fo:margin-top="0.106cm" fo:margin-bottom="0cm" fo:background-color="transparent" fo:border="none" style:shadow="none" style:text-autospace="none" style:vertical-align="auto" style:snap-to-layout-grid="true"/>
    </style:style>
    <style:style style:name="Table10" style:family="table">
      <style:table-properties style:width="16.801cm" table:align="left" fo:margin="0cm" style:shadow="none" style:may-break-between-rows="true" table:border-model="collapsing"/>
    </style:style>
    <style:style style:name="Table10.A" style:family="table-column">
      <style:table-column-properties style:column-width="16.801cm"/>
    </style:style>
    <style:style style:name="Table10.1" style:family="table-row">
      <style:table-row-properties style:min-row-height="179.79pt" fo:keep-together="auto"/>
    </style:style>
    <style:style style:name="Table10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0aec00832.jpg" xlink:type="simple" xlink:show="embed"/>
      </style:table-cell-properties>
    </style:style>
    <style:style style:name="P52_0" style:parent-style-name="Standard" style:family="paragraph">
      <style:paragraph-properties fo:line-height="160%" fo:text-align="justify" fo:margin-left="1.245cm" fo:margin-right="0cm" fo:text-indent="-1.245cm" fo:margin-top="0.106cm" fo:margin-bottom="0cm" fo:background-color="transparent" fo:border="none" style:shadow="none" style:text-autospace="none" style:vertical-align="auto" style:snap-to-layout-grid="true"/>
    </style:style>
    <style:style style:name="P224_0" style:parent-style-name="Standard" style:family="paragraph">
      <style:paragraph-properties fo:line-height="117%" fo:text-align="justify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Table11" style:family="table">
      <style:table-properties style:width="16.801cm" table:align="left" fo:margin="0cm" style:shadow="none" style:may-break-between-rows="true" table:border-model="collapsing"/>
    </style:style>
    <style:style style:name="Table11.A" style:family="table-column">
      <style:table-column-properties style:column-width="16.801cm"/>
    </style:style>
    <style:style style:name="Table11.1" style:family="table-row">
      <style:table-row-properties style:min-row-height="199.60pt" fo:keep-together="auto"/>
    </style:style>
    <style:style style:name="Table11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0aec00833.jpg" xlink:type="simple" xlink:show="embed"/>
      </style:table-cell-properties>
    </style:style>
    <style:style style:name="P53_0" style:parent-style-name="Standard" style:family="paragraph">
      <style:paragraph-properties fo:line-height="160%" fo:text-align="justify" fo:margin-left="1.244cm" fo:margin-right="0cm" fo:text-indent="-1.244cm" fo:margin-top="0.106cm" fo:margin-bottom="0cm" fo:background-color="transparent" fo:border="none" style:shadow="none" style:text-autospace="none" style:vertical-align="auto" style:snap-to-layout-grid="true"/>
    </style:style>
    <style:style style:name="P225_0" style:parent-style-name="Standard" style:family="paragraph">
      <style:paragraph-properties fo:line-height="117%" fo:text-align="justify" fo:margin-left="1.411cm" fo:margin-right="0cm" fo:text-indent="-1.411cm" fo:margin-top="0.106cm" fo:margin-bottom="0cm" fo:background-color="transparent" fo:border="none" style:shadow="none" style:text-autospace="none" style:vertical-align="auto" style:snap-to-layout-grid="true"/>
    </style:style>
    <style:style style:name="P135_0" style:parent-style-name="Standard" style:family="paragraph">
      <style:paragraph-properties fo:line-height="135%" fo:text-align="justify" fo:margin-left="1.858cm" fo:margin-right="0cm" fo:text-indent="-1.858cm" fo:margin-top="0.106cm" fo:margin-bottom="0cm" fo:background-color="transparent" fo:border="none" style:shadow="none" style:text-autospace="none" style:vertical-align="auto" style:snap-to-layout-grid="true"/>
    </style:style>
    <style:style style:name="T22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style="solid" style:text-underline-color="#0000ff" fo:font-weight="normal" style:font-weight-asian="normal" style:font-weight-complex="normal" style:letter-kerning="false" style:text-emphasize="none" style:text-scale="100%"/>
    </style:style>
    <style:style style:name="P137_0" style:parent-style-name="Standard" style:family="paragraph">
      <style:paragraph-properties fo:line-height="135%" fo:text-align="justify" fo:margin-left="2.465cm" fo:margin-right="0cm" fo:text-indent="-2.465cm" fo:margin-top="0.106cm" fo:margin-bottom="0cm" fo:background-color="transparent" fo:border="none" style:shadow="none" style:text-autospace="none" style:vertical-align="auto" style:snap-to-layout-grid="true"/>
    </style:style>
    <style:style style:name="P138_0" style:parent-style-name="Standard" style:family="paragraph">
      <style:paragraph-properties fo:line-height="135%" fo:text-align="justify" fo:margin-left="1.770cm" fo:margin-right="0cm" fo:text-indent="-1.770cm" fo:margin-top="0.106cm" fo:margin-bottom="0cm" fo:background-color="transparent" fo:border="none" style:shadow="none" style:text-autospace="none" style:vertical-align="auto" style:snap-to-layout-grid="true"/>
    </style:style>
    <style:style style:name="P226_0" style:parent-style-name="Standard" style:family="paragraph">
      <style:paragraph-properties fo:line-height="98%" fo:text-align="justify" fo:margin-left="1.770cm" fo:margin-right="0cm" fo:text-indent="-1.770cm" fo:margin-top="0.106cm" fo:margin-bottom="0cm" fo:background-color="transparent" fo:border="none" style:shadow="none" style:text-autospace="none" style:vertical-align="auto" style:snap-to-layout-grid="true"/>
    </style:style>
    <style:style style:name="T22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5" style:family="text">
      <style:text-properties fo:color="#000000" style:text-outline="false" style:text-line-through-style="solid" style:text-position="super 58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7_0" style:parent-style-name="Standard" style:family="paragraph">
      <style:paragraph-properties fo:line-height="117%" fo:text-align="justify" fo:margin-left="1.374cm" fo:margin-right="0cm" fo:text-indent="-1.374cm" fo:margin-top="0.106cm" fo:margin-bottom="0cm" fo:background-color="transparent" fo:border="none" style:shadow="none" style:text-autospace="none" style:vertical-align="auto" style:snap-to-layout-grid="true"/>
    </style:style>
    <style:style style:name="P87_0" style:parent-style-name="Standard" style:family="paragraph">
      <style:paragraph-properties fo:line-height="160%" fo:text-align="justify" fo:margin-left="1.339cm" fo:margin-right="0cm" fo:text-indent="-1.339cm" fo:margin-top="0.106cm" fo:margin-bottom="0cm" fo:background-color="transparent" fo:border="none" style:shadow="none" style:text-autospace="none" style:vertical-align="auto" style:snap-to-layout-grid="true"/>
    </style:style>
    <style:style style:name="T4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28_0" style:parent-style-name="Standard" style:family="paragraph">
      <style:paragraph-properties fo:line-height="117%" fo:text-align="justify" fo:margin-left="1.274cm" fo:margin-right="0cm" fo:text-indent="-1.274cm" fo:margin-top="0.106cm" fo:margin-bottom="0cm" fo:background-color="transparent" fo:border="none" style:shadow="none" style:text-autospace="none" style:vertical-align="auto" style:snap-to-layout-grid="true"/>
    </style:style>
    <style:style style:name="Table12" style:family="table">
      <style:table-properties style:width="16.801cm" table:align="left" fo:margin="0cm" style:shadow="none" style:may-break-between-rows="true" table:border-model="collapsing"/>
    </style:style>
    <style:style style:name="Table12.A" style:family="table-column">
      <style:table-column-properties style:column-width="16.801cm"/>
    </style:style>
    <style:style style:name="Table12.1" style:family="table-row">
      <style:table-row-properties style:min-row-height="208.09pt" fo:keep-together="auto"/>
    </style:style>
    <style:style style:name="Table12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0aec00834.jpg" xlink:type="simple" xlink:show="embed"/>
      </style:table-cell-properties>
    </style:style>
    <style:style style:name="T19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fo:background-color="#dfe6f7" style:text-emphasize="none" style:text-scale="100%"/>
    </style:style>
    <style:style style:name="T19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fo:background-color="#dfe6f7" style:text-emphasize="none" style:text-scale="100%"/>
    </style:style>
    <style:style style:name="P229_0_b4" style:parent-style-name="Standard" style:family="paragraph">
      <style:paragraph-properties fo:line-height="117%" fo:text-align="justify" fo:margin-left="0.719cm" fo:margin-right="0cm" fo:text-indent="-0.719cm" fo:margin-top="0.106cm" fo:margin-bottom="0cm" fo:break-before="page" fo:background-color="transparent" fo:border="none" style:shadow="none" style:text-autospace="none" style:vertical-align="auto" style:snap-to-layout-grid="true"/>
    </style:style>
    <style:style style:name="T22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8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2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1.6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-1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8_0" style:parent-style-name="Standard" style:family="paragraph">
      <style:paragraph-properties fo:line-height="160%" fo:text-align="justify" fo:margin-left="1.859cm" fo:margin-right="0cm" fo:text-indent="-1.859cm" fo:margin-top="0.106cm" fo:margin-bottom="0cm" fo:background-color="transparent" fo:border="none" style:shadow="none" style:text-autospace="none" style:vertical-align="auto" style:snap-to-layout-grid="true"/>
    </style:style>
    <style:style style:name="Table13" style:family="table">
      <style:table-properties style:width="16.801cm" table:align="left" fo:margin="0cm" style:shadow="none" style:may-break-between-rows="true" table:border-model="collapsing"/>
    </style:style>
    <style:style style:name="Table13.A" style:family="table-column">
      <style:table-column-properties style:column-width="16.801cm"/>
    </style:style>
    <style:style style:name="Table13.1" style:family="table-row">
      <style:table-row-properties style:min-row-height="196.77pt" fo:keep-together="auto"/>
    </style:style>
    <style:style style:name="Table13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0aec00835.jpg" xlink:type="simple" xlink:show="embed"/>
      </style:table-cell-properties>
    </style:style>
    <style:style style:name="P56_0" style:parent-style-name="Standard" style:family="paragraph">
      <style:paragraph-properties fo:line-height="160%" fo:text-align="justify" fo:margin-left="1.399cm" fo:margin-right="0cm" fo:text-indent="-1.399cm" fo:margin-top="0.106cm" fo:margin-bottom="0cm" fo:background-color="transparent" fo:border="none" style:shadow="none" style:text-autospace="none" style:vertical-align="auto" style:snap-to-layout-grid="true"/>
    </style:style>
    <style:style style:name="Table14" style:family="table">
      <style:table-properties style:width="16.801cm" table:align="left" fo:margin="0cm" style:shadow="none" style:may-break-between-rows="true" table:border-model="collapsing"/>
    </style:style>
    <style:style style:name="Table14.A" style:family="table-column">
      <style:table-column-properties style:column-width="16.801cm"/>
    </style:style>
    <style:style style:name="Table14.1" style:family="table-row">
      <style:table-row-properties style:min-row-height="199.60pt" fo:keep-together="auto"/>
    </style:style>
    <style:style style:name="Table14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0aec00836.jpg" xlink:type="simple" xlink:show="embed"/>
      </style:table-cell-properties>
    </style:style>
    <style:style style:name="Table15" style:family="table">
      <style:table-properties style:width="16.801cm" table:align="left" fo:margin="0cm" style:shadow="none" style:may-break-between-rows="true" table:border-model="collapsing"/>
    </style:style>
    <style:style style:name="Table15.A" style:family="table-column">
      <style:table-column-properties style:column-width="16.801cm"/>
    </style:style>
    <style:style style:name="Table15.1" style:family="table-row">
      <style:table-row-properties style:min-row-height="278.84pt" fo:keep-together="auto"/>
    </style:style>
    <style:style style:name="Table15.A1" style:family="table-cell">
      <style:table-cell-properties style:vertical-align="middle" style:shadow="none" fo:background-color="transparent" fo:border="none" fo:padding-top="0.050cm" fo:padding-bottom="0.050cm" fo:padding-left="0.180cm" fo:padding-right="0.180cm">
        <style:background-image style:repeat="stretch" xlink:href="Pictures/EMB0000aec00837.jpg" xlink:type="simple" xlink:show="embed"/>
      </style:table-cell-properties>
    </style:style>
    <style:style style:name="P147_0" style:parent-style-name="Standard" style:family="paragraph">
      <style:paragraph-properties fo:line-height="160%" fo:text-align="justify" fo:margin-left="1.399cm" fo:margin-right="0cm" fo:text-indent="-1.399cm" fo:margin-top="0cm" fo:margin-bottom="0cm" fo:background-color="transparent" fo:border="none" style:shadow="none" style:text-autospace="none" style:vertical-align="auto" style:snap-to-layout-grid="true"/>
    </style:style>
    <style:style style:name="T112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5" style:family="text">
      <style:text-properties fo:color="#ff0000" style:text-outline="false" style:text-line-through-style="solid" style:text-position="0% 100%" style:font-name="HY울릉도M" style:font-name-asian="HY울릉도M" style:font-name-complex="HY울릉도M" fo:font-family="HY울릉도M" style:font-family-asian="HY울릉도M" style:font-family-complex="HY울릉도M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6" style:family="table">
      <style:table-properties style:width="16.490cm" table:align="left" fo:margin="0cm" style:shadow="none" style:may-break-between-rows="true" table:border-model="collapsing"/>
    </style:style>
    <style:style style:name="Table16.A" style:family="table-column">
      <style:table-column-properties style:column-width="2.105cm"/>
    </style:style>
    <style:style style:name="Table16.B" style:family="table-column">
      <style:table-column-properties style:column-width="0.199cm"/>
    </style:style>
    <style:style style:name="Table16.C" style:family="table-column">
      <style:table-column-properties style:column-width="14.186cm"/>
    </style:style>
    <style:style style:name="Table16.1" style:family="table-row">
      <style:table-row-properties style:min-row-height="28.31pt" fo:keep-together="auto"/>
    </style:style>
    <style:style style:name="Table16.A1" style:family="table-cell">
      <style:table-cell-properties style:vertical-align="middle" style:shadow="none" fo:background-color="#342dbe" fo:border="0.05cm solid #1b1760" fo:padding="0.050cm"/>
    </style:style>
    <style:style style:name="Table16.B1" style:family="table-cell">
      <style:table-cell-properties style:vertical-align="middle" style:shadow="none" fo:border-top="none" fo:border-bottom="none" fo:border-left="0.05cm solid #1b1760" fo:border-right="none" fo:padding="0.050cm"/>
    </style:style>
    <style:style style:name="Table16.C1" style:family="table-cell">
      <style:table-cell-properties style:vertical-align="middle" style:shadow="none" fo:border-top="0.05cm solid #1b1760" fo:border-bottom="0.05cm solid #1b1760" fo:border-left="none" fo:border-right="none" fo:padding="0.050cm"/>
    </style:style>
    <style:style style:name="P230_0_b4" style:parent-style-name="Standard" style:family="paragraph">
      <style:paragraph-properties fo:line-height="123%" fo:text-align="center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230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31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4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7" style:family="table">
      <style:table-properties style:width="11.623cm" table:align="left" fo:margin="0cm" style:shadow="none" style:may-break-between-rows="false" table:border-model="collapsing"/>
    </style:style>
    <style:style style:name="Table17.A" style:family="table-column">
      <style:table-column-properties style:column-width="11.623cm"/>
    </style:style>
    <style:style style:name="Table17.1" style:family="table-row">
      <style:table-row-properties style:min-row-height="72.72pt" fo:keep-together="auto"/>
    </style:style>
    <style:style style:name="Table17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11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9_0" style:parent-style-name="Standard" style:family="paragraph">
      <style:paragraph-properties fo:line-height="220%" fo:text-align="center" fo:margin-left="0.256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90_0" style:parent-style-name="Standard" style:family="paragraph">
      <style:paragraph-properties fo:line-height="220%" fo:text-align="justify" fo:margin-left="0.256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6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4.00pt" style:font-size-asian="14.00pt" style:font-size-complex="14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5.00pt" style:font-size-asian="15.00pt" style:font-size-complex="15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2_0" style:parent-style-name="Standard" style:family="paragraph">
      <style:paragraph-properties fo:line-height="82%" fo:text-align="justify" fo:margin-left="1.237cm" fo:margin-right="0cm" fo:text-indent="-1.237cm" fo:margin-top="0cm" fo:margin-bottom="0cm" fo:background-color="transparent" fo:border="none" style:shadow="none" style:text-autospace="none" style:vertical-align="auto" style:snap-to-layout-grid="true"/>
    </style:style>
    <style:style style:name="T4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3_0_b4" style:parent-style-name="Standard" style:family="paragraph">
      <style:paragraph-properties fo:line-height="93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4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9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4_40" style:parent-style-name="바탕글 사본2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8" style:family="table">
      <style:table-properties style:width="16.354cm" table:align="left" fo:margin="0cm" style:shadow="none" style:may-break-between-rows="true" table:border-model="collapsing"/>
    </style:style>
    <style:style style:name="Table18.A" style:family="table-column">
      <style:table-column-properties style:column-width="2.642cm"/>
    </style:style>
    <style:style style:name="Table18.B" style:family="table-column">
      <style:table-column-properties style:column-width="5.983cm"/>
    </style:style>
    <style:style style:name="Table18.C" style:family="table-column">
      <style:table-column-properties style:column-width="2.576cm"/>
    </style:style>
    <style:style style:name="Table18.D" style:family="table-column">
      <style:table-column-properties style:column-width="1.877cm"/>
    </style:style>
    <style:style style:name="Table18.E" style:family="table-column">
      <style:table-column-properties style:column-width="3.275cm"/>
    </style:style>
    <style:style style:name="Table18.1" style:family="table-row">
      <style:table-row-properties style:min-row-height="36.85pt" fo:keep-together="auto"/>
    </style:style>
    <style:style style:name="Table18.A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18.B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18.C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18.D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18.E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18.2" style:family="table-row">
      <style:table-row-properties style:min-row-height="37.46pt" fo:keep-together="auto"/>
    </style:style>
    <style:style style:name="Table18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8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8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8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8.E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8.3" style:family="table-row">
      <style:table-row-properties style:min-row-height="37.46pt" fo:keep-together="auto"/>
    </style:style>
    <style:style style:name="Table18.A3" style:family="table-cell">
      <style:table-cell-properties style:vertical-align="middle" style:shadow="none" fo:background-color="#d9d9d9" fo:border="0.012cm solid #000000" fo:padding-top="0.050cm" fo:padding-bottom="0.050cm" fo:padding-left="0.180cm" fo:padding-right="0.180cm"/>
    </style:style>
    <style:style style:name="Table18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8.4" style:family="table-row">
      <style:table-row-properties style:min-row-height="37.46pt" fo:keep-together="auto"/>
    </style:style>
    <style:style style:name="Table18.A4" style:family="table-cell">
      <style:table-cell-properties style:vertical-align="middle" style:shadow="none" fo:background-color="#d9d9d9" fo:border="0.012cm solid #000000" fo:padding-top="0.050cm" fo:padding-bottom="0.050cm" fo:padding-left="0.180cm" fo:padding-right="0.180cm"/>
    </style:style>
    <style:style style:name="Table18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8.C4" style:family="table-cell">
      <style:table-cell-properties style:vertical-align="middle" style:shadow="none" fo:background-color="#d9d9d9" fo:border="0.012cm solid #000000" fo:padding-top="0.050cm" fo:padding-bottom="0.050cm" fo:padding-left="0.180cm" fo:padding-right="0.180cm"/>
    </style:style>
    <style:style style:name="Table18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9" style:family="table">
      <style:table-properties style:width="16.413cm" table:align="left" fo:margin="0cm" style:shadow="none" style:may-break-between-rows="true" table:border-model="collapsing"/>
    </style:style>
    <style:style style:name="Table19.A" style:family="table-column">
      <style:table-column-properties style:column-width="3.787cm"/>
    </style:style>
    <style:style style:name="Table19.B" style:family="table-column">
      <style:table-column-properties style:column-width="12.626cm"/>
    </style:style>
    <style:style style:name="Table19.1" style:family="table-row">
      <style:table-row-properties style:min-row-height="27.64pt" fo:keep-together="auto"/>
    </style:style>
    <style:style style:name="Table19.A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19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9.2" style:family="table-row">
      <style:table-row-properties style:min-row-height="27.64pt" fo:keep-together="auto"/>
    </style:style>
    <style:style style:name="Table19.A2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19.B2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19.3" style:family="table-row">
      <style:table-row-properties style:min-row-height="27.64pt" fo:keep-together="auto"/>
    </style:style>
    <style:style style:name="Table19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9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9.4" style:family="table-row">
      <style:table-row-properties style:min-row-height="27.64pt" fo:keep-together="auto"/>
    </style:style>
    <style:style style:name="Table19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9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52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3" style:family="text">
      <style:text-properties fo:color="#ff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5_40" style:parent-style-name="바탕글 사본2" style:family="paragraph">
      <style:paragraph-properties fo:line-height="12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able20" style:family="table">
      <style:table-properties style:width="16.408cm" table:align="left" fo:margin="0cm" style:shadow="none" style:may-break-between-rows="true" table:border-model="collapsing"/>
    </style:style>
    <style:style style:name="Table20.A" style:family="table-column">
      <style:table-column-properties style:column-width="3.282cm"/>
    </style:style>
    <style:style style:name="Table20.B" style:family="table-column">
      <style:table-column-properties style:column-width="3.282cm"/>
    </style:style>
    <style:style style:name="Table20.C" style:family="table-column">
      <style:table-column-properties style:column-width="3.282cm"/>
    </style:style>
    <style:style style:name="Table20.D" style:family="table-column">
      <style:table-column-properties style:column-width="3.282cm"/>
    </style:style>
    <style:style style:name="Table20.E" style:family="table-column">
      <style:table-column-properties style:column-width="3.282cm"/>
    </style:style>
    <style:style style:name="Table20.1" style:family="table-row">
      <style:table-row-properties style:min-row-height="27.97pt" fo:keep-together="auto"/>
    </style:style>
    <style:style style:name="Table20.A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20.B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20.C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20.D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20.E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20.2" style:family="table-row">
      <style:table-row-properties style:min-row-height="72.42pt" fo:keep-together="auto"/>
    </style:style>
    <style:style style:name="Table20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0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0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0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0.E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0.3" style:family="table-row">
      <style:table-row-properties style:min-row-height="72.19pt" fo:keep-together="auto"/>
    </style:style>
    <style:style style:name="Table20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0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0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0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0.E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236_40" style:parent-style-name="바탕글 사본2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92_0" style:parent-style-name="Standard" style:family="paragraph">
      <style:paragraph-properties fo:line-height="160%" fo:text-align="start" fo:margin-left="0.398cm" fo:margin-right="0cm" fo:text-indent="-0.398cm" fo:margin-top="0cm" fo:margin-bottom="0cm" fo:background-color="transparent" fo:border="none" style:shadow="none" style:text-autospace="none" style:vertical-align="auto" style:snap-to-layout-grid="true"/>
    </style:style>
    <style:style style:name="P233_0" style:parent-style-name="Standard" style:family="paragraph">
      <style:paragraph-properties fo:line-height="9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1" style:family="table">
      <style:table-properties style:width="16.479cm" table:align="left" fo:margin="0cm" style:shadow="none" style:may-break-between-rows="true" table:border-model="collapsing"/>
    </style:style>
    <style:style style:name="Table21.A" style:family="table-column">
      <style:table-column-properties style:column-width="3.336cm"/>
    </style:style>
    <style:style style:name="Table21.B" style:family="table-column">
      <style:table-column-properties style:column-width="3.057cm"/>
    </style:style>
    <style:style style:name="Table21.C" style:family="table-column">
      <style:table-column-properties style:column-width="1.498cm"/>
    </style:style>
    <style:style style:name="Table21.D" style:family="table-column">
      <style:table-column-properties style:column-width="0.699cm"/>
    </style:style>
    <style:style style:name="Table21.E" style:family="table-column">
      <style:table-column-properties style:column-width="1.931cm"/>
    </style:style>
    <style:style style:name="Table21.F" style:family="table-column">
      <style:table-column-properties style:column-width="1.233cm"/>
    </style:style>
    <style:style style:name="Table21.G" style:family="table-column">
      <style:table-column-properties style:column-width="2.095cm"/>
    </style:style>
    <style:style style:name="Table21.H" style:family="table-column">
      <style:table-column-properties style:column-width="2.630cm"/>
    </style:style>
    <style:style style:name="Table21.1" style:family="table-row">
      <style:table-row-properties style:min-row-height="35.81pt" fo:keep-together="auto"/>
    </style:style>
    <style:style style:name="Table21.A1" style:family="table-cell">
      <style:table-cell-properties style:vertical-align="middle" style:shadow="none" fo:border-top="0.05cm solid #000000" fo:border-bottom="0.03cm solid #000000" fo:border-left="0.04cm solid #000000" fo:border-right="0.04cm solid #000000" fo:padding="0.100cm"/>
    </style:style>
    <style:style style:name="Table21.2" style:family="table-row">
      <style:table-row-properties style:min-row-height="23.32pt" fo:keep-together="auto"/>
    </style:style>
    <style:style style:name="Table21.A2" style:family="table-cell">
      <style:table-cell-properties style:vertical-align="middle" style:shadow="none" fo:border-top="0.03cm solid #000000" fo:border-bottom="0.012cm solid #000000" fo:border-left="0.04cm solid #000000" fo:border-right="0.012cm solid #000000" fo:padding="0.100cm"/>
    </style:style>
    <style:style style:name="Table21.B2" style:family="table-cell">
      <style:table-cell-properties style:vertical-align="middle" style:shadow="none" fo:border-top="0.03cm solid #000000" fo:border-bottom="0.012cm solid #000000" fo:border-left="0.012cm solid #000000" fo:border-right="0.04cm solid #000000" fo:padding="0.100cm"/>
    </style:style>
    <style:style style:name="Table21.3" style:family="table-row">
      <style:table-row-properties style:min-row-height="30.86pt" fo:keep-together="auto"/>
    </style:style>
    <style:style style:name="Table21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1.B3" style:family="table-cell">
      <style:table-cell-properties style:vertical-align="middle" style:shadow="none" fo:border="0.012cm solid #000000" fo:padding="0.100cm"/>
    </style:style>
    <style:style style:name="Table21.E3" style:family="table-cell">
      <style:table-cell-properties style:vertical-align="middle" style:shadow="none" fo:border="0.012cm solid #000000" fo:padding="0.100cm"/>
    </style:style>
    <style:style style:name="Table21.G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4" style:family="table-row">
      <style:table-row-properties style:min-row-height="30.86pt" fo:keep-together="auto"/>
    </style:style>
    <style:style style:name="Table21.E4" style:family="table-cell">
      <style:table-cell-properties style:vertical-align="middle" style:shadow="none" fo:border="0.012cm solid #000000" fo:padding="0.100cm"/>
    </style:style>
    <style:style style:name="Table21.G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5" style:family="table-row">
      <style:table-row-properties style:min-row-height="30.86pt" fo:keep-together="auto"/>
    </style:style>
    <style:style style:name="Table21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1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6" style:family="table-row">
      <style:table-row-properties style:min-row-height="26.15pt" fo:keep-together="auto"/>
    </style:style>
    <style:style style:name="Table21.A6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1.B6" style:family="table-cell">
      <style:table-cell-properties style:vertical-align="middle" style:shadow="none" fo:border="0.012cm solid #000000" fo:padding="0.100cm"/>
    </style:style>
    <style:style style:name="Table21.E6" style:family="table-cell">
      <style:table-cell-properties style:vertical-align="middle" style:shadow="none" fo:border="0.012cm solid #000000" fo:padding="0.100cm"/>
    </style:style>
    <style:style style:name="Table21.G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7" style:family="table-row">
      <style:table-row-properties style:min-row-height="26.15pt" fo:keep-together="auto"/>
    </style:style>
    <style:style style:name="Table21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1.B7" style:family="table-cell">
      <style:table-cell-properties style:vertical-align="middle" style:shadow="none" fo:border="0.012cm solid #000000" fo:padding="0.100cm"/>
    </style:style>
    <style:style style:name="Table21.C7" style:family="table-cell">
      <style:table-cell-properties style:vertical-align="middle" style:shadow="none" fo:border="0.012cm solid #000000" fo:padding="0.100cm"/>
    </style:style>
    <style:style style:name="Table21.E7" style:family="table-cell">
      <style:table-cell-properties style:vertical-align="middle" style:shadow="none" fo:border="0.012cm solid #000000" fo:padding="0.100cm"/>
    </style:style>
    <style:style style:name="Table21.G7" style:family="table-cell">
      <style:table-cell-properties style:vertical-align="middle" style:shadow="none" fo:border="0.012cm solid #000000" fo:padding="0.100cm"/>
    </style:style>
    <style:style style:name="Table21.H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8" style:family="table-row">
      <style:table-row-properties style:min-row-height="26.15pt" fo:keep-together="auto"/>
    </style:style>
    <style:style style:name="Table21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1.B8" style:family="table-cell">
      <style:table-cell-properties style:vertical-align="middle" style:shadow="none" fo:border="0.012cm solid #000000" fo:padding="0.100cm"/>
    </style:style>
    <style:style style:name="Table21.E8" style:family="table-cell">
      <style:table-cell-properties style:vertical-align="middle" style:shadow="none" fo:border="0.012cm solid #000000" fo:padding="0.100cm"/>
    </style:style>
    <style:style style:name="Table21.G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9" style:family="table-row">
      <style:table-row-properties style:min-row-height="36.09pt" fo:keep-together="auto"/>
    </style:style>
    <style:style style:name="Table21.A9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1.B9" style:family="table-cell">
      <style:table-cell-properties style:vertical-align="middle" style:shadow="none" fo:border="0.012cm solid #000000" fo:padding="0.100cm"/>
    </style:style>
    <style:style style:name="Table21.E9" style:family="table-cell">
      <style:table-cell-properties style:vertical-align="middle" style:shadow="none" fo:border="0.012cm solid #000000" fo:padding="0.100cm"/>
    </style:style>
    <style:style style:name="Table21.G9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10" style:family="table-row">
      <style:table-row-properties style:min-row-height="28.98pt" fo:keep-together="auto"/>
    </style:style>
    <style:style style:name="Table21.A10" style:family="table-cell">
      <style:table-cell-properties style:vertical-align="middle" style:shadow="none" fo:border-top="0.012cm solid #000000" fo:border-bottom="none" fo:border-left="0.04cm solid #000000" fo:border-right="0.04cm solid #000000" fo:padding="0.100cm"/>
    </style:style>
    <style:style style:name="Table21.11" style:family="table-row">
      <style:table-row-properties style:min-row-height="108.22pt" fo:keep-together="auto"/>
    </style:style>
    <style:style style:name="Table21.A11" style:family="table-cell">
      <style:table-cell-properties style:vertical-align="middle" style:shadow="none" fo:border-top="none" fo:border-bottom="0.012cm solid #000000" fo:border-left="0.04cm solid #000000" fo:border-right="0.04cm solid #000000" fo:padding="0.100cm"/>
    </style:style>
    <style:style style:name="Table21.12" style:family="table-row">
      <style:table-row-properties style:min-row-height="28.98pt" fo:keep-together="auto"/>
    </style:style>
    <style:style style:name="Table21.A12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100cm"/>
    </style:style>
    <style:style style:name="Table21.13" style:family="table-row">
      <style:table-row-properties style:min-row-height="28.98pt" fo:keep-together="auto"/>
    </style:style>
    <style:style style:name="Table21.A13" style:family="table-cell">
      <style:table-cell-properties style:vertical-align="middle" style:shadow="none" fo:border-top="0.012cm solid #000000" fo:border-bottom="0.012cm solid #000000" fo:border-left="0.04cm solid #000000" fo:border-right="0.015cm solid #000000" fo:padding="0.100cm"/>
    </style:style>
    <style:style style:name="Table21.B13" style:family="table-cell">
      <style:table-cell-properties style:vertical-align="middle" style:shadow="none" fo:border="0.015cm solid #000000" fo:padding="0.100cm"/>
    </style:style>
    <style:style style:name="Table21.D13" style:family="table-cell">
      <style:table-cell-properties style:vertical-align="middle" style:shadow="none" fo:border="0.015cm solid #000000" fo:padding="0.100cm"/>
    </style:style>
    <style:style style:name="Table21.F13" style:family="table-cell">
      <style:table-cell-properties style:vertical-align="middle" style:shadow="none" fo:border-top="0.012cm solid #000000" fo:border-bottom="0.012cm solid #000000" fo:border-left="0.015cm solid #000000" fo:border-right="0.04cm solid #000000" fo:padding="0.100cm"/>
    </style:style>
    <style:style style:name="Table21.14" style:family="table-row">
      <style:table-row-properties style:min-row-height="28.98pt" fo:keep-together="auto"/>
    </style:style>
    <style:style style:name="Table21.A1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21.B14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21.D14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21.F1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21.15" style:family="table-row">
      <style:table-row-properties style:min-row-height="100.07pt" fo:keep-together="auto"/>
    </style:style>
    <style:style style:name="Table21.A15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100cm"/>
    </style:style>
    <style:style style:name="Table21.16" style:family="table-row">
      <style:table-row-properties style:min-row-height="31.38pt" fo:keep-together="auto"/>
    </style:style>
    <style:style style:name="Table21.A16" style:family="table-cell">
      <style:table-cell-properties style:vertical-align="middle" style:shadow="none" fo:border-top="0.012cm solid #000000" fo:border-bottom="none" fo:border-left="none" fo:border-right="none" fo:padding="0.100cm"/>
    </style:style>
    <style:style style:name="T125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2" style:family="table">
      <style:table-properties style:width="16.407cm" table:align="left" fo:margin="0cm" style:shadow="none" style:may-break-between-rows="true" table:border-model="collapsing"/>
    </style:style>
    <style:style style:name="Table22.A" style:family="table-column">
      <style:table-column-properties style:column-width="4.529cm"/>
    </style:style>
    <style:style style:name="Table22.B" style:family="table-column">
      <style:table-column-properties style:column-width="11.878cm"/>
    </style:style>
    <style:style style:name="Table22.1" style:family="table-row">
      <style:table-row-properties style:min-row-height="31.80pt" fo:keep-together="auto"/>
    </style:style>
    <style:style style:name="Table22.A1" style:family="table-cell">
      <style:table-cell-properties style:vertical-align="middle" style:shadow="none" fo:border-top="0.04cm solid #000000" fo:border-bottom="0.012cm solid #000000" fo:border-left="0.04cm solid #000000" fo:border-right="0.04cm solid #000000" fo:padding="0.050cm"/>
    </style:style>
    <style:style style:name="Table22.2" style:family="table-row">
      <style:table-row-properties style:min-row-height="31.80pt" fo:keep-together="auto"/>
    </style:style>
    <style:style style:name="Table22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2.B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2.3" style:family="table-row">
      <style:table-row-properties style:min-row-height="31.80pt" fo:keep-together="auto"/>
    </style:style>
    <style:style style:name="Table22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2.B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2.4" style:family="table-row">
      <style:table-row-properties style:min-row-height="31.80pt" fo:keep-together="auto"/>
    </style:style>
    <style:style style:name="Table22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2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2.5" style:family="table-row">
      <style:table-row-properties style:min-row-height="31.80pt" fo:keep-together="auto"/>
    </style:style>
    <style:style style:name="Table22.A5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22.6" style:family="table-row">
      <style:table-row-properties style:min-row-height="31.80pt" fo:keep-together="auto"/>
    </style:style>
    <style:style style:name="Table22.A6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2.B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2.7" style:family="table-row">
      <style:table-row-properties style:min-row-height="31.80pt" fo:keep-together="auto"/>
    </style:style>
    <style:style style:name="Table22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2.B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2.8" style:family="table-row">
      <style:table-row-properties style:min-row-height="31.80pt" fo:keep-together="auto"/>
    </style:style>
    <style:style style:name="Table22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22.B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22.9" style:family="table-row">
      <style:table-row-properties style:min-row-height="31.80pt" fo:keep-together="auto"/>
    </style:style>
    <style:style style:name="Table22.A9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22.10" style:family="table-row">
      <style:table-row-properties style:min-row-height="396.87pt" fo:keep-together="auto"/>
    </style:style>
    <style:style style:name="Table22.A10" style:family="table-cell">
      <style:table-cell-properties style:shadow="none" fo:border-top="0.012cm solid #000000" fo:border-bottom="0.04cm solid #000000" fo:border-left="0.04cm solid #000000" fo:border-right="0.04cm solid #000000" fo:padding="0.050cm"/>
    </style:style>
    <style:style style:name="P237_0" style:parent-style-name="Standard" style:family="paragraph">
      <style:paragraph-properties fo:line-height="5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5" style:family="text">
      <style:text-properties fo:color="#000000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3" style:family="table">
      <style:table-properties style:width="16.407cm" table:align="left" fo:margin="0.050cm" style:shadow="none" style:may-break-between-rows="true" table:border-model="collapsing"/>
    </style:style>
    <style:style style:name="Table23.A" style:family="table-column">
      <style:table-column-properties style:column-width="16.407cm"/>
    </style:style>
    <style:style style:name="Table23.1" style:family="table-row">
      <style:table-row-properties style:min-row-height="31.80pt" fo:keep-together="auto"/>
    </style:style>
    <style:style style:name="Table23.A1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23.2" style:family="table-row">
      <style:table-row-properties style:min-row-height="653.20pt" fo:keep-together="auto"/>
    </style:style>
    <style:style style:name="Table23.A2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50cm"/>
    </style:style>
    <style:style style:name="P231_0_b4" style:parent-style-name="Standard" style:family="paragraph">
      <style:paragraph-properties fo:line-height="123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238_0_b4" style:parent-style-name="Standard" style:family="paragraph">
      <style:paragraph-properties fo:line-height="87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56" style:family="text">
      <style:text-properties fo:color="#0000ff" style:text-outline="false" style:text-line-through-style="solid" style:text-position="0% 100%"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9_40" style:parent-style-name="바탕글 사본2" style:family="paragraph">
      <style:paragraph-properties fo:line-height="69%" fo:text-align="justify" fo:margin-left="1.187cm" fo:margin-right="0cm" fo:text-indent="-1.187cm" fo:margin-top="0cm" fo:margin-bottom="0cm" fo:background-color="transparent" fo:border="none" style:shadow="none" style:text-autospace="none" style:vertical-align="auto" style:snap-to-layout-grid="false"/>
    </style:style>
    <style:style style:name="T5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240_40" style:parent-style-name="바탕글 사본2" style:family="paragraph">
      <style:paragraph-properties fo:line-height="10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1_40" style:parent-style-name="바탕글 사본2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9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2_40" style:parent-style-name="바탕글 사본2" style:family="paragraph">
      <style:paragraph-properties fo:line-height="11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8.00pt" style:font-size-asian="18.00pt" style:font-size-complex="1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4" style:family="table">
      <style:table-properties style:width="16.801cm" table:align="left" fo:margin="0cm" style:shadow="none" style:may-break-between-rows="true" table:border-model="collapsing"/>
    </style:style>
    <style:style style:name="Table24.A" style:family="table-column">
      <style:table-column-properties style:column-width="3.109cm"/>
    </style:style>
    <style:style style:name="Table24.B" style:family="table-column">
      <style:table-column-properties style:column-width="6.496cm"/>
    </style:style>
    <style:style style:name="Table24.C" style:family="table-column">
      <style:table-column-properties style:column-width="2.899cm"/>
    </style:style>
    <style:style style:name="Table24.D" style:family="table-column">
      <style:table-column-properties style:column-width="4.296cm"/>
    </style:style>
    <style:style style:name="Table24.1" style:family="table-row">
      <style:table-row-properties style:min-row-height="26.14pt" fo:keep-together="auto"/>
    </style:style>
    <style:style style:name="Table24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4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4.2" style:family="table-row">
      <style:table-row-properties style:min-row-height="26.14pt" fo:keep-together="auto"/>
    </style:style>
    <style:style style:name="Table24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4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4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24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59_40" style:parent-style-name="바탕글 사본2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3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3_1" style:parent-style-name="본문" style:family="paragraph">
      <style:paragraph-properties fo:line-height="86%" fo:text-align="justify" fo:margin-left="0cm" fo:margin-right="0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T258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59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60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6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244_1" style:parent-style-name="본문" style:family="paragraph">
      <style:paragraph-properties fo:line-height="86%" fo:text-align="justify" fo:margin-left="0.970cm" fo:margin-right="0cm" fo:text-indent="-0.970cm" fo:margin-top="0.353cm" fo:margin-bottom="0cm" fo:background-color="transparent" fo:border="none" style:shadow="none" style:text-autospace="none" style:vertical-align="auto" style:snap-to-layout-grid="true"/>
    </style:style>
    <style:style style:name="T262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P245_1" style:parent-style-name="본문" style:family="paragraph">
      <style:paragraph-properties fo:line-height="86%" fo:text-align="justify" fo:margin-left="0.963cm" fo:margin-right="0cm" fo:text-indent="-0.963cm" fo:margin-top="0.353cm" fo:margin-bottom="0cm" fo:background-color="transparent" fo:border="none" style:shadow="none" style:text-autospace="none" style:vertical-align="auto" style:snap-to-layout-grid="true"/>
    </style:style>
    <style:style style:name="T134" style:family="text">
      <style:text-properties fo:color="#000000" style:text-outline="false" style:text-line-through-style="solid" style:text-position="0% 100%" style:font-name="산돌명조 L" style:font-name-asian="-윤명조120" style:font-name-complex="함초롬바탕" fo:font-family="산돌명조 L" style:font-family-asian="-윤명조120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6_0" style:parent-style-name="Standard" style:family="paragraph">
      <style:paragraph-properties fo:line-height="86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5" style:family="text">
      <style:text-properties fo:color="#000000" style:text-outline="false" style:text-line-through-style="solid" style:text-position="0% 100%" style:font-name="-윤명조120" style:font-name-asian="-윤명조120" style:font-name-complex="함초롬바탕" fo:font-family="-윤명조120" style:font-family-asian="-윤명조120" style:font-family-complex="함초롬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6" style:family="text">
      <style:text-properties fo:color="#000000" style:text-outline="false" style:text-line-through-style="solid" style:text-position="0% 100%" style:font-name="-윤명조120" style:font-name-asian="-윤명조120" style:font-name-complex="함초롬바탕" fo:font-family="-윤명조120" style:font-family-asian="-윤명조120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1" style:family="text">
      <style:text-properties fo:color="#000000" style:text-outline="false" style:text-line-through-style="solid" style:text-position="0% 100%" style:font-name="산돌명조 L" style:font-name-asian="-윤명조120" style:font-name-complex="휴먼명조" fo:font-family="산돌명조 L" style:font-family-asian="-윤명조120" style:font-family-complex="휴먼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25" style:family="table">
      <style:table-properties style:width="16.802cm" table:align="left" fo:margin="0cm" style:shadow="none" style:may-break-between-rows="true" table:border-model="collapsing"/>
    </style:style>
    <style:style style:name="Table25.A" style:family="table-column">
      <style:table-column-properties style:column-width="4.962cm"/>
    </style:style>
    <style:style style:name="Table25.B" style:family="table-column">
      <style:table-column-properties style:column-width="6.998cm"/>
    </style:style>
    <style:style style:name="Table25.C" style:family="table-column">
      <style:table-column-properties style:column-width="4.842cm"/>
    </style:style>
    <style:style style:name="Table25.1" style:family="table-row">
      <style:table-row-properties style:min-row-height="11.00pt" fo:keep-together="auto"/>
    </style:style>
    <style:style style:name="Table25.A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25.B1" style:family="table-cell">
      <style:table-cell-properties style:vertical-align="middle" style:shadow="none" fo:background-color="#e5e5e5" fo:border="none" fo:padding-left="0.180cm" fo:padding-right="0.180cm"/>
    </style:style>
    <style:style style:name="Table25.C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25.2" style:family="table-row">
      <style:table-row-properties style:min-row-height="12.32pt" fo:keep-together="auto"/>
    </style:style>
    <style:style style:name="Table25.A2" style:family="table-cell">
      <style:table-cell-properties style:vertical-align="middle" style:shadow="none" fo:border-top="0.012cm dotted #000000" fo:border-bottom="none" fo:border-left="0.012cm dotted #000000" fo:border-right="none" fo:padding-left="0.180cm" fo:padding-right="0.180cm"/>
    </style:style>
    <style:style style:name="Table25.C2" style:family="table-cell">
      <style:table-cell-properties style:vertical-align="middle" style:shadow="none" fo:border-top="0.012cm dotted #000000" fo:border-bottom="none" fo:border-left="none" fo:border-right="0.012cm dotted #000000" fo:padding-left="0.180cm" fo:padding-right="0.180cm"/>
    </style:style>
    <style:style style:name="Table25.3" style:family="table-row">
      <style:table-row-properties style:min-row-height="201.26pt" fo:keep-together="auto"/>
    </style:style>
    <style:style style:name="Table25.A3" style:family="table-cell">
      <style:table-cell-properties style:vertical-align="middle" style:shadow="none" fo:border-top="none" fo:border-bottom="0.012cm dotted #000000" fo:border-left="0.012cm dotted #000000" fo:border-right="0.012cm dotted #000000" fo:padding-left="0.180cm" fo:padding-right="0.180cm"/>
    </style:style>
    <style:style style:name="P247_38" style:parent-style-name="선그리기" style:family="paragraph">
      <style:paragraph-properties fo:line-height="118%" fo:text-align="center" fo:margin-left="1.422cm" fo:margin-right="0cm" fo:text-indent="-1.422cm" fo:margin-top="0cm" fo:margin-bottom="0cm" fo:background-color="transparent" fo:border="none" style:shadow="none" style:text-autospace="none" style:vertical-align="auto" style:snap-to-layout-grid="false"/>
    </style:style>
    <style:style style:name="T1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8_0_b4" style:parent-style-name="Standard" style:family="paragraph">
      <style:paragraph-properties fo:line-height="92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P248_0" style:parent-style-name="Standard" style:family="paragraph">
      <style:paragraph-properties fo:line-height="9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47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6" style:family="table">
      <style:table-properties style:width="10.212cm" table:align="left" fo:margin="0cm" style:shadow="none" style:may-break-between-rows="true" table:border-model="collapsing"/>
    </style:style>
    <style:style style:name="Table26.A" style:family="table-column">
      <style:table-column-properties style:column-width="10.212cm"/>
    </style:style>
    <style:style style:name="Table26.1" style:family="table-row">
      <style:table-row-properties style:min-row-height="32.97pt" fo:keep-together="auto"/>
    </style:style>
    <style:style style:name="Table26.A1" style:family="table-cell">
      <style:table-cell-properties style:vertical-align="middle" style:shadow="none" fo:border="0.012cm solid #000000" fo:padding="0.050cm"/>
    </style:style>
    <style:style style:name="P249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7" style:family="table">
      <style:table-properties style:width="16.317cm" table:align="left" fo:margin="0cm" style:shadow="none" style:may-break-between-rows="false" table:border-model="collapsing"/>
    </style:style>
    <style:style style:name="Table27.A" style:family="table-column">
      <style:table-column-properties style:column-width="2.546cm"/>
    </style:style>
    <style:style style:name="Table27.B" style:family="table-column">
      <style:table-column-properties style:column-width="1.544cm"/>
    </style:style>
    <style:style style:name="Table27.C" style:family="table-column">
      <style:table-column-properties style:column-width="2.746cm"/>
    </style:style>
    <style:style style:name="Table27.D" style:family="table-column">
      <style:table-column-properties style:column-width="2.846cm"/>
    </style:style>
    <style:style style:name="Table27.E" style:family="table-column">
      <style:table-column-properties style:column-width="2.646cm"/>
    </style:style>
    <style:style style:name="Table27.F" style:family="table-column">
      <style:table-column-properties style:column-width="1.544cm"/>
    </style:style>
    <style:style style:name="Table27.G" style:family="table-column">
      <style:table-column-properties style:column-width="0.301cm"/>
    </style:style>
    <style:style style:name="Table27.H" style:family="table-column">
      <style:table-column-properties style:column-width="2.145cm"/>
    </style:style>
    <style:style style:name="Table27.1" style:family="table-row">
      <style:table-row-properties style:min-row-height="25.12pt" fo:keep-together="auto"/>
    </style:style>
    <style:style style:name="Table27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27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7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7.E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7.F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7.G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27.2" style:family="table-row">
      <style:table-row-properties style:min-row-height="25.12pt" fo:keep-together="auto"/>
    </style:style>
    <style:style style:name="Table27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27.B2" style:family="table-cell">
      <style:table-cell-properties style:vertical-align="middle" style:shadow="none" fo:border="0.012cm solid #000000" fo:padding="0.049cm"/>
    </style:style>
    <style:style style:name="Table27.C2" style:family="table-cell">
      <style:table-cell-properties style:vertical-align="middle" style:shadow="none" fo:border="0.012cm solid #000000" fo:padding="0.049cm"/>
    </style:style>
    <style:style style:name="Table27.D2" style:family="table-cell">
      <style:table-cell-properties style:vertical-align="middle" style:shadow="none" fo:border="0.012cm solid #000000" fo:padding="0.049cm"/>
    </style:style>
    <style:style style:name="Table27.E2" style:family="table-cell">
      <style:table-cell-properties style:vertical-align="middle" style:shadow="none" fo:border-top="0.012cm solid #000000" fo:border-bottom="0.012cm solid #000000" fo:border-left="0.012cm solid #000000" fo:border-right="none" fo:padding="0.049cm"/>
    </style:style>
    <style:style style:name="Table27.H2" style:family="table-cell">
      <style:table-cell-properties style:vertical-align="middle" style:shadow="none" fo:border-top="0.012cm solid #000000" fo:border-bottom="0.012cm solid #000000" fo:border-left="none" fo:border-right="0.04cm solid #000000" fo:padding="0.049cm"/>
    </style:style>
    <style:style style:name="Table27.3" style:family="table-row">
      <style:table-row-properties style:min-row-height="25.12pt" fo:keep-together="auto"/>
    </style:style>
    <style:style style:name="Table27.B3" style:family="table-cell">
      <style:table-cell-properties style:vertical-align="middle" style:shadow="none" fo:border="0.012cm solid #000000" fo:padding="0.049cm"/>
    </style:style>
    <style:style style:name="Table27.C3" style:family="table-cell">
      <style:table-cell-properties style:vertical-align="middle" style:shadow="none" fo:border="0.012cm solid #000000" fo:padding="0.049cm"/>
    </style:style>
    <style:style style:name="Table27.D3" style:family="table-cell">
      <style:table-cell-properties style:vertical-align="middle" style:shadow="none" fo:border="0.012cm solid #000000" fo:padding="0.049cm"/>
    </style:style>
    <style:style style:name="Table27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27.4" style:family="table-row">
      <style:table-row-properties style:min-row-height="25.12pt" fo:keep-together="auto"/>
    </style:style>
    <style:style style:name="Table27.A4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27.B4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P109_0" style:parent-style-name="Standard" style:family="paragraph">
      <style:paragraph-properties fo:line-height="1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28" style:family="table">
      <style:table-properties style:width="16.321cm" table:align="left" fo:margin="0cm" style:shadow="none" style:may-break-between-rows="false" table:border-model="collapsing"/>
    </style:style>
    <style:style style:name="Table28.A" style:family="table-column">
      <style:table-column-properties style:column-width="2.427cm"/>
    </style:style>
    <style:style style:name="Table28.B" style:family="table-column">
      <style:table-column-properties style:column-width="4.331cm"/>
    </style:style>
    <style:style style:name="Table28.C" style:family="table-column">
      <style:table-column-properties style:column-width="1.403cm"/>
    </style:style>
    <style:style style:name="Table28.D" style:family="table-column">
      <style:table-column-properties style:column-width="2.427cm"/>
    </style:style>
    <style:style style:name="Table28.E" style:family="table-column">
      <style:table-column-properties style:column-width="5.733cm"/>
    </style:style>
    <style:style style:name="Table28.1" style:family="table-row">
      <style:table-row-properties style:min-row-height="22.29pt" fo:keep-together="auto"/>
    </style:style>
    <style:style style:name="Table28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28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8.D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8.E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28.2" style:family="table-row">
      <style:table-row-properties style:min-row-height="19.46pt" fo:keep-together="auto"/>
    </style:style>
    <style:style style:name="Table28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28.B2" style:family="table-cell">
      <style:table-cell-properties style:vertical-align="middle" style:shadow="none" fo:border="0.012cm solid #000000" fo:padding="0.049cm"/>
    </style:style>
    <style:style style:name="Table28.D2" style:family="table-cell">
      <style:table-cell-properties style:vertical-align="middle" style:shadow="none" fo:border="0.012cm solid #000000" fo:padding="0.049cm"/>
    </style:style>
    <style:style style:name="Table28.E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28.3" style:family="table-row">
      <style:table-row-properties style:min-row-height="19.46pt" fo:keep-together="auto"/>
    </style:style>
    <style:style style:name="Table28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28.B3" style:family="table-cell">
      <style:table-cell-properties style:vertical-align="middle" style:shadow="none" fo:border="0.012cm solid #000000" fo:padding="0.049cm"/>
    </style:style>
    <style:style style:name="Table28.D3" style:family="table-cell">
      <style:table-cell-properties style:vertical-align="middle" style:shadow="none" fo:border="0.012cm solid #000000" fo:padding="0.049cm"/>
    </style:style>
    <style:style style:name="Table28.E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28.4" style:family="table-row">
      <style:table-row-properties style:min-row-height="19.46pt" fo:keep-together="auto"/>
    </style:style>
    <style:style style:name="Table28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28.B4" style:family="table-cell">
      <style:table-cell-properties style:vertical-align="middle" style:shadow="none" fo:border="0.012cm solid #000000" fo:padding="0.049cm"/>
    </style:style>
    <style:style style:name="Table28.D4" style:family="table-cell">
      <style:table-cell-properties style:vertical-align="middle" style:shadow="none" fo:border="0.012cm solid #000000" fo:padding="0.049cm"/>
    </style:style>
    <style:style style:name="Table28.E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28.5" style:family="table-row">
      <style:table-row-properties style:min-row-height="19.46pt" fo:keep-together="auto"/>
    </style:style>
    <style:style style:name="Table28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28.B5" style:family="table-cell">
      <style:table-cell-properties style:vertical-align="middle" style:shadow="none" fo:border="0.012cm solid #000000" fo:padding="0.049cm"/>
    </style:style>
    <style:style style:name="Table28.D5" style:family="table-cell">
      <style:table-cell-properties style:vertical-align="middle" style:shadow="none" fo:border="0.012cm solid #000000" fo:padding="0.049cm"/>
    </style:style>
    <style:style style:name="Table28.E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28.6" style:family="table-row">
      <style:table-row-properties style:min-row-height="22.29pt" fo:keep-together="auto"/>
    </style:style>
    <style:style style:name="Table28.A6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28.C6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able29" style:family="table">
      <style:table-properties style:width="16.319cm" table:align="left" fo:margin="0cm" style:shadow="none" style:may-break-between-rows="false" table:border-model="collapsing"/>
    </style:style>
    <style:style style:name="Table29.A" style:family="table-column">
      <style:table-column-properties style:column-width="4.137cm"/>
    </style:style>
    <style:style style:name="Table29.B" style:family="table-column">
      <style:table-column-properties style:column-width="6.041cm"/>
    </style:style>
    <style:style style:name="Table29.C" style:family="table-column">
      <style:table-column-properties style:column-width="6.141cm"/>
    </style:style>
    <style:style style:name="Table29.1" style:family="table-row">
      <style:table-row-properties style:min-row-height="25.12pt" fo:keep-together="auto"/>
    </style:style>
    <style:style style:name="Table29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29.B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29.C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29.2" style:family="table-row">
      <style:table-row-properties style:min-row-height="25.12pt" fo:keep-together="auto"/>
    </style:style>
    <style:style style:name="Table29.A2" style:family="table-cell">
      <style:table-cell-properties style:vertical-align="middle" style:shadow="none" fo:border-top="0.012cm solid #000000" fo:border-bottom="0.04cm solid #000000" fo:border-left="0.04cm solid #000000" fo:border-right="0.012cm solid #000000" fo:padding="0.049cm"/>
    </style:style>
    <style:style style:name="Table29.B2" style:family="table-cell">
      <style:table-cell-properties style:vertical-align="middle" style:shadow="none" fo:border-top="0.012cm solid #000000" fo:border-bottom="0.04cm solid #000000" fo:border-left="0.012cm solid #000000" fo:border-right="0.04cm solid #000000" fo:padding="0.049cm"/>
    </style:style>
    <style:style style:name="Table30" style:family="table">
      <style:table-properties style:width="16.321cm" table:align="left" fo:margin="0cm" style:shadow="none" style:may-break-between-rows="false" table:border-model="collapsing"/>
    </style:style>
    <style:style style:name="Table30.A" style:family="table-column">
      <style:table-column-properties style:column-width="3.930cm"/>
    </style:style>
    <style:style style:name="Table30.B" style:family="table-column">
      <style:table-column-properties style:column-width="12.391cm"/>
    </style:style>
    <style:style style:name="Table30.1" style:family="table-row">
      <style:table-row-properties style:min-row-height="25.12pt" fo:keep-together="auto"/>
    </style:style>
    <style:style style:name="Table30.A1" style:family="table-cell">
      <style:table-cell-properties style:vertical-align="middle" style:shadow="none" fo:border-top="0.04cm solid #000000" fo:border-bottom="0.04cm solid #000000" fo:border-left="0.04cm solid #000000" fo:border-right="0.012cm solid #000000" fo:padding="0.049cm"/>
    </style:style>
    <style:style style:name="Table30.B1" style:family="table-cell">
      <style:table-cell-properties style:vertical-align="middle" style:shadow="none" fo:border-top="0.04cm solid #000000" fo:border-bottom="0.04cm solid #000000" fo:border-left="0.012cm solid #000000" fo:border-right="0.04cm solid #000000" fo:padding="0.049cm"/>
    </style:style>
    <style:style style:name="Table31" style:family="table">
      <style:table-properties style:width="16.315cm" table:align="left" fo:margin="0cm" style:shadow="none" style:may-break-between-rows="false" table:border-model="collapsing"/>
    </style:style>
    <style:style style:name="Table31.A" style:family="table-column">
      <style:table-column-properties style:column-width="1.216cm"/>
    </style:style>
    <style:style style:name="Table31.B" style:family="table-column">
      <style:table-column-properties style:column-width="1.403cm"/>
    </style:style>
    <style:style style:name="Table31.C" style:family="table-column">
      <style:table-column-properties style:column-width="1.317cm"/>
    </style:style>
    <style:style style:name="Table31.D" style:family="table-column">
      <style:table-column-properties style:column-width="1.317cm"/>
    </style:style>
    <style:style style:name="Table31.E" style:family="table-column">
      <style:table-column-properties style:column-width="0.186cm"/>
    </style:style>
    <style:style style:name="Table31.F" style:family="table-column">
      <style:table-column-properties style:column-width="2.619cm"/>
    </style:style>
    <style:style style:name="Table31.G" style:family="table-column">
      <style:table-column-properties style:column-width="1.230cm"/>
    </style:style>
    <style:style style:name="Table31.H" style:family="table-column">
      <style:table-column-properties style:column-width="1.589cm"/>
    </style:style>
    <style:style style:name="Table31.I" style:family="table-column">
      <style:table-column-properties style:column-width="1.322cm"/>
    </style:style>
    <style:style style:name="Table31.J" style:family="table-column">
      <style:table-column-properties style:column-width="1.297cm"/>
    </style:style>
    <style:style style:name="Table31.K" style:family="table-column">
      <style:table-column-properties style:column-width="0.110cm"/>
    </style:style>
    <style:style style:name="Table31.L" style:family="table-column">
      <style:table-column-properties style:column-width="2.709cm"/>
    </style:style>
    <style:style style:name="Table31.1" style:family="table-row">
      <style:table-row-properties style:min-row-height="19.46pt" fo:keep-together="auto"/>
    </style:style>
    <style:style style:name="Table31.A1" style:family="table-cell">
      <style:table-cell-properties style:vertical-align="middle" style:shadow="none" fo:border-top="0.04cm solid #000000" fo:border-bottom="0.012cm solid #000000" fo:border-left="0.04cm solid #000000" fo:border-right="0.012cm solid #000000" fo:padding="0.049cm"/>
    </style:style>
    <style:style style:name="Table31.C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1.F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1.G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1.I1" style:family="table-cell">
      <style:table-cell-properties style:vertical-align="middle" style:shadow="none" fo:border-top="0.04cm solid #000000" fo:border-bottom="0.012cm solid #000000" fo:border-left="0.012cm solid #000000" fo:border-right="0.012cm solid #000000" fo:padding="0.049cm"/>
    </style:style>
    <style:style style:name="Table31.K1" style:family="table-cell">
      <style:table-cell-properties style:vertical-align="middle" style:shadow="none" fo:border-top="0.04cm solid #000000" fo:border-bottom="0.012cm solid #000000" fo:border-left="0.012cm solid #000000" fo:border-right="0.04cm solid #000000" fo:padding="0.049cm"/>
    </style:style>
    <style:style style:name="Table31.2" style:family="table-row">
      <style:table-row-properties style:min-row-height="38.81pt" fo:keep-together="auto"/>
    </style:style>
    <style:style style:name="Table31.C2" style:family="table-cell">
      <style:table-cell-properties style:vertical-align="middle" style:shadow="none" fo:border="0.012cm solid #000000" fo:padding="0.049cm"/>
    </style:style>
    <style:style style:name="Table31.F2" style:family="table-cell">
      <style:table-cell-properties style:vertical-align="middle" style:shadow="none" fo:border="0.012cm solid #000000" fo:padding="0.049cm"/>
    </style:style>
    <style:style style:name="Table31.I2" style:family="table-cell">
      <style:table-cell-properties style:vertical-align="middle" style:shadow="none" fo:border="0.012cm solid #000000" fo:padding="0.049cm"/>
    </style:style>
    <style:style style:name="Table31.K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1.3" style:family="table-row">
      <style:table-row-properties style:min-row-height="22.29pt" fo:keep-together="auto"/>
    </style:style>
    <style:style style:name="Table31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1.G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1.4" style:family="table-row">
      <style:table-row-properties style:min-row-height="22.29pt" fo:keep-together="auto"/>
    </style:style>
    <style:style style:name="Table31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49cm"/>
    </style:style>
    <style:style style:name="Table31.B4" style:family="table-cell">
      <style:table-cell-properties style:vertical-align="middle" style:shadow="none" fo:border="0.012cm solid #000000" fo:padding="0.049cm"/>
    </style:style>
    <style:style style:name="Table31.D4" style:family="table-cell">
      <style:table-cell-properties style:vertical-align="middle" style:shadow="none" fo:border="0.012cm solid #000000" fo:padding="0.049cm"/>
    </style:style>
    <style:style style:name="Table31.E4" style:family="table-cell">
      <style:table-cell-properties style:vertical-align="middle" style:shadow="none" fo:border="0.012cm solid #000000" fo:padding="0.049cm"/>
    </style:style>
    <style:style style:name="Table31.G4" style:family="table-cell">
      <style:table-cell-properties style:vertical-align="middle" style:shadow="none" fo:border="0.012cm solid #000000" fo:padding="0.049cm"/>
    </style:style>
    <style:style style:name="Table31.H4" style:family="table-cell">
      <style:table-cell-properties style:vertical-align="middle" style:shadow="none" fo:border="0.012cm solid #000000" fo:padding="0.049cm"/>
    </style:style>
    <style:style style:name="Table31.J4" style:family="table-cell">
      <style:table-cell-properties style:vertical-align="middle" style:shadow="none" fo:border="0.012cm solid #000000" fo:padding="0.049cm"/>
    </style:style>
    <style:style style:name="Table31.L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49cm"/>
    </style:style>
    <style:style style:name="Table31.5" style:family="table-row">
      <style:table-row-properties style:min-row-height="105.32pt" fo:keep-together="auto"/>
    </style:style>
    <style:style style:name="Table31.A5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49cm"/>
    </style:style>
    <style:style style:name="T23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2" style:family="table">
      <style:table-properties style:width="10.492cm" table:align="left" fo:margin="0cm" style:shadow="none" style:may-break-between-rows="false" table:border-model="collapsing"/>
    </style:style>
    <style:style style:name="Table32.A" style:family="table-column">
      <style:table-column-properties style:column-width="10.492cm"/>
    </style:style>
    <style:style style:name="Table32.1" style:family="table-row">
      <style:table-row-properties style:min-row-height="42.84pt" fo:keep-together="auto"/>
    </style:style>
    <style:style style:name="Table32.A1" style:family="table-cell">
      <style:table-cell-properties style:vertical-align="middle" style:shadow="none" fo:border="0.012cm solid #000000" fo:padding="0.049cm"/>
    </style:style>
    <style:style style:name="P109_0_b4" style:parent-style-name="Standard" style:family="paragraph">
      <style:paragraph-properties fo:line-height="180%" fo:text-align="center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2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0_0" style:parent-style-name="Standard" style:family="paragraph">
      <style:paragraph-properties fo:line-height="131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51_0" style:parent-style-name="Standard" style:family="paragraph">
      <style:paragraph-properties fo:line-height="131%" fo:text-align="start" fo:margin-left="0.916cm" fo:margin-right="0cm" fo:text-indent="-0.916cm" fo:margin-top="0cm" fo:margin-bottom="0cm" fo:background-color="transparent" fo:border="none" style:shadow="none" style:text-autospace="none" style:vertical-align="auto" style:snap-to-layout-grid="true"/>
    </style:style>
    <style:style style:name="T24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4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2_0" style:parent-style-name="Standard" style:family="paragraph">
      <style:paragraph-properties fo:line-height="131%" fo:text-align="start" fo:margin-left="1.126cm" fo:margin-right="0cm" fo:text-indent="-1.126cm" fo:margin-top="0cm" fo:margin-bottom="0cm" fo:background-color="transparent" fo:border="none" style:shadow="none" style:text-autospace="none" style:vertical-align="auto" style:snap-to-layout-grid="true"/>
    </style:style>
    <style:style style:name="T24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-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3_0" style:parent-style-name="Standard" style:family="paragraph">
      <style:paragraph-properties fo:line-height="131%" fo:text-align="start" fo:margin-left="1.183cm" fo:margin-right="0cm" fo:text-indent="-1.183cm" fo:margin-top="0cm" fo:margin-bottom="0cm" fo:background-color="transparent" fo:border="none" style:shadow="none" style:text-autospace="none" style:vertical-align="auto" style:snap-to-layout-grid="true"/>
    </style:style>
    <style:style style:name="T24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3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4_0" style:parent-style-name="Standard" style:family="paragraph">
      <style:paragraph-properties fo:line-height="131%" fo:text-align="start" fo:margin-left="1.219cm" fo:margin-right="0cm" fo:text-indent="-1.219cm" fo:margin-top="0cm" fo:margin-bottom="0cm" fo:background-color="transparent" fo:border="none" style:shadow="none" style:text-autospace="none" style:vertical-align="auto" style:snap-to-layout-grid="true"/>
    </style:style>
    <style:style style:name="P255_0" style:parent-style-name="Standard" style:family="paragraph">
      <style:paragraph-properties fo:line-height="131%" fo:text-align="start" fo:margin-left="1.219cm" fo:margin-right="0cm" fo:text-indent="-1.219cm" fo:margin-top="0cm" fo:margin-bottom="0cm" fo:background-color="transparent" fo:border="none" style:shadow="none" style:text-autospace="none" style:vertical-align="auto" style:snap-to-layout-grid="true"/>
    </style:style>
    <style:style style:name="P256_0" style:parent-style-name="Standard" style:family="paragraph">
      <style:paragraph-properties fo:line-height="131%" fo:text-align="start" fo:margin-left="0.988cm" fo:margin-right="0cm" fo:text-indent="-0.988cm" fo:margin-top="0cm" fo:margin-bottom="0cm" fo:background-color="transparent" fo:border="none" style:shadow="none" style:text-autospace="none" style:vertical-align="auto" style:snap-to-layout-grid="true"/>
    </style:style>
    <style:style style:name="T13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7_0" style:parent-style-name="Standard" style:family="paragraph">
      <style:paragraph-properties fo:line-height="180%" fo:text-align="start" fo:margin-left="0.988cm" fo:margin-right="0cm" fo:text-indent="-0.988cm" fo:margin-top="0cm" fo:margin-bottom="0cm" fo:background-color="transparent" fo:border="none" style:shadow="none" style:text-autospace="none" style:vertical-align="auto" style:snap-to-layout-grid="true"/>
    </style:style>
    <style:style style:name="T6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33" style:family="table">
      <style:table-properties style:width="16.491cm" table:align="left" fo:margin="0cm" style:shadow="none" style:may-break-between-rows="true" table:border-model="collapsing"/>
    </style:style>
    <style:style style:name="Table33.A" style:family="table-column">
      <style:table-column-properties style:column-width="2.206cm"/>
    </style:style>
    <style:style style:name="Table33.B" style:family="table-column">
      <style:table-column-properties style:column-width="0.199cm"/>
    </style:style>
    <style:style style:name="Table33.C" style:family="table-column">
      <style:table-column-properties style:column-width="14.086cm"/>
    </style:style>
    <style:style style:name="Table33.1" style:family="table-row">
      <style:table-row-properties style:min-row-height="29.31pt" fo:keep-together="auto"/>
    </style:style>
    <style:style style:name="Table33.A1" style:family="table-cell">
      <style:table-cell-properties style:vertical-align="middle" style:shadow="none" fo:background-color="#1c3d62" fo:border="none" fo:padding="0.050cm"/>
    </style:style>
    <style:style style:name="Table33.B1" style:family="table-cell">
      <style:table-cell-properties style:vertical-align="middle" style:shadow="none" fo:border-top="none" fo:border-bottom="none" fo:border-left="none" fo:border-right="0.012cm solid #1c3d62" fo:padding="0.050cm"/>
    </style:style>
    <style:style style:name="Table33.C1" style:family="table-cell">
      <style:table-cell-properties style:vertical-align="middle" style:shadow="none" fo:border="0.012cm solid #1c3d62" fo:padding="0.050cm"/>
    </style:style>
    <style:style style:name="P241_42_b4" style:parent-style-name="본문(신명조12)" style:family="paragraph">
      <style:paragraph-properties fo:line-height="117%" fo:text-align="center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false"/>
    </style:style>
    <style:style style:name="Table34" style:family="table">
      <style:table-properties style:width="11.623cm" table:align="left" fo:margin="0cm" style:shadow="none" style:may-break-between-rows="false" table:border-model="collapsing"/>
    </style:style>
    <style:style style:name="Table34.A" style:family="table-column">
      <style:table-column-properties style:column-width="11.623cm"/>
    </style:style>
    <style:style style:name="Table34.1" style:family="table-row">
      <style:table-row-properties style:min-row-height="72.72pt" fo:keep-together="auto"/>
    </style:style>
    <style:style style:name="Table34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118_0" style:parent-style-name="Standard" style:family="paragraph">
      <style:paragraph-properties fo:line-height="160%" fo:text-align="justify" fo:margin-left="0.256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35" style:family="table">
      <style:table-properties style:width="16.353cm" table:align="left" fo:margin="0cm" style:shadow="none" style:may-break-between-rows="true" table:border-model="collapsing"/>
    </style:style>
    <style:style style:name="Table35.A" style:family="table-column">
      <style:table-column-properties style:column-width="1.943cm"/>
    </style:style>
    <style:style style:name="Table35.B" style:family="table-column">
      <style:table-column-properties style:column-width="2.496cm"/>
    </style:style>
    <style:style style:name="Table35.C" style:family="table-column">
      <style:table-column-properties style:column-width="2.243cm"/>
    </style:style>
    <style:style style:name="Table35.D" style:family="table-column">
      <style:table-column-properties style:column-width="1.045cm"/>
    </style:style>
    <style:style style:name="Table35.E" style:family="table-column">
      <style:table-column-properties style:column-width="2.343cm"/>
    </style:style>
    <style:style style:name="Table35.F" style:family="table-column">
      <style:table-column-properties style:column-width="3.398cm"/>
    </style:style>
    <style:style style:name="Table35.G" style:family="table-column">
      <style:table-column-properties style:column-width="2.885cm"/>
    </style:style>
    <style:style style:name="Table35.1" style:family="table-row">
      <style:table-row-properties style:min-row-height="34.02pt" fo:keep-together="auto"/>
    </style:style>
    <style:style style:name="Table35.A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35.C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35.D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35.G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35.2" style:family="table-row">
      <style:table-row-properties style:min-row-height="43.12pt" fo:keep-together="auto"/>
    </style:style>
    <style:style style:name="Table35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5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5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5.G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5.3" style:family="table-row">
      <style:table-row-properties style:min-row-height="43.12pt" fo:keep-together="auto"/>
    </style:style>
    <style:style style:name="Table35.A3" style:family="table-cell">
      <style:table-cell-properties style:vertical-align="middle" style:shadow="none" fo:background-color="#d9d9d9" fo:border="0.012cm solid #000000" fo:padding-top="0.050cm" fo:padding-bottom="0.050cm" fo:padding-left="0.180cm" fo:padding-right="0.180cm"/>
    </style:style>
    <style:style style:name="Table35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5.4" style:family="table-row">
      <style:table-row-properties style:min-row-height="43.12pt" fo:keep-together="auto"/>
    </style:style>
    <style:style style:name="Table35.A4" style:family="table-cell">
      <style:table-cell-properties style:vertical-align="middle" style:shadow="none" fo:background-color="#d9d9d9" fo:border="0.012cm solid #000000" fo:padding-top="0.050cm" fo:padding-bottom="0.050cm" fo:padding-left="0.180cm" fo:padding-right="0.180cm"/>
    </style:style>
    <style:style style:name="Table35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5.E4" style:family="table-cell">
      <style:table-cell-properties style:vertical-align="middle" style:shadow="none" fo:background-color="#d9d9d9" fo:border="0.012cm solid #000000" fo:padding-top="0.050cm" fo:padding-bottom="0.050cm" fo:padding-left="0.180cm" fo:padding-right="0.180cm"/>
    </style:style>
    <style:style style:name="Table35.F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" style:family="table">
      <style:table-properties style:width="16.413cm" table:align="left" fo:margin="0cm" style:shadow="none" style:may-break-between-rows="true" table:border-model="collapsing"/>
    </style:style>
    <style:style style:name="Table36.A" style:family="table-column">
      <style:table-column-properties style:column-width="4.439cm"/>
    </style:style>
    <style:style style:name="Table36.B" style:family="table-column">
      <style:table-column-properties style:column-width="11.974cm"/>
    </style:style>
    <style:style style:name="Table36.1" style:family="table-row">
      <style:table-row-properties style:min-row-height="27.64pt" fo:keep-together="auto"/>
    </style:style>
    <style:style style:name="Table36.A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36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2" style:family="table-row">
      <style:table-row-properties style:min-row-height="28.97pt" fo:keep-together="auto"/>
    </style:style>
    <style:style style:name="Table36.A2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36.B2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36.3" style:family="table-row">
      <style:table-row-properties style:min-row-height="35.46pt" fo:keep-together="auto"/>
    </style:style>
    <style:style style:name="Table36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4" style:family="table-row">
      <style:table-row-properties style:min-row-height="35.46pt" fo:keep-together="auto"/>
    </style:style>
    <style:style style:name="Table36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6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257_40" style:parent-style-name="바탕글 사본2" style:family="paragraph">
      <style:paragraph-properties fo:line-height="100%" fo:text-align="end" fo:margin-left="0cm" fo:margin-right="0.279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able37" style:family="table">
      <style:table-properties style:width="16.321cm" table:align="left" fo:margin="0cm" style:shadow="none" style:may-break-between-rows="true" table:border-model="collapsing"/>
    </style:style>
    <style:style style:name="Table37.A" style:family="table-column">
      <style:table-column-properties style:column-width="4.080cm"/>
    </style:style>
    <style:style style:name="Table37.B" style:family="table-column">
      <style:table-column-properties style:column-width="4.080cm"/>
    </style:style>
    <style:style style:name="Table37.C" style:family="table-column">
      <style:table-column-properties style:column-width="4.080cm"/>
    </style:style>
    <style:style style:name="Table37.D" style:family="table-column">
      <style:table-column-properties style:column-width="4.080cm"/>
    </style:style>
    <style:style style:name="Table37.1" style:family="table-row">
      <style:table-row-properties style:min-row-height="34.02pt" fo:keep-together="auto"/>
    </style:style>
    <style:style style:name="Table37.A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37.B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37.C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37.D1" style:family="table-cell">
      <style:table-cell-properties style:vertical-align="middle" style:shadow="none" fo:background-color="#d8d8d8" fo:border="0.012cm solid #000000" fo:padding-top="0.050cm" fo:padding-bottom="0.050cm" fo:padding-left="0.180cm" fo:padding-right="0.180cm"/>
    </style:style>
    <style:style style:name="Table37.2" style:family="table-row">
      <style:table-row-properties style:min-row-height="72.42pt" fo:keep-together="auto"/>
    </style:style>
    <style:style style:name="Table37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7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7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7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7.3" style:family="table-row">
      <style:table-row-properties style:min-row-height="75.02pt" fo:keep-together="auto"/>
    </style:style>
    <style:style style:name="Table37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7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7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37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67" style:family="text">
      <style:text-properties fo:color="#000000" style:text-outline="false" style:text-line-through-style="solid" style:text-position="0% 100%" style:font-name="HCI Poppy" style:font-name-asian="휴먼명조" style:font-name-complex="한컴바탕" fo:font-family="HCI Poppy" style:font-family-asian="휴먼명조" style:font-family-complex="한컴바탕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38" style:family="table">
      <style:table-properties style:width="16.479cm" table:align="left" fo:margin="0cm" style:shadow="none" style:may-break-between-rows="true" table:border-model="collapsing"/>
    </style:style>
    <style:style style:name="Table38.A" style:family="table-column">
      <style:table-column-properties style:column-width="3.336cm"/>
    </style:style>
    <style:style style:name="Table38.B" style:family="table-column">
      <style:table-column-properties style:column-width="4.554cm"/>
    </style:style>
    <style:style style:name="Table38.C" style:family="table-column">
      <style:table-column-properties style:column-width="0.699cm"/>
    </style:style>
    <style:style style:name="Table38.D" style:family="table-column">
      <style:table-column-properties style:column-width="1.098cm"/>
    </style:style>
    <style:style style:name="Table38.E" style:family="table-column">
      <style:table-column-properties style:column-width="0.833cm"/>
    </style:style>
    <style:style style:name="Table38.F" style:family="table-column">
      <style:table-column-properties style:column-width="1.233cm"/>
    </style:style>
    <style:style style:name="Table38.G" style:family="table-column">
      <style:table-column-properties style:column-width="4.725cm"/>
    </style:style>
    <style:style style:name="Table38.1" style:family="table-row">
      <style:table-row-properties style:min-row-height="28.15pt" fo:keep-together="auto"/>
    </style:style>
    <style:style style:name="Table38.A1" style:family="table-cell">
      <style:table-cell-properties style:shadow="none" fo:border-top="none" fo:border-bottom="0.04cm solid #000000" fo:border-left="none" fo:border-right="none" fo:padding="0.100cm"/>
    </style:style>
    <style:style style:name="Table38.E1" style:family="table-cell">
      <style:table-cell-properties style:vertical-align="bottom" style:shadow="none" fo:border-top="none" fo:border-bottom="0.04cm solid #000000" fo:border-left="none" fo:border-right="none" fo:padding="0.100cm"/>
    </style:style>
    <style:style style:name="Table38.2" style:family="table-row">
      <style:table-row-properties style:min-row-height="38.64pt" fo:keep-together="auto"/>
    </style:style>
    <style:style style:name="Table38.A2" style:family="table-cell">
      <style:table-cell-properties style:vertical-align="middle" style:shadow="none" fo:border-top="0.04cm solid #000000" fo:border-bottom="0.03cm solid #000000" fo:border-left="0.04cm solid #000000" fo:border-right="0.04cm solid #000000" fo:padding="0.100cm"/>
    </style:style>
    <style:style style:name="Table38.3" style:family="table-row">
      <style:table-row-properties style:min-row-height="31.81pt" fo:keep-together="auto"/>
    </style:style>
    <style:style style:name="Table38.A3" style:family="table-cell">
      <style:table-cell-properties style:vertical-align="middle" style:shadow="none" fo:border-top="0.03cm solid #000000" fo:border-bottom="0.012cm solid #000000" fo:border-left="0.04cm solid #000000" fo:border-right="0.012cm solid #000000" fo:padding="0.100cm"/>
    </style:style>
    <style:style style:name="Table38.B3" style:family="table-cell">
      <style:table-cell-properties style:vertical-align="middle" style:shadow="none" fo:border-top="0.03cm solid #000000" fo:border-bottom="0.012cm solid #000000" fo:border-left="0.012cm solid #000000" fo:border-right="0.012cm solid #000000" fo:padding="0.100cm"/>
    </style:style>
    <style:style style:name="Table38.D3" style:family="table-cell">
      <style:table-cell-properties style:vertical-align="middle" style:shadow="none" fo:border-top="0.03cm solid #000000" fo:border-bottom="0.012cm solid #000000" fo:border-left="0.012cm solid #000000" fo:border-right="0.012cm solid #000000" fo:padding="0.100cm"/>
    </style:style>
    <style:style style:name="Table38.G3" style:family="table-cell">
      <style:table-cell-properties style:vertical-align="middle" style:shadow="none" fo:border-top="0.03cm solid #000000" fo:border-bottom="0.012cm solid #000000" fo:border-left="0.012cm solid #000000" fo:border-right="0.04cm solid #000000" fo:padding="0.100cm"/>
    </style:style>
    <style:style style:name="Table38.4" style:family="table-row">
      <style:table-row-properties style:min-row-height="31.81pt" fo:keep-together="auto"/>
    </style:style>
    <style:style style:name="Table38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8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8.5" style:family="table-row">
      <style:table-row-properties style:min-row-height="31.81pt" fo:keep-together="auto"/>
    </style:style>
    <style:style style:name="Table38.A5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8.B5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8.6" style:family="table-row">
      <style:table-row-properties style:min-row-height="31.81pt" fo:keep-together="auto"/>
    </style:style>
    <style:style style:name="Table38.A6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8.B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8.7" style:family="table-row">
      <style:table-row-properties style:min-row-height="31.81pt" fo:keep-together="auto"/>
    </style:style>
    <style:style style:name="Table38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8.B7" style:family="table-cell">
      <style:table-cell-properties style:vertical-align="middle" style:shadow="none" fo:border="0.012cm solid #000000" fo:padding="0.100cm"/>
    </style:style>
    <style:style style:name="Table38.D7" style:family="table-cell">
      <style:table-cell-properties style:vertical-align="middle" style:shadow="none" fo:border="0.012cm solid #000000" fo:padding="0.100cm"/>
    </style:style>
    <style:style style:name="Table38.G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8.8" style:family="table-row">
      <style:table-row-properties style:min-row-height="31.81pt" fo:keep-together="auto"/>
    </style:style>
    <style:style style:name="Table38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8.B8" style:family="table-cell">
      <style:table-cell-properties style:vertical-align="middle" style:shadow="none" fo:border="0.012cm solid #000000" fo:padding="0.100cm"/>
    </style:style>
    <style:style style:name="Table38.D8" style:family="table-cell">
      <style:table-cell-properties style:vertical-align="middle" style:shadow="none" fo:border="0.012cm solid #000000" fo:padding="0.100cm"/>
    </style:style>
    <style:style style:name="Table38.G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8.9" style:family="table-row">
      <style:table-row-properties style:min-row-height="31.81pt" fo:keep-together="auto"/>
    </style:style>
    <style:style style:name="Table38.A9" style:family="table-cell">
      <style:table-cell-properties style:vertical-align="middle" style:shadow="none" fo:border-top="0.012cm solid #000000" fo:border-bottom="none" fo:border-left="0.04cm solid #000000" fo:border-right="0.04cm solid #000000" fo:padding="0.100cm"/>
    </style:style>
    <style:style style:name="Table38.10" style:family="table-row">
      <style:table-row-properties style:min-row-height="173.31pt" fo:keep-together="auto"/>
    </style:style>
    <style:style style:name="Table38.A10" style:family="table-cell">
      <style:table-cell-properties style:vertical-align="middle" style:shadow="none" fo:border-top="none" fo:border-bottom="0.012cm solid #000000" fo:border-left="0.04cm solid #000000" fo:border-right="0.04cm solid #000000" fo:padding="0.100cm"/>
    </style:style>
    <style:style style:name="Table38.11" style:family="table-row">
      <style:table-row-properties style:min-row-height="31.81pt" fo:keep-together="auto"/>
    </style:style>
    <style:style style:name="Table38.A11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100cm"/>
    </style:style>
    <style:style style:name="Table38.12" style:family="table-row">
      <style:table-row-properties style:min-row-height="31.81pt" fo:keep-together="auto"/>
    </style:style>
    <style:style style:name="Table38.A12" style:family="table-cell">
      <style:table-cell-properties style:vertical-align="middle" style:shadow="none" fo:border-top="0.012cm solid #000000" fo:border-bottom="0.012cm solid #000000" fo:border-left="0.04cm solid #000000" fo:border-right="0.015cm solid #000000" fo:padding="0.100cm"/>
    </style:style>
    <style:style style:name="Table38.B12" style:family="table-cell">
      <style:table-cell-properties style:vertical-align="middle" style:shadow="none" fo:border="0.015cm solid #000000" fo:padding="0.100cm"/>
    </style:style>
    <style:style style:name="Table38.C12" style:family="table-cell">
      <style:table-cell-properties style:vertical-align="middle" style:shadow="none" fo:border="0.015cm solid #000000" fo:padding="0.100cm"/>
    </style:style>
    <style:style style:name="Table38.F12" style:family="table-cell">
      <style:table-cell-properties style:vertical-align="middle" style:shadow="none" fo:border-top="0.012cm solid #000000" fo:border-bottom="0.012cm solid #000000" fo:border-left="0.015cm solid #000000" fo:border-right="0.04cm solid #000000" fo:padding="0.100cm"/>
    </style:style>
    <style:style style:name="Table38.13" style:family="table-row">
      <style:table-row-properties style:min-row-height="31.81pt" fo:keep-together="auto"/>
    </style:style>
    <style:style style:name="Table38.A1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100cm"/>
    </style:style>
    <style:style style:name="Table38.B13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38.C13" style:family="table-cell">
      <style:table-cell-properties style:vertical-align="middle" style:shadow="none" fo:border-top="0.015cm solid #000000" fo:border-bottom="0.012cm solid #000000" fo:border-left="0.012cm solid #000000" fo:border-right="0.012cm solid #000000" fo:padding="0.100cm"/>
    </style:style>
    <style:style style:name="Table38.F1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100cm"/>
    </style:style>
    <style:style style:name="Table38.14" style:family="table-row">
      <style:table-row-properties style:min-row-height="102.90pt" fo:keep-together="auto"/>
    </style:style>
    <style:style style:name="Table38.A14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100cm"/>
    </style:style>
    <style:style style:name="Table38.15" style:family="table-row">
      <style:table-row-properties style:min-row-height="31.38pt" fo:keep-together="auto"/>
    </style:style>
    <style:style style:name="Table38.A15" style:family="table-cell">
      <style:table-cell-properties style:vertical-align="middle" style:shadow="none" fo:border-top="0.012cm solid #000000" fo:border-bottom="none" fo:border-left="none" fo:border-right="none" fo:padding="0.100cm"/>
    </style:style>
    <style:style style:name="P46_40" style:parent-style-name="바탕글 사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able39" style:family="table">
      <style:table-properties style:width="16.407cm" table:align="left" fo:margin="0cm" style:shadow="none" style:may-break-between-rows="true" table:border-model="collapsing"/>
    </style:style>
    <style:style style:name="Table39.A" style:family="table-column">
      <style:table-column-properties style:column-width="4.529cm"/>
    </style:style>
    <style:style style:name="Table39.B" style:family="table-column">
      <style:table-column-properties style:column-width="11.878cm"/>
    </style:style>
    <style:style style:name="Table39.1" style:family="table-row">
      <style:table-row-properties style:min-row-height="31.80pt" fo:keep-together="auto"/>
    </style:style>
    <style:style style:name="Table39.A1" style:family="table-cell">
      <style:table-cell-properties style:vertical-align="middle" style:shadow="none" fo:border-top="0.04cm solid #000000" fo:border-bottom="0.012cm solid #000000" fo:border-left="0.04cm solid #000000" fo:border-right="0.04cm solid #000000" fo:padding="0.050cm"/>
    </style:style>
    <style:style style:name="Table39.2" style:family="table-row">
      <style:table-row-properties style:min-row-height="31.80pt" fo:keep-together="auto"/>
    </style:style>
    <style:style style:name="Table39.A2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9.B2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9.3" style:family="table-row">
      <style:table-row-properties style:min-row-height="31.80pt" fo:keep-together="auto"/>
    </style:style>
    <style:style style:name="Table39.A3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9.B3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9.4" style:family="table-row">
      <style:table-row-properties style:min-row-height="31.80pt" fo:keep-together="auto"/>
    </style:style>
    <style:style style:name="Table39.A4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9.B4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9.5" style:family="table-row">
      <style:table-row-properties style:min-row-height="31.80pt" fo:keep-together="auto"/>
    </style:style>
    <style:style style:name="Table39.A5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39.6" style:family="table-row">
      <style:table-row-properties style:min-row-height="31.80pt" fo:keep-together="auto"/>
    </style:style>
    <style:style style:name="Table39.A6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9.B6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9.7" style:family="table-row">
      <style:table-row-properties style:min-row-height="31.80pt" fo:keep-together="auto"/>
    </style:style>
    <style:style style:name="Table39.A7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9.B7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9.8" style:family="table-row">
      <style:table-row-properties style:min-row-height="31.80pt" fo:keep-together="auto"/>
    </style:style>
    <style:style style:name="Table39.A8" style:family="table-cell">
      <style:table-cell-properties style:vertical-align="middle" style:shadow="none" fo:border-top="0.012cm solid #000000" fo:border-bottom="0.012cm solid #000000" fo:border-left="0.04cm solid #000000" fo:border-right="0.012cm solid #000000" fo:padding="0.050cm"/>
    </style:style>
    <style:style style:name="Table39.B8" style:family="table-cell">
      <style:table-cell-properties style:vertical-align="middle" style:shadow="none" fo:border-top="0.012cm solid #000000" fo:border-bottom="0.012cm solid #000000" fo:border-left="0.012cm solid #000000" fo:border-right="0.04cm solid #000000" fo:padding="0.050cm"/>
    </style:style>
    <style:style style:name="Table39.9" style:family="table-row">
      <style:table-row-properties style:min-row-height="31.80pt" fo:keep-together="auto"/>
    </style:style>
    <style:style style:name="Table39.A9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39.10" style:family="table-row">
      <style:table-row-properties style:min-row-height="385.55pt" fo:keep-together="auto"/>
    </style:style>
    <style:style style:name="Table39.A10" style:family="table-cell">
      <style:table-cell-properties style:shadow="none" fo:border-top="0.012cm solid #000000" fo:border-bottom="0.04cm solid #000000" fo:border-left="0.04cm solid #000000" fo:border-right="0.04cm solid #000000" fo:padding="0.050cm"/>
    </style:style>
    <style:style style:name="P120_0" style:parent-style-name="Standard" style:family="paragraph">
      <style:paragraph-properties fo:line-height="120%" fo:text-align="justify" fo:margin-left="1.252cm" fo:margin-right="0cm" fo:text-indent="-1.252cm" fo:margin-top="0.353cm" fo:margin-bottom="0cm" fo:background-color="transparent" fo:border="none" style:shadow="none" style:text-autospace="none" style:vertical-align="auto" style:snap-to-layout-grid="true"/>
    </style:style>
    <style:style style:name="Table40" style:family="table">
      <style:table-properties style:width="16.407cm" table:align="left" fo:margin="0.050cm" style:shadow="none" style:may-break-between-rows="true" table:border-model="collapsing"/>
    </style:style>
    <style:style style:name="Table40.A" style:family="table-column">
      <style:table-column-properties style:column-width="16.407cm"/>
    </style:style>
    <style:style style:name="Table40.1" style:family="table-row">
      <style:table-row-properties style:min-row-height="31.80pt" fo:keep-together="auto"/>
    </style:style>
    <style:style style:name="Table40.A1" style:family="table-cell">
      <style:table-cell-properties style:vertical-align="middle" style:shadow="none" fo:border-top="0.012cm solid #000000" fo:border-bottom="0.012cm solid #000000" fo:border-left="0.04cm solid #000000" fo:border-right="0.04cm solid #000000" fo:padding="0.050cm"/>
    </style:style>
    <style:style style:name="Table40.2" style:family="table-row">
      <style:table-row-properties style:min-row-height="600.63pt" fo:keep-together="auto"/>
    </style:style>
    <style:style style:name="Table40.A2" style:family="table-cell">
      <style:table-cell-properties style:vertical-align="middle" style:shadow="none" fo:border-top="0.012cm solid #000000" fo:border-bottom="0.04cm solid #000000" fo:border-left="0.04cm solid #000000" fo:border-right="0.04cm solid #000000" fo:padding="0.050cm"/>
    </style:style>
    <style:style style:name="P238_0" style:parent-style-name="Standard" style:family="paragraph">
      <style:paragraph-properties fo:line-height="8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able41" style:family="table">
      <style:table-properties style:width="16.801cm" table:align="left" fo:margin="0cm" style:shadow="none" style:may-break-between-rows="true" table:border-model="collapsing"/>
    </style:style>
    <style:style style:name="Table41.A" style:family="table-column">
      <style:table-column-properties style:column-width="3.109cm"/>
    </style:style>
    <style:style style:name="Table41.B" style:family="table-column">
      <style:table-column-properties style:column-width="6.496cm"/>
    </style:style>
    <style:style style:name="Table41.C" style:family="table-column">
      <style:table-column-properties style:column-width="2.899cm"/>
    </style:style>
    <style:style style:name="Table41.D" style:family="table-column">
      <style:table-column-properties style:column-width="4.296cm"/>
    </style:style>
    <style:style style:name="Table41.1" style:family="table-row">
      <style:table-row-properties style:min-row-height="26.14pt" fo:keep-together="auto"/>
    </style:style>
    <style:style style:name="Table41.A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1.B1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1.2" style:family="table-row">
      <style:table-row-properties style:min-row-height="26.14pt" fo:keep-together="auto"/>
    </style:style>
    <style:style style:name="Table41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1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1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1.D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42" style:family="table">
      <style:table-properties style:width="16.802cm" table:align="left" fo:margin="0cm" style:shadow="none" style:may-break-between-rows="true" table:border-model="collapsing"/>
    </style:style>
    <style:style style:name="Table42.A" style:family="table-column">
      <style:table-column-properties style:column-width="4.962cm"/>
    </style:style>
    <style:style style:name="Table42.B" style:family="table-column">
      <style:table-column-properties style:column-width="6.998cm"/>
    </style:style>
    <style:style style:name="Table42.C" style:family="table-column">
      <style:table-column-properties style:column-width="4.842cm"/>
    </style:style>
    <style:style style:name="Table42.1" style:family="table-row">
      <style:table-row-properties style:min-row-height="11.00pt" fo:keep-together="auto"/>
    </style:style>
    <style:style style:name="Table42.A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42.B1" style:family="table-cell">
      <style:table-cell-properties style:vertical-align="middle" style:shadow="none" fo:background-color="#e5e5e5" fo:border="none" fo:padding-left="0.180cm" fo:padding-right="0.180cm"/>
    </style:style>
    <style:style style:name="Table42.C1" style:family="table-cell">
      <style:table-cell-properties style:vertical-align="middle" style:shadow="none" fo:border-top="none" fo:border-bottom="0.012cm dotted #000000" fo:border-left="none" fo:border-right="none" fo:padding-left="0.180cm" fo:padding-right="0.180cm"/>
    </style:style>
    <style:style style:name="Table42.2" style:family="table-row">
      <style:table-row-properties style:min-row-height="12.32pt" fo:keep-together="auto"/>
    </style:style>
    <style:style style:name="Table42.A2" style:family="table-cell">
      <style:table-cell-properties style:vertical-align="middle" style:shadow="none" fo:border-top="0.012cm dotted #000000" fo:border-bottom="none" fo:border-left="0.012cm dotted #000000" fo:border-right="none" fo:padding-left="0.180cm" fo:padding-right="0.180cm"/>
    </style:style>
    <style:style style:name="Table42.C2" style:family="table-cell">
      <style:table-cell-properties style:vertical-align="middle" style:shadow="none" fo:border-top="0.012cm dotted #000000" fo:border-bottom="none" fo:border-left="none" fo:border-right="0.012cm dotted #000000" fo:padding-left="0.180cm" fo:padding-right="0.180cm"/>
    </style:style>
    <style:style style:name="Table42.3" style:family="table-row">
      <style:table-row-properties style:min-row-height="201.26pt" fo:keep-together="auto"/>
    </style:style>
    <style:style style:name="Table42.A3" style:family="table-cell">
      <style:table-cell-properties style:vertical-align="middle" style:shadow="none" fo:border-top="none" fo:border-bottom="0.012cm dotted #000000" fo:border-left="0.012cm dotted #000000" fo:border-right="0.012cm dotted #000000" fo:padding-left="0.180cm" fo:padding-right="0.180cm"/>
    </style:style>
    <style:style style:name="T26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7.00pt" style:font-size-asian="17.00pt" style:font-size-complex="17.00pt" fo:letter-spacing="-3.0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66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-2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9_37" style:parent-style-name="쪽번호" style:family="paragraph">
      <style:paragraph-properties fo:line-height="146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8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0%"/>
    </style:style>
    <style:style style:name="P30_0" style:parent-style-name="Standard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8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0%"/>
    </style:style>
    <style:style style:name="T89" style:family="text">
      <style:text-properties fo:color="#ff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T2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style:style style:name="P70_0" style:parent-style-name="Standard" style:family="paragraph">
      <style:paragraph-properties fo:line-height="130%" fo:text-align="justify" fo:margin-left="0cm" fo:margin-right="0cm" fo:text-indent="0.274cm" fo:margin-top="0cm" fo:margin-bottom="0cm" fo:background-color="transparent" fo:border="none" style:shadow="none" style:text-autospace="none" style:vertical-align="auto" style:snap-to-layout-grid="true"/>
    </style:style>
    <style:style style:name="T90" style:family="text">
      <style:text-properties fo:color="#000000" style:text-outline="false" style:text-line-through-style="solid" style:text-position="super 58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0%"/>
    </style:style>
    <text:list-style style:name="BL1">
      <text:list-level-style-bullet text:level="1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2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3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4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5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6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7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8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9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  <text:list-level-style-bullet text:level="10" text:bullet-char="-">
        <style:list-level-properties text:list-level-position-and-space-mode="label-alignment">
          <style:list-level-label-alignment fo:margin-left="1.270cm" fo:text-indent="-0.635cm" text:label-followed-by="listtab" text:list-tab-stop-position="1.270cm"/>
        </style:list-level-properties>
        <style:text-properties style:font-name="DejaVu Serif"/>
      </text:list-level-style-bullet>
    </text:list-style>
    <style:style style:name="P71_0" style:parent-style-name="Standard" style:list-style-name="BL1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7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0_0" style:parent-style-name="Standard" style:family="paragraph">
      <style:paragraph-properties fo:line-height="123%" fo:text-align="center" fo:margin-left="0.821cm" fo:margin-right="0cm" fo:text-indent="-0.821cm" fo:margin-top="0cm" fo:margin-bottom="0cm" fo:background-color="transparent" fo:border="none" style:shadow="none" style:text-autospace="none" style:vertical-align="auto" style:snap-to-layout-grid="true"/>
    </style:style>
    <style:style style:name="T19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50pt" style:font-size-asian="15.50pt" style:font-size-complex="15.5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8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1_0" style:parent-style-name="Standar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9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14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85%"/>
    </style:style>
    <style:style style:name="P121_0" style:parent-style-name="Standard" style:family="paragraph">
      <style:paragraph-properties fo:line-height="160%" fo:text-align="justify" fo:margin-left="0.106cm" fo:margin-right="0.106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22_0" style:parent-style-name="Standard" style:family="paragraph">
      <style:paragraph-properties fo:line-height="160%" fo:text-align="justify" fo:margin-left="0.106cm" fo:margin-right="0.106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14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23_0" style:parent-style-name="Standard" style:family="paragraph">
      <style:paragraph-properties fo:line-height="160%" fo:text-align="justify" fo:margin-left="0.435cm" fo:margin-right="0.106cm" fo:text-indent="-0.329cm" fo:margin-top="0.106cm" fo:margin-bottom="0cm" fo:background-color="transparent" fo:border="none" style:shadow="none" style:text-autospace="none" style:vertical-align="auto" style:snap-to-layout-grid="true"/>
    </style:style>
    <style:style style:name="T14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24_0" style:parent-style-name="Standard" style:family="paragraph">
      <style:paragraph-properties fo:line-height="160%" fo:text-align="justify" fo:margin-left="0.835cm" fo:margin-right="0.106cm" fo:text-indent="-0.730cm" fo:margin-top="0.071cm" fo:margin-bottom="0cm" fo:background-color="transparent" fo:border="none" style:shadow="none" style:text-autospace="none" style:vertical-align="auto" style:snap-to-layout-grid="true"/>
    </style:style>
    <style:style style:name="T15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15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25_0" style:parent-style-name="Standard" style:family="paragraph">
      <style:paragraph-properties fo:line-height="160%" fo:text-align="justify" fo:margin-left="0.267cm" fo:margin-right="0.106cm" fo:text-indent="-0.161cm" fo:margin-top="0cm" fo:margin-bottom="0cm" fo:background-color="transparent" fo:border="none" style:shadow="none" style:text-autospace="none" style:vertical-align="auto" style:snap-to-layout-grid="true"/>
    </style:style>
    <style:style style:name="T15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26_0" style:parent-style-name="Standard" style:family="paragraph">
      <style:paragraph-properties fo:line-height="160%" fo:text-align="justify" fo:margin-left="0.402cm" fo:margin-right="0.106cm" fo:text-indent="-0.296cm" fo:margin-top="0.106cm" fo:margin-bottom="0cm" fo:background-color="transparent" fo:border="none" style:shadow="none" style:text-autospace="none" style:vertical-align="auto" style:snap-to-layout-grid="true"/>
    </style:style>
    <style:style style:name="T15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7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15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1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27_0" style:parent-style-name="Standard" style:family="paragraph">
      <style:paragraph-properties fo:line-height="160%" fo:text-align="justify" fo:margin-left="0.398cm" fo:margin-right="0.106cm" fo:text-indent="-0.292cm" fo:margin-top="0.106cm" fo:margin-bottom="0cm" fo:background-color="transparent" fo:border="none" style:shadow="none" style:text-autospace="none" style:vertical-align="auto" style:snap-to-layout-grid="true"/>
    </style:style>
    <style:style style:name="T15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T157" style:family="text">
      <style:text-properties fo:color="#ff0000" style:text-outline="false" style:text-line-through-style="solid" style:text-line-through-color="#ff0000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85%"/>
    </style:style>
    <style:style style:name="P128_0" style:parent-style-name="Standard" style:family="paragraph">
      <style:paragraph-properties fo:line-height="160%" fo:text-align="justify" fo:margin-left="0.405cm" fo:margin-right="0.106cm" fo:text-indent="-0.299cm" fo:margin-top="0.106cm" fo:margin-bottom="0cm" fo:background-color="transparent" fo:border="none" style:shadow="none" style:text-autospace="none" style:vertical-align="auto" style:snap-to-layout-grid="true"/>
    </style:style>
    <style:style style:name="T183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P262_43" style:parent-style-name="당구장" style:family="paragraph">
      <style:paragraph-properties fo:line-height="75%" fo:text-align="justify" fo:margin-left="0.274cm" fo:margin-right="0cm" fo:text-indent="-0.274cm" fo:margin-top="0cm" fo:margin-bottom="0cm" fo:background-color="transparent" fo:border="none" style:shadow="none" style:text-autospace="none" style:vertical-align="auto" style:snap-to-layout-grid="false"/>
    </style:style>
    <style:style style:name="T18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185" style:family="text">
      <style:text-properties fo:color="#000000" style:text-outline="false" style:text-line-through-style="solid" style:text-position="0% 100%"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-0.9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7" style:family="table">
      <style:table-properties style:width="16.314cm" table:align="left" fo:margin="0cm" style:shadow="none" style:may-break-between-rows="true" table:border-model="collapsing"/>
    </style:style>
    <style:style style:name="Table7.A" style:family="table-column">
      <style:table-column-properties style:column-width="16.314cm"/>
    </style:style>
    <style:style style:name="Table7.1" style:family="table-row">
      <style:table-row-properties style:min-row-height="118.28pt" fo:keep-together="auto"/>
    </style:style>
    <style:style style:name="Table7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263_43" style:parent-style-name="당구장" style:family="paragraph">
      <style:paragraph-properties fo:line-height="100%" fo:text-align="justify" fo:margin-left="0.274cm" fo:margin-right="0cm" fo:text-indent="-0.274cm" fo:margin-top="0cm" fo:margin-bottom="0cm" fo:background-color="transparent" fo:border="none" style:shadow="none" style:text-autospace="none" style:vertical-align="auto" style:snap-to-layout-grid="false"/>
    </style:style>
    <style:style style:name="T18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18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T18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32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264_0" style:parent-style-name="Standard" style:family="paragraph">
      <style:paragraph-properties fo:line-height="69%" fo:text-align="justify" fo:margin-left="0.907cm" fo:margin-right="0cm" fo:text-indent="-0.907cm" fo:margin-top="0cm" fo:margin-bottom="0cm" fo:background-color="transparent" fo:border="none" style:shadow="none" style:text-autospace="none" style:vertical-align="auto" style:snap-to-layout-grid="true"/>
    </style:style>
    <style:style style:name="P265_43" style:parent-style-name="당구장" style:family="paragraph">
      <style:paragraph-properties fo:line-height="75%" fo:text-align="justify" fo:margin-left="0.466cm" fo:margin-right="0cm" fo:text-indent="-0.466cm" fo:margin-top="0cm" fo:margin-bottom="0cm" fo:background-color="transparent" fo:border="none" style:shadow="none" style:text-autospace="none" style:vertical-align="auto" style:snap-to-layout-grid="false"/>
    </style:style>
    <style:style style:name="T19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43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266_43" style:parent-style-name="당구장" style:family="paragraph">
      <style:paragraph-properties fo:line-height="75%" fo:text-align="justify" fo:margin-left="0.468cm" fo:margin-right="0cm" fo:text-indent="-0.468cm" fo:margin-top="0cm" fo:margin-bottom="0cm" fo:background-color="transparent" fo:border="none" style:shadow="none" style:text-autospace="none" style:vertical-align="auto" style:snap-to-layout-grid="false"/>
    </style:style>
    <style:style style:name="T186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4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7_0" style:parent-style-name="Standard" style:family="paragraph">
      <style:paragraph-properties fo:line-height="81%" fo:text-align="justify" fo:margin-left="0.407cm" fo:margin-right="0cm" fo:text-indent="-0.407cm" fo:margin-top="0cm" fo:margin-bottom="0cm" fo:background-color="transparent" fo:border="none" style:shadow="none" style:text-autospace="none" style:vertical-align="auto" style:snap-to-layout-grid="true"/>
    </style:style>
    <style:style style:name="P268_0" style:parent-style-name="Standard" style:family="paragraph">
      <style:paragraph-properties fo:line-height="81%" fo:text-align="justify" fo:margin-left="0.403cm" fo:margin-right="0cm" fo:text-indent="-0.403cm" fo:margin-top="0cm" fo:margin-bottom="0cm" fo:background-color="transparent" fo:border="none" style:shadow="none" style:text-autospace="none" style:vertical-align="auto" style:snap-to-layout-grid="true"/>
    </style:style>
    <style:style style:name="P269_0" style:parent-style-name="Standard" style:family="paragraph">
      <style:paragraph-properties fo:line-height="8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70_0" style:parent-style-name="Standard" style:family="paragraph">
      <style:paragraph-properties fo:line-height="81%" fo:text-align="justify" fo:margin-left="0.646cm" fo:margin-right="0cm" fo:text-indent="-0.646cm" fo:margin-top="0cm" fo:margin-bottom="0cm" fo:background-color="transparent" fo:border="none" style:shadow="none" style:text-autospace="none" style:vertical-align="auto" style:snap-to-layout-grid="true"/>
    </style:style>
    <style:style style:name="T201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04_0" style:parent-style-name="Standard" style:family="paragraph">
      <style:paragraph-properties fo:line-height="14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68_0" style:parent-style-name="Standard" style:family="paragraph">
      <style:paragraph-properties fo:line-height="14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5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6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7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08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7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09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0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12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1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4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0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3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24.00pt" style:font-size-asian="24.00pt" style:font-size-complex="2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1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4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20.00pt" style:font-size-asian="20.00pt" style:font-size-complex="2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0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2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51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94" style:family="text">
      <style:text-properties fo:color="#ff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1.1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8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6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2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23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19" style:family="text">
      <style:text-properties fo:color="#0000ff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0.00pt" style:font-size-asian="10.00pt" style:font-size-complex="10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3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73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4_0" style:parent-style-name="Standard" style:family="paragraph">
      <style:paragraph-properties fo:line-height="8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69_0" style:parent-style-name="Standard" style:family="paragraph">
      <style:paragraph-properties fo:line-height="120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75_0" style:parent-style-name="Standard" style:family="paragraph">
      <style:paragraph-properties fo:line-height="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6_0" style:parent-style-name="Standard" style:family="paragraph">
      <style:paragraph-properties fo:line-height="8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0" style:family="text">
      <style:text-properties fo:color="#0000ff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7_0" style:parent-style-name="Standard" style:family="paragraph">
      <style:paragraph-properties fo:line-height="95%" fo:text-align="start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78_0" style:parent-style-name="Standard" style:family="paragraph">
      <style:paragraph-properties fo:line-height="88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1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79_0" style:parent-style-name="Standard" style:family="paragraph">
      <style:paragraph-properties fo:line-height="95%" fo:text-align="center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1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8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0_0" style:parent-style-name="Standard" style:family="paragraph">
      <style:paragraph-properties fo:line-height="95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2" style:family="text">
      <style:text-properties fo:color="#0000ff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1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81_0" style:parent-style-name="Standard" style:family="paragraph">
      <style:paragraph-properties fo:line-height="77%" fo:text-align="justify" fo:margin-left="0.974cm" fo:margin-right="0cm" fo:text-indent="-0.974cm" fo:margin-top="0.176cm" fo:margin-bottom="0cm" fo:background-color="transparent" fo:border="none" style:shadow="none" style:text-autospace="none" style:vertical-align="auto" style:snap-to-layout-grid="true"/>
    </style:style>
    <style:style style:name="T123" style:family="text">
      <style:text-properties fo:color="#0000ff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2_0" style:parent-style-name="Standard" style:family="paragraph">
      <style:paragraph-properties fo:line-height="77%" fo:text-align="justify" fo:margin-left="0.776cm" fo:margin-right="0cm" fo:text-indent="-0.776cm" fo:margin-top="0.176cm" fo:margin-bottom="0cm" fo:background-color="transparent" fo:border="none" style:shadow="none" style:text-autospace="none" style:vertical-align="auto" style:snap-to-layout-grid="true"/>
    </style:style>
    <style:style style:name="T142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3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39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83_0" style:parent-style-name="Standard" style:family="paragraph">
      <style:paragraph-properties fo:line-height="88%" fo:text-align="end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84_0" style:parent-style-name="Standard" style:family="paragraph">
      <style:paragraph-properties fo:line-height="13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85_0" style:parent-style-name="Standard" style:family="paragraph">
      <style:paragraph-properties fo:line-height="124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86_0" style:parent-style-name="Standard" style:family="paragraph">
      <style:paragraph-properties fo:line-height="8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4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7_0" style:parent-style-name="Standard" style:family="paragraph">
      <style:paragraph-properties fo:line-height="71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88_0" style:parent-style-name="Standard" style:family="paragraph">
      <style:paragraph-properties fo:line-height="10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00_0" style:parent-style-name="Standard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6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89_0" style:parent-style-name="Standard" style:family="paragraph">
      <style:paragraph-properties fo:line-height="84%" fo:text-align="justify" fo:margin-left="0.821cm" fo:margin-right="0cm" fo:text-indent="-0.821cm" fo:margin-top="0.176cm" fo:margin-bottom="0cm" fo:background-color="transparent" fo:border="none" style:shadow="none" style:text-autospace="none" style:vertical-align="auto" style:snap-to-layout-grid="true"/>
    </style:style>
    <style:style style:name="T127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2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0_0" style:parent-style-name="Standard" style:family="paragraph">
      <style:paragraph-properties fo:line-height="95%" fo:text-align="justify" fo:margin-left="0.821cm" fo:margin-right="0cm" fo:text-indent="-0.821cm" fo:margin-top="0.176cm" fo:margin-bottom="0cm" fo:background-color="transparent" fo:border="none" style:shadow="none" style:text-autospace="none" style:vertical-align="auto" style:snap-to-layout-grid="true"/>
    </style:style>
    <style:style style:name="T128" style:family="text">
      <style:text-properties fo:color="#ff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29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30" style:family="text">
      <style:text-properties fo:color="#000000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1_0" style:parent-style-name="Standard" style:family="paragraph">
      <style:paragraph-properties fo:line-height="8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02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1" style:family="text">
      <style:text-properties fo:color="#0000ff" style:text-outline="false" style:text-line-through-style="solid" style:text-position="0% 100%" style:font-name="HCI Poppy" style:font-name-asian="휴먼명조" style:font-name-complex="함초롬바탕" fo:font-family="HCI Poppy" style:font-family-asian="휴먼명조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2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2_0" style:parent-style-name="Standard" style:family="paragraph">
      <style:paragraph-properties fo:line-height="46%" fo:text-align="justify" fo:margin-left="0.176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37" style:family="text">
      <style:text-properties fo:color="#000000" style:text-outline="false" style:text-line-through-style="solid" style:text-position="0% 100%" style:font-name="산돌명조 L" style:font-name-asian="-윤명조120" style:font-name-complex="함초롬바탕" fo:font-family="산돌명조 L" style:font-family-asian="-윤명조120" style:font-family-complex="함초롬바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248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49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0.6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50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293_0" style:parent-style-name="Standard" style:family="paragraph">
      <style:paragraph-properties fo:line-height="86%" fo:text-align="justify" fo:margin-left="0cm" fo:margin-right="0cm" fo:text-indent="0cm" fo:margin-top="0.106cm" fo:margin-bottom="0cm" fo:background-color="transparent" fo:border="none" style:shadow="none" style:text-autospace="none" style:vertical-align="auto" style:snap-to-layout-grid="true"/>
    </style:style>
    <style:style style:name="T251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52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-1.6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T253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0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54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-0.5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95%"/>
    </style:style>
    <style:style style:name="T255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-0.5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294_0" style:parent-style-name="Standard" style:family="paragraph">
      <style:paragraph-properties fo:line-height="86%" fo:text-align="justify" fo:margin-left="0.563cm" fo:margin-right="0cm" fo:text-indent="-0.563cm" fo:margin-top="0.176cm" fo:margin-bottom="0cm" fo:background-color="transparent" fo:border="none" style:shadow="none" style:text-autospace="none" style:vertical-align="auto" style:snap-to-layout-grid="true"/>
    </style:style>
    <style:style style:name="P295_0" style:parent-style-name="Standard" style:family="paragraph">
      <style:paragraph-properties fo:line-height="86%" fo:text-align="justify" fo:margin-left="0.615cm" fo:margin-right="0cm" fo:text-indent="-0.615cm" fo:margin-top="0.176cm" fo:margin-bottom="0cm" fo:background-color="transparent" fo:border="none" style:shadow="none" style:text-autospace="none" style:vertical-align="auto" style:snap-to-layout-grid="true"/>
    </style:style>
    <style:style style:name="T256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296_0" style:parent-style-name="Standard" style:family="paragraph">
      <style:paragraph-properties fo:line-height="86%" fo:text-align="justify" fo:margin-left="0.624cm" fo:margin-right="0cm" fo:text-indent="-0.624cm" fo:margin-top="0.176cm" fo:margin-bottom="0cm" fo:background-color="transparent" fo:border="none" style:shadow="none" style:text-autospace="none" style:vertical-align="auto" style:snap-to-layout-grid="true"/>
    </style:style>
    <style:style style:name="T257" style:family="text">
      <style:text-properties fo:color="#000000" style:text-outline="false" style:text-line-through-style="solid" style:text-position="0% 100%" style:font-name="-윤고딕110" style:font-name-asian="-윤고딕110" style:font-name-complex="-윤고딕310" fo:font-family="-윤고딕110" style:font-family-asian="-윤고딕110" style:font-family-complex="-윤고딕310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5%"/>
    </style:style>
    <style:style style:name="P297_0" style:parent-style-name="Standard" style:family="paragraph">
      <style:paragraph-properties fo:line-height="86%" fo:text-align="center" fo:margin-left="0.749cm" fo:margin-right="0cm" fo:text-indent="-0.749cm" fo:margin-top="0.176cm" fo:margin-bottom="0cm" fo:background-color="transparent" fo:border="none" style:shadow="none" style:text-autospace="none" style:vertical-align="auto" style:snap-to-layout-grid="true"/>
    </style:style>
    <style:style style:name="T234" style:family="text">
      <style:text-properties fo:color="#000000" style:text-outline="false" style:text-line-through-style="solid" style:text-position="0% 100%" style:font-name="한양견고딕" style:font-name-asian="한양견고딕" style:font-name-complex="한양중고딕" fo:font-family="한양견고딕" style:font-family-asian="한양견고딕" style:font-family-complex="한양중고딕" fo:font-size="23.00pt" style:font-size-asian="23.00pt" style:font-size-complex="2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08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8_0" style:parent-style-name="Standard" style:family="paragraph">
      <style:paragraph-properties fo:line-height="10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11_0" style:parent-style-name="Standard" style:family="paragraph">
      <style:paragraph-properties fo:line-height="11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3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10_0" style:parent-style-name="Standard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0.4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99_0" style:parent-style-name="Standard" style:family="paragraph">
      <style:paragraph-properties fo:line-height="10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00_0" style:parent-style-name="Standard" style:family="paragraph">
      <style:paragraph-properties fo:line-height="109%" fo:text-align="end" fo:margin-left="-0.035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112_0" style:parent-style-name="Standard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4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1.00pt" style:font-size-asian="11.00pt" style:font-size-complex="11.00pt" fo:letter-spacing="-1.7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1_0" style:parent-style-name="Standard" style:family="paragraph">
      <style:paragraph-properties fo:line-height="109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4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4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2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5" style:family="text">
      <style:text-properties fo:color="#ffffff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6.00pt" style:font-size-asian="16.00pt" style:font-size-complex="1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3_38" style:parent-style-name="선그리기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7.266cm" style:type="left" style:leader-style="none"/>
        </style:tab-stops>
      </style:paragraph-properties>
    </style:style>
    <style:style style:name="T66" style:family="text">
      <style:text-properties fo:color="#0000ff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italic" style:font-style-asian="italic" style:font-style-complex="italic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4_0" style:parent-style-name="Standard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05_0" style:parent-style-name="Standard" style:family="paragraph">
      <style:paragraph-properties fo:line-height="7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0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3.00pt" style:font-size-asian="13.00pt" style:font-size-complex="13.00pt" fo:letter-spacing="0.7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06_0" style:parent-style-name="Standard" style:family="paragraph">
      <style:paragraph-properties fo:line-height="7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07_0" style:parent-style-name="Standard" style:family="paragraph">
      <style:paragraph-properties fo:line-height="10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3_0" style:parent-style-name="Standard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08_0" style:parent-style-name="Standard" style:family="paragraph">
      <style:paragraph-properties fo:line-height="102%" fo:text-align="justify" fo:margin-left="0.199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5_0" style:parent-style-name="Standard" style:family="paragraph">
      <style:paragraph-properties fo:line-height="14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09_0" style:parent-style-name="Standard" style:family="paragraph">
      <style:paragraph-properties fo:line-height="10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310_0" style:parent-style-name="Standard" style:family="paragraph">
      <style:paragraph-properties fo:line-height="10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2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68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11_40" style:parent-style-name="바탕글 사본2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9" style:family="text">
      <style:text-properties fo:color="#ff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infakeframe_gr0" style:parent-style-name="Frame" style:family="graphic">
      <style:graphic-properties fo:min-width="16.951cm" fo:min-height="1.101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gr1" style:family="graphic">
      <style:graphic-properties draw:stroke="solid" svg:stroke-width="0.100cm" svg:stroke-color="#000000" draw:stroke-linejoin="miter" svg:stroke-linecap="square" draw:shadow="hidden" fo:margin-left="0cm" fo:margin-right="0cm" fo:margin-top="0cm" fo:margin-bottom="0cm" style:horizontal-pos="from-left" style:horizontal-rel="paragraph" style:vertical-pos="from-top" style:vertical-rel="paragraph" style:wrap="none" style:run-through="foreground" draw:fill="none"/>
    </style:style>
    <style:style style:name="tableinfakeframe_gr2" style:parent-style-name="Frame" style:family="graphic">
      <style:graphic-properties fo:min-width="16.350cm" fo:min-height="1.895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" style:parent-style-name="Frame" style:family="graphic">
      <style:graphic-properties fo:min-width="16.391cm" fo:min-height="6.274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4" style:parent-style-name="Frame" style:family="graphic">
      <style:graphic-properties fo:min-width="16.890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5" style:parent-style-name="Frame" style:family="graphic">
      <style:graphic-properties fo:min-width="17.000cm" fo:min-height="21.01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6" style:parent-style-name="Frame" style:family="graphic">
      <style:graphic-properties fo:min-width="16.314cm" fo:min-height="4.173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7" style:parent-style-name="Frame" style:family="graphic">
      <style:graphic-properties fo:min-width="16.500cm" fo:min-height="5.959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8" style:parent-style-name="Frame" style:family="graphic">
      <style:graphic-properties fo:min-width="16.490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9" style:parent-style-name="Frame" style:family="graphic">
      <style:graphic-properties fo:min-width="16.801cm" fo:min-height="6.343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0" style:parent-style-name="Frame" style:family="graphic">
      <style:graphic-properties fo:min-width="16.801cm" fo:min-height="7.04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1" style:parent-style-name="Frame" style:family="graphic">
      <style:graphic-properties fo:min-width="16.801cm" fo:min-height="7.34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2" style:parent-style-name="Frame" style:family="graphic">
      <style:graphic-properties fo:min-width="16.801cm" fo:min-height="6.942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3" style:parent-style-name="Frame" style:family="graphic">
      <style:graphic-properties fo:min-width="16.801cm" fo:min-height="7.04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4" style:parent-style-name="Frame" style:family="graphic">
      <style:graphic-properties fo:min-width="16.801cm" fo:min-height="9.837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5" style:parent-style-name="Frame" style:family="graphic">
      <style:graphic-properties fo:min-width="16.490cm" fo:min-height="0.9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6" style:parent-style-name="Frame" style:family="graphic">
      <style:graphic-properties fo:min-width="11.623cm" fo:min-height="2.565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7" style:parent-style-name="Frame" style:family="graphic">
      <style:graphic-properties fo:min-width="16.354cm" fo:min-height="5.264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8" style:parent-style-name="Frame" style:family="graphic">
      <style:graphic-properties fo:min-width="16.413cm" fo:min-height="4.055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9" style:parent-style-name="Frame" style:family="graphic">
      <style:graphic-properties fo:min-width="16.408cm" fo:min-height="6.302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0" style:parent-style-name="Frame" style:family="graphic">
      <style:graphic-properties fo:min-width="16.479cm" fo:min-height="23.455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1" style:parent-style-name="Frame" style:family="graphic">
      <style:graphic-properties fo:min-width="16.407cm" fo:min-height="24.097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2" style:parent-style-name="Frame" style:family="graphic">
      <style:graphic-properties fo:min-width="16.801cm" fo:min-height="2.077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3" style:parent-style-name="Frame" style:family="graphic">
      <style:graphic-properties fo:min-width="16.802cm" fo:min-height="7.923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4" style:parent-style-name="Frame" style:family="graphic">
      <style:graphic-properties fo:min-width="10.212cm" fo:min-height="1.163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5" style:parent-style-name="Frame" style:family="graphic">
      <style:graphic-properties fo:min-width="16.317cm" fo:min-height="3.545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6" style:parent-style-name="Frame" style:family="graphic">
      <style:graphic-properties fo:min-width="16.321cm" fo:min-height="4.319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7" style:parent-style-name="Frame" style:family="graphic">
      <style:graphic-properties fo:min-width="16.319cm" fo:min-height="1.772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8" style:parent-style-name="Frame" style:family="graphic">
      <style:graphic-properties fo:min-width="16.321cm" fo:min-height="0.886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29" style:parent-style-name="Frame" style:family="graphic">
      <style:graphic-properties fo:min-width="16.315cm" fo:min-height="8.317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0" style:parent-style-name="Frame" style:family="graphic">
      <style:graphic-properties fo:min-width="10.492cm" fo:min-height="1.511cm" fo:margin-left="0.049cm" fo:margin-right="0.049cm" fo:margin-top="0.049cm" fo:margin-bottom="0.049cm" fo:margin="0.049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1" style:parent-style-name="Frame" style:family="graphic">
      <style:graphic-properties fo:min-width="16.491cm" fo:min-height="1.034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2" style:parent-style-name="Frame" style:family="graphic">
      <style:graphic-properties fo:min-width="11.623cm" fo:min-height="2.565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3" style:parent-style-name="Frame" style:family="graphic">
      <style:graphic-properties fo:min-width="16.353cm" fo:min-height="5.764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4" style:parent-style-name="Frame" style:family="graphic">
      <style:graphic-properties fo:min-width="16.413cm" fo:min-height="4.607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5" style:parent-style-name="Frame" style:family="graphic">
      <style:graphic-properties fo:min-width="16.321cm" fo:min-height="6.401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6" style:parent-style-name="Frame" style:family="graphic">
      <style:graphic-properties fo:min-width="16.479cm" fo:min-height="24.667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7" style:parent-style-name="Frame" style:family="graphic">
      <style:graphic-properties fo:min-width="16.407cm" fo:min-height="23.69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8" style:parent-style-name="Frame" style:family="graphic">
      <style:graphic-properties fo:min-width="16.801cm" fo:min-height="1.844cm" fo:margin-left="0.049cm" fo:margin-right="0.049cm" fo:margin-top="0.049cm" fo:margin-bottom="0.049cm" fo:margin="0.049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9" style:parent-style-name="Frame" style:family="graphic">
      <style:graphic-properties fo:min-width="16.802cm" fo:min-height="7.923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189_0_MS1_b3"><text:span text:style-name="T70"/><text:span text:style-name="T71">과학기술정보통신부 공고 제2026–0879호</text:span></text:p>
      <text:p text:style-name="P185_0"><text:span text:style-name="T71"><draw:frame draw:style-name="tableinfakeframe_gr0" svg:x="0cm" svg:y="0cm" draw:z-index="0" text:anchor-type="as-char"><draw:text-box><table:table table:style-name="Table1"><table:table-column table:style-name="Table1.A"/><table:table-row table:style-name="Table1.1"><table:table-cell table:style-name="Table1.A1" office:value-type="string"><text:p text:style-name="P259_37"><text:span text:style-name="T263">｢2026 대한민국 Digital Innovation Award｣ 표창 수여계획 공고</text:span><text:span text:style-name="T266">(접수 연장)</text:span></text:p></table:table-cell></table:table-row></table:table></draw:text-box></draw:frame></text:span></text:p>
      <text:p text:style-name="P186_0"><text:span text:style-name="T33"/></text:p>
      <text:p text:style-name="P190_0"><text:span text:style-name="T24"><text:s/></text:span><text:span text:style-name="T82">정보통신기술의 개발 및 융복합 활용을 통해 ‘디지털 경제·사회’ 구현에 기여한 자 및 우수 기업·기관에 대한 표창 수여계획을 연장 공고하오니 많은 참여와 추천 바랍니다.</text:span></text:p>
      <text:p text:style-name="P191_38"><text:span text:style-name="T265">2026년 8월 11일</text:span></text:p>
      <text:p text:style-name="P191_38"><text:span text:style-name="T30">부총리 겸 과학기술정보통신부장관</text:span></text:p>
      <text:p text:style-name="P42_38"><text:span text:style-name="T31"><draw:line svg:x1="0cm" svg:y1="0cm" svg:x2="16.472cm" svg:y2="0.003cm" draw:z-index="1" draw:style-name="gr1" text:anchor-type="as-char"><text:p/></draw:line></text:span><text:span text:style-name="T32"/></text:p>
      <text:p text:style-name="P192_0"><text:span text:style-name="T29"/></text:p>
      <text:p text:style-name="P192_0"><text:span text:style-name="T29">1 수여 규모</text:span></text:p>
      <text:p text:style-name="P36_0"><text:span text:style-name="T72"/></text:p>
      <text:p text:style-name="P193_0"><text:span text:style-name="T74"><text:s/> 총 33점</text:span></text:p>
      <text:p text:style-name="P187_0"><text:span text:style-name="T77"/></text:p>
      <text:p text:style-name="P194_0"><text:span text:style-name="T33"><text:s/><text:s text:c="2"/>- 과학기술정보통신부 부총리표창 26점</text:span><text:span text:style-name="T71">(개인13, 단체13)</text:span></text:p>
      <text:p text:style-name="P187_0"><text:span text:style-name="T77"/></text:p>
      <text:p text:style-name="P194_0"><text:span text:style-name="T33"><text:s/><text:s text:c="2"/>- 주관기관 표창</text:span><text:span text:style-name="T34">*</text:span><text:span text:style-name="T71"><text:s/></text:span><text:span text:style-name="T33">7점</text:span><text:span text:style-name="T71">(단체)</text:span></text:p>
      <text:p text:style-name="P37_0"><text:span text:style-name="T77"/></text:p>
      <text:p text:style-name="P38_0"><text:span text:style-name="T78"><text:s/><text:s text:c="2"/>* </text:span><text:span text:style-name="T79">주관기관 : </text:span><text:span text:style-name="T35">정보통신산업진흥원, 동아일보, 전자신문, 한국경제신문, 한국전자정보통신산업진흥회, 한국AI사물인터넷협회, 한국정보방송통신대연합</text:span></text:p>
      <text:p text:style-name="P39_0"><text:span text:style-name="T28"/></text:p>
      <text:p text:style-name="P192_0"><text:span text:style-name="T29">2 추천 대상 </text:span></text:p>
      <text:p text:style-name="P1_0"><text:span text:style-name="T72"/></text:p>
      <text:p text:style-name="P195_0"><text:span text:style-name="T33"><text:s/> </text:span><text:span text:style-name="T80">정보통신기술</text:span><text:span text:style-name="T74"><text:s/>개발·보급 및 융복합 활용으로 디지털 강국 실현에 기여한 개인(일반국민, 공무원 등) 및 단체(기업, 기관 등) </text:span></text:p>
      <text:p text:style-name="P187_0"><text:span text:style-name="T77"/></text:p>
      <text:p text:style-name="P194_0"><text:span text:style-name="T33"><text:s/><text:s text:c="2"/>- </text:span><text:span text:style-name="T81">타산업 연계 및 기존산업 고도화 등을 통한 디지털 경쟁력 강화에 기여</text:span></text:p>
      <text:p text:style-name="P187_0"><text:span text:style-name="T77"/></text:p>
      <text:p text:style-name="P194_0"><text:span text:style-name="T33"><text:s/><text:s text:c="2"/>- 수출증대 및 해외시장 개척 등을 통한 디지털 확산에 기여</text:span></text:p>
      <text:p text:style-name="P187_0"><text:span text:style-name="T77"/></text:p>
      <text:p text:style-name="P194_0"><text:span text:style-name="T33"><text:s/><text:s text:c="2"/>- </text:span><text:span text:style-name="T82">사회 문제 해결 등 국민 삶의 질을 향상하고 디지털 일상화에 기여</text:span><text:span text:style-name="T33"><text:s/></text:span></text:p>
      <text:p text:style-name="P187_0"><text:span text:style-name="T77"/></text:p>
      <text:p text:style-name="P194_0"><text:span text:style-name="T33"><text:s/><text:s text:c="2"/>- 그 외 ‘디지털 경제·사회’ 구현에 기여</text:span></text:p>
      <text:p text:style-name="P192_0"><text:span text:style-name="T29"/></text:p>
      <text:p text:style-name="P192_0"><text:span text:style-name="T29">3 추진 일정</text:span></text:p>
      <text:p text:style-name="P31_0"><text:span text:style-name="T72"/></text:p>
      <text:p text:style-name="P196_0"><text:span text:style-name="T36"><draw:frame draw:style-name="tableinfakeframe_gr2" svg:x="0cm" svg:y="0.195cm" draw:z-index="2" text:anchor-type="as-char"><draw:text-box><table:table table:style-name="Table2"><table:table-column table:style-name="Table2.A"/><table:table-column table:style-name="Table2.B"/><table:table-column table:style-name="Table2.C"/><table:table-column table:style-name="Table2.D"/><table:table-column table:style-name="Table2.E"/><table:table-column table:style-name="Table2.F"/><table:table-column table:style-name="Table2.G"/><table:table-row table:style-name="Table2.1"><table:table-cell table:style-name="Table2.A1" office:value-type="string" table:number-rows-spanned="2"><text:p text:style-name="P30_0"><text:span text:style-name="T83">표창 수여계획 공고 및 접수</text:span></text:p></table:table-cell><table:table-cell table:style-name="Table2.B1" office:value-type="string"><text:p text:style-name="P30_0"><text:span text:style-name="T84"/></text:p></table:table-cell><table:table-cell table:style-name="Table2.C1" office:value-type="string" table:number-rows-spanned="2"><text:p text:style-name="P30_0"><text:span text:style-name="T83">서류심사</text:span></text:p><text:p text:style-name="P30_0"><text:span text:style-name="T84">(심사위원회)</text:span></text:p></table:table-cell><table:table-cell table:style-name="Table2.D1" office:value-type="string"><text:p text:style-name="P30_0"><text:span text:style-name="T84"/></text:p></table:table-cell><table:table-cell table:style-name="Table2.E1" office:value-type="string" table:number-rows-spanned="2"><text:p text:style-name="P30_0"><text:span text:style-name="T83">공적심사</text:span></text:p><text:p text:style-name="P30_0"><text:span text:style-name="T84">(과기정통부)</text:span></text:p></table:table-cell><table:table-cell table:style-name="Table2.F1" office:value-type="string"><text:p text:style-name="P30_0"><text:span text:style-name="T84"/></text:p></table:table-cell><table:table-cell table:style-name="Table2.G1" office:value-type="string" table:number-rows-spanned="2"><text:p text:style-name="P30_0"><text:span text:style-name="T83">시상식 개최</text:span></text:p></table:table-cell></table:table-row><table:table-row table:style-name="Table2.2"><table:covered-table-cell/><table:table-cell table:style-name="Table2.B2" office:value-type="string"><text:p text:style-name="P30_0"><text:span text:style-name="T84">➡</text:span></text:p></table:table-cell><table:covered-table-cell/><table:table-cell table:style-name="Table2.D2" office:value-type="string"><text:p text:style-name="P30_0"><text:span text:style-name="T84">➡</text:span></text:p></table:table-cell><table:covered-table-cell/><table:table-cell table:style-name="Table2.F2" office:value-type="string"><text:p text:style-name="P30_0"><text:span text:style-name="T84">➡</text:span></text:p></table:table-cell><table:covered-table-cell/></table:table-row><table:table-row table:style-name="Table2.3"><table:table-cell table:style-name="Table2.A3" office:value-type="string"><text:p text:style-name="P30_0"><text:span text:style-name="T84">6 ∼ 8월</text:span></text:p></table:table-cell><table:table-cell table:style-name="Table2.B3" office:value-type="string"><text:p text:style-name="P30_0"><text:span text:style-name="T84"/></text:p></table:table-cell><table:table-cell table:style-name="Table2.C3" office:value-type="string"><text:p text:style-name="P30_0"><text:span text:style-name="T84">9월</text:span></text:p></table:table-cell><table:table-cell table:style-name="Table2.D3" office:value-type="string"><text:p text:style-name="P30_0"><text:span text:style-name="T84"/></text:p></table:table-cell><table:table-cell table:style-name="Table2.E3" office:value-type="string"><text:p text:style-name="P30_0"><text:span text:style-name="T84">10월</text:span></text:p></table:table-cell><table:table-cell table:style-name="Table2.F3" office:value-type="string"><text:p text:style-name="P30_0"><text:span text:style-name="T84"/></text:p></table:table-cell><table:table-cell table:style-name="Table2.G3" office:value-type="string"><text:p text:style-name="P30_0"><text:span text:style-name="T84">11월</text:span></text:p></table:table-cell></table:table-row></table:table></draw:text-box></draw:frame></text:span></text:p>
      <text:p text:style-name="P69_0"><text:span text:style-name="T85"><text:s/></text:span><text:span text:style-name="T86">* 일정은 변경될 수 있음</text:span><text:span text:style-name="T87"/></text:p>
      <text:p text:style-name="P39_0"><text:span text:style-name="T28"/></text:p>
      <text:p text:style-name="P197_0"><text:span text:style-name="T29">4 제출서류</text:span></text:p>
      <text:p text:style-name="P31_0"><text:span text:style-name="T72"/></text:p>
      <text:p text:style-name="P192_0"><text:span text:style-name="T29"><draw:frame draw:style-name="tableinfakeframe_gr3" svg:x="0cm" svg:y="0cm" draw:z-index="11" text:anchor-type="as-char"><draw:text-box><table:table table:style-name="Table3"><table:table-column table:style-name="Table3.A"/><table:table-column table:style-name="Table3.B"/><table:table-column table:style-name="Table3.C"/><table:table-column table:style-name="Table3.D"/><table:table-row table:style-name="Table3.1"><table:table-cell table:style-name="Table3.A1" office:value-type="string"><text:p text:style-name="P30_0"><text:span text:style-name="T88">구분</text:span></text:p></table:table-cell><table:table-cell table:style-name="Table3.B1" office:value-type="string"><text:p text:style-name="P30_0"><text:span text:style-name="T88">제출서류</text:span></text:p></table:table-cell><table:table-cell table:style-name="Table3.C1" office:value-type="string" table:number-columns-spanned="2"><text:p text:style-name="P30_0"><text:span text:style-name="T88">비고</text:span></text:p></table:table-cell><table:covered-table-cell/></table:table-row><table:table-row table:style-name="Table3.2"><table:table-cell table:style-name="Table3.A2" office:value-type="string" table:number-rows-spanned="6"><text:p text:style-name="P30_0"><text:span text:style-name="T88">개인</text:span></text:p><text:p text:style-name="P30_0"><text:span text:style-name="T89">[붙임3]</text:span></text:p></table:table-cell><table:table-cell table:style-name="Table3.B2" office:value-type="string"><text:p text:style-name="P70_0"><text:span text:style-name="T26">- 신청요약서</text:span></text:p></table:table-cell><table:table-cell table:style-name="Table3.C2" office:value-type="string"><text:p text:style-name="P30_0"><text:span text:style-name="T26">서식1</text:span></text:p></table:table-cell><table:table-cell table:style-name="Table3.D2" office:value-type="string"><text:p text:style-name="P30_0"><text:span text:style-name="T26">23p.</text:span></text:p></table:table-cell></table:table-row><table:table-row table:style-name="Table3.3"><table:covered-table-cell/><table:table-cell table:style-name="Table3.B3" office:value-type="string"><text:p text:style-name="P70_0"><text:span text:style-name="T26">- 공적조서</text:span></text:p></table:table-cell><table:table-cell table:style-name="Table3.C3" office:value-type="string"><text:p text:style-name="P30_0"><text:span text:style-name="T26">서식2</text:span></text:p></table:table-cell><table:table-cell table:style-name="Table3.D3" office:value-type="string"><text:p text:style-name="P30_0"><text:span text:style-name="T26">24p.</text:span></text:p></table:table-cell></table:table-row><table:table-row table:style-name="Table3.4"><table:covered-table-cell/><table:table-cell table:style-name="Table3.B4" office:value-type="string"><text:p text:style-name="P70_0"><text:span text:style-name="T26">- 부총리표창에 대한 동의서</text:span></text:p></table:table-cell><table:table-cell table:style-name="Table3.C4" office:value-type="string"><text:p text:style-name="P30_0"><text:span text:style-name="T26">서식3</text:span></text:p></table:table-cell><table:table-cell table:style-name="Table3.D4" office:value-type="string"><text:p text:style-name="P30_0"><text:span text:style-name="T26">27p.</text:span></text:p></table:table-cell></table:table-row><table:table-row table:style-name="Table3.5"><table:covered-table-cell/><table:table-cell table:style-name="Table3.B5" office:value-type="string"><text:p text:style-name="P70_0"><text:span text:style-name="T84">- 공적증빙자료</text:span></text:p></table:table-cell><table:table-cell table:style-name="Table3.C5" office:value-type="string"><text:p text:style-name="P30_0"><text:span text:style-name="T84">자유양식</text:span></text:p></table:table-cell><table:table-cell table:style-name="Table3.D5" office:value-type="string"><text:p text:style-name="P30_0"><text:span text:style-name="T26"/></text:p></table:table-cell></table:table-row><table:table-row table:style-name="Table3.6"><table:covered-table-cell/><table:table-cell table:style-name="Table3.B6" office:value-type="string"><text:p text:style-name="P70_0"><text:span text:style-name="T84">- (민간인) 인사기록카드</text:span><text:span text:style-name="T90">*</text:span></text:p></table:table-cell><table:table-cell table:style-name="Table3.C6" office:value-type="string"><text:p text:style-name="P30_0"><text:span text:style-name="T84">자유양식</text:span></text:p></table:table-cell><table:table-cell table:style-name="Table3.D6" office:value-type="string"><text:p text:style-name="P30_0"><text:span text:style-name="T84"/></text:p></table:table-cell></table:table-row><table:table-row table:style-name="Table3.7"><table:covered-table-cell/><table:table-cell table:style-name="Table3.B7" office:value-type="string"><text:p text:style-name="P70_0"><text:span text:style-name="T84">- (공무원) 공무원인사기록요약서</text:span></text:p></table:table-cell><table:table-cell table:style-name="Table3.C7" office:value-type="string"><text:p text:style-name="P30_0"><text:span text:style-name="T84">서식4</text:span></text:p></table:table-cell><table:table-cell table:style-name="Table3.D7" office:value-type="string"><text:p text:style-name="P30_0"><text:span text:style-name="T26">28p.</text:span></text:p></table:table-cell></table:table-row><table:table-row table:style-name="Table3.8"><table:table-cell table:style-name="Table3.A8" office:value-type="string" table:number-rows-spanned="5"><text:p text:style-name="P30_0"><text:span text:style-name="T88">단체</text:span></text:p><text:p text:style-name="P30_0"><text:span text:style-name="T89">[붙임4]</text:span></text:p></table:table-cell><table:table-cell table:style-name="Table3.B8" office:value-type="string"><text:p text:style-name="P70_0"><text:span text:style-name="T26">- 신청요약서</text:span></text:p></table:table-cell><table:table-cell table:style-name="Table3.C8" office:value-type="string"><text:p text:style-name="P30_0"><text:span text:style-name="T26">서식5</text:span></text:p></table:table-cell><table:table-cell table:style-name="Table3.D8" office:value-type="string"><text:p text:style-name="P30_0"><text:span text:style-name="T26">31p.</text:span></text:p></table:table-cell></table:table-row><table:table-row table:style-name="Table3.9"><table:covered-table-cell/><table:table-cell table:style-name="Table3.B9" office:value-type="string"><text:p text:style-name="P70_0"><text:span text:style-name="T26">- 공적조서</text:span></text:p></table:table-cell><table:table-cell table:style-name="Table3.C9" office:value-type="string"><text:p text:style-name="P30_0"><text:span text:style-name="T84">서식6</text:span></text:p></table:table-cell><table:table-cell table:style-name="Table3.D9" office:value-type="string"><text:p text:style-name="P30_0"><text:span text:style-name="T26">32p.</text:span></text:p></table:table-cell></table:table-row><table:table-row table:style-name="Table3.10"><table:covered-table-cell/><table:table-cell table:style-name="Table3.B10" office:value-type="string"><text:p text:style-name="P70_0"><text:span text:style-name="T26">- 부총리표창에 대한 동의서</text:span></text:p></table:table-cell><table:table-cell table:style-name="Table3.C10" office:value-type="string"><text:p text:style-name="P30_0"><text:span text:style-name="T84">서식7</text:span></text:p></table:table-cell><table:table-cell table:style-name="Table3.D10" office:value-type="string"><text:p text:style-name="P30_0"><text:span text:style-name="T26">35p.</text:span></text:p></table:table-cell></table:table-row><table:table-row table:style-name="Table3.11"><table:covered-table-cell/><table:table-cell table:style-name="Table3.B11" office:value-type="string"><text:p text:style-name="P70_0"><text:span text:style-name="T84">- 공적증빙자료</text:span></text:p></table:table-cell><table:table-cell table:style-name="Table3.C11" office:value-type="string"><text:p text:style-name="P30_0"><text:span text:style-name="T84">자유양식</text:span></text:p></table:table-cell><table:table-cell table:style-name="Table3.D11" office:value-type="string"><text:p text:style-name="P30_0"><text:span text:style-name="T84"/></text:p></table:table-cell></table:table-row><table:table-row table:style-name="Table3.12"><table:covered-table-cell/><table:table-cell table:style-name="Table3.B12" office:value-type="string"><text:p text:style-name="P70_0"><text:span text:style-name="T84">- 사업자등록증</text:span></text:p></table:table-cell><table:table-cell table:style-name="Table3.C12" office:value-type="string"><text:list text:style-name="BL1" xml:id="list327690000000001"><text:list-item><text:p text:style-name="P71_0"><text:span text:style-name="T84"/></text:p></text:list-item></text:list></table:table-cell><table:table-cell table:style-name="Table3.D12" office:value-type="string"><text:list text:style-name="BL1" text:continue-list="list327690000000001" xml:id="list327700000000001"><text:list-item><text:p text:style-name="P71_0"><text:span text:style-name="T84"/></text:p></text:list-item></text:list></table:table-cell></table:table-row></table:table></draw:text-box></draw:frame></text:span></text:p>
      <text:p text:style-name="P72_0"><text:span text:style-name="T86"><text:s/>* 소속기관의 직인 날인(인사기록카드는 반드시 원본을 복사) 후 스캔하여 제출</text:span></text:p>
      <text:p text:style-name="P72_0"><text:span text:style-name="T27"><text:s/><text:s text:c="1"/>·</text:span><text:span text:style-name="T144">인사기록카드가 없는 경우 이력서와 함께 증빙할 수 있는 서류(건강보험 자격득실 확인서 등) 제출</text:span></text:p>
      <text:p text:style-name="P39_0"><text:span text:style-name="T28"/></text:p>
      <text:p text:style-name="P197_0"><text:span text:style-name="T29">5 신청방법</text:span></text:p>
      <text:p text:style-name="P187_0"><text:span text:style-name="T77"/></text:p>
      <text:p text:style-name="P193_0"><text:span text:style-name="T33"><text:s/> 제출기한 : 공고일로부터</text:span><text:span text:style-name="T91"><text:s/></text:span><text:span text:style-name="T264">8월 24일(월)까지</text:span></text:p>
      <text:p text:style-name="P66_0"><text:span text:style-name="T76"/></text:p>
      <text:p text:style-name="P193_0"><text:span text:style-name="T33"><text:s/></text:span><text:span text:style-name="T92"><text:s/>제출</text:span><text:span text:style-name="T33">방법 : </text:span><text:span text:style-name="T25">전자우편(inno@kfict.or.kr)</text:span><text:span text:style-name="T33">으로 제출</text:span></text:p>
      <text:p text:style-name="P187_0"><text:span text:style-name="T77"/></text:p>
      <text:p text:style-name="P194_0"><text:span text:style-name="T33"><text:s/><text:s text:c="2"/>- </text:span><text:span text:style-name="T93">작성한 </text:span><text:span text:style-name="T94">한글파일(hwp)</text:span><text:span text:style-name="T93">과 직인 등이 포함된 원본 </text:span><text:span text:style-name="T94">스캔파일(pdf)</text:span><text:span text:style-name="T93"><text:s/>전부 제출</text:span></text:p>
      <text:p text:style-name="P187_0"><text:span text:style-name="T77"/></text:p>
      <text:p text:style-name="P194_0"><text:span text:style-name="T33"><text:s/><text:s text:c="2"/>- 파일명은 </text:span><text:span text:style-name="T95">‘1. 제출서류명_성명(개인) 또는 기관명(단체)’</text:span><text:span text:style-name="T33">로 작성</text:span></text:p>
      <text:p text:style-name="P66_0"><text:span text:style-name="T76"/></text:p>
      <text:p text:style-name="P193_0"><text:span text:style-name="T33"><text:s/> 문의처 : ICT대연합 대외협력본부 </text:span><text:span text:style-name="T71">(☎ 02-2132-2106)</text:span><text:span text:style-name="T33"><text:s/></text:span></text:p>
      <text:p text:style-name="P73_0"><text:span text:style-name="T96"/></text:p>
      <text:p text:style-name="P194_0"><text:span text:style-name="T71">(붙임) 1. 자격기준 및 추천제한.</text:span></text:p>
      <text:p text:style-name="P194_0"><text:span text:style-name="T97"><text:s/><text:s text:c="5"/></text:span><text:span text:style-name="T71"><text:s/>2. 제한사항 조회방법.</text:span></text:p>
      <text:p text:style-name="P194_0"><text:span text:style-name="T97"><text:s/><text:s text:c="5"/></text:span><text:span text:style-name="T71"><text:s/>3. 부총리표창 신청서류(개인용).</text:span></text:p>
      <text:p text:style-name="P194_0"><text:span text:style-name="T97"><text:s/><text:s text:c="5"/></text:span><text:span text:style-name="T71"><text:s/>4. 부총리표창 신청서류(단체용). <text:s text:c="1"/>끝.</text:span></text:p>
      <text:p text:style-name="P74_0_b4"><text:span text:style-name="T98"><draw:frame draw:style-name="tableinfakeframe_gr4" svg:x="0cm" svg:y="0cm" draw:z-index="12" text:anchor-type="as-char"><draw:text-box><table:table table:style-name="Table4"><table:table-column table:style-name="Table4.A"/><table:table-column table:style-name="Table4.B"/><table:table-column table:style-name="Table4.C"/><table:table-row table:style-name="Table4.1"><table:table-cell table:style-name="Table4.A1" office:value-type="string"><text:p text:style-name="P260_0"><text:span text:style-name="T17">붙임1</text:span></text:p></table:table-cell><table:table-cell table:style-name="Table4.B1" office:value-type="string"><text:p text:style-name="P231_0"><text:span text:style-name="T19"/></text:p></table:table-cell><table:table-cell table:style-name="Table4.C1" office:value-type="string"><text:p text:style-name="P261_0"><text:span text:style-name="T38"><text:s/>자격기준 및 추천제한</text:span></text:p></table:table-cell></table:table-row></table:table></draw:text-box></draw:frame></text:span></text:p>
      <text:p text:style-name="P74_0"><text:span text:style-name="T77"/></text:p>
      <text:p text:style-name="P131_0"><text:span text:style-name="T8"><draw:frame draw:style-name="tableinfakeframe_gr5" svg:x="0cm" svg:y="0cm" draw:z-index="21" text:anchor-type="as-char"><draw:text-box><table:table table:style-name="Table5"><table:table-column table:style-name="Table5.A"/><table:table-column table:style-name="Table5.B"/><table:table-column table:style-name="Table5.C"/><table:table-row table:style-name="Table5.1"><table:table-cell table:style-name="Table5.A1" office:value-type="string"><text:p text:style-name="P29_0"><text:span text:style-name="T145">구분</text:span></text:p></table:table-cell><table:table-cell table:style-name="Table5.B1" office:value-type="string"><text:p text:style-name="P29_0"><text:span text:style-name="T145">자격기준</text:span></text:p></table:table-cell><table:table-cell table:style-name="Table5.C1" office:value-type="string"><text:p text:style-name="P29_0"><text:span text:style-name="T145">추천제한</text:span></text:p></table:table-cell></table:table-row><table:table-row table:style-name="Table5.2"><table:table-cell table:style-name="Table5.A2" office:value-type="string"><text:p text:style-name="P29_0"><text:span text:style-name="T146">개인<text:line-break/></text:span><text:span text:style-name="T147">(공무원)</text:span></text:p></table:table-cell><table:table-cell table:style-name="Table5.B2" office:value-type="string"><text:p text:style-name="P121_0"><text:span text:style-name="T146">▪실재직기간 3년 이상</text:span></text:p><text:p text:style-name="P122_0"><text:span text:style-name="T146">▪과기정통부 근속 2년 이상</text:span></text:p><text:p text:style-name="P121_0"><text:span text:style-name="T146"><text:s/><text:s text:c="1"/>(실근무기간만 적용)</text:span></text:p></table:table-cell><table:table-cell table:style-name="Table5.C2" office:value-type="string"><text:p text:style-name="P123_0"><text:span text:style-name="T146">▪</text:span><text:span text:style-name="T148">과기정통부 부총리표창 수상일로부터 3년이 경과하지 않은 자</text:span><text:span text:style-name="T146">(근속표창 제외)</text:span></text:p><text:p text:style-name="P123_0"><text:span text:style-name="T146">▪정부포상(모범공무원 포함) 수상일로부터 2년이 경과하지 않은 자</text:span></text:p><text:p text:style-name="P123_0"><text:span text:style-name="T146">▪징계 또는 불문경고 처분을 받은 자</text:span></text:p><text:p text:style-name="P124_0"><text:span text:style-name="T149"><text:s/>※ 경징계(견책·감봉)가 사면되었거나 불문경고가 사면 또는 말소된 경우에는 예외적으로 추천가능</text:span></text:p><text:p text:style-name="P125_0"><text:span text:style-name="T146"><text:s/></text:span><text:span text:style-name="T150">(단, ｢공무원 징계령 시행규칙｣ 제4조제2항(제1</text:span><text:span text:style-name="T151">~</text:span><text:span text:style-name="T150">6호)에 따라 감경이</text:span><text:span text:style-name="T146"><text:s/>제한되는 비위(주요비위)에 해당하면 추천불가)</text:span></text:p><text:p text:style-name="P122_0"><text:span text:style-name="T146">▪징계의결 요구 중이거나 직위해제 또는 휴직 중인 자</text:span></text:p><text:p text:style-name="P122_0"><text:span text:style-name="T146">▪기포상공적과 유사한 것으로 판단되는 자</text:span></text:p><text:p text:style-name="P126_0"><text:span text:style-name="T153">▪공·사생활을 통하여 사회적 지탄을 받거나 민원 등 물의를 일으켜 부총리표창이 부적합하다고 판단되는 자</text:span></text:p></table:table-cell></table:table-row><table:table-row table:style-name="Table5.3"><table:table-cell table:style-name="Table5.A3" office:value-type="string"><text:p text:style-name="P29_0"><text:span text:style-name="T146">개인<text:line-break/></text:span><text:span text:style-name="T147">(일반국민)</text:span></text:p></table:table-cell><table:table-cell table:style-name="Table5.B3" office:value-type="string"><text:p text:style-name="P122_0"><text:span text:style-name="T146">▪해당 분야 경력 3년 이상</text:span></text:p><text:p text:style-name="P121_0"><text:span text:style-name="T146"><text:s/><text:s text:c="1"/>(실근무기간만 적용)</text:span></text:p></table:table-cell><table:table-cell table:style-name="Table5.C3" office:value-type="string"><text:p text:style-name="P122_0"><text:span text:style-name="T146">▪</text:span><text:span text:style-name="T148">과기정통부 부총리표창 수상일로부터 2년이 경과하지 않은 자</text:span></text:p><text:p text:style-name="P123_0"><text:span text:style-name="T148">▪</text:span><text:span text:style-name="T154">사회적 물의를 야기하여 언론보도 등 논란이 있어 부총리표창이</text:span><text:span text:style-name="T148"><text:s/>부적합한 경우</text:span></text:p><text:p text:style-name="P122_0"><text:span text:style-name="T146">▪산업재해, 불공정거래, 임금체불 관련 등에 해당되는 자</text:span></text:p><text:p text:style-name="P127_0"><text:span text:style-name="T155">▪부실학회 참석, 연구비 부당사용, 부정적 연구세습 등 연구부정으로 제재 중이거나 제재가 예정된 자 </text:span></text:p><text:p text:style-name="P127_0"><text:span text:style-name="T155">▪상훈법 및 정부표창규정, 부총리표창 업무지침 등에 따라 정부포상 또는 부총리표창이 취소된 적이 있는 자 </text:span></text:p></table:table-cell></table:table-row><table:table-row table:style-name="Table5.4"><table:table-cell table:style-name="Table5.A4" office:value-type="string"><text:p text:style-name="P29_0"><text:span text:style-name="T146">단체<text:line-break/></text:span><text:span text:style-name="T147">(대외기관, 단체)</text:span></text:p></table:table-cell><table:table-cell table:style-name="Table5.B4" office:value-type="string"><text:p text:style-name="P122_0"><text:span text:style-name="T146">▪</text:span><text:span text:style-name="T156">해당 분야 2년 이상 활동 지속</text:span></text:p><text:p text:style-name="P123_0"><text:span text:style-name="T146">▪국가와 사회발전, 공익제고 등 공이 큰 기관(단체)</text:span></text:p></table:table-cell><table:table-cell table:style-name="Table5.C4" office:value-type="string" table:number-rows-spanned="2"><text:p text:style-name="P128_0"><text:span text:style-name="T150">▪</text:span><text:span text:style-name="T153">단체표창을 받은 단체는 2년 이내에는 동일한 유공으로 다시 단체</text:span><text:span text:style-name="T154">표창을 받을 수 없음 </text:span><text:span text:style-name="T157"/></text:p><text:p text:style-name="P123_0"><text:span text:style-name="T148">▪</text:span><text:span text:style-name="T154">사회적 물의를 야기하여 언론보도 등 논란이 있어 부총리표창이 </text:span><text:span text:style-name="T148">부적합한 경우</text:span></text:p></table:table-cell></table:table-row><table:table-row table:style-name="Table5.5"><table:table-cell table:style-name="Table5.A5" office:value-type="string"><text:p text:style-name="P29_0"><text:span text:style-name="T146">단체<text:line-break/></text:span><text:span text:style-name="T147">(관서)</text:span></text:p></table:table-cell><table:table-cell table:style-name="Table5.B5" office:value-type="string"><text:p text:style-name="P122_0"><text:span text:style-name="T146">▪해당 분야 우수관서</text:span></text:p></table:table-cell><table:covered-table-cell/></table:table-row></table:table></draw:text-box></draw:frame></text:span></text:p>
      <text:p text:style-name="P132_0"><text:span text:style-name="T158">※ </text:span><text:span text:style-name="T159">타부처 공무원의 경우, 추천일 기준 실재직기간 3년 이상이고 추천 당시 소속된</text:span><text:span text:style-name="T158"><text:s/>부서에서 1년 이상 근무한 자로서 소속기관장의 추천을 필요로 함</text:span></text:p>
      <text:p text:style-name="P198_0"><text:span text:style-name="T100">  자격기준</text:span><text:span text:style-name="T8"/></text:p>
      <text:p text:style-name="P199_0"><text:span text:style-name="T8"><text:s/>○ </text:span><text:span text:style-name="T18">개인표창</text:span><text:span text:style-name="T160"/></text:p>
      <text:p text:style-name="P200_39"><text:span text:style-name="T40"><text:s/><text:s text:c="1"/>-</text:span><text:span text:style-name="T152"><text:s/></text:span><text:span text:style-name="T161">(공무원)</text:span><text:span text:style-name="T162"><text:s/></text:span><text:span text:style-name="T161">표창추천 마감일</text:span><text:span text:style-name="T162">(이하 ‘</text:span><text:span text:style-name="T161">추천일</text:span><text:span text:style-name="T162">’이라 함)</text:span><text:span text:style-name="T161"><text:s/>기준</text:span><text:span text:style-name="T162">으로 실재직기간</text:span><text:span text:style-name="T152"><text:s/>3년</text:span><text:span text:style-name="T40"><text:s/>이상인 자로서, 과학기술정보통신부 </text:span><text:span text:style-name="T43">근속 2년</text:span><text:span text:style-name="T163">*</text:span><text:span text:style-name="T40"><text:s/>이상인 자 </text:span><text:span text:style-name="T164"/></text:p>
      <text:p text:style-name="P77_0"><text:span text:style-name="T165"><text:s/><text:s text:c="3"/></text:span><text:span text:style-name="T159"><text:s/>* </text:span><text:span text:style-name="T166">실근무기간만</text:span><text:span text:style-name="T159">을</text:span><text:span text:style-name="T166"><text:s/>대상</text:span><text:span text:style-name="T159">(임용전 병역의무복무기간, 휴직기간 등은 제외)으로 함</text:span><text:span text:style-name="T165"><text:s/></text:span></text:p>
      <text:p text:style-name="P78_0"><text:span text:style-name="T167"><text:s/><text:s text:c="4"/>※ 타부처 공무원의 경우, 추천일 기준 실재직기간 3년 이상이고 추천 당시 소속된 부서에서 1년 이상 근무한 자로서 소속기관장의 추천을 필요로 함</text:span></text:p>
      <text:p text:style-name="P201_39"><text:span text:style-name="T8"><text:s/><text:s text:c="1"/>- </text:span><text:span text:style-name="T18">(일반국민)</text:span><text:span text:style-name="T8"><text:s/>추천일 기준, </text:span><text:span text:style-name="T18">해당 분야 근무경력 3년</text:span><text:span text:style-name="T8"><text:s/>이상</text:span></text:p>
      <text:p text:style-name="P47_39"><text:span text:style-name="T168"/></text:p>
      <text:p text:style-name="P202_0"><text:span text:style-name="T8"><text:s/>○ </text:span><text:span text:style-name="T18">단체표창</text:span><text:span text:style-name="T23"/></text:p>
      <text:p text:style-name="P203_39"><text:span text:style-name="T170"><text:s/><text:s text:c="1"/>- </text:span><text:span text:style-name="T171">(대외기관․단체)</text:span><text:span text:style-name="T170"><text:s/>추천일 기준, </text:span><text:span text:style-name="T171">해당 분야</text:span><text:span text:style-name="T170">에서</text:span><text:span text:style-name="T171"><text:s/>2년 이상</text:span><text:span text:style-name="T170"><text:s/>그 활동을 지속하고 있고 국가, 사회의 이익과 발전에 기여한 공이 큰 기관 또는 단체</text:span><text:span text:style-name="T172"/></text:p>
      <text:p text:style-name="P204_39"><text:span text:style-name="T8"><text:s/><text:s text:c="1"/>- </text:span><text:span text:style-name="T18">(우리 부 소속 관서)</text:span><text:span text:style-name="T8"><text:s/>해당 분야 우수관서</text:span></text:p>
      <text:p text:style-name="P80_0"><text:span text:style-name="T102"/></text:p>
      <text:p text:style-name="P205_0"><text:span text:style-name="T100">  추천제한</text:span><text:span text:style-name="T160"/></text:p>
      <text:p text:style-name="P199_0"><text:span text:style-name="T8"><text:s/>○ 표창권자가 특별히 인정하는 경우를 제외하고는 </text:span><text:span text:style-name="T18">자격기준</text:span><text:span text:style-name="T8"><text:s/></text:span><text:span text:style-name="T18">준수</text:span><text:span text:style-name="T8"><text:s/></text:span><text:span text:style-name="T160"/></text:p>
      <text:p text:style-name="P206_0"><text:span text:style-name="T8"><text:s/>○ 선거로 취임하는 공무원은 추천 제외가 원칙이나, 특별한 공적이 있는 경우에 한해 그 소속기관에 단체표창을 수여할 수 있음</text:span><text:span text:style-name="T173"/></text:p>
      <text:p text:style-name="P199_0"><text:span text:style-name="T8"><text:s/>○ 표창은 </text:span><text:span text:style-name="T18">동일한 공적</text:span><text:span text:style-name="T8">에 대하여 </text:span><text:span text:style-name="T18">이중으로 수여할 수 없음</text:span></text:p>
      <text:p text:style-name="P207_0"><text:span text:style-name="T8"><text:s/>○ </text:span><text:span text:style-name="T18">공무원 표창</text:span><text:span text:style-name="T160"/></text:p>
      <text:p text:style-name="P208_39"><text:span text:style-name="T8"><text:s/><text:s text:c="1"/>- </text:span><text:span text:style-name="T18">(재표창금지)</text:span><text:span text:style-name="T8"><text:s/></text:span><text:span text:style-name="T18">추천일 기준,</text:span><text:span text:style-name="T8"><text:s/>과기정통부 부총리표창 </text:span><text:span text:style-name="T18">수상일</text:span><text:span text:style-name="T8">로부터 </text:span><text:span text:style-name="T18">3년</text:span><text:span text:style-name="T8">이 경과하지 아니한 자</text:span><text:span text:style-name="T158"/></text:p>
      <text:p text:style-name="P209_0"><text:span text:style-name="T8"><text:s/><text:s text:c="1"/>▪ </text:span><text:span text:style-name="T174">추천일</text:span><text:span text:style-name="T175"><text:s/></text:span><text:span text:style-name="T174">기준, </text:span><text:span text:style-name="T175">정부포상</text:span><text:span text:style-name="T176">(모범공무원 포함)</text:span><text:span text:style-name="T175"><text:s/></text:span><text:span text:style-name="T174">수상일</text:span><text:span text:style-name="T175">로부터 </text:span><text:span text:style-name="T174">2년</text:span><text:span text:style-name="T175">이 경과하지</text:span><text:span text:style-name="T8"><text:s/>않은 자</text:span></text:p>
      <text:p text:style-name="P151_0"><text:span text:style-name="T158"><text:s/><text:s text:c="3"/>※ </text:span><text:span text:style-name="T177">단, </text:span><text:span text:style-name="T178">근속표창을 수여하거나 근속표창 이후 다른 부총리표창을 수여하는 경우</text:span><text:span text:style-name="T179">에는</text:span><text:span text:style-name="T158"><text:s/>재표창 금지기간 적용 제외</text:span></text:p>
      <text:p text:style-name="P210_39"><text:span text:style-name="T39"><text:s/><text:s text:c="1"/>- </text:span><text:span text:style-name="T43">징계 또는 불문경고</text:span><text:span text:style-name="T180">(징계위원회 의결에 의한 불문경고에 한함)</text:span><text:span text:style-name="T43"><text:s/>처분</text:span><text:span text:style-name="T40">을</text:span><text:span text:style-name="T43"><text:s/>받은 자</text:span></text:p>
      <text:p text:style-name="P211_0"><text:span text:style-name="T8"><text:s/><text:s text:c="1"/>▪ </text:span><text:span text:style-name="T40">경징계(감봉·견책)가 사면되었거나 불문경고가 사면 또는 말소된 자</text:span><text:span text:style-name="T8"><text:s/>중 공적이 현저하게 탁월한 경우에 한하여 추천이 가능함</text:span></text:p>
      <text:p text:style-name="P212_0"><text:span text:style-name="T8"><text:s/><text:s text:c="1"/>▪ </text:span><text:span text:style-name="T181">단, 징계(불문경고) 사유가「공무원 징계령 시행규칙」제4조제2항</text:span><text:span text:style-name="T8">(제1~14호)에 따라 감경이 제한되는 비위(주요비위)에 해당하는 경우에는 추천 불가</text:span></text:p>
      <table:table table:style-name="Table6">
        <table:table-column table:style-name="Table6.A"/>
        <table:table-row table:style-name="Table6.1">
          <table:table-cell table:style-name="Table6.A1" office:value-type="string">
            <text:p text:style-name="P262_43"><text:span text:style-name="T183">&lt;주요비위란&gt;</text:span></text:p>
            <text:p text:style-name="P262_43"><text:span text:style-name="T184">｢공무원징계령시행규칙｣ 제4조제2항(징계를 감경할 수 없는 경우)</text:span></text:p>
            <text:p text:style-name="P262_43"><text:span text:style-name="T184">1. ｢국가공무원법｣ 제78조의2제1항</text:span></text:p>
            <text:p text:style-name="P263_43"><text:span text:style-name="T185"><draw:frame draw:style-name="tableinfakeframe_gr6" svg:x="0cm" svg:y="0cm" draw:z-index="24" text:anchor-type="as-char"><draw:text-box><table:table table:style-name="Table7"><table:table-column table:style-name="Table7.A"/><table:table-row table:style-name="Table7.1"><table:table-cell table:style-name="Table7.A1" office:value-type="string"><text:p text:style-name="P267_0"><text:span text:style-name="T186">1. 금전, 물품, 부동산, 향응 또는 그 밖에 대통령령으로 정하는 재산상 이익을 취득하거나 제공한 경우</text:span></text:p><text:p text:style-name="P268_0"><text:span text:style-name="T186">2. 다음 각 목에 해당하는 것을 횡령(橫領), 배임(背任), 절도, 사기 또는 유용(流用)한 경우</text:span></text:p><text:p text:style-name="P269_0"><text:span text:style-name="T186"><text:s/><text:s text:c="1"/>가. ｢국가재정법｣에 따른 예산 및 기금</text:span></text:p><text:p text:style-name="P269_0"><text:span text:style-name="T186"><text:s/><text:s text:c="1"/>나. ｢지방재정법｣에 따른 예산 및 ｢지방자치단체 기금관리기본법｣에 따른 기금</text:span></text:p><text:p text:style-name="P269_0"><text:span text:style-name="T186"><text:s/><text:s text:c="1"/>다. ｢국고금 관리법｣ 제2조제1호에 따른 국고금</text:span></text:p><text:p text:style-name="P270_0"><text:span text:style-name="T186"><text:s/><text:s text:c="1"/>라. ｢보조금 관리에 관한 법률｣ 제2조제1호에 따른 보조금</text:span></text:p><text:p text:style-name="P270_0"><text:span text:style-name="T186"><text:s/><text:s text:c="1"/>마. ｢국유재산법｣ 제2조제1호에 따른 국유재산 및 ｢물품관리법｣ 제2조제1항에 따른 물품</text:span></text:p><text:p text:style-name="P270_0"><text:span text:style-name="T186"><text:s/><text:s text:c="1"/>바. ｢공유재산 및 물품 관리법｣ 제2조제1호 및 제2호에 따른 공유재산 및 물품</text:span></text:p><text:p text:style-name="P270_0"><text:span text:style-name="T186"><text:s/><text:s text:c="1"/>사. 그 밖에 가목부터 바목까지에 준하는 것으로서 대통령령으로 정하는 것</text:span></text:p></table:table-cell></table:table-row></table:table></draw:text-box></draw:frame></text:span></text:p>
            <text:p text:style-name="P264_0"><text:span text:style-name="T187">1의2. ｢국가공무원법｣ 제78조의2제1항 각 호의 </text:span><text:span text:style-name="T188">어느 하나에 해당하는 비위를 신고하지 </text:span><text:span text:style-name="T187">않거나 </text:span><text:span text:style-name="T189">고발하지 않은 행위</text:span></text:p>
            <text:p text:style-name="P262_43"><text:span text:style-name="T184">2. ｢성폭력범죄의 처벌 등에 관한 특례법｣ 제2조에 따른 성폭력범죄</text:span></text:p>
            <text:p text:style-name="P262_43"><text:span text:style-name="T184">3. ｢성매매알선 등 행위의 처벌에 관한 법률｣ 제2조제1항제1호에 따른 성매매</text:span></text:p>
            <text:p text:style-name="P262_43"><text:span text:style-name="T184">4. ｢양성평등기본법｣ 제3조제2호에 따른 성희롱</text:span></text:p>
            <text:p text:style-name="P265_43"><text:span text:style-name="T184">5. ｢도로교통법｣ 제44조제1항에 따른 음주운전 또는 같은 조 제2항에 따른 음주측정에 대한 불응</text:span></text:p>
            <text:p text:style-name="P266_43"><text:span text:style-name="T184">6. </text:span><text:span text:style-name="T190">｢공직자윤리법｣ 제8조의2제1항 또는 제22조에 따른 등록의무자에 대한 재산등록 및 주식의 매각･신탁과</text:span><text:span text:style-name="T184"><text:s/>관련한 의무 위반</text:span></text:p>
            <text:p text:style-name="P266_43"><text:span text:style-name="T184">7. 적극행정 운영규정 제2조제2호에 따른 소극행정</text:span></text:p>
            <text:p text:style-name="P266_43"><text:span text:style-name="T184">7의2. 부작위 또는 직무태만(소극행정은 제외한다)</text:span></text:p>
            <text:p text:style-name="P266_43"><text:span text:style-name="T184">8. 공무원 행동강령 제13조의3에 따른 부당한 행위</text:span></text:p>
            <text:p text:style-name="P266_43"><text:span text:style-name="T184">9. 성관련 비위 또는 공무원 행동강령 제 13조의3에 따른 부당한 행위를 은폐하거나 필요한 조치를 하지 않은 경우</text:span></text:p>
            <text:p text:style-name="P266_43"><text:span text:style-name="T184">10. 공무원 채용과 관련하여 청탁이나 강요 등 부당한 행위를 하거나 채용 업무와 관련하여 비위행위를 한 경우</text:span></text:p>
            <text:p text:style-name="P266_43"><text:span text:style-name="T184">11. 부정청탁 및 금품등 수수의 금지에 관한 법률 제5조에 따른 부정청탁</text:span></text:p>
            <text:p text:style-name="P266_43"><text:span text:style-name="T184">12. 부정청탁 및 금품등 수수의 금지에 관한 법률 제6조에 따른 부정청탁에 따른 직무수행</text:span></text:p>
            <text:p text:style-name="P266_43"><text:span text:style-name="T184">13. 직무상 비밀 또는 미공개정보를 이용한 부당행위</text:span></text:p>
            <text:p text:style-name="P266_43"><text:span text:style-name="T184">14. 우월적 지위 등을 이용하여 다른 공무원 등에게 신체적·정신적 고통을 주는 등의 부당행위</text:span></text:p>
          </table:table-cell>
        </table:table-row>
      </table:table>
      <text:p text:style-name="P154_0"><text:span text:style-name="T173"/></text:p>
      <text:p text:style-name="P213_39"><text:span text:style-name="T39"><text:s/><text:s text:c="1"/>-</text:span><text:span text:style-name="T8"><text:s/></text:span><text:span text:style-name="T18">징계의결 요구</text:span><text:span text:style-name="T8"><text:s/>중이거나</text:span><text:span text:style-name="T18"><text:s/>직위해제</text:span><text:span text:style-name="T8"><text:s/>또는 </text:span><text:span text:style-name="T18">휴직</text:span><text:span text:style-name="T8"><text:s/>중인 자</text:span><text:span text:style-name="T44"/></text:p>
      <text:p text:style-name="P214_0"><text:span text:style-name="T8"><text:s/><text:s text:c="1"/>- </text:span><text:span text:style-name="T18">기포상공적과 유사</text:span><text:span text:style-name="T8">한 것으로 판단되는 자</text:span><text:span text:style-name="T44"/></text:p>
      <text:p text:style-name="P215_0"><text:span text:style-name="T8"><text:s/><text:s text:c="1"/>- </text:span><text:span text:style-name="T106">기타 </text:span><text:span text:style-name="T105">사회적 지탄</text:span><text:span text:style-name="T106">을 받거나 민원 등 </text:span><text:span text:style-name="T105">사회적 물의</text:span><text:span text:style-name="T106">를 일으켜 부총리</text:span><text:span text:style-name="T99">표창이 부적합한 경우</text:span><text:span text:style-name="T216">(도박, 불륜, 사기, 강‧절도, 상해, 갑질 등)</text:span></text:p>
      <text:p text:style-name="P82_0"><text:span text:style-name="T103"><text:s/><text:s text:c="2"/></text:span><text:span text:style-name="T178"><text:s/>* 감사원, 검찰, 경찰 등 조사․수사개시, 기소, 민․형사재판 계류, 언론보도</text:span></text:p>
      <text:p text:style-name="P207_0"><text:span text:style-name="T8"><text:s/>○ </text:span><text:span text:style-name="T18">국민 및 단체 표창</text:span><text:span text:style-name="T160"/></text:p>
      <text:p text:style-name="P216_0"><text:span text:style-name="T8"><text:s/><text:s text:c="1"/>- </text:span><text:span text:style-name="T18">(재표창금지)</text:span><text:span text:style-name="T8"><text:s/></text:span><text:span text:style-name="T18">추천일</text:span><text:span text:style-name="T8"><text:s/></text:span><text:span text:style-name="T18">기준,</text:span><text:span text:style-name="T8"><text:s/>과기정통부 부총리표창 </text:span><text:span text:style-name="T18">수상일로부터 2년</text:span><text:span text:style-name="T8">이 경과하지 아니한 자</text:span></text:p>
      <text:p text:style-name="P163_0"><text:span text:style-name="T195"><text:s/><text:s text:c="3"/>※ 단체표창을 받은 단체는 2년 이내에는 동일한 유공으로 다시 단체표창을 받을 수 없음</text:span></text:p>
      <text:p text:style-name="P217_0"><text:span text:style-name="T8"><text:s/><text:s text:c="1"/>- </text:span><text:span text:style-name="T196">공</text:span><text:span text:style-name="T111">·</text:span><text:span text:style-name="T196">사생활을 통하여 </text:span><text:span text:style-name="T198">사회의 지탄</text:span><text:span text:style-name="T196">을 받거나 민원 등 </text:span><text:span text:style-name="T198">사회적 물의</text:span><text:span text:style-name="T196">를</text:span><text:span text:style-name="T8"><text:s/>일으켜 부총리표창이 부적합하다고 판단되는 자(단체 포함)</text:span></text:p>
      <text:p text:style-name="P218_0"><text:span text:style-name="T152"><text:s/><text:s text:c="1"/>- 부실학회 참석, 연구비 부당사용, 부정적 연구세습 등 </text:span><text:span text:style-name="T199">연구부정</text:span><text:span text:style-name="T152">으로 인하여 제재 중이거나 제재가 예정된 자</text:span></text:p>
      <text:p text:style-name="P219_0"><text:span text:style-name="T18"><text:s/><text:s text:c="1"/></text:span><text:span text:style-name="T8">▪ 국가과학기술종합정보시스템(NTIS)에 </text:span><text:span text:style-name="T18">제재 중, 제재예정인 자, 제재종료 및 제재해지는 3회 이상</text:span><text:span text:style-name="T8">으로 등록된 경우 </text:span><text:span text:style-name="T18">추천 제외</text:span></text:p>
      <text:p text:style-name="P55_0"><text:span text:style-name="T200"><text:s/><text:s text:c="3"/>※ 국가과학기술종합정보시스템 제재정보는 운영지원과(인사팀)에서 일괄 조회</text:span></text:p>
      <text:p text:style-name="P220_0"><text:span text:style-name="T8"><text:s/><text:s text:c="1"/>- 아래에 각 내용에 해당되는 자</text:span></text:p>
      <text:p text:style-name="P167_0"><text:span text:style-name="T8"><draw:frame draw:style-name="tableinfakeframe_gr7" svg:x="0cm" svg:y="0cm" draw:z-index="22" text:anchor-type="as-char"><draw:text-box><table:table table:style-name="Table8"><table:table-column table:style-name="Table8.A"/><table:table-column table:style-name="Table8.B"/><table:table-column table:style-name="Table8.C"/><table:table-row table:style-name="Table8.1"><table:table-cell table:style-name="Table8.A1" office:value-type="string"><text:p text:style-name="P104_0"><text:span text:style-name="T201">표창 대상</text:span></text:p></table:table-cell><table:table-cell table:style-name="Table8.B1" office:value-type="string"><text:p text:style-name="P104_0"><text:span text:style-name="T201">확인내용</text:span></text:p></table:table-cell><table:table-cell table:style-name="Table8.C1" office:value-type="string"><text:p text:style-name="P104_0"><text:span text:style-name="T201">확인방법</text:span></text:p></table:table-cell></table:table-row><table:table-row table:style-name="Table8.2"><table:table-cell table:style-name="Table8.A2" office:value-type="string"><text:p text:style-name="P104_0"><text:span text:style-name="T202">법인(단체)</text:span></text:p><text:p text:style-name="P104_0"><text:span text:style-name="T202">대표</text:span></text:p><text:p text:style-name="P104_0"><text:span text:style-name="T202">임원</text:span></text:p></table:table-cell><table:table-cell table:style-name="Table8.B2" office:value-type="string"><text:p text:style-name="P168_0"><text:span text:style-name="T203">｢산업안전보건법｣에 의하여 </text:span><text:span text:style-name="T204">산업재해</text:span><text:span text:style-name="T203"><text:s/>등과</text:span><text:span text:style-name="T204"><text:s/></text:span><text:span text:style-name="T203">관련하여 명단이</text:span><text:span text:style-name="T204"><text:s/>공표된</text:span><text:span text:style-name="T201"><text:s/>사업장</text:span><text:span text:style-name="T202">과</text:span><text:span text:style-name="T201"><text:s/>그 임원</text:span></text:p></table:table-cell><table:table-cell table:style-name="Table8.C2" office:value-type="string" table:number-rows-spanned="3"><text:p text:style-name="P168_0"><text:span text:style-name="T205">붙임2 제한사항 조회방법 참조</text:span><text:span text:style-name="T206"/></text:p></table:table-cell></table:table-row><table:table-row table:style-name="Table8.3"><table:table-cell table:style-name="Table8.A3" office:value-type="string"><text:p text:style-name="P104_0"><text:span text:style-name="T202">법인(단체)</text:span></text:p><text:p text:style-name="P104_0"><text:span text:style-name="T202">대표</text:span></text:p><text:p text:style-name="P104_0"><text:span text:style-name="T202">임원</text:span></text:p></table:table-cell><table:table-cell table:style-name="Table8.B3" office:value-type="string"><text:p text:style-name="P168_0"><text:span text:style-name="T207">공정거래관련법 위반 법인</text:span><text:span text:style-name="T208">(단체 포함) 및 </text:span><text:span text:style-name="T207">그 임원 </text:span></text:p></table:table-cell><table:covered-table-cell/></table:table-row><table:table-row table:style-name="Table8.4"><table:table-cell table:style-name="Table8.A4" office:value-type="string"><text:p text:style-name="P104_0"><text:span text:style-name="T202">개인</text:span></text:p></table:table-cell><table:table-cell table:style-name="Table8.B4" office:value-type="string"><text:p text:style-name="P168_0"><text:span text:style-name="T209">｢근로기준법｣에 의하여 </text:span><text:span text:style-name="T210">임금체불</text:span><text:span text:style-name="T209">과 관련 명단</text:span><text:span text:style-name="T165">공개 </text:span><text:span text:style-name="T212">또는 종합신용정보집중기관에 자료제공이 된</text:span><text:span text:style-name="T213"><text:s/></text:span><text:span text:style-name="T214">체불사업주</text:span></text:p></table:table-cell><table:covered-table-cell/></table:table-row></table:table></draw:text-box></draw:frame></text:span></text:p>
      <text:p text:style-name="P83_0"><text:span text:style-name="T107"/></text:p>
      <text:p text:style-name="P84_0_b4"><text:span text:style-name="T108"><draw:frame draw:style-name="tableinfakeframe_gr8" svg:x="0cm" svg:y="0cm" draw:z-index="13" text:anchor-type="as-char"><draw:text-box><table:table table:style-name="Table9"><table:table-column table:style-name="Table9.A"/><table:table-column table:style-name="Table9.B"/><table:table-column table:style-name="Table9.C"/><table:table-row table:style-name="Table9.1"><table:table-cell table:style-name="Table9.A1" office:value-type="string"><text:p text:style-name="P260_0"><text:span text:style-name="T17">붙임2</text:span></text:p></table:table-cell><table:table-cell table:style-name="Table9.B1" office:value-type="string"><text:p text:style-name="P231_0"><text:span text:style-name="T19"/></text:p></table:table-cell><table:table-cell table:style-name="Table9.C1" office:value-type="string"><text:p text:style-name="P261_0"><text:span text:style-name="T38"><text:s/>제한사항 조회방법</text:span></text:p></table:table-cell></table:table-row></table:table></draw:text-box></draw:frame></text:span></text:p>
      <text:p text:style-name="P85_0"><text:span text:style-name="T109"/></text:p>
      <text:p text:style-name="P221_0"><text:span text:style-name="T169">1. ｢산업안전보건법｣에 의하여 산업재해 등과 관련한 명단이 공표된 사업장과 그 임원 </text:span><text:span text:style-name="T182"/></text:p>
      <text:p text:style-name="P222_0"><text:span text:style-name="T8"><text:s/><text:s text:c="1"/>○ </text:span><text:span text:style-name="T192">최</text:span><text:span text:style-name="T43">근 3년간</text:span><text:span text:style-name="T40"><text:s/>위 법 제10조(산업재해 발생건수 등의 공표), 동 시행</text:span><text:span text:style-name="T42">령</text:span><text:span text:style-name="T8"><text:s/></text:span><text:span text:style-name="T197">제10조(공표대상 사업장) 및 동 시행규칙 제8조(공표방법)의 규</text:span><text:span text:style-name="T8">정에 의해 </text:span><text:span text:style-name="T18">명단이 공표된 사업장</text:span><text:span text:style-name="T8"><text:s/>및 그 </text:span><text:span text:style-name="T18">임원</text:span></text:p>
      <text:p text:style-name="P143_0"><text:span text:style-name="T158"><text:s/><text:s text:c="3"/>※ </text:span><text:span text:style-name="T211">고용노동부 홈페이지(</text:span><text:span text:style-name="T215">뉴스·소식&gt;공지사항&gt;“산업재해 발생건수 등 공표” 검색</text:span></text:p>
      <text:p text:style-name="P144_0"><text:span text:style-name="T217"><text:s/><text:s text:c="6"/></text:span><text:span text:style-name="T158">(http://www.moel.go.kr/news/notice/noticeList.do)를 통하여 </text:span><text:span text:style-name="T217">최근 3년간</text:span><text:span text:style-name="T158"><text:s/>산업재해 불량사업장 공표 목록 확인</text:span></text:p>
      <text:p text:style-name="P223_0"><text:span text:style-name="T8"><text:s/><text:s text:c="1"/>① 고용노동부 홈페이지 &gt; 뉴스·소식 &gt; 공지사항</text:span></text:p>
      <text:p text:style-name="P52_0"><text:span text:style-name="T8"><draw:frame draw:style-name="tableinfakeframe_gr9" svg:x="0cm" svg:y="0cm" draw:z-index="25" text:anchor-type="as-char"><draw:text-box><table:table table:style-name="Table10"><table:table-column table:style-name="Table10.A"/><table:table-row table:style-name="Table10.1"><table:table-cell table:style-name="Table10.A1" office:value-type="string"><text:p text:style-name="P197_0"><text:span text:style-name="T110"/></text:p></table:table-cell></table:table-row></table:table></draw:text-box></draw:frame></text:span></text:p>
      <text:p text:style-name="P224_0"><text:span text:style-name="T8"><text:s/><text:s text:c="1"/>② “산업재해 발생건수 등 공표” 검색 및 최근 3년간 게시물 확인</text:span></text:p>
      <text:p text:style-name="P53_0"><text:span text:style-name="T8"><draw:frame draw:style-name="tableinfakeframe_gr10" svg:x="0cm" svg:y="0cm" draw:z-index="26" text:anchor-type="as-char"><draw:text-box><table:table table:style-name="Table11"><table:table-column table:style-name="Table11.A"/><table:table-row table:style-name="Table11.1"><table:table-cell table:style-name="Table11.A1" office:value-type="string"><text:p text:style-name="P197_0"><text:span text:style-name="T110"/></text:p></table:table-cell></table:table-row></table:table></draw:text-box></draw:frame></text:span></text:p>
      <text:p text:style-name="P225_0"><text:span text:style-name="T152"><text:s/><text:s text:c="1"/>○ </text:span><text:span text:style-name="T42">‘임원’이라 함은 이사, 대표이사, 감사, 공장장, 현장소장 등 사업장의 </text:span><text:span text:style-name="T152">경영에 책임 있는 자를 말함</text:span></text:p>
      <text:p text:style-name="P135_0"><text:span text:style-name="T178"><text:s/><text:s text:c="4"/>※ </text:span><text:span text:style-name="T159">당해사업장의 등기임원(사외이사 제외)과, 미등기 임원이라도 직제상 당해</text:span><text:span text:style-name="T178"><text:s/>사업장을 관장하고 있을 경우에는 추천 제한</text:span></text:p>
      <text:p text:style-name="P137_0"><text:span text:style-name="T220"><text:s/><text:s text:c="6"/>☞</text:span><text:span text:style-name="T221">「사업자 등기부등본」,「금융감독원 전자공시시스템」(</text:span><text:span text:style-name="T221"><text:a office:name="" xlink:href="http://dart.fss.or.kr" xlink:type="simple" office:target-frame-name="_self" text:style-name="T222" text:visited-style-name="Visited_20_Internet_20_Link">http://dart.fss.or.kr</text:a></text:span><text:span text:style-name="T221">, 회사별검색-사업장보고서-임원 및 직원 등에 관한 사항)을 통해 확인 </text:span></text:p>
      <text:p text:style-name="P138_0"><text:span text:style-name="T158"><text:s/><text:s text:c="4"/>※ 감사(위원)는 등기유무를 불문하고 추천대상에서 제외</text:span></text:p>
      <text:p text:style-name="P138_0"><text:span text:style-name="T158"><text:s/><text:s text:c="4"/>※ 현장 경영책임자는 공장장, 현장소장 등 명칭불문하고 추천 제외</text:span></text:p>
      <text:p text:style-name="P138_0"><text:span text:style-name="T158"/></text:p>
      <text:p text:style-name="P226_0"><text:span text:style-name="T169">2. 공정거래관련법 위반 법인(단체 포함) 및 그 임원</text:span></text:p>
      <text:p text:style-name="P227_0"><text:span text:style-name="T8"><text:s/><text:s text:c="1"/>○ </text:span><text:span text:style-name="T192">최근 2년 이내</text:span><text:span text:style-name="T224"><text:s/></text:span><text:span text:style-name="T192">3회 </text:span><text:span text:style-name="T224">이상 </text:span><text:span text:style-name="T192">고발</text:span><text:span text:style-name="T224"><text:s/>또는 </text:span><text:span text:style-name="T192">과징금</text:span><text:span text:style-name="T224"><text:s/>처분</text:span><text:span text:style-name="T225">*</text:span><text:span text:style-name="T224">을 받은 </text:span><text:span text:style-name="T192">법인(단체</text:span><text:span text:style-name="T18"><text:s/>포함)</text:span><text:span text:style-name="T8"><text:s/>및 그 </text:span><text:span text:style-name="T18">대표자</text:span><text:span text:style-name="T8">와 책임 있는 </text:span><text:span text:style-name="T18">임원은 추천을 제한</text:span><text:span text:style-name="T8">함</text:span></text:p>
      <text:p text:style-name="P87_0"><text:span text:style-name="T8"><text:s/><text:s text:c="4"/></text:span><text:span text:style-name="T158">* 과징금과 고발을 동시에 받은 동일사건번호는 1회로 처리</text:span></text:p>
      <text:p text:style-name="P228_0"><text:span text:style-name="T42"><text:s/><text:s text:c="1"/>○ </text:span><text:span text:style-name="T171">최근 1년 이내</text:span><text:span text:style-name="T170"><text:s/></text:span><text:span text:style-name="T171">3회 </text:span><text:span text:style-name="T170">이상 </text:span><text:span text:style-name="T171">시정명령</text:span><text:span text:style-name="T170"><text:s/>처분을 받은 </text:span><text:span text:style-name="T171">법인</text:span><text:span text:style-name="T170"><text:s/>및 그 </text:span><text:span text:style-name="T171">대표자</text:span><text:span text:style-name="T170">와</text:span><text:span text:style-name="T42"><text:s/>책임 있는 </text:span><text:span text:style-name="T41">임원은 추천을 제한</text:span><text:span text:style-name="T42">함</text:span><text:span text:style-name="T41"/></text:p>
      <text:p text:style-name="P143_0"><text:span text:style-name="T158"><text:s/><text:s text:c="3"/>※ 공정거래위원회 홈페이지(</text:span><text:span text:style-name="T217">심결/법령 &gt; 법위반사실 조회</text:span><text:span text:style-name="T158"><text:s/>: <text:line-break/>https://case.ftc.go.kr/ocp/co/violtLawList.do)를 통하여 확인</text:span></text:p>
      <text:p text:style-name="P223_0"><text:span text:style-name="T8"><text:s/><text:s text:c="1"/>① 공정거래위원회 홈페이지 &gt; 심결/법령 &gt; 법위반사실조회</text:span></text:p>
      <text:p text:style-name="P53_0"><text:span text:style-name="T8"><draw:frame draw:style-name="tableinfakeframe_gr11" svg:x="0cm" svg:y="0cm" draw:z-index="27" text:anchor-type="as-char"><draw:text-box><table:table table:style-name="Table12"><table:table-column table:style-name="Table12.A"/><table:table-row table:style-name="Table12.1"><table:table-cell table:style-name="Table12.A1" office:value-type="string"><text:p text:style-name="P197_0"><text:span text:style-name="T110"/></text:p></table:table-cell></table:table-row></table:table></draw:text-box></draw:frame></text:span></text:p>
      <text:p text:style-name="P229_0_b4"><text:span text:style-name="T169">3. ｢근로기준법｣에 의하여 임금체불과 관련 명단공개 또는 종합신용정보집중기관</text:span><text:span text:style-name="T191">(한국신용정보원)</text:span><text:span text:style-name="T169">에 자료제공이 된 체불사업주</text:span><text:span text:style-name="T193"/></text:p>
      <text:p text:style-name="P227_0"><text:span text:style-name="T8"><text:s/><text:s text:c="1"/>○ </text:span><text:span text:style-name="T18">최근 3년간 위 법 </text:span><text:span text:style-name="T8">제43조의2(체불사업주 명단 공개), 동 시행령 </text:span><text:span text:style-name="T227">제23조의3(명단공개 내용ㆍ기간 등)의 </text:span><text:span text:style-name="T228">체불사업주</text:span><text:span text:style-name="T227">로서 명단이 공개된 자</text:span><text:span text:style-name="T229"/></text:p>
      <text:p text:style-name="P55_0"><text:span text:style-name="T230"><text:s/><text:s text:c="4"/>※ 추천일 이전 체불사건이 권리구제로 취하 또는 체불임금을 청산한 경우 추천 가능</text:span><text:span text:style-name="T231"/></text:p>
      <text:p text:style-name="P143_0"><text:span text:style-name="T158"><text:s/><text:s text:c="3"/>※ 고용노동부 홈페이지(</text:span><text:span text:style-name="T217">정보공개 &gt; 체불사업주 명단공개</text:span><text:span text:style-name="T158"><text:s/>: </text:span></text:p>
      <text:p text:style-name="P88_0"><text:span text:style-name="T158"><text:s/><text:s text:c="6"/>http://www.moel.go.kr/info/defaulter/list.do)를 통하여 확인</text:span></text:p>
      <text:p text:style-name="P223_0"><text:span text:style-name="T8"><text:s/><text:s text:c="1"/>① 고용노동부 홈페이지 &gt; 정보공개 &gt; 체불사업주 명단공개</text:span></text:p>
      <text:p text:style-name="P56_0"><text:span text:style-name="T18"><draw:frame draw:style-name="tableinfakeframe_gr12" svg:x="0cm" svg:y="0cm" draw:z-index="28" text:anchor-type="as-char"><draw:text-box><table:table table:style-name="Table13"><table:table-column table:style-name="Table13.A"/><table:table-row table:style-name="Table13.1"><table:table-cell table:style-name="Table13.A1" office:value-type="string"><text:p text:style-name="P197_0"><text:span text:style-name="T110"/></text:p></table:table-cell></table:table-row></table:table></draw:text-box></draw:frame></text:span></text:p>
      <text:p text:style-name="P52_0"><text:span text:style-name="T8"><text:s/></text:span></text:p>
      <text:p text:style-name="P223_0"><text:span text:style-name="T8"><text:s/>② 체불사업주 명단 조회</text:span></text:p>
      <text:p text:style-name="P53_0"><text:span text:style-name="T8"><draw:frame draw:style-name="tableinfakeframe_gr13" svg:x="0cm" svg:y="0cm" draw:z-index="29" text:anchor-type="as-char"><draw:text-box><table:table table:style-name="Table14"><table:table-column table:style-name="Table14.A"/><table:table-row table:style-name="Table14.1"><table:table-cell table:style-name="Table14.A1" office:value-type="string"><text:p text:style-name="P197_0"><text:span text:style-name="T110"/></text:p></table:table-cell></table:table-row></table:table></draw:text-box></draw:frame></text:span><text:span text:style-name="T18"/></text:p>
      <text:p text:style-name="P224_0"><text:span text:style-name="T8"><text:s/><text:s text:c="1"/>③ 공개명단에서 검색하여 확인(최근 3년간)</text:span></text:p>
      <text:p text:style-name="P53_0"><text:span text:style-name="T8"><draw:frame draw:style-name="tableinfakeframe_gr14" svg:x="0cm" svg:y="0cm" draw:z-index="30" text:anchor-type="as-char"><draw:text-box><table:table table:style-name="Table15"><table:table-column table:style-name="Table15.A"/><table:table-row table:style-name="Table15.1"><table:table-cell table:style-name="Table15.A1" office:value-type="string"><text:p text:style-name="P197_0"><text:span text:style-name="T110"/></text:p></table:table-cell></table:table-row></table:table></draw:text-box></draw:frame></text:span></text:p>
      <text:p text:style-name="P147_0"><text:span text:style-name="T18"/></text:p>
      <text:p text:style-name="P53_0"><text:span text:style-name="T112"><text:s/></text:span></text:p>
      <text:p text:style-name="P230_0_b4"><text:span text:style-name="T45"><draw:frame draw:style-name="tableinfakeframe_gr15" svg:x="0cm" svg:y="0cm" draw:z-index="14" text:anchor-type="as-char"><draw:text-box><table:table table:style-name="Table16"><table:table-column table:style-name="Table16.A"/><table:table-column table:style-name="Table16.B"/><table:table-column table:style-name="Table16.C"/><table:table-row table:style-name="Table16.1"><table:table-cell table:style-name="Table16.A1" office:value-type="string"><text:p text:style-name="P260_0"><text:span text:style-name="T17">붙임3</text:span></text:p></table:table-cell><table:table-cell table:style-name="Table16.B1" office:value-type="string"><text:p text:style-name="P231_0"><text:span text:style-name="T19"/></text:p></table:table-cell><table:table-cell table:style-name="Table16.C1" office:value-type="string"><text:p text:style-name="P261_0"><text:span text:style-name="T38"><text:s/>부총리표창 제출서류(개인용)</text:span></text:p></table:table-cell></table:table-row></table:table></draw:text-box></draw:frame></text:span></text:p>
      <text:p text:style-name="P230_0"><text:span text:style-name="T45"/></text:p>
      <text:p text:style-name="P231_0"><text:span text:style-name="T45"/></text:p>
      <text:p text:style-name="P231_0"><text:span text:style-name="T45"/></text:p>
      <text:p text:style-name="P231_0"><text:span text:style-name="T45"/></text:p>
      <text:p text:style-name="P231_0"><text:span text:style-name="T45"/></text:p>
      <text:p text:style-name="P231_0"><text:span text:style-name="T45"/></text:p>
      <text:p text:style-name="P197_0"><text:span text:style-name="T46"/></text:p>
      <text:p text:style-name="P197_0"><text:span text:style-name="T46"><draw:frame draw:style-name="tableinfakeframe_gr16" svg:x="2.709cm" svg:y="0.317cm" draw:z-index="3" text:anchor-type="paragraph"><draw:text-box><table:table table:style-name="Table17"><table:table-column table:style-name="Table17.A"/><table:table-row table:style-name="Table17.1"><table:table-cell table:style-name="Table17.A1" office:value-type="string"><text:p text:style-name="P271_0"><text:span text:style-name="T113">부총리표창 제출서류</text:span></text:p><text:p text:style-name="P271_0"><text:span text:style-name="T114">(개인용)</text:span></text:p></table:table-cell></table:table-row></table:table></draw:text-box></draw:frame></text:span></text:p>
      <text:p text:style-name="P197_0"><text:span text:style-name="T46"/></text:p>
      <text:p text:style-name="P197_0"><text:span text:style-name="T46"/></text:p>
      <text:p text:style-name="P197_0"><text:span text:style-name="T46"/></text:p>
      <text:p text:style-name="P89_0"><text:span text:style-name="T115">[ 제출서류 서식 ]</text:span></text:p>
      <text:p text:style-name="P90_0"><text:span text:style-name="T115"><text:s/><text:s text:c="9"/>① 신청요약서 [서식1]</text:span></text:p>
      <text:p text:style-name="P90_0"><text:span text:style-name="T115"><text:s/><text:s text:c="9"/>② 공적조서 [서식2]</text:span></text:p>
      <text:p text:style-name="P90_0"><text:span text:style-name="T115"><text:s/><text:s text:c="9"/>③ 부총리표창에 대한 동의서 [서식3]</text:span></text:p>
      <text:p text:style-name="P90_0"><text:span text:style-name="T115"><text:s/><text:s text:c="9"/>④ (공무원)공무원인사기록요약서 [서식4] <text:s text:c="1"/></text:span><text:span text:style-name="T78">※공무원 추천 시</text:span></text:p>
      <text:p text:style-name="P90_0"><text:span text:style-name="T115"/></text:p>
      <text:p text:style-name="P90_0"><text:span text:style-name="T115"/></text:p>
      <text:p text:style-name="P90_0"><text:span text:style-name="T115"/></text:p>
      <text:p text:style-name="P232_0"><text:span text:style-name="T92"><text:s/><text:s text:c="1"/>※ </text:span><text:span text:style-name="T116">추후 자격기준 미달 또는 추천제한에 해당하거나 공적이 허위로 판명될 경우 부총리표창 수여가 취소됨을 안내드립니다.</text:span><text:span text:style-name="T104"><text:s/></text:span></text:p>
      <text:p text:style-name="P197_0"><text:span text:style-name="T46"/></text:p>
      <text:p text:style-name="P197_0"><text:span text:style-name="T46"/></text:p>
      <text:p text:style-name="P197_0"><text:span text:style-name="T46"/></text:p>
      <text:p text:style-name="P197_0"><text:span text:style-name="T46"/></text:p>
      <text:p text:style-name="P233_0_b4"><text:span text:style-name="T47">【서식1. 개인용】</text:span></text:p>
      <text:p text:style-name="P230_0"><text:span text:style-name="T48">신청요약서(개인)</text:span></text:p>
      <text:p text:style-name="P230_0"><text:span text:style-name="T48"/></text:p>
      <text:p text:style-name="P234_40"><text:span text:style-name="T49">□ 인적사항</text:span></text:p>
      <text:p text:style-name="P197_0"><text:span text:style-name="T1"><draw:frame draw:style-name="tableinfakeframe_gr17" svg:x="0cm" svg:y="0cm" draw:z-index="15" text:anchor-type="as-char"><draw:text-box><table:table table:style-name="Table18"><table:table-column table:style-name="Table18.A"/><table:table-column table:style-name="Table18.B"/><table:table-column table:style-name="Table18.C"/><table:table-column table:style-name="Table18.D"/><table:table-column table:style-name="Table18.E"/><table:table-row table:style-name="Table18.1"><table:table-cell table:style-name="Table18.A1" office:value-type="string"><text:p text:style-name="P272_0"><text:span text:style-name="T50">성명</text:span></text:p></table:table-cell><table:table-cell table:style-name="Table18.B1" office:value-type="string"><text:p text:style-name="P272_0"><text:span text:style-name="T50">소속</text:span></text:p></table:table-cell><table:table-cell table:style-name="Table18.C1" office:value-type="string"><text:p text:style-name="P272_0"><text:span text:style-name="T50">직급</text:span></text:p></table:table-cell><table:table-cell table:style-name="Table18.D1" office:value-type="string"><text:p text:style-name="P272_0"><text:span text:style-name="T50">임원</text:span></text:p><text:p text:style-name="P272_0"><text:span text:style-name="T50">여부</text:span></text:p></table:table-cell><table:table-cell table:style-name="Table18.E1" office:value-type="string"><text:p text:style-name="P272_0"><text:span text:style-name="T50">생년월일</text:span></text:p></table:table-cell></table:table-row><table:table-row table:style-name="Table18.2"><table:table-cell table:style-name="Table18.A2" office:value-type="string"><text:p text:style-name="P272_0"><text:span text:style-name="T51">OOO</text:span></text:p></table:table-cell><table:table-cell table:style-name="Table18.B2" office:value-type="string"><text:p text:style-name="P272_0"><text:span text:style-name="T51">OOOOOOO</text:span></text:p><text:p text:style-name="P272_0"><text:span text:style-name="T194">(사업자등록증 상 사업장명)</text:span></text:p></table:table-cell><table:table-cell table:style-name="Table18.C2" office:value-type="string"><text:p text:style-name="P272_0"><text:span text:style-name="T51">OO</text:span></text:p></table:table-cell><table:table-cell table:style-name="Table18.D2" office:value-type="string"><text:p text:style-name="P272_0"><text:span text:style-name="T51">O / X</text:span></text:p></table:table-cell><table:table-cell table:style-name="Table18.E2" office:value-type="string"><text:p text:style-name="P272_0"><text:span text:style-name="T51">00.00.00</text:span></text:p></table:table-cell></table:table-row><table:table-row table:style-name="Table18.3"><table:table-cell table:style-name="Table18.A3" office:value-type="string"><text:p text:style-name="P272_0"><text:span text:style-name="T50">주소</text:span></text:p></table:table-cell><table:table-cell table:style-name="Table18.B3" office:value-type="string" table:number-columns-spanned="4"><text:p text:style-name="P272_0"><text:span text:style-name="T51">(주민등록지 기준)</text:span></text:p></table:table-cell><table:covered-table-cell/><table:covered-table-cell/><table:covered-table-cell/></table:table-row><table:table-row table:style-name="Table18.4"><table:table-cell table:style-name="Table18.A4" office:value-type="string"><text:p text:style-name="P272_0"><text:span text:style-name="T50">연락처</text:span></text:p></table:table-cell><table:table-cell table:style-name="Table18.B4" office:value-type="string"><text:p text:style-name="P272_0"><text:span text:style-name="T51">010-0000-0000</text:span></text:p></table:table-cell><table:table-cell table:style-name="Table18.C4" office:value-type="string"><text:p text:style-name="P272_0"><text:span text:style-name="T50">이메일</text:span></text:p></table:table-cell><table:table-cell table:style-name="Table18.D4" office:value-type="string" table:number-columns-spanned="2"><text:p text:style-name="P272_0"><text:span text:style-name="T51">00000@000</text:span></text:p></table:table-cell><table:covered-table-cell/></table:table-row></table:table></draw:text-box></draw:frame></text:span></text:p>
      <text:p text:style-name="P197_0"><text:span text:style-name="T1"/></text:p>
      <text:p text:style-name="P234_40"><text:span text:style-name="T49">□ 공적기간 및 기서훈내역</text:span></text:p>
      <text:p text:style-name="P197_0"><text:span text:style-name="T1"><draw:frame draw:style-name="tableinfakeframe_gr18" svg:x="0cm" svg:y="0cm" draw:z-index="16" text:anchor-type="as-char"><draw:text-box><table:table table:style-name="Table19"><table:table-column table:style-name="Table19.A"/><table:table-column table:style-name="Table19.B"/><table:table-row table:style-name="Table19.1"><table:table-cell table:style-name="Table19.A1" office:value-type="string"><text:p text:style-name="P272_0"><text:span text:style-name="T50">공적기간</text:span></text:p></table:table-cell><table:table-cell table:style-name="Table19.B1" office:value-type="string"><text:p text:style-name="P272_0"><text:span text:style-name="T51">00년 00개월 </text:span><text:span text:style-name="T194">(2026.6.23. 기준)</text:span></text:p></table:table-cell></table:table-row><table:table-row table:style-name="Table19.2"><table:table-cell table:style-name="Table19.A2" office:value-type="string"><text:p text:style-name="P272_0"><text:span text:style-name="T50">기서훈격</text:span></text:p></table:table-cell><table:table-cell table:style-name="Table19.B2" office:value-type="string"><text:p text:style-name="P272_0"><text:span text:style-name="T50">세부내용</text:span></text:p><text:p text:style-name="P272_0"><text:span text:style-name="T194">※ 개인 명의의 장관표창, <text:s text:c="1"/>국무총리표창, 대통령표창, 훈·포장만 작성</text:span></text:p></table:table-cell></table:table-row><table:table-row table:style-name="Table19.3"><table:table-cell table:style-name="Table19.A3" office:value-type="string"><text:p text:style-name="P272_0"><text:span text:style-name="T51">장관표창('00.00.00.)</text:span></text:p></table:table-cell><table:table-cell table:style-name="Table19.B3" office:value-type="string"><text:p text:style-name="P272_0"><text:span text:style-name="T51">과학기술정보통신부 장관표창 (정보통신 유공)</text:span></text:p></table:table-cell></table:table-row><table:table-row table:style-name="Table19.4"><table:table-cell table:style-name="Table19.A4" office:value-type="string"><text:p text:style-name="P272_0"><text:span text:style-name="T51"/></text:p></table:table-cell><table:table-cell table:style-name="Table19.B4" office:value-type="string"><text:p text:style-name="P272_0"><text:span text:style-name="T51"/></text:p></table:table-cell></table:table-row></table:table></draw:text-box></draw:frame></text:span></text:p>
      <text:p text:style-name="P197_0"><text:span text:style-name="T1"/></text:p>
      <text:p text:style-name="P234_40"><text:span text:style-name="T49">□ 추천제한 조회결과</text:span></text:p>
      <text:p text:style-name="P235_40"><text:span text:style-name="T52">* </text:span><text:span text:style-name="T53">(붙임2) 제한사항 조회방법</text:span><text:span text:style-name="T52"><text:s/>참조</text:span></text:p>
      <text:p text:style-name="P236_40"><text:span text:style-name="T49"><draw:frame draw:style-name="tableinfakeframe_gr19" svg:x="0cm" svg:y="0cm" draw:z-index="17" text:anchor-type="as-char"><draw:text-box><table:table table:style-name="Table20"><table:table-column table:style-name="Table20.A"/><table:table-column table:style-name="Table20.B"/><table:table-column table:style-name="Table20.C"/><table:table-column table:style-name="Table20.D"/><table:table-column table:style-name="Table20.E"/><table:table-row table:style-name="Table20.1"><table:table-cell table:style-name="Table20.A1" office:value-type="string"><text:p text:style-name="P272_0"><text:span text:style-name="T50">산업재해*</text:span></text:p></table:table-cell><table:table-cell table:style-name="Table20.B1" office:value-type="string"><text:p text:style-name="P272_0"><text:span text:style-name="T50">공정거래*</text:span></text:p></table:table-cell><table:table-cell table:style-name="Table20.C1" office:value-type="string"><text:p text:style-name="P272_0"><text:span text:style-name="T50">임금체불*</text:span></text:p></table:table-cell><table:table-cell table:style-name="Table20.D1" office:value-type="string"><text:p text:style-name="P272_0"><text:span text:style-name="T50">징계</text:span></text:p><text:p text:style-name="P272_0"><text:span text:style-name="T50">(연도‧종류, 사면)</text:span></text:p></table:table-cell><table:table-cell table:style-name="Table20.E1" office:value-type="string"><text:p text:style-name="P272_0"><text:span text:style-name="T50">물의야기</text:span></text:p><text:p text:style-name="P272_0"><text:span text:style-name="T50">(일시‧내용)</text:span></text:p></table:table-cell></table:table-row><table:table-row table:style-name="Table20.2"><table:table-cell table:style-name="Table20.A2" office:value-type="string"><text:p text:style-name="P192_0"><text:span text:style-name="T218">(예시)</text:span></text:p><text:p text:style-name="P272_0"><text:span text:style-name="T226">중대재해(제2025-004호)</text:span><text:span text:style-name="T218">또는</text:span></text:p><text:p text:style-name="P272_0"><text:span text:style-name="T218">해당사항 없음</text:span></text:p></table:table-cell><table:table-cell table:style-name="Table20.B2" office:value-type="string"><text:p text:style-name="P192_0"><text:span text:style-name="T218">(예시)</text:span></text:p><text:p text:style-name="P272_0"><text:span text:style-name="T218">고발1/과징금1</text:span></text:p><text:p text:style-name="P272_0"><text:span text:style-name="T218">또는</text:span></text:p><text:p text:style-name="P272_0"><text:span text:style-name="T218">해당사항 없음</text:span></text:p></table:table-cell><table:table-cell table:style-name="Table20.C2" office:value-type="string"><text:p text:style-name="P192_0"><text:span text:style-name="T218">(예시)</text:span></text:p><text:p text:style-name="P272_0"><text:span text:style-name="T223">명단공개(2000년 0차)</text:span></text:p><text:p text:style-name="P272_0"><text:span text:style-name="T218">또는</text:span></text:p><text:p text:style-name="P272_0"><text:span text:style-name="T218">해당사항 없음</text:span></text:p></table:table-cell><table:table-cell table:style-name="Table20.D2" office:value-type="string"><text:p text:style-name="P192_0"><text:span text:style-name="T218">(예시)</text:span></text:p><text:p text:style-name="P272_0"><text:span text:style-name="T219">'00년 견책(사면)</text:span></text:p><text:p text:style-name="P272_0"><text:span text:style-name="T219">또는</text:span></text:p><text:p text:style-name="P272_0"><text:span text:style-name="T219">해당사항 없음</text:span></text:p></table:table-cell><table:table-cell table:style-name="Table20.E2" office:value-type="string"><text:p text:style-name="P192_0"><text:span text:style-name="T218">(예시)</text:span></text:p><text:p text:style-name="P272_0"><text:span text:style-name="T219">언론보도('25.0.0)</text:span></text:p><text:p text:style-name="P272_0"><text:span text:style-name="T219">또는</text:span></text:p><text:p text:style-name="P272_0"><text:span text:style-name="T219">해당사항 없음</text:span></text:p></table:table-cell></table:table-row><table:table-row table:style-name="Table20.3"><table:table-cell table:style-name="Table20.A3" office:value-type="string"><text:p text:style-name="P272_0"><text:span text:style-name="T51"/></text:p></table:table-cell><table:table-cell table:style-name="Table20.B3" office:value-type="string"><text:p text:style-name="P272_0"><text:span text:style-name="T51"/></text:p></table:table-cell><table:table-cell table:style-name="Table20.C3" office:value-type="string"><text:p text:style-name="P272_0"><text:span text:style-name="T51"/></text:p></table:table-cell><table:table-cell table:style-name="Table20.D3" office:value-type="string"><text:p text:style-name="P272_0"><text:span text:style-name="T51"/></text:p></table:table-cell><table:table-cell table:style-name="Table20.E3" office:value-type="string"><text:p text:style-name="P272_0"><text:span text:style-name="T51"/></text:p></table:table-cell></table:table-row></table:table></draw:text-box></draw:frame></text:span></text:p>
      <text:p text:style-name="P92_0"><text:span text:style-name="T78"><text:s/>* 소속 기관명으로 조회</text:span></text:p>
      <text:p text:style-name="P233_0"><text:span text:style-name="T47">【서식2. 개인용】</text:span></text:p>
      <text:p text:style-name="P233_0"><text:span text:style-name="T47"><draw:frame draw:style-name="tableinfakeframe_gr20" svg:x="0cm" svg:y="0cm" draw:z-index="31" text:anchor-type="as-char"><draw:text-box><table:table table:style-name="Table21"><table:table-column table:style-name="Table21.A"/><table:table-column table:style-name="Table21.B"/><table:table-column table:style-name="Table21.C"/><table:table-column table:style-name="Table21.D"/><table:table-column table:style-name="Table21.E"/><table:table-column table:style-name="Table21.F"/><table:table-column table:style-name="Table21.G"/><table:table-column table:style-name="Table21.H"/><table:table-row table:style-name="Table21.1"><table:table-cell table:style-name="Table21.A1" office:value-type="string" table:number-columns-spanned="8"><text:p text:style-name="P273_0"><text:span text:style-name="T232">공 적 조 서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21.2"><table:table-cell table:style-name="Table21.A2" office:value-type="string"><text:p text:style-name="P274_0"><text:span text:style-name="T233">성 <text:s text:c="4"/>명</text:span></text:p></table:table-cell><table:table-cell table:style-name="Table21.B2" office:value-type="string" table:number-columns-spanned="7"><text:p text:style-name="P274_0"><text:span text:style-name="T233">( 한자 )</text:span></text:p></table:table-cell><table:covered-table-cell/><table:covered-table-cell/><table:covered-table-cell/><table:covered-table-cell/><table:covered-table-cell/><table:covered-table-cell/></table:table-row><table:table-row table:style-name="Table21.3"><table:table-cell table:style-name="Table21.A3" office:value-type="string" table:number-rows-spanned="2"><text:p text:style-name="P273_0"><text:span text:style-name="T10">생년월일</text:span></text:p></table:table-cell><table:table-cell table:style-name="Table21.B3" office:value-type="string" table:number-columns-spanned="3" table:number-rows-spanned="2"><text:p text:style-name="P169_0"><text:span text:style-name="T233"/></text:p></table:table-cell><table:covered-table-cell/><table:covered-table-cell/><table:table-cell table:style-name="Table21.E3" office:value-type="string" table:number-columns-spanned="2"><text:p text:style-name="P275_0"><text:span text:style-name="T233">군 <text:s text:c="3"/>번</text:span></text:p><text:p text:style-name="P273_0"><text:span text:style-name="T233">(군인의 경우)</text:span></text:p></table:table-cell><table:covered-table-cell/><table:table-cell table:style-name="Table21.G3" office:value-type="string" table:number-columns-spanned="2"><text:p text:style-name="P169_0"><text:span text:style-name="T233"/></text:p></table:table-cell><table:covered-table-cell/></table:table-row><table:table-row table:style-name="Table21.4"><table:covered-table-cell/><table:covered-table-cell/><table:covered-table-cell/><table:covered-table-cell/><table:table-cell table:style-name="Table21.E4" office:value-type="string" table:number-columns-spanned="2"><text:p text:style-name="P275_0"><text:span text:style-name="T233">국 <text:s text:c="3"/>적</text:span></text:p><text:p text:style-name="P275_0"><text:span text:style-name="T235">(외국인의 경우)</text:span></text:p></table:table-cell><table:covered-table-cell/><table:table-cell table:style-name="Table21.G4" office:value-type="string" table:number-columns-spanned="2"><text:p text:style-name="P169_0"><text:span text:style-name="T233"/></text:p></table:table-cell><table:covered-table-cell/></table:table-row><table:table-row table:style-name="Table21.5"><table:table-cell table:style-name="Table21.A5" office:value-type="string"><text:p text:style-name="P276_0"><text:span text:style-name="T233">주 <text:s text:c="4"/>소</text:span></text:p><text:p text:style-name="P273_0"><text:span text:style-name="T233">(주민등록지)</text:span></text:p></table:table-cell><table:table-cell table:style-name="Table21.B5" office:value-type="string" table:number-columns-spanned="7"><text:p text:style-name="P169_0"><text:span text:style-name="T233"/></text:p></table:table-cell><table:covered-table-cell/><table:covered-table-cell/><table:covered-table-cell/><table:covered-table-cell/><table:covered-table-cell/><table:covered-table-cell/></table:table-row><table:table-row table:style-name="Table21.6"><table:table-cell table:style-name="Table21.A6" office:value-type="string"><text:p text:style-name="P273_0"><text:span text:style-name="T233">직 <text:s text:c="4"/>업</text:span></text:p></table:table-cell><table:table-cell table:style-name="Table21.B6" office:value-type="string" table:number-columns-spanned="3"><text:p text:style-name="P169_0"><text:span text:style-name="T233"/></text:p></table:table-cell><table:covered-table-cell/><table:covered-table-cell/><table:table-cell table:style-name="Table21.E6" office:value-type="string" table:number-columns-spanned="2"><text:p text:style-name="P273_0"><text:span text:style-name="T233">소 <text:s text:c="4"/>속</text:span></text:p></table:table-cell><table:covered-table-cell/><table:table-cell table:style-name="Table21.G6" office:value-type="string" table:number-columns-spanned="2"><text:p text:style-name="P277_0"><text:span text:style-name="T120">(사업자등록증 상 명칭)</text:span></text:p></table:table-cell><table:covered-table-cell/></table:table-row><table:table-row table:style-name="Table21.7"><table:table-cell table:style-name="Table21.A7" office:value-type="string"><text:p text:style-name="P273_0"><text:span text:style-name="T233">직 <text:s text:c="4"/>위</text:span></text:p></table:table-cell><table:table-cell table:style-name="Table21.B7" office:value-type="string"><text:p text:style-name="P169_0"><text:span text:style-name="T233"/></text:p></table:table-cell><table:table-cell table:style-name="Table21.C7" office:value-type="string" table:number-columns-spanned="2"><text:p text:style-name="P273_0"><text:span text:style-name="T233">직 <text:s text:c="3"/>급</text:span></text:p></table:table-cell><table:covered-table-cell/><table:table-cell table:style-name="Table21.E7" office:value-type="string" table:number-columns-spanned="2"><text:p text:style-name="P169_0"><text:span text:style-name="T233"/></text:p></table:table-cell><table:covered-table-cell/><table:table-cell table:style-name="Table21.G7" office:value-type="string"><text:p text:style-name="P278_0"><text:span text:style-name="T233">대외직명</text:span></text:p></table:table-cell><table:table-cell table:style-name="Table21.H7" office:value-type="string"><text:p text:style-name="P169_0"><text:span text:style-name="T233"/></text:p></table:table-cell></table:table-row><table:table-row table:style-name="Table21.8"><table:table-cell table:style-name="Table21.A8" office:value-type="string"><text:p text:style-name="P273_0"><text:span text:style-name="T233">추천 훈격</text:span></text:p></table:table-cell><table:table-cell table:style-name="Table21.B8" office:value-type="string" table:number-columns-spanned="3"><text:p text:style-name="P279_0"><text:span text:style-name="T121">(공란)</text:span></text:p></table:table-cell><table:covered-table-cell/><table:covered-table-cell/><table:table-cell table:style-name="Table21.E8" office:value-type="string" table:number-columns-spanned="2"><text:p text:style-name="P273_0"><text:span text:style-name="T233">추천 순위</text:span></text:p></table:table-cell><table:covered-table-cell/><table:table-cell table:style-name="Table21.G8" office:value-type="string" table:number-columns-spanned="2"><text:p text:style-name="P279_0"><text:span text:style-name="T121">(공란)</text:span></text:p></table:table-cell><table:covered-table-cell/></table:table-row><table:table-row table:style-name="Table21.9"><table:table-cell table:style-name="Table21.A9" office:value-type="string"><text:p text:style-name="P273_0"><text:span text:style-name="T233">공적 분야</text:span></text:p></table:table-cell><table:table-cell table:style-name="Table21.B9" office:value-type="string" table:number-columns-spanned="3"><text:p text:style-name="P279_0"><text:span text:style-name="T119">ICT 혁신 유공</text:span></text:p></table:table-cell><table:covered-table-cell/><table:covered-table-cell/><table:table-cell table:style-name="Table21.E9" office:value-type="string" table:number-columns-spanned="2"><text:p text:style-name="P273_0"><text:span text:style-name="T233">공적 기간</text:span></text:p></table:table-cell><table:covered-table-cell/><table:table-cell table:style-name="Table21.G9" office:value-type="string" table:number-columns-spanned="2"><text:p text:style-name="P280_0"><text:span text:style-name="T118"><text:s/><text:s text:c="1"/>년 <text:s text:c="2"/>개월</text:span></text:p><text:p text:style-name="P197_0"><text:span text:style-name="T122">(’26년 6월 23일 기준)</text:span></text:p></table:table-cell><table:covered-table-cell/></table:table-row><table:table-row table:style-name="Table21.10"><table:table-cell table:style-name="Table21.A10" office:value-type="string" table:number-columns-spanned="8"><text:p text:style-name="P192_0"><text:span text:style-name="T233">공적요지(70자 이내)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21.11"><table:table-cell table:style-name="Table21.A11" office:value-type="string" table:number-columns-spanned="8"><text:p text:style-name="P197_0"><text:span text:style-name="T141">※ 60~70자 작성(공백제외)</text:span></text:p><text:p text:style-name="P197_0"><text:span text:style-name="T141">※ 실적 위주로 구체적으로 작성, 수식어는 지양</text:span></text:p><text:p text:style-name="P197_0"><text:span text:style-name="T141">※ ~~에 기여함 으로 문장을 끝낼 것</text:span></text:p><text:p text:style-name="P281_0"><text:span text:style-name="T122">◇ 예시</text:span></text:p><text:p text:style-name="P282_0"><text:span text:style-name="T122"><text:s/><text:s text:c="1"/>- oo년 oo월 oo일부터 □□공사의 시공책임자로 근무하며 △△공법 등 새로운 기술을 도입·적용함으로써 예산을 절감</text:span><text:span text:style-name="T123">(oo억원)</text:span><text:span text:style-name="T122">하고 공사의 적기 준공에 기여함</text:span></text:p><text:p text:style-name="P197_0"><text:span text:style-name="T141">※ 조사자 : 담당자 또는 담당과장(공무원) / 담당자 또는 부서의 장(일반국민)</text:span></text:p><text:p text:style-name="P197_0"><text:span text:style-name="T141">※ </text:span><text:span text:style-name="T142">추천관 : </text:span><text:span text:style-name="T143">실·국장·소속기관장 이상(공무원) / 임원급 책임자 또는 단체의 장(</text:span><text:span text:style-name="T239">일반국민</text:span><text:span text:style-name="T143">)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21.12"><table:table-cell table:style-name="Table21.A12" office:value-type="string" table:number-columns-spanned="8"><text:p text:style-name="P273_0"><text:span text:style-name="T233">조 <text:s text:c="1"/>사 <text:s text:c="1"/>자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21.13"><table:table-cell table:style-name="Table21.A13" office:value-type="string"><text:p text:style-name="P273_0"><text:span text:style-name="T233">소 <text:s text:c="4"/>속</text:span></text:p></table:table-cell><table:table-cell table:style-name="Table21.B13" office:value-type="string" table:number-columns-spanned="2"><text:p text:style-name="P169_0"><text:span text:style-name="T233"/></text:p></table:table-cell><table:covered-table-cell/><table:table-cell table:style-name="Table21.D13" office:value-type="string" table:number-columns-spanned="2"><text:p text:style-name="P273_0"><text:span text:style-name="T233">직 <text:s text:c="4"/>위</text:span></text:p></table:table-cell><table:covered-table-cell/><table:table-cell table:style-name="Table21.F13" office:value-type="string" table:number-columns-spanned="3"><text:p text:style-name="P169_0"><text:span text:style-name="T233"/></text:p></table:table-cell><table:covered-table-cell/><table:covered-table-cell/></table:table-row><table:table-row table:style-name="Table21.14"><table:table-cell table:style-name="Table21.A14" office:value-type="string"><text:p text:style-name="P273_0"><text:span text:style-name="T233">직급 또는 계급</text:span></text:p></table:table-cell><table:table-cell table:style-name="Table21.B14" office:value-type="string" table:number-columns-spanned="2"><text:p text:style-name="P1_0"><text:span text:style-name="T233"><text:s/></text:span></text:p></table:table-cell><table:covered-table-cell/><table:table-cell table:style-name="Table21.D14" office:value-type="string" table:number-columns-spanned="2"><text:p text:style-name="P273_0"><text:span text:style-name="T233">성 <text:s text:c="4"/>명</text:span></text:p></table:table-cell><table:covered-table-cell/><table:table-cell table:style-name="Table21.F14" office:value-type="string" table:number-columns-spanned="3"><text:p text:style-name="P283_0"><text:span text:style-name="T233"><text:s/>(인)</text:span></text:p></table:table-cell><table:covered-table-cell/><table:covered-table-cell/></table:table-row><table:table-row table:style-name="Table21.15"><table:table-cell table:style-name="Table21.A15" office:value-type="string" table:number-columns-spanned="8"><text:p text:style-name="P284_0"><text:span text:style-name="T233"><text:s/><text:s text:c="6"/>위의 기록이 틀림없음을 확인합니다.</text:span></text:p><text:p text:style-name="P285_0"><text:span text:style-name="T233">2026년 <text:s text:c="3"/>월 <text:s text:c="3"/>일</text:span></text:p><text:p text:style-name="P286_0"><text:span text:style-name="T233"><text:s/><text:s text:c="3"/>추 천 관 <text:s text:c="5"/>직 <text:s text:c="1"/>위 <text:s text:c="6"/>성 명 <text:s text:c="31"/>관인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21.16"><table:table-cell table:style-name="Table21.A16" office:value-type="string" table:number-columns-spanned="8"><text:p text:style-name="P287_0"><text:span text:style-name="T124">210mmx297mm[일반용지 70g/㎡(재활용품)]</text:span></text:p></table:table-cell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237_0"><text:span text:style-name="T125"><draw:frame draw:style-name="tableinfakeframe_gr21" svg:x="0cm" svg:y="0cm" draw:z-index="4" text:anchor-type="as-char"><draw:text-box><table:table table:style-name="Table22"><table:table-column table:style-name="Table22.A"/><table:table-column table:style-name="Table22.B"/><table:table-row table:style-name="Table22.1"><table:table-cell table:style-name="Table22.A1" office:value-type="string" table:number-columns-spanned="2"><text:p text:style-name="P288_0"><text:span text:style-name="T118">주요 경력</text:span></text:p></table:table-cell><table:covered-table-cell/></table:table-row><table:table-row table:style-name="Table22.2"><table:table-cell table:style-name="Table22.A2" office:value-type="string"><text:p text:style-name="P288_0"><text:span text:style-name="T118">연 월 일</text:span></text:p></table:table-cell><table:table-cell table:style-name="Table22.B2" office:value-type="string"><text:p text:style-name="P288_0"><text:span text:style-name="T118">이력사항</text:span></text:p></table:table-cell></table:table-row><table:table-row table:style-name="Table22.3"><table:table-cell table:style-name="Table22.A3" office:value-type="string"><text:p text:style-name="P100_0"><text:span text:style-name="T118">. <text:s text:c="1"/>. <text:s text:c="1"/>. ~ <text:s text:c="1"/>. <text:s text:c="1"/>. <text:s text:c="1"/>.</text:span></text:p></table:table-cell><table:table-cell table:style-name="Table22.B3" office:value-type="string"><text:p text:style-name="P100_0"><text:span text:style-name="T118"/></text:p></table:table-cell></table:table-row><table:table-row table:style-name="Table22.4"><table:table-cell table:style-name="Table22.A4" office:value-type="string"><text:p text:style-name="P100_0"><text:span text:style-name="T118">. <text:s text:c="1"/>. <text:s text:c="1"/>. ~ <text:s text:c="1"/>. <text:s text:c="1"/>. <text:s text:c="1"/>.</text:span></text:p></table:table-cell><table:table-cell table:style-name="Table22.B4" office:value-type="string"><text:p text:style-name="P100_0"><text:span text:style-name="T118"/></text:p></table:table-cell></table:table-row><table:table-row table:style-name="Table22.5"><table:table-cell table:style-name="Table22.A5" office:value-type="string" table:number-columns-spanned="2"><text:p text:style-name="P288_0"><text:span text:style-name="T118">과거 포상기록(훈장ㆍ포장ㆍ표창별로 기록)</text:span></text:p></table:table-cell><table:covered-table-cell/></table:table-row><table:table-row table:style-name="Table22.6"><table:table-cell table:style-name="Table22.A6" office:value-type="string"><text:p text:style-name="P288_0"><text:span text:style-name="T118">수여일자(년 월 일)</text:span></text:p></table:table-cell><table:table-cell table:style-name="Table22.B6" office:value-type="string"><text:p text:style-name="P288_0"><text:span text:style-name="T118">포상종류</text:span></text:p></table:table-cell></table:table-row><table:table-row table:style-name="Table22.7"><table:table-cell table:style-name="Table22.A7" office:value-type="string"><text:p text:style-name="P100_0"><text:span text:style-name="T118"><text:s/><text:s text:c="1"/>. <text:s text:c="1"/>. <text:s text:c="1"/>.</text:span></text:p></table:table-cell><table:table-cell table:style-name="Table22.B7" office:value-type="string"><text:p text:style-name="P100_0"><text:span text:style-name="T118"/></text:p></table:table-cell></table:table-row><table:table-row table:style-name="Table22.8"><table:table-cell table:style-name="Table22.A8" office:value-type="string"><text:p text:style-name="P100_0"><text:span text:style-name="T118"><text:s/><text:s text:c="1"/>. <text:s text:c="1"/>. <text:s text:c="1"/>.</text:span></text:p></table:table-cell><table:table-cell table:style-name="Table22.B8" office:value-type="string"><text:p text:style-name="P100_0"><text:span text:style-name="T118"/></text:p></table:table-cell></table:table-row><table:table-row table:style-name="Table22.9"><table:table-cell table:style-name="Table22.A9" office:value-type="string" table:number-columns-spanned="2"><text:p text:style-name="P288_0"><text:span text:style-name="T118">공 적 내 용</text:span></text:p></table:table-cell><table:covered-table-cell/></table:table-row><table:table-row table:style-name="Table22.10"><table:table-cell table:style-name="Table22.A10" office:value-type="string" table:number-columns-spanned="2"><text:p text:style-name="P289_0"><text:span text:style-name="T121"><text:s/><text:s text:c="1"/>- 공적내용은 10페이지 이내 작성 <text:s text:c="2"/></text:span><text:span text:style-name="T126">※ 세부내용은 별도증빙으로 제출</text:span></text:p><text:p text:style-name="P290_0"><text:span text:style-name="T121"><text:s/><text:s text:c="1"/>- </text:span><text:span text:style-name="T127">공적에 대한 증빙자료를 별도 파일로 제출해야 하며 확인 불가한 사항은 불인정</text:span></text:p><text:p text:style-name="P290_0"><text:span text:style-name="T127"><text:s/><text:s text:c="3"/></text:span><text:span text:style-name="T128">(증빙이 필요한 내용에 한하며 사진/이미지/신문기사 링크 등 형식에 제한 없음)</text:span></text:p><text:p text:style-name="P100_0"><text:span text:style-name="T129"/></text:p><text:p text:style-name="P100_0"><text:span text:style-name="T129"/></text:p><text:p text:style-name="P291_0"><text:span text:style-name="T129"><text:s/></text:span><text:span text:style-name="T130">□ </text:span></text:p><text:p text:style-name="P291_0"><text:span text:style-name="T130"><text:s/><text:s text:c="1"/>○ </text:span></text:p><text:p text:style-name="P102_0"><text:span text:style-name="T130"><text:s/><text:s text:c="2"/>-</text:span></text:p><text:p text:style-name="P102_0"><text:span text:style-name="T130"><text:s/><text:s text:c="2"/>-</text:span></text:p><text:p text:style-name="P291_0"><text:span text:style-name="T130"><text:s/><text:s text:c="1"/>○ </text:span></text:p><text:p text:style-name="P102_0"><text:span text:style-name="T130"><text:s/><text:s text:c="2"/>-</text:span></text:p><text:p text:style-name="P102_0"><text:span text:style-name="T130"><text:s/><text:s text:c="2"/>-</text:span></text:p><text:p text:style-name="P102_0"><text:span text:style-name="T130"/></text:p><text:p text:style-name="P291_0"><text:span text:style-name="T130"><text:s/>□ </text:span></text:p><text:p text:style-name="P291_0"><text:span text:style-name="T130"><text:s/><text:s text:c="1"/>○ </text:span></text:p><text:p text:style-name="P102_0"><text:span text:style-name="T130"><text:s/><text:s text:c="2"/>-</text:span></text:p><text:p text:style-name="P102_0"><text:span text:style-name="T130"><text:s/><text:s text:c="2"/>-</text:span></text:p><text:p text:style-name="P291_0"><text:span text:style-name="T130"><text:s/><text:s text:c="1"/>○ </text:span></text:p><text:p text:style-name="P102_0"><text:span text:style-name="T130"><text:s/><text:s text:c="2"/>-</text:span></text:p><text:p text:style-name="P102_0"><text:span text:style-name="T130"><text:s/><text:s text:c="2"/>-</text:span></text:p></table:table-cell><table:covered-table-cell/></table:table-row></table:table></draw:text-box></draw:frame></text:span></text:p>
      <table:table table:style-name="Table23">
        <table:table-column table:style-name="Table23.A"/>
        <table:table-row table:style-name="Table23.1">
          <table:table-cell table:style-name="Table23.A1" office:value-type="string">
            <text:p text:style-name="P288_0"><text:span text:style-name="T118">공 적 내 용</text:span></text:p>
          </table:table-cell>
        </table:table-row>
        <table:table-row table:style-name="Table23.2">
          <table:table-cell table:style-name="Table23.A2" office:value-type="string">
            <text:p text:style-name="P291_0"><text:span text:style-name="T130"><text:s/>□ </text:span></text:p>
            <text:p text:style-name="P291_0"><text:span text:style-name="T130"><text:s/><text:s text:c="1"/>○ </text:span></text:p>
            <text:p text:style-name="P102_0"><text:span text:style-name="T130"><text:s/><text:s text:c="2"/>-</text:span></text:p>
            <text:p text:style-name="P102_0"><text:span text:style-name="T130"><text:s/><text:s text:c="2"/>-</text:span></text:p>
            <text:p text:style-name="P291_0"><text:span text:style-name="T130"><text:s/><text:s text:c="1"/>○ </text:span></text:p>
            <text:p text:style-name="P102_0"><text:span text:style-name="T130"><text:s/><text:s text:c="2"/>-</text:span></text:p>
            <text:p text:style-name="P102_0"><text:span text:style-name="T130"><text:s/><text:s text:c="2"/>-</text:span></text:p>
            <text:p text:style-name="P102_0"><text:span text:style-name="T130"/></text:p>
            <text:p text:style-name="P291_0"><text:span text:style-name="T130"><text:s/><text:s text:c="1"/>□ </text:span></text:p>
            <text:p text:style-name="P291_0"><text:span text:style-name="T130"><text:s/><text:s text:c="1"/>○ </text:span></text:p>
            <text:p text:style-name="P102_0"><text:span text:style-name="T130"><text:s/><text:s text:c="2"/>-</text:span></text:p>
            <text:p text:style-name="P102_0"><text:span text:style-name="T130"><text:s/><text:s text:c="2"/>-</text:span></text:p>
            <text:p text:style-name="P291_0"><text:span text:style-name="T130"><text:s/><text:s text:c="1"/>○ </text:span></text:p>
            <text:p text:style-name="P102_0"><text:span text:style-name="T130"><text:s/><text:s text:c="2"/>-</text:span></text:p>
            <text:p text:style-name="P102_0"><text:span text:style-name="T130"><text:s/><text:s text:c="2"/>-</text:span></text:p>
          </table:table-cell>
        </table:table-row>
      </table:table>
      <text:p text:style-name="P238_0_b4"><text:span text:style-name="T47">【서식3. 개인용】</text:span></text:p>
      <text:p text:style-name="P239_40"><text:span text:style-name="T56"/></text:p>
      <text:p text:style-name="P240_40"><text:span text:style-name="T57">부총리표창에 대한 동의서</text:span></text:p>
      <text:p text:style-name="P241_40"><text:span text:style-name="T58">(부총리표창 후보자용)</text:span></text:p>
      <text:p text:style-name="P234_40"><text:span text:style-name="T59"/></text:p>
      <text:p text:style-name="P242_40"><text:span text:style-name="T49">□ 부총리표창 후보자</text:span></text:p>
      <text:p text:style-name="P59_40"><text:span text:style-name="T60"><draw:frame draw:style-name="tableinfakeframe_gr22" svg:x="0cm" svg:y="0cm" draw:z-index="32" text:anchor-type="as-char"><draw:text-box><table:table table:style-name="Table24"><table:table-column table:style-name="Table24.A"/><table:table-column table:style-name="Table24.B"/><table:table-column table:style-name="Table24.C"/><table:table-column table:style-name="Table24.D"/><table:table-row table:style-name="Table24.1"><table:table-cell table:style-name="Table24.A1" office:value-type="string"><text:p text:style-name="P241_40"><text:span text:style-name="T37">성 <text:s text:c="4"/>명</text:span></text:p></table:table-cell><table:table-cell table:style-name="Table24.B1" office:value-type="string" table:number-columns-spanned="3"><text:p text:style-name="P46_40"><text:span text:style-name="T37"/></text:p></table:table-cell><table:covered-table-cell/><table:covered-table-cell/></table:table-row><table:table-row table:style-name="Table24.2"><table:table-cell table:style-name="Table24.A2" office:value-type="string"><text:p text:style-name="P241_40"><text:span text:style-name="T37">소속(주소)</text:span></text:p></table:table-cell><table:table-cell table:style-name="Table24.B2" office:value-type="string"><text:p text:style-name="P277_0"><text:span text:style-name="T131">사업자등록증 상 명칭</text:span></text:p><text:p text:style-name="P277_0"><text:span text:style-name="T131">(주민등록지)</text:span></text:p></table:table-cell><table:table-cell table:style-name="Table24.C2" office:value-type="string"><text:p text:style-name="P241_40"><text:span text:style-name="T37">직위(급)</text:span></text:p></table:table-cell><table:table-cell table:style-name="Table24.D2" office:value-type="string"><text:p text:style-name="P46_40"><text:span text:style-name="T37"/></text:p></table:table-cell></table:table-row></table:table></draw:text-box></draw:frame></text:span></text:p>
      <text:p text:style-name="P243_1"><text:span text:style-name="T132">위 본인은 부총리표창 후보자로 추천되는 것에 대하여 동의하며, 다음 사항을</text:span><text:span text:style-name="T133"><text:s/>엄숙히 서약합니다.</text:span></text:p>
      <text:p text:style-name="P244_1"><text:span text:style-name="T258"><text:s/>1. </text:span><text:span text:style-name="T259">본인은 부총리표창업무지침의 추천제한 사유에 해당되지 않음을 충분히</text:span><text:span text:style-name="T260"><text:s/></text:span><text:span text:style-name="T261">확인하였으며, 향후 이에 해당되는 사실이 밝혀지는 경우 표창의 취소</text:span><text:span text:style-name="T258"><text:s/>등 부총리표창과 관련한 어떠한 불이익도 감수하겠습니다.</text:span></text:p>
      <text:p text:style-name="P245_1"><text:span text:style-name="T258"><text:s/>2. </text:span><text:span text:style-name="T262">과학기술정보통신부의 공적심사 등 법령절차에 따라 부총리표창 대상자로</text:span><text:span text:style-name="T258"><text:s/></text:span><text:span text:style-name="T261">결정될 경우 이에 대하여 어떠한 이의도 제기하지 않고 따르겠습니다.</text:span></text:p>
      <text:p text:style-name="P246_0"><text:span text:style-name="T134"/></text:p>
      <text:p text:style-name="P246_0"><text:span text:style-name="T134">202○ . <text:s text:c="2"/>. <text:s text:c="2"/>. </text:span></text:p>
      <text:p text:style-name="P246_0"><text:span text:style-name="T1"/></text:p>
      <text:p text:style-name="P246_0"><text:span text:style-name="T134">성명 <text:s text:c="16"/>(서명)</text:span><text:span text:style-name="T135"><text:s/></text:span></text:p>
      <text:p text:style-name="P246_0"><text:span text:style-name="T136"/></text:p>
      <text:p text:style-name="P247_38"><text:span text:style-name="T61"><draw:frame draw:style-name="tableinfakeframe_gr23" svg:x="0cm" svg:y="0cm" draw:z-index="33" text:anchor-type="as-char"><draw:text-box><table:table table:style-name="Table25"><table:table-column table:style-name="Table25.A"/><table:table-column table:style-name="Table25.B"/><table:table-column table:style-name="Table25.C"/><table:table-row table:style-name="Table25.1"><table:table-cell table:style-name="Table25.A1" office:value-type="string"><text:p text:style-name="P292_0"><text:span text:style-name="T62"/></text:p></table:table-cell><table:table-cell table:style-name="Table25.B1" office:value-type="string" table:number-rows-spanned="2"><text:p text:style-name="P271_0"><text:span text:style-name="T137">&lt; 개인정보 제공 동의 &gt;</text:span></text:p></table:table-cell><table:table-cell table:style-name="Table25.C1" office:value-type="string"><text:p text:style-name="P292_0"><text:span text:style-name="T62"/></text:p></table:table-cell></table:table-row><table:table-row table:style-name="Table25.2"><table:table-cell table:style-name="Table25.A2" office:value-type="string"><text:p text:style-name="P292_0"><text:span text:style-name="T62"/></text:p></table:table-cell><table:covered-table-cell/><table:table-cell table:style-name="Table25.C2" office:value-type="string"><text:p text:style-name="P292_0"><text:span text:style-name="T62"/></text:p></table:table-cell></table:table-row><table:table-row table:style-name="Table25.3"><table:table-cell table:style-name="Table25.A3" office:value-type="string" table:number-columns-spanned="3"><text:p text:style-name="P293_0"><text:span text:style-name="T248">개인정보보호법 제15조에 따라 개인정보 수집 및 이용에 따른 동의를 거부할 수 </text:span><text:span text:style-name="T249">있습니다. 다만, </text:span><text:span text:style-name="T250">동의를 거부할 경우에는 부총리표창 추천이 제한</text:span><text:span text:style-name="T249">될 수 있습니다.</text:span></text:p><text:p text:style-name="P294_0"><text:span text:style-name="T248"><text:s/>1. </text:span><text:span text:style-name="T251">(개인정보의 수집･이용 목적) 부총리표창 후보자에 대한 </text:span><text:span text:style-name="T252">추천제한사유 해당여부 확인</text:span><text:span text:style-name="T251">,</text:span><text:span text:style-name="T253"><text:s/></text:span><text:span text:style-name="T254">표창 후보자 </text:span><text:span text:style-name="T255">공적심사</text:span><text:span text:style-name="T254">, 부총리표창 취소사유 해당여부 확인, 상훈수여증명서 발급</text:span></text:p><text:p text:style-name="P295_0"><text:span text:style-name="T248"><text:s/>2. </text:span><text:span text:style-name="T253">(수집하려는 개인정보의 항목) 성명, 생년월일, 주소, 직업, 소속, 직위 및 직급</text:span><text:span text:style-name="T254">(계급), 공적내용, 공적요지, 주요경력, 군번(군인의 경우), 국적(외국인의 경우)</text:span></text:p><text:p text:style-name="P296_0"><text:span text:style-name="T248"><text:s/>3. (개인정보의 처리 및 보유 기간) </text:span><text:span text:style-name="T256">표창기록부는 영구</text:span><text:span text:style-name="T248">, </text:span><text:span text:style-name="T256">표창추천서 및 상훈 민원신청서는 5년간 처리 및 보유</text:span><text:span text:style-name="T248"><text:s/></text:span></text:p><text:p text:style-name="P297_0"><text:span text:style-name="T257">&lt; □ 개인정보 제공에 동의합니다. / □ 개인정보 제공에 동의하지 않습니다. &gt;</text:span></text:p></table:table-cell><table:covered-table-cell/><table:covered-table-cell/></table:table-row></table:table></draw:text-box></draw:frame></text:span></text:p>
      <text:p text:style-name="P248_0_b4"><text:span text:style-name="T16">【서식4. 개인용 – 공무원일 경우】</text:span></text:p>
      <text:p text:style-name="P248_0"><text:span text:style-name="T16"/></text:p>
      <text:p text:style-name="P249_0"><text:span text:style-name="T247"><draw:frame draw:style-name="tableinfakeframe_gr24" svg:x="0cm" svg:y="0cm" draw:z-index="34" text:anchor-type="as-char"><draw:text-box><table:table table:style-name="Table26"><table:table-column table:style-name="Table26.A"/><table:table-row table:style-name="Table26.1"><table:table-cell table:style-name="Table26.A1" office:value-type="string"><text:p text:style-name="P108_0"><text:span text:style-name="T234">공무원인사기록요약서</text:span></text:p></table:table-cell></table:table-row></table:table></draw:text-box></draw:frame></text:span></text:p>
      <text:p text:style-name="P109_0"><text:span text:style-name="T8"><draw:frame draw:style-name="tableinfakeframe_gr25" svg:x="0cm" svg:y="0cm" draw:z-index="35" text:anchor-type="as-char"><draw:text-box><table:table table:style-name="Table27"><table:table-column table:style-name="Table27.A"/><table:table-column table:style-name="Table27.B"/><table:table-column table:style-name="Table27.C"/><table:table-column table:style-name="Table27.D"/><table:table-column table:style-name="Table27.E"/><table:table-column table:style-name="Table27.F"/><table:table-column table:style-name="Table27.G"/><table:table-column table:style-name="Table27.H"/><table:table-row table:style-name="Table27.1"><table:table-cell table:style-name="Table27.A1" office:value-type="string"><text:p text:style-name="P298_0"><text:span text:style-name="T236">1)소속기관</text:span></text:p></table:table-cell><table:table-cell table:style-name="Table27.B1" office:value-type="string" table:number-columns-spanned="2"><text:p text:style-name="P111_0"><text:span text:style-name="T236"/></text:p></table:table-cell><table:covered-table-cell/><table:table-cell table:style-name="Table27.D1" office:value-type="string"><text:p text:style-name="P298_0"><text:span text:style-name="T236">2)직 <text:s text:c="2"/>위</text:span><text:span text:style-name="T237"/></text:p></table:table-cell><table:table-cell table:style-name="Table27.E1" office:value-type="string"><text:p text:style-name="P110_0"><text:span text:style-name="T236"/></text:p></table:table-cell><table:table-cell table:style-name="Table27.F1" office:value-type="string"><text:p text:style-name="P298_0"><text:span text:style-name="T236">3)직급</text:span></text:p></table:table-cell><table:table-cell table:style-name="Table27.G1" office:value-type="string" table:number-columns-spanned="2"><text:p text:style-name="P111_0"><text:span text:style-name="T236"/></text:p></table:table-cell><table:covered-table-cell/></table:table-row><table:table-row table:style-name="Table27.2"><table:table-cell table:style-name="Table27.A2" office:value-type="string" table:number-rows-spanned="2"><text:p text:style-name="P298_0"><text:span text:style-name="T236">4)성 <text:s text:c="3"/>명</text:span></text:p></table:table-cell><table:table-cell table:style-name="Table27.B2" office:value-type="string"><text:p text:style-name="P298_0"><text:span text:style-name="T236">한글</text:span></text:p></table:table-cell><table:table-cell table:style-name="Table27.C2" office:value-type="string"><text:p text:style-name="P110_0"><text:span text:style-name="T236"/></text:p></table:table-cell><table:table-cell table:style-name="Table27.D2" office:value-type="string"><text:p text:style-name="P298_0"><text:span text:style-name="T238">5)생년월일</text:span></text:p></table:table-cell><table:table-cell table:style-name="Table27.E2" office:value-type="string" table:number-columns-spanned="3"><text:p text:style-name="P110_0"><text:span text:style-name="T236"/></text:p></table:table-cell><table:covered-table-cell/><table:covered-table-cell/><table:table-cell table:style-name="Table27.H2" office:value-type="string"><text:p text:style-name="P298_0"><text:span text:style-name="T236">(만 <text:s text:c="2"/>세)</text:span></text:p></table:table-cell></table:table-row><table:table-row table:style-name="Table27.3"><table:covered-table-cell/><table:table-cell table:style-name="Table27.B3" office:value-type="string"><text:p text:style-name="P298_0"><text:span text:style-name="T236">한자</text:span></text:p></table:table-cell><table:table-cell table:style-name="Table27.C3" office:value-type="string"><text:p text:style-name="P110_0"><text:span text:style-name="T236"/></text:p></table:table-cell><table:table-cell table:style-name="Table27.D3" office:value-type="string"><text:p text:style-name="P298_0"><text:span text:style-name="T236">6)군 <text:s text:c="2"/>번(군인)</text:span></text:p></table:table-cell><table:table-cell table:style-name="Table27.E3" office:value-type="string" table:number-columns-spanned="4"><text:p text:style-name="P110_0"><text:span text:style-name="T236"/></text:p></table:table-cell><table:covered-table-cell/><table:covered-table-cell/><table:covered-table-cell/></table:table-row><table:table-row table:style-name="Table27.4"><table:table-cell table:style-name="Table27.A4" office:value-type="string"><text:p text:style-name="P298_0"><text:span text:style-name="T236">7)구 <text:s text:c="3"/>분</text:span></text:p></table:table-cell><table:table-cell table:style-name="Table27.B4" office:value-type="string" table:number-columns-spanned="7"><text:p text:style-name="P299_0"><text:span text:style-name="T240"><text:s/>☑ 재직자 <text:s text:c="2"/>□ 정년퇴직 <text:s text:c="1"/>□ 명예퇴직 <text:s text:c="1"/>□ 의원퇴직 <text:s text:c="1"/>□ 기타</text:span><text:span text:style-name="T237"/></text:p></table:table-cell><table:covered-table-cell/><table:covered-table-cell/><table:covered-table-cell/><table:covered-table-cell/><table:covered-table-cell/><table:covered-table-cell/></table:table-row></table:table></draw:text-box></draw:frame></text:span><text:span text:style-name="T23"/></text:p>
      <text:p text:style-name="P109_0"><text:span text:style-name="T8"><draw:frame draw:style-name="tableinfakeframe_gr26" svg:x="0cm" svg:y="0cm" draw:z-index="36" text:anchor-type="as-char"><draw:text-box><table:table table:style-name="Table28"><table:table-column table:style-name="Table28.A"/><table:table-column table:style-name="Table28.B"/><table:table-column table:style-name="Table28.C"/><table:table-column table:style-name="Table28.D"/><table:table-column table:style-name="Table28.E"/><table:table-row table:style-name="Table28.1"><table:table-cell table:style-name="Table28.A1" office:value-type="string"><text:p text:style-name="P298_0"><text:span text:style-name="T236">근무경력</text:span></text:p></table:table-cell><table:table-cell table:style-name="Table28.B1" office:value-type="string" table:number-columns-spanned="2"><text:p text:style-name="P298_0"><text:span text:style-name="T236">재 <text:s text:c="1"/>직 <text:s text:c="1"/>기 <text:s text:c="1"/>간</text:span><text:span text:style-name="T237"/></text:p></table:table-cell><table:covered-table-cell/><table:table-cell table:style-name="Table28.D1" office:value-type="string"><text:p text:style-name="P299_0"><text:span text:style-name="T236"><text:s/>12)공무원</text:span><text:span text:style-name="T237"/></text:p></table:table-cell><table:table-cell table:style-name="Table28.E1" office:value-type="string"><text:p text:style-name="P300_0"><text:span text:style-name="T236"><text:s/>~ <text:s text:c="4"/>( <text:s text:c="1"/>년 <text:s text:c="1"/>월 <text:s text:c="1"/>일)</text:span></text:p></table:table-cell></table:table-row><table:table-row table:style-name="Table28.2"><table:table-cell table:style-name="Table28.A2" office:value-type="string"><text:p text:style-name="P299_0"><text:span text:style-name="T236"><text:s/>8)학교법인</text:span><text:span text:style-name="T237"/></text:p></table:table-cell><table:table-cell table:style-name="Table28.B2" office:value-type="string" table:number-columns-spanned="2"><text:p text:style-name="P298_0"><text:span text:style-name="T236"><text:s/><text:s text:c="7"/>~ <text:s text:c="4"/>( <text:s text:c="1"/>년 <text:s text:c="1"/>월 <text:s text:c="1"/>일)</text:span></text:p></table:table-cell><table:covered-table-cell/><table:table-cell table:style-name="Table28.D2" office:value-type="string"><text:p text:style-name="P299_0"><text:span text:style-name="T236"><text:s/>13)교 <text:s text:c="1"/>원</text:span></text:p></table:table-cell><table:table-cell table:style-name="Table28.E2" office:value-type="string"><text:p text:style-name="P298_0"><text:span text:style-name="T236"><text:s/><text:s text:c="7"/>~ <text:s text:c="4"/>( <text:s text:c="1"/>년 <text:s text:c="1"/>월 <text:s text:c="1"/>일)</text:span></text:p></table:table-cell></table:table-row><table:table-row table:style-name="Table28.3"><table:table-cell table:style-name="Table28.A3" office:value-type="string"><text:p text:style-name="P299_0"><text:span text:style-name="T236"><text:s/>9)사립학교</text:span><text:span text:style-name="T237"/></text:p></table:table-cell><table:table-cell table:style-name="Table28.B3" office:value-type="string" table:number-columns-spanned="2"><text:p text:style-name="P298_0"><text:span text:style-name="T236"><text:s/><text:s text:c="7"/>~ <text:s text:c="4"/>( <text:s text:c="1"/>년 <text:s text:c="1"/>월 <text:s text:c="1"/>일)</text:span></text:p></table:table-cell><table:covered-table-cell/><table:table-cell table:style-name="Table28.D3" office:value-type="string"><text:p text:style-name="P112_0"><text:span text:style-name="T236"><text:s/>14)</text:span></text:p></table:table-cell><table:table-cell table:style-name="Table28.E3" office:value-type="string"><text:p text:style-name="P298_0"><text:span text:style-name="T236"><text:s/><text:s text:c="7"/>~ <text:s text:c="4"/>( <text:s text:c="1"/>년 <text:s text:c="1"/>월 <text:s text:c="1"/>일)</text:span></text:p></table:table-cell></table:table-row><table:table-row table:style-name="Table28.4"><table:table-cell table:style-name="Table28.A4" office:value-type="string"><text:p text:style-name="P299_0"><text:span text:style-name="T236"><text:s/>10)산하단체</text:span><text:span text:style-name="T237"/></text:p></table:table-cell><table:table-cell table:style-name="Table28.B4" office:value-type="string" table:number-columns-spanned="2"><text:p text:style-name="P298_0"><text:span text:style-name="T236"><text:s/><text:s text:c="7"/>~ <text:s text:c="4"/>( <text:s text:c="1"/>년 <text:s text:c="1"/>월 <text:s text:c="1"/>일)</text:span></text:p></table:table-cell><table:covered-table-cell/><table:table-cell table:style-name="Table28.D4" office:value-type="string"><text:p text:style-name="P112_0"><text:span text:style-name="T236"><text:s/>15)</text:span></text:p></table:table-cell><table:table-cell table:style-name="Table28.E4" office:value-type="string"><text:p text:style-name="P298_0"><text:span text:style-name="T236"><text:s/><text:s text:c="7"/>~ <text:s text:c="4"/>( <text:s text:c="1"/>년 <text:s text:c="1"/>월 <text:s text:c="1"/>일)</text:span></text:p></table:table-cell></table:table-row><table:table-row table:style-name="Table28.5"><table:table-cell table:style-name="Table28.A5" office:value-type="string"><text:p text:style-name="P299_0"><text:span text:style-name="T236"><text:s/>11)공익법인</text:span><text:span text:style-name="T237"/></text:p></table:table-cell><table:table-cell table:style-name="Table28.B5" office:value-type="string" table:number-columns-spanned="2"><text:p text:style-name="P298_0"><text:span text:style-name="T236"><text:s/><text:s text:c="7"/>~ <text:s text:c="4"/>( <text:s text:c="1"/>년 <text:s text:c="1"/>월 <text:s text:c="1"/>일)</text:span></text:p></table:table-cell><table:covered-table-cell/><table:table-cell table:style-name="Table28.D5" office:value-type="string"><text:p text:style-name="P112_0"><text:span text:style-name="T241"><text:s/>16)</text:span><text:span text:style-name="T237"/></text:p></table:table-cell><table:table-cell table:style-name="Table28.E5" office:value-type="string"><text:p text:style-name="P298_0"><text:span text:style-name="T236"><text:s/><text:s text:c="7"/>~ <text:s text:c="4"/>( <text:s text:c="1"/>년 <text:s text:c="1"/>월 <text:s text:c="1"/>일)</text:span></text:p></table:table-cell></table:table-row><table:table-row table:style-name="Table28.6"><table:table-cell table:style-name="Table28.A6" office:value-type="string" table:number-columns-spanned="2"><text:p text:style-name="P298_0"><text:span text:style-name="T236">합 <text:s text:c="4"/>계 ㉮</text:span></text:p></table:table-cell><table:covered-table-cell/><table:table-cell table:style-name="Table28.C6" office:value-type="string" table:number-columns-spanned="3"><text:p text:style-name="P298_0"><text:span text:style-name="T236">년 <text:s text:c="2"/>월 <text:s text:c="2"/>일</text:span></text:p></table:table-cell><table:covered-table-cell/><table:covered-table-cell/></table:table-row></table:table></draw:text-box></draw:frame></text:span><text:span text:style-name="T23"/></text:p>
      <text:p text:style-name="P109_0"><text:span text:style-name="T8"><draw:frame draw:style-name="tableinfakeframe_gr27" svg:x="0cm" svg:y="0cm" draw:z-index="37" text:anchor-type="as-char"><draw:text-box><table:table table:style-name="Table29"><table:table-column table:style-name="Table29.A"/><table:table-column table:style-name="Table29.B"/><table:table-column table:style-name="Table29.C"/><table:table-row table:style-name="Table29.1"><table:table-cell table:style-name="Table29.A1" office:value-type="string"><text:p text:style-name="P298_0"><text:span text:style-name="T240">17)제 외 기 간</text:span><text:span text:style-name="T237"/></text:p></table:table-cell><table:table-cell table:style-name="Table29.B1" office:value-type="string"><text:p text:style-name="P298_0"><text:span text:style-name="T240">휴직 : <text:s text:c="3"/>~ <text:s text:c="3"/>( 년 <text:s text:c="1"/>윌 <text:s text:c="1"/>일)</text:span><text:span text:style-name="T237"/></text:p></table:table-cell><table:table-cell table:style-name="Table29.C1" office:value-type="string"><text:p text:style-name="P298_0"><text:span text:style-name="T240">직위해제 : <text:s text:c="3"/>~ <text:s text:c="2"/>(년 <text:s text:c="1"/>월 <text:s text:c="1"/>일)</text:span><text:span text:style-name="T237"/></text:p></table:table-cell></table:table-row><table:table-row table:style-name="Table29.2"><table:table-cell table:style-name="Table29.A2" office:value-type="string"><text:p text:style-name="P298_0"><text:span text:style-name="T240"><text:s/><text:s text:c="2"/>합 <text:s text:c="4"/>계 ㉯</text:span><text:span text:style-name="T237"/></text:p></table:table-cell><table:table-cell table:style-name="Table29.B2" office:value-type="string" table:number-columns-spanned="2"><text:p text:style-name="P298_0"><text:span text:style-name="T240"><text:s/><text:s text:c="2"/>년 <text:s text:c="4"/>월 <text:s text:c="4"/>일</text:span><text:span text:style-name="T237"/></text:p></table:table-cell><table:covered-table-cell/></table:table-row></table:table></draw:text-box></draw:frame></text:span><text:span text:style-name="T23"/></text:p>
      <text:p text:style-name="P109_0"><text:span text:style-name="T8"><draw:frame draw:style-name="tableinfakeframe_gr28" svg:x="0cm" svg:y="0cm" draw:z-index="38" text:anchor-type="as-char"><draw:text-box><table:table table:style-name="Table30"><table:table-column table:style-name="Table30.A"/><table:table-column table:style-name="Table30.B"/><table:table-row table:style-name="Table30.1"><table:table-cell table:style-name="Table30.A1" office:value-type="string"><text:p text:style-name="P298_0"><text:span text:style-name="T236">18)실재직기간(㉮-㉯)</text:span></text:p></table:table-cell><table:table-cell table:style-name="Table30.B1" office:value-type="string"><text:p text:style-name="P298_0"><text:span text:style-name="T236">년 <text:s text:c="1"/>월 <text:s text:c="2"/>일</text:span></text:p></table:table-cell></table:table-row></table:table></draw:text-box></draw:frame></text:span><text:span text:style-name="T23"/></text:p>
      <text:p text:style-name="P109_0"><text:span text:style-name="T8"><draw:frame draw:style-name="tableinfakeframe_gr29" svg:x="0cm" svg:y="0cm" draw:z-index="39" text:anchor-type="as-char"><draw:text-box><table:table table:style-name="Table31"><table:table-column table:style-name="Table31.A"/><table:table-column table:style-name="Table31.B"/><table:table-column table:style-name="Table31.C"/><table:table-column table:style-name="Table31.D"/><table:table-column table:style-name="Table31.E"/><table:table-column table:style-name="Table31.F"/><table:table-column table:style-name="Table31.G"/><table:table-column table:style-name="Table31.H"/><table:table-column table:style-name="Table31.I"/><table:table-column table:style-name="Table31.J"/><table:table-column table:style-name="Table31.K"/><table:table-column table:style-name="Table31.L"/><table:table-row table:style-name="Table31.1"><table:table-cell table:style-name="Table31.A1" office:value-type="string" table:number-columns-spanned="2" table:number-rows-spanned="2"><text:p text:style-name="P298_0"><text:span text:style-name="T236">19)징계・형벌</text:span></text:p></table:table-cell><table:covered-table-cell/><table:table-cell table:style-name="Table31.C1" office:value-type="string" table:number-columns-spanned="3"><text:p text:style-name="P298_0"><text:span text:style-name="T236">종 <text:s text:c="1"/>류</text:span></text:p></table:table-cell><table:covered-table-cell/><table:covered-table-cell/><table:table-cell table:style-name="Table31.F1" office:value-type="string"><text:p text:style-name="P298_0"><text:span text:style-name="T236">일 <text:s text:c="1"/>자</text:span></text:p></table:table-cell><table:table-cell table:style-name="Table31.G1" office:value-type="string" table:number-columns-spanned="2" table:number-rows-spanned="2"><text:p text:style-name="P298_0"><text:span text:style-name="T236">20)과거포상</text:span></text:p><text:p text:style-name="P298_0"><text:span text:style-name="T236">(장관표창이상)</text:span></text:p></table:table-cell><table:covered-table-cell/><table:table-cell table:style-name="Table31.I1" office:value-type="string" table:number-columns-spanned="2"><text:p text:style-name="P298_0"><text:span text:style-name="T236">포상명</text:span><text:span text:style-name="T237"/></text:p></table:table-cell><table:covered-table-cell/><table:table-cell table:style-name="Table31.K1" office:value-type="string" table:number-columns-spanned="2"><text:p text:style-name="P298_0"><text:span text:style-name="T236">수여일자</text:span></text:p></table:table-cell><table:covered-table-cell/></table:table-row><table:table-row table:style-name="Table31.2"><table:covered-table-cell/><table:covered-table-cell/><table:table-cell table:style-name="Table31.C2" office:value-type="string" table:number-columns-spanned="3"><text:p text:style-name="P110_0"><text:span text:style-name="T236"/></text:p></table:table-cell><table:covered-table-cell/><table:covered-table-cell/><table:table-cell table:style-name="Table31.F2" office:value-type="string"><text:p text:style-name="P110_0"><text:span text:style-name="T236"/></text:p></table:table-cell><table:covered-table-cell/><table:covered-table-cell/><table:table-cell table:style-name="Table31.I2" office:value-type="string" table:number-columns-spanned="2"><text:p text:style-name="P111_0"><text:span text:style-name="T236"/></text:p></table:table-cell><table:covered-table-cell/><table:table-cell table:style-name="Table31.K2" office:value-type="string" table:number-columns-spanned="2"><text:p text:style-name="P111_0"><text:span text:style-name="T236"/></text:p></table:table-cell><table:covered-table-cell/></table:table-row><table:table-row table:style-name="Table31.3"><table:table-cell table:style-name="Table31.A3" office:value-type="string" table:number-columns-spanned="6"><text:p text:style-name="P298_0"><text:span text:style-name="T236">21)작성자(인사담당자)</text:span></text:p></table:table-cell><table:covered-table-cell/><table:covered-table-cell/><table:covered-table-cell/><table:covered-table-cell/><table:covered-table-cell/><table:table-cell table:style-name="Table31.G3" office:value-type="string" table:number-columns-spanned="6"><text:p text:style-name="P298_0"><text:span text:style-name="T236">22)확인자(인사담당관)</text:span><text:span text:style-name="T237"/></text:p></table:table-cell><table:covered-table-cell/><table:covered-table-cell/><table:covered-table-cell/><table:covered-table-cell/><table:covered-table-cell/></table:table-row><table:table-row table:style-name="Table31.4"><table:table-cell table:style-name="Table31.A4" office:value-type="string"><text:p text:style-name="P298_0"><text:span text:style-name="T236">직급</text:span></text:p></table:table-cell><table:table-cell table:style-name="Table31.B4" office:value-type="string" table:number-columns-spanned="2"><text:p text:style-name="P110_0"><text:span text:style-name="T236"/></text:p></table:table-cell><table:covered-table-cell/><table:table-cell table:style-name="Table31.D4" office:value-type="string"><text:p text:style-name="P298_0"><text:span text:style-name="T236">성명</text:span></text:p></table:table-cell><table:table-cell table:style-name="Table31.E4" office:value-type="string" table:number-columns-spanned="2"><text:p text:style-name="P301_0"><text:span text:style-name="T236">(인)</text:span></text:p></table:table-cell><table:covered-table-cell/><table:table-cell table:style-name="Table31.G4" office:value-type="string"><text:p text:style-name="P298_0"><text:span text:style-name="T236">직급</text:span></text:p></table:table-cell><table:table-cell table:style-name="Table31.H4" office:value-type="string" table:number-columns-spanned="2"><text:p text:style-name="P110_0"><text:span text:style-name="T236"/></text:p></table:table-cell><table:covered-table-cell/><table:table-cell table:style-name="Table31.J4" office:value-type="string" table:number-columns-spanned="2"><text:p text:style-name="P298_0"><text:span text:style-name="T236">성명</text:span></text:p></table:table-cell><table:covered-table-cell/><table:table-cell table:style-name="Table31.L4" office:value-type="string"><text:p text:style-name="P301_0"><text:span text:style-name="T240">(인)</text:span><text:span text:style-name="T237"/></text:p></table:table-cell></table:table-row><table:table-row table:style-name="Table31.5"><table:table-cell table:style-name="Table31.A5" office:value-type="string" table:number-columns-spanned="12"><text:p text:style-name="P110_0"><text:span text:style-name="T237"/></text:p><text:p text:style-name="P298_0"><text:span text:style-name="T236">위 기재사항은 인사기록원본과 다름없이 정확하게 기록하였음을 확인함.</text:span></text:p><text:p text:style-name="P110_0"><text:span text:style-name="T236"/></text:p><text:p text:style-name="P298_0"><text:span text:style-name="T236">202○년 <text:s text:c="4"/>월 <text:s text:c="4"/>일</text:span></text:p><text:p text:style-name="P110_0"><text:span text:style-name="T236"/></text:p><text:p text:style-name="P110_0"><text:span text:style-name="T236"/></text:p><text:p text:style-name="P299_0"><text:span text:style-name="T242"><text:s/><text:s text:c="9"/></text:span><text:span text:style-name="T236">23)</text:span><text:span text:style-name="T242">기 관 명 <text:s text:c="1"/>: <text:s text:c="23"/>(직인)</text:span></text:p><text:p text:style-name="P112_0"><text:span text:style-name="T237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/text:span></text:p>
      <text:p text:style-name="P109_0_b4"><text:span text:style-name="T238"><draw:frame draw:style-name="tableinfakeframe_gr30" svg:x="0cm" svg:y="0cm" draw:z-index="40" text:anchor-type="as-char"><draw:text-box><table:table table:style-name="Table32"><table:table-column table:style-name="Table32.A"/><table:table-row table:style-name="Table32.1"><table:table-cell table:style-name="Table32.A1" office:value-type="string"><text:p text:style-name="P108_0"><text:span text:style-name="T234">인사기록요약서 작성요령</text:span></text:p></table:table-cell></table:table-row></table:table></draw:text-box></draw:frame></text:span></text:p>
      <text:p text:style-name="P109_0"><text:span text:style-name="T238"/></text:p>
      <text:p text:style-name="P250_0"><text:span text:style-name="T22"><text:s/>(1)～(21)란은 인사담당자가 인사기록카드를 보고 기재하되 다음 요령에 의한다.</text:span></text:p>
      <text:p text:style-name="P251_0"><text:span text:style-name="T22"><text:s/>(1) 란의 “소속기관”은 정부포상 대상자의 소속기관명을 기재한다.<text:line-break/>(예시 : ○○광역시 ○○구청, ○○초등학교, 육군○○부대)</text:span></text:p>
      <text:p text:style-name="P251_0"><text:span text:style-name="T22"><text:s/>(2) 란은 포상대상자의 현재 보직명칭 및 직위를 기재한다.<text:line-break/></text:span><text:span text:style-name="T243">(예시 : ○○국장, ○○과장, ○○출장소장, ○○초등학교장, 해군 제○○함대장)</text:span></text:p>
      <text:p text:style-name="P251_0"><text:span text:style-name="T22"><text:s/>(3) 란의 경우 공무원은 직급명칭을 군인은 계급을 기재한다.<text:line-break/>(예시 : 교사, 공군원사, 행정주사, 기술서기관)</text:span></text:p>
      <text:p text:style-name="P251_0"><text:span text:style-name="T22"><text:s/>(4) 란은 한글과 한자로 기재하되 한자는 반드시 정자(正字)로 기재한다.</text:span></text:p>
      <text:p text:style-name="P251_0"><text:span text:style-name="T22"><text:s/>(5) 란은 주민등록표상에 등재된 대로 반드시 아라비아 숫자로 기재한다.</text:span></text:p>
      <text:p text:style-name="P251_0"><text:span text:style-name="T22"><text:s/>(6) 란은 현역 군인만 기재한다.</text:span></text:p>
      <text:p text:style-name="P251_0"><text:span text:style-name="T22"><text:s/>(7) 란은 해당란에 “V”로 표시한다. (기타는 사망자, 임기만료 등 해당)</text:span></text:p>
      <text:p text:style-name="P250_0"><text:span text:style-name="T22"><text:s/>(8)~(12)란은 근무경력 별로 해당란에 각각 기재한다.</text:span></text:p>
      <text:p text:style-name="P252_0"><text:span text:style-name="T244"><text:s/>(16) 란은 정무직과 전문직 등을 기재한다.</text:span></text:p>
      <text:p text:style-name="P253_0"><text:span text:style-name="T244"><text:s/>(17) </text:span><text:span text:style-name="T245">란은 재직경력 중 부총리 겸 과학기술정보통신부 장관표창 시 제외되는 기간을 기재한다.</text:span></text:p>
      <text:p text:style-name="P252_0"><text:span text:style-name="T22"><text:s/>(18) 란은 재직자나 퇴직예정 공무원의 실 재직기간을 기재한다.</text:span></text:p>
      <text:p text:style-name="P254_0"><text:span text:style-name="T22"><text:s/>(19) </text:span><text:span text:style-name="T246">란은 징계나 형벌사항을 기재하되 일반사면이 되었거나, 징계기록(불문</text:span><text:span text:style-name="T22">경고포함)이 말소된 경우에는 말소된 징계사유를 명확히 기재한다.</text:span></text:p>
      <text:p text:style-name="P255_0"><text:span text:style-name="T22"><text:s/>(20) 란은 과거에 표창을 받은 실적이 있으면 수여일자와 같이 기재하되, 특히 최근 3년 이내 정부로부터 받은 포상실적은 모두 기재한다.</text:span></text:p>
      <text:p text:style-name="P252_0"><text:span text:style-name="T22"><text:s/>(21)～(22) 란은 인사담당자 및 인사담당관이 직급, 성명을 기재하고 날인하여야 한다.</text:span></text:p>
      <text:p text:style-name="P256_0"><text:span text:style-name="T22"><text:s/>(23) 란은 인사기록카드 원본을 보관하고 있는 기관의 직인을 날인한다.</text:span></text:p>
      <text:p text:style-name="P117_0"><text:span text:style-name="T138"/></text:p>
      <text:p text:style-name="P241_42_b4"><text:span text:style-name="T63"><draw:frame draw:style-name="tableinfakeframe_gr31" svg:x="0cm" svg:y="0cm" draw:z-index="10" text:anchor-type="as-char"><draw:text-box><table:table table:style-name="Table33"><table:table-column table:style-name="Table33.A"/><table:table-column table:style-name="Table33.B"/><table:table-column table:style-name="Table33.C"/><table:table-row table:style-name="Table33.1"><table:table-cell table:style-name="Table33.A1" office:value-type="string"><text:p text:style-name="P302_0"><text:span text:style-name="T64">붙임4</text:span></text:p></table:table-cell><table:table-cell table:style-name="Table33.B1" office:value-type="string"><text:p text:style-name="P302_0"><text:span text:style-name="T65"/></text:p></table:table-cell><table:table-cell table:style-name="Table33.C1" office:value-type="string"><text:p text:style-name="P303_38"><text:span text:style-name="T48"><text:s/>부총리표창 제출서류 (단체용)</text:span></text:p></table:table-cell></table:table-row></table:table></draw:text-box></draw:frame></text:span></text:p>
      <text:p text:style-name="P231_0"><text:span text:style-name="T45"/></text:p>
      <text:p text:style-name="P231_0"><text:span text:style-name="T45"/></text:p>
      <text:p text:style-name="P197_0"><text:span text:style-name="T46"/></text:p>
      <text:p text:style-name="P197_0"><text:span text:style-name="T46"><draw:frame draw:style-name="tableinfakeframe_gr32" svg:x="2.709cm" svg:y="0.317cm" draw:z-index="6" text:anchor-type="paragraph"><draw:text-box><table:table table:style-name="Table34"><table:table-column table:style-name="Table34.A"/><table:table-row table:style-name="Table34.1"><table:table-cell table:style-name="Table34.A1" office:value-type="string"><text:p text:style-name="P271_0"><text:span text:style-name="T113">부총리표창 제출서류</text:span></text:p><text:p text:style-name="P271_0"><text:span text:style-name="T114">(단체용)</text:span></text:p></table:table-cell></table:table-row></table:table></draw:text-box></draw:frame></text:span></text:p>
      <text:p text:style-name="P197_0"><text:span text:style-name="T46"/></text:p>
      <text:p text:style-name="P197_0"><text:span text:style-name="T46"/></text:p>
      <text:p text:style-name="P197_0"><text:span text:style-name="T46"/></text:p>
      <text:p text:style-name="P197_0"><text:span text:style-name="T46"/></text:p>
      <text:p text:style-name="P89_0"><text:span text:style-name="T115">[ 제출서류 서식 ]</text:span></text:p>
      <text:p text:style-name="P197_0"><text:span text:style-name="T46"/></text:p>
      <text:p text:style-name="P90_0"><text:span text:style-name="T115"><text:s/><text:s text:c="9"/>① 신청요약서 [서식5]</text:span></text:p>
      <text:p text:style-name="P90_0"><text:span text:style-name="T115"><text:s/><text:s text:c="9"/>② 공적조서 [서식6]</text:span></text:p>
      <text:p text:style-name="P90_0"><text:span text:style-name="T115"><text:s/><text:s text:c="9"/>③ 부총리표창에 대한 동의서 [서식7]</text:span></text:p>
      <text:p text:style-name="P90_0"><text:span text:style-name="T115"/></text:p>
      <text:p text:style-name="P118_0"><text:span text:style-name="T115"><text:s/><text:s text:c="3"/></text:span></text:p>
      <text:p text:style-name="P118_0"><text:span text:style-name="T115"/></text:p>
      <text:p text:style-name="P118_0"><text:span text:style-name="T115"/></text:p>
      <text:p text:style-name="P90_0"><text:span text:style-name="T115"/></text:p>
      <text:p text:style-name="P232_0"><text:span text:style-name="T92"><text:s/><text:s text:c="1"/>※ </text:span><text:span text:style-name="T116">추후 자격기준 미달 또는 추천제한에 해당하거나 공적이 허위로 판명될 경우 부총리표창 수여가 취소됨을 안내드립니다.</text:span><text:span text:style-name="T104"><text:s/></text:span></text:p>
      <text:p text:style-name="P90_0"><text:span text:style-name="T115"/></text:p>
      <text:p text:style-name="P233_0_b4"><text:span text:style-name="T47">【서식5. 단체용】</text:span></text:p>
      <text:p text:style-name="P230_0"><text:span text:style-name="T48">신청요약서(단체)</text:span></text:p>
      <text:p text:style-name="P230_0"><text:span text:style-name="T48"/></text:p>
      <text:p text:style-name="P234_40"><text:span text:style-name="T49">□ 기본정보</text:span></text:p>
      <text:p text:style-name="P197_0"><text:span text:style-name="T1"><draw:frame draw:style-name="tableinfakeframe_gr33" svg:x="0cm" svg:y="0cm" draw:z-index="18" text:anchor-type="as-char"><draw:text-box><table:table table:style-name="Table35"><table:table-column table:style-name="Table35.A"/><table:table-column table:style-name="Table35.B"/><table:table-column table:style-name="Table35.C"/><table:table-column table:style-name="Table35.D"/><table:table-column table:style-name="Table35.E"/><table:table-column table:style-name="Table35.F"/><table:table-column table:style-name="Table35.G"/><table:table-row table:style-name="Table35.1"><table:table-cell table:style-name="Table35.A1" office:value-type="string" table:number-columns-spanned="2"><text:p text:style-name="P272_0"><text:span text:style-name="T50">단체명</text:span></text:p></table:table-cell><table:covered-table-cell/><table:table-cell table:style-name="Table35.C1" office:value-type="string"><text:p text:style-name="P272_0"><text:span text:style-name="T50">대표자</text:span></text:p></table:table-cell><table:table-cell table:style-name="Table35.D1" office:value-type="string" table:number-columns-spanned="3"><text:p text:style-name="P272_0"><text:span text:style-name="T50">구분</text:span></text:p></table:table-cell><table:covered-table-cell/><table:covered-table-cell/><table:table-cell table:style-name="Table35.G1" office:value-type="string"><text:p text:style-name="P272_0"><text:span text:style-name="T50">설립일</text:span></text:p></table:table-cell></table:table-row><table:table-row table:style-name="Table35.2"><table:table-cell table:style-name="Table35.A2" office:value-type="string" table:number-columns-spanned="2"><text:p text:style-name="P272_0"><text:span text:style-name="T51">OOOOOO</text:span></text:p><text:p text:style-name="P272_0"><text:span text:style-name="T194">(사업자등록증 상 사업장명)</text:span></text:p></table:table-cell><table:covered-table-cell/><table:table-cell table:style-name="Table35.C2" office:value-type="string"><text:p text:style-name="P272_0"><text:span text:style-name="T51">OOO</text:span></text:p></table:table-cell><table:table-cell table:style-name="Table35.D2" office:value-type="string" table:number-columns-spanned="3"><text:p text:style-name="P304_0"><text:span text:style-name="T66">대기업/중소기업/대학/공공기관/기타</text:span></text:p></table:table-cell><table:covered-table-cell/><table:covered-table-cell/><table:table-cell table:style-name="Table35.G2" office:value-type="string"><text:p text:style-name="P272_0"><text:span text:style-name="T51">0000.00.00</text:span></text:p></table:table-cell></table:table-row><table:table-row table:style-name="Table35.3"><table:table-cell table:style-name="Table35.A3" office:value-type="string"><text:p text:style-name="P272_0"><text:span text:style-name="T50">주소</text:span></text:p></table:table-cell><table:table-cell table:style-name="Table35.B3" office:value-type="string" table:number-columns-spanned="6"><text:p text:style-name="P272_0"><text:span text:style-name="T51">(단체의 주소지)</text:span></text:p></table:table-cell><table:covered-table-cell/><table:covered-table-cell/><table:covered-table-cell/><table:covered-table-cell/><table:covered-table-cell/></table:table-row><table:table-row table:style-name="Table35.4"><table:table-cell table:style-name="Table35.A4" office:value-type="string"><text:p text:style-name="P272_0"><text:span text:style-name="T50">담당자</text:span></text:p><text:p text:style-name="P272_0"><text:span text:style-name="T50">연락처</text:span></text:p></table:table-cell><table:table-cell table:style-name="Table35.B4" office:value-type="string" table:number-columns-spanned="3"><text:p text:style-name="P272_0"><text:span text:style-name="T51">010-0000-0000</text:span></text:p></table:table-cell><table:covered-table-cell/><table:covered-table-cell/><table:table-cell table:style-name="Table35.E4" office:value-type="string"><text:p text:style-name="P272_0"><text:span text:style-name="T50">담당자</text:span></text:p><text:p text:style-name="P272_0"><text:span text:style-name="T50">이메일</text:span></text:p></table:table-cell><table:table-cell table:style-name="Table35.F4" office:value-type="string" table:number-columns-spanned="2"><text:p text:style-name="P272_0"><text:span text:style-name="T51">00000@000</text:span></text:p></table:table-cell><table:covered-table-cell/></table:table-row></table:table></draw:text-box></draw:frame></text:span></text:p>
      <text:p text:style-name="P197_0"><text:span text:style-name="T1"/></text:p>
      <text:p text:style-name="P234_40"><text:span text:style-name="T49">□ 공적기간 및 기서훈내역</text:span></text:p>
      <text:p text:style-name="P197_0"><text:span text:style-name="T1"><draw:frame draw:style-name="tableinfakeframe_gr34" svg:x="0cm" svg:y="0cm" draw:z-index="19" text:anchor-type="as-char"><draw:text-box><table:table table:style-name="Table36"><table:table-column table:style-name="Table36.A"/><table:table-column table:style-name="Table36.B"/><table:table-row table:style-name="Table36.1"><table:table-cell table:style-name="Table36.A1" office:value-type="string"><text:p text:style-name="P272_0"><text:span text:style-name="T50">공적기간</text:span></text:p></table:table-cell><table:table-cell table:style-name="Table36.B1" office:value-type="string"><text:p text:style-name="P272_0"><text:span text:style-name="T51">00년 00개월 </text:span><text:span text:style-name="T194">(2026.6.23. 기준)</text:span></text:p></table:table-cell></table:table-row><table:table-row table:style-name="Table36.2"><table:table-cell table:style-name="Table36.A2" office:value-type="string"><text:p text:style-name="P272_0"><text:span text:style-name="T50">기서훈명</text:span></text:p></table:table-cell><table:table-cell table:style-name="Table36.B2" office:value-type="string"><text:p text:style-name="P272_0"><text:span text:style-name="T50">세부내용</text:span></text:p><text:p text:style-name="P272_0"><text:span text:style-name="T194">※ 단체 명의의 장관표창, <text:s text:c="1"/>국무총리표창, 대통령표창만 작성</text:span></text:p></table:table-cell></table:table-row><table:table-row table:style-name="Table36.3"><table:table-cell table:style-name="Table36.A3" office:value-type="string"><text:p text:style-name="P272_0"><text:span text:style-name="T51">장관표창('00.00.00.)</text:span></text:p></table:table-cell><table:table-cell table:style-name="Table36.B3" office:value-type="string"><text:p text:style-name="P272_0"><text:span text:style-name="T51">과학기술정보통신부 장관표창 (정보통신 유공)</text:span></text:p></table:table-cell></table:table-row><table:table-row table:style-name="Table36.4"><table:table-cell table:style-name="Table36.A4" office:value-type="string"><text:p text:style-name="P272_0"><text:span text:style-name="T51"/></text:p></table:table-cell><table:table-cell table:style-name="Table36.B4" office:value-type="string"><text:p text:style-name="P272_0"><text:span text:style-name="T51"/></text:p></table:table-cell></table:table-row></table:table></draw:text-box></draw:frame></text:span></text:p>
      <text:p text:style-name="P197_0"><text:span text:style-name="T1"/></text:p>
      <text:p text:style-name="P234_40"><text:span text:style-name="T49">□ 추천제한 조회결과</text:span></text:p>
      <text:p text:style-name="P257_40"><text:span text:style-name="T52">* </text:span><text:span text:style-name="T53">(붙임2) 제한사항 조회방법</text:span><text:span text:style-name="T52"><text:s/>참조</text:span></text:p>
      <text:p text:style-name="P46_40"><text:span text:style-name="T49"><draw:frame draw:style-name="tableinfakeframe_gr35" svg:x="0cm" svg:y="0cm" draw:z-index="20" text:anchor-type="as-char"><draw:text-box><table:table table:style-name="Table37"><table:table-column table:style-name="Table37.A"/><table:table-column table:style-name="Table37.B"/><table:table-column table:style-name="Table37.C"/><table:table-column table:style-name="Table37.D"/><table:table-row table:style-name="Table37.1"><table:table-cell table:style-name="Table37.A1" office:value-type="string"><text:p text:style-name="P272_0"><text:span text:style-name="T50">산업재해</text:span></text:p></table:table-cell><table:table-cell table:style-name="Table37.B1" office:value-type="string"><text:p text:style-name="P272_0"><text:span text:style-name="T50">공정거래</text:span></text:p></table:table-cell><table:table-cell table:style-name="Table37.C1" office:value-type="string"><text:p text:style-name="P272_0"><text:span text:style-name="T50">임금체불</text:span></text:p></table:table-cell><table:table-cell table:style-name="Table37.D1" office:value-type="string"><text:p text:style-name="P272_0"><text:span text:style-name="T50">물의야기</text:span></text:p><text:p text:style-name="P272_0"><text:span text:style-name="T50">(일시‧내용)</text:span></text:p></table:table-cell></table:table-row><table:table-row table:style-name="Table37.2"><table:table-cell table:style-name="Table37.A2" office:value-type="string"><text:p text:style-name="P192_0"><text:span text:style-name="T218">(예시)</text:span></text:p><text:p text:style-name="P272_0"><text:span text:style-name="T226">중대재해(제2025-004호)</text:span></text:p><text:p text:style-name="P272_0"><text:span text:style-name="T218">또는</text:span></text:p><text:p text:style-name="P272_0"><text:span text:style-name="T218">해당사항 없음</text:span></text:p></table:table-cell><table:table-cell table:style-name="Table37.B2" office:value-type="string"><text:p text:style-name="P192_0"><text:span text:style-name="T218">(예시)</text:span></text:p><text:p text:style-name="P272_0"><text:span text:style-name="T218">고발1/과징금1</text:span></text:p><text:p text:style-name="P272_0"><text:span text:style-name="T218">또는</text:span></text:p><text:p text:style-name="P272_0"><text:span text:style-name="T218">해당사항 없음</text:span></text:p></table:table-cell><table:table-cell table:style-name="Table37.C2" office:value-type="string"><text:p text:style-name="P192_0"><text:span text:style-name="T218">(예시)</text:span></text:p><text:p text:style-name="P272_0"><text:span text:style-name="T223">명단공개(2000년 0차)</text:span></text:p><text:p text:style-name="P272_0"><text:span text:style-name="T218">또는</text:span></text:p><text:p text:style-name="P272_0"><text:span text:style-name="T218">해당사항 없음</text:span></text:p></table:table-cell><table:table-cell table:style-name="Table37.D2" office:value-type="string"><text:p text:style-name="P192_0"><text:span text:style-name="T218">(예시)</text:span></text:p><text:p text:style-name="P272_0"><text:span text:style-name="T219">언론보도('25.0.0)</text:span></text:p><text:p text:style-name="P272_0"><text:span text:style-name="T219">또는</text:span></text:p><text:p text:style-name="P272_0"><text:span text:style-name="T219">해당사항 없음</text:span></text:p></table:table-cell></table:table-row><table:table-row table:style-name="Table37.3"><table:table-cell table:style-name="Table37.A3" office:value-type="string"><text:p text:style-name="P272_0"><text:span text:style-name="T51"/></text:p></table:table-cell><table:table-cell table:style-name="Table37.B3" office:value-type="string"><text:p text:style-name="P272_0"><text:span text:style-name="T51"/></text:p></table:table-cell><table:table-cell table:style-name="Table37.C3" office:value-type="string"><text:p text:style-name="P272_0"><text:span text:style-name="T51"/></text:p></table:table-cell><table:table-cell table:style-name="Table37.D3" office:value-type="string"><text:p text:style-name="P272_0"><text:span text:style-name="T51"/></text:p></table:table-cell></table:table-row></table:table></draw:text-box></draw:frame></text:span><text:span text:style-name="T67"><draw:frame draw:style-name="tableinfakeframe_gr36" svg:x="0cm" svg:y="0cm" draw:z-index="7" text:anchor-type="as-char"><draw:text-box><table:table table:style-name="Table38"><table:table-column table:style-name="Table38.A"/><table:table-column table:style-name="Table38.B"/><table:table-column table:style-name="Table38.C"/><table:table-column table:style-name="Table38.D"/><table:table-column table:style-name="Table38.E"/><table:table-column table:style-name="Table38.F"/><table:table-column table:style-name="Table38.G"/><table:table-row table:style-name="Table38.1"><table:table-cell table:style-name="Table38.A1" office:value-type="string" table:number-columns-spanned="4"><text:p text:style-name="P305_0"><text:span text:style-name="T47">【서식6. 단체용】</text:span></text:p></table:table-cell><table:covered-table-cell/><table:covered-table-cell/><table:covered-table-cell/><table:table-cell table:style-name="Table38.E1" office:value-type="string" table:number-columns-spanned="3"><text:p text:style-name="P306_0"><text:span text:style-name="T140"/></text:p></table:table-cell><table:covered-table-cell/><table:covered-table-cell/></table:table-row><table:table-row table:style-name="Table38.2"><table:table-cell table:style-name="Table38.A2" office:value-type="string" table:number-columns-spanned="7"><text:p text:style-name="P273_0"><text:span text:style-name="T232">공 적 조 서</text:span></text:p></table:table-cell><table:covered-table-cell/><table:covered-table-cell/><table:covered-table-cell/><table:covered-table-cell/><table:covered-table-cell/><table:covered-table-cell/></table:table-row><table:table-row table:style-name="Table38.3"><table:table-cell table:style-name="Table38.A3" office:value-type="string"><text:p text:style-name="P307_0"><text:span text:style-name="T233">단 체 명</text:span></text:p></table:table-cell><table:table-cell table:style-name="Table38.B3" office:value-type="string" table:number-columns-spanned="2"><text:p text:style-name="P33_0"><text:span text:style-name="T233"/></text:p></table:table-cell><table:covered-table-cell/><table:table-cell table:style-name="Table38.D3" office:value-type="string" table:number-columns-spanned="3"><text:p text:style-name="P307_0"><text:span text:style-name="T233">사업자등록번호</text:span></text:p><text:p text:style-name="P307_0"><text:span text:style-name="T233">(고유번호)</text:span></text:p></table:table-cell><table:covered-table-cell/><table:covered-table-cell/><table:table-cell table:style-name="Table38.G3" office:value-type="string"><text:p text:style-name="P33_0"><text:span text:style-name="T233"/></text:p></table:table-cell></table:table-row><table:table-row table:style-name="Table38.4"><table:table-cell table:style-name="Table38.A4" office:value-type="string"><text:p text:style-name="P307_0"><text:span text:style-name="T233">주 <text:s text:c="3"/>소</text:span></text:p></table:table-cell><table:table-cell table:style-name="Table38.B4" office:value-type="string" table:number-columns-spanned="6"><text:p text:style-name="P308_0"><text:span text:style-name="T233">※ 단체대표자의 개인주소가 아닌 수상단체의 주소지</text:span></text:p></table:table-cell><table:covered-table-cell/><table:covered-table-cell/><table:covered-table-cell/><table:covered-table-cell/><table:covered-table-cell/></table:table-row><table:table-row table:style-name="Table38.5"><table:table-cell table:style-name="Table38.A5" office:value-type="string"><text:p text:style-name="P307_0"><text:span text:style-name="T233">대표자성명</text:span></text:p></table:table-cell><table:table-cell table:style-name="Table38.B5" office:value-type="string" table:number-columns-spanned="6"><text:p text:style-name="P35_0"><text:span text:style-name="T233"/></text:p></table:table-cell><table:covered-table-cell/><table:covered-table-cell/><table:covered-table-cell/><table:covered-table-cell/><table:covered-table-cell/></table:table-row><table:table-row table:style-name="Table38.6"><table:table-cell table:style-name="Table38.A6" office:value-type="string"><text:p text:style-name="P307_0"><text:span text:style-name="T233">단체포상 관련 담당자 연락처</text:span></text:p></table:table-cell><table:table-cell table:style-name="Table38.B6" office:value-type="string" table:number-columns-spanned="6"><text:p text:style-name="P309_0"><text:span text:style-name="T233"><text:s/>(성명) <text:s text:c="17"/>(직장)</text:span></text:p><text:p text:style-name="P35_0"><text:span text:style-name="T233"><text:s/>(e-mail) <text:s text:c="17"/></text:span></text:p></table:table-cell><table:covered-table-cell/><table:covered-table-cell/><table:covered-table-cell/><table:covered-table-cell/><table:covered-table-cell/></table:table-row><table:table-row table:style-name="Table38.7"><table:table-cell table:style-name="Table38.A7" office:value-type="string"><text:p text:style-name="P307_0"><text:span text:style-name="T233">추천 훈격</text:span></text:p></table:table-cell><table:table-cell table:style-name="Table38.B7" office:value-type="string" table:number-columns-spanned="2"><text:p text:style-name="P279_0"><text:span text:style-name="T121">(공란)</text:span></text:p></table:table-cell><table:covered-table-cell/><table:table-cell table:style-name="Table38.D7" office:value-type="string" table:number-columns-spanned="3"><text:p text:style-name="P307_0"><text:span text:style-name="T233">추천 순위</text:span></text:p></table:table-cell><table:covered-table-cell/><table:covered-table-cell/><table:table-cell table:style-name="Table38.G7" office:value-type="string"><text:p text:style-name="P279_0"><text:span text:style-name="T121">(공란)</text:span></text:p></table:table-cell></table:table-row><table:table-row table:style-name="Table38.8"><table:table-cell table:style-name="Table38.A8" office:value-type="string"><text:p text:style-name="P307_0"><text:span text:style-name="T233">공적 분야</text:span></text:p></table:table-cell><table:table-cell table:style-name="Table38.B8" office:value-type="string" table:number-columns-spanned="2"><text:p text:style-name="P279_0"><text:span text:style-name="T119">ICT 혁신 유공</text:span></text:p></table:table-cell><table:covered-table-cell/><table:table-cell table:style-name="Table38.D8" office:value-type="string" table:number-columns-spanned="3"><text:p text:style-name="P307_0"><text:span text:style-name="T233">공적 기간</text:span></text:p></table:table-cell><table:covered-table-cell/><table:covered-table-cell/><table:table-cell table:style-name="Table38.G8" office:value-type="string"><text:p text:style-name="P280_0"><text:span text:style-name="T118"><text:s/><text:s text:c="1"/>년 <text:s text:c="2"/>개월</text:span></text:p><text:p text:style-name="P197_0"><text:span text:style-name="T122">(’26년 6월 23일 기준)</text:span></text:p></table:table-cell></table:table-row><table:table-row table:style-name="Table38.9"><table:table-cell table:style-name="Table38.A9" office:value-type="string" table:number-columns-spanned="7"><text:p text:style-name="P310_0"><text:span text:style-name="T233">공적요지(70자 이내)</text:span></text:p></table:table-cell><table:covered-table-cell/><table:covered-table-cell/><table:covered-table-cell/><table:covered-table-cell/><table:covered-table-cell/><table:covered-table-cell/></table:table-row><table:table-row table:style-name="Table38.10"><table:table-cell table:style-name="Table38.A10" office:value-type="string" table:number-columns-spanned="7"><text:p text:style-name="P197_0"><text:span text:style-name="T141">※ 60~70자 작성</text:span></text:p><text:p text:style-name="P197_0"><text:span text:style-name="T141">※ 실적 위주로 구체적으로 작성, 수식어는 지양</text:span></text:p><text:p text:style-name="P197_0"><text:span text:style-name="T141">※ ~~에 기여함 으로 문장을 끝낼 것</text:span></text:p><text:p text:style-name="P281_0"><text:span text:style-name="T122">◇ 예시</text:span></text:p><text:p text:style-name="P282_0"><text:span text:style-name="T122"><text:s/><text:s text:c="1"/>- oo년 oo월 oo일부터 □□공사의 시공책임자로 근무하며 △△공법 등 새로운 기술을 도입·적용함으로써 예산을 절감</text:span><text:span text:style-name="T123">(oo억원)</text:span><text:span text:style-name="T122">하고 공사의 적기 준공에 기여함</text:span></text:p><text:p text:style-name="P197_0"><text:span text:style-name="T141">※ 조사자 : 담당자 또는 담당과장(공무원) / 담당자 또는 부서의 장(일반국민)</text:span></text:p><text:p text:style-name="P197_0"><text:span text:style-name="T141">※ </text:span><text:span text:style-name="T142">추천관 : </text:span><text:span text:style-name="T143">실·국장·소속기관장 이상(공무원) / 임원급 책임자 또는 단체의 장(</text:span><text:span text:style-name="T239">일반국민</text:span><text:span text:style-name="T143">)</text:span><text:span text:style-name="T142"/></text:p></table:table-cell><table:covered-table-cell/><table:covered-table-cell/><table:covered-table-cell/><table:covered-table-cell/><table:covered-table-cell/><table:covered-table-cell/></table:table-row><table:table-row table:style-name="Table38.11"><table:table-cell table:style-name="Table38.A11" office:value-type="string" table:number-columns-spanned="7"><text:p text:style-name="P273_0"><text:span text:style-name="T233">조 <text:s text:c="1"/>사 <text:s text:c="1"/>자</text:span></text:p></table:table-cell><table:covered-table-cell/><table:covered-table-cell/><table:covered-table-cell/><table:covered-table-cell/><table:covered-table-cell/><table:covered-table-cell/></table:table-row><table:table-row table:style-name="Table38.12"><table:table-cell table:style-name="Table38.A12" office:value-type="string"><text:p text:style-name="P273_0"><text:span text:style-name="T233">소 <text:s text:c="4"/>속</text:span></text:p></table:table-cell><table:table-cell table:style-name="Table38.B12" office:value-type="string"><text:p text:style-name="P169_0"><text:span text:style-name="T233"/></text:p></table:table-cell><table:table-cell table:style-name="Table38.C12" office:value-type="string" table:number-columns-spanned="3"><text:p text:style-name="P273_0"><text:span text:style-name="T233">직 <text:s text:c="4"/>위</text:span></text:p></table:table-cell><table:covered-table-cell/><table:covered-table-cell/><table:table-cell table:style-name="Table38.F12" office:value-type="string" table:number-columns-spanned="2"><text:p text:style-name="P169_0"><text:span text:style-name="T233"/></text:p></table:table-cell><table:covered-table-cell/></table:table-row><table:table-row table:style-name="Table38.13"><table:table-cell table:style-name="Table38.A13" office:value-type="string"><text:p text:style-name="P273_0"><text:span text:style-name="T233">직급 또는 계급</text:span></text:p></table:table-cell><table:table-cell table:style-name="Table38.B13" office:value-type="string"><text:p text:style-name="P1_0"><text:span text:style-name="T233"><text:s/></text:span></text:p></table:table-cell><table:table-cell table:style-name="Table38.C13" office:value-type="string" table:number-columns-spanned="3"><text:p text:style-name="P273_0"><text:span text:style-name="T233">성 <text:s text:c="4"/>명</text:span></text:p></table:table-cell><table:covered-table-cell/><table:covered-table-cell/><table:table-cell table:style-name="Table38.F13" office:value-type="string" table:number-columns-spanned="2"><text:p text:style-name="P283_0"><text:span text:style-name="T233">(인)</text:span></text:p></table:table-cell><table:covered-table-cell/></table:table-row><table:table-row table:style-name="Table38.14"><table:table-cell table:style-name="Table38.A14" office:value-type="string" table:number-columns-spanned="7"><text:p text:style-name="P284_0"><text:span text:style-name="T233"><text:s/><text:s text:c="6"/>위의 기록이 틀림없음을 확인합니다.</text:span></text:p><text:p text:style-name="P285_0"><text:span text:style-name="T233">202○년 <text:s text:c="3"/>월 <text:s text:c="3"/>일</text:span></text:p><text:p text:style-name="P286_0"><text:span text:style-name="T233"><text:s/><text:s text:c="3"/>추 천 관 <text:s text:c="5"/>직 <text:s text:c="1"/>위 <text:s text:c="6"/>성 명 <text:s text:c="31"/>관인</text:span></text:p></table:table-cell><table:covered-table-cell/><table:covered-table-cell/><table:covered-table-cell/><table:covered-table-cell/><table:covered-table-cell/><table:covered-table-cell/></table:table-row><table:table-row table:style-name="Table38.15"><table:table-cell table:style-name="Table38.A15" office:value-type="string" table:number-columns-spanned="7"><text:p text:style-name="P287_0"><text:span text:style-name="T124">210mmx297mm[일반용지 70g/㎡(재활용품)]</text:span></text:p></table:table-cell><table:covered-table-cell/><table:covered-table-cell/><table:covered-table-cell/><table:covered-table-cell/><table:covered-table-cell/><table:covered-table-cell/></table:table-row></table:table></draw:text-box></draw:frame></text:span></text:p>
      <text:p text:style-name="P120_0"><text:span text:style-name="T91"><draw:frame draw:style-name="tableinfakeframe_gr37" svg:x="0cm" svg:y="0cm" draw:z-index="8" text:anchor-type="as-char"><draw:text-box><table:table table:style-name="Table39"><table:table-column table:style-name="Table39.A"/><table:table-column table:style-name="Table39.B"/><table:table-row table:style-name="Table39.1"><table:table-cell table:style-name="Table39.A1" office:value-type="string" table:number-columns-spanned="2"><text:p text:style-name="P273_0"><text:span text:style-name="T118">단체 연혁</text:span></text:p></table:table-cell><table:covered-table-cell/></table:table-row><table:table-row table:style-name="Table39.2"><table:table-cell table:style-name="Table39.A2" office:value-type="string"><text:p text:style-name="P273_0"><text:span text:style-name="T118">연 월 일</text:span></text:p></table:table-cell><table:table-cell table:style-name="Table39.B2" office:value-type="string"><text:p text:style-name="P273_0"><text:span text:style-name="T118">연혁사항</text:span></text:p></table:table-cell></table:table-row><table:table-row table:style-name="Table39.3"><table:table-cell table:style-name="Table39.A3" office:value-type="string"><text:p text:style-name="P22_0"><text:span text:style-name="T118">. <text:s text:c="1"/>. <text:s text:c="1"/>. ~ <text:s text:c="1"/>. <text:s text:c="1"/>. <text:s text:c="1"/>.</text:span></text:p></table:table-cell><table:table-cell table:style-name="Table39.B3" office:value-type="string"><text:p text:style-name="P22_0"><text:span text:style-name="T118"/></text:p></table:table-cell></table:table-row><table:table-row table:style-name="Table39.4"><table:table-cell table:style-name="Table39.A4" office:value-type="string"><text:p text:style-name="P22_0"><text:span text:style-name="T118">. <text:s text:c="1"/>. <text:s text:c="1"/>. ~ <text:s text:c="1"/>. <text:s text:c="1"/>. <text:s text:c="1"/>.</text:span></text:p></table:table-cell><table:table-cell table:style-name="Table39.B4" office:value-type="string"><text:p text:style-name="P22_0"><text:span text:style-name="T118"/></text:p></table:table-cell></table:table-row><table:table-row table:style-name="Table39.5"><table:table-cell table:style-name="Table39.A5" office:value-type="string" table:number-columns-spanned="2"><text:p text:style-name="P273_0"><text:span text:style-name="T118">과거 포상기록(훈장ㆍ포장ㆍ표창별로 기록)</text:span></text:p></table:table-cell><table:covered-table-cell/></table:table-row><table:table-row table:style-name="Table39.6"><table:table-cell table:style-name="Table39.A6" office:value-type="string"><text:p text:style-name="P273_0"><text:span text:style-name="T118">수여일자(년 월 일)</text:span></text:p></table:table-cell><table:table-cell table:style-name="Table39.B6" office:value-type="string"><text:p text:style-name="P273_0"><text:span text:style-name="T118">포상종류</text:span></text:p></table:table-cell></table:table-row><table:table-row table:style-name="Table39.7"><table:table-cell table:style-name="Table39.A7" office:value-type="string"><text:p text:style-name="P22_0"><text:span text:style-name="T118"><text:s/><text:s text:c="1"/>. <text:s text:c="1"/>. <text:s text:c="1"/>.</text:span></text:p></table:table-cell><table:table-cell table:style-name="Table39.B7" office:value-type="string"><text:p text:style-name="P22_0"><text:span text:style-name="T118"/></text:p></table:table-cell></table:table-row><table:table-row table:style-name="Table39.8"><table:table-cell table:style-name="Table39.A8" office:value-type="string"><text:p text:style-name="P22_0"><text:span text:style-name="T118"><text:s/><text:s text:c="1"/>. <text:s text:c="1"/>. <text:s text:c="1"/>.</text:span></text:p></table:table-cell><table:table-cell table:style-name="Table39.B8" office:value-type="string"><text:p text:style-name="P22_0"><text:span text:style-name="T118"/></text:p></table:table-cell></table:table-row><table:table-row table:style-name="Table39.9"><table:table-cell table:style-name="Table39.A9" office:value-type="string" table:number-columns-spanned="2"><text:p text:style-name="P273_0"><text:span text:style-name="T118">공 적 내 용</text:span></text:p></table:table-cell><table:covered-table-cell/></table:table-row><table:table-row table:style-name="Table39.10"><table:table-cell table:style-name="Table39.A10" office:value-type="string" table:number-columns-spanned="2"><text:p text:style-name="P289_0"><text:span text:style-name="T121"><text:s/><text:s text:c="1"/>- 공적내용은 10페이지 이내 작성 <text:s text:c="2"/></text:span><text:span text:style-name="T126">※ 세부내용은 별도증빙으로 제출</text:span></text:p><text:p text:style-name="P290_0"><text:span text:style-name="T121"><text:s/><text:s text:c="1"/>- </text:span><text:span text:style-name="T127">공적에 대한 증빙자료를 별도 파일로 제출해야 하며 확인 불가한 사항은 불인정</text:span></text:p><text:p text:style-name="P290_0"><text:span text:style-name="T127"><text:s/><text:s text:c="3"/>(증빙이 필요한 내용에 한하며 증명서, 인증서, 신문기사 등 형식에 제한 없음)</text:span></text:p><text:p text:style-name="P290_0"><text:span text:style-name="T127"><text:s/><text:s text:c="1"/>- 아래 양식은 변경할 수 없으며 항목 추가만 가능함</text:span></text:p><text:p text:style-name="P100_0"><text:span text:style-name="T129"/></text:p><text:p text:style-name="P291_0"><text:span text:style-name="T129"><text:s/></text:span><text:span text:style-name="T130">□ 일반현황</text:span></text:p><text:p text:style-name="P291_0"><text:span text:style-name="T130"><text:s/><text:s text:c="1"/>○ 조직구성 및 재무현황</text:span></text:p><text:p text:style-name="P102_0"><text:span text:style-name="T130"><text:s/><text:s text:c="2"/>-</text:span></text:p><text:p text:style-name="P102_0"><text:span text:style-name="T130"/></text:p><text:p text:style-name="P291_0"><text:span text:style-name="T130"><text:s/>□ 목표 및 비전</text:span></text:p><text:p text:style-name="P291_0"><text:span text:style-name="T130"><text:s/><text:s text:c="1"/>○ 비즈니스 모델 및 향후 투자계획</text:span></text:p><text:p text:style-name="P102_0"><text:span text:style-name="T130"><text:s/><text:s text:c="2"/>-</text:span></text:p><text:p text:style-name="P102_0"><text:span text:style-name="T130"/></text:p><text:p text:style-name="P291_0"><text:span text:style-name="T130"><text:s/>□ 주요성과</text:span></text:p><text:p text:style-name="P291_0"><text:span text:style-name="T130"><text:s/><text:s text:c="1"/>○ 사업수행실적</text:span></text:p><text:p text:style-name="P102_0"><text:span text:style-name="T130"><text:s/><text:s text:c="2"/>-</text:span></text:p><text:p text:style-name="P291_0"><text:span text:style-name="T130"><text:s/><text:s text:c="1"/>○ 매출 및 수출 신장도</text:span></text:p><text:p text:style-name="P102_0"><text:span text:style-name="T130"><text:s/><text:s text:c="2"/>-</text:span></text:p><text:p text:style-name="P291_0"><text:span text:style-name="T130"><text:s/><text:s text:c="1"/>○ 국가경제 발전 기여도 및 파급효과</text:span></text:p><text:p text:style-name="P102_0"><text:span text:style-name="T130"><text:s/><text:s text:c="2"/>-</text:span></text:p></table:table-cell><table:covered-table-cell/></table:table-row></table:table></draw:text-box></draw:frame></text:span></text:p>
      <text:p text:style-name="P120_0"><text:span text:style-name="T91"/></text:p>
      <text:p text:style-name="P120_0"><text:span text:style-name="T91"/></text:p>
      <table:table table:style-name="Table40">
        <table:table-column table:style-name="Table40.A"/>
        <table:table-row table:style-name="Table40.1">
          <table:table-cell table:style-name="Table40.A1" office:value-type="string">
            <text:p text:style-name="P273_0"><text:span text:style-name="T118">공 적 내 용</text:span></text:p>
          </table:table-cell>
        </table:table-row>
        <table:table-row table:style-name="Table40.2">
          <table:table-cell table:style-name="Table40.A2" office:value-type="string">
            <text:p text:style-name="P291_0"><text:span text:style-name="T130"><text:s/>□ </text:span></text:p>
            <text:p text:style-name="P291_0"><text:span text:style-name="T130"><text:s/><text:s text:c="1"/>○ </text:span></text:p>
            <text:p text:style-name="P102_0"><text:span text:style-name="T130"><text:s/><text:s text:c="2"/>-</text:span></text:p>
            <text:p text:style-name="P102_0"><text:span text:style-name="T130"><text:s/><text:s text:c="2"/>-</text:span></text:p>
            <text:p text:style-name="P291_0"><text:span text:style-name="T130"><text:s/><text:s text:c="1"/>○ </text:span></text:p>
            <text:p text:style-name="P102_0"><text:span text:style-name="T130"><text:s/><text:s text:c="2"/>-</text:span></text:p>
            <text:p text:style-name="P102_0"><text:span text:style-name="T130"><text:s/><text:s text:c="2"/>-</text:span></text:p>
            <text:p text:style-name="P102_0"><text:span text:style-name="T130"/></text:p>
            <text:p text:style-name="P291_0"><text:span text:style-name="T130"><text:s/><text:s text:c="1"/>□ </text:span></text:p>
            <text:p text:style-name="P291_0"><text:span text:style-name="T130"><text:s/><text:s text:c="1"/>○ </text:span></text:p>
            <text:p text:style-name="P102_0"><text:span text:style-name="T130"><text:s/><text:s text:c="2"/>-</text:span></text:p>
            <text:p text:style-name="P102_0"><text:span text:style-name="T130"><text:s/><text:s text:c="2"/>-</text:span></text:p>
            <text:p text:style-name="P291_0"><text:span text:style-name="T130"><text:s/><text:s text:c="1"/>○ </text:span></text:p>
            <text:p text:style-name="P102_0"><text:span text:style-name="T130"><text:s/><text:s text:c="2"/>-</text:span></text:p>
            <text:p text:style-name="P102_0"><text:span text:style-name="T130"><text:s/><text:s text:c="2"/>-</text:span></text:p>
          </table:table-cell>
        </table:table-row>
      </table:table>
      <text:p text:style-name="P238_0"><text:span text:style-name="T47">【서식7. 단체용】</text:span></text:p>
      <text:p text:style-name="P239_40"><text:span text:style-name="T56"/></text:p>
      <text:p text:style-name="P240_40"><text:span text:style-name="T57">부총리표창에 대한 동의서</text:span></text:p>
      <text:p text:style-name="P241_40"><text:span text:style-name="T58">(부총리표창 후보자용)</text:span></text:p>
      <text:p text:style-name="P234_40"><text:span text:style-name="T59"/></text:p>
      <text:p text:style-name="P242_40"><text:span text:style-name="T49">□ 부총리표창 후보자</text:span></text:p>
      <text:p text:style-name="P59_40"><text:span text:style-name="T60"><draw:frame draw:style-name="tableinfakeframe_gr38" svg:x="0cm" svg:y="0cm" draw:z-index="41" text:anchor-type="as-char"><draw:text-box><table:table table:style-name="Table41"><table:table-column table:style-name="Table41.A"/><table:table-column table:style-name="Table41.B"/><table:table-column table:style-name="Table41.C"/><table:table-column table:style-name="Table41.D"/><table:table-row table:style-name="Table41.1"><table:table-cell table:style-name="Table41.A1" office:value-type="string"><text:p text:style-name="P241_40"><text:span text:style-name="T37">단체명</text:span></text:p></table:table-cell><table:table-cell table:style-name="Table41.B1" office:value-type="string" table:number-columns-spanned="3"><text:p text:style-name="P46_40"><text:span text:style-name="T37"/></text:p></table:table-cell><table:covered-table-cell/><table:covered-table-cell/></table:table-row><table:table-row table:style-name="Table41.2"><table:table-cell table:style-name="Table41.A2" office:value-type="string"><text:p text:style-name="P241_40"><text:span text:style-name="T37">소속(주소)</text:span></text:p></table:table-cell><table:table-cell table:style-name="Table41.B2" office:value-type="string"><text:p text:style-name="P311_40"><text:span text:style-name="T68">단체의 주소지</text:span></text:p></table:table-cell><table:table-cell table:style-name="Table41.C2" office:value-type="string"><text:p text:style-name="P241_40"><text:span text:style-name="T37">직위(급)</text:span></text:p></table:table-cell><table:table-cell table:style-name="Table41.D2" office:value-type="string"><text:p text:style-name="P241_40"><text:span text:style-name="T69">(공란)</text:span></text:p></table:table-cell></table:table-row></table:table></draw:text-box></draw:frame></text:span></text:p>
      <text:p text:style-name="P243_1"><text:span text:style-name="T132">위 본인은 부총리표창 후보자로 추천되는 것에 대하여 동의하며, 다음 사항을</text:span><text:span text:style-name="T133"><text:s/>엄숙히 서약합니다.</text:span></text:p>
      <text:p text:style-name="P244_1"><text:span text:style-name="T258"><text:s/>1. </text:span><text:span text:style-name="T259">본인은 부총리표창업무지침의 추천제한 사유에 해당되지 않음을 충분히</text:span><text:span text:style-name="T260"><text:s/></text:span><text:span text:style-name="T261">확인하였으며, 향후 이에 해당되는 사실이 밝혀지는 경우 표창의 취소</text:span><text:span text:style-name="T258"><text:s/>등 부총리표창과 관련한 어떠한 불이익도 감수하겠습니다.</text:span></text:p>
      <text:p text:style-name="P245_1"><text:span text:style-name="T258"><text:s/>2. </text:span><text:span text:style-name="T262">과학기술정보통신부의 공적심사 등 법령절차에 따라 부총리표창 대상자로</text:span><text:span text:style-name="T258"><text:s/></text:span><text:span text:style-name="T261">결정될 경우 이에 대하여 어떠한 이의도 제기하지 않고 따르겠습니다.</text:span></text:p>
      <text:p text:style-name="P246_0"><text:span text:style-name="T134"/></text:p>
      <text:p text:style-name="P246_0"><text:span text:style-name="T134">202○ . <text:s text:c="2"/>. <text:s text:c="2"/>. </text:span></text:p>
      <text:p text:style-name="P246_0"><text:span text:style-name="T1"/></text:p>
      <text:p text:style-name="P246_0"><text:span text:style-name="T134">단체명 <text:s text:c="16"/>(서명)</text:span><text:span text:style-name="T135"><text:s/></text:span></text:p>
      <text:p text:style-name="P246_0"><text:span text:style-name="T136"/></text:p>
      <text:p text:style-name="P247_38"><text:span text:style-name="T61"><draw:frame draw:style-name="tableinfakeframe_gr39" svg:x="0cm" svg:y="0cm" draw:z-index="42" text:anchor-type="as-char"><draw:text-box><table:table table:style-name="Table42"><table:table-column table:style-name="Table42.A"/><table:table-column table:style-name="Table42.B"/><table:table-column table:style-name="Table42.C"/><table:table-row table:style-name="Table42.1"><table:table-cell table:style-name="Table42.A1" office:value-type="string"><text:p text:style-name="P292_0"><text:span text:style-name="T62"/></text:p></table:table-cell><table:table-cell table:style-name="Table42.B1" office:value-type="string" table:number-rows-spanned="2"><text:p text:style-name="P271_0"><text:span text:style-name="T137">&lt; 개인정보 제공 동의 &gt;</text:span></text:p></table:table-cell><table:table-cell table:style-name="Table42.C1" office:value-type="string"><text:p text:style-name="P292_0"><text:span text:style-name="T62"/></text:p></table:table-cell></table:table-row><table:table-row table:style-name="Table42.2"><table:table-cell table:style-name="Table42.A2" office:value-type="string"><text:p text:style-name="P292_0"><text:span text:style-name="T62"/></text:p></table:table-cell><table:covered-table-cell/><table:table-cell table:style-name="Table42.C2" office:value-type="string"><text:p text:style-name="P292_0"><text:span text:style-name="T62"/></text:p></table:table-cell></table:table-row><table:table-row table:style-name="Table42.3"><table:table-cell table:style-name="Table42.A3" office:value-type="string" table:number-columns-spanned="3"><text:p text:style-name="P293_0"><text:span text:style-name="T248">개인정보보호법 제15조에 따라 개인정보 수집 및 이용에 따른 동의를 거부할 수 </text:span><text:span text:style-name="T249">있습니다. 다만, </text:span><text:span text:style-name="T250">동의를 거부할 경우에는 부총리표창 추천이 제한</text:span><text:span text:style-name="T249">될 수 있습니다.</text:span></text:p><text:p text:style-name="P294_0"><text:span text:style-name="T248"><text:s/>1. </text:span><text:span text:style-name="T251">(개인정보의 수집･이용 목적) 부총리표창 후보자에 대한 </text:span><text:span text:style-name="T252">추천제한사유 해당여부 확인</text:span><text:span text:style-name="T251">,</text:span><text:span text:style-name="T253"><text:s/></text:span><text:span text:style-name="T254">표창 후보자 </text:span><text:span text:style-name="T255">공적심사</text:span><text:span text:style-name="T254">, 부총리표창 취소사유 해당여부 확인, 상훈수여증명서 발급</text:span></text:p><text:p text:style-name="P295_0"><text:span text:style-name="T248"><text:s/>2. </text:span><text:span text:style-name="T253">(수집하려는 개인정보의 항목) 성명, 생년월일, 주소, 직업, 소속, 직위 및 직급</text:span><text:span text:style-name="T254">(계급), 공적내용, 공적요지, 주요경력, 군번(군인의 경우), 국적(외국인의 경우)</text:span></text:p><text:p text:style-name="P296_0"><text:span text:style-name="T248"><text:s/>3. (개인정보의 처리 및 보유 기간) </text:span><text:span text:style-name="T256">표창기록부는 영구</text:span><text:span text:style-name="T248">, </text:span><text:span text:style-name="T256">표창추천서 및 상훈 민원신청서는 5년간 처리 및 보유</text:span><text:span text:style-name="T248"><text:s/></text:span></text:p><text:p text:style-name="P297_0"><text:span text:style-name="T257">&lt; □ 개인정보 제공에 동의합니다. / □ 개인정보 제공에 동의하지 않습니다. &gt;</text:span></text:p></table:table-cell><table:covered-table-cell/><table:covered-table-cell/></table:table-row></table:table></draw:text-box></draw:frame>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-윤고딕110" style:name="-윤고딕110"/>
    <style:font-face svg:font-family="-윤고딕120" style:name="-윤고딕120"/>
    <style:font-face svg:font-family="-윤고딕310" style:name="-윤고딕310"/>
    <style:font-face svg:font-family="-윤고딕320" style:name="-윤고딕320"/>
    <style:font-face svg:font-family="-윤명조120" style:name="-윤명조120"/>
    <style:font-face svg:font-family="HCI Poppy" style:name="HCI Poppy"/>
    <style:font-face svg:font-family="HY울릉도M" style:name="HY울릉도M"/>
    <style:font-face svg:font-family="HY헤드라인M" style:name="HY헤드라인M"/>
    <style:font-face svg:font-family="돋움" style:name="돋움"/>
    <style:font-face svg:font-family="맑은 고딕" style:name="맑은 고딕"/>
    <style:font-face svg:font-family="바탕" style:name="바탕"/>
    <style:font-face svg:font-family="산돌명조 L" style:name="산돌명조 L"/>
    <style:font-face svg:font-family="산세리프" style:name="산세리프"/>
    <style:font-face svg:font-family="신명 견명조" style:name="신명 견명조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8" style:display-name="개요 8" style:family="paragraph">
      <style:paragraph-properties fo:line-height="160%" fo:text-align="justify" fo:margin-left="2.822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5.644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9" style:display-name="개요 9" style:family="paragraph">
      <style:paragraph-properties fo:line-height="160%" fo:text-align="justify" fo:margin-left="3.175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6.350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0" style:display-name="개요 10" style:family="paragraph">
      <style:paragraph-properties fo:line-height="160%" fo:text-align="justify" fo:margin-left="3.52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7.05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next-style-name="Normal" style:family="text"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차례 제목" style:display-name="차례 제목" style:family="paragraph">
      <style:paragraph-properties fo:line-height="160%" fo:text-align="start" fo:margin-left="0cm" fo:margin-right="0cm" fo:text-indent="0cm" fo:margin-top="0.423cm" fo:margin-bottom="0.106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fo:color="#2e74b5"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차례 1" style:display-name="차례 1" style:family="paragraph">
      <style:paragraph-properties fo:line-height="160%" fo:text-align="start" fo:margin-left="0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2" style:display-name="차례 2" style:family="paragraph">
      <style:paragraph-properties fo:line-height="160%" fo:text-align="start" fo:margin-left="0.388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3" style:display-name="차례 3" style:family="paragraph">
      <style:paragraph-properties fo:line-height="160%" fo:text-align="start" fo:margin-left="0.776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캡션" style:display-name="캡션" style:family="paragraph">
      <style:paragraph-properties fo:line-height="150%" fo:text-align="justify" fo:margin-left="0cm" fo:margin-right="0cm" fo:text-indent="0cm" fo:margin-top="0cm" fo:margin-bottom="0.282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27" style:display-name="xl127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18" style:display-name="xl118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xl66" style:display-name="xl6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00%" fo:text-align="center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6" style:display-name="xl7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4" style:display-name="xl74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돋움" style:font-name-asian="돋움" style:font-name-complex="한컴바탕" fo:font-family="돋움" style:font-family-asian="돋움" style:font-family-complex="한컴바탕" fo:font-size="8.00pt" style:font-size-asian="8.00pt" style:font-size-complex="8.00pt" fo:letter-spacing="0.00pt" fo:language="en" style:language-asian="ko" fo:country="US" style:country-asian="KR" style:letter-kerning="false"/>
    </style:style>
    <style:style style:name="xl72" style:display-name="xl72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8" style:display-name="xl78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쪽번호" style:display-name="쪽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신명 견명조" style:font-name-asian="신명 견명조" style:font-name-complex="신명 견명조" fo:font-family="신명 견명조" style:font-family-asian="신명 견명조" style:font-family-complex="신명 견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선그리기" style:display-name="선그리기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산세리프" style:font-name-asian="한양신명조" style:font-name-complex="한양신명조" fo:font-family="산세리프" style:font-family-asian="한양신명조" style:font-family-complex="한양신명조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각주내용(신명조9)" style:display-name="각주내용(신명조9)" style:family="paragraph">
      <style:paragraph-properties fo:line-height="140%" fo:text-align="justify" fo:margin-left="1.058cm" fo:margin-right="0.353cm" fo:text-indent="-0.706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9.00pt" style:font-size-asian="9.00pt" style:font-size-complex="9.00pt" fo:letter-spacing="0.00pt" fo:language="en" style:language-asian="ko" fo:country="US" style:country-asian="KR" style:letter-kerning="false"/>
    </style:style>
    <style:style style:name="바탕글 사본2" style:display-name="바탕글 사본2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컴바탕" style:font-name-asian="한컴바탕" style:font-name-complex="한컴바탕" fo:font-family="한컴바탕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계획서" style:display-name="계획서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본문(신명조12)" style:display-name="본문(신명조12)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당구장" style:display-name="당구장" style:family="paragraph">
      <style:paragraph-properties fo:line-height="160%" fo:text-align="justify" fo:margin-left="1.058cm" fo:margin-right="0cm" fo:text-indent="0cm" fo:margin-top="0cm" fo:margin-bottom="0.141cm" fo:background-color="transparent" fo:border="none" style:shadow="none" style:text-autospace="none" style:vertical-align="auto" style:snap-to-layout-grid="false"/>
      <style:text-properties style:text-line-through-style="solid" style:font-name="-윤고딕120" style:font-name-asian="-윤고딕120" style:font-name-complex="-윤고딕320" fo:font-family="-윤고딕120" style:font-family-asian="-윤고딕120" style:font-family-complex="-윤고딕320" fo:font-size="10.00pt" style:font-size-asian="10.00pt" style:font-size-complex="10.00pt" fo:letter-spacing="-0.9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style style:name="MT1" style:family="text"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MP258_0" style:family="paragraph">
      <style:paragraph-properties fo:line-height="95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page-layout style:name="Mpm1">
      <style:page-layout-properties fo:page-width="21.000cm" fo:page-height="29.699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>
      <style:header>
        <text:p text:style-name="MP258_0"><text:span text:style-name="MT1"/></text:p>
      </style:header>
    </style:master-page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○○○ 혁신행정담당관</dc:title>
    <dc:description/>
    <dc:subject/>
    <meta:keyword/>
    <dc:creator>정보통신 유공 사무국</dc:creator>
    <meta:creation-date>2024-05-08T01:13:18.000</meta:creation-date>
    <meta:print-date>60056-05-28T05:36:10.000000955</meta:print-date>
    <meta:generator>hwp/hangul/11, 0, 0, 65535/NAME="Red_Hat_Enterprise_Linux_Server"</meta:generator>
  </office:meta>
</office:document-meta>
</file>