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" manifest:full-path="Pictures/EMB000170f62ca2.jpg"/>
  <manifest:file-entry manifest:media-type="" manifest:full-path="Pictures/EMB000170f62ca3.jpg"/>
  <manifest:file-entry manifest:media-type="" manifest:full-path="Pictures/EMB000170f62ca4.jpg"/>
  <manifest:file-entry manifest:media-type="" manifest:full-path="Pictures/EMB000170f62ca5.jpg"/>
  <manifest:file-entry manifest:media-type="" manifest:full-path="Pictures/EMB000170f62ca6.jpg"/>
  <manifest:file-entry manifest:media-type="" manifest:full-path="Pictures/EMB000170f62ca7.jpg"/>
  <manifest:file-entry manifest:media-type="" manifest:full-path="Pictures/EMB000170f62ca8.jpg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태고딕" style:name="#태고딕"/>
    <style:font-face svg:font-family="-윤고딕110" style:name="-윤고딕110"/>
    <style:font-face svg:font-family="-윤고딕120" style:name="-윤고딕120"/>
    <style:font-face svg:font-family="-윤고딕310" style:name="-윤고딕310"/>
    <style:font-face svg:font-family="-윤고딕320" style:name="-윤고딕320"/>
    <style:font-face svg:font-family="-윤명조120" style:name="-윤명조120"/>
    <style:font-face svg:font-family="HCI Poppy" style:name="HCI Poppy"/>
    <style:font-face svg:font-family="HY신명조" style:name="HY신명조"/>
    <style:font-face svg:font-family="HY헤드라인M" style:name="HY헤드라인M"/>
    <style:font-face svg:font-family="맑은 고딕" style:name="맑은 고딕"/>
    <style:font-face svg:font-family="바탕" style:name="바탕"/>
    <style:font-face svg:font-family="바탕체" style:name="바탕체"/>
    <style:font-face svg:font-family="산돌명조 L" style:name="산돌명조 L"/>
    <style:font-face svg:font-family="산세리프" style:name="산세리프"/>
    <style:font-face svg:font-family="신명 태고딕" style:name="신명 태고딕"/>
    <style:font-face svg:font-family="한양견고딕" style:name="한양견고딕"/>
    <style:font-face svg:font-family="한양그래픽" style:name="한양그래픽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automatic-styles>
    <style:style style:name="T2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" style:family="table">
      <style:table-properties style:width="16.960cm" table:align="left" fo:margin="0cm" style:shadow="none" style:may-break-between-rows="false" table:border-model="collapsing"/>
    </style:style>
    <style:style style:name="Table2.A" style:family="table-column">
      <style:table-column-properties style:column-width="16.960cm"/>
    </style:style>
    <style:style style:name="Table2.1" style:family="table-row">
      <style:table-row-properties style:min-row-height="3.80pt" fo:keep-together="auto"/>
    </style:style>
    <style:style style:name="Table2.A1" style:family="table-cell">
      <style:table-cell-properties style:vertical-align="middle" style:shadow="none" fo:border="none" fo:padding="0.049cm"/>
    </style:style>
    <style:style style:name="Table2.2" style:family="table-row">
      <style:table-row-properties style:min-row-height="25.63pt" fo:keep-together="auto"/>
    </style:style>
    <style:style style:name="Table2.A2" style:family="table-cell">
      <style:table-cell-properties style:vertical-align="middle" style:shadow="none" fo:border="none" fo:padding="0.049cm"/>
    </style:style>
    <style:style style:name="Table2.3" style:family="table-row">
      <style:table-row-properties style:min-row-height="3.80pt" fo:keep-together="auto"/>
    </style:style>
    <style:style style:name="Table2.A3" style:family="table-cell">
      <style:table-cell-properties style:vertical-align="middle" style:shadow="none" fo:border="none" fo:padding="0.049cm"/>
    </style:style>
    <style:style style:name="P9_0_MS1_b3" style:parent-style-name="Standard" style:master-pag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7_0" style:parent-style-name="Standard" style:family="paragraph">
      <style:paragraph-properties fo:line-height="20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7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9_0" style:parent-style-name="Standard" style:family="paragraph">
      <style:paragraph-properties fo:line-height="123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</style:style>
    <style:style style:name="T120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7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6" style:family="text">
      <style:text-properties fo:color="#000000" style:text-outline="false" style:text-line-through-style="solid" style:text-position="0% 100%" style:font-name="HY신명조" style:font-name-asian="HY신명조" style:font-name-complex="HY신명조" fo:font-family="HY신명조" style:font-family-asian="HY신명조" style:font-family-complex="HY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2" style:family="text">
      <style:text-properties fo:color="#000000" style:text-outline="false" style:text-line-through-style="solid" style:text-position="0% 100%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0_0" style:parent-style-name="Standard" style:family="paragraph">
      <style:paragraph-properties fo:line-height="95%" fo:text-align="justify" fo:margin-left="1.034cm" fo:margin-right="0cm" fo:text-indent="-1.034cm" fo:margin-top="0.247cm" fo:margin-bottom="0cm" fo:background-color="transparent" fo:border="none" style:shadow="none" style:text-autospace="none" style:vertical-align="auto" style:snap-to-layout-grid="true"/>
    </style:style>
    <style:style style:name="T20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9_0" style:parent-style-name="Standard" style:family="paragraph">
      <style:paragraph-properties fo:line-height="160%" fo:text-align="justify" fo:margin-left="1.034cm" fo:margin-right="0cm" fo:text-indent="-1.034cm" fo:margin-top="0.247cm" fo:margin-bottom="0cm" fo:background-color="transparent" fo:border="none" style:shadow="none" style:text-autospace="none" style:vertical-align="auto" style:snap-to-layout-grid="true"/>
    </style:style>
    <style:style style:name="P181_0" style:parent-style-name="Standard" style:family="paragraph">
      <style:paragraph-properties fo:line-height="123%" fo:text-align="justify" fo:margin-left="1.248cm" fo:margin-right="0cm" fo:text-indent="-1.248cm" fo:margin-top="0.035cm" fo:margin-bottom="0cm" fo:background-color="transparent" fo:border="none" style:shadow="none" style:text-autospace="none" style:vertical-align="auto" style:snap-to-layout-grid="true"/>
    </style:style>
    <style:style style:name="T110" style:family="text">
      <style:text-properties fo:color="#000000" style:text-outline="false" style:text-line-through-style="solid" style:text-position="0% 100%" style:font-name="HY신명조" style:font-name-asian="HY신명조" style:font-name-complex="HY신명조" fo:font-family="HY신명조" style:font-family-asian="HY신명조" style:font-family-complex="HY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11" style:family="text">
      <style:text-properties fo:color="#000000" style:text-outline="false" style:text-line-through-style="solid" style:text-position="0% 100%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82_0" style:parent-style-name="Standard" style:family="paragraph">
      <style:paragraph-properties fo:line-height="95%" fo:text-align="justify" fo:margin-left="0.977cm" fo:margin-right="0cm" fo:text-indent="-0.977cm" fo:margin-top="0.247cm" fo:margin-bottom="0cm" fo:background-color="transparent" fo:border="none" style:shadow="none" style:text-autospace="none" style:vertical-align="auto" style:snap-to-layout-grid="true"/>
    </style:style>
    <style:style style:name="P183_0" style:parent-style-name="Standard" style:family="paragraph">
      <style:paragraph-properties fo:line-height="117%" fo:text-align="justify" fo:margin-left="1.032cm" fo:margin-right="0cm" fo:text-indent="-1.032cm" fo:margin-top="0.247cm" fo:margin-bottom="0cm" fo:background-color="transparent" fo:border="none" style:shadow="none" style:text-autospace="none" style:vertical-align="auto" style:snap-to-layout-grid="true"/>
    </style:style>
    <style:style style:name="T8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8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84_0" style:parent-style-name="Standard" style:family="paragraph">
      <style:paragraph-properties fo:line-height="95%" fo:text-align="justify" fo:margin-left="1.032cm" fo:margin-right="0cm" fo:text-indent="-1.032cm" fo:margin-top="0.247cm" fo:margin-bottom="0cm" fo:background-color="transparent" fo:border="none" style:shadow="none" style:text-autospace="none" style:vertical-align="auto" style:snap-to-layout-grid="true"/>
    </style:style>
    <style:style style:name="T9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2_1" style:parent-style-name="본문" style:family="paragraph">
      <style:paragraph-properties fo:line-height="160%" fo:text-align="justify" fo:margin-left="1.309cm" fo:margin-right="0cm" fo:text-indent="-1.309cm" fo:margin-top="0cm" fo:margin-bottom="0cm" fo:background-color="transparent" fo:border="none" style:shadow="none" style:text-autospace="none" style:vertical-align="auto" style:snap-to-layout-grid="true"/>
    </style:style>
    <style:style style:name="P185_0" style:parent-style-name="Standard" style:family="paragraph">
      <style:paragraph-properties fo:line-height="117%" fo:text-align="justify" fo:margin-left="1.248cm" fo:margin-right="0cm" fo:text-indent="-1.248cm" fo:margin-top="0.035cm" fo:margin-bottom="0cm" fo:background-color="transparent" fo:border="none" style:shadow="none" style:text-autospace="none" style:vertical-align="auto" style:snap-to-layout-grid="true"/>
    </style:style>
    <style:style style:name="T17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99" style:family="text">
      <style:text-properties fo:color="#000000" style:text-outline="false" style:text-line-through-style="solid" style:text-position="0% 100%" style:font-name="HY신명조" style:font-name-asian="HY신명조" style:font-name-complex="HY신명조" fo:font-family="HY신명조" style:font-family-asian="HY신명조" style:font-family-complex="HY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2" style:family="text">
      <style:text-properties fo:color="#000000" style:text-outline="false" style:text-line-through-style="solid" style:text-position="0% 100%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-1.8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6_0" style:parent-style-name="Standard" style:family="paragraph">
      <style:paragraph-properties fo:line-height="95%" fo:text-align="justify" fo:margin-left="0.905cm" fo:margin-right="0cm" fo:text-indent="-0.905cm" fo:margin-top="0.247cm" fo:margin-bottom="0cm" fo:background-color="transparent" fo:border="none" style:shadow="none" style:text-autospace="none" style:vertical-align="auto" style:snap-to-layout-grid="true"/>
    </style:style>
    <style:style style:name="T18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3_0" style:parent-style-name="Standard" style:family="paragraph">
      <style:paragraph-properties fo:line-height="160%" fo:text-align="justify" fo:margin-left="1.407cm" fo:margin-right="0cm" fo:text-indent="-1.407cm" fo:margin-top="0.176cm" fo:margin-bottom="0cm" fo:background-color="transparent" fo:border="none" style:shadow="none" style:text-autospace="none" style:vertical-align="auto" style:snap-to-layout-grid="true"/>
    </style:style>
    <style:style style:name="P179_0_b4" style:parent-style-name="Standard" style:family="paragraph">
      <style:paragraph-properties fo:line-height="123%" fo:text-align="justify" fo:margin-left="0.861cm" fo:margin-right="0cm" fo:text-indent="-0.861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91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68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87_0" style:parent-style-name="Standard" style:family="paragraph">
      <style:paragraph-properties fo:line-height="89%" fo:text-align="justify" fo:margin-left="1.248cm" fo:margin-right="0cm" fo:text-indent="-1.248cm" fo:margin-top="0.035cm" fo:margin-bottom="0cm" fo:background-color="transparent" fo:border="none" style:shadow="none" style:text-autospace="none" style:vertical-align="auto" style:snap-to-layout-grid="true"/>
    </style:style>
    <style:style style:name="Table3" style:family="table">
      <style:table-properties style:width="17.000cm" table:align="left" fo:margin="0cm" style:shadow="none" style:may-break-between-rows="true" table:border-model="collapsing"/>
    </style:style>
    <style:style style:name="Table3.A" style:family="table-column">
      <style:table-column-properties style:column-width="2.106cm"/>
    </style:style>
    <style:style style:name="Table3.B" style:family="table-column">
      <style:table-column-properties style:column-width="5.201cm"/>
    </style:style>
    <style:style style:name="Table3.C" style:family="table-column">
      <style:table-column-properties style:column-width="9.693cm"/>
    </style:style>
    <style:style style:name="Table3.1" style:family="table-row">
      <style:table-row-properties style:min-row-height="14.82pt" fo:keep-together="auto"/>
    </style:style>
    <style:style style:name="Table3.A1" style:family="table-cell">
      <style:table-cell-properties style:vertical-align="middle" style:shadow="none" fo:background-color="#e5e5ff" fo:border-top="0.012cm solid #000000" fo:border-bottom="0.012cm solid #000000" fo:border-left="none" fo:border-right="0.012cm solid #000000" fo:padding="0.050cm"/>
    </style:style>
    <style:style style:name="Table3.B1" style:family="table-cell">
      <style:table-cell-properties style:vertical-align="middle" style:shadow="none" fo:background-color="#e5e5ff" fo:border="0.012cm solid #000000" fo:padding="0.050cm"/>
    </style:style>
    <style:style style:name="Table3.C1" style:family="table-cell">
      <style:table-cell-properties style:vertical-align="middle" style:shadow="none" fo:background-color="#e5e5ff" fo:border-top="0.012cm solid #000000" fo:border-bottom="0.012cm solid #000000" fo:border-left="0.012cm solid #000000" fo:border-right="none" fo:padding="0.050cm"/>
    </style:style>
    <style:style style:name="Table3.2" style:family="table-row">
      <style:table-row-properties style:min-row-height="158.13pt" fo:keep-together="auto"/>
    </style:style>
    <style:style style:name="Table3.A2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3.B2" style:family="table-cell">
      <style:table-cell-properties style:vertical-align="middle" style:shadow="none" fo:border="0.012cm solid #000000" fo:padding="0.050cm"/>
    </style:style>
    <style:style style:name="Table3.C2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3.3" style:family="table-row">
      <style:table-row-properties style:min-row-height="78.93pt" fo:keep-together="auto"/>
    </style:style>
    <style:style style:name="Table3.A3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3.B3" style:family="table-cell">
      <style:table-cell-properties style:vertical-align="middle" style:shadow="none" fo:border="0.012cm solid #000000" fo:padding="0.050cm"/>
    </style:style>
    <style:style style:name="Table3.C3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3.4" style:family="table-row">
      <style:table-row-properties style:min-row-height="42.46pt" fo:keep-together="auto"/>
    </style:style>
    <style:style style:name="Table3.A4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3.B4" style:family="table-cell">
      <style:table-cell-properties style:vertical-align="middle" style:shadow="none" fo:border="0.012cm solid #000000" fo:padding="0.050cm"/>
    </style:style>
    <style:style style:name="Table3.C4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3.5" style:family="table-row">
      <style:table-row-properties style:min-row-height="14.32pt" fo:keep-together="auto"/>
    </style:style>
    <style:style style:name="Table3.A5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3.B5" style:family="table-cell">
      <style:table-cell-properties style:vertical-align="middle" style:shadow="none" fo:border="0.012cm solid #000000" fo:padding="0.050cm"/>
    </style:style>
    <style:style style:name="P188_0" style:parent-style-name="Standard" style:family="paragraph">
      <style:paragraph-properties fo:line-height="95%" fo:text-align="justify" fo:margin-left="0.974cm" fo:margin-right="0cm" fo:text-indent="-0.974cm" fo:margin-top="0.176cm" fo:margin-bottom="0cm" fo:background-color="transparent" fo:border="none" style:shadow="none" style:text-autospace="none" style:vertical-align="auto" style:snap-to-layout-grid="true"/>
    </style:style>
    <style:style style:name="T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_0" style:parent-style-name="Standard" style:family="paragraph">
      <style:paragraph-properties fo:line-height="150%" fo:text-align="justify" fo:margin-left="0.713cm" fo:margin-right="0cm" fo:text-indent="-0.713cm" fo:margin-top="0cm" fo:margin-bottom="0cm" fo:background-color="transparent" fo:border="none" style:shadow="none" style:text-autospace="none" style:vertical-align="auto" style:snap-to-layout-grid="true"/>
    </style:style>
    <style:style style:name="T19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9_0" style:parent-style-name="Standard" style:family="paragraph">
      <style:paragraph-properties fo:line-height="115%" fo:text-align="justify" fo:margin-left="1.248cm" fo:margin-right="0cm" fo:text-indent="-1.248cm" fo:margin-top="0.035cm" fo:margin-bottom="0cm" fo:background-color="transparent" fo:border="none" style:shadow="none" style:text-autospace="none" style:vertical-align="auto" style:snap-to-layout-grid="true"/>
    </style:style>
    <style:style style:name="T2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90_0" style:parent-style-name="Standard" style:family="paragraph">
      <style:paragraph-properties fo:line-height="89%" fo:text-align="justify" fo:margin-left="1.055cm" fo:margin-right="0cm" fo:text-indent="-1.055cm" fo:margin-top="0.176cm" fo:margin-bottom="0cm" fo:background-color="transparent" fo:border="none" style:shadow="none" style:text-autospace="none" style:vertical-align="auto" style:snap-to-layout-grid="true"/>
    </style:style>
    <style:style style:name="Table4" style:family="table">
      <style:table-properties style:width="16.801cm" table:align="left" fo:margin="0cm" style:shadow="none" style:may-break-between-rows="true" table:border-model="collapsing"/>
    </style:style>
    <style:style style:name="Table4.A" style:family="table-column">
      <style:table-column-properties style:column-width="16.801cm"/>
    </style:style>
    <style:style style:name="Table4.1" style:family="table-row">
      <style:table-row-properties style:min-row-height="83.74pt" fo:keep-together="auto"/>
    </style:style>
    <style:style style:name="Table4.A1" style:family="table-cell">
      <style:table-cell-properties style:vertical-align="middle" style:shadow="none" fo:background-color="#e5e5ff" fo:border="0.07cm solid #000000" fo:padding-top="0.050cm" fo:padding-bottom="0.050cm" fo:padding-left="0.180cm" fo:padding-right="0.180cm"/>
    </style:style>
    <style:style style:name="P191_0" style:parent-style-name="Standard" style:family="paragraph">
      <style:paragraph-properties fo:line-height="117%" fo:text-align="justify" fo:margin-left="1.090cm" fo:margin-right="0cm" fo:text-indent="-1.090cm" fo:margin-top="0.106cm" fo:margin-bottom="0cm" fo:background-color="transparent" fo:border="none" style:shadow="none" style:text-autospace="none" style:vertical-align="auto" style:snap-to-layout-grid="true"/>
    </style:style>
    <style:style style:name="T18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4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2_0" style:parent-style-name="Standard" style:family="paragraph">
      <style:paragraph-properties fo:line-height="95%" fo:text-align="justify" fo:margin-left="1.055cm" fo:margin-right="0cm" fo:text-indent="-1.055cm" fo:margin-top="0.353cm" fo:margin-bottom="0cm" fo:background-color="transparent" fo:border="none" style:shadow="none" style:text-autospace="none" style:vertical-align="auto" style:snap-to-layout-grid="true"/>
    </style:style>
    <style:style style:name="T3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93_20" style:parent-style-name="각주내용(신명조9)" style:family="paragraph">
      <style:paragraph-properties fo:line-height="117%" fo:text-align="justify" fo:margin-left="1.046cm" fo:margin-right="0cm" fo:text-indent="-1.046cm" fo:margin-top="0.106cm" fo:margin-bottom="0cm" fo:background-color="transparent" fo:border="none" style:shadow="none" style:text-autospace="none" style:vertical-align="auto" style:snap-to-layout-grid="false"/>
    </style:style>
    <style:style style:name="T22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2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194_0" style:parent-style-name="Standard" style:family="paragraph">
      <style:paragraph-properties fo:line-height="117%" fo:text-align="justify" fo:margin-left="1.381cm" fo:margin-right="0cm" fo:text-indent="-1.381cm" fo:margin-top="0.106cm" fo:margin-bottom="0cm" fo:background-color="transparent" fo:border="none" style:shadow="none" style:text-autospace="none" style:vertical-align="auto" style:snap-to-layout-grid="true"/>
    </style:style>
    <style:style style:name="T22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54_0" style:parent-style-name="Standard" style:family="paragraph">
      <style:paragraph-properties fo:line-height="160%" fo:text-align="justify" fo:margin-left="1.685cm" fo:margin-right="0cm" fo:text-indent="-1.685cm" fo:margin-top="0.106cm" fo:margin-bottom="0cm" fo:background-color="transparent" fo:border="none" style:shadow="none" style:text-autospace="none" style:vertical-align="auto" style:snap-to-layout-grid="true"/>
    </style:style>
    <style:style style:name="T3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3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5_20" style:parent-style-name="각주내용(신명조9)" style:family="paragraph">
      <style:paragraph-properties fo:line-height="117%" fo:text-align="justify" fo:margin-left="0.977cm" fo:margin-right="0cm" fo:text-indent="-0.977cm" fo:margin-top="0.106cm" fo:margin-bottom="0cm" fo:background-color="transparent" fo:border="none" style:shadow="none" style:text-autospace="none" style:vertical-align="auto" style:snap-to-layout-grid="false"/>
    </style:style>
    <style:style style:name="P196_0" style:parent-style-name="Standard" style:family="paragraph">
      <style:paragraph-properties fo:line-height="117%" fo:text-align="justify" fo:margin-left="1.328cm" fo:margin-right="0cm" fo:text-indent="-1.328cm" fo:margin-top="0.106cm" fo:margin-bottom="0cm" fo:background-color="transparent" fo:border="none" style:shadow="none" style:text-autospace="none" style:vertical-align="auto" style:snap-to-layout-grid="true"/>
    </style:style>
    <style:style style:name="T3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7_0" style:parent-style-name="Standard" style:family="paragraph">
      <style:paragraph-properties fo:line-height="117%" fo:text-align="justify" fo:margin-left="1.324cm" fo:margin-right="0cm" fo:text-indent="-1.324cm" fo:margin-top="0.106cm" fo:margin-bottom="0cm" fo:background-color="transparent" fo:border="none" style:shadow="none" style:text-autospace="none" style:vertical-align="auto" style:snap-to-layout-grid="true"/>
    </style:style>
    <style:style style:name="Table5" style:family="table">
      <style:table-properties style:width="16.801cm" table:align="left" fo:margin="0.100cm" style:shadow="none" style:may-break-between-rows="true" table:border-model="collapsing"/>
    </style:style>
    <style:style style:name="Table5.A" style:family="table-column">
      <style:table-column-properties style:column-width="16.801cm"/>
    </style:style>
    <style:style style:name="Table5.1" style:family="table-row">
      <style:table-row-properties style:min-row-height="0.01pt" fo:keep-together="auto"/>
    </style:style>
    <style:style style:name="Table5.A1" style:family="table-cell">
      <style:table-cell-properties style:vertical-align="middle" style:shadow="none" fo:background-color="#e7e7f7" fo:border="0.07cm solid #000000" fo:padding-top="0.050cm" fo:padding-bottom="0.050cm" fo:padding-left="0.180cm" fo:padding-right="0.180cm"/>
    </style:style>
    <style:style style:name="T21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8_0" style:parent-style-name="Standard" style:family="paragraph">
      <style:paragraph-properties fo:line-height="160%" fo:text-align="justify" fo:margin-left="1.319cm" fo:margin-right="0cm" fo:text-indent="-1.319cm" fo:margin-top="0.106cm" fo:margin-bottom="0cm" fo:background-color="transparent" fo:border="none" style:shadow="none" style:text-autospace="none" style:vertical-align="auto" style:snap-to-layout-grid="true"/>
    </style:style>
    <style:style style:name="T5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7.00pt" style:font-size-asian="7.00pt" style:font-size-complex="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8_0" style:parent-style-name="Standard" style:family="paragraph">
      <style:paragraph-properties fo:line-height="117%" fo:text-align="justify" fo:margin-left="1.069cm" fo:margin-right="0cm" fo:text-indent="-1.069cm" fo:margin-top="0.106cm" fo:margin-bottom="0cm" fo:background-color="transparent" fo:border="none" style:shadow="none" style:text-autospace="none" style:vertical-align="auto" style:snap-to-layout-grid="true"/>
    </style:style>
    <style:style style:name="T23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9_0" style:parent-style-name="Standard" style:family="paragraph">
      <style:paragraph-properties fo:line-height="109%" fo:text-align="justify" fo:margin-left="0.974cm" fo:margin-right="0cm" fo:text-indent="-0.974cm" fo:margin-top="0.106cm" fo:margin-bottom="0cm" fo:background-color="transparent" fo:border="none" style:shadow="none" style:text-autospace="none" style:vertical-align="auto" style:snap-to-layout-grid="true"/>
    </style:style>
    <style:style style:name="T7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3_0" style:parent-style-name="Standard" style:family="paragraph">
      <style:paragraph-properties fo:line-height="160%" fo:text-align="justify" fo:margin-left="0.978cm" fo:margin-right="0cm" fo:text-indent="-0.978cm" fo:margin-top="0.106cm" fo:margin-bottom="0cm" fo:background-color="transparent" fo:border="none" style:shadow="none" style:text-autospace="none" style:vertical-align="auto" style:snap-to-layout-grid="true"/>
    </style:style>
    <style:style style:name="T16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00_0" style:parent-style-name="Standard" style:family="paragraph">
      <style:paragraph-properties fo:line-height="117%" fo:text-align="justify" fo:margin-left="0.828cm" fo:margin-right="0cm" fo:text-indent="-0.828cm" fo:margin-top="0.106cm" fo:margin-bottom="0cm" fo:background-color="transparent" fo:border="none" style:shadow="none" style:text-autospace="none" style:vertical-align="auto" style:snap-to-layout-grid="true"/>
    </style:style>
    <style:style style:name="P201_0" style:parent-style-name="Standard" style:family="paragraph">
      <style:paragraph-properties fo:line-height="117%" fo:text-align="justify" fo:margin-left="1.046cm" fo:margin-right="0cm" fo:text-indent="-1.046cm" fo:margin-top="0.106cm" fo:margin-bottom="0cm" fo:background-color="transparent" fo:border="none" style:shadow="none" style:text-autospace="none" style:vertical-align="auto" style:snap-to-layout-grid="true"/>
    </style:style>
    <style:style style:name="T236" style:family="text">
      <style:text-properties fo:color="#000000" style:text-outline="false" style:text-line-through-style="solid" style:text-line-through-color="#ff0000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2_0" style:parent-style-name="Standard" style:family="paragraph">
      <style:paragraph-properties fo:line-height="160%" fo:text-align="justify" fo:margin-left="1.606cm" fo:margin-right="0cm" fo:text-indent="-1.606cm" fo:margin-top="0.106cm" fo:margin-bottom="0cm" fo:background-color="transparent" fo:border="none" style:shadow="none" style:text-autospace="none" style:vertical-align="auto" style:snap-to-layout-grid="true"/>
    </style:style>
    <style:style style:name="T2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02_0" style:parent-style-name="Standard" style:family="paragraph">
      <style:paragraph-properties fo:line-height="117%" fo:text-align="justify" fo:margin-left="1.016cm" fo:margin-right="0cm" fo:text-indent="-1.016cm" fo:margin-top="0.106cm" fo:margin-bottom="0cm" fo:background-color="transparent" fo:border="none" style:shadow="none" style:text-autospace="none" style:vertical-align="auto" style:snap-to-layout-grid="true"/>
    </style:style>
    <style:style style:name="T3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03_0" style:parent-style-name="Standard" style:family="paragraph">
      <style:paragraph-properties fo:line-height="117%" fo:text-align="justify" fo:margin-left="0.969cm" fo:margin-right="0cm" fo:text-indent="-0.969cm" fo:margin-top="0.106cm" fo:margin-bottom="0cm" fo:background-color="transparent" fo:border="none" style:shadow="none" style:text-autospace="none" style:vertical-align="auto" style:snap-to-layout-grid="true"/>
    </style:style>
    <style:style style:name="P204_0" style:parent-style-name="Standard" style:family="paragraph">
      <style:paragraph-properties fo:line-height="117%" fo:text-align="justify" fo:margin-left="1.396cm" fo:margin-right="0cm" fo:text-indent="-1.396cm" fo:margin-top="0.106cm" fo:margin-bottom="0cm" fo:background-color="transparent" fo:border="none" style:shadow="none" style:text-autospace="none" style:vertical-align="auto" style:snap-to-layout-grid="true"/>
    </style:style>
    <style:style style:name="T23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_0" style:parent-style-name="Standard" style:family="paragraph">
      <style:paragraph-properties fo:line-height="160%" fo:text-align="justify" fo:margin-left="1.770cm" fo:margin-right="0cm" fo:text-indent="-1.770cm" fo:margin-top="0.106cm" fo:margin-bottom="0cm" fo:background-color="transparent" fo:border="none" style:shadow="none" style:text-autospace="none" style:vertical-align="auto" style:snap-to-layout-grid="true"/>
    </style:style>
    <style:style style:name="P205_0" style:parent-style-name="Standard" style:family="paragraph">
      <style:paragraph-properties fo:line-height="117%" fo:text-align="justify" fo:margin-left="0.978cm" fo:margin-right="0cm" fo:text-indent="-0.978cm" fo:margin-top="0.106cm" fo:margin-bottom="0cm" fo:background-color="transparent" fo:border="none" style:shadow="none" style:text-autospace="none" style:vertical-align="auto" style:snap-to-layout-grid="true"/>
    </style:style>
    <style:style style:name="Table7" style:family="table">
      <style:table-properties style:width="16.500cm" table:align="left" fo:margin="0cm" style:shadow="none" style:may-break-between-rows="true" table:border-model="collapsing"/>
    </style:style>
    <style:style style:name="Table7.A" style:family="table-column">
      <style:table-column-properties style:column-width="3.603cm"/>
    </style:style>
    <style:style style:name="Table7.B" style:family="table-column">
      <style:table-column-properties style:column-width="10.392cm"/>
    </style:style>
    <style:style style:name="Table7.C" style:family="table-column">
      <style:table-column-properties style:column-width="2.505cm"/>
    </style:style>
    <style:style style:name="Table7.1" style:family="table-row">
      <style:table-row-properties style:min-row-height="14.82pt" fo:keep-together="auto"/>
    </style:style>
    <style:style style:name="Table7.A1" style:family="table-cell">
      <style:table-cell-properties style:vertical-align="middle" style:shadow="none" fo:background-color="#e5e5ff" fo:border-top="0.012cm solid #000000" fo:border-bottom="0.05cm double #000000" fo:border-left="none" fo:border-right="0.012cm solid #000000" style:border-line-width-bottom="0.017cm 0.008cm 0.017cm" fo:padding-top="0.050cm" fo:padding-bottom="0.050cm" fo:padding-left="0.180cm" fo:padding-right="0.180cm"/>
    </style:style>
    <style:style style:name="Table7.B1" style:family="table-cell">
      <style:table-cell-properties style:vertical-align="middle" style:shadow="none" fo:background-color="#e5e5ff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7.C1" style:family="table-cell">
      <style:table-cell-properties style:vertical-align="middle" style:shadow="none" fo:background-color="#e5e5ff" fo:border-top="0.012cm solid #000000" fo:border-bottom="0.05cm double #000000" fo:border-left="0.012cm solid #000000" fo:border-right="none" style:border-line-width-bottom="0.017cm 0.008cm 0.017cm" fo:padding-top="0.050cm" fo:padding-bottom="0.050cm" fo:padding-left="0.180cm" fo:padding-right="0.180cm"/>
    </style:style>
    <style:style style:name="Table7.2" style:family="table-row">
      <style:table-row-properties style:min-row-height="49.62pt" fo:keep-together="auto"/>
    </style:style>
    <style:style style:name="Table7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-top="0.050cm" fo:padding-bottom="0.050cm" fo:padding-left="0.180cm" fo:padding-right="0.180cm"/>
    </style:style>
    <style:style style:name="Table7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7.C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-top="0.050cm" fo:padding-bottom="0.050cm" fo:padding-left="0.180cm" fo:padding-right="0.180cm"/>
    </style:style>
    <style:style style:name="Table7.3" style:family="table-row">
      <style:table-row-properties style:min-row-height="49.62pt" fo:keep-together="auto"/>
    </style:style>
    <style:style style:name="Table7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7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7.4" style:family="table-row">
      <style:table-row-properties style:min-row-height="32.22pt" fo:keep-together="auto"/>
    </style:style>
    <style:style style:name="Table7.A4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7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64_0" style:parent-style-name="Standard" style:family="paragraph">
      <style:paragraph-properties fo:line-height="160%" fo:text-align="end" fo:margin-left="0.913cm" fo:margin-right="0cm" fo:text-indent="-0.913cm" fo:margin-top="0.106cm" fo:margin-bottom="0cm" fo:background-color="transparent" fo:border="none" style:shadow="none" style:text-autospace="none" style:vertical-align="auto" style:snap-to-layout-grid="true"/>
    </style:style>
    <style:style style:name="P206_0" style:parent-style-name="Standard" style:family="paragraph">
      <style:paragraph-properties fo:line-height="127%" fo:text-align="justify" fo:margin-left="1.248cm" fo:margin-right="0cm" fo:text-indent="-1.248cm" fo:margin-top="0.035cm" fo:margin-bottom="0cm" fo:background-color="transparent" fo:border="none" style:shadow="none" style:text-autospace="none" style:vertical-align="auto" style:snap-to-layout-grid="true"/>
    </style:style>
    <style:style style:name="P207_0" style:parent-style-name="Standard" style:family="paragraph">
      <style:paragraph-properties fo:line-height="95%" fo:text-align="justify" fo:margin-left="0.977cm" fo:margin-right="0cm" fo:text-indent="-0.977cm" fo:margin-top="0.176cm" fo:margin-bottom="0cm" fo:background-color="transparent" fo:border="none" style:shadow="none" style:text-autospace="none" style:vertical-align="auto" style:snap-to-layout-grid="true"/>
    </style:style>
    <style:style style:name="T17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08_0" style:parent-style-name="Standard" style:family="paragraph">
      <style:paragraph-properties fo:line-height="117%" fo:text-align="justify" fo:margin-left="0.977cm" fo:margin-right="0cm" fo:text-indent="-0.977cm" fo:margin-top="0.176cm" fo:margin-bottom="0cm" fo:background-color="transparent" fo:border="none" style:shadow="none" style:text-autospace="none" style:vertical-align="auto" style:snap-to-layout-grid="true"/>
    </style:style>
    <style:style style:name="T8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5_19" style:parent-style-name="머리말(신명조9)" style:family="paragraph">
      <style:paragraph-properties fo:line-height="110%" fo:text-align="justify" fo:margin-left="1.728cm" fo:margin-right="0cm" fo:text-indent="-1.728cm" fo:margin-top="0.176cm" fo:margin-bottom="0cm" fo:background-color="transparent" fo:border="none" style:shadow="none" style:text-autospace="none" style:vertical-align="auto" style:snap-to-layout-grid="false"/>
    </style:style>
    <style:style style:name="T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8_19" style:parent-style-name="머리말(신명조9)" style:family="paragraph">
      <style:paragraph-properties fo:line-height="160%" fo:text-align="justify" fo:margin-left="1.506cm" fo:margin-right="0cm" fo:text-indent="-1.506cm" fo:margin-top="0.176cm" fo:margin-bottom="0cm" fo:background-color="transparent" fo:border="none" style:shadow="none" style:text-autospace="none" style:vertical-align="auto" style:snap-to-layout-grid="false"/>
    </style:style>
    <style:style style:name="T17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5.00pt" style:font-size-asian="5.00pt" style:font-size-complex="5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4_19" style:parent-style-name="머리말(신명조9)" style:family="paragraph">
      <style:paragraph-properties fo:line-height="110%" fo:text-align="justify" fo:margin-left="1.506cm" fo:margin-right="0cm" fo:text-indent="-1.506cm" fo:margin-top="0.176cm" fo:margin-bottom="0cm" fo:background-color="transparent" fo:border="none" style:shadow="none" style:text-autospace="none" style:vertical-align="auto" style:snap-to-layout-grid="false"/>
    </style:style>
    <style:style style:name="Table8" style:family="table">
      <style:table-properties style:width="16.851cm" table:align="left" fo:margin="0cm" style:shadow="none" style:may-break-between-rows="false" table:border-model="collapsing"/>
    </style:style>
    <style:style style:name="Table8.A" style:family="table-column">
      <style:table-column-properties style:column-width="3.853cm"/>
    </style:style>
    <style:style style:name="Table8.B" style:family="table-column">
      <style:table-column-properties style:column-width="9.244cm"/>
    </style:style>
    <style:style style:name="Table8.C" style:family="table-column">
      <style:table-column-properties style:column-width="3.754cm"/>
    </style:style>
    <style:style style:name="Table8.1" style:family="table-row">
      <style:table-row-properties style:min-row-height="11.66pt" fo:keep-together="auto"/>
    </style:style>
    <style:style style:name="Table8.A1" style:family="table-cell">
      <style:table-cell-properties style:vertical-align="middle" style:shadow="none" fo:border-top="none" fo:border-bottom="0.02cm solid #000000" fo:border-left="none" fo:border-right="0.02cm solid #000000" fo:padding="0.100cm"/>
    </style:style>
    <style:style style:name="Table8.B1" style:family="table-cell">
      <style:table-cell-properties style:vertical-align="middle" style:shadow="none" fo:background-color="#f5eff8" fo:border-top="0.02cm solid #000000" fo:border-bottom="0.04cm solid #000000" fo:border-left="0.02cm solid #000000" fo:border-right="0.04cm solid #000000" fo:padding="0.100cm"/>
    </style:style>
    <style:style style:name="Table8.C1" style:family="table-cell">
      <style:table-cell-properties style:vertical-align="middle" style:shadow="none" fo:border-top="none" fo:border-bottom="0.02cm solid #000000" fo:border-left="0.04cm solid #000000" fo:border-right="none" fo:padding="0.100cm"/>
    </style:style>
    <style:style style:name="Table8.2" style:family="table-row">
      <style:table-row-properties style:min-row-height="11.66pt" fo:keep-together="auto"/>
    </style:style>
    <style:style style:name="Table8.A2" style:family="table-cell">
      <style:table-cell-properties style:vertical-align="middle" style:shadow="none" fo:border-top="0.02cm solid #000000" fo:border-bottom="none" fo:border-left="0.02cm solid #000000" fo:border-right="0.02cm solid #000000" fo:padding="0.100cm"/>
    </style:style>
    <style:style style:name="Table8.C2" style:family="table-cell">
      <style:table-cell-properties style:vertical-align="middle" style:shadow="none" fo:border-top="0.02cm solid #000000" fo:border-bottom="none" fo:border-left="0.04cm solid #000000" fo:border-right="0.02cm solid #000000" fo:padding="0.100cm"/>
    </style:style>
    <style:style style:name="Table8.3" style:family="table-row">
      <style:table-row-properties style:min-row-height="275.61pt" fo:keep-together="auto"/>
    </style:style>
    <style:style style:name="Table8.A3" style:family="table-cell">
      <style:table-cell-properties style:vertical-align="middle" style:shadow="none" fo:border-top="none" fo:border-bottom="0.02cm solid #000000" fo:border-left="0.02cm solid #000000" fo:border-right="0.02cm solid #000000" fo:padding="0.100cm"/>
    </style:style>
    <style:style style:name="Table10" style:family="table">
      <style:table-properties style:width="16.851cm" table:align="left" fo:margin="0cm" style:shadow="none" style:may-break-between-rows="false" table:border-model="collapsing"/>
    </style:style>
    <style:style style:name="Table10.A" style:family="table-column">
      <style:table-column-properties style:column-width="3.853cm"/>
    </style:style>
    <style:style style:name="Table10.B" style:family="table-column">
      <style:table-column-properties style:column-width="9.244cm"/>
    </style:style>
    <style:style style:name="Table10.C" style:family="table-column">
      <style:table-column-properties style:column-width="3.754cm"/>
    </style:style>
    <style:style style:name="Table10.1" style:family="table-row">
      <style:table-row-properties style:min-row-height="11.66pt" fo:keep-together="auto"/>
    </style:style>
    <style:style style:name="Table10.A1" style:family="table-cell">
      <style:table-cell-properties style:vertical-align="middle" style:shadow="none" fo:border-top="none" fo:border-bottom="0.02cm solid #000000" fo:border-left="none" fo:border-right="0.02cm solid #000000" fo:padding="0.100cm"/>
    </style:style>
    <style:style style:name="Table10.B1" style:family="table-cell">
      <style:table-cell-properties style:vertical-align="middle" style:shadow="none" fo:background-color="#f5eff8" fo:border-top="0.02cm solid #000000" fo:border-bottom="0.04cm solid #000000" fo:border-left="0.02cm solid #000000" fo:border-right="0.04cm solid #000000" fo:padding="0.100cm"/>
    </style:style>
    <style:style style:name="Table10.C1" style:family="table-cell">
      <style:table-cell-properties style:vertical-align="middle" style:shadow="none" fo:border-top="none" fo:border-bottom="0.02cm solid #000000" fo:border-left="0.04cm solid #000000" fo:border-right="none" fo:padding="0.100cm"/>
    </style:style>
    <style:style style:name="Table10.2" style:family="table-row">
      <style:table-row-properties style:min-row-height="11.66pt" fo:keep-together="auto"/>
    </style:style>
    <style:style style:name="Table10.A2" style:family="table-cell">
      <style:table-cell-properties style:vertical-align="middle" style:shadow="none" fo:border-top="0.02cm solid #000000" fo:border-bottom="none" fo:border-left="0.02cm solid #000000" fo:border-right="0.02cm solid #000000" fo:padding="0.100cm"/>
    </style:style>
    <style:style style:name="Table10.C2" style:family="table-cell">
      <style:table-cell-properties style:vertical-align="middle" style:shadow="none" fo:border-top="0.02cm solid #000000" fo:border-bottom="none" fo:border-left="0.04cm solid #000000" fo:border-right="0.02cm solid #000000" fo:padding="0.100cm"/>
    </style:style>
    <style:style style:name="Table10.3" style:family="table-row">
      <style:table-row-properties style:min-row-height="139.01pt" fo:keep-together="auto"/>
    </style:style>
    <style:style style:name="Table10.A3" style:family="table-cell">
      <style:table-cell-properties style:vertical-align="middle" style:shadow="none" fo:border-top="none" fo:border-bottom="0.02cm solid #000000" fo:border-left="0.02cm solid #000000" fo:border-right="0.02cm solid #000000" fo:padding="0.100cm"/>
    </style:style>
    <style:style style:name="P209_0" style:parent-style-name="Standard" style:family="paragraph">
      <style:paragraph-properties fo:line-height="114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</style:style>
    <style:style style:name="P210_0" style:parent-style-name="Standard" style:family="paragraph">
      <style:paragraph-properties fo:line-height="108%" fo:text-align="justify" fo:margin-left="1.249cm" fo:margin-right="0cm" fo:text-indent="-1.249cm" fo:margin-top="0.247cm" fo:margin-bottom="0cm" fo:background-color="transparent" fo:border="none" style:shadow="none" style:text-autospace="none" style:vertical-align="auto" style:snap-to-layout-grid="true"/>
    </style:style>
    <style:style style:name="T12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P211_0" style:parent-style-name="Standard" style:family="paragraph">
      <style:paragraph-properties fo:line-height="117%" fo:text-align="justify" fo:margin-left="1.249cm" fo:margin-right="0cm" fo:text-indent="-1.249cm" fo:margin-top="0.247cm" fo:margin-bottom="0cm" fo:background-color="transparent" fo:border="none" style:shadow="none" style:text-autospace="none" style:vertical-align="auto" style:snap-to-layout-grid="true"/>
    </style:style>
    <style:style style:name="T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15_1" style:parent-style-name="본문" style:family="paragraph">
      <style:paragraph-properties fo:line-height="148%" fo:text-align="justify" fo:margin-left="1.400cm" fo:margin-right="0cm" fo:text-indent="-1.400cm" fo:margin-top="0.071cm" fo:margin-bottom="0cm" fo:background-color="transparent" fo:border="none" style:shadow="none" style:text-autospace="none" style:vertical-align="auto" style:snap-to-layout-grid="true"/>
    </style:style>
    <style:style style:name="T20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2_0" style:parent-style-name="Standard" style:family="paragraph">
      <style:paragraph-properties fo:line-height="108%" fo:text-align="justify" fo:margin-left="3.129cm" fo:margin-right="0cm" fo:text-indent="-3.129cm" fo:margin-top="0.247cm" fo:margin-bottom="0cm" fo:background-color="transparent" fo:border="none" style:shadow="none" style:text-autospace="none" style:vertical-align="auto" style:snap-to-layout-grid="true"/>
    </style:style>
    <style:style style:name="T17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7_0" style:parent-style-name="Standard" style:family="paragraph">
      <style:paragraph-properties fo:line-height="148%" fo:text-align="justify" fo:margin-left="3.128cm" fo:margin-right="0cm" fo:text-indent="-3.128cm" fo:margin-top="0.176cm" fo:margin-bottom="0cm" fo:background-color="transparent" fo:border="none" style:shadow="none" style:text-autospace="none" style:vertical-align="auto" style:snap-to-layout-grid="true"/>
    </style:style>
    <style:style style:name="T20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2.2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2.2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0" style:family="text">
      <style:text-properties fo:color="#000000" style:text-outline="false" style:text-line-through-style="solid" style:text-position="0% 100%" style:font-name="HY신명조" style:font-name-asian="HY신명조" style:font-name-complex="HY신명조" fo:font-family="HY신명조" style:font-family-asian="HY신명조" style:font-family-complex="HY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97" style:family="text">
      <style:text-properties fo:color="#000000" style:text-outline="false" style:text-line-through-style="solid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3_0" style:parent-style-name="Standard" style:family="paragraph">
      <style:paragraph-properties fo:line-height="88%" fo:text-align="justify" fo:margin-left="0.974cm" fo:margin-right="0cm" fo:text-indent="-0.974cm" fo:margin-top="0.247cm" fo:margin-bottom="0cm" fo:background-color="transparent" fo:border="none" style:shadow="none" style:text-autospace="none" style:vertical-align="auto" style:snap-to-layout-grid="true"/>
    </style:style>
    <style:style style:name="T198" style:family="text">
      <style:text-properties fo:color="#000000" style:text-outline="false" style:text-line-through-style="solid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1" style:family="table">
      <style:table-properties style:width="16.989cm" table:align="left" fo:margin="0cm" style:shadow="none" style:may-break-between-rows="true" table:border-model="collapsing"/>
    </style:style>
    <style:style style:name="Table11.A" style:family="table-column">
      <style:table-column-properties style:column-width="2.105cm"/>
    </style:style>
    <style:style style:name="Table11.B" style:family="table-column">
      <style:table-column-properties style:column-width="0.199cm"/>
    </style:style>
    <style:style style:name="Table11.C" style:family="table-column">
      <style:table-column-properties style:column-width="14.685cm"/>
    </style:style>
    <style:style style:name="Table11.1" style:family="table-row">
      <style:table-row-properties style:min-row-height="28.31pt" fo:keep-together="auto"/>
    </style:style>
    <style:style style:name="Table11.A1" style:family="table-cell">
      <style:table-cell-properties style:vertical-align="middle" style:shadow="none" fo:background-color="#342dbe" fo:border="0.05cm solid #1b1760" fo:padding="0.050cm"/>
    </style:style>
    <style:style style:name="Table11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11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47_0_b4" style:parent-style-name="Standard" style:family="paragraph">
      <style:paragraph-properties fo:line-height="160%" fo:text-align="start" fo:margin-left="1.185cm" fo:margin-right="0cm" fo:text-indent="-1.185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2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2" style:family="table">
      <style:table-properties style:width="16.801cm" table:align="left" fo:margin="0cm" style:shadow="none" style:may-break-between-rows="true" table:border-model="collapsing"/>
    </style:style>
    <style:style style:name="Table12.A" style:family="table-column">
      <style:table-column-properties style:column-width="16.801cm"/>
    </style:style>
    <style:style style:name="Table12.1" style:family="table-row">
      <style:table-row-properties style:min-row-height="161.41pt" fo:keep-together="auto"/>
    </style:style>
    <style:style style:name="Table12.A1" style:family="table-cell">
      <style:table-cell-properties style:vertical-align="middle" style:shadow="none" fo:background-color="#ffffe5" fo:border="0.012cm fine-dashed #000000" fo:padding-top="0.050cm" fo:padding-bottom="0.050cm" fo:padding-left="0.180cm" fo:padding-right="0.180cm"/>
    </style:style>
    <style:style style:name="P27_0" style:parent-style-name="Standard" style:family="paragraph">
      <style:paragraph-properties fo:line-height="160%" fo:text-align="justify" fo:margin-left="0.901cm" fo:margin-right="0cm" fo:text-indent="-0.901cm" fo:margin-top="0.106cm" fo:margin-bottom="0cm" fo:background-color="transparent" fo:border="none" style:shadow="none" style:text-autospace="none" style:vertical-align="auto" style:snap-to-layout-grid="true"/>
    </style:style>
    <style:style style:name="T7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-0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59_0" style:parent-style-name="Standard" style:family="paragraph">
      <style:paragraph-properties fo:line-height="160%" fo:text-align="justify" fo:margin-left="0.681cm" fo:margin-right="0cm" fo:text-indent="-0.681cm" fo:margin-top="0.106cm" fo:margin-bottom="0cm" fo:background-color="transparent" fo:border="none" style:shadow="none" style:text-autospace="none" style:vertical-align="auto" style:snap-to-layout-grid="true"/>
    </style:style>
    <style:style style:name="T5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4_0" style:parent-style-name="Standard" style:family="paragraph">
      <style:paragraph-properties fo:line-height="117%" fo:text-align="justify" fo:margin-left="0.619cm" fo:margin-right="0cm" fo:text-indent="-0.619cm" fo:margin-top="0.106cm" fo:margin-bottom="0cm" fo:background-color="transparent" fo:border="none" style:shadow="none" style:text-autospace="none" style:vertical-align="auto" style:snap-to-layout-grid="true"/>
    </style:style>
    <style:style style:name="T21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5_0" style:parent-style-name="Standard" style:family="paragraph">
      <style:paragraph-properties fo:line-height="117%" fo:text-align="justify" fo:margin-left="1.330cm" fo:margin-right="0cm" fo:text-indent="-1.330cm" fo:margin-top="0.106cm" fo:margin-bottom="0cm" fo:background-color="transparent" fo:border="none" style:shadow="none" style:text-autospace="none" style:vertical-align="auto" style:snap-to-layout-grid="true"/>
    </style:style>
    <style:style style:name="T24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5_0" style:parent-style-name="Standard" style:family="paragraph">
      <style:paragraph-properties fo:line-height="160%" fo:text-align="justify" fo:margin-left="1.602cm" fo:margin-right="0cm" fo:text-indent="-1.602cm" fo:margin-top="0.106cm" fo:margin-bottom="0cm" fo:background-color="transparent" fo:border="none" style:shadow="none" style:text-autospace="none" style:vertical-align="auto" style:snap-to-layout-grid="true"/>
    </style:style>
    <style:style style:name="T1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9_0" style:parent-style-name="Standard" style:family="paragraph">
      <style:paragraph-properties fo:line-height="160%" fo:text-align="justify" fo:margin-left="1.600cm" fo:margin-right="0cm" fo:text-indent="-1.600cm" fo:margin-top="0.106cm" fo:margin-bottom="0cm" fo:background-color="transparent" fo:border="none" style:shadow="none" style:text-autospace="none" style:vertical-align="auto" style:snap-to-layout-grid="true"/>
    </style:style>
    <style:style style:name="P216_0" style:parent-style-name="Standard" style:family="paragraph">
      <style:paragraph-properties fo:line-height="117%" fo:text-align="justify" fo:margin-left="1.245cm" fo:margin-right="0cm" fo:text-indent="-1.245cm" fo:margin-top="0.106cm" fo:margin-bottom="0cm" fo:background-color="transparent" fo:border="none" style:shadow="none" style:text-autospace="none" style:vertical-align="auto" style:snap-to-layout-grid="true"/>
    </style:style>
    <style:style style:name="Table13" style:family="table">
      <style:table-properties style:width="16.801cm" table:align="left" fo:margin="0cm" style:shadow="none" style:may-break-between-rows="true" table:border-model="collapsing"/>
    </style:style>
    <style:style style:name="Table13.A" style:family="table-column">
      <style:table-column-properties style:column-width="16.801cm"/>
    </style:style>
    <style:style style:name="Table13.1" style:family="table-row">
      <style:table-row-properties style:min-row-height="216.58pt" fo:keep-together="auto"/>
    </style:style>
    <style:style style:name="Table13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170f62ca2.jpg" xlink:type="simple" xlink:show="embed"/>
      </style:table-cell-properties>
    </style:style>
    <style:style style:name="P30_0" style:parent-style-name="Standard" style:family="paragraph">
      <style:paragraph-properties fo:line-height="160%" fo:text-align="justify" fo:margin-left="1.245cm" fo:margin-right="0cm" fo:text-indent="-1.245cm" fo:margin-top="0.106cm" fo:margin-bottom="0cm" fo:background-color="transparent" fo:border="none" style:shadow="none" style:text-autospace="none" style:vertical-align="auto" style:snap-to-layout-grid="true"/>
    </style:style>
    <style:style style:name="P217_0_b4" style:parent-style-name="Standard" style:family="paragraph">
      <style:paragraph-properties fo:line-height="117%" fo:text-align="justify" fo:margin-left="1.244cm" fo:margin-right="0cm" fo:text-indent="-1.244cm" fo:margin-top="0.106cm" fo:margin-bottom="0cm" fo:break-before="page" fo:background-color="transparent" fo:border="none" style:shadow="none" style:text-autospace="none" style:vertical-align="auto" style:snap-to-layout-grid="true"/>
    </style:style>
    <style:style style:name="Table14" style:family="table">
      <style:table-properties style:width="16.801cm" table:align="left" fo:margin="0cm" style:shadow="none" style:may-break-between-rows="true" table:border-model="collapsing"/>
    </style:style>
    <style:style style:name="Table14.A" style:family="table-column">
      <style:table-column-properties style:column-width="16.801cm"/>
    </style:style>
    <style:style style:name="Table14.1" style:family="table-row">
      <style:table-row-properties style:min-row-height="213.75pt" fo:keep-together="auto"/>
    </style:style>
    <style:style style:name="Table14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170f62ca3.jpg" xlink:type="simple" xlink:show="embed"/>
      </style:table-cell-properties>
    </style:style>
    <style:style style:name="P31_0" style:parent-style-name="Standard" style:family="paragraph">
      <style:paragraph-properties fo:line-height="160%" fo:text-align="justify" fo:margin-left="1.244cm" fo:margin-right="0cm" fo:text-indent="-1.244cm" fo:margin-top="0.106cm" fo:margin-bottom="0cm" fo:background-color="transparent" fo:border="none" style:shadow="none" style:text-autospace="none" style:vertical-align="auto" style:snap-to-layout-grid="true"/>
    </style:style>
    <style:style style:name="P218_0" style:parent-style-name="Standard" style:family="paragraph">
      <style:paragraph-properties fo:line-height="117%" fo:text-align="justify" fo:margin-left="1.411cm" fo:margin-right="0cm" fo:text-indent="-1.411cm" fo:margin-top="0.106cm" fo:margin-bottom="0cm" fo:background-color="transparent" fo:border="none" style:shadow="none" style:text-autospace="none" style:vertical-align="auto" style:snap-to-layout-grid="true"/>
    </style:style>
    <style:style style:name="P59_0" style:parent-style-name="Standard" style:family="paragraph">
      <style:paragraph-properties fo:line-height="135%" fo:text-align="justify" fo:margin-left="1.858cm" fo:margin-right="0cm" fo:text-indent="-1.858cm" fo:margin-top="0.106cm" fo:margin-bottom="0cm" fo:background-color="transparent" fo:border="none" style:shadow="none" style:text-autospace="none" style:vertical-align="auto" style:snap-to-layout-grid="true"/>
    </style:style>
    <style:style style:name="T1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color="#0000ff" fo:font-weight="normal" style:font-weight-asian="normal" style:font-weight-complex="normal" style:letter-kerning="false" style:text-emphasize="none" style:text-scale="100%"/>
    </style:style>
    <style:style style:name="P56_0" style:parent-style-name="Standard" style:family="paragraph">
      <style:paragraph-properties fo:line-height="135%" fo:text-align="justify" fo:margin-left="2.465cm" fo:margin-right="0cm" fo:text-indent="-2.465cm" fo:margin-top="0.106cm" fo:margin-bottom="0cm" fo:background-color="transparent" fo:border="none" style:shadow="none" style:text-autospace="none" style:vertical-align="auto" style:snap-to-layout-grid="true"/>
    </style:style>
    <style:style style:name="P57_0" style:parent-style-name="Standard" style:family="paragraph">
      <style:paragraph-properties fo:line-height="135%" fo:text-align="justify" fo:margin-left="1.770cm" fo:margin-right="0cm" fo:text-indent="-1.770cm" fo:margin-top="0.106cm" fo:margin-bottom="0cm" fo:background-color="transparent" fo:border="none" style:shadow="none" style:text-autospace="none" style:vertical-align="auto" style:snap-to-layout-grid="true"/>
    </style:style>
    <style:style style:name="T4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19_0_b4" style:parent-style-name="Standard" style:family="paragraph">
      <style:paragraph-properties fo:line-height="117%" fo:text-align="justify" fo:margin-left="0.901cm" fo:margin-right="0cm" fo:text-indent="-0.901cm" fo:margin-top="0.106cm" fo:margin-bottom="0cm" fo:break-before="page" fo:background-color="transparent" fo:border="none" style:shadow="none" style:text-autospace="none" style:vertical-align="auto" style:snap-to-layout-grid="true"/>
    </style:style>
    <style:style style:name="T24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6" style:family="text">
      <style:text-properties fo:color="#000000" style:text-outline="false" style:text-line-through-style="solid" style:text-position="super 58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0_0" style:parent-style-name="Standard" style:family="paragraph">
      <style:paragraph-properties fo:line-height="117%" fo:text-align="justify" fo:margin-left="1.374cm" fo:margin-right="0cm" fo:text-indent="-1.374cm" fo:margin-top="0.106cm" fo:margin-bottom="0cm" fo:background-color="transparent" fo:border="none" style:shadow="none" style:text-autospace="none" style:vertical-align="auto" style:snap-to-layout-grid="true"/>
    </style:style>
    <style:style style:name="P34_0" style:parent-style-name="Standard" style:family="paragraph">
      <style:paragraph-properties fo:line-height="160%" fo:text-align="justify" fo:margin-left="1.339cm" fo:margin-right="0cm" fo:text-indent="-1.339cm" fo:margin-top="0.106cm" fo:margin-bottom="0cm" fo:background-color="transparent" fo:border="none" style:shadow="none" style:text-autospace="none" style:vertical-align="auto" style:snap-to-layout-grid="true"/>
    </style:style>
    <style:style style:name="T3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21_0" style:parent-style-name="Standard" style:family="paragraph">
      <style:paragraph-properties fo:line-height="117%" fo:text-align="justify" fo:margin-left="1.274cm" fo:margin-right="0cm" fo:text-indent="-1.274cm" fo:margin-top="0.106cm" fo:margin-bottom="0cm" fo:background-color="transparent" fo:border="none" style:shadow="none" style:text-autospace="none" style:vertical-align="auto" style:snap-to-layout-grid="true"/>
    </style:style>
    <style:style style:name="Table15" style:family="table">
      <style:table-properties style:width="16.801cm" table:align="left" fo:margin="0cm" style:shadow="none" style:may-break-between-rows="true" table:border-model="collapsing"/>
    </style:style>
    <style:style style:name="Table15.A" style:family="table-column">
      <style:table-column-properties style:column-width="16.801cm"/>
    </style:style>
    <style:style style:name="Table15.1" style:family="table-row">
      <style:table-row-properties style:min-row-height="208.09pt" fo:keep-together="auto"/>
    </style:style>
    <style:style style:name="Table15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170f62ca4.jpg" xlink:type="simple" xlink:show="embed"/>
      </style:table-cell-properties>
    </style:style>
    <style:style style:name="T4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22_0_b4" style:parent-style-name="Standard" style:family="paragraph">
      <style:paragraph-properties fo:line-height="117%" fo:text-align="justify" fo:margin-left="0.719cm" fo:margin-right="0cm" fo:text-indent="-0.719cm" fo:margin-top="0.106cm" fo:margin-bottom="0cm" fo:break-before="page" fo:background-color="transparent" fo:border="none" style:shadow="none" style:text-autospace="none" style:vertical-align="auto" style:snap-to-layout-grid="true"/>
    </style:style>
    <style:style style:name="T24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4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6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3_0" style:parent-style-name="Standard" style:family="paragraph">
      <style:paragraph-properties fo:line-height="160%" fo:text-align="justify" fo:margin-left="1.859cm" fo:margin-right="0cm" fo:text-indent="-1.859cm" fo:margin-top="0.106cm" fo:margin-bottom="0cm" fo:background-color="transparent" fo:border="none" style:shadow="none" style:text-autospace="none" style:vertical-align="auto" style:snap-to-layout-grid="true"/>
    </style:style>
    <style:style style:name="Table16" style:family="table">
      <style:table-properties style:width="16.801cm" table:align="left" fo:margin="0cm" style:shadow="none" style:may-break-between-rows="true" table:border-model="collapsing"/>
    </style:style>
    <style:style style:name="Table16.A" style:family="table-column">
      <style:table-column-properties style:column-width="16.801cm"/>
    </style:style>
    <style:style style:name="Table16.1" style:family="table-row">
      <style:table-row-properties style:min-row-height="196.77pt" fo:keep-together="auto"/>
    </style:style>
    <style:style style:name="Table16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170f62ca5.jpg" xlink:type="simple" xlink:show="embed"/>
      </style:table-cell-properties>
    </style:style>
    <style:style style:name="P164_0" style:parent-style-name="Standard" style:family="paragraph">
      <style:paragraph-properties fo:line-height="160%" fo:text-align="justify" fo:margin-left="1.399cm" fo:margin-right="0cm" fo:text-indent="-1.399cm" fo:margin-top="0.106cm" fo:margin-bottom="0cm" fo:background-color="transparent" fo:border="none" style:shadow="none" style:text-autospace="none" style:vertical-align="auto" style:snap-to-layout-grid="true"/>
    </style:style>
    <style:style style:name="Table17" style:family="table">
      <style:table-properties style:width="16.801cm" table:align="left" fo:margin="0cm" style:shadow="none" style:may-break-between-rows="true" table:border-model="collapsing"/>
    </style:style>
    <style:style style:name="Table17.A" style:family="table-column">
      <style:table-column-properties style:column-width="16.801cm"/>
    </style:style>
    <style:style style:name="Table17.1" style:family="table-row">
      <style:table-row-properties style:min-row-height="199.60pt" fo:keep-together="auto"/>
    </style:style>
    <style:style style:name="Table17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170f62ca6.jpg" xlink:type="simple" xlink:show="embed"/>
      </style:table-cell-properties>
    </style:style>
    <style:style style:name="P217_0" style:parent-style-name="Standard" style:family="paragraph">
      <style:paragraph-properties fo:line-height="117%" fo:text-align="justify" fo:margin-left="1.244cm" fo:margin-right="0cm" fo:text-indent="-1.244cm" fo:margin-top="0.106cm" fo:margin-bottom="0cm" fo:background-color="transparent" fo:border="none" style:shadow="none" style:text-autospace="none" style:vertical-align="auto" style:snap-to-layout-grid="true"/>
    </style:style>
    <style:style style:name="Table18" style:family="table">
      <style:table-properties style:width="16.801cm" table:align="left" fo:margin="0cm" style:shadow="none" style:may-break-between-rows="true" table:border-model="collapsing"/>
    </style:style>
    <style:style style:name="Table18.A" style:family="table-column">
      <style:table-column-properties style:column-width="16.801cm"/>
    </style:style>
    <style:style style:name="Table18.1" style:family="table-row">
      <style:table-row-properties style:min-row-height="278.84pt" fo:keep-together="auto"/>
    </style:style>
    <style:style style:name="Table18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170f62ca7.jpg" xlink:type="simple" xlink:show="embed"/>
      </style:table-cell-properties>
    </style:style>
    <style:style style:name="P148_0" style:parent-style-name="Standard" style:family="paragraph">
      <style:paragraph-properties fo:line-height="160%" fo:text-align="justify" fo:margin-left="1.399cm" fo:margin-right="0cm" fo:text-indent="-1.399cm" fo:margin-top="0cm" fo:margin-bottom="0cm" fo:background-color="transparent" fo:border="none" style:shadow="none" style:text-autospace="none" style:vertical-align="auto" style:snap-to-layout-grid="true"/>
    </style:style>
    <style:style style:name="Table19" style:family="table">
      <style:table-properties style:width="27.772cm" table:align="left" fo:margin="0cm" style:shadow="none" style:may-break-between-rows="true" table:border-model="collapsing"/>
    </style:style>
    <style:style style:name="Table19.A" style:family="table-column">
      <style:table-column-properties style:column-width="2.105cm"/>
    </style:style>
    <style:style style:name="Table19.B" style:family="table-column">
      <style:table-column-properties style:column-width="0.199cm"/>
    </style:style>
    <style:style style:name="Table19.C" style:family="table-column">
      <style:table-column-properties style:column-width="25.467cm"/>
    </style:style>
    <style:style style:name="Table19.1" style:family="table-row">
      <style:table-row-properties style:min-row-height="28.31pt" fo:keep-together="auto"/>
    </style:style>
    <style:style style:name="Table19.A1" style:family="table-cell">
      <style:table-cell-properties style:vertical-align="middle" style:shadow="none" fo:background-color="#342dbe" fo:border="0.05cm solid #1b1760" fo:padding="0.050cm"/>
    </style:style>
    <style:style style:name="Table19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19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47_0_MS2_b3" style:parent-style-name="Standard" style:master-page-name="MP2" style:family="paragraph">
      <style:paragraph-properties fo:line-height="160%" fo:text-align="start" fo:margin-left="1.185cm" fo:margin-right="0cm" fo:text-indent="-1.185cm" fo:margin-top="0cm" fo:margin-bottom="0cm" fo:background-color="transparent" fo:border="none" style:shadow="none" style:text-autospace="none" style:vertical-align="auto" style:snap-to-layout-grid="true"/>
    </style:style>
    <style:style style:name="T166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34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5_0" style:parent-style-name="Standard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8" style:family="text">
      <style:text-properties fo:color="#000000" style:text-outline="false" style:text-line-through-style="solid" style:text-position="0% 100%" style:font-name="한양그래픽" style:font-name-asian="한양그래픽" style:font-name-complex="한양중고딕" fo:font-family="한양그래픽" style:font-family-asian="한양그래픽" style:font-family-complex="한양중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P5_0" style:parent-style-name="Standard" style:family="paragraph">
      <style:paragraph-properties fo:line-height="13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22.00pt" style:font-size-asian="22.00pt" style:font-size-complex="22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type="double" fo:font-weight="bold" style:font-weight-asian="bold" style:font-weight-complex="bold" style:letter-kerning="false" style:text-emphasize="none" style:text-scale="100%"/>
    </style:style>
    <style:style style:name="P223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24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20" style:family="table">
      <style:table-properties style:width="27.555cm" table:align="left" fo:margin="0cm" fo:background-color="#ffffff" style:shadow="none" style:may-break-between-rows="true" table:border-model="collapsing"/>
    </style:style>
    <style:style style:name="Table20.A" style:family="table-column">
      <style:table-column-properties style:column-width="1.029cm"/>
    </style:style>
    <style:style style:name="Table20.B" style:family="table-column">
      <style:table-column-properties style:column-width="1.129cm"/>
    </style:style>
    <style:style style:name="Table20.C" style:family="table-column">
      <style:table-column-properties style:column-width="1.965cm"/>
    </style:style>
    <style:style style:name="Table20.D" style:family="table-column">
      <style:table-column-properties style:column-width="1.231cm"/>
    </style:style>
    <style:style style:name="Table20.E" style:family="table-column">
      <style:table-column-properties style:column-width="1.830cm"/>
    </style:style>
    <style:style style:name="Table20.F" style:family="table-column">
      <style:table-column-properties style:column-width="2.363cm"/>
    </style:style>
    <style:style style:name="Table20.G" style:family="table-column">
      <style:table-column-properties style:column-width="2.563cm"/>
    </style:style>
    <style:style style:name="Table20.H" style:family="table-column">
      <style:table-column-properties style:column-width="1.662cm"/>
    </style:style>
    <style:style style:name="Table20.I" style:family="table-column">
      <style:table-column-properties style:column-width="2.153cm"/>
    </style:style>
    <style:style style:name="Table20.J" style:family="table-column">
      <style:table-column-properties style:column-width="2.153cm"/>
    </style:style>
    <style:style style:name="Table20.K" style:family="table-column">
      <style:table-column-properties style:column-width="3.920cm"/>
    </style:style>
    <style:style style:name="Table20.L" style:family="table-column">
      <style:table-column-properties style:column-width="5.558cm"/>
    </style:style>
    <style:style style:name="Table20.1" style:family="table-row">
      <style:table-row-properties style:min-row-height="32.14pt" fo:keep-together="auto"/>
    </style:style>
    <style:style style:name="Table20.A1" style:family="table-cell">
      <style:table-cell-properties style:vertical-align="middle" style:shadow="none" fo:background-color="#ffeed8" fo:border="0.012cm solid #000000" fo:padding="0.050cm"/>
    </style:style>
    <style:style style:name="Table20.B1" style:family="table-cell">
      <style:table-cell-properties style:vertical-align="middle" style:shadow="none" fo:background-color="#ffeed8" fo:border="0.012cm solid #000000" fo:padding="0.050cm"/>
    </style:style>
    <style:style style:name="Table20.C1" style:family="table-cell">
      <style:table-cell-properties style:vertical-align="middle" style:shadow="none" fo:background-color="#ffeed8" fo:border="0.012cm solid #000000" fo:padding="0.050cm"/>
    </style:style>
    <style:style style:name="Table20.D1" style:family="table-cell">
      <style:table-cell-properties style:vertical-align="middle" style:shadow="none" fo:background-color="#ffeed8" fo:border="0.012cm solid #000000" fo:padding="0.050cm"/>
    </style:style>
    <style:style style:name="Table20.E1" style:family="table-cell">
      <style:table-cell-properties style:vertical-align="middle" style:shadow="none" fo:background-color="#ffeed8" fo:border="0.012cm solid #000000" fo:padding="0.050cm"/>
    </style:style>
    <style:style style:name="Table20.F1" style:family="table-cell">
      <style:table-cell-properties style:vertical-align="middle" style:shadow="none" fo:background-color="#ffeed8" fo:border="0.012cm solid #000000" fo:padding="0.050cm"/>
    </style:style>
    <style:style style:name="Table20.G1" style:family="table-cell">
      <style:table-cell-properties style:vertical-align="middle" style:shadow="none" fo:background-color="#ffeed8" fo:border="0.012cm solid #000000" fo:padding="0.050cm"/>
    </style:style>
    <style:style style:name="Table20.H1" style:family="table-cell">
      <style:table-cell-properties style:vertical-align="middle" style:shadow="none" fo:background-color="#ffeed8" fo:border="0.012cm solid #000000" fo:padding="0.050cm"/>
    </style:style>
    <style:style style:name="Table20.I1" style:family="table-cell">
      <style:table-cell-properties style:vertical-align="middle" style:shadow="none" fo:background-color="#ffeed8" fo:border="0.012cm solid #000000" fo:padding="0.050cm"/>
    </style:style>
    <style:style style:name="Table20.J1" style:family="table-cell">
      <style:table-cell-properties style:vertical-align="middle" style:shadow="none" fo:background-color="#ffeed8" fo:border="0.012cm solid #000000" fo:padding="0.050cm"/>
    </style:style>
    <style:style style:name="Table20.K1" style:family="table-cell">
      <style:table-cell-properties style:vertical-align="middle" style:shadow="none" fo:background-color="#ffeed8" fo:border="0.012cm solid #000000" fo:padding="0.050cm"/>
    </style:style>
    <style:style style:name="Table20.L1" style:family="table-cell">
      <style:table-cell-properties style:vertical-align="middle" style:shadow="none" fo:background-color="#ffeed8" fo:border="0.012cm solid #000000" fo:padding="0.050cm"/>
    </style:style>
    <style:style style:name="Table20.2" style:family="table-row">
      <style:table-row-properties style:min-row-height="81.77pt" fo:keep-together="auto"/>
    </style:style>
    <style:style style:name="Table20.A2" style:family="table-cell">
      <style:table-cell-properties style:vertical-align="middle" style:shadow="none" fo:border="0.012cm solid #000000" fo:padding="0.050cm"/>
    </style:style>
    <style:style style:name="Table20.B2" style:family="table-cell">
      <style:table-cell-properties style:vertical-align="middle" style:shadow="none" fo:border="0.012cm solid #000000" fo:padding="0.050cm"/>
    </style:style>
    <style:style style:name="Table20.C2" style:family="table-cell">
      <style:table-cell-properties style:vertical-align="middle" style:shadow="none" fo:border="0.012cm solid #000000" fo:padding="0.050cm"/>
    </style:style>
    <style:style style:name="Table20.D2" style:family="table-cell">
      <style:table-cell-properties style:vertical-align="middle" style:shadow="none" fo:border="0.012cm solid #000000" fo:padding="0.050cm"/>
    </style:style>
    <style:style style:name="Table20.E2" style:family="table-cell">
      <style:table-cell-properties style:vertical-align="middle" style:shadow="none" fo:border="0.012cm solid #000000" fo:padding="0.050cm"/>
    </style:style>
    <style:style style:name="Table20.F2" style:family="table-cell">
      <style:table-cell-properties style:vertical-align="middle" style:shadow="none" fo:border="0.012cm solid #000000" fo:padding="0.050cm"/>
    </style:style>
    <style:style style:name="Table20.G2" style:family="table-cell">
      <style:table-cell-properties style:vertical-align="middle" style:shadow="none" fo:border="0.012cm solid #000000" fo:padding="0.050cm"/>
    </style:style>
    <style:style style:name="Table20.H2" style:family="table-cell">
      <style:table-cell-properties style:vertical-align="middle" style:shadow="none" fo:border="0.012cm solid #000000" fo:padding="0.050cm"/>
    </style:style>
    <style:style style:name="Table20.I2" style:family="table-cell">
      <style:table-cell-properties style:vertical-align="middle" style:shadow="none" fo:border="0.012cm solid #000000" fo:padding="0.050cm"/>
    </style:style>
    <style:style style:name="Table20.J2" style:family="table-cell">
      <style:table-cell-properties style:vertical-align="middle" style:shadow="none" fo:border="0.012cm solid #000000" fo:padding-top="0.180cm" fo:padding-bottom="0.180cm" fo:padding-left="0.100cm" fo:padding-right="0.100cm"/>
    </style:style>
    <style:style style:name="Table20.K2" style:family="table-cell">
      <style:table-cell-properties style:vertical-align="middle" style:shadow="none" fo:border="0.012cm solid #000000" fo:padding="0.180cm"/>
    </style:style>
    <style:style style:name="Table20.L2" style:family="table-cell">
      <style:table-cell-properties style:vertical-align="middle" style:shadow="none" fo:border="0.012cm solid #000000" fo:padding="0.180cm"/>
    </style:style>
    <style:style style:name="Table20.3" style:family="table-row">
      <style:table-row-properties style:min-row-height="43.51pt" fo:keep-together="auto"/>
    </style:style>
    <style:style style:name="Table20.A3" style:family="table-cell">
      <style:table-cell-properties style:vertical-align="middle" style:shadow="none" fo:border="0.012cm solid #000000" fo:padding="0.050cm"/>
    </style:style>
    <style:style style:name="Table20.B3" style:family="table-cell">
      <style:table-cell-properties style:vertical-align="middle" style:shadow="none" fo:border="0.012cm solid #000000" fo:padding="0.050cm"/>
    </style:style>
    <style:style style:name="Table20.C3" style:family="table-cell">
      <style:table-cell-properties style:vertical-align="middle" style:shadow="none" fo:border="0.012cm solid #000000" fo:padding="0.050cm"/>
    </style:style>
    <style:style style:name="Table20.D3" style:family="table-cell">
      <style:table-cell-properties style:vertical-align="middle" style:shadow="none" fo:border="0.012cm solid #000000" fo:padding="0.050cm"/>
    </style:style>
    <style:style style:name="Table20.E3" style:family="table-cell">
      <style:table-cell-properties style:vertical-align="middle" style:shadow="none" fo:border="0.012cm solid #000000" fo:padding="0.050cm"/>
    </style:style>
    <style:style style:name="Table20.F3" style:family="table-cell">
      <style:table-cell-properties style:vertical-align="middle" style:shadow="none" fo:border="0.012cm solid #000000" fo:padding="0.050cm"/>
    </style:style>
    <style:style style:name="Table20.G3" style:family="table-cell">
      <style:table-cell-properties style:vertical-align="middle" style:shadow="none" fo:border="0.012cm solid #000000" fo:padding="0.050cm"/>
    </style:style>
    <style:style style:name="Table20.H3" style:family="table-cell">
      <style:table-cell-properties style:vertical-align="middle" style:shadow="none" fo:border="0.012cm solid #000000" fo:padding="0.050cm"/>
    </style:style>
    <style:style style:name="Table20.I3" style:family="table-cell">
      <style:table-cell-properties style:vertical-align="middle" style:shadow="none" fo:border="0.012cm solid #000000" fo:padding="0.050cm"/>
    </style:style>
    <style:style style:name="Table20.J3" style:family="table-cell">
      <style:table-cell-properties style:vertical-align="middle" style:shadow="none" fo:border="0.012cm solid #000000" fo:padding-top="0.180cm" fo:padding-bottom="0.180cm" fo:padding-left="0.100cm" fo:padding-right="0.100cm"/>
    </style:style>
    <style:style style:name="Table20.K3" style:family="table-cell">
      <style:table-cell-properties style:vertical-align="middle" style:shadow="none" fo:border="0.012cm solid #000000" fo:padding="0.180cm"/>
    </style:style>
    <style:style style:name="Table20.L3" style:family="table-cell">
      <style:table-cell-properties style:vertical-align="middle" style:shadow="none" fo:border="0.012cm solid #000000" fo:padding="0.180cm"/>
    </style:style>
    <style:style style:name="Table20.4" style:family="table-row">
      <style:table-row-properties style:min-row-height="78.48pt" fo:keep-together="auto"/>
    </style:style>
    <style:style style:name="Table20.A4" style:family="table-cell">
      <style:table-cell-properties style:vertical-align="middle" style:shadow="none" fo:border="0.012cm solid #000000" fo:padding="0.050cm"/>
    </style:style>
    <style:style style:name="Table20.B4" style:family="table-cell">
      <style:table-cell-properties style:vertical-align="middle" style:shadow="none" fo:border="0.012cm solid #000000" fo:padding="0.050cm"/>
    </style:style>
    <style:style style:name="Table20.C4" style:family="table-cell">
      <style:table-cell-properties style:vertical-align="middle" style:shadow="none" fo:border="0.012cm solid #000000" fo:padding="0.050cm"/>
    </style:style>
    <style:style style:name="Table20.D4" style:family="table-cell">
      <style:table-cell-properties style:vertical-align="middle" style:shadow="none" fo:border="0.012cm solid #000000" fo:padding="0.050cm"/>
    </style:style>
    <style:style style:name="Table20.E4" style:family="table-cell">
      <style:table-cell-properties style:vertical-align="middle" style:shadow="none" fo:border="0.012cm solid #000000" fo:padding="0.050cm"/>
    </style:style>
    <style:style style:name="Table20.F4" style:family="table-cell">
      <style:table-cell-properties style:vertical-align="middle" style:shadow="none" fo:border="0.012cm solid #000000" fo:padding="0.050cm"/>
    </style:style>
    <style:style style:name="Table20.G4" style:family="table-cell">
      <style:table-cell-properties style:vertical-align="middle" style:shadow="none" fo:border="0.012cm solid #000000" fo:padding="0.050cm"/>
    </style:style>
    <style:style style:name="Table20.H4" style:family="table-cell">
      <style:table-cell-properties style:vertical-align="middle" style:shadow="none" fo:border="0.012cm solid #000000" fo:padding="0.050cm"/>
    </style:style>
    <style:style style:name="Table20.I4" style:family="table-cell">
      <style:table-cell-properties style:vertical-align="middle" style:shadow="none" fo:border="0.012cm solid #000000" fo:padding="0.050cm"/>
    </style:style>
    <style:style style:name="Table20.J4" style:family="table-cell">
      <style:table-cell-properties style:vertical-align="middle" style:shadow="none" fo:border="0.012cm solid #000000" fo:padding-top="0.180cm" fo:padding-bottom="0.180cm" fo:padding-left="0.100cm" fo:padding-right="0.100cm"/>
    </style:style>
    <style:style style:name="Table20.K4" style:family="table-cell">
      <style:table-cell-properties style:vertical-align="middle" style:shadow="none" fo:border="0.012cm solid #000000" fo:padding="0.180cm"/>
    </style:style>
    <style:style style:name="Table20.L4" style:family="table-cell">
      <style:table-cell-properties style:vertical-align="middle" style:shadow="none" fo:border="0.012cm solid #000000" fo:padding="0.180cm"/>
    </style:style>
    <style:style style:name="P0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68_0" style:parent-style-name="Standard" style:family="paragraph">
      <style:paragraph-properties fo:line-height="150%" fo:text-align="justify" fo:margin-left="0.808cm" fo:margin-right="0cm" fo:text-indent="-0.808cm" fo:margin-top="0cm" fo:margin-bottom="0cm" fo:background-color="transparent" fo:border="none" style:shadow="none" style:text-autospace="none" style:vertical-align="auto" style:snap-to-layout-grid="true"/>
    </style:style>
    <style:style style:name="T12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T12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13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13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95%"/>
    </style:style>
    <style:style style:name="P69_0" style:parent-style-name="Standard" style:family="paragraph">
      <style:paragraph-properties fo:line-height="140%" fo:text-align="justify" fo:margin-left="0.815cm" fo:margin-right="0cm" fo:text-indent="-0.815cm" fo:margin-top="0cm" fo:margin-bottom="0cm" fo:background-color="transparent" fo:border="none" style:shadow="none" style:text-autospace="none" style:vertical-align="auto" style:snap-to-layout-grid="true"/>
    </style:style>
    <style:style style:name="T13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17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18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fo:background-color="#b2ffb2" style:text-emphasize="none" style:text-scale="95%"/>
    </style:style>
    <style:style style:name="T13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fo:background-color="#b2ffb2" style:text-emphasize="none" style:text-scale="95%"/>
    </style:style>
    <style:style style:name="T18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fo:background-color="#b2ffb2" style:text-emphasize="none" style:text-scale="95%"/>
    </style:style>
    <style:style style:name="T1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1" style:family="table">
      <style:table-properties style:width="16.479cm" table:align="left" fo:margin="0cm" style:shadow="none" style:may-break-between-rows="true" table:border-model="collapsing"/>
    </style:style>
    <style:style style:name="Table21.A" style:family="table-column">
      <style:table-column-properties style:column-width="3.336cm"/>
    </style:style>
    <style:style style:name="Table21.B" style:family="table-column">
      <style:table-column-properties style:column-width="3.057cm"/>
    </style:style>
    <style:style style:name="Table21.C" style:family="table-column">
      <style:table-column-properties style:column-width="1.498cm"/>
    </style:style>
    <style:style style:name="Table21.D" style:family="table-column">
      <style:table-column-properties style:column-width="0.699cm"/>
    </style:style>
    <style:style style:name="Table21.E" style:family="table-column">
      <style:table-column-properties style:column-width="1.098cm"/>
    </style:style>
    <style:style style:name="Table21.F" style:family="table-column">
      <style:table-column-properties style:column-width="0.833cm"/>
    </style:style>
    <style:style style:name="Table21.G" style:family="table-column">
      <style:table-column-properties style:column-width="1.233cm"/>
    </style:style>
    <style:style style:name="Table21.H" style:family="table-column">
      <style:table-column-properties style:column-width="2.095cm"/>
    </style:style>
    <style:style style:name="Table21.I" style:family="table-column">
      <style:table-column-properties style:column-width="2.630cm"/>
    </style:style>
    <style:style style:name="Table21.1" style:family="table-row">
      <style:table-row-properties style:min-row-height="24.15pt" fo:keep-together="auto"/>
    </style:style>
    <style:style style:name="Table21.A1" style:family="table-cell">
      <style:table-cell-properties style:shadow="none" fo:border-top="none" fo:border-bottom="0.04cm solid #000000" fo:border-left="none" fo:border-right="none" fo:padding="0.100cm"/>
    </style:style>
    <style:style style:name="Table21.F1" style:family="table-cell">
      <style:table-cell-properties style:vertical-align="bottom" style:shadow="none" fo:border-top="none" fo:border-bottom="0.04cm solid #000000" fo:border-left="none" fo:border-right="none" fo:padding="0.100cm"/>
    </style:style>
    <style:style style:name="Table21.2" style:family="table-row">
      <style:table-row-properties style:min-row-height="38.64pt" fo:keep-together="auto"/>
    </style:style>
    <style:style style:name="Table21.A2" style:family="table-cell">
      <style:table-cell-properties style:vertical-align="middle" style:shadow="none" fo:border-top="0.04cm solid #000000" fo:border-bottom="0.03cm solid #000000" fo:border-left="0.04cm solid #000000" fo:border-right="0.04cm solid #000000" fo:padding="0.100cm"/>
    </style:style>
    <style:style style:name="Table21.3" style:family="table-row">
      <style:table-row-properties style:min-row-height="31.81pt" fo:keep-together="auto"/>
    </style:style>
    <style:style style:name="Table21.A3" style:family="table-cell">
      <style:table-cell-properties style:vertical-align="middle" style:shadow="none" fo:border-top="0.03cm solid #000000" fo:border-bottom="0.012cm solid #000000" fo:border-left="0.04cm solid #000000" fo:border-right="0.012cm solid #000000" fo:padding="0.100cm"/>
    </style:style>
    <style:style style:name="Table21.B3" style:family="table-cell">
      <style:table-cell-properties style:vertical-align="middle" style:shadow="none" fo:border-top="0.03cm solid #000000" fo:border-bottom="0.012cm solid #000000" fo:border-left="0.012cm solid #000000" fo:border-right="0.04cm solid #000000" fo:padding="0.100cm"/>
    </style:style>
    <style:style style:name="Table21.4" style:family="table-row">
      <style:table-row-properties style:min-row-height="31.81pt" fo:keep-together="auto"/>
    </style:style>
    <style:style style:name="Table21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1.B4" style:family="table-cell">
      <style:table-cell-properties style:vertical-align="middle" style:shadow="none" fo:border="0.012cm solid #000000" fo:padding="0.100cm"/>
    </style:style>
    <style:style style:name="Table21.E4" style:family="table-cell">
      <style:table-cell-properties style:vertical-align="middle" style:shadow="none" fo:border="0.012cm solid #000000" fo:padding="0.100cm"/>
    </style:style>
    <style:style style:name="Table21.H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1.5" style:family="table-row">
      <style:table-row-properties style:min-row-height="31.81pt" fo:keep-together="auto"/>
    </style:style>
    <style:style style:name="Table21.E5" style:family="table-cell">
      <style:table-cell-properties style:vertical-align="middle" style:shadow="none" fo:border="0.012cm solid #000000" fo:padding="0.100cm"/>
    </style:style>
    <style:style style:name="Table21.H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1.6" style:family="table-row">
      <style:table-row-properties style:min-row-height="31.81pt" fo:keep-together="auto"/>
    </style:style>
    <style:style style:name="Table21.A6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1.B6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1.7" style:family="table-row">
      <style:table-row-properties style:min-row-height="31.81pt" fo:keep-together="auto"/>
    </style:style>
    <style:style style:name="Table21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1.B7" style:family="table-cell">
      <style:table-cell-properties style:vertical-align="middle" style:shadow="none" fo:border="0.012cm solid #000000" fo:padding="0.100cm"/>
    </style:style>
    <style:style style:name="Table21.E7" style:family="table-cell">
      <style:table-cell-properties style:vertical-align="middle" style:shadow="none" fo:border="0.012cm solid #000000" fo:padding="0.100cm"/>
    </style:style>
    <style:style style:name="Table21.H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1.8" style:family="table-row">
      <style:table-row-properties style:min-row-height="31.81pt" fo:keep-together="auto"/>
    </style:style>
    <style:style style:name="Table21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1.B8" style:family="table-cell">
      <style:table-cell-properties style:vertical-align="middle" style:shadow="none" fo:border="0.012cm solid #000000" fo:padding="0.100cm"/>
    </style:style>
    <style:style style:name="Table21.C8" style:family="table-cell">
      <style:table-cell-properties style:vertical-align="middle" style:shadow="none" fo:border="0.012cm solid #000000" fo:padding="0.100cm"/>
    </style:style>
    <style:style style:name="Table21.E8" style:family="table-cell">
      <style:table-cell-properties style:vertical-align="middle" style:shadow="none" fo:border="0.012cm solid #000000" fo:padding="0.100cm"/>
    </style:style>
    <style:style style:name="Table21.H8" style:family="table-cell">
      <style:table-cell-properties style:vertical-align="middle" style:shadow="none" fo:border="0.012cm solid #000000" fo:padding="0.100cm"/>
    </style:style>
    <style:style style:name="Table21.I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1.9" style:family="table-row">
      <style:table-row-properties style:min-row-height="31.81pt" fo:keep-together="auto"/>
    </style:style>
    <style:style style:name="Table21.A9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1.B9" style:family="table-cell">
      <style:table-cell-properties style:vertical-align="middle" style:shadow="none" fo:border="0.012cm solid #000000" fo:padding="0.100cm"/>
    </style:style>
    <style:style style:name="Table21.E9" style:family="table-cell">
      <style:table-cell-properties style:vertical-align="middle" style:shadow="none" fo:border="0.012cm solid #000000" fo:padding="0.100cm"/>
    </style:style>
    <style:style style:name="Table21.H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1.10" style:family="table-row">
      <style:table-row-properties style:min-row-height="31.81pt" fo:keep-together="auto"/>
    </style:style>
    <style:style style:name="Table21.A10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1.B10" style:family="table-cell">
      <style:table-cell-properties style:vertical-align="middle" style:shadow="none" fo:border="0.012cm solid #000000" fo:padding="0.100cm"/>
    </style:style>
    <style:style style:name="Table21.E10" style:family="table-cell">
      <style:table-cell-properties style:vertical-align="middle" style:shadow="none" fo:border="0.012cm solid #000000" fo:padding="0.100cm"/>
    </style:style>
    <style:style style:name="Table21.H10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1.11" style:family="table-row">
      <style:table-row-properties style:min-row-height="31.81pt" fo:keep-together="auto"/>
    </style:style>
    <style:style style:name="Table21.A11" style:family="table-cell">
      <style:table-cell-properties style:vertical-align="middle" style:shadow="none" fo:border-top="0.012cm solid #000000" fo:border-bottom="none" fo:border-left="0.04cm solid #000000" fo:border-right="0.04cm solid #000000" fo:padding="0.100cm"/>
    </style:style>
    <style:style style:name="Table21.12" style:family="table-row">
      <style:table-row-properties style:min-row-height="111.05pt" fo:keep-together="auto"/>
    </style:style>
    <style:style style:name="Table21.A12" style:family="table-cell">
      <style:table-cell-properties style:vertical-align="middle" style:shadow="none" fo:border-top="none" fo:border-bottom="0.012cm solid #000000" fo:border-left="0.04cm solid #000000" fo:border-right="0.04cm solid #000000" fo:padding="0.100cm"/>
    </style:style>
    <style:style style:name="Table21.13" style:family="table-row">
      <style:table-row-properties style:min-row-height="31.81pt" fo:keep-together="auto"/>
    </style:style>
    <style:style style:name="Table21.A13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100cm"/>
    </style:style>
    <style:style style:name="Table21.14" style:family="table-row">
      <style:table-row-properties style:min-row-height="31.81pt" fo:keep-together="auto"/>
    </style:style>
    <style:style style:name="Table21.A14" style:family="table-cell">
      <style:table-cell-properties style:vertical-align="middle" style:shadow="none" fo:border-top="0.012cm solid #000000" fo:border-bottom="0.012cm solid #000000" fo:border-left="0.04cm solid #000000" fo:border-right="0.015cm solid #000000" fo:padding="0.100cm"/>
    </style:style>
    <style:style style:name="Table21.B14" style:family="table-cell">
      <style:table-cell-properties style:vertical-align="middle" style:shadow="none" fo:border="0.015cm solid #000000" fo:padding="0.100cm"/>
    </style:style>
    <style:style style:name="Table21.D14" style:family="table-cell">
      <style:table-cell-properties style:vertical-align="middle" style:shadow="none" fo:border="0.015cm solid #000000" fo:padding="0.100cm"/>
    </style:style>
    <style:style style:name="Table21.G14" style:family="table-cell">
      <style:table-cell-properties style:vertical-align="middle" style:shadow="none" fo:border-top="0.012cm solid #000000" fo:border-bottom="0.012cm solid #000000" fo:border-left="0.015cm solid #000000" fo:border-right="0.04cm solid #000000" fo:padding="0.100cm"/>
    </style:style>
    <style:style style:name="Table21.15" style:family="table-row">
      <style:table-row-properties style:min-row-height="31.81pt" fo:keep-together="auto"/>
    </style:style>
    <style:style style:name="Table21.A1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1.B15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21.D15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21.G1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1.16" style:family="table-row">
      <style:table-row-properties style:min-row-height="102.90pt" fo:keep-together="auto"/>
    </style:style>
    <style:style style:name="Table21.A16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100cm"/>
    </style:style>
    <style:style style:name="Table21.17" style:family="table-row">
      <style:table-row-properties style:min-row-height="31.38pt" fo:keep-together="auto"/>
    </style:style>
    <style:style style:name="Table21.A17" style:family="table-cell">
      <style:table-cell-properties style:vertical-align="middle" style:shadow="none" fo:border-top="0.012cm solid #000000" fo:border-bottom="none" fo:border-left="none" fo:border-right="none" fo:padding="0.100cm"/>
    </style:style>
    <style:style style:name="P225_0_MS3_b3" style:parent-style-name="Standard" style:master-page-name="MP3" style:family="paragraph">
      <style:paragraph-properties fo:line-height="5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22" style:family="table">
      <style:table-properties style:width="16.407cm" table:align="left" fo:margin="0cm" style:shadow="none" style:may-break-between-rows="true" table:border-model="collapsing"/>
    </style:style>
    <style:style style:name="Table22.A" style:family="table-column">
      <style:table-column-properties style:column-width="4.529cm"/>
    </style:style>
    <style:style style:name="Table22.B" style:family="table-column">
      <style:table-column-properties style:column-width="11.878cm"/>
    </style:style>
    <style:style style:name="Table22.1" style:family="table-row">
      <style:table-row-properties style:min-row-height="27.97pt" fo:keep-together="auto"/>
    </style:style>
    <style:style style:name="Table22.A1" style:family="table-cell">
      <style:table-cell-properties style:vertical-align="bottom" style:shadow="none" fo:border-top="none" fo:border-bottom="0.04cm solid #000000" fo:border-left="none" fo:border-right="none" fo:padding="0.050cm"/>
    </style:style>
    <style:style style:name="Table22.2" style:family="table-row">
      <style:table-row-properties style:min-row-height="31.80pt" fo:keep-together="auto"/>
    </style:style>
    <style:style style:name="Table22.A2" style:family="table-cell">
      <style:table-cell-properties style:vertical-align="middle" style:shadow="none" fo:border-top="0.03cm solid #000000" fo:border-bottom="0.012cm solid #000000" fo:border-left="0.04cm solid #000000" fo:border-right="0.04cm solid #000000" fo:padding="0.050cm"/>
    </style:style>
    <style:style style:name="Table22.3" style:family="table-row">
      <style:table-row-properties style:min-row-height="31.80pt" fo:keep-together="auto"/>
    </style:style>
    <style:style style:name="Table22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22.B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22.4" style:family="table-row">
      <style:table-row-properties style:min-row-height="31.80pt" fo:keep-together="auto"/>
    </style:style>
    <style:style style:name="Table22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22.B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22.5" style:family="table-row">
      <style:table-row-properties style:min-row-height="31.80pt" fo:keep-together="auto"/>
    </style:style>
    <style:style style:name="Table22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22.B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22.6" style:family="table-row">
      <style:table-row-properties style:min-row-height="31.80pt" fo:keep-together="auto"/>
    </style:style>
    <style:style style:name="Table22.A6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22.7" style:family="table-row">
      <style:table-row-properties style:min-row-height="31.80pt" fo:keep-together="auto"/>
    </style:style>
    <style:style style:name="Table22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22.B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22.8" style:family="table-row">
      <style:table-row-properties style:min-row-height="31.80pt" fo:keep-together="auto"/>
    </style:style>
    <style:style style:name="Table22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22.B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22.9" style:family="table-row">
      <style:table-row-properties style:min-row-height="31.80pt" fo:keep-together="auto"/>
    </style:style>
    <style:style style:name="Table22.A9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22.B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22.10" style:family="table-row">
      <style:table-row-properties style:min-row-height="31.80pt" fo:keep-together="auto"/>
    </style:style>
    <style:style style:name="Table22.A10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22.11" style:family="table-row">
      <style:table-row-properties style:min-row-height="354.42pt" fo:keep-together="auto"/>
    </style:style>
    <style:style style:name="Table22.A11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50cm"/>
    </style:style>
    <style:style style:name="P225_0" style:parent-style-name="Standard" style:family="paragraph">
      <style:paragraph-properties fo:line-height="5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45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3" style:family="table">
      <style:table-properties style:width="16.407cm" table:align="left" fo:margin="0.050cm" style:shadow="none" style:may-break-between-rows="true" table:border-model="collapsing"/>
    </style:style>
    <style:style style:name="Table23.A" style:family="table-column">
      <style:table-column-properties style:column-width="16.407cm"/>
    </style:style>
    <style:style style:name="Table23.1" style:family="table-row">
      <style:table-row-properties style:min-row-height="31.80pt" fo:keep-together="auto"/>
    </style:style>
    <style:style style:name="Table23.A1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23.2" style:family="table-row">
      <style:table-row-properties style:min-row-height="660.06pt" fo:keep-together="auto"/>
    </style:style>
    <style:style style:name="Table23.A2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50cm"/>
    </style:style>
    <style:style style:name="P226_0_b4" style:parent-style-name="Standard" style:family="paragraph">
      <style:paragraph-properties fo:line-height="123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able24" style:family="table">
      <style:table-properties style:width="16.479cm" table:align="left" fo:margin="0cm" style:shadow="none" style:may-break-between-rows="true" table:border-model="collapsing"/>
    </style:style>
    <style:style style:name="Table24.A" style:family="table-column">
      <style:table-column-properties style:column-width="3.336cm"/>
    </style:style>
    <style:style style:name="Table24.B" style:family="table-column">
      <style:table-column-properties style:column-width="4.554cm"/>
    </style:style>
    <style:style style:name="Table24.C" style:family="table-column">
      <style:table-column-properties style:column-width="0.699cm"/>
    </style:style>
    <style:style style:name="Table24.D" style:family="table-column">
      <style:table-column-properties style:column-width="1.098cm"/>
    </style:style>
    <style:style style:name="Table24.E" style:family="table-column">
      <style:table-column-properties style:column-width="0.833cm"/>
    </style:style>
    <style:style style:name="Table24.F" style:family="table-column">
      <style:table-column-properties style:column-width="1.233cm"/>
    </style:style>
    <style:style style:name="Table24.G" style:family="table-column">
      <style:table-column-properties style:column-width="4.725cm"/>
    </style:style>
    <style:style style:name="Table24.1" style:family="table-row">
      <style:table-row-properties style:min-row-height="24.15pt" fo:keep-together="auto"/>
    </style:style>
    <style:style style:name="Table24.A1" style:family="table-cell">
      <style:table-cell-properties style:shadow="none" fo:border-top="none" fo:border-bottom="0.04cm solid #000000" fo:border-left="none" fo:border-right="none" fo:padding="0.100cm"/>
    </style:style>
    <style:style style:name="Table24.E1" style:family="table-cell">
      <style:table-cell-properties style:vertical-align="bottom" style:shadow="none" fo:border-top="none" fo:border-bottom="0.04cm solid #000000" fo:border-left="none" fo:border-right="none" fo:padding="0.100cm"/>
    </style:style>
    <style:style style:name="Table24.2" style:family="table-row">
      <style:table-row-properties style:min-row-height="38.64pt" fo:keep-together="auto"/>
    </style:style>
    <style:style style:name="Table24.A2" style:family="table-cell">
      <style:table-cell-properties style:vertical-align="middle" style:shadow="none" fo:border-top="0.04cm solid #000000" fo:border-bottom="0.03cm solid #000000" fo:border-left="0.04cm solid #000000" fo:border-right="0.04cm solid #000000" fo:padding="0.100cm"/>
    </style:style>
    <style:style style:name="Table24.3" style:family="table-row">
      <style:table-row-properties style:min-row-height="31.81pt" fo:keep-together="auto"/>
    </style:style>
    <style:style style:name="Table24.A3" style:family="table-cell">
      <style:table-cell-properties style:vertical-align="middle" style:shadow="none" fo:border-top="0.03cm solid #000000" fo:border-bottom="0.012cm solid #000000" fo:border-left="0.04cm solid #000000" fo:border-right="0.012cm solid #000000" fo:padding="0.100cm"/>
    </style:style>
    <style:style style:name="Table24.B3" style:family="table-cell">
      <style:table-cell-properties style:vertical-align="middle" style:shadow="none" fo:border-top="0.03cm solid #000000" fo:border-bottom="0.012cm solid #000000" fo:border-left="0.012cm solid #000000" fo:border-right="0.012cm solid #000000" fo:padding="0.100cm"/>
    </style:style>
    <style:style style:name="Table24.D3" style:family="table-cell">
      <style:table-cell-properties style:vertical-align="middle" style:shadow="none" fo:border-top="0.03cm solid #000000" fo:border-bottom="0.012cm solid #000000" fo:border-left="0.012cm solid #000000" fo:border-right="0.012cm solid #000000" fo:padding="0.100cm"/>
    </style:style>
    <style:style style:name="Table24.G3" style:family="table-cell">
      <style:table-cell-properties style:vertical-align="middle" style:shadow="none" fo:border-top="0.03cm solid #000000" fo:border-bottom="0.012cm solid #000000" fo:border-left="0.012cm solid #000000" fo:border-right="0.04cm solid #000000" fo:padding="0.100cm"/>
    </style:style>
    <style:style style:name="Table24.4" style:family="table-row">
      <style:table-row-properties style:min-row-height="31.81pt" fo:keep-together="auto"/>
    </style:style>
    <style:style style:name="Table24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4.B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4.5" style:family="table-row">
      <style:table-row-properties style:min-row-height="31.81pt" fo:keep-together="auto"/>
    </style:style>
    <style:style style:name="Table24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4.B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4.6" style:family="table-row">
      <style:table-row-properties style:min-row-height="31.81pt" fo:keep-together="auto"/>
    </style:style>
    <style:style style:name="Table24.A6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4.B6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4.7" style:family="table-row">
      <style:table-row-properties style:min-row-height="31.81pt" fo:keep-together="auto"/>
    </style:style>
    <style:style style:name="Table24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4.B7" style:family="table-cell">
      <style:table-cell-properties style:vertical-align="middle" style:shadow="none" fo:border="0.012cm solid #000000" fo:padding="0.100cm"/>
    </style:style>
    <style:style style:name="Table24.D7" style:family="table-cell">
      <style:table-cell-properties style:vertical-align="middle" style:shadow="none" fo:border="0.012cm solid #000000" fo:padding="0.100cm"/>
    </style:style>
    <style:style style:name="Table24.G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4.8" style:family="table-row">
      <style:table-row-properties style:min-row-height="31.81pt" fo:keep-together="auto"/>
    </style:style>
    <style:style style:name="Table24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4.B8" style:family="table-cell">
      <style:table-cell-properties style:vertical-align="middle" style:shadow="none" fo:border="0.012cm solid #000000" fo:padding="0.100cm"/>
    </style:style>
    <style:style style:name="Table24.D8" style:family="table-cell">
      <style:table-cell-properties style:vertical-align="middle" style:shadow="none" fo:border="0.012cm solid #000000" fo:padding="0.100cm"/>
    </style:style>
    <style:style style:name="Table24.G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4.9" style:family="table-row">
      <style:table-row-properties style:min-row-height="31.81pt" fo:keep-together="auto"/>
    </style:style>
    <style:style style:name="Table24.A9" style:family="table-cell">
      <style:table-cell-properties style:vertical-align="middle" style:shadow="none" fo:border-top="0.012cm solid #000000" fo:border-bottom="none" fo:border-left="0.04cm solid #000000" fo:border-right="0.04cm solid #000000" fo:padding="0.100cm"/>
    </style:style>
    <style:style style:name="Table24.10" style:family="table-row">
      <style:table-row-properties style:min-row-height="173.31pt" fo:keep-together="auto"/>
    </style:style>
    <style:style style:name="Table24.A10" style:family="table-cell">
      <style:table-cell-properties style:vertical-align="middle" style:shadow="none" fo:border-top="none" fo:border-bottom="0.012cm solid #000000" fo:border-left="0.04cm solid #000000" fo:border-right="0.04cm solid #000000" fo:padding="0.100cm"/>
    </style:style>
    <style:style style:name="Table24.11" style:family="table-row">
      <style:table-row-properties style:min-row-height="31.81pt" fo:keep-together="auto"/>
    </style:style>
    <style:style style:name="Table24.A11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100cm"/>
    </style:style>
    <style:style style:name="Table24.12" style:family="table-row">
      <style:table-row-properties style:min-row-height="31.81pt" fo:keep-together="auto"/>
    </style:style>
    <style:style style:name="Table24.A12" style:family="table-cell">
      <style:table-cell-properties style:vertical-align="middle" style:shadow="none" fo:border-top="0.012cm solid #000000" fo:border-bottom="0.012cm solid #000000" fo:border-left="0.04cm solid #000000" fo:border-right="0.015cm solid #000000" fo:padding="0.100cm"/>
    </style:style>
    <style:style style:name="Table24.B12" style:family="table-cell">
      <style:table-cell-properties style:vertical-align="middle" style:shadow="none" fo:border="0.015cm solid #000000" fo:padding="0.100cm"/>
    </style:style>
    <style:style style:name="Table24.C12" style:family="table-cell">
      <style:table-cell-properties style:vertical-align="middle" style:shadow="none" fo:border="0.015cm solid #000000" fo:padding="0.100cm"/>
    </style:style>
    <style:style style:name="Table24.F12" style:family="table-cell">
      <style:table-cell-properties style:vertical-align="middle" style:shadow="none" fo:border-top="0.012cm solid #000000" fo:border-bottom="0.012cm solid #000000" fo:border-left="0.015cm solid #000000" fo:border-right="0.04cm solid #000000" fo:padding="0.100cm"/>
    </style:style>
    <style:style style:name="Table24.13" style:family="table-row">
      <style:table-row-properties style:min-row-height="31.81pt" fo:keep-together="auto"/>
    </style:style>
    <style:style style:name="Table24.A1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4.B13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24.C13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24.F1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4.14" style:family="table-row">
      <style:table-row-properties style:min-row-height="102.90pt" fo:keep-together="auto"/>
    </style:style>
    <style:style style:name="Table24.A14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100cm"/>
    </style:style>
    <style:style style:name="Table24.15" style:family="table-row">
      <style:table-row-properties style:min-row-height="31.38pt" fo:keep-together="auto"/>
    </style:style>
    <style:style style:name="Table24.A15" style:family="table-cell">
      <style:table-cell-properties style:vertical-align="middle" style:shadow="none" fo:border-top="0.012cm solid #000000" fo:border-bottom="none" fo:border-left="none" fo:border-right="none" fo:padding="0.100cm"/>
    </style:style>
    <style:style style:name="P225_0_b4" style:parent-style-name="Standard" style:family="paragraph">
      <style:paragraph-properties fo:line-height="59%" fo:text-align="center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able25" style:family="table">
      <style:table-properties style:width="16.407cm" table:align="left" fo:margin="0cm" style:shadow="none" style:may-break-between-rows="true" table:border-model="collapsing"/>
    </style:style>
    <style:style style:name="Table25.A" style:family="table-column">
      <style:table-column-properties style:column-width="4.529cm"/>
    </style:style>
    <style:style style:name="Table25.B" style:family="table-column">
      <style:table-column-properties style:column-width="11.878cm"/>
    </style:style>
    <style:style style:name="Table25.1" style:family="table-row">
      <style:table-row-properties style:min-row-height="27.97pt" fo:keep-together="auto"/>
    </style:style>
    <style:style style:name="Table25.A1" style:family="table-cell">
      <style:table-cell-properties style:vertical-align="bottom" style:shadow="none" fo:border-top="none" fo:border-bottom="0.04cm solid #000000" fo:border-left="none" fo:border-right="none" fo:padding="0.050cm"/>
    </style:style>
    <style:style style:name="Table25.2" style:family="table-row">
      <style:table-row-properties style:min-row-height="31.80pt" fo:keep-together="auto"/>
    </style:style>
    <style:style style:name="Table25.A2" style:family="table-cell">
      <style:table-cell-properties style:vertical-align="middle" style:shadow="none" fo:border-top="0.03cm solid #000000" fo:border-bottom="0.012cm solid #000000" fo:border-left="0.04cm solid #000000" fo:border-right="0.04cm solid #000000" fo:padding="0.050cm"/>
    </style:style>
    <style:style style:name="Table25.3" style:family="table-row">
      <style:table-row-properties style:min-row-height="31.80pt" fo:keep-together="auto"/>
    </style:style>
    <style:style style:name="Table25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25.B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25.4" style:family="table-row">
      <style:table-row-properties style:min-row-height="31.80pt" fo:keep-together="auto"/>
    </style:style>
    <style:style style:name="Table25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25.B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25.5" style:family="table-row">
      <style:table-row-properties style:min-row-height="31.80pt" fo:keep-together="auto"/>
    </style:style>
    <style:style style:name="Table25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25.B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25.6" style:family="table-row">
      <style:table-row-properties style:min-row-height="31.80pt" fo:keep-together="auto"/>
    </style:style>
    <style:style style:name="Table25.A6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25.7" style:family="table-row">
      <style:table-row-properties style:min-row-height="31.80pt" fo:keep-together="auto"/>
    </style:style>
    <style:style style:name="Table25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25.B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25.8" style:family="table-row">
      <style:table-row-properties style:min-row-height="31.80pt" fo:keep-together="auto"/>
    </style:style>
    <style:style style:name="Table25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25.B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25.9" style:family="table-row">
      <style:table-row-properties style:min-row-height="31.80pt" fo:keep-together="auto"/>
    </style:style>
    <style:style style:name="Table25.A9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25.B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25.10" style:family="table-row">
      <style:table-row-properties style:min-row-height="31.80pt" fo:keep-together="auto"/>
    </style:style>
    <style:style style:name="Table25.A10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25.11" style:family="table-row">
      <style:table-row-properties style:min-row-height="354.42pt" fo:keep-together="auto"/>
    </style:style>
    <style:style style:name="Table25.A11" style:family="table-cell">
      <style:table-cell-properties style:shadow="none" fo:border-top="0.012cm solid #000000" fo:border-bottom="0.04cm solid #000000" fo:border-left="0.04cm solid #000000" fo:border-right="0.04cm solid #000000" fo:padding="0.050cm"/>
    </style:style>
    <style:style style:name="Table26" style:family="table">
      <style:table-properties style:width="16.407cm" table:align="left" fo:margin="0.050cm" style:shadow="none" style:may-break-between-rows="true" table:border-model="collapsing"/>
    </style:style>
    <style:style style:name="Table26.A" style:family="table-column">
      <style:table-column-properties style:column-width="16.407cm"/>
    </style:style>
    <style:style style:name="Table26.1" style:family="table-row">
      <style:table-row-properties style:min-row-height="31.80pt" fo:keep-together="auto"/>
    </style:style>
    <style:style style:name="Table26.A1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26.2" style:family="table-row">
      <style:table-row-properties style:min-row-height="657.23pt" fo:keep-together="auto"/>
    </style:style>
    <style:style style:name="Table26.A2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50cm"/>
    </style:style>
    <style:style style:name="T167" style:family="text">
      <style:text-properties fo:color="#0000ff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_0_b4" style:parent-style-name="Standard" style:family="paragraph">
      <style:paragraph-properties fo:line-height="100%" fo:text-align="start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171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27_22" style:parent-style-name="바탕글 사본2" style:family="paragraph">
      <style:paragraph-properties fo:line-height="77%" fo:text-align="justify" fo:margin-left="1.187cm" fo:margin-right="0cm" fo:text-indent="-1.187cm" fo:margin-top="0cm" fo:margin-bottom="0cm" fo:background-color="transparent" fo:border="none" style:shadow="none" style:text-autospace="none" style:vertical-align="auto" style:snap-to-layout-grid="false"/>
    </style:style>
    <style:style style:name="T8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P228_22" style:parent-style-name="바탕글 사본2" style:family="paragraph">
      <style:paragraph-properties fo:line-height="10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9_22" style:parent-style-name="바탕글 사본2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4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0_22" style:parent-style-name="바탕글 사본2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85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1_22" style:parent-style-name="바탕글 사본2" style:family="paragraph">
      <style:paragraph-properties fo:line-height="11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8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27" style:family="table">
      <style:table-properties style:width="16.801cm" table:align="left" fo:margin="0cm" style:shadow="none" style:may-break-between-rows="true" table:border-model="collapsing"/>
    </style:style>
    <style:style style:name="Table27.A" style:family="table-column">
      <style:table-column-properties style:column-width="3.109cm"/>
    </style:style>
    <style:style style:name="Table27.B" style:family="table-column">
      <style:table-column-properties style:column-width="6.496cm"/>
    </style:style>
    <style:style style:name="Table27.C" style:family="table-column">
      <style:table-column-properties style:column-width="2.899cm"/>
    </style:style>
    <style:style style:name="Table27.D" style:family="table-column">
      <style:table-column-properties style:column-width="4.296cm"/>
    </style:style>
    <style:style style:name="Table27.1" style:family="table-row">
      <style:table-row-properties style:min-row-height="26.14pt" fo:keep-together="auto"/>
    </style:style>
    <style:style style:name="Table27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7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7.2" style:family="table-row">
      <style:table-row-properties style:min-row-height="26.14pt" fo:keep-together="auto"/>
    </style:style>
    <style:style style:name="Table27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7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7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7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12_22" style:parent-style-name="바탕글 사본2" style:family="paragraph">
      <style:paragraph-properties fo:line-height="14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46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7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2_1" style:parent-style-name="본문" style:family="paragraph">
      <style:paragraph-properties fo:line-height="86%" fo:text-align="justify" fo:margin-left="0cm" fo:margin-right="0cm" fo:text-indent="0cm" fo:margin-top="0.353cm" fo:margin-bottom="0cm" fo:background-color="transparent" fo:border="none" style:shadow="none" style:text-autospace="none" style:vertical-align="auto" style:snap-to-layout-grid="true"/>
    </style:style>
    <style:style style:name="T148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150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22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149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233_1" style:parent-style-name="본문" style:family="paragraph">
      <style:paragraph-properties fo:line-height="86%" fo:text-align="justify" fo:margin-left="0.970cm" fo:margin-right="0cm" fo:text-indent="-0.970cm" fo:margin-top="0.353cm" fo:margin-bottom="0cm" fo:background-color="transparent" fo:border="none" style:shadow="none" style:text-autospace="none" style:vertical-align="auto" style:snap-to-layout-grid="true"/>
    </style:style>
    <style:style style:name="T223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234_1" style:parent-style-name="본문" style:family="paragraph">
      <style:paragraph-properties fo:line-height="86%" fo:text-align="justify" fo:margin-left="0.963cm" fo:margin-right="0cm" fo:text-indent="-0.963cm" fo:margin-top="0.353cm" fo:margin-bottom="0cm" fo:background-color="transparent" fo:border="none" style:shadow="none" style:text-autospace="none" style:vertical-align="auto" style:snap-to-layout-grid="true"/>
    </style:style>
    <style:style style:name="T151" style:family="text">
      <style:text-properties fo:color="#000000" style:text-outline="false" style:text-line-through-style="solid" style:text-position="0% 100%" style:font-name="산돌명조 L" style:font-name-asian="-윤명조120" style:font-name-complex="함초롬바탕" fo:font-family="산돌명조 L" style:font-family-asian="-윤명조120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5_0" style:parent-style-name="Standard" style:family="paragraph">
      <style:paragraph-properties fo:line-height="86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52" style:family="text">
      <style:text-properties fo:color="#000000" style:text-outline="false" style:text-line-through-style="solid" style:text-position="0% 100%" style:font-name="-윤명조120" style:font-name-asian="-윤명조120" style:font-name-complex="함초롬바탕" fo:font-family="-윤명조120" style:font-family-asian="-윤명조120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3" style:family="text">
      <style:text-properties fo:color="#000000" style:text-outline="false" style:text-line-through-style="solid" style:text-position="0% 100%" style:font-name="-윤명조120" style:font-name-asian="-윤명조120" style:font-name-complex="함초롬바탕" fo:font-family="-윤명조120" style:font-family-asian="-윤명조120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1" style:family="text">
      <style:text-properties fo:color="#000000" style:text-outline="false" style:text-line-through-style="solid" style:text-position="0% 100%" style:font-name="산돌명조 L" style:font-name-asian="-윤명조120" style:font-name-complex="휴먼명조" fo:font-family="산돌명조 L" style:font-family-asian="-윤명조120" style:font-family-complex="휴먼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8" style:family="table">
      <style:table-properties style:width="16.802cm" table:align="left" fo:margin="0cm" style:shadow="none" style:may-break-between-rows="true" table:border-model="collapsing"/>
    </style:style>
    <style:style style:name="Table28.A" style:family="table-column">
      <style:table-column-properties style:column-width="4.962cm"/>
    </style:style>
    <style:style style:name="Table28.B" style:family="table-column">
      <style:table-column-properties style:column-width="6.998cm"/>
    </style:style>
    <style:style style:name="Table28.C" style:family="table-column">
      <style:table-column-properties style:column-width="4.842cm"/>
    </style:style>
    <style:style style:name="Table28.1" style:family="table-row">
      <style:table-row-properties style:min-row-height="11.00pt" fo:keep-together="auto"/>
    </style:style>
    <style:style style:name="Table28.A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28.B1" style:family="table-cell">
      <style:table-cell-properties style:vertical-align="middle" style:shadow="none" fo:background-color="#e5e5e5" fo:border="none" fo:padding-left="0.180cm" fo:padding-right="0.180cm"/>
    </style:style>
    <style:style style:name="Table28.C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28.2" style:family="table-row">
      <style:table-row-properties style:min-row-height="12.32pt" fo:keep-together="auto"/>
    </style:style>
    <style:style style:name="Table28.A2" style:family="table-cell">
      <style:table-cell-properties style:vertical-align="middle" style:shadow="none" fo:border-top="0.012cm dotted #000000" fo:border-bottom="none" fo:border-left="0.012cm dotted #000000" fo:border-right="none" fo:padding-left="0.180cm" fo:padding-right="0.180cm"/>
    </style:style>
    <style:style style:name="Table28.C2" style:family="table-cell">
      <style:table-cell-properties style:vertical-align="middle" style:shadow="none" fo:border-top="0.012cm dotted #000000" fo:border-bottom="none" fo:border-left="none" fo:border-right="0.012cm dotted #000000" fo:padding-left="0.180cm" fo:padding-right="0.180cm"/>
    </style:style>
    <style:style style:name="Table28.3" style:family="table-row">
      <style:table-row-properties style:min-row-height="201.26pt" fo:keep-together="auto"/>
    </style:style>
    <style:style style:name="Table28.A3" style:family="table-cell">
      <style:table-cell-properties style:vertical-align="middle" style:shadow="none" fo:border-top="none" fo:border-bottom="0.012cm dotted #000000" fo:border-left="0.012cm dotted #000000" fo:border-right="0.012cm dotted #000000" fo:padding-left="0.180cm" fo:padding-right="0.180cm"/>
    </style:style>
    <style:style style:name="P236_18" style:parent-style-name="선그리기" style:family="paragraph">
      <style:paragraph-properties fo:line-height="118%" fo:text-align="center" fo:margin-left="1.422cm" fo:margin-right="0cm" fo:text-indent="-1.422cm" fo:margin-top="0cm" fo:margin-bottom="0cm" fo:background-color="transparent" fo:border="none" style:shadow="none" style:text-autospace="none" style:vertical-align="auto" style:snap-to-layout-grid="false"/>
    </style:style>
    <style:style style:name="P71_0" style:parent-style-name="Standard" style:family="paragraph">
      <style:paragraph-properties fo:line-height="12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9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29" style:family="table">
      <style:table-properties style:width="10.212cm" table:align="left" fo:margin="0cm" style:shadow="none" style:may-break-between-rows="true" table:border-model="collapsing"/>
    </style:style>
    <style:style style:name="Table29.A" style:family="table-column">
      <style:table-column-properties style:column-width="10.212cm"/>
    </style:style>
    <style:style style:name="Table29.1" style:family="table-row">
      <style:table-row-properties style:min-row-height="32.97pt" fo:keep-together="auto"/>
    </style:style>
    <style:style style:name="Table29.A1" style:family="table-cell">
      <style:table-cell-properties style:vertical-align="middle" style:shadow="none" fo:border="0.012cm solid #000000" fo:padding="0.050cm"/>
    </style:style>
    <style:style style:name="P237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30" style:family="table">
      <style:table-properties style:width="16.317cm" table:align="left" fo:margin="0cm" style:shadow="none" style:may-break-between-rows="false" table:border-model="collapsing"/>
    </style:style>
    <style:style style:name="Table30.A" style:family="table-column">
      <style:table-column-properties style:column-width="2.546cm"/>
    </style:style>
    <style:style style:name="Table30.B" style:family="table-column">
      <style:table-column-properties style:column-width="1.544cm"/>
    </style:style>
    <style:style style:name="Table30.C" style:family="table-column">
      <style:table-column-properties style:column-width="2.746cm"/>
    </style:style>
    <style:style style:name="Table30.D" style:family="table-column">
      <style:table-column-properties style:column-width="2.846cm"/>
    </style:style>
    <style:style style:name="Table30.E" style:family="table-column">
      <style:table-column-properties style:column-width="2.646cm"/>
    </style:style>
    <style:style style:name="Table30.F" style:family="table-column">
      <style:table-column-properties style:column-width="1.544cm"/>
    </style:style>
    <style:style style:name="Table30.G" style:family="table-column">
      <style:table-column-properties style:column-width="0.301cm"/>
    </style:style>
    <style:style style:name="Table30.H" style:family="table-column">
      <style:table-column-properties style:column-width="2.145cm"/>
    </style:style>
    <style:style style:name="Table30.1" style:family="table-row">
      <style:table-row-properties style:min-row-height="25.12pt" fo:keep-together="auto"/>
    </style:style>
    <style:style style:name="Table30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30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0.D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0.E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0.F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0.G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30.2" style:family="table-row">
      <style:table-row-properties style:min-row-height="25.12pt" fo:keep-together="auto"/>
    </style:style>
    <style:style style:name="Table30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30.B2" style:family="table-cell">
      <style:table-cell-properties style:vertical-align="middle" style:shadow="none" fo:border="0.012cm solid #000000" fo:padding="0.049cm"/>
    </style:style>
    <style:style style:name="Table30.C2" style:family="table-cell">
      <style:table-cell-properties style:vertical-align="middle" style:shadow="none" fo:border="0.012cm solid #000000" fo:padding="0.049cm"/>
    </style:style>
    <style:style style:name="Table30.D2" style:family="table-cell">
      <style:table-cell-properties style:vertical-align="middle" style:shadow="none" fo:border="0.012cm solid #000000" fo:padding="0.049cm"/>
    </style:style>
    <style:style style:name="Table30.E2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30.H2" style:family="table-cell">
      <style:table-cell-properties style:vertical-align="middle" style:shadow="none" fo:border-top="0.012cm solid #000000" fo:border-bottom="0.012cm solid #000000" fo:border-left="none" fo:border-right="0.04cm solid #000000" fo:padding="0.049cm"/>
    </style:style>
    <style:style style:name="Table30.3" style:family="table-row">
      <style:table-row-properties style:min-row-height="25.12pt" fo:keep-together="auto"/>
    </style:style>
    <style:style style:name="Table30.B3" style:family="table-cell">
      <style:table-cell-properties style:vertical-align="middle" style:shadow="none" fo:border="0.012cm solid #000000" fo:padding="0.049cm"/>
    </style:style>
    <style:style style:name="Table30.C3" style:family="table-cell">
      <style:table-cell-properties style:vertical-align="middle" style:shadow="none" fo:border="0.012cm solid #000000" fo:padding="0.049cm"/>
    </style:style>
    <style:style style:name="Table30.D3" style:family="table-cell">
      <style:table-cell-properties style:vertical-align="middle" style:shadow="none" fo:border="0.012cm solid #000000" fo:padding="0.049cm"/>
    </style:style>
    <style:style style:name="Table30.E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0.4" style:family="table-row">
      <style:table-row-properties style:min-row-height="25.12pt" fo:keep-together="auto"/>
    </style:style>
    <style:style style:name="Table30.A4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30.B4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P52_0" style:parent-style-name="Standard" style:family="paragraph">
      <style:paragraph-properties fo:line-height="1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31" style:family="table">
      <style:table-properties style:width="16.321cm" table:align="left" fo:margin="0cm" style:shadow="none" style:may-break-between-rows="false" table:border-model="collapsing"/>
    </style:style>
    <style:style style:name="Table31.A" style:family="table-column">
      <style:table-column-properties style:column-width="2.427cm"/>
    </style:style>
    <style:style style:name="Table31.B" style:family="table-column">
      <style:table-column-properties style:column-width="4.331cm"/>
    </style:style>
    <style:style style:name="Table31.C" style:family="table-column">
      <style:table-column-properties style:column-width="1.403cm"/>
    </style:style>
    <style:style style:name="Table31.D" style:family="table-column">
      <style:table-column-properties style:column-width="2.427cm"/>
    </style:style>
    <style:style style:name="Table31.E" style:family="table-column">
      <style:table-column-properties style:column-width="5.733cm"/>
    </style:style>
    <style:style style:name="Table31.1" style:family="table-row">
      <style:table-row-properties style:min-row-height="22.29pt" fo:keep-together="auto"/>
    </style:style>
    <style:style style:name="Table31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31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1.D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1.E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31.2" style:family="table-row">
      <style:table-row-properties style:min-row-height="19.46pt" fo:keep-together="auto"/>
    </style:style>
    <style:style style:name="Table31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31.B2" style:family="table-cell">
      <style:table-cell-properties style:vertical-align="middle" style:shadow="none" fo:border="0.012cm solid #000000" fo:padding="0.049cm"/>
    </style:style>
    <style:style style:name="Table31.D2" style:family="table-cell">
      <style:table-cell-properties style:vertical-align="middle" style:shadow="none" fo:border="0.012cm solid #000000" fo:padding="0.049cm"/>
    </style:style>
    <style:style style:name="Table31.E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1.3" style:family="table-row">
      <style:table-row-properties style:min-row-height="19.46pt" fo:keep-together="auto"/>
    </style:style>
    <style:style style:name="Table31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31.B3" style:family="table-cell">
      <style:table-cell-properties style:vertical-align="middle" style:shadow="none" fo:border="0.012cm solid #000000" fo:padding="0.049cm"/>
    </style:style>
    <style:style style:name="Table31.D3" style:family="table-cell">
      <style:table-cell-properties style:vertical-align="middle" style:shadow="none" fo:border="0.012cm solid #000000" fo:padding="0.049cm"/>
    </style:style>
    <style:style style:name="Table31.E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1.4" style:family="table-row">
      <style:table-row-properties style:min-row-height="19.46pt" fo:keep-together="auto"/>
    </style:style>
    <style:style style:name="Table31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31.B4" style:family="table-cell">
      <style:table-cell-properties style:vertical-align="middle" style:shadow="none" fo:border="0.012cm solid #000000" fo:padding="0.049cm"/>
    </style:style>
    <style:style style:name="Table31.D4" style:family="table-cell">
      <style:table-cell-properties style:vertical-align="middle" style:shadow="none" fo:border="0.012cm solid #000000" fo:padding="0.049cm"/>
    </style:style>
    <style:style style:name="Table31.E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1.5" style:family="table-row">
      <style:table-row-properties style:min-row-height="19.46pt" fo:keep-together="auto"/>
    </style:style>
    <style:style style:name="Table31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31.B5" style:family="table-cell">
      <style:table-cell-properties style:vertical-align="middle" style:shadow="none" fo:border="0.012cm solid #000000" fo:padding="0.049cm"/>
    </style:style>
    <style:style style:name="Table31.D5" style:family="table-cell">
      <style:table-cell-properties style:vertical-align="middle" style:shadow="none" fo:border="0.012cm solid #000000" fo:padding="0.049cm"/>
    </style:style>
    <style:style style:name="Table31.E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1.6" style:family="table-row">
      <style:table-row-properties style:min-row-height="22.29pt" fo:keep-together="auto"/>
    </style:style>
    <style:style style:name="Table31.A6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31.C6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Table32" style:family="table">
      <style:table-properties style:width="16.319cm" table:align="left" fo:margin="0cm" style:shadow="none" style:may-break-between-rows="false" table:border-model="collapsing"/>
    </style:style>
    <style:style style:name="Table32.A" style:family="table-column">
      <style:table-column-properties style:column-width="4.137cm"/>
    </style:style>
    <style:style style:name="Table32.B" style:family="table-column">
      <style:table-column-properties style:column-width="6.041cm"/>
    </style:style>
    <style:style style:name="Table32.C" style:family="table-column">
      <style:table-column-properties style:column-width="6.141cm"/>
    </style:style>
    <style:style style:name="Table32.1" style:family="table-row">
      <style:table-row-properties style:min-row-height="25.12pt" fo:keep-together="auto"/>
    </style:style>
    <style:style style:name="Table32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32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2.C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32.2" style:family="table-row">
      <style:table-row-properties style:min-row-height="25.12pt" fo:keep-together="auto"/>
    </style:style>
    <style:style style:name="Table32.A2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32.B2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Table33" style:family="table">
      <style:table-properties style:width="16.321cm" table:align="left" fo:margin="0cm" style:shadow="none" style:may-break-between-rows="false" table:border-model="collapsing"/>
    </style:style>
    <style:style style:name="Table33.A" style:family="table-column">
      <style:table-column-properties style:column-width="3.930cm"/>
    </style:style>
    <style:style style:name="Table33.B" style:family="table-column">
      <style:table-column-properties style:column-width="12.391cm"/>
    </style:style>
    <style:style style:name="Table33.1" style:family="table-row">
      <style:table-row-properties style:min-row-height="25.12pt" fo:keep-together="auto"/>
    </style:style>
    <style:style style:name="Table33.A1" style:family="table-cell">
      <style:table-cell-properties style:vertical-align="middle" style:shadow="none" fo:border-top="0.04cm solid #000000" fo:border-bottom="0.04cm solid #000000" fo:border-left="0.04cm solid #000000" fo:border-right="0.012cm solid #000000" fo:padding="0.049cm"/>
    </style:style>
    <style:style style:name="Table33.B1" style:family="table-cell">
      <style:table-cell-properties style:vertical-align="middle" style:shadow="none" fo:border-top="0.04cm solid #000000" fo:border-bottom="0.04cm solid #000000" fo:border-left="0.012cm solid #000000" fo:border-right="0.04cm solid #000000" fo:padding="0.049cm"/>
    </style:style>
    <style:style style:name="Table34" style:family="table">
      <style:table-properties style:width="16.315cm" table:align="left" fo:margin="0cm" style:shadow="none" style:may-break-between-rows="false" table:border-model="collapsing"/>
    </style:style>
    <style:style style:name="Table34.A" style:family="table-column">
      <style:table-column-properties style:column-width="1.216cm"/>
    </style:style>
    <style:style style:name="Table34.B" style:family="table-column">
      <style:table-column-properties style:column-width="1.403cm"/>
    </style:style>
    <style:style style:name="Table34.C" style:family="table-column">
      <style:table-column-properties style:column-width="1.317cm"/>
    </style:style>
    <style:style style:name="Table34.D" style:family="table-column">
      <style:table-column-properties style:column-width="1.317cm"/>
    </style:style>
    <style:style style:name="Table34.E" style:family="table-column">
      <style:table-column-properties style:column-width="0.186cm"/>
    </style:style>
    <style:style style:name="Table34.F" style:family="table-column">
      <style:table-column-properties style:column-width="2.619cm"/>
    </style:style>
    <style:style style:name="Table34.G" style:family="table-column">
      <style:table-column-properties style:column-width="1.230cm"/>
    </style:style>
    <style:style style:name="Table34.H" style:family="table-column">
      <style:table-column-properties style:column-width="1.589cm"/>
    </style:style>
    <style:style style:name="Table34.I" style:family="table-column">
      <style:table-column-properties style:column-width="1.322cm"/>
    </style:style>
    <style:style style:name="Table34.J" style:family="table-column">
      <style:table-column-properties style:column-width="1.297cm"/>
    </style:style>
    <style:style style:name="Table34.K" style:family="table-column">
      <style:table-column-properties style:column-width="0.110cm"/>
    </style:style>
    <style:style style:name="Table34.L" style:family="table-column">
      <style:table-column-properties style:column-width="2.709cm"/>
    </style:style>
    <style:style style:name="Table34.1" style:family="table-row">
      <style:table-row-properties style:min-row-height="19.46pt" fo:keep-together="auto"/>
    </style:style>
    <style:style style:name="Table34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34.C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4.F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4.G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4.I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4.K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34.2" style:family="table-row">
      <style:table-row-properties style:min-row-height="38.81pt" fo:keep-together="auto"/>
    </style:style>
    <style:style style:name="Table34.C2" style:family="table-cell">
      <style:table-cell-properties style:vertical-align="middle" style:shadow="none" fo:border="0.012cm solid #000000" fo:padding="0.049cm"/>
    </style:style>
    <style:style style:name="Table34.F2" style:family="table-cell">
      <style:table-cell-properties style:vertical-align="middle" style:shadow="none" fo:border="0.012cm solid #000000" fo:padding="0.049cm"/>
    </style:style>
    <style:style style:name="Table34.I2" style:family="table-cell">
      <style:table-cell-properties style:vertical-align="middle" style:shadow="none" fo:border="0.012cm solid #000000" fo:padding="0.049cm"/>
    </style:style>
    <style:style style:name="Table34.K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4.3" style:family="table-row">
      <style:table-row-properties style:min-row-height="22.29pt" fo:keep-together="auto"/>
    </style:style>
    <style:style style:name="Table34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34.G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4.4" style:family="table-row">
      <style:table-row-properties style:min-row-height="22.29pt" fo:keep-together="auto"/>
    </style:style>
    <style:style style:name="Table34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34.B4" style:family="table-cell">
      <style:table-cell-properties style:vertical-align="middle" style:shadow="none" fo:border="0.012cm solid #000000" fo:padding="0.049cm"/>
    </style:style>
    <style:style style:name="Table34.D4" style:family="table-cell">
      <style:table-cell-properties style:vertical-align="middle" style:shadow="none" fo:border="0.012cm solid #000000" fo:padding="0.049cm"/>
    </style:style>
    <style:style style:name="Table34.E4" style:family="table-cell">
      <style:table-cell-properties style:vertical-align="middle" style:shadow="none" fo:border="0.012cm solid #000000" fo:padding="0.049cm"/>
    </style:style>
    <style:style style:name="Table34.G4" style:family="table-cell">
      <style:table-cell-properties style:vertical-align="middle" style:shadow="none" fo:border="0.012cm solid #000000" fo:padding="0.049cm"/>
    </style:style>
    <style:style style:name="Table34.H4" style:family="table-cell">
      <style:table-cell-properties style:vertical-align="middle" style:shadow="none" fo:border="0.012cm solid #000000" fo:padding="0.049cm"/>
    </style:style>
    <style:style style:name="Table34.J4" style:family="table-cell">
      <style:table-cell-properties style:vertical-align="middle" style:shadow="none" fo:border="0.012cm solid #000000" fo:padding="0.049cm"/>
    </style:style>
    <style:style style:name="Table34.L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4.5" style:family="table-row">
      <style:table-row-properties style:min-row-height="105.32pt" fo:keep-together="auto"/>
    </style:style>
    <style:style style:name="Table34.A5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49cm"/>
    </style:style>
    <style:style style:name="T5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5" style:family="table">
      <style:table-properties style:width="10.492cm" table:align="left" fo:margin="0cm" style:shadow="none" style:may-break-between-rows="false" table:border-model="collapsing"/>
    </style:style>
    <style:style style:name="Table35.A" style:family="table-column">
      <style:table-column-properties style:column-width="10.492cm"/>
    </style:style>
    <style:style style:name="Table35.1" style:family="table-row">
      <style:table-row-properties style:min-row-height="42.84pt" fo:keep-together="auto"/>
    </style:style>
    <style:style style:name="Table35.A1" style:family="table-cell">
      <style:table-cell-properties style:vertical-align="middle" style:shadow="none" fo:border="0.012cm solid #000000" fo:padding="0.049cm"/>
    </style:style>
    <style:style style:name="P52_0_b4" style:parent-style-name="Standard" style:family="paragraph">
      <style:paragraph-properties fo:line-height="180%" fo:text-align="center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P238_0" style:parent-style-name="Standard" style:family="paragraph">
      <style:paragraph-properties fo:line-height="131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39_0" style:parent-style-name="Standard" style:family="paragraph">
      <style:paragraph-properties fo:line-height="131%" fo:text-align="start" fo:margin-left="0.916cm" fo:margin-right="0cm" fo:text-indent="-0.916cm" fo:margin-top="0cm" fo:margin-bottom="0cm" fo:background-color="transparent" fo:border="none" style:shadow="none" style:text-autospace="none" style:vertical-align="auto" style:snap-to-layout-grid="true"/>
    </style:style>
    <style:style style:name="T4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0_0" style:parent-style-name="Standard" style:family="paragraph">
      <style:paragraph-properties fo:line-height="131%" fo:text-align="start" fo:margin-left="1.126cm" fo:margin-right="0cm" fo:text-indent="-1.126cm" fo:margin-top="0cm" fo:margin-bottom="0cm" fo:background-color="transparent" fo:border="none" style:shadow="none" style:text-autospace="none" style:vertical-align="auto" style:snap-to-layout-grid="true"/>
    </style:style>
    <style:style style:name="T5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1_0" style:parent-style-name="Standard" style:family="paragraph">
      <style:paragraph-properties fo:line-height="131%" fo:text-align="start" fo:margin-left="1.183cm" fo:margin-right="0cm" fo:text-indent="-1.183cm" fo:margin-top="0cm" fo:margin-bottom="0cm" fo:background-color="transparent" fo:border="none" style:shadow="none" style:text-autospace="none" style:vertical-align="auto" style:snap-to-layout-grid="true"/>
    </style:style>
    <style:style style:name="T7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2_0" style:parent-style-name="Standard" style:family="paragraph">
      <style:paragraph-properties fo:line-height="131%" fo:text-align="start" fo:margin-left="1.219cm" fo:margin-right="0cm" fo:text-indent="-1.219cm" fo:margin-top="0cm" fo:margin-bottom="0cm" fo:background-color="transparent" fo:border="none" style:shadow="none" style:text-autospace="none" style:vertical-align="auto" style:snap-to-layout-grid="true"/>
    </style:style>
    <style:style style:name="P243_0" style:parent-style-name="Standard" style:family="paragraph">
      <style:paragraph-properties fo:line-height="131%" fo:text-align="start" fo:margin-left="1.219cm" fo:margin-right="0cm" fo:text-indent="-1.219cm" fo:margin-top="0cm" fo:margin-bottom="0cm" fo:background-color="transparent" fo:border="none" style:shadow="none" style:text-autospace="none" style:vertical-align="auto" style:snap-to-layout-grid="true"/>
    </style:style>
    <style:style style:name="P244_0" style:parent-style-name="Standard" style:family="paragraph">
      <style:paragraph-properties fo:line-height="131%" fo:text-align="start" fo:margin-left="0.988cm" fo:margin-right="0cm" fo:text-indent="-0.988cm" fo:margin-top="0cm" fo:margin-bottom="0cm" fo:background-color="transparent" fo:border="none" style:shadow="none" style:text-autospace="none" style:vertical-align="auto" style:snap-to-layout-grid="true"/>
    </style:style>
    <style:style style:name="T2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7_0" style:parent-style-name="Standard" style:family="paragraph">
      <style:paragraph-properties fo:line-height="160%" fo:text-align="start" fo:margin-left="1.185cm" fo:margin-right="0cm" fo:text-indent="-1.185cm" fo:margin-top="0cm" fo:margin-bottom="0cm" fo:background-color="transparent" fo:border="none" style:shadow="none" style:text-autospace="none" style:vertical-align="auto" style:snap-to-layout-grid="true"/>
    </style:style>
    <style:style style:name="P245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8" style:family="text">
      <style:text-properties fo:color="#000000" style:text-outline="false" style:text-line-through-style="solid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9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7_0" style:parent-style-name="Standard" style:family="paragraph">
      <style:paragraph-properties fo:line-height="9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46_0" style:parent-style-name="Standard" style:family="paragraph">
      <style:paragraph-properties fo:line-height="94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5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4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9.00pt" style:font-size-asian="19.00pt" style:font-size-complex="19.00pt" fo:letter-spacing="-1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8_15" style:parent-style-name="바탕글 사본5" style:family="paragraph">
      <style:paragraph-properties fo:line-height="146%" fo:text-align="center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66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1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49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45_0" style:parent-style-name="Standard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9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85%"/>
    </style:style>
    <style:style style:name="P138_0" style:parent-style-name="Standard" style:family="paragraph">
      <style:paragraph-properties fo:line-height="130%" fo:text-align="justify" fo:margin-left="0.106cm" fo:margin-right="0.10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139_0" style:parent-style-name="Standard" style:family="paragraph">
      <style:paragraph-properties fo:line-height="130%" fo:text-align="justify" fo:margin-left="0.435cm" fo:margin-right="0.106cm" fo:text-indent="-0.329cm" fo:margin-top="0cm" fo:margin-bottom="0cm" fo:background-color="transparent" fo:border="none" style:shadow="none" style:text-autospace="none" style:vertical-align="auto" style:snap-to-layout-grid="true"/>
    </style:style>
    <style:style style:name="T9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140_0" style:parent-style-name="Standard" style:family="paragraph">
      <style:paragraph-properties fo:line-height="130%" fo:text-align="justify" fo:margin-left="0.835cm" fo:margin-right="0.106cm" fo:text-indent="-0.730cm" fo:margin-top="0cm" fo:margin-bottom="0cm" fo:background-color="transparent" fo:border="none" style:shadow="none" style:text-autospace="none" style:vertical-align="auto" style:snap-to-layout-grid="true"/>
    </style:style>
    <style:style style:name="T10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10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141_0" style:parent-style-name="Standard" style:family="paragraph">
      <style:paragraph-properties fo:line-height="130%" fo:text-align="justify" fo:margin-left="0.267cm" fo:margin-right="0.106cm" fo:text-indent="-0.161cm" fo:margin-top="0cm" fo:margin-bottom="0cm" fo:background-color="transparent" fo:border="none" style:shadow="none" style:text-autospace="none" style:vertical-align="auto" style:snap-to-layout-grid="true"/>
    </style:style>
    <style:style style:name="T10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142_0" style:parent-style-name="Standard" style:family="paragraph">
      <style:paragraph-properties fo:line-height="130%" fo:text-align="justify" fo:margin-left="0.402cm" fo:margin-right="0.106cm" fo:text-indent="-0.296cm" fo:margin-top="0cm" fo:margin-bottom="0cm" fo:background-color="transparent" fo:border="none" style:shadow="none" style:text-autospace="none" style:vertical-align="auto" style:snap-to-layout-grid="true"/>
    </style:style>
    <style:style style:name="T21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7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10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1.2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143_0" style:parent-style-name="Standard" style:family="paragraph">
      <style:paragraph-properties fo:line-height="130%" fo:text-align="justify" fo:margin-left="0.398cm" fo:margin-right="0.106cm" fo:text-indent="-0.292cm" fo:margin-top="0cm" fo:margin-bottom="0cm" fo:background-color="transparent" fo:border="none" style:shadow="none" style:text-autospace="none" style:vertical-align="auto" style:snap-to-layout-grid="true"/>
    </style:style>
    <style:style style:name="T21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2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213" style:family="text">
      <style:text-properties fo:color="#ff0000" style:text-outline="false" style:text-line-through-style="solid" style:text-line-through-color="#ff0000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144_0" style:parent-style-name="Standard" style:family="paragraph">
      <style:paragraph-properties fo:line-height="130%" fo:text-align="justify" fo:margin-left="0.405cm" fo:margin-right="0.106cm" fo:text-indent="-0.299cm" fo:margin-top="0cm" fo:margin-bottom="0cm" fo:background-color="transparent" fo:border="none" style:shadow="none" style:text-autospace="none" style:vertical-align="auto" style:snap-to-layout-grid="true"/>
    </style:style>
    <style:style style:name="T1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9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50_0" style:parent-style-name="Standard" style:family="paragraph">
      <style:paragraph-properties fo:line-height="75%" fo:text-align="justify" fo:margin-left="0.641cm" fo:margin-right="0cm" fo:text-indent="-0.641cm" fo:margin-top="0cm" fo:margin-bottom="0cm" fo:background-color="transparent" fo:border="none" style:shadow="none" style:text-autospace="none" style:vertical-align="auto" style:snap-to-layout-grid="true"/>
    </style:style>
    <style:style style:name="T19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1_0" style:parent-style-name="Standard" style:family="paragraph">
      <style:paragraph-properties fo:line-height="75%" fo:text-align="justify" fo:margin-left="0.643cm" fo:margin-right="0cm" fo:text-indent="-0.643cm" fo:margin-top="0cm" fo:margin-bottom="0cm" fo:background-color="transparent" fo:border="none" style:shadow="none" style:text-autospace="none" style:vertical-align="auto" style:snap-to-layout-grid="true"/>
    </style:style>
    <style:style style:name="T20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52_0" style:parent-style-name="Standard" style:family="paragraph">
      <style:paragraph-properties fo:line-height="75%" fo:text-align="justify" fo:margin-left="0.665cm" fo:margin-right="0cm" fo:text-indent="-0.665cm" fo:margin-top="0cm" fo:margin-bottom="0cm" fo:background-color="transparent" fo:border="none" style:shadow="none" style:text-autospace="none" style:vertical-align="auto" style:snap-to-layout-grid="true"/>
    </style:style>
    <style:style style:name="T11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P253_21" style:parent-style-name="당구장" style:family="paragraph">
      <style:paragraph-properties fo:line-height="75%" fo:text-align="justify" fo:margin-left="0.274cm" fo:margin-right="0cm" fo:text-indent="-0.274cm" fo:margin-top="0cm" fo:margin-bottom="0cm" fo:background-color="transparent" fo:border="none" style:shadow="none" style:text-autospace="none" style:vertical-align="auto" style:snap-to-layout-grid="false"/>
    </style:style>
    <style:style style:name="T11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112" style:family="text">
      <style:text-properties fo:color="#000000" style:text-outline="false" style:text-line-through-style="solid" style:text-position="0% 100%" style:font-name="-윤고딕120" style:font-name-asian="-윤고딕120" style:font-name-complex="-윤고딕320" fo:font-family="-윤고딕120" style:font-family-asian="-윤고딕120" style:font-family-complex="-윤고딕320" fo:font-size="10.00pt" style:font-size-asian="10.00pt" style:font-size-complex="10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6" style:family="table">
      <style:table-properties style:width="16.314cm" table:align="left" fo:margin="0cm" style:shadow="none" style:may-break-between-rows="true" table:border-model="collapsing"/>
    </style:style>
    <style:style style:name="Table6.A" style:family="table-column">
      <style:table-column-properties style:column-width="16.314cm"/>
    </style:style>
    <style:style style:name="Table6.1" style:family="table-row">
      <style:table-row-properties style:min-row-height="112.62pt" fo:keep-together="auto"/>
    </style:style>
    <style:style style:name="Table6.A1" style:family="table-cell">
      <style:table-cell-properties style:vertical-align="middle" style:shadow="none" fo:border="0.012cm dotted #000000" fo:padding-top="0.050cm" fo:padding-bottom="0.050cm" fo:padding-left="0.180cm" fo:padding-right="0.180cm"/>
    </style:style>
    <style:style style:name="P254_21" style:parent-style-name="당구장" style:family="paragraph">
      <style:paragraph-properties fo:line-height="77%" fo:text-align="justify" fo:margin-left="0.274cm" fo:margin-right="0cm" fo:text-indent="-0.274cm" fo:margin-top="0cm" fo:margin-bottom="0cm" fo:background-color="transparent" fo:border="none" style:shadow="none" style:text-autospace="none" style:vertical-align="auto" style:snap-to-layout-grid="false"/>
    </style:style>
    <style:style style:name="T23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23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88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23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32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255_0" style:parent-style-name="Standard" style:family="paragraph">
      <style:paragraph-properties fo:line-height="75%" fo:text-align="justify" fo:margin-left="0.907cm" fo:margin-right="0cm" fo:text-indent="-0.907cm" fo:margin-top="0cm" fo:margin-bottom="0cm" fo:background-color="transparent" fo:border="none" style:shadow="none" style:text-autospace="none" style:vertical-align="auto" style:snap-to-layout-grid="true"/>
    </style:style>
    <style:style style:name="P256_21" style:parent-style-name="당구장" style:family="paragraph">
      <style:paragraph-properties fo:line-height="75%" fo:text-align="justify" fo:margin-left="0.466cm" fo:margin-right="0cm" fo:text-indent="-0.466cm" fo:margin-top="0cm" fo:margin-bottom="0cm" fo:background-color="transparent" fo:border="none" style:shadow="none" style:text-autospace="none" style:vertical-align="auto" style:snap-to-layout-grid="false"/>
    </style:style>
    <style:style style:name="T21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43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257_21" style:parent-style-name="당구장" style:family="paragraph">
      <style:paragraph-properties fo:line-height="75%" fo:text-align="justify" fo:margin-left="0.468cm" fo:margin-right="0cm" fo:text-indent="-0.468cm" fo:margin-top="0cm" fo:margin-bottom="0cm" fo:background-color="transparent" fo:border="none" style:shadow="none" style:text-autospace="none" style:vertical-align="auto" style:snap-to-layout-grid="false"/>
    </style:style>
    <style:style style:name="T19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87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21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65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22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8_0" style:parent-style-name="Standard" style:family="paragraph">
      <style:paragraph-properties fo:line-height="81%" fo:text-align="justify" fo:margin-left="0.407cm" fo:margin-right="0cm" fo:text-indent="-0.407cm" fo:margin-top="0cm" fo:margin-bottom="0cm" fo:background-color="transparent" fo:border="none" style:shadow="none" style:text-autospace="none" style:vertical-align="auto" style:snap-to-layout-grid="true"/>
    </style:style>
    <style:style style:name="P259_0" style:parent-style-name="Standard" style:family="paragraph">
      <style:paragraph-properties fo:line-height="81%" fo:text-align="justify" fo:margin-left="0.403cm" fo:margin-right="0cm" fo:text-indent="-0.403cm" fo:margin-top="0cm" fo:margin-bottom="0cm" fo:background-color="transparent" fo:border="none" style:shadow="none" style:text-autospace="none" style:vertical-align="auto" style:snap-to-layout-grid="true"/>
    </style:style>
    <style:style style:name="P260_0" style:parent-style-name="Standard" style:family="paragraph">
      <style:paragraph-properties fo:line-height="8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61_0" style:parent-style-name="Standard" style:family="paragraph">
      <style:paragraph-properties fo:line-height="81%" fo:text-align="justify" fo:margin-left="0.646cm" fo:margin-right="0cm" fo:text-indent="-0.646cm" fo:margin-top="0cm" fo:margin-bottom="0cm" fo:background-color="transparent" fo:border="none" style:shadow="none" style:text-autospace="none" style:vertical-align="auto" style:snap-to-layout-grid="true"/>
    </style:style>
    <style:style style:name="T10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3_0" style:parent-style-name="Standard" style:family="paragraph">
      <style:paragraph-properties fo:line-height="14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7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4_0" style:parent-style-name="Standard" style:family="paragraph">
      <style:paragraph-properties fo:line-height="14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3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3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9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4.00pt" style:font-size-asian="14.00pt" style:font-size-complex="14.00pt" fo:letter-spacing="-0.4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7_19" style:parent-style-name="머리말(신명조9)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7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8_0" style:parent-style-name="Standard" style:family="paragraph">
      <style:paragraph-properties fo:line-height="120%" fo:text-align="justify" fo:margin-left="0.840cm" fo:margin-right="0cm" fo:text-indent="-0.840cm" fo:margin-top="0.282cm" fo:margin-bottom="0cm" fo:background-color="transparent" fo:border="none" style:shadow="none" style:text-autospace="none" style:vertical-align="auto" style:snap-to-layout-grid="true"/>
    </style:style>
    <style:style style:name="T9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29_0" style:parent-style-name="Standard" style:family="paragraph">
      <style:paragraph-properties fo:line-height="120%" fo:text-align="justify" fo:margin-left="0.871cm" fo:margin-right="0cm" fo:text-indent="-0.871cm" fo:margin-top="0.282cm" fo:margin-bottom="0cm" fo:background-color="transparent" fo:border="none" style:shadow="none" style:text-autospace="none" style:vertical-align="auto" style:snap-to-layout-grid="true"/>
    </style:style>
    <style:style style:name="Table9" style:family="table">
      <style:table-properties style:width="16.501cm" table:align="left" fo:margin="0cm" style:shadow="none" style:may-break-between-rows="true" table:border-model="collapsing"/>
    </style:style>
    <style:style style:name="Table9.A" style:family="table-column">
      <style:table-column-properties style:column-width="16.501cm"/>
    </style:style>
    <style:style style:name="Table9.1" style:family="table-row">
      <style:table-row-properties style:min-row-height="63.88pt" fo:keep-together="auto"/>
    </style:style>
    <style:style style:name="Table9.A1" style:family="table-cell">
      <style:table-cell-properties style:vertical-align="middle" style:shadow="none" fo:background-color="#e5e5ff" fo:border="0.04cm solid #000000" fo:padding-top="0.050cm" fo:padding-bottom="0.050cm" fo:padding-left="0.180cm" fo:padding-right="0.180cm"/>
    </style:style>
    <style:style style:name="P130_19" style:parent-style-name="머리말(신명조9)" style:family="paragraph">
      <style:paragraph-properties fo:line-height="120%" fo:text-align="justify" fo:margin-left="1.412cm" fo:margin-right="0cm" fo:text-indent="-1.412cm" fo:margin-top="0.176cm" fo:margin-bottom="0cm" fo:background-color="transparent" fo:border="none" style:shadow="none" style:text-autospace="none" style:vertical-align="auto" style:snap-to-layout-grid="false"/>
    </style:style>
    <style:style style:name="P131_19" style:parent-style-name="머리말(신명조9)" style:family="paragraph">
      <style:paragraph-properties fo:line-height="120%" fo:text-align="justify" fo:margin-left="1.120cm" fo:margin-right="0cm" fo:text-indent="-1.120cm" fo:margin-top="0.106cm" fo:margin-bottom="0cm" fo:background-color="transparent" fo:border="none" style:shadow="none" style:text-autospace="none" style:vertical-align="auto" style:snap-to-layout-grid="false"/>
    </style:style>
    <style:style style:name="P132_19" style:parent-style-name="머리말(신명조9)" style:family="paragraph">
      <style:paragraph-properties fo:line-height="120%" fo:text-align="justify" fo:margin-left="0.827cm" fo:margin-right="0cm" fo:text-indent="-0.827cm" fo:margin-top="0.106cm" fo:margin-bottom="0cm" fo:background-color="transparent" fo:border="none" style:shadow="none" style:text-autospace="none" style:vertical-align="auto" style:snap-to-layout-grid="false"/>
    </style:style>
    <style:style style:name="T21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1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3_0" style:parent-style-name="Standard" style:family="paragraph">
      <style:paragraph-properties fo:line-height="120%" fo:text-align="justify" fo:margin-left="0.834cm" fo:margin-right="0cm" fo:text-indent="-0.834cm" fo:margin-top="0.282cm" fo:margin-bottom="0cm" fo:background-color="transparent" fo:border="none" style:shadow="none" style:text-autospace="none" style:vertical-align="auto" style:snap-to-layout-grid="true"/>
    </style:style>
    <style:style style:name="P134_0" style:parent-style-name="Standard" style:family="paragraph">
      <style:paragraph-properties fo:line-height="120%" fo:text-align="justify" fo:margin-left="0.938cm" fo:margin-right="0cm" fo:text-indent="-0.938cm" fo:margin-top="0.282cm" fo:margin-bottom="0cm" fo:background-color="transparent" fo:border="none" style:shadow="none" style:text-autospace="none" style:vertical-align="auto" style:snap-to-layout-grid="true"/>
    </style:style>
    <style:style style:name="P262_0" style:parent-style-name="Standard" style:family="paragraph">
      <style:paragraph-properties fo:line-height="92%" fo:text-align="justify" fo:margin-left="0.682cm" fo:margin-right="0cm" fo:text-indent="-0.682cm" fo:margin-top="0cm" fo:margin-bottom="0cm" fo:background-color="transparent" fo:border="none" style:shadow="none" style:text-autospace="none" style:vertical-align="auto" style:snap-to-layout-grid="true"/>
    </style:style>
    <style:style style:name="T2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-2.1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3_0" style:parent-style-name="Standard" style:family="paragraph">
      <style:paragraph-properties fo:line-height="92%" fo:text-align="justify" fo:margin-left="0.212cm" fo:margin-right="0cm" fo:text-indent="-0.212cm" fo:margin-top="0.176cm" fo:margin-bottom="0cm" fo:background-color="transparent" fo:border="none" style:shadow="none" style:text-autospace="none" style:vertical-align="auto" style:snap-to-layout-grid="true"/>
    </style:style>
    <style:style style:name="P176_19" style:parent-style-name="머리말(신명조9)" style:family="paragraph">
      <style:paragraph-properties fo:line-height="160%" fo:text-align="justify" fo:margin-left="1.412cm" fo:margin-right="0cm" fo:text-indent="-1.412cm" fo:margin-top="0.176cm" fo:margin-bottom="0cm" fo:background-color="transparent" fo:border="none" style:shadow="none" style:text-autospace="none" style:vertical-align="auto" style:snap-to-layout-grid="false"/>
    </style:style>
    <style:style style:name="P152_19" style:parent-style-name="머리말(신명조9)" style:family="paragraph">
      <style:paragraph-properties fo:line-height="160%" fo:text-align="justify" fo:margin-left="0.871cm" fo:margin-right="0cm" fo:text-indent="-0.871cm" fo:margin-top="0.176cm" fo:margin-bottom="0cm" fo:background-color="transparent" fo:border="none" style:shadow="none" style:text-autospace="none" style:vertical-align="auto" style:snap-to-layout-grid="false"/>
    </style:style>
    <style:style style:name="T115" style:family="text">
      <style:text-properties fo:color="#ffffff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4_0" style:parent-style-name="Standard" style:family="paragraph">
      <style:paragraph-properties fo:line-height="123%" fo:text-align="center" fo:margin-left="0.821cm" fo:margin-right="0cm" fo:text-indent="-0.821cm" fo:margin-top="0cm" fo:margin-bottom="0cm" fo:background-color="transparent" fo:border="none" style:shadow="none" style:text-autospace="none" style:vertical-align="auto" style:snap-to-layout-grid="true"/>
    </style:style>
    <style:style style:name="T77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50pt" style:font-size-asian="15.50pt" style:font-size-complex="15.5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5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7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6_0" style:parent-style-name="Standard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47_0" style:parent-style-name="Standard" style:family="paragraph">
      <style:paragraph-properties fo:line-height="130%" fo:text-align="justify" fo:margin-left="0.640cm" fo:margin-right="0cm" fo:text-indent="-0.640cm" fo:margin-top="0cm" fo:margin-bottom="0cm" fo:background-color="transparent" fo:border="none" style:shadow="none" style:text-autospace="none" style:vertical-align="auto" style:snap-to-layout-grid="true"/>
    </style:style>
    <style:style style:name="P60_0" style:parent-style-name="Standard" style:family="paragraph">
      <style:paragraph-properties fo:line-height="130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11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6_0" style:parent-style-name="Standard" style:family="paragraph">
      <style:paragraph-properties fo:line-height="13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267_0" style:parent-style-name="Standard" style:family="paragraph">
      <style:paragraph-properties fo:line-height="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3" style:family="text">
      <style:text-properties fo:color="#939393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_0" style:parent-style-name="Standard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4" style:family="text">
      <style:text-properties fo:color="#939393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5" style:family="text">
      <style:text-properties fo:color="#939393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6" style:family="text">
      <style:text-properties fo:color="#939393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8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78" style:family="text">
      <style:text-properties fo:color="#939393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9" style:family="text">
      <style:text-properties fo:color="#939393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2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0" style:family="text">
      <style:text-properties fo:color="#939393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6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1" style:family="text">
      <style:text-properties fo:color="#939393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1.4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9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65_0" style:parent-style-name="Standard" style:family="paragraph">
      <style:paragraph-properties fo:line-height="130%" fo:text-align="center" fo:margin-left="0.542cm" fo:margin-right="0cm" fo:text-indent="-0.542cm" fo:margin-top="0cm" fo:margin-bottom="0cm" fo:background-color="transparent" fo:border="none" style:shadow="none" style:text-autospace="none" style:vertical-align="auto" style:snap-to-layout-grid="true"/>
    </style:style>
    <style:style style:name="P66_0" style:parent-style-name="Standard" style:family="paragraph">
      <style:paragraph-properties fo:line-height="130%" fo:text-align="justify" fo:margin-left="0.466cm" fo:margin-right="0cm" fo:text-indent="-0.466cm" fo:margin-top="0cm" fo:margin-bottom="0cm" fo:background-color="transparent" fo:border="none" style:shadow="none" style:text-autospace="none" style:vertical-align="auto" style:snap-to-layout-grid="true"/>
    </style:style>
    <style:style style:name="P67_0" style:parent-style-name="Standard" style:family="paragraph">
      <style:paragraph-properties fo:line-height="130%" fo:text-align="justify" fo:margin-left="0.504cm" fo:margin-right="0cm" fo:text-indent="-0.504cm" fo:margin-top="0cm" fo:margin-bottom="0cm" fo:background-color="transparent" fo:border="none" style:shadow="none" style:text-autospace="none" style:vertical-align="auto" style:snap-to-layout-grid="true"/>
    </style:style>
    <style:style style:name="T135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3.00pt" style:font-size-asian="13.00pt" style:font-size-complex="13.00pt" fo:letter-spacing="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0_0" style:parent-style-name="Standard" style:family="paragraph">
      <style:paragraph-properties fo:line-height="71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3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71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7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2_0" style:parent-style-name="Standard" style:family="paragraph">
      <style:paragraph-properties fo:line-height="8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4_0" style:parent-style-name="Standard" style:family="paragraph">
      <style:paragraph-properties fo:line-height="120%" fo:text-align="justify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73_0" style:parent-style-name="Standard" style:family="paragraph">
      <style:paragraph-properties fo:line-height="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3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1.6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4_0" style:parent-style-name="Standard" style:family="paragraph">
      <style:paragraph-properties fo:line-height="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75_0" style:parent-style-name="Standard" style:family="paragraph">
      <style:paragraph-properties fo:line-height="88%" fo:text-align="justify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76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38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39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40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41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8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77_0" style:parent-style-name="Standard" style:family="paragraph">
      <style:paragraph-properties fo:line-height="88%" fo:text-align="end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78_0" style:parent-style-name="Standard" style:family="paragraph">
      <style:paragraph-properties fo:line-height="13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79_0" style:parent-style-name="Standard" style:family="paragraph">
      <style:paragraph-properties fo:line-height="124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80_0" style:parent-style-name="Standard" style:family="paragraph">
      <style:paragraph-properties fo:line-height="8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4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1_0" style:parent-style-name="Standard" style:family="paragraph">
      <style:paragraph-properties fo:line-height="71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43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2_0" style:parent-style-name="Standard" style:family="paragraph">
      <style:paragraph-properties fo:line-height="59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0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4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83_0" style:parent-style-name="Standard" style:family="paragraph">
      <style:paragraph-properties fo:line-height="10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10_0" style:parent-style-name="Standard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84_0" style:parent-style-name="Standard" style:family="paragraph">
      <style:paragraph-properties fo:line-height="102%" fo:text-align="justify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12_0" style:parent-style-name="Standard" style:family="paragraph">
      <style:paragraph-properties fo:line-height="14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85_0" style:parent-style-name="Standard" style:family="paragraph">
      <style:paragraph-properties fo:line-height="10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11_0" style:parent-style-name="Standard" style:family="paragraph">
      <style:paragraph-properties fo:line-height="140%" fo:text-align="justify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86_0" style:parent-style-name="Standard" style:family="paragraph">
      <style:paragraph-properties fo:line-height="10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_22" style:parent-style-name="바탕글 사본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6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7_0" style:parent-style-name="Standard" style:family="paragraph">
      <style:paragraph-properties fo:line-height="46%" fo:text-align="justify" fo:margin-left="0.176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54" style:family="text">
      <style:text-properties fo:color="#000000" style:text-outline="false" style:text-line-through-style="solid" style:text-position="0% 100%" style:font-name="산돌명조 L" style:font-name-asian="-윤명조120" style:font-name-complex="함초롬바탕" fo:font-family="산돌명조 L" style:font-family-asian="-윤명조120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55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50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51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4.00pt" style:font-size-asian="14.00pt" style:font-size-complex="14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288_0" style:parent-style-name="Standard" style:family="paragraph">
      <style:paragraph-properties fo:line-height="86%" fo:text-align="justify" fo:margin-left="0cm" fo:margin-right="0cm" fo:text-indent="0cm" fo:margin-top="0.106cm" fo:margin-bottom="0cm" fo:background-color="transparent" fo:border="none" style:shadow="none" style:text-autospace="none" style:vertical-align="auto" style:snap-to-layout-grid="true"/>
    </style:style>
    <style:style style:name="T252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53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4.00pt" style:font-size-asian="14.00pt" style:font-size-complex="14.00pt" fo:letter-spacing="-1.6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T156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157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54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4.00pt" style:font-size-asian="14.00pt" style:font-size-complex="14.00pt" fo:letter-spacing="-0.5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289_0" style:parent-style-name="Standard" style:family="paragraph">
      <style:paragraph-properties fo:line-height="86%" fo:text-align="justify" fo:margin-left="0.563cm" fo:margin-right="0cm" fo:text-indent="-0.563cm" fo:margin-top="0.176cm" fo:margin-bottom="0cm" fo:background-color="transparent" fo:border="none" style:shadow="none" style:text-autospace="none" style:vertical-align="auto" style:snap-to-layout-grid="true"/>
    </style:style>
    <style:style style:name="P290_0" style:parent-style-name="Standard" style:family="paragraph">
      <style:paragraph-properties fo:line-height="86%" fo:text-align="justify" fo:margin-left="0.615cm" fo:margin-right="0cm" fo:text-indent="-0.615cm" fo:margin-top="0.176cm" fo:margin-bottom="0cm" fo:background-color="transparent" fo:border="none" style:shadow="none" style:text-autospace="none" style:vertical-align="auto" style:snap-to-layout-grid="true"/>
    </style:style>
    <style:style style:name="T158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291_0" style:parent-style-name="Standard" style:family="paragraph">
      <style:paragraph-properties fo:line-height="86%" fo:text-align="justify" fo:margin-left="0.624cm" fo:margin-right="0cm" fo:text-indent="-0.624cm" fo:margin-top="0.176cm" fo:margin-bottom="0cm" fo:background-color="transparent" fo:border="none" style:shadow="none" style:text-autospace="none" style:vertical-align="auto" style:snap-to-layout-grid="true"/>
    </style:style>
    <style:style style:name="T159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292_0" style:parent-style-name="Standard" style:family="paragraph">
      <style:paragraph-properties fo:line-height="86%" fo:text-align="center" fo:margin-left="0.749cm" fo:margin-right="0cm" fo:text-indent="-0.749cm" fo:margin-top="0.176cm" fo:margin-bottom="0cm" fo:background-color="transparent" fo:border="none" style:shadow="none" style:text-autospace="none" style:vertical-align="auto" style:snap-to-layout-grid="true"/>
    </style:style>
    <style:style style:name="T160" style:family="text">
      <style:text-properties fo:color="#000000" style:text-outline="false" style:text-line-through-style="solid" style:text-position="0% 100%" style:font-name="한양견고딕" style:font-name-asian="한양견고딕" style:font-name-complex="한양중고딕" fo:font-family="한양견고딕" style:font-family-asian="한양견고딕" style:font-family-complex="한양중고딕" fo:font-size="23.00pt" style:font-size-asian="23.00pt" style:font-size-complex="2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3_0" style:parent-style-name="Standard" style:family="paragraph">
      <style:paragraph-properties fo:line-height="10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5_0" style:parent-style-name="Standard" style:family="paragraph">
      <style:paragraph-properties fo:line-height="11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_0" style:parent-style-name="Standard" style:family="paragraph">
      <style:paragraph-properties fo:line-height="15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4_0" style:parent-style-name="Standard" style:family="paragraph">
      <style:paragraph-properties fo:line-height="10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95_0" style:parent-style-name="Standard" style:family="paragraph">
      <style:paragraph-properties fo:line-height="109%" fo:text-align="end" fo:margin-left="-0.035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82_0" style:parent-style-name="Standard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1.7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6_0" style:parent-style-name="Standard" style:family="paragraph">
      <style:paragraph-properties fo:line-height="109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infakeframe_gr1" style:parent-style-name="Frame" style:family="graphic">
      <style:graphic-properties fo:min-width="16.960cm" fo:min-height="1.172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2" style:family="graphic">
      <style:graphic-properties draw:stroke="solid" svg:stroke-width="0.012cm" svg:stroke-color="#000000" draw:stroke-linejoin="miter" svg:stroke-linecap="square" draw:textarea-vertical-align="middle" draw:textarea-horizontal-align="center" fo:wrap-option="wrap" draw:shadow="hidden" fo:margin-left="0cm" fo:margin-right="0cm" fo:margin-top="0cm" fo:margin-bottom="0cm" style:horizontal-pos="from-left" style:horizontal-rel="paragraph" style:vertical-pos="from-top" style:vertical-rel="paragraph" fo:padding-top="0.100cm" fo:padding-bottom="0.100cm" fo:padding-left="0.100cm" fo:padding-right="0.100cm" style:wrap="none" style:run-through="foreground" draw:fill="solid" draw:fill-color="#ffe7d8" draw:opacity="100%"/>
    </style:style>
    <style:style style:name="gr3" style:family="graphic">
      <style:graphic-properties draw:stroke="solid" svg:stroke-width="0.012cm" svg:stroke-color="#000000" draw:stroke-linejoin="miter" svg:stroke-linecap="square" draw:textarea-vertical-align="middle" draw:textarea-horizontal-align="center" fo:wrap-option="wrap" draw:shadow="hidden" fo:margin-left="0cm" fo:margin-right="0cm" fo:margin-top="0cm" fo:margin-bottom="0cm" style:horizontal-pos="from-left" style:horizontal-rel="paragraph" style:vertical-pos="from-top" style:vertical-rel="paragraph" fo:padding-top="0.100cm" fo:padding-bottom="0.100cm" fo:padding-left="0.100cm" fo:padding-right="0.100cm" style:wrap="none" style:run-through="foreground" draw:fill="solid" draw:fill-color="#ffe7d8" draw:opacity="100%"/>
    </style:style>
    <style:style style:name="gr4" style:family="graphic">
      <style:graphic-properties draw:stroke="solid" svg:stroke-width="0.012cm" svg:stroke-color="#000000" draw:stroke-linejoin="miter" svg:stroke-linecap="square" draw:textarea-vertical-align="middle" draw:textarea-horizontal-align="center" fo:wrap-option="wrap" draw:shadow="hidden" fo:margin-left="0cm" fo:margin-right="0cm" fo:margin-top="0cm" fo:margin-bottom="0cm" style:horizontal-pos="from-left" style:horizontal-rel="paragraph" style:vertical-pos="from-top" style:vertical-rel="paragraph" fo:padding-top="0.100cm" fo:padding-bottom="0.100cm" fo:padding-left="0.100cm" fo:padding-right="0.100cm" style:wrap="none" style:run-through="foreground" draw:fill="solid" draw:fill-color="#ffe7d8" draw:opacity="100%"/>
    </style:style>
    <style:style style:name="tableinfakeframe_gr5" style:parent-style-name="Frame" style:family="graphic">
      <style:graphic-properties fo:min-width="17.000cm" fo:min-height="13.587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6" style:parent-style-name="Frame" style:family="graphic">
      <style:graphic-properties fo:min-width="16.801cm" fo:min-height="2.954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7" style:parent-style-name="Frame" style:family="graphic">
      <style:graphic-properties fo:min-width="16.314cm" fo:min-height="3.973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8" style:parent-style-name="Frame" style:family="graphic">
      <style:graphic-properties fo:min-width="16.500cm" fo:min-height="5.160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9" style:family="graphic">
      <style:graphic-properties draw:stroke="solid" svg:stroke-width="0.012cm" svg:stroke-color="#000000" draw:stroke-linejoin="miter" svg:stroke-linecap="square" draw:textarea-vertical-align="middle" draw:textarea-horizontal-align="center" fo:wrap-option="wrap" draw:shadow="hidden" fo:margin-left="0cm" fo:margin-right="0cm" fo:margin-top="0cm" fo:margin-bottom="0cm" style:horizontal-pos="from-left" style:horizontal-rel="paragraph" style:vertical-pos="from-top" style:vertical-rel="paragraph" fo:padding-top="0.100cm" fo:padding-bottom="0.100cm" fo:padding-left="0.100cm" fo:padding-right="0.100cm" style:wrap="none" style:run-through="foreground" draw:fill="solid" draw:fill-color="#ffe7d8" draw:opacity="100%"/>
    </style:style>
    <style:style style:name="tableinfakeframe_gr10" style:parent-style-name="Frame" style:family="graphic">
      <style:graphic-properties fo:min-width="16.501cm" fo:min-height="2.254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1" style:parent-style-name="Frame" style:family="graphic">
      <style:graphic-properties fo:min-width="16.851cm" fo:min-height="10.546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2" style:parent-style-name="Frame" style:family="graphic">
      <style:graphic-properties fo:min-width="16.851cm" fo:min-height="5.727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13" style:family="graphic">
      <style:graphic-properties draw:stroke="solid" svg:stroke-width="0.012cm" svg:stroke-color="#000000" draw:stroke-linejoin="miter" svg:stroke-linecap="square" draw:textarea-vertical-align="middle" draw:textarea-horizontal-align="center" fo:wrap-option="wrap" draw:shadow="hidden" fo:margin-left="0cm" fo:margin-right="0cm" fo:margin-top="0cm" fo:margin-bottom="0cm" style:horizontal-pos="from-left" style:horizontal-rel="paragraph" style:vertical-pos="from-top" style:vertical-rel="paragraph" fo:padding-top="0.100cm" fo:padding-bottom="0.100cm" fo:padding-left="0.100cm" fo:padding-right="0.100cm" style:wrap="none" style:run-through="foreground" draw:fill="solid" draw:fill-color="#ffe7d8" draw:opacity="100%"/>
    </style:style>
    <style:style style:name="tableinfakeframe_gr14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5" style:parent-style-name="Frame" style:family="graphic">
      <style:graphic-properties fo:min-width="16.801cm" fo:min-height="5.694cm" fo:margin-left="0.100cm" fo:margin-right="0.100cm" fo:margin-top="0.100cm" fo:margin-bottom="0.100cm" fo:margin="0.10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16" style:parent-style-name="Frame" style:family="graphic">
      <style:graphic-properties fo:min-width="16.801cm" fo:min-height="7.640cm" fo:margin-left="0.100cm" fo:margin-right="0.100cm" fo:margin-top="0.100cm" fo:margin-bottom="0.100cm" fo:margin="0.10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17" style:parent-style-name="Frame" style:family="graphic">
      <style:graphic-properties fo:min-width="16.801cm" fo:min-height="7.541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8" style:parent-style-name="Frame" style:family="graphic">
      <style:graphic-properties fo:min-width="16.801cm" fo:min-height="7.341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9" style:parent-style-name="Frame" style:family="graphic">
      <style:graphic-properties fo:min-width="16.801cm" fo:min-height="6.942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0" style:parent-style-name="Frame" style:family="graphic">
      <style:graphic-properties fo:min-width="16.801cm" fo:min-height="7.041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1" style:parent-style-name="Frame" style:family="graphic">
      <style:graphic-properties fo:min-width="16.801cm" fo:min-height="9.837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2" style:parent-style-name="Frame" style:family="graphic">
      <style:graphic-properties fo:min-width="27.772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3" style:parent-style-name="Frame" style:family="graphic">
      <style:graphic-properties fo:min-width="27.555cm" fo:min-height="8.711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4" style:parent-style-name="Frame" style:family="graphic">
      <style:graphic-properties fo:min-width="16.479cm" fo:min-height="24.33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5" style:parent-style-name="Frame" style:family="graphic">
      <style:graphic-properties fo:min-width="16.407cm" fo:min-height="23.61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6" style:parent-style-name="Frame" style:family="graphic">
      <style:graphic-properties fo:min-width="16.479cm" fo:min-height="24.475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7" style:parent-style-name="Frame" style:family="graphic">
      <style:graphic-properties fo:min-width="16.407cm" fo:min-height="23.61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8" style:parent-style-name="Frame" style:family="graphic">
      <style:graphic-properties fo:min-width="16.801cm" fo:min-height="1.844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9" style:parent-style-name="Frame" style:family="graphic">
      <style:graphic-properties fo:min-width="16.802cm" fo:min-height="7.923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0" style:parent-style-name="Frame" style:family="graphic">
      <style:graphic-properties fo:min-width="10.212cm" fo:min-height="1.163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1" style:parent-style-name="Frame" style:family="graphic">
      <style:graphic-properties fo:min-width="16.317cm" fo:min-height="3.545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2" style:parent-style-name="Frame" style:family="graphic">
      <style:graphic-properties fo:min-width="16.321cm" fo:min-height="4.319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3" style:parent-style-name="Frame" style:family="graphic">
      <style:graphic-properties fo:min-width="16.319cm" fo:min-height="1.772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4" style:parent-style-name="Frame" style:family="graphic">
      <style:graphic-properties fo:min-width="16.321cm" fo:min-height="0.886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5" style:parent-style-name="Frame" style:family="graphic">
      <style:graphic-properties fo:min-width="16.315cm" fo:min-height="8.317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6" style:parent-style-name="Frame" style:family="graphic">
      <style:graphic-properties fo:min-width="10.492cm" fo:min-height="1.511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</office:automatic-styles>
  <office:body>
    <office:text>
      <text:p text:style-name="P9_0_MS1_b3"><text:span text:style-name="T25"><draw:frame draw:style-name="tableinfakeframe_gr1" svg:x="0cm" svg:y="0cm" draw:z-index="14" text:anchor-type="as-char"><draw:text-box><table:table table:style-name="Table2"><table:table-column table:style-name="Table2.A"/><table:table-row table:style-name="Table2.1"><table:table-cell table:style-name="Table2.A1" office:value-type="string"><text:p text:style-name="P247_0"><text:span text:style-name="T65"/></text:p></table:table-cell></table:table-row><table:table-row table:style-name="Table2.2"><table:table-cell table:style-name="Table2.A2" office:value-type="string"><text:p text:style-name="P248_15"><text:span text:style-name="T184">2026년 민간기반 기술진흥 유공 부총리표창 추진계획(안)</text:span></text:p></table:table-cell></table:table-row><table:table-row table:style-name="Table2.3"><table:table-cell table:style-name="Table2.A3" office:value-type="string"><text:p text:style-name="P247_0"><text:span text:style-name="T66"/></text:p></table:table-cell></table:table-row></table:table></draw:text-box></draw:frame></text:span></text:p>
      <text:p text:style-name="P127_0"><text:span text:style-name="T29"/></text:p>
      <text:p text:style-name="P179_0"><text:span text:style-name="T24"><draw:rect svg:x="0cm" svg:y="0cm" svg:width="0.679cm" svg:height="0.729cm" draw:z-index="4" draw:style-name="gr2" text:anchor-type="as-char"><text:p text:style-name="P249_0"><text:span text:style-name="T121">1</text:span></text:p></draw:rect> </text:span><text:span text:style-name="T47">추진 목적 및 방향</text:span></text:p>
      <text:p text:style-name="P179_0"><text:span text:style-name="T120"/></text:p>
      <text:p text:style-name="P179_0"><text:span text:style-name="T67">□ </text:span><text:span text:style-name="T17">추진 목적</text:span></text:p>
      <text:p text:style-name="P180_0"><text:span text:style-name="T186"><text:s/></text:span><text:span text:style-name="T92">○</text:span><text:span text:style-name="T56"><text:s/></text:span><text:span text:style-name="T196">국가산업기술 발전 및 민간중심 기술·협력생태계 구축에 공헌한 자에 발굴·포상함으로써, 자긍심·명예심을 고양하고 사기 진작</text:span></text:p>
      <text:p text:style-name="P119_0"><text:span text:style-name="T206"/></text:p>
      <text:p text:style-name="P181_0"><text:span text:style-name="T67">□ 추진 방향</text:span><text:span text:style-name="T17"/></text:p>
      <text:p text:style-name="P182_0"><text:span text:style-name="T110"><text:s/></text:span><text:span text:style-name="T111">○</text:span><text:span text:style-name="T72"><text:s/>포</text:span><text:span text:style-name="T56">상 후보자를 각계각층에서 폭넓게 발굴하며, </text:span><text:span text:style-name="T64">특정단체나 분야에 치우치지 않도록</text:span><text:span text:style-name="T56"><text:s/>대상자 선정</text:span></text:p>
      <text:p text:style-name="P183_0"><text:span text:style-name="T56"/></text:p>
      <text:p text:style-name="P179_0"><text:span text:style-name="T24"><draw:rect svg:x="0cm" svg:y="0cm" svg:width="0.679cm" svg:height="0.729cm" draw:z-index="5" draw:style-name="gr3" text:anchor-type="as-char"><text:p text:style-name="P249_0"><text:span text:style-name="T121">2</text:span></text:p></draw:rect> </text:span><text:span text:style-name="T47">표창 규모 및 대상</text:span></text:p>
      <text:p text:style-name="P179_0"><text:span text:style-name="T120"/></text:p>
      <text:p text:style-name="P181_0"><text:span text:style-name="T67">□ 공적 분야</text:span></text:p>
      <text:p text:style-name="P184_0"><text:span text:style-name="T110"><text:s/></text:span><text:span text:style-name="T111">○</text:span><text:span text:style-name="T72"><text:s/></text:span><text:span text:style-name="T88">민간기반 기술진흥 유공</text:span><text:span text:style-name="T185">(과학기술정보통신부 부총리표창)</text:span></text:p>
      <text:p text:style-name="P122_1"><text:span text:style-name="T90"/></text:p>
      <text:p text:style-name="P185_0"><text:span text:style-name="T67">□</text:span><text:span text:style-name="T64"><text:s/></text:span><text:span text:style-name="T67">표창 규모 : 총 4점</text:span></text:p>
      <text:p text:style-name="P184_0"><text:span text:style-name="T110"><text:s/></text:span><text:span text:style-name="T111">○</text:span><text:span text:style-name="T72"><text:s/></text:span><text:span text:style-name="T64">개인 3점</text:span><text:span text:style-name="T174">, </text:span><text:span text:style-name="T64">단체 1점</text:span><text:span text:style-name="T174"/></text:p>
      <text:p text:style-name="P122_1"><text:span text:style-name="T90"/></text:p>
      <text:p text:style-name="P181_0"><text:span text:style-name="T67">□ 표창 추천 대상</text:span></text:p>
      <text:p text:style-name="P186_0"><text:span text:style-name="T199"><text:s/></text:span><text:span text:style-name="T202">○</text:span><text:span text:style-name="T201"><text:s/>과학기술 연구·행정·진흥 등 과학기술 발전 및 민간 중심의 기술·협력생태계 구축에 뛰어난 성과와 업적을 이룬 산업기술연구조합 및 관계자</text:span></text:p>
      <text:p text:style-name="P123_0"><text:span text:style-name="T187"><text:s/><text:s text:c="2"/>※</text:span><text:span text:style-name="T9"><text:s/></text:span><text:span text:style-name="T188">추천 시 유의사항 : 특별한 공적(성과)없이 단순히 오랜 기간 성실근무 등의 사유의</text:span><text:span text:style-name="T9"><text:s/>추천은 지양하고, 구체적이고 특별한 성과 도출 유공자 우선 추천</text:span></text:p>
      <text:p text:style-name="P179_0_b4"><text:span text:style-name="T24"><draw:rect svg:x="0cm" svg:y="0cm" svg:width="0.679cm" svg:height="0.729cm" draw:z-index="10" draw:style-name="gr4" text:anchor-type="as-char"><text:p text:style-name="P249_0"><text:span text:style-name="T121">3</text:span></text:p></draw:rect> </text:span><text:span text:style-name="T47">표창 기준 및 추천제한 </text:span></text:p>
      <text:p text:style-name="P187_0"><text:span text:style-name="T67">□</text:span><text:span text:style-name="T91"><text:s/>자격기준 및 추천제한 </text:span><text:span text:style-name="T168">(표창 추천 마감일 기준)</text:span></text:p>
      <text:p text:style-name="P188_0"><text:span text:style-name="T91"><draw:frame draw:style-name="tableinfakeframe_gr5" svg:x="0cm" svg:y="0cm" draw:z-index="16" text:anchor-type="as-char"><draw:text-box><table:table table:style-name="Table3"><table:table-column table:style-name="Table3.A"/><table:table-column table:style-name="Table3.B"/><table:table-column table:style-name="Table3.C"/><table:table-row table:style-name="Table3.1"><table:table-cell table:style-name="Table3.A1" office:value-type="string"><text:p text:style-name="P145_0"><text:span text:style-name="T89">구분</text:span></text:p></table:table-cell><table:table-cell table:style-name="Table3.B1" office:value-type="string"><text:p text:style-name="P145_0"><text:span text:style-name="T89">자격기준</text:span></text:p></table:table-cell><table:table-cell table:style-name="Table3.C1" office:value-type="string"><text:p text:style-name="P145_0"><text:span text:style-name="T89">추천제한</text:span></text:p></table:table-cell></table:table-row><table:table-row table:style-name="Table3.2"><table:table-cell table:style-name="Table3.A2" office:value-type="string"><text:p text:style-name="P145_0"><text:span text:style-name="T93">개인<text:line-break/></text:span><text:span text:style-name="T94">(공무원)</text:span></text:p></table:table-cell><table:table-cell table:style-name="Table3.B2" office:value-type="string"><text:p text:style-name="P138_0"><text:span text:style-name="T93">▪실재직기간 3년 이상</text:span></text:p><text:p text:style-name="P138_0"><text:span text:style-name="T93">▪과기정통부 근속 2년 이상</text:span></text:p><text:p text:style-name="P138_0"><text:span text:style-name="T93"><text:s/><text:s text:c="1"/>(실근무기간만 적용)</text:span></text:p></table:table-cell><table:table-cell table:style-name="Table3.C2" office:value-type="string"><text:p text:style-name="P139_0"><text:span text:style-name="T93">▪</text:span><text:span text:style-name="T103">과기정통부 부총리표창 수상일로부터 3년이 경과하지 않은 자</text:span><text:span text:style-name="T93">(근속표창 제외)</text:span></text:p><text:p text:style-name="P139_0"><text:span text:style-name="T93">▪정부포상(모범공무원 포함) 수상일로부터 2년이 경과하지 않은 자</text:span></text:p><text:p text:style-name="P139_0"><text:span text:style-name="T93">▪징계 또는 불문경고 처분을 받은 자</text:span></text:p><text:p text:style-name="P140_0"><text:span text:style-name="T96"><text:s/>※ 경징계(견책·감봉)가 사면되었거나 불문경고가 사면 또는 말소된 경우에는 예외적으로 추천가능</text:span></text:p><text:p text:style-name="P141_0"><text:span text:style-name="T93"><text:s/></text:span><text:span text:style-name="T100">(단, ｢공무원 징계령 시행규칙｣ 제4조제2항(제1</text:span><text:span text:style-name="T101">~</text:span><text:span text:style-name="T100">6호)에 따라 감경이</text:span><text:span text:style-name="T93"><text:s/>제한되는 비위(주요비위)에 해당하면 추천불가)</text:span></text:p><text:p text:style-name="P138_0"><text:span text:style-name="T93">▪징계의결 요구 중이거나 직위해제 또는 휴직 중인 자</text:span></text:p><text:p text:style-name="P138_0"><text:span text:style-name="T93">▪기포상공적과 유사한 것으로 판단되는 자</text:span></text:p><text:p text:style-name="P142_0"><text:span text:style-name="T102">▪공·사생활을 통하여 사회적 지탄을 받거나 민원 등 물의를 일으켜 부총리표창이 부적합하다고 판단되는 자</text:span></text:p></table:table-cell></table:table-row><table:table-row table:style-name="Table3.3"><table:table-cell table:style-name="Table3.A3" office:value-type="string"><text:p text:style-name="P145_0"><text:span text:style-name="T93">개인<text:line-break/></text:span><text:span text:style-name="T94">(일반국민)</text:span></text:p></table:table-cell><table:table-cell table:style-name="Table3.B3" office:value-type="string"><text:p text:style-name="P138_0"><text:span text:style-name="T93">▪해당 분야 경력 3년 이상</text:span></text:p><text:p text:style-name="P138_0"><text:span text:style-name="T93"><text:s/><text:s text:c="1"/>(실근무기간만 적용)</text:span></text:p></table:table-cell><table:table-cell table:style-name="Table3.C3" office:value-type="string"><text:p text:style-name="P138_0"><text:span text:style-name="T93">▪</text:span><text:span text:style-name="T103">과기정통부 부총리표창 수상일로부터 2년이 경과하지 않은 자</text:span></text:p><text:p text:style-name="P139_0"><text:span text:style-name="T103">▪</text:span><text:span text:style-name="T211">사회적 물의를 야기하여 언론보도 등 논란이 있어 부총리표창이</text:span><text:span text:style-name="T103"><text:s/>부적합한 경우</text:span></text:p><text:p text:style-name="P138_0"><text:span text:style-name="T93">▪산업재해, 불공정거래, 임금체불 관련 등에 해당되는 자</text:span></text:p><text:p text:style-name="P143_0"><text:span text:style-name="T104">▪부실학회 참석, 연구비 부당사용, 부정적 연구세습 등 연구부정으로 제재 중이거나 제재가 예정된 자 </text:span></text:p><text:p text:style-name="P143_0"><text:span text:style-name="T104">▪상훈법 및 정부표창규정, 부총리표창 업무지침 등에 따라 정부포상 또는 부총리표창이 취소된 적이 있는 자 </text:span></text:p></table:table-cell></table:table-row><table:table-row table:style-name="Table3.4"><table:table-cell table:style-name="Table3.A4" office:value-type="string"><text:p text:style-name="P145_0"><text:span text:style-name="T93">단체<text:line-break/></text:span><text:span text:style-name="T94">(대외기관, 단체)</text:span></text:p></table:table-cell><table:table-cell table:style-name="Table3.B4" office:value-type="string"><text:p text:style-name="P138_0"><text:span text:style-name="T93">▪</text:span><text:span text:style-name="T212">해당 분야 2년 이상 활동 지속</text:span></text:p><text:p text:style-name="P139_0"><text:span text:style-name="T93">▪국가와 사회발전, 공익제고 등 공이 큰 기관(단체)</text:span></text:p></table:table-cell><table:table-cell table:style-name="Table3.C4" office:value-type="string" table:number-rows-spanned="2"><text:p text:style-name="P144_0"><text:span text:style-name="T100">▪</text:span><text:span text:style-name="T102">단체표창을 받은 단체는 2년 이내에는 동일한 유공으로 다시 단체</text:span><text:span text:style-name="T211">표창을 받을 수 없음 </text:span><text:span text:style-name="T213"/></text:p><text:p text:style-name="P139_0"><text:span text:style-name="T103">▪</text:span><text:span text:style-name="T211">사회적 물의를 야기하여 언론보도 등 논란이 있어 부총리표창이 </text:span><text:span text:style-name="T103">부적합한 경우</text:span></text:p></table:table-cell></table:table-row><table:table-row table:style-name="Table3.5"><table:table-cell table:style-name="Table3.A5" office:value-type="string"><text:p text:style-name="P145_0"><text:span text:style-name="T93">단체<text:line-break/></text:span><text:span text:style-name="T94">(관서)</text:span></text:p></table:table-cell><table:table-cell table:style-name="Table3.B5" office:value-type="string"><text:p text:style-name="P138_0"><text:span text:style-name="T93">▪해당 분야 우수관서</text:span></text:p></table:table-cell><table:covered-table-cell/></table:table-row></table:table></draw:text-box></draw:frame></text:span></text:p>
      <text:p text:style-name="P49_0"><text:span text:style-name="T3">※ </text:span><text:span text:style-name="T5">타부처 공무원의 경우, 추천일 기준 실재직기간 3년 이상이고 추천 당시 소속된</text:span><text:span text:style-name="T3"><text:s/>부서에서 1년 이상 근무한 자로서 소속기관장의 추천을 필요로 함</text:span></text:p>
      <text:p text:style-name="P49_0"><text:span text:style-name="T190"/></text:p>
      <text:p text:style-name="P189_0"><text:span text:style-name="T67">□ 공통 추천제한 사항</text:span></text:p>
      <text:p text:style-name="P190_0"><text:span text:style-name="T110"><text:s/></text:span><text:span text:style-name="T111">○</text:span><text:span text:style-name="T26"><text:s/>표창권자가 특별히 인정하는 경우를 제외하고는</text:span><text:span text:style-name="T33"><text:s/>자격기준 준수 </text:span></text:p>
      <text:p text:style-name="P190_0"><text:span text:style-name="T110"><text:s/></text:span><text:span text:style-name="T111">○</text:span><text:span text:style-name="T26"><text:s/>선거로 취임하는 공무원은 추천 제외가 원칙</text:span></text:p>
      <text:p text:style-name="P190_0"><text:span text:style-name="T110"><text:s/></text:span><text:span text:style-name="T111">○</text:span><text:span text:style-name="T26"><text:s/>표창은 </text:span><text:span text:style-name="T33">동일한 공적</text:span><text:span text:style-name="T26">에 대하여 </text:span><text:span text:style-name="T33">이중으로 수여할 수 없음</text:span></text:p>
      <text:p text:style-name="P191_0"><text:span text:style-name="T33"><draw:frame draw:style-name="tableinfakeframe_gr6" svg:x="0cm" svg:y="0cm" draw:z-index="15" text:anchor-type="as-char"><draw:text-box><table:table table:style-name="Table4"><table:table-column table:style-name="Table4.A"/><table:table-row table:style-name="Table4.1"><table:table-cell table:style-name="Table4.A1" office:value-type="string"><text:p text:style-name="P250_0"><text:span text:style-name="T12">◇ </text:span><text:span text:style-name="T191">추천 부서 및 소속기관</text:span><text:span text:style-name="T192">에서는 표창추천 전에 엄밀히 조사하여 </text:span><text:span text:style-name="T191">부적격자(추천제한자)가</text:span><text:span text:style-name="T16"><text:s/>추천되는 사례가 없도록 주의</text:span></text:p><text:p text:style-name="P251_0"><text:span text:style-name="T193"/></text:p><text:p text:style-name="P252_0"><text:span text:style-name="T12">◇ </text:span><text:span text:style-name="T209">과기정통부 공적심사위원회에서 공적심의 결과, </text:span><text:span text:style-name="T207">공적내용</text:span><text:span text:style-name="T209">이</text:span><text:span text:style-name="T207"><text:s/></text:span><text:span text:style-name="T209">표창대상자로</text:span><text:span text:style-name="T207"><text:s/>부적합하다고 판단되면 표창대상에서 제외</text:span><text:span text:style-name="T209"/></text:p></table:table-cell></table:table-row></table:table></draw:text-box></draw:frame></text:span></text:p>
      <text:p text:style-name="P181_0"><text:span text:style-name="T67">□</text:span><text:span text:style-name="T189"><text:s/></text:span><text:span text:style-name="T17">추천제한 상세 내용</text:span><text:span text:style-name="T194"/></text:p>
      <text:p text:style-name="P192_0"><text:span text:style-name="T110"><text:s/></text:span><text:span text:style-name="T111">○</text:span><text:span text:style-name="T26"><text:s/></text:span><text:span text:style-name="T33">공무원 표창</text:span></text:p>
      <text:p text:style-name="P193_20"><text:span text:style-name="T24"><text:s/><text:s text:c="1"/>- </text:span><text:span text:style-name="T35">(재표창금지)</text:span><text:span text:style-name="T24"><text:s/></text:span><text:span text:style-name="T35">추천일 기준,</text:span><text:span text:style-name="T24"><text:s/>과기정통부 부총리표창 </text:span><text:span text:style-name="T35">수상일</text:span><text:span text:style-name="T24">로부터 </text:span><text:span text:style-name="T35">3년</text:span><text:span text:style-name="T24">이 경과하지 아니한 자</text:span><text:span text:style-name="T3"/></text:p>
      <text:p text:style-name="P194_0"><text:span text:style-name="T24"><text:s/><text:s text:c="1"/>▪ </text:span><text:span text:style-name="T224">추천일</text:span><text:span text:style-name="T225"><text:s/></text:span><text:span text:style-name="T224">기준, </text:span><text:span text:style-name="T225">정부포상</text:span><text:span text:style-name="T226">(모범공무원 포함)</text:span><text:span text:style-name="T225"><text:s/></text:span><text:span text:style-name="T224">수상일</text:span><text:span text:style-name="T225">로부터 </text:span><text:span text:style-name="T224">2년</text:span><text:span text:style-name="T225">이 경과하지</text:span><text:span text:style-name="T24"><text:s/>않은 자</text:span></text:p>
      <text:p text:style-name="P154_0"><text:span text:style-name="T3"><text:s/><text:s text:c="3"/>※ </text:span><text:span text:style-name="T227">단, </text:span><text:span text:style-name="T15">근속표창을 수여하거나 근속표창 이후 다른 부총리표창을 수여하는 경우</text:span><text:span text:style-name="T228">에는</text:span><text:span text:style-name="T3"><text:s/>재표창 금지기간 적용 제외</text:span></text:p>
      <text:p text:style-name="P195_20"><text:span text:style-name="T196"><text:s/><text:s text:c="1"/>- </text:span><text:span text:style-name="T37">징계 또는 불문경고</text:span><text:span text:style-name="T208">(징계위원회 의결에 의한 불문경고에 한함)</text:span><text:span text:style-name="T37"><text:s/>처분</text:span><text:span text:style-name="T36">을</text:span><text:span text:style-name="T37"><text:s/>받은 자</text:span></text:p>
      <text:p text:style-name="P196_0"><text:span text:style-name="T24"><text:s/><text:s text:c="1"/>▪ </text:span><text:span text:style-name="T36">경징계(감봉·견책)가 사면되었거나 불문경고가 사면 또는 말소된 자</text:span><text:span text:style-name="T24"><text:s/>중 공적이 현저하게 탁월한 경우에 한하여 추천이 가능함</text:span></text:p>
      <text:p text:style-name="P197_0"><text:span text:style-name="T24"><text:s/><text:s text:c="1"/>▪ </text:span><text:span text:style-name="T31">단, 징계(불문경고) 사유가「공무원 징계령 시행규칙」제4조제2항</text:span><text:span text:style-name="T24">(제1~14호)에 따라 감경이 제한되는 비위(주요비위)에 해당하는 경우에는 추천 불가</text:span></text:p>
      <table:table table:style-name="Table5">
        <table:table-column table:style-name="Table5.A"/>
        <table:table-row table:style-name="Table5.1">
          <table:table-cell table:style-name="Table5.A1" office:value-type="string">
            <text:p text:style-name="P253_21"><text:span text:style-name="T114">&lt;주요비위&gt;</text:span></text:p>
            <text:p text:style-name="P253_21"><text:span text:style-name="T113">｢공무원징계령시행규칙｣ 제4조제2항(징계를 감경할 수 없는 경우)</text:span></text:p>
            <text:p text:style-name="P253_21"><text:span text:style-name="T113">1. ｢국가공무원법｣ 제78조의2제1항</text:span></text:p>
            <text:p text:style-name="P254_21"><text:span text:style-name="T112"><draw:frame draw:style-name="tableinfakeframe_gr7" svg:x="0cm" svg:y="0cm" draw:z-index="19" text:anchor-type="as-char"><draw:text-box><table:table table:style-name="Table6"><table:table-column table:style-name="Table6.A"/><table:table-row table:style-name="Table6.1"><table:table-cell table:style-name="Table6.A1" office:value-type="string"><text:p text:style-name="P258_0"><text:span text:style-name="T229">1. 금전, 물품, 부동산, 향응 또는 그 밖에 대통령령으로 정하는 재산상 이익을 취득하거나 제공한 경우</text:span></text:p><text:p text:style-name="P259_0"><text:span text:style-name="T229">2. 다음 각 목에 해당하는 것을 횡령(橫領), 배임(背任), 절도, 사기 또는 유용(流用)한 경우</text:span></text:p><text:p text:style-name="P260_0"><text:span text:style-name="T229"><text:s/><text:s text:c="1"/>가. ｢국가재정법｣에 따른 예산 및 기금</text:span></text:p><text:p text:style-name="P260_0"><text:span text:style-name="T229"><text:s/><text:s text:c="1"/>나. ｢지방재정법｣에 따른 예산 및 ｢지방자치단체 기금관리기본법｣에 따른 기금</text:span></text:p><text:p text:style-name="P260_0"><text:span text:style-name="T229"><text:s/><text:s text:c="1"/>다. ｢국고금 관리법｣ 제2조제1호에 따른 국고금</text:span></text:p><text:p text:style-name="P261_0"><text:span text:style-name="T229"><text:s/><text:s text:c="1"/>라. ｢보조금 관리에 관한 법률｣ 제2조제1호에 따른 보조금</text:span></text:p><text:p text:style-name="P261_0"><text:span text:style-name="T229"><text:s/><text:s text:c="1"/>마. ｢국유재산법｣ 제2조제1호에 따른 국유재산 및 ｢물품관리법｣ 제2조제1항에 따른 물품</text:span></text:p><text:p text:style-name="P261_0"><text:span text:style-name="T229"><text:s/><text:s text:c="1"/>바. ｢공유재산 및 물품 관리법｣ 제2조제1호 및 제2호에 따른 공유재산 및 물품</text:span></text:p><text:p text:style-name="P261_0"><text:span text:style-name="T229"><text:s/><text:s text:c="1"/>사. 그 밖에 가목부터 바목까지에 준하는 것으로서 대통령령으로 정하는 것</text:span></text:p></table:table-cell></table:table-row></table:table></draw:text-box></draw:frame></text:span></text:p>
            <text:p text:style-name="P255_0"><text:span text:style-name="T230">1의2. ｢국가공무원법｣ 제78조의2제1항 각 호의 </text:span><text:span text:style-name="T231">어느 하나에 해당하는 비위를 신고하지 </text:span><text:span text:style-name="T230">않거나 </text:span><text:span text:style-name="T232">고발하지 않은 행위</text:span></text:p>
            <text:p text:style-name="P253_21"><text:span text:style-name="T113">2. ｢성폭력범죄의 처벌 등에 관한 특례법｣ 제2조에 따른 성폭력범죄</text:span></text:p>
            <text:p text:style-name="P253_21"><text:span text:style-name="T113">3. ｢성매매알선 등 행위의 처벌에 관한 법률｣ 제2조제1항제1호에 따른 성매매</text:span></text:p>
            <text:p text:style-name="P253_21"><text:span text:style-name="T113">4. ｢양성평등기본법｣ 제3조제2호에 따른 성희롱</text:span></text:p>
            <text:p text:style-name="P256_21"><text:span text:style-name="T113">5. ｢도로교통법｣ 제44조제1항에 따른 음주운전 또는 같은 조 제2항에 따른 음주측정에 대한 불응</text:span></text:p>
            <text:p text:style-name="P257_21"><text:span text:style-name="T113">6. </text:span><text:span text:style-name="T216">｢공직자윤리법｣ 제8조의2제1항 또는 제22조에 따른 등록의무자에 대한 재산등록 및 주식의 매각･신탁과</text:span><text:span text:style-name="T113"><text:s/>관련한 의무 위반</text:span></text:p>
            <text:p text:style-name="P257_21"><text:span text:style-name="T113">7. 적극행정 운영규정 제2조제2호에 따른 소극행정</text:span></text:p>
            <text:p text:style-name="P257_21"><text:span text:style-name="T113">7의2. 부작위 또는 직무태만(소극행정은 제외한다)</text:span></text:p>
            <text:p text:style-name="P257_21"><text:span text:style-name="T113">8. 공무원 행동강령 제13조의3에 따른 부당한 행위</text:span></text:p>
            <text:p text:style-name="P257_21"><text:span text:style-name="T113">9. </text:span><text:span text:style-name="T195">성관련 비위 또는 공무원 행동강령 제 13조의3에 따른 부당한 행위를 은폐하거나 필요한 조치를 하지 않은 경우</text:span></text:p>
            <text:p text:style-name="P257_21"><text:span text:style-name="T113">10. </text:span><text:span text:style-name="T214">공무원 채용과 관련하여 청탁이나 강요 등 부당한 행위를 하거나 채용 업무와 관련하여 비위행위를 한 경우</text:span></text:p>
            <text:p text:style-name="P257_21"><text:span text:style-name="T113">11. 부정청탁 및 금품등 수수의 금지에 관한 법률 제5조에 따른 부정청탁</text:span></text:p>
            <text:p text:style-name="P257_21"><text:span text:style-name="T113">12. 부정청탁 및 금품등 수수의 금지에 관한 법률 제6조에 따른 부정청탁에 따른 직무수행</text:span></text:p>
            <text:p text:style-name="P257_21"><text:span text:style-name="T113">13. 직무상 비밀 또는 미공개정보를 이용한 부당행위</text:span></text:p>
            <text:p text:style-name="P257_21"><text:span text:style-name="T113">14. 우월적 지위 등을 이용하여 다른 공무원 등에게 신체적·정신적 고통을 주는 등의 부당행위</text:span></text:p>
          </table:table-cell>
        </table:table-row>
      </table:table>
      <text:p text:style-name="P108_0"><text:span text:style-name="T210"/></text:p>
      <text:p text:style-name="P195_20"><text:span text:style-name="T196"><text:s/><text:s text:c="1"/>-</text:span><text:span text:style-name="T24"><text:s/></text:span><text:span text:style-name="T35">징계의결 요구</text:span><text:span text:style-name="T24"><text:s/>중이거나</text:span><text:span text:style-name="T35"><text:s/>직위해제</text:span><text:span text:style-name="T24"><text:s/>또는 </text:span><text:span text:style-name="T35">휴직</text:span><text:span text:style-name="T24"><text:s/>중인 자</text:span><text:span text:style-name="T52"/></text:p>
      <text:p text:style-name="P198_0"><text:span text:style-name="T24"><text:s/><text:s text:c="1"/>- </text:span><text:span text:style-name="T35">기포상공적과 유사</text:span><text:span text:style-name="T24">한 것으로 판단되는 자</text:span><text:span text:style-name="T52"/></text:p>
      <text:p text:style-name="P199_0"><text:span text:style-name="T24"><text:s/><text:s text:c="1"/>- </text:span><text:span text:style-name="T233">기타 </text:span><text:span text:style-name="T234">사회적 지탄</text:span><text:span text:style-name="T233">을 받거나 민원 등 </text:span><text:span text:style-name="T234">사회적 물의</text:span><text:span text:style-name="T233">를 일으켜 부총리</text:span><text:span text:style-name="T69">표창이 부적합한 경우</text:span><text:span text:style-name="T235">(도박, 불륜, 사기, 강‧절도, 상해, 갑질 등)</text:span></text:p>
      <text:p text:style-name="P63_0"><text:span text:style-name="T75"><text:s/><text:s text:c="2"/></text:span><text:span text:style-name="T15"><text:s/>* 감사원, 검찰, 경찰 등 조사․수사개시, 기소, 민․형사재판 계류, 언론보도</text:span></text:p>
      <text:p text:style-name="P200_0"><text:span text:style-name="T24"><text:s/>○ </text:span><text:span text:style-name="T35">국민 및 단체 표창</text:span><text:span text:style-name="T169"/></text:p>
      <text:p text:style-name="P201_0"><text:span text:style-name="T24"><text:s/><text:s text:c="1"/>- </text:span><text:span text:style-name="T35">(재표창금지)</text:span><text:span text:style-name="T24"><text:s/></text:span><text:span text:style-name="T35">추천일</text:span><text:span text:style-name="T24"><text:s/></text:span><text:span text:style-name="T35">기준,</text:span><text:span text:style-name="T24"><text:s/>과기정통부 부총리표창 </text:span><text:span text:style-name="T35">수상일로부터 2년</text:span><text:span text:style-name="T24">이 경과하지 아니한 자</text:span></text:p>
      <text:p text:style-name="P172_0"><text:span text:style-name="T236"><text:s/><text:s text:c="3"/>※ 단체표창을 받은 단체는 2년 이내에는 동일한 유공으로 다시 단체표창을 받을 수 없음</text:span></text:p>
      <text:p text:style-name="P202_0"><text:span text:style-name="T24"><text:s/><text:s text:c="1"/>- </text:span><text:span text:style-name="T27">공</text:span><text:span text:style-name="T76">·</text:span><text:span text:style-name="T27">사생활을 통하여 </text:span><text:span text:style-name="T34">사회의 지탄</text:span><text:span text:style-name="T27">을 받거나 민원 등 </text:span><text:span text:style-name="T34">사회적 물의</text:span><text:span text:style-name="T27">를</text:span><text:span text:style-name="T24"><text:s/>일으켜 부총리표창이 부적합하다고 판단되는 자(단체 포함)</text:span></text:p>
      <text:p text:style-name="P203_0"><text:span text:style-name="T38"><text:s/><text:s text:c="1"/>- 부실학회 참석, 연구비 부당사용, 부정적 연구세습 등 </text:span><text:span text:style-name="T39">연구부정</text:span><text:span text:style-name="T38">으로 인하여 제재 중이거나 제재가 예정된 자</text:span></text:p>
      <text:p text:style-name="P204_0"><text:span text:style-name="T35"><text:s/><text:s text:c="1"/></text:span><text:span text:style-name="T24">▪ 국가과학기술종합정보시스템(NTIS)에 </text:span><text:span text:style-name="T35">제재 중, 제재예정인 자, 제재종료 및 제재해지는 3회 이상</text:span><text:span text:style-name="T24">으로 등록된 경우 </text:span><text:span text:style-name="T35">추천 제외</text:span></text:p>
      <text:p text:style-name="P26_0"><text:span text:style-name="T237"><text:s/><text:s text:c="3"/>※ 국가과학기술종합정보시스템 제재정보는 운영지원과(인사팀)에서 일괄 조회</text:span></text:p>
      <text:p text:style-name="P205_0"><text:span text:style-name="T24"><text:s/><text:s text:c="1"/>- 아래에 각 내용에 해당되는 자</text:span></text:p>
      <text:p text:style-name="P64_0"><text:span text:style-name="T24"><draw:frame draw:style-name="tableinfakeframe_gr8" svg:x="0cm" svg:y="0cm" draw:z-index="17" text:anchor-type="as-char"><draw:text-box><table:table table:style-name="Table7"><table:table-column table:style-name="Table7.A"/><table:table-column table:style-name="Table7.B"/><table:table-column table:style-name="Table7.C"/><table:table-row table:style-name="Table7.1"><table:table-cell table:style-name="Table7.A1" office:value-type="string"><text:p text:style-name="P13_0"><text:span text:style-name="T105">표창 대상</text:span></text:p></table:table-cell><table:table-cell table:style-name="Table7.B1" office:value-type="string"><text:p text:style-name="P13_0"><text:span text:style-name="T105">확인내용</text:span></text:p></table:table-cell><table:table-cell table:style-name="Table7.C1" office:value-type="string"><text:p text:style-name="P13_0"><text:span text:style-name="T105">확인방법</text:span></text:p></table:table-cell></table:table-row><table:table-row table:style-name="Table7.2"><table:table-cell table:style-name="Table7.A2" office:value-type="string"><text:p text:style-name="P13_0"><text:span text:style-name="T177">법인(단체)</text:span></text:p><text:p text:style-name="P13_0"><text:span text:style-name="T177">대표, 임원</text:span></text:p></table:table-cell><table:table-cell table:style-name="Table7.B2" office:value-type="string"><text:p text:style-name="P14_0"><text:span text:style-name="T106">｢산업안전보건법｣에 의하여 </text:span><text:span text:style-name="T107">산업재해</text:span><text:span text:style-name="T106"><text:s/>등과</text:span><text:span text:style-name="T107"><text:s/></text:span><text:span text:style-name="T106">관련하여 명단이</text:span><text:span text:style-name="T107"><text:s/>공표된</text:span><text:span text:style-name="T105"><text:s/>사업장</text:span><text:span text:style-name="T177">과</text:span><text:span text:style-name="T105"><text:s/>그 임원</text:span></text:p></table:table-cell><table:table-cell table:style-name="Table7.C2" office:value-type="string" table:number-rows-spanned="3"><text:p text:style-name="P14_0"><text:span text:style-name="T238">붙임1 제한사항 조회방법 참조</text:span><text:span text:style-name="T239"/></text:p></table:table-cell></table:table-row><table:table-row table:style-name="Table7.3"><table:table-cell table:style-name="Table7.A3" office:value-type="string"><text:p text:style-name="P13_0"><text:span text:style-name="T177">법인(단체)</text:span></text:p><text:p text:style-name="P13_0"><text:span text:style-name="T177">대표, 임원</text:span></text:p></table:table-cell><table:table-cell table:style-name="Table7.B3" office:value-type="string"><text:p text:style-name="P14_0"><text:span text:style-name="T108">공정거래관련법 위반 법인</text:span><text:span text:style-name="T109">(단체 포함) 및 </text:span><text:span text:style-name="T108">그 임원 </text:span></text:p></table:table-cell><table:covered-table-cell/></table:table-row><table:table-row table:style-name="Table7.4"><table:table-cell table:style-name="Table7.A4" office:value-type="string"><text:p text:style-name="P13_0"><text:span text:style-name="T177">개인</text:span></text:p></table:table-cell><table:table-cell table:style-name="Table7.B4" office:value-type="string"><text:p text:style-name="P14_0"><text:span text:style-name="T11">｢근로기준법｣에 의하여 </text:span><text:span text:style-name="T18">임금체불</text:span><text:span text:style-name="T11">과 관련 명단</text:span><text:span text:style-name="T10">공개 </text:span><text:span text:style-name="T240">또는 종합신용정보집중기관에 자료제공이 된</text:span><text:span text:style-name="T241"><text:s/></text:span><text:span text:style-name="T242">체불사업주</text:span></text:p></table:table-cell><table:covered-table-cell/></table:table-row></table:table></draw:text-box></draw:frame></text:span></text:p>
      <text:p text:style-name="P179_0_b4"><text:span text:style-name="T24"><draw:rect svg:x="0cm" svg:y="0cm" svg:width="0.679cm" svg:height="0.729cm" draw:z-index="6" draw:style-name="gr9" text:anchor-type="as-char"><text:p text:style-name="P249_0"><text:span text:style-name="T121">4</text:span></text:p></draw:rect> </text:span><text:span text:style-name="T47">추천 제출서류 및 행정사항</text:span></text:p>
      <text:p text:style-name="P179_0"><text:span text:style-name="T120"/></text:p>
      <text:p text:style-name="P206_0"><text:span text:style-name="T67">□ 제출 서류</text:span></text:p>
      <text:p text:style-name="P207_0"><text:span text:style-name="T110"><text:s/></text:span><text:span text:style-name="T111">○</text:span><text:span text:style-name="T72"><text:s/></text:span><text:span text:style-name="T88">부총리표창 대상자 명단</text:span><text:span text:style-name="T72"><text:s/><text:s text:c="1"/></text:span><text:span text:style-name="T88">[서식1]</text:span></text:p>
      <text:p text:style-name="P208_0"><text:span text:style-name="T172"><text:s/></text:span><text:span text:style-name="T111">○</text:span><text:span text:style-name="T72"><text:s/></text:span><text:span text:style-name="T88">공적조서</text:span><text:span text:style-name="T72"><text:s/>(개인 :</text:span><text:span text:style-name="T88"><text:s/>[서식2-1] </text:span><text:span text:style-name="T72">/ 단체 :</text:span><text:span text:style-name="T88"><text:s/>[서식 2-2]</text:span><text:span text:style-name="T72">)</text:span></text:p>
      <text:p text:style-name="P208_0"><text:span text:style-name="T111"><text:s/>○</text:span><text:span text:style-name="T72"><text:s/></text:span><text:span text:style-name="T88">부총리표창에 대한 동의서</text:span><text:span text:style-name="T72"><text:s/><text:s text:c="1"/></text:span><text:span text:style-name="T88">[서식3]</text:span></text:p>
      <text:p text:style-name="P208_0"><text:span text:style-name="T111"><text:s/>○</text:span><text:span text:style-name="T72"><text:s/>(공무원) </text:span><text:span text:style-name="T88">공무원인사기록요약서</text:span><text:span text:style-name="T72"><text:s/></text:span><text:span text:style-name="T88">[서식4]</text:span><text:span text:style-name="T72"/></text:p>
      <text:p text:style-name="P208_0"><text:span text:style-name="T111"><text:s/>○</text:span><text:span text:style-name="T72"><text:s/>(타기관 공무원) </text:span><text:span text:style-name="T88">추천서</text:span></text:p>
      <text:p text:style-name="P208_0"><text:span text:style-name="T72"><text:s/><text:s text:c="1"/>- 표창추천 공문서(관인 날인) 또는 임의양식의 추천서 등 소속기관장의 표창추천사실 증명 가능한 서류이어야 함</text:span></text:p>
      <text:p text:style-name="P208_0"><text:span text:style-name="T111"><text:s/>○</text:span><text:span text:style-name="T72"><text:s/>(일반국민) </text:span><text:span text:style-name="T88">인사기록카드</text:span><text:span text:style-name="T72"/></text:p>
      <text:p text:style-name="P105_19"><text:span text:style-name="T86"><text:s/><text:s text:c="3"/></text:span><text:span text:style-name="T3">※ 추천기관장의 직인이 날인된 서류</text:span></text:p>
      <text:p text:style-name="P178_19"><text:span text:style-name="T3"><text:s/><text:s text:c="3"/>※ </text:span><text:span text:style-name="T4">인사기록카드가 없는 경우 이력서와 함께 이력사항을 증명할 수 있는 서류 첨부</text:span></text:p>
      <text:p text:style-name="P208_0"><text:span text:style-name="T111"><text:s/>○ </text:span><text:span text:style-name="T88">제한사항 조회 결과</text:span><text:span text:style-name="T72"><text:s/>[붙임1 참조]</text:span></text:p>
      <text:p text:style-name="P104_19"><text:span text:style-name="T173"/></text:p>
      <text:p text:style-name="P104_19"><text:span text:style-name="T4"><draw:frame draw:style-name="tableinfakeframe_gr11" svg:x="0cm" svg:y="0cm" draw:z-index="8" text:anchor-type="as-char"><draw:text-box><table:table table:style-name="Table8"><table:table-column table:style-name="Table8.A"/><table:table-column table:style-name="Table8.B"/><table:table-column table:style-name="Table8.C"/><table:table-row table:style-name="Table8.1"><table:table-cell table:style-name="Table8.A1" office:value-type="string"><text:p text:style-name="P52_0"><text:span text:style-name="T95"/></text:p></table:table-cell><table:table-cell table:style-name="Table8.B1" office:value-type="string" table:number-rows-spanned="2"><text:p text:style-name="P17_19"><text:span text:style-name="T82">공적조서 작성 요령</text:span></text:p></table:table-cell><table:table-cell table:style-name="Table8.C1" office:value-type="string"><text:p text:style-name="P52_0"><text:span text:style-name="T95"/></text:p></table:table-cell></table:table-row><table:table-row table:style-name="Table8.2"><table:table-cell table:style-name="Table8.A2" office:value-type="string"><text:p text:style-name="P52_0"><text:span text:style-name="T95"/></text:p></table:table-cell><table:covered-table-cell/><table:table-cell table:style-name="Table8.C2" office:value-type="string"><text:p text:style-name="P52_0"><text:span text:style-name="T95"/></text:p></table:table-cell></table:table-row><table:table-row table:style-name="Table8.3"><table:table-cell table:style-name="Table8.A3" office:value-type="string" table:number-columns-spanned="3"><text:p text:style-name="P128_0"><text:span text:style-name="T74"><text:s/>○ 공적요지는 추천후보자의 </text:span><text:span text:style-name="T21">주된 공적내용을 개조식으로 쉽고 간명하게 작성</text:span></text:p><text:p text:style-name="P129_0"><text:span text:style-name="T74"><text:s/><text:s text:c="1"/>- </text:span><text:span text:style-name="T97">공적요지는 육하원칙에 따라 </text:span><text:span text:style-name="T22">민간 기술진흥 공적을 중점으로 정확하고 구체적인 사례</text:span><text:span text:style-name="T97">를 기재하고 ‘~기여함’으로 종결</text:span></text:p><text:p text:style-name="P129_0"><text:span text:style-name="T97"><draw:frame draw:style-name="tableinfakeframe_gr10" svg:x="0cm" svg:y="0cm" draw:z-index="9" text:anchor-type="as-char"><draw:text-box><table:table table:style-name="Table9"><table:table-column table:style-name="Table9.A"/><table:table-row table:style-name="Table9.1"><table:table-cell table:style-name="Table9.A1" office:value-type="string"><text:p text:style-name="P262_0"><text:span text:style-name="T12">◆ </text:span><text:span text:style-name="T16">공적요지(예시)</text:span></text:p><text:p text:style-name="P263_0"><text:span text:style-name="T12"><text:s/></text:span><text:span text:style-name="T20">00년 00월 00일부터 00년 00월 00일까지 □□공사의 시공책임자(담당자)로 근무하며 △△공법 등 신기술을 도입·적용함으로써 예산을 절감(0억원)하고, 공기를 단축(0년)하여 적기준공에 기여함</text:span></text:p></table:table-cell></table:table-row></table:table></draw:text-box></draw:frame></text:span></text:p><text:p text:style-name="P130_19"><text:span text:style-name="T11"><text:s/>○ 주요경력란의 기간과 과거 포상기록란의 포상일자의 연월일 표기를 정확히 기재</text:span></text:p><text:p text:style-name="P131_19"><text:span text:style-name="T11"><text:s/><text:s text:c="2"/>*</text:span><text:span text:style-name="T18"><text:s/>과거 포상기록을 고의로 누락한 경우에는 포상대상에서 제외</text:span></text:p><text:p text:style-name="P132_19"><text:span text:style-name="T18"><text:s/></text:span><text:span text:style-name="T11">○ 공적기간은 공적과 관련된 전체 기간을 합산하되 </text:span><text:span text:style-name="T18">제출마감일을 기준으로 작성</text:span><text:span text:style-name="T11"><text:line-break/>(7년 6개월인 경우 ‘07년 06월’로 기재)</text:span><text:span text:style-name="T18"/></text:p><text:p text:style-name="P133_0"><text:span text:style-name="T74"><text:s/>○ </text:span><text:span text:style-name="T217">추천훈격란은 ‘부총리표창’으로만 기재</text:span><text:span text:style-name="T218">하며 조사자는 추천부서장, 추천자는 기관장임</text:span><text:span text:style-name="T219"/></text:p><text:p text:style-name="P134_0"><text:span text:style-name="T74"><text:s/>○ </text:span><text:span text:style-name="T21">서명 또는 관인을 포함하여</text:span><text:span text:style-name="T74"><text:s/>이미지(스캔) 또는 PDF파일로 첨부</text:span></text:p></table:table-cell><table:covered-table-cell/><table:covered-table-cell/></table:table-row></table:table></draw:text-box></draw:frame></text:span></text:p>
      <text:p text:style-name="P179_0_b4"><text:span text:style-name="T120"><draw:frame draw:style-name="tableinfakeframe_gr12" svg:x="0cm" svg:y="0cm" draw:z-index="13" text:anchor-type="as-char"><draw:text-box><table:table table:style-name="Table10"><table:table-column table:style-name="Table10.A"/><table:table-column table:style-name="Table10.B"/><table:table-column table:style-name="Table10.C"/><table:table-row table:style-name="Table10.1"><table:table-cell table:style-name="Table10.A1" office:value-type="string"><text:p text:style-name="P52_0"><text:span text:style-name="T95"/></text:p></table:table-cell><table:table-cell table:style-name="Table10.B1" office:value-type="string" table:number-rows-spanned="2"><text:p text:style-name="P17_19"><text:span text:style-name="T82">작성 시 유의사항</text:span></text:p></table:table-cell><table:table-cell table:style-name="Table10.C1" office:value-type="string"><text:p text:style-name="P52_0"><text:span text:style-name="T95"/></text:p></table:table-cell></table:table-row><table:table-row table:style-name="Table10.2"><table:table-cell table:style-name="Table10.A2" office:value-type="string"><text:p text:style-name="P52_0"><text:span text:style-name="T95"/></text:p></table:table-cell><table:covered-table-cell/><table:table-cell table:style-name="Table10.C2" office:value-type="string"><text:p text:style-name="P52_0"><text:span text:style-name="T95"/></text:p></table:table-cell></table:table-row><table:table-row table:style-name="Table10.3"><table:table-cell table:style-name="Table10.A3" office:value-type="string" table:number-columns-spanned="3"><text:p text:style-name="P176_19"><text:span text:style-name="T11"><text:s/>○ 추천된 자가 반드시 포상을 받게 되는 것은 아님</text:span></text:p><text:p text:style-name="P152_19"><text:span text:style-name="T11"><text:s/>○ 공무원인사기록요약서 허위기재 및 누락, 인사기록카드 사본 위조 및 변조 시에 해당기관이 책임을 짐</text:span></text:p><text:p text:style-name="P176_19"><text:span text:style-name="T11"><text:s/>○ 추천기일을 엄수하여 제출하고, 기일경과로 추천이 누락되는 사례가 없도록 요청</text:span></text:p><text:p text:style-name="P176_19"><text:span text:style-name="T11"><text:s/>○ 기타 세부기준은 ‘과학기술정보통신부 부총리표창 업무지침’에 의함</text:span></text:p></table:table-cell><table:covered-table-cell/><table:covered-table-cell/></table:table-row></table:table></draw:text-box></draw:frame></text:span></text:p>
      <text:p text:style-name="P209_0"><text:span text:style-name="T120"/></text:p>
      <text:p text:style-name="P209_0"><text:span text:style-name="T67">□ 제출 방법</text:span></text:p>
      <text:p text:style-name="P210_0"><text:span text:style-name="T67"><text:s/></text:span><text:span text:style-name="T92">○</text:span><text:span text:style-name="T56"><text:s/>제출기한 : </text:span><text:span text:style-name="T64">2026.09.28.(월) 17:00까지</text:span></text:p>
      <text:p text:style-name="P211_0"><text:span text:style-name="T67"><text:s/></text:span><text:span text:style-name="T92">○</text:span><text:span text:style-name="T56"><text:s/>제출방법 : </text:span><text:span text:style-name="T64">이메일 제출(공문)</text:span><text:span text:style-name="T122"/></text:p>
      <text:p text:style-name="P115_1"><text:span text:style-name="T3"><text:s/><text:s text:c="2"/>※ </text:span><text:span text:style-name="T2">원본서류를 스캔한 </text:span><text:span text:style-name="T175">PDF파일</text:span><text:span text:style-name="T2">과 작성 원본 </text:span><text:span text:style-name="T175">한글파일(.hwpx)</text:span><text:span text:style-name="T2"><text:s/>, </text:span><text:span text:style-name="T175">엑셀파일(.xlsx) </text:span><text:span text:style-name="T2">전부 <text:s text:c="1"/>송부(‘인사기록카드 사본(일반국민 대상자)’ 외 작성 원본파일)</text:span></text:p>
      <text:p text:style-name="P212_0"><text:span text:style-name="T205"><text:s/>○ </text:span><text:span text:style-name="T221">제출처 : 한국산업기술연구조합연합회(jisum1576@kfra.net)</text:span></text:p>
      <text:p text:style-name="P208_0"><text:span text:style-name="T72"><text:s/><text:s text:c="1"/>- 담당자 : 박진웅 연구원(</text:span><text:span text:style-name="T221">044-715-5630)</text:span></text:p>
      <text:p text:style-name="P117_0"><text:span text:style-name="T176"/></text:p>
      <text:p text:style-name="P181_0"><text:span text:style-name="T67">□ 표창 수여</text:span></text:p>
      <text:p text:style-name="P211_0"><text:span text:style-name="T67"><text:s/></text:span><text:span text:style-name="T111">○</text:span><text:span text:style-name="T72"><text:s/>수여 예정일 : 2026.11월 중 </text:span><text:span text:style-name="T9"><text:s/></text:span><text:span text:style-name="T203">※ ｢연구조합 협력융합 R&amp;D 기술교류회</text:span><text:span text:style-name="T204">｣ 에서 수여</text:span></text:p>
      <text:p text:style-name="P211_0"><text:span text:style-name="T67"><text:s/></text:span><text:span text:style-name="T111">○</text:span><text:span text:style-name="T72"><text:s/>수여 장소 및 방법 : 대상자 확정 후 별도 통보</text:span></text:p>
      <text:p text:style-name="P209_0"><text:span text:style-name="T67"/></text:p>
      <text:p text:style-name="P209_0"><text:span text:style-name="T24"><draw:rect svg:x="0cm" svg:y="0cm" svg:width="0.679cm" svg:height="0.729cm" draw:z-index="7" draw:style-name="gr13" text:anchor-type="as-char"><text:p text:style-name="P249_0"><text:span text:style-name="T121">5</text:span></text:p></draw:rect> </text:span><text:span text:style-name="T47">추진 일정(안)</text:span></text:p>
      <text:p text:style-name="P213_0"><text:span text:style-name="T200"><text:s/></text:span><text:span text:style-name="T92">○</text:span><text:span text:style-name="T56"><text:s/>유공자 표창 대상자 추천 접수 : </text:span><text:span text:style-name="T197">‘</text:span><text:span text:style-name="T56">26.8.26.~9.28.</text:span></text:p>
      <text:p text:style-name="P213_0"><text:span text:style-name="T200"><text:s/></text:span><text:span text:style-name="T92">○</text:span><text:span text:style-name="T56"><text:s/>후보자 검토 및 자체 포상추천심의회 : </text:span><text:span text:style-name="T197">‘</text:span><text:span text:style-name="T56">26. 10월</text:span></text:p>
      <text:p text:style-name="P213_0"><text:span text:style-name="T200"><text:s/></text:span><text:span text:style-name="T92">○</text:span><text:span text:style-name="T56"><text:s/>과기정통부 공적심사 및 대상자 확정 : </text:span><text:span text:style-name="T197">‘</text:span><text:span text:style-name="T56">26. 10월</text:span></text:p>
      <text:p text:style-name="P213_0"><text:span text:style-name="T110"><text:s/></text:span><text:span text:style-name="T111">○</text:span><text:span text:style-name="T72"><text:s/>표창 수여 : </text:span><text:span text:style-name="T198">‘</text:span><text:span text:style-name="T72">26. 11월</text:span><text:span text:style-name="T56"/></text:p>
      <text:p text:style-name="P47_0_b4"><text:span text:style-name="T9"><draw:frame draw:style-name="tableinfakeframe_gr14" svg:x="0cm" svg:y="0cm" draw:z-index="2" text:anchor-type="as-char"><draw:text-box><table:table table:style-name="Table11"><table:table-column table:style-name="Table11.A"/><table:table-column table:style-name="Table11.B"/><table:table-column table:style-name="Table11.C"/><table:table-row table:style-name="Table11.1"><table:table-cell table:style-name="Table11.A1" office:value-type="string"><text:p text:style-name="P264_0"><text:span text:style-name="T115">붙임1</text:span></text:p></table:table-cell><table:table-cell table:style-name="Table11.B1" office:value-type="string"><text:p text:style-name="P265_0"><text:span text:style-name="T77"/></text:p></table:table-cell><table:table-cell table:style-name="Table11.C1" office:value-type="string"><text:p text:style-name="P266_0"><text:span text:style-name="T78"><text:s/>제한사항 조회 방법</text:span></text:p></table:table-cell></table:table-row></table:table></draw:text-box></draw:frame></text:span></text:p>
      <text:p text:style-name="P27_0"><text:span text:style-name="T28"><draw:frame draw:style-name="tableinfakeframe_gr15" svg:x="0cm" svg:y="0cm" draw:z-index="20" text:anchor-type="as-char"><draw:text-box><table:table table:style-name="Table12"><table:table-column table:style-name="Table12.A"/><table:table-row table:style-name="Table12.1"><table:table-cell table:style-name="Table12.A1" office:value-type="string"><text:p text:style-name="P147_0"><text:span text:style-name="T116">◆ </text:span><text:span text:style-name="T175">부총리표창</text:span><text:span text:style-name="T2"><text:s/>추천 제한사항 중 산업재해, 불공정행위 및 임금체불주 관련 제한사항에</text:span><text:span text:style-name="T4"><text:s/>대해 아래 </text:span><text:span text:style-name="T116">두 가지 방법 중 하나</text:span><text:span text:style-name="T4">를 선택하여 확인해야 함</text:span></text:p><text:p text:style-name="P60_0"><text:span text:style-name="T13">① 각 사항을 관장하는 기관에 공문을 통하여 조회</text:span></text:p><text:p text:style-name="P6_0"><text:span text:style-name="T117"><text:s/><text:s text:c="1"/>▪ 산업재해：고용노동부 산재예방정책과(☎ 044-202-7693)</text:span></text:p><text:p text:style-name="P6_0"><text:span text:style-name="T117"><text:s/><text:s text:c="1"/>▪ 불공정행위：공정거래위원회 심판총괄담당관</text:span><text:span text:style-name="T118">(☎ 044 - 200 - 4127)</text:span></text:p><text:p text:style-name="P6_0"><text:span text:style-name="T118"><text:s/><text:s text:c="1"/>▪ 임금체불주：고용노동부 근로기준정책과(☎ 044-202-7537)</text:span></text:p><text:p text:style-name="P60_0"><text:span text:style-name="T13">② 아래의 방법(소관부처 홈페이지 게재 등)을 통하여 확인</text:span><text:span text:style-name="T3"/></text:p></table:table-cell></table:table-row></table:table></draw:text-box></draw:frame></text:span></text:p>
      <text:p text:style-name="P159_0"><text:span text:style-name="T70"/></text:p>
      <text:p text:style-name="P214_0"><text:span text:style-name="T35">1. ｢산업안전보건법｣에 의하여 산업재해 등과 관련한 명단이 공표된 사업장과 그 임원 </text:span><text:span text:style-name="T53"/></text:p>
      <text:p text:style-name="P215_0"><text:span text:style-name="T24"><text:s/><text:s text:c="1"/>○ </text:span><text:span text:style-name="T215">최</text:span><text:span text:style-name="T37">근 3년간</text:span><text:span text:style-name="T36"><text:s/>위 법 제10조(산업재해 발생건수 등의 공표), 동 시행</text:span><text:span text:style-name="T50">령</text:span><text:span text:style-name="T24"><text:s/></text:span><text:span text:style-name="T220">제10조(공표대상 사업장) 및 동 시행규칙 제8조(공표방법)의 규</text:span><text:span text:style-name="T24">정에 의해 </text:span><text:span text:style-name="T35">명단이 공표된 사업장</text:span><text:span text:style-name="T24"><text:s/>및 그 </text:span><text:span text:style-name="T35">임원</text:span></text:p>
      <text:p text:style-name="P35_0"><text:span text:style-name="T3"><text:s/><text:s text:c="3"/>※ </text:span><text:span text:style-name="T243">고용노동부 홈페이지(</text:span><text:span text:style-name="T244">뉴스·소식&gt;공지사항&gt;“산업재해 발생건수 등 공표” 검색</text:span></text:p>
      <text:p text:style-name="P29_0"><text:span text:style-name="T13"><text:s/><text:s text:c="6"/></text:span><text:span text:style-name="T3">(http://www.moel.go.kr/news/notice/noticeList.do)를 통하여 </text:span><text:span text:style-name="T13">최근 3년간</text:span><text:span text:style-name="T3"><text:s/>산업재해 불량사업장 공표 목록 확인</text:span></text:p>
      <text:p text:style-name="P216_0"><text:span text:style-name="T24"><text:s/><text:s text:c="1"/>① 고용노동부 홈페이지 &gt; 뉴스·소식 &gt; 공지사항</text:span></text:p>
      <text:p text:style-name="P30_0"><text:span text:style-name="T24"><draw:frame draw:style-name="tableinfakeframe_gr16" svg:x="0cm" svg:y="0cm" draw:z-index="21" text:anchor-type="as-char"><draw:text-box><table:table table:style-name="Table13"><table:table-column table:style-name="Table13.A"/><table:table-row table:style-name="Table13.1"><table:table-cell table:style-name="Table13.A1" office:value-type="string"><text:p text:style-name="P245_0"><text:span text:style-name="T1"/></text:p></table:table-cell></table:table-row></table:table></draw:text-box></draw:frame></text:span></text:p>
      <text:p text:style-name="P217_0_b4"><text:span text:style-name="T24"><text:s/><text:s text:c="1"/>② “산업재해 발생건수 등 공표” 검색 및 최근 3년간 게시물 확인</text:span></text:p>
      <text:p text:style-name="P31_0"><text:span text:style-name="T24"><draw:frame draw:style-name="tableinfakeframe_gr17" svg:x="0cm" svg:y="0cm" draw:z-index="22" text:anchor-type="as-char"><draw:text-box><table:table table:style-name="Table14"><table:table-column table:style-name="Table14.A"/><table:table-row table:style-name="Table14.1"><table:table-cell table:style-name="Table14.A1" office:value-type="string"><text:p text:style-name="P245_0"><text:span text:style-name="T1"/></text:p></table:table-cell></table:table-row></table:table></draw:text-box></draw:frame></text:span></text:p>
      <text:p text:style-name="P218_0"><text:span text:style-name="T38"><text:s/><text:s text:c="1"/>○ </text:span><text:span text:style-name="T50">‘임원’이라 함은 이사, 대표이사, 감사, 공장장, 현장소장 등 사업장의 </text:span><text:span text:style-name="T38">경영에 책임 있는 자를 말함</text:span></text:p>
      <text:p text:style-name="P59_0"><text:span text:style-name="T15"><text:s/><text:s text:c="4"/>※ </text:span><text:span text:style-name="T5">당해사업장의 등기임원(사외이사 제외)과, 미등기 임원이라도 직제상 당해</text:span><text:span text:style-name="T15"><text:s/>사업장을 관장하고 있을 경우에는 추천 제한</text:span></text:p>
      <text:p text:style-name="P56_0"><text:span text:style-name="T14"><text:s/><text:s text:c="6"/>☞</text:span><text:span text:style-name="T7">「사업자 등기부등본」,「금융감독원 전자공시시스템」(</text:span><text:span text:style-name="T7"><text:a office:name="" xlink:href="http://dart.fss.or.kr" xlink:type="simple" office:target-frame-name="_self" text:style-name="T119" text:visited-style-name="Visited_20_Internet_20_Link">http://dart.fss.or.kr</text:a></text:span><text:span text:style-name="T7">, 회사별검색-사업장보고서-임원 및 직원 등에 관한 사항)을 통해 확인 </text:span></text:p>
      <text:p text:style-name="P57_0"><text:span text:style-name="T3"><text:s/><text:s text:c="4"/>※ 감사(위원)는 등기유무를 불문하고 추천대상에서 제외</text:span></text:p>
      <text:p text:style-name="P57_0"><text:span text:style-name="T3"><text:s/><text:s text:c="4"/>※ 현장 경영책임자는 공장장, 현장소장 등 명칭불문하고 추천 제외</text:span><text:span text:style-name="T41"/></text:p>
      <text:p text:style-name="P219_0_b4"><text:span text:style-name="T35">2. 공정거래관련법 위반 법인(단체 포함) 및 그 임원</text:span></text:p>
      <text:p text:style-name="P220_0"><text:span text:style-name="T24"><text:s/><text:s text:c="1"/>○ </text:span><text:span text:style-name="T215">최근 2년 이내</text:span><text:span text:style-name="T245"><text:s/></text:span><text:span text:style-name="T215">3회 </text:span><text:span text:style-name="T245">이상 </text:span><text:span text:style-name="T215">고발</text:span><text:span text:style-name="T245"><text:s/>또는 </text:span><text:span text:style-name="T215">과징금</text:span><text:span text:style-name="T245"><text:s/>처분</text:span><text:span text:style-name="T246">*</text:span><text:span text:style-name="T245">을 받은 </text:span><text:span text:style-name="T215">법인(단체</text:span><text:span text:style-name="T35"><text:s/>포함)</text:span><text:span text:style-name="T24"><text:s/>및 그 </text:span><text:span text:style-name="T35">대표자</text:span><text:span text:style-name="T24">와 책임 있는 </text:span><text:span text:style-name="T35">임원은 추천을 제한</text:span><text:span text:style-name="T24">함</text:span></text:p>
      <text:p text:style-name="P34_0"><text:span text:style-name="T24"><text:s/><text:s text:c="4"/></text:span><text:span text:style-name="T3">* 과징금과 고발을 동시에 받은 동일사건번호는 1회로 처리</text:span></text:p>
      <text:p text:style-name="P221_0"><text:span text:style-name="T50"><text:s/><text:s text:c="1"/>○ </text:span><text:span text:style-name="T32">최근 1년 이내</text:span><text:span text:style-name="T40"><text:s/></text:span><text:span text:style-name="T32">3회 </text:span><text:span text:style-name="T40">이상 </text:span><text:span text:style-name="T32">시정명령</text:span><text:span text:style-name="T40"><text:s/>처분을 받은 </text:span><text:span text:style-name="T32">법인</text:span><text:span text:style-name="T40"><text:s/>및 그 </text:span><text:span text:style-name="T32">대표자</text:span><text:span text:style-name="T40">와</text:span><text:span text:style-name="T50"><text:s/>책임 있는 </text:span><text:span text:style-name="T49">임원은 추천을 제한</text:span><text:span text:style-name="T50">함</text:span><text:span text:style-name="T49"/></text:p>
      <text:p text:style-name="P35_0"><text:span text:style-name="T3"><text:s/><text:s text:c="3"/>※ 공정거래위원회 홈페이지(</text:span><text:span text:style-name="T13">심결/법령 &gt; 법위반사실 조회</text:span><text:span text:style-name="T3"><text:s/>: <text:line-break/>https://case.ftc.go.kr/ocp/co/violtLawList.do)를 통하여 확인</text:span></text:p>
      <text:p text:style-name="P216_0"><text:span text:style-name="T24"><text:s/><text:s text:c="1"/>① 공정거래위원회 홈페이지 &gt; 심결/법령 &gt; 법위반사실조회</text:span></text:p>
      <text:p text:style-name="P31_0"><text:span text:style-name="T24"><draw:frame draw:style-name="tableinfakeframe_gr18" svg:x="0cm" svg:y="0cm" draw:z-index="23" text:anchor-type="as-char"><draw:text-box><table:table table:style-name="Table15"><table:table-column table:style-name="Table15.A"/><table:table-row table:style-name="Table15.1"><table:table-cell table:style-name="Table15.A1" office:value-type="string"><text:p text:style-name="P245_0"><text:span text:style-name="T1"/></text:p></table:table-cell></table:table-row></table:table></draw:text-box></draw:frame></text:span></text:p>
      <text:p text:style-name="P222_0_b4"><text:span text:style-name="T35">3. ｢근로기준법｣에 의하여 임금체불과 관련 명단공개 또는 종합신용정보집중기관</text:span><text:span text:style-name="T43">(한국신용정보원)</text:span><text:span text:style-name="T35">에 자료제공이 된 체불사업주</text:span><text:span text:style-name="T24"/></text:p>
      <text:p text:style-name="P220_0"><text:span text:style-name="T24"><text:s/><text:s text:c="1"/>○ </text:span><text:span text:style-name="T35">최근 3년간 위 법 </text:span><text:span text:style-name="T24">제43조의2(체불사업주 명단 공개), 동 시행령 </text:span><text:span text:style-name="T247">제23조의3(명단공개 내용ㆍ기간 등)의 </text:span><text:span text:style-name="T248">체불사업주</text:span><text:span text:style-name="T247">로서 명단이 공개된 자</text:span><text:span text:style-name="T249"/></text:p>
      <text:p text:style-name="P26_0"><text:span text:style-name="T6"><text:s/><text:s text:c="4"/>※ 추천일 이전 체불사건이 권리구제로 취하 또는 체불임금을 청산한 경우 추천 가능</text:span><text:span text:style-name="T73"/></text:p>
      <text:p text:style-name="P35_0"><text:span text:style-name="T3"><text:s/><text:s text:c="3"/>※ 고용노동부 홈페이지(</text:span><text:span text:style-name="T13">정보공개 &gt; 체불사업주 명단공개</text:span><text:span text:style-name="T3"><text:s/>: </text:span></text:p>
      <text:p text:style-name="P33_0"><text:span text:style-name="T3"><text:s/><text:s text:c="6"/>http://www.moel.go.kr/info/defaulter/list.do)를 통하여 확인</text:span></text:p>
      <text:p text:style-name="P216_0"><text:span text:style-name="T24"><text:s/><text:s text:c="1"/>① 고용노동부 홈페이지 &gt; 정보공개 &gt; 체불사업주 명단공개</text:span></text:p>
      <text:p text:style-name="P164_0"><text:span text:style-name="T35"><draw:frame draw:style-name="tableinfakeframe_gr19" svg:x="0cm" svg:y="0cm" draw:z-index="24" text:anchor-type="as-char"><draw:text-box><table:table table:style-name="Table16"><table:table-column table:style-name="Table16.A"/><table:table-row table:style-name="Table16.1"><table:table-cell table:style-name="Table16.A1" office:value-type="string"><text:p text:style-name="P245_0"><text:span text:style-name="T1"/></text:p></table:table-cell></table:table-row></table:table></draw:text-box></draw:frame></text:span></text:p>
      <text:p text:style-name="P30_0"><text:span text:style-name="T24"><text:s/></text:span></text:p>
      <text:p text:style-name="P216_0"><text:span text:style-name="T24"><text:s/>② 체불사업주 명단 조회</text:span></text:p>
      <text:p text:style-name="P31_0"><text:span text:style-name="T24"><draw:frame draw:style-name="tableinfakeframe_gr20" svg:x="0cm" svg:y="0cm" draw:z-index="25" text:anchor-type="as-char"><draw:text-box><table:table table:style-name="Table17"><table:table-column table:style-name="Table17.A"/><table:table-row table:style-name="Table17.1"><table:table-cell table:style-name="Table17.A1" office:value-type="string"><text:p text:style-name="P245_0"><text:span text:style-name="T1"/></text:p></table:table-cell></table:table-row></table:table></draw:text-box></draw:frame></text:span><text:span text:style-name="T35"/></text:p>
      <text:p text:style-name="P217_0"><text:span text:style-name="T24"><text:s/><text:s text:c="1"/>③ 공개명단에서 검색하여 확인(최근 3년간)</text:span></text:p>
      <text:p text:style-name="P31_0"><text:span text:style-name="T24"><draw:frame draw:style-name="tableinfakeframe_gr21" svg:x="0cm" svg:y="0cm" draw:z-index="26" text:anchor-type="as-char"><draw:text-box><table:table table:style-name="Table18"><table:table-column table:style-name="Table18.A"/><table:table-row table:style-name="Table18.1"><table:table-cell table:style-name="Table18.A1" office:value-type="string"><text:p text:style-name="P245_0"><text:span text:style-name="T1"/></text:p></table:table-cell></table:table-row></table:table></draw:text-box></draw:frame></text:span></text:p>
      <text:p text:style-name="P148_0"><text:span text:style-name="T35"/></text:p>
      <text:p text:style-name="P31_0"><text:span text:style-name="T24"/></text:p>
      <text:p text:style-name="P47_0_MS2_b3"><text:span text:style-name="T9"><draw:frame draw:style-name="tableinfakeframe_gr22" svg:x="0cm" svg:y="0cm" draw:z-index="3" text:anchor-type="as-char"><draw:text-box><table:table table:style-name="Table19"><table:table-column table:style-name="Table19.A"/><table:table-column table:style-name="Table19.B"/><table:table-column table:style-name="Table19.C"/><table:table-row table:style-name="Table19.1"><table:table-cell table:style-name="Table19.A1" office:value-type="string"><text:p text:style-name="P264_0"><text:span text:style-name="T115">붙임2</text:span></text:p></table:table-cell><table:table-cell table:style-name="Table19.B1" office:value-type="string"><text:p text:style-name="P265_0"><text:span text:style-name="T77"/></text:p></table:table-cell><table:table-cell table:style-name="Table19.C1" office:value-type="string"><text:p text:style-name="P266_0"><text:span text:style-name="T78"><text:s/>제출 서류</text:span></text:p></table:table-cell></table:table-row></table:table></draw:text-box></draw:frame></text:span></text:p>
      <text:p text:style-name="P55_0"><text:span text:style-name="T166">【</text:span><text:span text:style-name="T134">서식1</text:span><text:span text:style-name="T166">】</text:span><text:span text:style-name="T134"/></text:p>
      <text:p text:style-name="P5_0"><text:span text:style-name="T98"/></text:p>
      <text:p text:style-name="P223_0"><text:span text:style-name="T99">부총리표창 대상자 명단</text:span></text:p>
      <text:p text:style-name="P224_0"><text:span text:style-name="T43"><text:s/>□ “공적분야”</text:span></text:p>
      <text:p text:style-name="P0_0"><text:span text:style-name="T34"><draw:frame draw:style-name="tableinfakeframe_gr23" svg:x="0cm" svg:y="0cm" draw:z-index="27" text:anchor-type="as-char"><draw:text-box><table:table table:style-name="Table20"><table:table-column table:style-name="Table20.A"/><table:table-column table:style-name="Table20.B"/><table:table-column table:style-name="Table20.C"/><table:table-column table:style-name="Table20.D"/><table:table-column table:style-name="Table20.E"/><table:table-column table:style-name="Table20.F"/><table:table-column table:style-name="Table20.G"/><table:table-column table:style-name="Table20.H"/><table:table-column table:style-name="Table20.I"/><table:table-column table:style-name="Table20.J"/><table:table-column table:style-name="Table20.K"/><table:table-column table:style-name="Table20.L"/><table:table-row table:style-name="Table20.1"><table:table-cell table:style-name="Table20.A1" office:value-type="string"><text:p text:style-name="P237_0"><text:span text:style-name="T55">연번</text:span></text:p></table:table-cell><table:table-cell table:style-name="Table20.B1" office:value-type="string"><text:p text:style-name="P237_0"><text:span text:style-name="T55">개인/단체*</text:span></text:p></table:table-cell><table:table-cell table:style-name="Table20.C1" office:value-type="string"><text:p text:style-name="P237_0"><text:span text:style-name="T55">소 속</text:span></text:p></table:table-cell><table:table-cell table:style-name="Table20.D1" office:value-type="string"><text:p text:style-name="P237_0"><text:span text:style-name="T55">직 급</text:span></text:p></table:table-cell><table:table-cell table:style-name="Table20.E1" office:value-type="string"><text:p text:style-name="P237_0"><text:span text:style-name="T55">대외직명</text:span></text:p></table:table-cell><table:table-cell table:style-name="Table20.F1" office:value-type="string"><text:p text:style-name="P237_0"><text:span text:style-name="T55">생년월일<text:line-break/>(사업자번호)</text:span></text:p></table:table-cell><table:table-cell table:style-name="Table20.G1" office:value-type="string"><text:p text:style-name="P267_0"><text:span text:style-name="T55">주소<text:line-break/>(주민등록지)</text:span></text:p></table:table-cell><table:table-cell table:style-name="Table20.H1" office:value-type="string"><text:p text:style-name="P237_0"><text:span text:style-name="T55">성 명</text:span></text:p></table:table-cell><table:table-cell table:style-name="Table20.I1" office:value-type="string"><text:p text:style-name="P237_0"><text:span text:style-name="T55">수공<text:line-break/>기간</text:span></text:p></table:table-cell><table:table-cell table:style-name="Table20.J1" office:value-type="string"><text:p text:style-name="P237_0"><text:span text:style-name="T55">기서훈</text:span></text:p></table:table-cell><table:table-cell table:style-name="Table20.K1" office:value-type="string"><text:p text:style-name="P237_0"><text:span text:style-name="T55">공 적 개 요</text:span></text:p></table:table-cell><table:table-cell table:style-name="Table20.L1" office:value-type="string"><text:p text:style-name="P237_0"><text:span text:style-name="T55">표창 문안(80자 이하)</text:span></text:p></table:table-cell></table:table-row><table:table-row table:style-name="Table20.2"><table:table-cell table:style-name="Table20.A2" office:value-type="string"><text:p text:style-name="P7_0"><text:span text:style-name="T123">1</text:span></text:p></table:table-cell><table:table-cell table:style-name="Table20.B2" office:value-type="string"><text:p text:style-name="P7_0"><text:span text:style-name="T123">12</text:span></text:p></table:table-cell><table:table-cell table:style-name="Table20.C2" office:value-type="string"><text:p text:style-name="P237_0"><text:span text:style-name="T124">중앙전파</text:span><text:span text:style-name="T123">관리소</text:span></text:p></table:table-cell><table:table-cell table:style-name="Table20.D2" office:value-type="string"><text:p text:style-name="P237_0"><text:span text:style-name="T123">방송통신주사보</text:span></text:p></table:table-cell><table:table-cell table:style-name="Table20.E2" office:value-type="string"><text:p text:style-name="P237_0"><text:span text:style-name="T123">주무관</text:span></text:p></table:table-cell><table:table-cell table:style-name="Table20.F2" office:value-type="string"><text:p text:style-name="P7_0"><text:span text:style-name="T125">800100</text:span></text:p></table:table-cell><table:table-cell table:style-name="Table20.G2" office:value-type="string"><text:p text:style-name="P7_0"><text:span text:style-name="T125"/></text:p></table:table-cell><table:table-cell table:style-name="Table20.H2" office:value-type="string"><text:p text:style-name="P237_0"><text:span text:style-name="T123">홍길동</text:span></text:p></table:table-cell><table:table-cell table:style-name="Table20.I2" office:value-type="string"><text:p text:style-name="P237_0"><text:span text:style-name="T123">20년 07월</text:span></text:p></table:table-cell><table:table-cell table:style-name="Table20.J2" office:value-type="string"><text:p text:style-name="P268_0"><text:span text:style-name="T126">총리(’05.12)장관(’07.04)</text:span></text:p></table:table-cell><table:table-cell table:style-name="Table20.K2" office:value-type="string"><text:p text:style-name="P269_0"><text:span text:style-name="T178">포상추천 공적분야의 해당</text:span><text:span text:style-name="T179"><text:s/></text:span><text:span text:style-name="T180">주요</text:span><text:span text:style-name="T181">공적만 요약하여 4~5줄</text:span><text:span text:style-name="T125"><text:s/>이내로 작성(수식어 지양, “~에 기여함“으로 문장 종결)</text:span></text:p></table:table-cell><table:table-cell table:style-name="Table20.L2" office:value-type="string"><text:p text:style-name="P269_0"><text:span text:style-name="T179">귀하는 평소 성실히 근무하여 왔으며 특히, 인터넷 산업 발전 및 이용환경 개선 정책 수립에 기여한 공로가 크므로 이에 표창을 수여합니다.</text:span></text:p></table:table-cell></table:table-row><table:table-row table:style-name="Table20.3"><table:table-cell table:style-name="Table20.A3" office:value-type="string"><text:p text:style-name="P7_0"><text:span text:style-name="T123">2</text:span></text:p></table:table-cell><table:table-cell table:style-name="Table20.B3" office:value-type="string"><text:p text:style-name="P7_0"><text:span text:style-name="T123">10</text:span></text:p></table:table-cell><table:table-cell table:style-name="Table20.C3" office:value-type="string"><text:p text:style-name="P237_0"><text:span text:style-name="T123">SK텔레콤</text:span></text:p></table:table-cell><table:table-cell table:style-name="Table20.D3" office:value-type="string"><text:p text:style-name="P237_0"><text:span text:style-name="T123">부장</text:span></text:p></table:table-cell><table:table-cell table:style-name="Table20.E3" office:value-type="string"><text:p text:style-name="P7_0"><text:span text:style-name="T123">-</text:span></text:p></table:table-cell><table:table-cell table:style-name="Table20.F3" office:value-type="string"><text:p text:style-name="P7_0"><text:span text:style-name="T123"/></text:p></table:table-cell><table:table-cell table:style-name="Table20.G3" office:value-type="string"><text:p text:style-name="P7_0"><text:span text:style-name="T123"/></text:p></table:table-cell><table:table-cell table:style-name="Table20.H3" office:value-type="string"><text:p text:style-name="P237_0"><text:span text:style-name="T123">성춘향</text:span></text:p></table:table-cell><table:table-cell table:style-name="Table20.I3" office:value-type="string"><text:p text:style-name="P7_0"><text:span text:style-name="T123"/></text:p></table:table-cell><table:table-cell table:style-name="Table20.J3" office:value-type="string"><text:p text:style-name="P65_0"><text:span text:style-name="T126"/></text:p></table:table-cell><table:table-cell table:style-name="Table20.K3" office:value-type="string"><text:p text:style-name="P66_0"><text:span text:style-name="T123"/></text:p></table:table-cell><table:table-cell table:style-name="Table20.L3" office:value-type="string"><text:p text:style-name="P66_0"><text:span text:style-name="T123"/></text:p></table:table-cell></table:table-row><table:table-row table:style-name="Table20.4"><table:table-cell table:style-name="Table20.A4" office:value-type="string"><text:p text:style-name="P7_0"><text:span text:style-name="T123">3</text:span></text:p></table:table-cell><table:table-cell table:style-name="Table20.B4" office:value-type="string"><text:p text:style-name="P7_0"><text:span text:style-name="T123">23</text:span></text:p></table:table-cell><table:table-cell table:style-name="Table20.C4" office:value-type="string"><text:p text:style-name="P237_0"><text:span text:style-name="T123">㈜응답</text:span></text:p></table:table-cell><table:table-cell table:style-name="Table20.D4" office:value-type="string"><text:p text:style-name="P7_0"><text:span text:style-name="T123">-</text:span></text:p></table:table-cell><table:table-cell table:style-name="Table20.E4" office:value-type="string"><text:p text:style-name="P7_0"><text:span text:style-name="T123"/></text:p></table:table-cell><table:table-cell table:style-name="Table20.F4" office:value-type="string"><text:p text:style-name="P7_0"><text:span text:style-name="T123"/></text:p></table:table-cell><table:table-cell table:style-name="Table20.G4" office:value-type="string"><text:p text:style-name="P7_0"><text:span text:style-name="T123"/></text:p></table:table-cell><table:table-cell table:style-name="Table20.H4" office:value-type="string"><text:p text:style-name="P237_0"><text:span text:style-name="T123">단체</text:span></text:p></table:table-cell><table:table-cell table:style-name="Table20.I4" office:value-type="string"><text:p text:style-name="P7_0"><text:span text:style-name="T123">-</text:span></text:p></table:table-cell><table:table-cell table:style-name="Table20.J4" office:value-type="string"><text:p text:style-name="P268_0"><text:span text:style-name="T126">장관(’05.06)장관(’03.07)</text:span></text:p></table:table-cell><table:table-cell table:style-name="Table20.K4" office:value-type="string"><text:p text:style-name="P67_0"><text:span text:style-name="T123"/></text:p></table:table-cell><table:table-cell table:style-name="Table20.L4" office:value-type="string"><text:p text:style-name="P269_0"><text:span text:style-name="T179">위는 평소 성실히 근무하여 왔으며 특히, 인터넷 산업 발전 및 이용환경 개선 정책 수립에 기여한 공로가 크므로 이에 표창을 수여합니다.</text:span></text:p></table:table-cell></table:table-row></table:table></draw:text-box></draw:frame></text:span></text:p>
      <text:p text:style-name="P68_0"><text:span text:style-name="T127">&lt; 작성요령 &gt;</text:span></text:p>
      <text:p text:style-name="P68_0"><text:span text:style-name="T128"/></text:p>
      <text:p text:style-name="P69_0"><text:span text:style-name="T129"><text:s/>o </text:span><text:span text:style-name="T130">서식변경 금지, 소속·직급, 대외직명은 반드시 정식명 기재</text:span><text:span text:style-name="T131"/></text:p>
      <text:p text:style-name="P69_0"><text:span text:style-name="T130"><text:s/><text:s text:c="1"/>- 대외직명란에는 ｢6급이하 실무직공무원 대외직명제 운영지침｣, ｢과기정통부 인사운영규정｣ 등에 따라 기관별 대외직명을 표시</text:span><text:span text:style-name="T131">(표창장에 표시할 내용)</text:span></text:p>
      <text:p text:style-name="P69_0"><text:span text:style-name="T129"><text:s/>o </text:span><text:span text:style-name="T132">기서훈은 훈․포장, 대통령, 총리, 부총리, 장관으로 구분하여 최근 수상일 순으로 기재(3개 이내)</text:span></text:p>
      <text:p text:style-name="P69_0"><text:span text:style-name="T129"><text:s/>* </text:span><text:span text:style-name="T170">&lt;개인&gt;민간인 10 외국인 11 공무원 12 사립학교 교원 13 타부처공무원 14 // &lt;단체&gt;중앙행정기관 20 지방자치단체 21 공공기관 22 민간단체 23 군부대 24</text:span></text:p>
      <text:p text:style-name="P69_0"><text:span text:style-name="T129"><text:s/>o 대장에 기록되지 않는 사항에 대하여 표창장에 별도 기재하기 어려우므로 내용은 최대한 문안에 포함하며, 아래의 예시형식을 최대한 지킬 것</text:span></text:p>
      <text:p text:style-name="P69_0"><text:span text:style-name="T182"><text:s/>o </text:span><text:span text:style-name="T133">위 양식을 </text:span><text:span text:style-name="T183">엑셀</text:span><text:span text:style-name="T133">로 제출 요망</text:span></text:p>
      <text:p text:style-name="P225_0_MS3_b3"><text:span text:style-name="T1"><draw:frame draw:style-name="tableinfakeframe_gr24" svg:x="0cm" svg:y="0cm" draw:z-index="28" text:anchor-type="as-char"><draw:text-box><table:table table:style-name="Table21"><table:table-column table:style-name="Table21.A"/><table:table-column table:style-name="Table21.B"/><table:table-column table:style-name="Table21.C"/><table:table-column table:style-name="Table21.D"/><table:table-column table:style-name="Table21.E"/><table:table-column table:style-name="Table21.F"/><table:table-column table:style-name="Table21.G"/><table:table-column table:style-name="Table21.H"/><table:table-column table:style-name="Table21.I"/><table:table-row table:style-name="Table21.1"><table:table-cell table:style-name="Table21.A1" office:value-type="string" table:number-columns-spanned="5"><text:p text:style-name="P71_0"><text:span text:style-name="T134">【서식2-1. 개인용】</text:span></text:p></table:table-cell><table:covered-table-cell/><table:covered-table-cell/><table:covered-table-cell/><table:covered-table-cell/><table:table-cell table:style-name="Table21.F1" office:value-type="string" table:number-columns-spanned="4"><text:p text:style-name="P270_0"><text:span text:style-name="T135">(앞쪽)</text:span></text:p></table:table-cell><table:covered-table-cell/><table:covered-table-cell/><table:covered-table-cell/></table:table-row><table:table-row table:style-name="Table21.2"><table:table-cell table:style-name="Table21.A2" office:value-type="string" table:number-columns-spanned="9"><text:p text:style-name="P271_0"><text:span text:style-name="T136">공 적 조 서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21.3"><table:table-cell table:style-name="Table21.A3" office:value-type="string"><text:p text:style-name="P272_0"><text:span text:style-name="T79">성 <text:s text:c="4"/>명</text:span></text:p></table:table-cell><table:table-cell table:style-name="Table21.B3" office:value-type="string" table:number-columns-spanned="8"><text:p text:style-name="P272_0"><text:span text:style-name="T79">( 한자 )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21.4"><table:table-cell table:style-name="Table21.A4" office:value-type="string" table:number-rows-spanned="2"><text:p text:style-name="P271_0"><text:span text:style-name="T54">생년월일</text:span></text:p></table:table-cell><table:table-cell table:style-name="Table21.B4" office:value-type="string" table:number-columns-spanned="3" table:number-rows-spanned="2"><text:p text:style-name="P74_0"><text:span text:style-name="T79"/></text:p></table:table-cell><table:covered-table-cell/><table:covered-table-cell/><table:table-cell table:style-name="Table21.E4" office:value-type="string" table:number-columns-spanned="3"><text:p text:style-name="P273_0"><text:span text:style-name="T79">군 <text:s text:c="3"/>번</text:span></text:p><text:p text:style-name="P271_0"><text:span text:style-name="T79">(군인의 경우)</text:span></text:p></table:table-cell><table:covered-table-cell/><table:covered-table-cell/><table:table-cell table:style-name="Table21.H4" office:value-type="string" table:number-columns-spanned="2"><text:p text:style-name="P74_0"><text:span text:style-name="T79"/></text:p></table:table-cell><table:covered-table-cell/></table:table-row><table:table-row table:style-name="Table21.5"><table:covered-table-cell/><table:covered-table-cell/><table:covered-table-cell/><table:covered-table-cell/><table:table-cell table:style-name="Table21.E5" office:value-type="string" table:number-columns-spanned="3"><text:p text:style-name="P273_0"><text:span text:style-name="T79">국 <text:s text:c="3"/>적</text:span></text:p><text:p text:style-name="P273_0"><text:span text:style-name="T137">(외국인의 경우)</text:span></text:p></table:table-cell><table:covered-table-cell/><table:covered-table-cell/><table:table-cell table:style-name="Table21.H5" office:value-type="string" table:number-columns-spanned="2"><text:p text:style-name="P74_0"><text:span text:style-name="T79"/></text:p></table:table-cell><table:covered-table-cell/></table:table-row><table:table-row table:style-name="Table21.6"><table:table-cell table:style-name="Table21.A6" office:value-type="string"><text:p text:style-name="P274_0"><text:span text:style-name="T79">주 <text:s text:c="4"/>소</text:span></text:p><text:p text:style-name="P271_0"><text:span text:style-name="T79">(주민등록지)</text:span></text:p></table:table-cell><table:table-cell table:style-name="Table21.B6" office:value-type="string" table:number-columns-spanned="8"><text:p text:style-name="P74_0"><text:span text:style-name="T79"/></text:p></table:table-cell><table:covered-table-cell/><table:covered-table-cell/><table:covered-table-cell/><table:covered-table-cell/><table:covered-table-cell/><table:covered-table-cell/><table:covered-table-cell/></table:table-row><table:table-row table:style-name="Table21.7"><table:table-cell table:style-name="Table21.A7" office:value-type="string"><text:p text:style-name="P271_0"><text:span text:style-name="T79">직 <text:s text:c="4"/>업</text:span></text:p></table:table-cell><table:table-cell table:style-name="Table21.B7" office:value-type="string" table:number-columns-spanned="3"><text:p text:style-name="P74_0"><text:span text:style-name="T79"/></text:p></table:table-cell><table:covered-table-cell/><table:covered-table-cell/><table:table-cell table:style-name="Table21.E7" office:value-type="string" table:number-columns-spanned="3"><text:p text:style-name="P271_0"><text:span text:style-name="T79">소 <text:s text:c="4"/>속</text:span></text:p></table:table-cell><table:covered-table-cell/><table:covered-table-cell/><table:table-cell table:style-name="Table21.H7" office:value-type="string" table:number-columns-spanned="2"><text:p text:style-name="P74_0"><text:span text:style-name="T79"/></text:p></table:table-cell><table:covered-table-cell/></table:table-row><table:table-row table:style-name="Table21.8"><table:table-cell table:style-name="Table21.A8" office:value-type="string"><text:p text:style-name="P271_0"><text:span text:style-name="T79">직 <text:s text:c="4"/>위</text:span></text:p></table:table-cell><table:table-cell table:style-name="Table21.B8" office:value-type="string"><text:p text:style-name="P74_0"><text:span text:style-name="T79"/></text:p></table:table-cell><table:table-cell table:style-name="Table21.C8" office:value-type="string" table:number-columns-spanned="2"><text:p text:style-name="P271_0"><text:span text:style-name="T79">직 <text:s text:c="3"/>급</text:span></text:p></table:table-cell><table:covered-table-cell/><table:table-cell table:style-name="Table21.E8" office:value-type="string" table:number-columns-spanned="3"><text:p text:style-name="P74_0"><text:span text:style-name="T79"/></text:p></table:table-cell><table:covered-table-cell/><table:covered-table-cell/><table:table-cell table:style-name="Table21.H8" office:value-type="string"><text:p text:style-name="P275_0"><text:span text:style-name="T79">대외직명</text:span></text:p></table:table-cell><table:table-cell table:style-name="Table21.I8" office:value-type="string"><text:p text:style-name="P74_0"><text:span text:style-name="T79"/></text:p></table:table-cell></table:table-row><table:table-row table:style-name="Table21.9"><table:table-cell table:style-name="Table21.A9" office:value-type="string"><text:p text:style-name="P271_0"><text:span text:style-name="T79">추천 훈격</text:span></text:p></table:table-cell><table:table-cell table:style-name="Table21.B9" office:value-type="string" table:number-columns-spanned="3"><text:p text:style-name="P74_0"><text:span text:style-name="T79"/></text:p></table:table-cell><table:covered-table-cell/><table:covered-table-cell/><table:table-cell table:style-name="Table21.E9" office:value-type="string" table:number-columns-spanned="3"><text:p text:style-name="P271_0"><text:span text:style-name="T79">추천 순위</text:span></text:p></table:table-cell><table:covered-table-cell/><table:covered-table-cell/><table:table-cell table:style-name="Table21.H9" office:value-type="string" table:number-columns-spanned="2"><text:p text:style-name="P74_0"><text:span text:style-name="T79"/></text:p></table:table-cell><table:covered-table-cell/></table:table-row><table:table-row table:style-name="Table21.10"><table:table-cell table:style-name="Table21.A10" office:value-type="string"><text:p text:style-name="P271_0"><text:span text:style-name="T79">공적 분야</text:span></text:p></table:table-cell><table:table-cell table:style-name="Table21.B10" office:value-type="string" table:number-columns-spanned="3"><text:p text:style-name="P74_0"><text:span text:style-name="T79"/></text:p></table:table-cell><table:covered-table-cell/><table:covered-table-cell/><table:table-cell table:style-name="Table21.E10" office:value-type="string" table:number-columns-spanned="3"><text:p text:style-name="P271_0"><text:span text:style-name="T79">공적 기간</text:span></text:p></table:table-cell><table:covered-table-cell/><table:covered-table-cell/><table:table-cell table:style-name="Table21.H10" office:value-type="string" table:number-columns-spanned="2"><text:p text:style-name="P74_0"><text:span text:style-name="T79"/></text:p></table:table-cell><table:covered-table-cell/></table:table-row><table:table-row table:style-name="Table21.11"><table:table-cell table:style-name="Table21.A11" office:value-type="string" table:number-columns-spanned="9"><text:p text:style-name="P276_0"><text:span text:style-name="T79">공적요지(70자 이내)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21.12"><table:table-cell table:style-name="Table21.A12" office:value-type="string" table:number-columns-spanned="9"><text:p text:style-name="P245_0"><text:span text:style-name="T138">※ 60~70자 작성</text:span></text:p><text:p text:style-name="P245_0"><text:span text:style-name="T138">※ 실적 위주로 구체적으로 작성, 수식어는 지양</text:span></text:p><text:p text:style-name="P245_0"><text:span text:style-name="T138">※ ~~에 기여함 으로 문장을 끝낼 것</text:span></text:p><text:p text:style-name="P245_0"><text:span text:style-name="T138">※ 조사자 : 담당자 또는 담당과장(공무원) / 담당자 또는 부서의 장(일반국민)</text:span></text:p><text:p text:style-name="P245_0"><text:span text:style-name="T138">※ </text:span><text:span text:style-name="T139">추천관 : </text:span><text:span text:style-name="T140">실·국장·소속기관장 이상(공무원) / 임원급 책임자 또는 단체의 장(</text:span><text:span text:style-name="T141">일반국민</text:span><text:span text:style-name="T140">)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21.13"><table:table-cell table:style-name="Table21.A13" office:value-type="string" table:number-columns-spanned="9"><text:p text:style-name="P271_0"><text:span text:style-name="T79">조 <text:s text:c="1"/>사 <text:s text:c="1"/>자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21.14"><table:table-cell table:style-name="Table21.A14" office:value-type="string"><text:p text:style-name="P271_0"><text:span text:style-name="T79">소 <text:s text:c="4"/>속</text:span></text:p></table:table-cell><table:table-cell table:style-name="Table21.B14" office:value-type="string" table:number-columns-spanned="2"><text:p text:style-name="P74_0"><text:span text:style-name="T79"/></text:p></table:table-cell><table:covered-table-cell/><table:table-cell table:style-name="Table21.D14" office:value-type="string" table:number-columns-spanned="3"><text:p text:style-name="P271_0"><text:span text:style-name="T79">직 <text:s text:c="4"/>위</text:span></text:p></table:table-cell><table:covered-table-cell/><table:covered-table-cell/><table:table-cell table:style-name="Table21.G14" office:value-type="string" table:number-columns-spanned="3"><text:p text:style-name="P74_0"><text:span text:style-name="T79"/></text:p></table:table-cell><table:covered-table-cell/><table:covered-table-cell/></table:table-row><table:table-row table:style-name="Table21.15"><table:table-cell table:style-name="Table21.A15" office:value-type="string"><text:p text:style-name="P271_0"><text:span text:style-name="T79">직급 또는 계급</text:span></text:p></table:table-cell><table:table-cell table:style-name="Table21.B15" office:value-type="string" table:number-columns-spanned="2"><text:p text:style-name="P18_0"><text:span text:style-name="T79"><text:s/></text:span></text:p></table:table-cell><table:covered-table-cell/><table:table-cell table:style-name="Table21.D15" office:value-type="string" table:number-columns-spanned="3"><text:p text:style-name="P271_0"><text:span text:style-name="T79">성 <text:s text:c="4"/>명</text:span></text:p></table:table-cell><table:covered-table-cell/><table:covered-table-cell/><table:table-cell table:style-name="Table21.G15" office:value-type="string" table:number-columns-spanned="3"><text:p text:style-name="P277_0"><text:span text:style-name="T79"><text:s/>(인)</text:span></text:p></table:table-cell><table:covered-table-cell/><table:covered-table-cell/></table:table-row><table:table-row table:style-name="Table21.16"><table:table-cell table:style-name="Table21.A16" office:value-type="string" table:number-columns-spanned="9"><text:p text:style-name="P278_0"><text:span text:style-name="T79"><text:s/><text:s text:c="6"/>위의 기록이 틀림없음을 확인합니다.</text:span></text:p><text:p text:style-name="P279_0"><text:span text:style-name="T79">202○년 <text:s text:c="3"/>월 <text:s text:c="3"/>일</text:span></text:p><text:p text:style-name="P280_0"><text:span text:style-name="T79"><text:s/><text:s text:c="3"/>추 천 관 <text:s text:c="5"/>직 <text:s text:c="1"/>위 <text:s text:c="6"/>성 명 <text:s text:c="31"/>관인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21.17"><table:table-cell table:style-name="Table21.A17" office:value-type="string" table:number-columns-spanned="9"><text:p text:style-name="P281_0"><text:span text:style-name="T142">210mmx297mm[일반용지 70g/㎡(재활용품)]</text:span></text:p></table:table-cell><table:covered-table-cell/><table:covered-table-cell/><table:covered-table-cell/><table:covered-table-cell/><table:covered-table-cell/><table:covered-table-cell/><table:covered-table-cell/><table:covered-table-cell/></table:table-row></table:table></draw:text-box></draw:frame></text:span></text:p>
      <text:p text:style-name="P225_0"><text:span text:style-name="T1"><draw:frame draw:style-name="tableinfakeframe_gr25" svg:x="0cm" svg:y="0cm" draw:z-index="29" text:anchor-type="as-char"><draw:text-box><table:table table:style-name="Table22"><table:table-column table:style-name="Table22.A"/><table:table-column table:style-name="Table22.B"/><table:table-row table:style-name="Table22.1"><table:table-cell table:style-name="Table22.A1" office:value-type="string" table:number-columns-spanned="2"><text:p text:style-name="P282_0"><text:span text:style-name="T135"><text:s/><text:s text:c="43"/></text:span><text:span text:style-name="T143">(뒤쪽)</text:span></text:p><text:p text:style-name="P282_0"><text:span text:style-name="T135"/></text:p></table:table-cell><table:covered-table-cell/></table:table-row><table:table-row table:style-name="Table22.2"><table:table-cell table:style-name="Table22.A2" office:value-type="string" table:number-columns-spanned="2"><text:p text:style-name="P271_0"><text:span text:style-name="T79">주요 경력</text:span></text:p></table:table-cell><table:covered-table-cell/></table:table-row><table:table-row table:style-name="Table22.3"><table:table-cell table:style-name="Table22.A3" office:value-type="string"><text:p text:style-name="P271_0"><text:span text:style-name="T79">연 월 일</text:span></text:p></table:table-cell><table:table-cell table:style-name="Table22.B3" office:value-type="string"><text:p text:style-name="P271_0"><text:span text:style-name="T79">이력사항</text:span></text:p></table:table-cell></table:table-row><table:table-row table:style-name="Table22.4"><table:table-cell table:style-name="Table22.A4" office:value-type="string"><text:p text:style-name="P10_0"><text:span text:style-name="T79">. <text:s text:c="1"/>. <text:s text:c="1"/>. ~ <text:s text:c="1"/>. <text:s text:c="1"/>. <text:s text:c="1"/>.</text:span></text:p></table:table-cell><table:table-cell table:style-name="Table22.B4" office:value-type="string"><text:p text:style-name="P10_0"><text:span text:style-name="T79"/></text:p></table:table-cell></table:table-row><table:table-row table:style-name="Table22.5"><table:table-cell table:style-name="Table22.A5" office:value-type="string"><text:p text:style-name="P10_0"><text:span text:style-name="T79">. <text:s text:c="1"/>. <text:s text:c="1"/>. ~ <text:s text:c="1"/>. <text:s text:c="1"/>. <text:s text:c="1"/>.</text:span></text:p></table:table-cell><table:table-cell table:style-name="Table22.B5" office:value-type="string"><text:p text:style-name="P10_0"><text:span text:style-name="T79"/></text:p></table:table-cell></table:table-row><table:table-row table:style-name="Table22.6"><table:table-cell table:style-name="Table22.A6" office:value-type="string" table:number-columns-spanned="2"><text:p text:style-name="P271_0"><text:span text:style-name="T79">과거 포상기록(훈장ㆍ포장ㆍ표창별로 기록)</text:span></text:p></table:table-cell><table:covered-table-cell/></table:table-row><table:table-row table:style-name="Table22.7"><table:table-cell table:style-name="Table22.A7" office:value-type="string"><text:p text:style-name="P271_0"><text:span text:style-name="T79">수여일자(년 월 일)</text:span></text:p></table:table-cell><table:table-cell table:style-name="Table22.B7" office:value-type="string"><text:p text:style-name="P271_0"><text:span text:style-name="T79">포상종류</text:span></text:p></table:table-cell></table:table-row><table:table-row table:style-name="Table22.8"><table:table-cell table:style-name="Table22.A8" office:value-type="string"><text:p text:style-name="P10_0"><text:span text:style-name="T79"><text:s/><text:s text:c="1"/>. <text:s text:c="1"/>. <text:s text:c="1"/>.</text:span></text:p></table:table-cell><table:table-cell table:style-name="Table22.B8" office:value-type="string"><text:p text:style-name="P10_0"><text:span text:style-name="T79"/></text:p></table:table-cell></table:table-row><table:table-row table:style-name="Table22.9"><table:table-cell table:style-name="Table22.A9" office:value-type="string"><text:p text:style-name="P10_0"><text:span text:style-name="T79"><text:s/><text:s text:c="1"/>. <text:s text:c="1"/>. <text:s text:c="1"/>.</text:span></text:p></table:table-cell><table:table-cell table:style-name="Table22.B9" office:value-type="string"><text:p text:style-name="P10_0"><text:span text:style-name="T79"/></text:p></table:table-cell></table:table-row><table:table-row table:style-name="Table22.10"><table:table-cell table:style-name="Table22.A10" office:value-type="string" table:number-columns-spanned="2"><text:p text:style-name="P271_0"><text:span text:style-name="T79">공 적 내 용</text:span></text:p></table:table-cell><table:covered-table-cell/></table:table-row><table:table-row table:style-name="Table22.11"><table:table-cell table:style-name="Table22.A11" office:value-type="string" table:number-columns-spanned="2"><text:p text:style-name="P10_0"><text:span text:style-name="T144"/></text:p></table:table-cell><table:covered-table-cell/></table:table-row></table:table></draw:text-box></draw:frame></text:span></text:p>
      <table:table table:style-name="Table23">
        <table:table-column table:style-name="Table23.A"/>
        <table:table-row table:style-name="Table23.1">
          <table:table-cell table:style-name="Table23.A1" office:value-type="string">
            <text:p text:style-name="P271_0"><text:span text:style-name="T79">공 적 내 용</text:span></text:p>
          </table:table-cell>
        </table:table-row>
        <table:table-row table:style-name="Table23.2">
          <table:table-cell table:style-name="Table23.A2" office:value-type="string">
            <text:p text:style-name="P10_0"><text:span text:style-name="T144"/></text:p>
          </table:table-cell>
        </table:table-row>
      </table:table>
      <text:p text:style-name="P225_0_b4"><text:span text:style-name="T1"><draw:frame draw:style-name="tableinfakeframe_gr26" svg:x="0cm" svg:y="0cm" draw:z-index="30" text:anchor-type="as-char"><draw:text-box><table:table table:style-name="Table24"><table:table-column table:style-name="Table24.A"/><table:table-column table:style-name="Table24.B"/><table:table-column table:style-name="Table24.C"/><table:table-column table:style-name="Table24.D"/><table:table-column table:style-name="Table24.E"/><table:table-column table:style-name="Table24.F"/><table:table-column table:style-name="Table24.G"/><table:table-row table:style-name="Table24.1"><table:table-cell table:style-name="Table24.A1" office:value-type="string" table:number-columns-spanned="4"><text:p text:style-name="P71_0"><text:span text:style-name="T134">【서식2-2. 단체용】</text:span></text:p></table:table-cell><table:covered-table-cell/><table:covered-table-cell/><table:covered-table-cell/><table:table-cell table:style-name="Table24.E1" office:value-type="string" table:number-columns-spanned="3"><text:p text:style-name="P270_0"><text:span text:style-name="T135">(앞쪽)</text:span></text:p></table:table-cell><table:covered-table-cell/><table:covered-table-cell/></table:table-row><table:table-row table:style-name="Table24.2"><table:table-cell table:style-name="Table24.A2" office:value-type="string" table:number-columns-spanned="7"><text:p text:style-name="P271_0"><text:span text:style-name="T136">공 적 조 서</text:span></text:p></table:table-cell><table:covered-table-cell/><table:covered-table-cell/><table:covered-table-cell/><table:covered-table-cell/><table:covered-table-cell/><table:covered-table-cell/></table:table-row><table:table-row table:style-name="Table24.3"><table:table-cell table:style-name="Table24.A3" office:value-type="string"><text:p text:style-name="P283_0"><text:span text:style-name="T79">단 체 명</text:span></text:p></table:table-cell><table:table-cell table:style-name="Table24.B3" office:value-type="string" table:number-columns-spanned="2"><text:p text:style-name="P110_0"><text:span text:style-name="T79"/></text:p></table:table-cell><table:covered-table-cell/><table:table-cell table:style-name="Table24.D3" office:value-type="string" table:number-columns-spanned="3"><text:p text:style-name="P283_0"><text:span text:style-name="T79">사업자등록번호</text:span></text:p><text:p text:style-name="P283_0"><text:span text:style-name="T79">(고유번호)</text:span></text:p></table:table-cell><table:covered-table-cell/><table:covered-table-cell/><table:table-cell table:style-name="Table24.G3" office:value-type="string"><text:p text:style-name="P110_0"><text:span text:style-name="T79"/></text:p></table:table-cell></table:table-row><table:table-row table:style-name="Table24.4"><table:table-cell table:style-name="Table24.A4" office:value-type="string"><text:p text:style-name="P283_0"><text:span text:style-name="T79">주 <text:s text:c="3"/>소</text:span></text:p></table:table-cell><table:table-cell table:style-name="Table24.B4" office:value-type="string" table:number-columns-spanned="6"><text:p text:style-name="P284_0"><text:span text:style-name="T79">※ 단체대표자의 개인주소가 아닌 수상단체의 주소지</text:span></text:p></table:table-cell><table:covered-table-cell/><table:covered-table-cell/><table:covered-table-cell/><table:covered-table-cell/><table:covered-table-cell/></table:table-row><table:table-row table:style-name="Table24.5"><table:table-cell table:style-name="Table24.A5" office:value-type="string"><text:p text:style-name="P283_0"><text:span text:style-name="T79">대표자성명</text:span></text:p></table:table-cell><table:table-cell table:style-name="Table24.B5" office:value-type="string" table:number-columns-spanned="6"><text:p text:style-name="P112_0"><text:span text:style-name="T79"/></text:p></table:table-cell><table:covered-table-cell/><table:covered-table-cell/><table:covered-table-cell/><table:covered-table-cell/><table:covered-table-cell/></table:table-row><table:table-row table:style-name="Table24.6"><table:table-cell table:style-name="Table24.A6" office:value-type="string"><text:p text:style-name="P283_0"><text:span text:style-name="T79">단체포상 관련 담당자 연락처</text:span></text:p></table:table-cell><table:table-cell table:style-name="Table24.B6" office:value-type="string" table:number-columns-spanned="6"><text:p text:style-name="P285_0"><text:span text:style-name="T79"><text:s/>(성명) <text:s text:c="17"/>(직장)</text:span></text:p><text:p text:style-name="P112_0"><text:span text:style-name="T79"><text:s/>(e-mail) <text:s text:c="17"/></text:span></text:p></table:table-cell><table:covered-table-cell/><table:covered-table-cell/><table:covered-table-cell/><table:covered-table-cell/><table:covered-table-cell/></table:table-row><table:table-row table:style-name="Table24.7"><table:table-cell table:style-name="Table24.A7" office:value-type="string"><text:p text:style-name="P283_0"><text:span text:style-name="T79">추천 훈격</text:span></text:p></table:table-cell><table:table-cell table:style-name="Table24.B7" office:value-type="string" table:number-columns-spanned="2"><text:p text:style-name="P111_0"><text:span text:style-name="T79"/></text:p></table:table-cell><table:covered-table-cell/><table:table-cell table:style-name="Table24.D7" office:value-type="string" table:number-columns-spanned="3"><text:p text:style-name="P283_0"><text:span text:style-name="T79">추천 순위</text:span></text:p></table:table-cell><table:covered-table-cell/><table:covered-table-cell/><table:table-cell table:style-name="Table24.G7" office:value-type="string"><text:p text:style-name="P111_0"><text:span text:style-name="T79"/></text:p></table:table-cell></table:table-row><table:table-row table:style-name="Table24.8"><table:table-cell table:style-name="Table24.A8" office:value-type="string"><text:p text:style-name="P283_0"><text:span text:style-name="T79">공적 분야</text:span></text:p></table:table-cell><table:table-cell table:style-name="Table24.B8" office:value-type="string" table:number-columns-spanned="2"><text:p text:style-name="P111_0"><text:span text:style-name="T79"/></text:p></table:table-cell><table:covered-table-cell/><table:table-cell table:style-name="Table24.D8" office:value-type="string" table:number-columns-spanned="3"><text:p text:style-name="P283_0"><text:span text:style-name="T79">공적 기간</text:span></text:p></table:table-cell><table:covered-table-cell/><table:covered-table-cell/><table:table-cell table:style-name="Table24.G8" office:value-type="string"><text:p text:style-name="P111_0"><text:span text:style-name="T79"/></text:p></table:table-cell></table:table-row><table:table-row table:style-name="Table24.9"><table:table-cell table:style-name="Table24.A9" office:value-type="string" table:number-columns-spanned="7"><text:p text:style-name="P286_0"><text:span text:style-name="T79">공적요지(70자 이내)</text:span></text:p></table:table-cell><table:covered-table-cell/><table:covered-table-cell/><table:covered-table-cell/><table:covered-table-cell/><table:covered-table-cell/><table:covered-table-cell/></table:table-row><table:table-row table:style-name="Table24.10"><table:table-cell table:style-name="Table24.A10" office:value-type="string" table:number-columns-spanned="7"><text:p text:style-name="P245_0"><text:span text:style-name="T138">※ 60~70자 작성</text:span></text:p><text:p text:style-name="P245_0"><text:span text:style-name="T138">※ 실적 위주로 구체적으로 작성, 수식어는 지양</text:span></text:p><text:p text:style-name="P245_0"><text:span text:style-name="T138">※ ~~에 기여함 으로 문장을 끝낼 것</text:span></text:p><text:p text:style-name="P245_0"><text:span text:style-name="T138">※ 조사자 : 담당자 또는 담당과장(공무원) / 담당자 또는 부서의 장(일반국민)</text:span></text:p><text:p text:style-name="P245_0"><text:span text:style-name="T138">※ </text:span><text:span text:style-name="T139">추천관 : </text:span><text:span text:style-name="T140">실·국장·소속기관장 이상(공무원) / 임원급 책임자 또는 단체의 장(</text:span><text:span text:style-name="T141">일반국민</text:span><text:span text:style-name="T140">)</text:span><text:span text:style-name="T139"/></text:p></table:table-cell><table:covered-table-cell/><table:covered-table-cell/><table:covered-table-cell/><table:covered-table-cell/><table:covered-table-cell/><table:covered-table-cell/></table:table-row><table:table-row table:style-name="Table24.11"><table:table-cell table:style-name="Table24.A11" office:value-type="string" table:number-columns-spanned="7"><text:p text:style-name="P271_0"><text:span text:style-name="T79">조 <text:s text:c="1"/>사 <text:s text:c="1"/>자</text:span></text:p></table:table-cell><table:covered-table-cell/><table:covered-table-cell/><table:covered-table-cell/><table:covered-table-cell/><table:covered-table-cell/><table:covered-table-cell/></table:table-row><table:table-row table:style-name="Table24.12"><table:table-cell table:style-name="Table24.A12" office:value-type="string"><text:p text:style-name="P271_0"><text:span text:style-name="T79">소 <text:s text:c="4"/>속</text:span></text:p></table:table-cell><table:table-cell table:style-name="Table24.B12" office:value-type="string"><text:p text:style-name="P74_0"><text:span text:style-name="T79"/></text:p></table:table-cell><table:table-cell table:style-name="Table24.C12" office:value-type="string" table:number-columns-spanned="3"><text:p text:style-name="P271_0"><text:span text:style-name="T79">직 <text:s text:c="4"/>위</text:span></text:p></table:table-cell><table:covered-table-cell/><table:covered-table-cell/><table:table-cell table:style-name="Table24.F12" office:value-type="string" table:number-columns-spanned="2"><text:p text:style-name="P74_0"><text:span text:style-name="T79"/></text:p></table:table-cell><table:covered-table-cell/></table:table-row><table:table-row table:style-name="Table24.13"><table:table-cell table:style-name="Table24.A13" office:value-type="string"><text:p text:style-name="P271_0"><text:span text:style-name="T79">직급 또는 계급</text:span></text:p></table:table-cell><table:table-cell table:style-name="Table24.B13" office:value-type="string"><text:p text:style-name="P18_0"><text:span text:style-name="T79"><text:s/></text:span></text:p></table:table-cell><table:table-cell table:style-name="Table24.C13" office:value-type="string" table:number-columns-spanned="3"><text:p text:style-name="P271_0"><text:span text:style-name="T79">성 <text:s text:c="4"/>명</text:span></text:p></table:table-cell><table:covered-table-cell/><table:covered-table-cell/><table:table-cell table:style-name="Table24.F13" office:value-type="string" table:number-columns-spanned="2"><text:p text:style-name="P277_0"><text:span text:style-name="T79">(인)</text:span></text:p></table:table-cell><table:covered-table-cell/></table:table-row><table:table-row table:style-name="Table24.14"><table:table-cell table:style-name="Table24.A14" office:value-type="string" table:number-columns-spanned="7"><text:p text:style-name="P278_0"><text:span text:style-name="T79"><text:s/><text:s text:c="6"/>위의 기록이 틀림없음을 확인합니다.</text:span></text:p><text:p text:style-name="P279_0"><text:span text:style-name="T79">202○년 <text:s text:c="3"/>월 <text:s text:c="3"/>일</text:span></text:p><text:p text:style-name="P280_0"><text:span text:style-name="T79"><text:s/><text:s text:c="3"/>추 천 관 <text:s text:c="5"/>직 <text:s text:c="1"/>위 <text:s text:c="6"/>성 명 <text:s text:c="31"/>관인</text:span></text:p></table:table-cell><table:covered-table-cell/><table:covered-table-cell/><table:covered-table-cell/><table:covered-table-cell/><table:covered-table-cell/><table:covered-table-cell/></table:table-row><table:table-row table:style-name="Table24.15"><table:table-cell table:style-name="Table24.A15" office:value-type="string" table:number-columns-spanned="7"><text:p text:style-name="P281_0"><text:span text:style-name="T142">210mmx297mm[일반용지 70g/㎡(재활용품)]</text:span></text:p></table:table-cell><table:covered-table-cell/><table:covered-table-cell/><table:covered-table-cell/><table:covered-table-cell/><table:covered-table-cell/><table:covered-table-cell/></table:table-row></table:table></draw:text-box></draw:frame></text:span></text:p>
      <text:p text:style-name="P225_0"><text:span text:style-name="T1"><draw:frame draw:style-name="tableinfakeframe_gr27" svg:x="0cm" svg:y="0cm" draw:z-index="31" text:anchor-type="as-char"><draw:text-box><table:table table:style-name="Table25"><table:table-column table:style-name="Table25.A"/><table:table-column table:style-name="Table25.B"/><table:table-row table:style-name="Table25.1"><table:table-cell table:style-name="Table25.A1" office:value-type="string" table:number-columns-spanned="2"><text:p text:style-name="P282_0"><text:span text:style-name="T135"><text:s/><text:s text:c="43"/></text:span><text:span text:style-name="T143">(뒤쪽)</text:span></text:p><text:p text:style-name="P282_0"><text:span text:style-name="T135"/></text:p></table:table-cell><table:covered-table-cell/></table:table-row><table:table-row table:style-name="Table25.2"><table:table-cell table:style-name="Table25.A2" office:value-type="string" table:number-columns-spanned="2"><text:p text:style-name="P271_0"><text:span text:style-name="T79">단체 연혁</text:span></text:p></table:table-cell><table:covered-table-cell/></table:table-row><table:table-row table:style-name="Table25.3"><table:table-cell table:style-name="Table25.A3" office:value-type="string"><text:p text:style-name="P271_0"><text:span text:style-name="T79">연 월 일</text:span></text:p></table:table-cell><table:table-cell table:style-name="Table25.B3" office:value-type="string"><text:p text:style-name="P271_0"><text:span text:style-name="T79">연혁사항</text:span></text:p></table:table-cell></table:table-row><table:table-row table:style-name="Table25.4"><table:table-cell table:style-name="Table25.A4" office:value-type="string"><text:p text:style-name="P10_0"><text:span text:style-name="T79">. <text:s text:c="1"/>. <text:s text:c="1"/>. ~ <text:s text:c="1"/>. <text:s text:c="1"/>. <text:s text:c="1"/>.</text:span></text:p></table:table-cell><table:table-cell table:style-name="Table25.B4" office:value-type="string"><text:p text:style-name="P10_0"><text:span text:style-name="T79"/></text:p></table:table-cell></table:table-row><table:table-row table:style-name="Table25.5"><table:table-cell table:style-name="Table25.A5" office:value-type="string"><text:p text:style-name="P10_0"><text:span text:style-name="T79">. <text:s text:c="1"/>. <text:s text:c="1"/>. ~ <text:s text:c="1"/>. <text:s text:c="1"/>. <text:s text:c="1"/>.</text:span></text:p></table:table-cell><table:table-cell table:style-name="Table25.B5" office:value-type="string"><text:p text:style-name="P10_0"><text:span text:style-name="T79"/></text:p></table:table-cell></table:table-row><table:table-row table:style-name="Table25.6"><table:table-cell table:style-name="Table25.A6" office:value-type="string" table:number-columns-spanned="2"><text:p text:style-name="P271_0"><text:span text:style-name="T79">과거 포상기록(훈장ㆍ포장ㆍ표창별로 기록)</text:span></text:p></table:table-cell><table:covered-table-cell/></table:table-row><table:table-row table:style-name="Table25.7"><table:table-cell table:style-name="Table25.A7" office:value-type="string"><text:p text:style-name="P271_0"><text:span text:style-name="T79">수여일자(년 월 일)</text:span></text:p></table:table-cell><table:table-cell table:style-name="Table25.B7" office:value-type="string"><text:p text:style-name="P271_0"><text:span text:style-name="T79">포상종류</text:span></text:p></table:table-cell></table:table-row><table:table-row table:style-name="Table25.8"><table:table-cell table:style-name="Table25.A8" office:value-type="string"><text:p text:style-name="P10_0"><text:span text:style-name="T79"><text:s/><text:s text:c="1"/>. <text:s text:c="1"/>. <text:s text:c="1"/>.</text:span></text:p></table:table-cell><table:table-cell table:style-name="Table25.B8" office:value-type="string"><text:p text:style-name="P10_0"><text:span text:style-name="T79"/></text:p></table:table-cell></table:table-row><table:table-row table:style-name="Table25.9"><table:table-cell table:style-name="Table25.A9" office:value-type="string"><text:p text:style-name="P10_0"><text:span text:style-name="T79"><text:s/><text:s text:c="1"/>. <text:s text:c="1"/>. <text:s text:c="1"/>.</text:span></text:p></table:table-cell><table:table-cell table:style-name="Table25.B9" office:value-type="string"><text:p text:style-name="P10_0"><text:span text:style-name="T79"/></text:p></table:table-cell></table:table-row><table:table-row table:style-name="Table25.10"><table:table-cell table:style-name="Table25.A10" office:value-type="string" table:number-columns-spanned="2"><text:p text:style-name="P271_0"><text:span text:style-name="T79">공 적 내 용</text:span></text:p></table:table-cell><table:covered-table-cell/></table:table-row><table:table-row table:style-name="Table25.11"><table:table-cell table:style-name="Table25.A11" office:value-type="string" table:number-columns-spanned="2"><text:p text:style-name="P18_0"><text:span text:style-name="T139"/></text:p></table:table-cell><table:covered-table-cell/></table:table-row></table:table></draw:text-box></draw:frame></text:span></text:p>
      <table:table table:style-name="Table26">
        <table:table-column table:style-name="Table26.A"/>
        <table:table-row table:style-name="Table26.1">
          <table:table-cell table:style-name="Table26.A1" office:value-type="string">
            <text:p text:style-name="P271_0"><text:span text:style-name="T79">공 적 내 용</text:span></text:p>
          </table:table-cell>
        </table:table-row>
        <table:table-row table:style-name="Table26.2">
          <table:table-cell table:style-name="Table26.A2" office:value-type="string">
            <text:p text:style-name="P10_0"><text:span text:style-name="T144"/></text:p>
          </table:table-cell>
        </table:table-row>
      </table:table>
      <text:p text:style-name="P23_0_b4"><text:span text:style-name="T167">【서식3】</text:span></text:p>
      <text:p text:style-name="P227_22"><text:span text:style-name="T171"/></text:p>
      <text:p text:style-name="P228_22"><text:span text:style-name="T84">부총리표창에 대한 동의서</text:span></text:p>
      <text:p text:style-name="P229_22"><text:span text:style-name="T46">(부총리표창 후보자용)</text:span></text:p>
      <text:p text:style-name="P230_22"><text:span text:style-name="T44"/></text:p>
      <text:p text:style-name="P231_22"><text:span text:style-name="T85">□ 부총리표창 후보자</text:span></text:p>
      <text:p text:style-name="P12_22"><text:span text:style-name="T83"><draw:frame draw:style-name="tableinfakeframe_gr28" svg:x="0cm" svg:y="0cm" draw:z-index="32" text:anchor-type="as-char"><draw:text-box><table:table table:style-name="Table27"><table:table-column table:style-name="Table27.A"/><table:table-column table:style-name="Table27.B"/><table:table-column table:style-name="Table27.C"/><table:table-column table:style-name="Table27.D"/><table:table-row table:style-name="Table27.1"><table:table-cell table:style-name="Table27.A1" office:value-type="string"><text:p text:style-name="P229_22"><text:span text:style-name="T23">성 <text:s text:c="4"/>명</text:span></text:p></table:table-cell><table:table-cell table:style-name="Table27.B1" office:value-type="string" table:number-columns-spanned="3"><text:p text:style-name="P19_22"><text:span text:style-name="T23"/></text:p></table:table-cell><table:covered-table-cell/><table:covered-table-cell/></table:table-row><table:table-row table:style-name="Table27.2"><table:table-cell table:style-name="Table27.A2" office:value-type="string"><text:p text:style-name="P229_22"><text:span text:style-name="T23">소속(주소)</text:span></text:p></table:table-cell><table:table-cell table:style-name="Table27.B2" office:value-type="string"><text:p text:style-name="P19_22"><text:span text:style-name="T23"/></text:p></table:table-cell><table:table-cell table:style-name="Table27.C2" office:value-type="string"><text:p text:style-name="P229_22"><text:span text:style-name="T23">직위(급)</text:span></text:p></table:table-cell><table:table-cell table:style-name="Table27.D2" office:value-type="string"><text:p text:style-name="P19_22"><text:span text:style-name="T23"/></text:p></table:table-cell></table:table-row></table:table></draw:text-box></draw:frame></text:span></text:p>
      <text:p text:style-name="P232_1"><text:span text:style-name="T146">위 본인은 부총리표창 후보자로 추천되는 것에 대하여 동의하며, 다음 사항을</text:span><text:span text:style-name="T147"><text:s/>엄숙히 서약합니다.</text:span></text:p>
      <text:p text:style-name="P233_1"><text:span text:style-name="T148"><text:s/>1. </text:span><text:span text:style-name="T150">본인은 부총리표창업무지침의 추천제한 사유에 해당되지 않음을 충분히</text:span><text:span text:style-name="T222"><text:s/></text:span><text:span text:style-name="T149">확인하였으며, 향후 이에 해당되는 사실이 밝혀지는 경우 표창의 취소</text:span><text:span text:style-name="T148"><text:s/>등 부총리표창과 관련한 어떠한 불이익도 감수하겠습니다.</text:span></text:p>
      <text:p text:style-name="P234_1"><text:span text:style-name="T148"><text:s/>2. </text:span><text:span text:style-name="T223">과학기술정보통신부의 공적심사 등 법령절차에 따라 부총리표창 대상자로</text:span><text:span text:style-name="T148"><text:s/></text:span><text:span text:style-name="T149">결정될 경우 이에 대하여 어떠한 이의도 제기하지 않고 따르겠습니다.</text:span></text:p>
      <text:p text:style-name="P235_0"><text:span text:style-name="T151"/></text:p>
      <text:p text:style-name="P235_0"><text:span text:style-name="T151"/></text:p>
      <text:p text:style-name="P235_0"><text:span text:style-name="T151">202○ . <text:s text:c="2"/>. <text:s text:c="2"/>. </text:span></text:p>
      <text:p text:style-name="P235_0"><text:span text:style-name="T1"/></text:p>
      <text:p text:style-name="P235_0"><text:span text:style-name="T151">성명 <text:s text:c="16"/>(서명)</text:span><text:span text:style-name="T152"><text:s/></text:span></text:p>
      <text:p text:style-name="P235_0"><text:span text:style-name="T153"/></text:p>
      <text:p text:style-name="P236_18"><text:span text:style-name="T81"><draw:frame draw:style-name="tableinfakeframe_gr29" svg:x="0cm" svg:y="0cm" draw:z-index="33" text:anchor-type="as-char"><draw:text-box><table:table table:style-name="Table28"><table:table-column table:style-name="Table28.A"/><table:table-column table:style-name="Table28.B"/><table:table-column table:style-name="Table28.C"/><table:table-row table:style-name="Table28.1"><table:table-cell table:style-name="Table28.A1" office:value-type="string"><text:p text:style-name="P287_0"><text:span text:style-name="T68"/></text:p></table:table-cell><table:table-cell table:style-name="Table28.B1" office:value-type="string" table:number-rows-spanned="2"><text:p text:style-name="P249_0"><text:span text:style-name="T154">&lt; 개인정보 제공 동의 &gt;</text:span></text:p></table:table-cell><table:table-cell table:style-name="Table28.C1" office:value-type="string"><text:p text:style-name="P287_0"><text:span text:style-name="T68"/></text:p></table:table-cell></table:table-row><table:table-row table:style-name="Table28.2"><table:table-cell table:style-name="Table28.A2" office:value-type="string"><text:p text:style-name="P287_0"><text:span text:style-name="T68"/></text:p></table:table-cell><table:covered-table-cell/><table:table-cell table:style-name="Table28.C2" office:value-type="string"><text:p text:style-name="P287_0"><text:span text:style-name="T68"/></text:p></table:table-cell></table:table-row><table:table-row table:style-name="Table28.3"><table:table-cell table:style-name="Table28.A3" office:value-type="string" table:number-columns-spanned="3"><text:p text:style-name="P288_0"><text:span text:style-name="T155">개인정보보호법 제15조에 따라 개인정보 수집 및 이용에 따른 동의를 거부할 수 </text:span><text:span text:style-name="T250">있습니다. 다만, </text:span><text:span text:style-name="T251">동의를 거부할 경우에는 부총리표창 추천이 제한</text:span><text:span text:style-name="T250">될 수 있습니다.</text:span></text:p><text:p text:style-name="P289_0"><text:span text:style-name="T155"><text:s/>1. </text:span><text:span text:style-name="T252">(개인정보의 수집･이용 목적) 부총리표창 후보자에 대한 </text:span><text:span text:style-name="T253">추천제한사유 해당여부 확인</text:span><text:span text:style-name="T252">,</text:span><text:span text:style-name="T156"><text:s/></text:span><text:span text:style-name="T157">표창 후보자 </text:span><text:span text:style-name="T254">공적심사</text:span><text:span text:style-name="T157">, 부총리표창 취소사유 해당여부 확인, 상훈수여증명서 발급</text:span></text:p><text:p text:style-name="P290_0"><text:span text:style-name="T155"><text:s/>2. </text:span><text:span text:style-name="T156">(수집하려는 개인정보의 항목) 성명, 생년월일, 주소, 직업, 소속, 직위 및 직급</text:span><text:span text:style-name="T157">(계급), 공적내용, 공적요지, 주요경력, 군번(군인의 경우), 국적(외국인의 경우)</text:span></text:p><text:p text:style-name="P291_0"><text:span text:style-name="T155"><text:s/>3. (개인정보의 처리 및 보유 기간) </text:span><text:span text:style-name="T158">표창기록부는 영구</text:span><text:span text:style-name="T155">, </text:span><text:span text:style-name="T158">표창추천서 및 상훈 민원신청서는 5년간 처리 및 보유</text:span><text:span text:style-name="T155"><text:s/></text:span></text:p><text:p text:style-name="P292_0"><text:span text:style-name="T159">&lt; □ 개인정보 제공에 동의합니다. / □ 개인정보 제공에 동의하지 않습니다. &gt;</text:span></text:p></table:table-cell><table:covered-table-cell/><table:covered-table-cell/></table:table-row></table:table></draw:text-box></draw:frame></text:span></text:p>
      <text:p text:style-name="P71_0"><text:span text:style-name="T134"/></text:p>
      <text:p text:style-name="P71_0"><text:span text:style-name="T134">【서식4】</text:span></text:p>
      <text:p text:style-name="P237_0"><text:span text:style-name="T19"><draw:frame draw:style-name="tableinfakeframe_gr30" svg:x="0cm" svg:y="0cm" draw:z-index="34" text:anchor-type="as-char"><draw:text-box><table:table table:style-name="Table29"><table:table-column table:style-name="Table29.A"/><table:table-row table:style-name="Table29.1"><table:table-cell table:style-name="Table29.A1" office:value-type="string"><text:p text:style-name="P8_0"><text:span text:style-name="T160">공무원인사기록요약서</text:span></text:p></table:table-cell></table:table-row></table:table></draw:text-box></draw:frame></text:span></text:p>
      <text:p text:style-name="P52_0"><text:span text:style-name="T24"><draw:frame draw:style-name="tableinfakeframe_gr31" svg:x="0cm" svg:y="0cm" draw:z-index="35" text:anchor-type="as-char"><draw:text-box><table:table table:style-name="Table30"><table:table-column table:style-name="Table30.A"/><table:table-column table:style-name="Table30.B"/><table:table-column table:style-name="Table30.C"/><table:table-column table:style-name="Table30.D"/><table:table-column table:style-name="Table30.E"/><table:table-column table:style-name="Table30.F"/><table:table-column table:style-name="Table30.G"/><table:table-column table:style-name="Table30.H"/><table:table-row table:style-name="Table30.1"><table:table-cell table:style-name="Table30.A1" office:value-type="string"><text:p text:style-name="P293_0"><text:span text:style-name="T161">1)소속기관</text:span></text:p></table:table-cell><table:table-cell table:style-name="Table30.B1" office:value-type="string" table:number-columns-spanned="2"><text:p text:style-name="P15_0"><text:span text:style-name="T161"/></text:p></table:table-cell><table:covered-table-cell/><table:table-cell table:style-name="Table30.D1" office:value-type="string"><text:p text:style-name="P293_0"><text:span text:style-name="T161">2)직 <text:s text:c="2"/>위</text:span><text:span text:style-name="T162"/></text:p></table:table-cell><table:table-cell table:style-name="Table30.E1" office:value-type="string"><text:p text:style-name="P24_0"><text:span text:style-name="T161"/></text:p></table:table-cell><table:table-cell table:style-name="Table30.F1" office:value-type="string"><text:p text:style-name="P293_0"><text:span text:style-name="T161">3)직급</text:span></text:p></table:table-cell><table:table-cell table:style-name="Table30.G1" office:value-type="string" table:number-columns-spanned="2"><text:p text:style-name="P15_0"><text:span text:style-name="T161"/></text:p></table:table-cell><table:covered-table-cell/></table:table-row><table:table-row table:style-name="Table30.2"><table:table-cell table:style-name="Table30.A2" office:value-type="string" table:number-rows-spanned="2"><text:p text:style-name="P293_0"><text:span text:style-name="T161">4)성 <text:s text:c="3"/>명</text:span></text:p></table:table-cell><table:table-cell table:style-name="Table30.B2" office:value-type="string"><text:p text:style-name="P293_0"><text:span text:style-name="T161">한글</text:span></text:p></table:table-cell><table:table-cell table:style-name="Table30.C2" office:value-type="string"><text:p text:style-name="P24_0"><text:span text:style-name="T161"/></text:p></table:table-cell><table:table-cell table:style-name="Table30.D2" office:value-type="string"><text:p text:style-name="P293_0"><text:span text:style-name="T55">5)생년월일</text:span></text:p></table:table-cell><table:table-cell table:style-name="Table30.E2" office:value-type="string" table:number-columns-spanned="3"><text:p text:style-name="P24_0"><text:span text:style-name="T161"/></text:p></table:table-cell><table:covered-table-cell/><table:covered-table-cell/><table:table-cell table:style-name="Table30.H2" office:value-type="string"><text:p text:style-name="P293_0"><text:span text:style-name="T161">(만 <text:s text:c="2"/>세)</text:span></text:p></table:table-cell></table:table-row><table:table-row table:style-name="Table30.3"><table:covered-table-cell/><table:table-cell table:style-name="Table30.B3" office:value-type="string"><text:p text:style-name="P293_0"><text:span text:style-name="T161">한자</text:span></text:p></table:table-cell><table:table-cell table:style-name="Table30.C3" office:value-type="string"><text:p text:style-name="P24_0"><text:span text:style-name="T161"/></text:p></table:table-cell><table:table-cell table:style-name="Table30.D3" office:value-type="string"><text:p text:style-name="P293_0"><text:span text:style-name="T161">6)군 <text:s text:c="2"/>번(군인)</text:span></text:p></table:table-cell><table:table-cell table:style-name="Table30.E3" office:value-type="string" table:number-columns-spanned="4"><text:p text:style-name="P24_0"><text:span text:style-name="T161"/></text:p></table:table-cell><table:covered-table-cell/><table:covered-table-cell/><table:covered-table-cell/></table:table-row><table:table-row table:style-name="Table30.4"><table:table-cell table:style-name="Table30.A4" office:value-type="string"><text:p text:style-name="P293_0"><text:span text:style-name="T161">7)구 <text:s text:c="3"/>분</text:span></text:p></table:table-cell><table:table-cell table:style-name="Table30.B4" office:value-type="string" table:number-columns-spanned="7"><text:p text:style-name="P294_0"><text:span text:style-name="T163"><text:s/>☑ 재직자 <text:s text:c="2"/>□ 정년퇴직 <text:s text:c="1"/>□ 명예퇴직 <text:s text:c="1"/>□ 의원퇴직 <text:s text:c="1"/>□ 기타</text:span><text:span text:style-name="T162"/></text:p></table:table-cell><table:covered-table-cell/><table:covered-table-cell/><table:covered-table-cell/><table:covered-table-cell/><table:covered-table-cell/><table:covered-table-cell/></table:table-row></table:table></draw:text-box></draw:frame></text:span><text:span text:style-name="T53"/></text:p>
      <text:p text:style-name="P52_0"><text:span text:style-name="T24"><draw:frame draw:style-name="tableinfakeframe_gr32" svg:x="0cm" svg:y="0cm" draw:z-index="36" text:anchor-type="as-char"><draw:text-box><table:table table:style-name="Table31"><table:table-column table:style-name="Table31.A"/><table:table-column table:style-name="Table31.B"/><table:table-column table:style-name="Table31.C"/><table:table-column table:style-name="Table31.D"/><table:table-column table:style-name="Table31.E"/><table:table-row table:style-name="Table31.1"><table:table-cell table:style-name="Table31.A1" office:value-type="string"><text:p text:style-name="P293_0"><text:span text:style-name="T161">근무경력</text:span></text:p></table:table-cell><table:table-cell table:style-name="Table31.B1" office:value-type="string" table:number-columns-spanned="2"><text:p text:style-name="P293_0"><text:span text:style-name="T161">재 <text:s text:c="1"/>직 <text:s text:c="1"/>기 <text:s text:c="1"/>간</text:span><text:span text:style-name="T162"/></text:p></table:table-cell><table:covered-table-cell/><table:table-cell table:style-name="Table31.D1" office:value-type="string"><text:p text:style-name="P294_0"><text:span text:style-name="T161"><text:s/>12)공무원</text:span><text:span text:style-name="T162"/></text:p></table:table-cell><table:table-cell table:style-name="Table31.E1" office:value-type="string"><text:p text:style-name="P295_0"><text:span text:style-name="T161"><text:s/>~ <text:s text:c="4"/>( <text:s text:c="1"/>년 <text:s text:c="1"/>월 <text:s text:c="1"/>일)</text:span></text:p></table:table-cell></table:table-row><table:table-row table:style-name="Table31.2"><table:table-cell table:style-name="Table31.A2" office:value-type="string"><text:p text:style-name="P294_0"><text:span text:style-name="T161"><text:s/>8)학교법인</text:span><text:span text:style-name="T162"/></text:p></table:table-cell><table:table-cell table:style-name="Table31.B2" office:value-type="string" table:number-columns-spanned="2"><text:p text:style-name="P293_0"><text:span text:style-name="T161"><text:s/><text:s text:c="7"/>~ <text:s text:c="4"/>( <text:s text:c="1"/>년 <text:s text:c="1"/>월 <text:s text:c="1"/>일)</text:span></text:p></table:table-cell><table:covered-table-cell/><table:table-cell table:style-name="Table31.D2" office:value-type="string"><text:p text:style-name="P294_0"><text:span text:style-name="T161"><text:s/>13)교 <text:s text:c="1"/>원</text:span></text:p></table:table-cell><table:table-cell table:style-name="Table31.E2" office:value-type="string"><text:p text:style-name="P293_0"><text:span text:style-name="T161"><text:s/><text:s text:c="7"/>~ <text:s text:c="4"/>( <text:s text:c="1"/>년 <text:s text:c="1"/>월 <text:s text:c="1"/>일)</text:span></text:p></table:table-cell></table:table-row><table:table-row table:style-name="Table31.3"><table:table-cell table:style-name="Table31.A3" office:value-type="string"><text:p text:style-name="P294_0"><text:span text:style-name="T161"><text:s/>9)사립학교</text:span><text:span text:style-name="T162"/></text:p></table:table-cell><table:table-cell table:style-name="Table31.B3" office:value-type="string" table:number-columns-spanned="2"><text:p text:style-name="P293_0"><text:span text:style-name="T161"><text:s/><text:s text:c="7"/>~ <text:s text:c="4"/>( <text:s text:c="1"/>년 <text:s text:c="1"/>월 <text:s text:c="1"/>일)</text:span></text:p></table:table-cell><table:covered-table-cell/><table:table-cell table:style-name="Table31.D3" office:value-type="string"><text:p text:style-name="P82_0"><text:span text:style-name="T161"><text:s/>14)</text:span></text:p></table:table-cell><table:table-cell table:style-name="Table31.E3" office:value-type="string"><text:p text:style-name="P293_0"><text:span text:style-name="T161"><text:s/><text:s text:c="7"/>~ <text:s text:c="4"/>( <text:s text:c="1"/>년 <text:s text:c="1"/>월 <text:s text:c="1"/>일)</text:span></text:p></table:table-cell></table:table-row><table:table-row table:style-name="Table31.4"><table:table-cell table:style-name="Table31.A4" office:value-type="string"><text:p text:style-name="P294_0"><text:span text:style-name="T161"><text:s/>10)산하단체</text:span><text:span text:style-name="T162"/></text:p></table:table-cell><table:table-cell table:style-name="Table31.B4" office:value-type="string" table:number-columns-spanned="2"><text:p text:style-name="P293_0"><text:span text:style-name="T161"><text:s/><text:s text:c="7"/>~ <text:s text:c="4"/>( <text:s text:c="1"/>년 <text:s text:c="1"/>월 <text:s text:c="1"/>일)</text:span></text:p></table:table-cell><table:covered-table-cell/><table:table-cell table:style-name="Table31.D4" office:value-type="string"><text:p text:style-name="P82_0"><text:span text:style-name="T161"><text:s/>15)</text:span></text:p></table:table-cell><table:table-cell table:style-name="Table31.E4" office:value-type="string"><text:p text:style-name="P293_0"><text:span text:style-name="T161"><text:s/><text:s text:c="7"/>~ <text:s text:c="4"/>( <text:s text:c="1"/>년 <text:s text:c="1"/>월 <text:s text:c="1"/>일)</text:span></text:p></table:table-cell></table:table-row><table:table-row table:style-name="Table31.5"><table:table-cell table:style-name="Table31.A5" office:value-type="string"><text:p text:style-name="P294_0"><text:span text:style-name="T161"><text:s/>11)공익법인</text:span><text:span text:style-name="T162"/></text:p></table:table-cell><table:table-cell table:style-name="Table31.B5" office:value-type="string" table:number-columns-spanned="2"><text:p text:style-name="P293_0"><text:span text:style-name="T161"><text:s/><text:s text:c="7"/>~ <text:s text:c="4"/>( <text:s text:c="1"/>년 <text:s text:c="1"/>월 <text:s text:c="1"/>일)</text:span></text:p></table:table-cell><table:covered-table-cell/><table:table-cell table:style-name="Table31.D5" office:value-type="string"><text:p text:style-name="P82_0"><text:span text:style-name="T164"><text:s/>16)</text:span><text:span text:style-name="T162"/></text:p></table:table-cell><table:table-cell table:style-name="Table31.E5" office:value-type="string"><text:p text:style-name="P293_0"><text:span text:style-name="T161"><text:s/><text:s text:c="7"/>~ <text:s text:c="4"/>( <text:s text:c="1"/>년 <text:s text:c="1"/>월 <text:s text:c="1"/>일)</text:span></text:p></table:table-cell></table:table-row><table:table-row table:style-name="Table31.6"><table:table-cell table:style-name="Table31.A6" office:value-type="string" table:number-columns-spanned="2"><text:p text:style-name="P293_0"><text:span text:style-name="T161">합 <text:s text:c="4"/>계 ㉮</text:span></text:p></table:table-cell><table:covered-table-cell/><table:table-cell table:style-name="Table31.C6" office:value-type="string" table:number-columns-spanned="3"><text:p text:style-name="P293_0"><text:span text:style-name="T161">년 <text:s text:c="2"/>월 <text:s text:c="2"/>일</text:span></text:p></table:table-cell><table:covered-table-cell/><table:covered-table-cell/></table:table-row></table:table></draw:text-box></draw:frame></text:span><text:span text:style-name="T53"/></text:p>
      <text:p text:style-name="P52_0"><text:span text:style-name="T24"><draw:frame draw:style-name="tableinfakeframe_gr33" svg:x="0cm" svg:y="0cm" draw:z-index="37" text:anchor-type="as-char"><draw:text-box><table:table table:style-name="Table32"><table:table-column table:style-name="Table32.A"/><table:table-column table:style-name="Table32.B"/><table:table-column table:style-name="Table32.C"/><table:table-row table:style-name="Table32.1"><table:table-cell table:style-name="Table32.A1" office:value-type="string"><text:p text:style-name="P293_0"><text:span text:style-name="T163">17)제 외 기 간</text:span><text:span text:style-name="T162"/></text:p></table:table-cell><table:table-cell table:style-name="Table32.B1" office:value-type="string"><text:p text:style-name="P293_0"><text:span text:style-name="T163">휴직 : <text:s text:c="3"/>~ <text:s text:c="3"/>( 년 <text:s text:c="1"/>윌 <text:s text:c="1"/>일)</text:span><text:span text:style-name="T162"/></text:p></table:table-cell><table:table-cell table:style-name="Table32.C1" office:value-type="string"><text:p text:style-name="P293_0"><text:span text:style-name="T163">직위해제 : <text:s text:c="3"/>~ <text:s text:c="2"/>(년 <text:s text:c="1"/>월 <text:s text:c="1"/>일)</text:span><text:span text:style-name="T162"/></text:p></table:table-cell></table:table-row><table:table-row table:style-name="Table32.2"><table:table-cell table:style-name="Table32.A2" office:value-type="string"><text:p text:style-name="P293_0"><text:span text:style-name="T163"><text:s/><text:s text:c="2"/>합 <text:s text:c="4"/>계 ㉯</text:span><text:span text:style-name="T162"/></text:p></table:table-cell><table:table-cell table:style-name="Table32.B2" office:value-type="string" table:number-columns-spanned="2"><text:p text:style-name="P293_0"><text:span text:style-name="T163"><text:s/><text:s text:c="2"/>년 <text:s text:c="4"/>월 <text:s text:c="4"/>일</text:span><text:span text:style-name="T162"/></text:p></table:table-cell><table:covered-table-cell/></table:table-row></table:table></draw:text-box></draw:frame></text:span><text:span text:style-name="T53"/></text:p>
      <text:p text:style-name="P52_0"><text:span text:style-name="T24"><draw:frame draw:style-name="tableinfakeframe_gr34" svg:x="0cm" svg:y="0cm" draw:z-index="38" text:anchor-type="as-char"><draw:text-box><table:table table:style-name="Table33"><table:table-column table:style-name="Table33.A"/><table:table-column table:style-name="Table33.B"/><table:table-row table:style-name="Table33.1"><table:table-cell table:style-name="Table33.A1" office:value-type="string"><text:p text:style-name="P293_0"><text:span text:style-name="T161">18)실재직기간(㉮-㉯)</text:span></text:p></table:table-cell><table:table-cell table:style-name="Table33.B1" office:value-type="string"><text:p text:style-name="P293_0"><text:span text:style-name="T161">년 <text:s text:c="1"/>월 <text:s text:c="2"/>일</text:span></text:p></table:table-cell></table:table-row></table:table></draw:text-box></draw:frame></text:span><text:span text:style-name="T53"/></text:p>
      <text:p text:style-name="P52_0"><text:span text:style-name="T24"><draw:frame draw:style-name="tableinfakeframe_gr35" svg:x="0cm" svg:y="0cm" draw:z-index="39" text:anchor-type="as-char"><draw:text-box><table:table table:style-name="Table34"><table:table-column table:style-name="Table34.A"/><table:table-column table:style-name="Table34.B"/><table:table-column table:style-name="Table34.C"/><table:table-column table:style-name="Table34.D"/><table:table-column table:style-name="Table34.E"/><table:table-column table:style-name="Table34.F"/><table:table-column table:style-name="Table34.G"/><table:table-column table:style-name="Table34.H"/><table:table-column table:style-name="Table34.I"/><table:table-column table:style-name="Table34.J"/><table:table-column table:style-name="Table34.K"/><table:table-column table:style-name="Table34.L"/><table:table-row table:style-name="Table34.1"><table:table-cell table:style-name="Table34.A1" office:value-type="string" table:number-columns-spanned="2" table:number-rows-spanned="2"><text:p text:style-name="P293_0"><text:span text:style-name="T161">19)징계・형벌</text:span></text:p></table:table-cell><table:covered-table-cell/><table:table-cell table:style-name="Table34.C1" office:value-type="string" table:number-columns-spanned="3"><text:p text:style-name="P293_0"><text:span text:style-name="T161">종 <text:s text:c="1"/>류</text:span></text:p></table:table-cell><table:covered-table-cell/><table:covered-table-cell/><table:table-cell table:style-name="Table34.F1" office:value-type="string"><text:p text:style-name="P293_0"><text:span text:style-name="T161">일 <text:s text:c="1"/>자</text:span></text:p></table:table-cell><table:table-cell table:style-name="Table34.G1" office:value-type="string" table:number-columns-spanned="2" table:number-rows-spanned="2"><text:p text:style-name="P293_0"><text:span text:style-name="T161">20)과거포상</text:span></text:p><text:p text:style-name="P293_0"><text:span text:style-name="T161">(장관표창이상)</text:span></text:p></table:table-cell><table:covered-table-cell/><table:table-cell table:style-name="Table34.I1" office:value-type="string" table:number-columns-spanned="2"><text:p text:style-name="P293_0"><text:span text:style-name="T161">포상명</text:span><text:span text:style-name="T162"/></text:p></table:table-cell><table:covered-table-cell/><table:table-cell table:style-name="Table34.K1" office:value-type="string" table:number-columns-spanned="2"><text:p text:style-name="P293_0"><text:span text:style-name="T161">수여일자</text:span></text:p></table:table-cell><table:covered-table-cell/></table:table-row><table:table-row table:style-name="Table34.2"><table:covered-table-cell/><table:covered-table-cell/><table:table-cell table:style-name="Table34.C2" office:value-type="string" table:number-columns-spanned="3"><text:p text:style-name="P24_0"><text:span text:style-name="T161"/></text:p></table:table-cell><table:covered-table-cell/><table:covered-table-cell/><table:table-cell table:style-name="Table34.F2" office:value-type="string"><text:p text:style-name="P24_0"><text:span text:style-name="T161"/></text:p></table:table-cell><table:covered-table-cell/><table:covered-table-cell/><table:table-cell table:style-name="Table34.I2" office:value-type="string" table:number-columns-spanned="2"><text:p text:style-name="P15_0"><text:span text:style-name="T161"/></text:p></table:table-cell><table:covered-table-cell/><table:table-cell table:style-name="Table34.K2" office:value-type="string" table:number-columns-spanned="2"><text:p text:style-name="P15_0"><text:span text:style-name="T161"/></text:p></table:table-cell><table:covered-table-cell/></table:table-row><table:table-row table:style-name="Table34.3"><table:table-cell table:style-name="Table34.A3" office:value-type="string" table:number-columns-spanned="6"><text:p text:style-name="P293_0"><text:span text:style-name="T161">21)작성자(인사담당자)</text:span></text:p></table:table-cell><table:covered-table-cell/><table:covered-table-cell/><table:covered-table-cell/><table:covered-table-cell/><table:covered-table-cell/><table:table-cell table:style-name="Table34.G3" office:value-type="string" table:number-columns-spanned="6"><text:p text:style-name="P293_0"><text:span text:style-name="T161">22)확인자(인사담당관)</text:span><text:span text:style-name="T162"/></text:p></table:table-cell><table:covered-table-cell/><table:covered-table-cell/><table:covered-table-cell/><table:covered-table-cell/><table:covered-table-cell/></table:table-row><table:table-row table:style-name="Table34.4"><table:table-cell table:style-name="Table34.A4" office:value-type="string"><text:p text:style-name="P293_0"><text:span text:style-name="T161">직급</text:span></text:p></table:table-cell><table:table-cell table:style-name="Table34.B4" office:value-type="string" table:number-columns-spanned="2"><text:p text:style-name="P24_0"><text:span text:style-name="T161"/></text:p></table:table-cell><table:covered-table-cell/><table:table-cell table:style-name="Table34.D4" office:value-type="string"><text:p text:style-name="P293_0"><text:span text:style-name="T161">성명</text:span></text:p></table:table-cell><table:table-cell table:style-name="Table34.E4" office:value-type="string" table:number-columns-spanned="2"><text:p text:style-name="P296_0"><text:span text:style-name="T161">(인)</text:span></text:p></table:table-cell><table:covered-table-cell/><table:table-cell table:style-name="Table34.G4" office:value-type="string"><text:p text:style-name="P293_0"><text:span text:style-name="T161">직급</text:span></text:p></table:table-cell><table:table-cell table:style-name="Table34.H4" office:value-type="string" table:number-columns-spanned="2"><text:p text:style-name="P24_0"><text:span text:style-name="T161"/></text:p></table:table-cell><table:covered-table-cell/><table:table-cell table:style-name="Table34.J4" office:value-type="string" table:number-columns-spanned="2"><text:p text:style-name="P293_0"><text:span text:style-name="T161">성명</text:span></text:p></table:table-cell><table:covered-table-cell/><table:table-cell table:style-name="Table34.L4" office:value-type="string"><text:p text:style-name="P296_0"><text:span text:style-name="T163">(인)</text:span><text:span text:style-name="T162"/></text:p></table:table-cell></table:table-row><table:table-row table:style-name="Table34.5"><table:table-cell table:style-name="Table34.A5" office:value-type="string" table:number-columns-spanned="12"><text:p text:style-name="P24_0"><text:span text:style-name="T162"/></text:p><text:p text:style-name="P293_0"><text:span text:style-name="T161">위 기재사항은 인사기록원본과 다름없이 정확하게 기록하였음을 확인함.</text:span></text:p><text:p text:style-name="P24_0"><text:span text:style-name="T161"/></text:p><text:p text:style-name="P293_0"><text:span text:style-name="T161">202○년 <text:s text:c="4"/>월 <text:s text:c="4"/>일</text:span></text:p><text:p text:style-name="P24_0"><text:span text:style-name="T161"/></text:p><text:p text:style-name="P24_0"><text:span text:style-name="T161"/></text:p><text:p text:style-name="P294_0"><text:span text:style-name="T165"><text:s/><text:s text:c="9"/></text:span><text:span text:style-name="T161">23)</text:span><text:span text:style-name="T165">기 관 명 <text:s text:c="1"/>: <text:s text:c="23"/>(직인)</text:span></text:p><text:p text:style-name="P82_0"><text:span text:style-name="T162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/table:table></draw:text-box></draw:frame></text:span></text:p>
      <text:p text:style-name="P52_0_b4"><text:span text:style-name="T55"><draw:frame draw:style-name="tableinfakeframe_gr36" svg:x="0cm" svg:y="0cm" draw:z-index="40" text:anchor-type="as-char"><draw:text-box><table:table table:style-name="Table35"><table:table-column table:style-name="Table35.A"/><table:table-row table:style-name="Table35.1"><table:table-cell table:style-name="Table35.A1" office:value-type="string"><text:p text:style-name="P8_0"><text:span text:style-name="T160">인사기록요약서 작성요령</text:span></text:p></table:table-cell></table:table-row></table:table></draw:text-box></draw:frame></text:span></text:p>
      <text:p text:style-name="P52_0"><text:span text:style-name="T55"/></text:p>
      <text:p text:style-name="P238_0"><text:span text:style-name="T29"><text:s/>(1)～(21)란은 인사담당자가 인사기록카드를 보고 기재하되 다음 요령에 의한다.</text:span></text:p>
      <text:p text:style-name="P239_0"><text:span text:style-name="T29"><text:s/>(1) 란의 “소속기관”은 정부포상 대상자의 소속기관명을 기재한다.<text:line-break/>(예시 : ○○광역시 ○○구청, ○○초등학교, 육군○○부대)</text:span></text:p>
      <text:p text:style-name="P239_0"><text:span text:style-name="T29"><text:s/>(2) 란은 포상대상자의 현재 보직명칭 및 직위를 기재한다.<text:line-break/></text:span><text:span text:style-name="T48">(예시 : ○○국장, ○○과장, ○○출장소장, ○○초등학교장, 해군 제○○함대장)</text:span></text:p>
      <text:p text:style-name="P239_0"><text:span text:style-name="T29"><text:s/>(3) 란의 경우 공무원은 직급명칭을 군인은 계급을 기재한다.<text:line-break/>(예시 : 교사, 공군원사, 행정주사, 기술서기관)</text:span></text:p>
      <text:p text:style-name="P239_0"><text:span text:style-name="T29"><text:s/>(4) 란은 한글과 한자로 기재하되 한자는 반드시 정자(正字)로 기재한다.</text:span></text:p>
      <text:p text:style-name="P239_0"><text:span text:style-name="T29"><text:s/>(5) 란은 주민등록표상에 등재된 대로 반드시 아라비아 숫자로 기재한다.</text:span></text:p>
      <text:p text:style-name="P239_0"><text:span text:style-name="T29"><text:s/>(6) 란은 현역 군인만 기재한다.</text:span></text:p>
      <text:p text:style-name="P239_0"><text:span text:style-name="T29"><text:s/>(7) 란은 해당란에 “V”로 표시한다. (기타는 사망자, 임기만료 등 해당)</text:span></text:p>
      <text:p text:style-name="P238_0"><text:span text:style-name="T29"><text:s/>(8)~(12)란은 근무경력 별로 해당란에 각각 기재한다.</text:span></text:p>
      <text:p text:style-name="P240_0"><text:span text:style-name="T42"><text:s/>(16) 란은 정무직과 전문직 등을 기재한다.</text:span></text:p>
      <text:p text:style-name="P241_0"><text:span text:style-name="T42"><text:s/>(17) </text:span><text:span text:style-name="T51">란은 재직경력 중 부총리 겸 과학기술정보통신부 장관표창 시 제외되는 기간을 기재한다.</text:span></text:p>
      <text:p text:style-name="P240_0"><text:span text:style-name="T29"><text:s/>(18) 란은 재직자나 퇴직예정 공무원의 실 재직기간을 기재한다.</text:span></text:p>
      <text:p text:style-name="P242_0"><text:span text:style-name="T29"><text:s/>(19) </text:span><text:span text:style-name="T71">란은 징계나 형벌사항을 기재하되 일반사면이 되었거나, 징계기록(불문</text:span><text:span text:style-name="T29">경고포함)이 말소된 경우에는 말소된 징계사유를 명확히 기재한다.</text:span></text:p>
      <text:p text:style-name="P243_0"><text:span text:style-name="T29"><text:s/>(20) 란은 과거에 표창을 받은 실적이 있으면 수여일자와 같이 기재하되, 특히 최근 3년 이내 정부로부터 받은 포상실적은 모두 기재한다.</text:span></text:p>
      <text:p text:style-name="P240_0"><text:span text:style-name="T29"><text:s/>(21)～(22) 란은 인사담당자 및 인사담당관이 직급, 성명을 기재하고 날인하여야 한다.</text:span></text:p>
      <text:p text:style-name="P244_0"><text:span text:style-name="T29"><text:s/>(23) 란은 인사기록카드 원본을 보관하고 있는 기관의 직인을 날인한다.</text:span></text:p>
      <text:p text:style-name="P71_0"><text:span text:style-name="T21"/></text:p>
      <text:p text:style-name="P71_0"><text:span text:style-name="T21"/></text:p>
      <text:p text:style-name="P47_0"><text:span text:style-name="T9"/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태고딕" style:name="#태고딕"/>
    <style:font-face svg:font-family="-윤고딕110" style:name="-윤고딕110"/>
    <style:font-face svg:font-family="-윤고딕120" style:name="-윤고딕120"/>
    <style:font-face svg:font-family="-윤고딕310" style:name="-윤고딕310"/>
    <style:font-face svg:font-family="-윤고딕320" style:name="-윤고딕320"/>
    <style:font-face svg:font-family="-윤명조120" style:name="-윤명조120"/>
    <style:font-face svg:font-family="HCI Poppy" style:name="HCI Poppy"/>
    <style:font-face svg:font-family="HY신명조" style:name="HY신명조"/>
    <style:font-face svg:font-family="HY헤드라인M" style:name="HY헤드라인M"/>
    <style:font-face svg:font-family="맑은 고딕" style:name="맑은 고딕"/>
    <style:font-face svg:font-family="바탕" style:name="바탕"/>
    <style:font-face svg:font-family="바탕체" style:name="바탕체"/>
    <style:font-face svg:font-family="산돌명조 L" style:name="산돌명조 L"/>
    <style:font-face svg:font-family="산세리프" style:name="산세리프"/>
    <style:font-face svg:font-family="신명 태고딕" style:name="신명 태고딕"/>
    <style:font-face svg:font-family="한양견고딕" style:name="한양견고딕"/>
    <style:font-face svg:font-family="한양그래픽" style:name="한양그래픽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70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117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822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3.528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233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939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메모" style:display-name="메모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-0.45pt" fo:language="en" style:language-asian="ko" fo:country="US" style:country-asian="KR" style:letter-kerning="false"/>
    </style:style>
    <style:style style:name="바탕글 사본1" style:display-name="바탕글 사본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바탕글 사본5" style:display-name="바탕글 사본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가" style:display-name="가" style:family="paragraph">
      <style:paragraph-properties fo:line-height="20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신명 태고딕" style:font-name-asian="신명 태고딕" style:font-name-complex="#태고딕" fo:font-family="신명 태고딕" style:font-family-asian="신명 태고딕" style:font-family-complex="#태고딕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xl71" style:display-name="xl7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컴바탕" style:font-name-asian="휴먼명조" style:font-name-complex="한컴바탕" fo:font-family="한컴바탕" style:font-family-asian="휴먼명조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선그리기" style:display-name="선그리기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세리프" style:font-name-asian="한양신명조" style:font-name-complex="한양신명조" fo:font-family="산세리프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(신명조9)" style:display-name="머리말(신명조9)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내용(신명조9)" style:display-name="각주내용(신명조9)" style:family="paragraph">
      <style:paragraph-properties fo:line-height="140%" fo:text-align="justify" fo:margin-left="1.058cm" fo:margin-right="0.353cm" fo:text-indent="-0.706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9.00pt" style:font-size-asian="9.00pt" style:font-size-complex="9.00pt" fo:letter-spacing="0.00pt" fo:language="en" style:language-asian="ko" fo:country="US" style:country-asian="KR" style:letter-kerning="false"/>
    </style:style>
    <style:style style:name="당구장" style:display-name="당구장" style:family="paragraph">
      <style:paragraph-properties fo:line-height="160%" fo:text-align="justify" fo:margin-left="1.058cm" fo:margin-right="0cm" fo:text-indent="0cm" fo:margin-top="0cm" fo:margin-bottom="0.141cm" fo:background-color="transparent" fo:border="none" style:shadow="none" style:text-autospace="none" style:vertical-align="auto" style:snap-to-layout-grid="false"/>
      <style:text-properties style:text-line-through-style="solid" style:font-name="-윤고딕120" style:font-name-asian="-윤고딕120" style:font-name-complex="-윤고딕320" fo:font-family="-윤고딕120" style:font-family-asian="-윤고딕120" style:font-family-complex="-윤고딕320" fo:font-size="10.00pt" style:font-size-asian="10.00pt" style:font-size-complex="10.00pt" fo:letter-spacing="-0.90pt" fo:language="en" style:language-asian="ko" fo:country="US" style:country-asian="KR" style:letter-kerning="false"/>
    </style:style>
    <style:style style:name="바탕글 사본2" style:display-name="바탕글 사본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style style:name="MT58" style:family="text"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.00pt" style:font-size-asian="1.00pt" style:font-size-complex="1.00pt" fo:letter-spacing="0.00pt" fo:language="en" style:language-asian="ko" fo:country="US" style:country-asian="KR" style:letter-kerning="false"/>
    </style:style>
    <style:style style:name="Table1" style:family="table">
      <style:table-properties style:width="17.000cm" table:align="left" style:shadow="none" style:may-break-between-rows="true" table:border-model="collapsing"/>
    </style:style>
    <style:style style:name="Table1.A" style:family="table-column">
      <style:table-column-properties style:column-width="8.500cm"/>
    </style:style>
    <style:style style:name="Table1.B" style:family="table-column">
      <style:table-column-properties style:column-width="8.500cm"/>
    </style:style>
    <style:style style:name="Table1.1" style:family="table-row">
      <style:table-row-properties style:min-row-height="28.25pt" fo:keep-together="auto"/>
    </style:style>
    <style:style style:name="Table1.A1" style:family="table-cell">
      <style:table-cell-properties style:vertical-align="middle" style:shadow="none" fo:border="none"/>
    </style:style>
    <style:style style:name="Table1.B1" style:family="table-cell">
      <style:table-cell-properties style:vertical-align="middle" style:shadow="none" fo:border="none"/>
    </style:style>
    <style:style style:name="MP246_10" style:family="paragraph">
      <style:paragraph-properties fo:line-height="94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page-layout style:name="Mpm1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  <style:style style:name="gr0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.231cm, 0cm, 0.227cm)"/>
    </style:style>
    <style:page-layout style:name="Mpm2">
      <style:page-layout-properties fo:page-width="29.700cm" fo:page-height="21.000cm" style:print-orientation="landscape" fo:margin-left="0.800cm" fo:margin-right="0.800cm" fo:margin-top="0.500cm" fo:margin-bottom="0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  <style:page-layout style:name="Mpm3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>
      <style:header>
        <table:table table:style-name="Table1">
          <table:table-column table:style-name="Table1.A"/>
          <table:table-column table:style-name="Table1.B"/>
          <table:table-row table:style-name="Table1.1">
            <table:table-cell table:style-name="Table1.A1" office:value-type="string">
              <text:p text:style-name="P247_0"><text:span text:style-name="T58"><draw:frame draw:style-name="gr0" svg:width="4.208cm" svg:height="0.852cm" svg:x="0cm" svg:y="0cm" draw:z-index="1" text:anchor-type="as-char"><draw:image xlink:href="Pictures/EMB000170f62ca8.jpg" xlink:type="simple" xlink:show="embed" xlink:actuate="onLoad"/></draw:frame></text:span><text:span text:style-name="T59"/></text:p>
            </table:table-cell>
            <table:table-cell table:style-name="Table1.B1" office:value-type="string">
              <text:p text:style-name="P246_0"><text:span text:style-name="T59"/></text:p>
            </table:table-cell>
          </table:table-row>
        </table:table>
      </style:header>
    </style:master-page>
    <style:master-page style:name="MP2" style:page-layout-name="Mpm2"/>
    <style:master-page style:name="MP3" style:page-layout-name="Mpm3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○○○ 기획재정담당관</dc:title>
    <dc:description/>
    <dc:subject/>
    <meta:keyword/>
    <dc:creator>USER</dc:creator>
    <meta:creation-date>2017-07-21T02:15:19.000</meta:creation-date>
    <meta:print-date>60056-05-28T05:36:10.000000955</meta:print-date>
    <meta:generator>hwp/hangul/11, 0, 0, 65535/NAME="Red_Hat_Enterprise_Linux_Server"</meta:generator>
  </office:meta>
</office:document-meta>
</file>