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#중명조" style:name="#중명조"/>
    <style:font-face svg:font-family="HCI Poppy" style:name="HCI Poppy"/>
    <style:font-face svg:font-family="HY신문명조" style:name="HY신문명조"/>
    <style:font-face svg:font-family="HY중고딕" style:name="HY중고딕"/>
    <style:font-face svg:font-family="굴림" style:name="굴림"/>
    <style:font-face svg:font-family="돋움" style:name="돋움"/>
    <style:font-face svg:font-family="돋움체" style:name="돋움체"/>
    <style:font-face svg:font-family="맑은 고딕" style:name="맑은 고딕"/>
    <style:font-face svg:font-family="바탕" style:name="바탕"/>
    <style:font-face svg:font-family="바탕체" style:name="바탕체"/>
    <style:font-face svg:font-family="새굴림" style:name="새굴림"/>
    <style:font-face svg:font-family="신명 신명조" style:name="신명 신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  <style:font-face svg:font-family="휴먼명조" style:name="휴먼명조"/>
  </office:font-face-decls>
  <office:automatic-styles>
    <style:style style:name="T3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1_0_MS1_b3" style:parent-style-name="Standard" style:master-page-name="Standard" style:family="paragraph">
      <style:paragraph-properties fo:line-height="117%" fo:text-align="justify" fo:margin-left="1.618cm" fo:margin-right="0cm" fo:text-indent="-1.618cm" fo:margin-top="0cm" fo:margin-bottom="0cm" fo:background-color="transparent" fo:border="none" style:shadow="none" style:text-autospace="none" style:vertical-align="auto" style:snap-to-layout-grid="false"/>
    </style:style>
    <style:style style:name="T1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5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62_0" style:parent-style-name="Standard" style:family="paragraph">
      <style:paragraph-properties fo:line-height="11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7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3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5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5.00pt" style:font-size-asian="5.00pt" style:font-size-complex="5.00pt" fo:letter-spacing="-0.1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2.00pt" style:font-size-asian="2.00pt" style:font-size-complex="2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4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4.00pt" style:font-size-asian="4.00pt" style:font-size-complex="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9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3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Table1" style:family="table">
      <style:table-properties style:width="16.800cm" table:align="left" fo:margin="0cm" style:shadow="none" style:may-break-between-rows="true" table:border-model="collapsing"/>
    </style:style>
    <style:style style:name="Table1.A" style:family="table-column">
      <style:table-column-properties style:column-width="2.201cm"/>
    </style:style>
    <style:style style:name="Table1.B" style:family="table-column">
      <style:table-column-properties style:column-width="5.396cm"/>
    </style:style>
    <style:style style:name="Table1.C" style:family="table-column">
      <style:table-column-properties style:column-width="2.101cm"/>
    </style:style>
    <style:style style:name="Table1.D" style:family="table-column">
      <style:table-column-properties style:column-width="2.900cm"/>
    </style:style>
    <style:style style:name="Table1.E" style:family="table-column">
      <style:table-column-properties style:column-width="2.101cm"/>
    </style:style>
    <style:style style:name="Table1.F" style:family="table-column">
      <style:table-column-properties style:column-width="2.101cm"/>
    </style:style>
    <style:style style:name="Table1.1" style:family="table-row">
      <style:table-row-properties style:min-row-height="23.31pt" fo:keep-together="auto"/>
    </style:style>
    <style:style style:name="Table1.A1" style:family="table-cell">
      <style:table-cell-properties style:vertical-align="middle" style:shadow="none" fo:background-color="#fff7cc" fo:border-top="0.012cm solid #000000" fo:border-bottom="0.07cm double #000000" fo:border-left="none" fo:border-right="0.012cm solid #000000" style:border-line-width-bottom="0.023cm 0.012cm 0.023cm" fo:padding-top="0.050cm" fo:padding-bottom="0.050cm" fo:padding-left="0.180cm" fo:padding-right="0.180cm"/>
    </style:style>
    <style:style style:name="Table1.B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D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E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0.012cm solid #000000" style:border-line-width-bottom="0.023cm 0.012cm 0.023cm" fo:padding-top="0.050cm" fo:padding-bottom="0.050cm" fo:padding-left="0.180cm" fo:padding-right="0.180cm"/>
    </style:style>
    <style:style style:name="Table1.F1" style:family="table-cell">
      <style:table-cell-properties style:vertical-align="middle" style:shadow="none" fo:background-color="#fff7cc" fo:border-top="0.012cm solid #000000" fo:border-bottom="0.07cm double #000000" fo:border-left="0.012cm solid #000000" fo:border-right="none" style:border-line-width-bottom="0.023cm 0.012cm 0.023cm" fo:padding-top="0.050cm" fo:padding-bottom="0.050cm" fo:padding-left="0.180cm" fo:padding-right="0.180cm"/>
    </style:style>
    <style:style style:name="Table1.2" style:family="table-row">
      <style:table-row-properties style:min-row-height="28.59pt" fo:keep-together="auto"/>
    </style:style>
    <style:style style:name="Table1.A2" style:family="table-cell">
      <style:table-cell-properties style:vertical-align="middle" style:shadow="none" fo:border-top="0.07cm double #000000" fo:border-bottom="0.012cm solid #000000" fo:border-left="none" fo:border-right="0.012cm solid #000000" style:border-line-width-top="0.023cm 0.012cm 0.023cm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D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E2" style:family="table-cell">
      <style:table-cell-properties style:vertical-align="middle" style:shadow="none" fo:border-top="0.07cm double #000000" fo:border-bottom="0.012cm solid #000000" fo:border-left="0.012cm solid #000000" fo:border-right="0.012cm solid #000000" style:border-line-width-top="0.023cm 0.012cm 0.023cm" fo:padding-top="0.050cm" fo:padding-bottom="0.050cm" fo:padding-left="0.180cm" fo:padding-right="0.180cm"/>
    </style:style>
    <style:style style:name="Table1.F2" style:family="table-cell">
      <style:table-cell-properties style:vertical-align="middle" style:shadow="none" fo:border-top="0.07cm double #000000" fo:border-bottom="0.012cm solid #000000" fo:border-left="0.012cm solid #000000" fo:border-right="none" style:border-line-width-top="0.023cm 0.012cm 0.023cm" fo:padding-top="0.050cm" fo:padding-bottom="0.050cm" fo:padding-left="0.180cm" fo:padding-right="0.180cm"/>
    </style:style>
    <style:style style:name="Table1.3" style:family="table-row">
      <style:table-row-properties style:min-row-height="28.59pt" fo:keep-together="auto"/>
    </style:style>
    <style:style style:name="Table1.A3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3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4" style:family="table-row">
      <style:table-row-properties style:min-row-height="28.59pt" fo:keep-together="auto"/>
    </style:style>
    <style:style style:name="Table1.A4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4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5" style:family="table-row">
      <style:table-row-properties style:min-row-height="28.59pt" fo:keep-together="auto"/>
    </style:style>
    <style:style style:name="Table1.A5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5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6" style:family="table-row">
      <style:table-row-properties style:min-row-height="28.59pt" fo:keep-together="auto"/>
    </style:style>
    <style:style style:name="Table1.A6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6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1.7" style:family="table-row">
      <style:table-row-properties style:min-row-height="28.59pt" fo:keep-together="auto"/>
    </style:style>
    <style:style style:name="Table1.A7" style:family="table-cell">
      <style:table-cell-properties style:vertical-align="middle" style:shadow="none" fo:border-top="0.012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1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C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D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E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.F7" style:family="table-cell">
      <style:table-cell-properties style:vertical-align="middle" style:shadow="none" fo:border-top="0.012cm solid #000000" fo:border-bottom="0.012cm solid #000000" fo:border-left="0.012cm solid #000000" fo:border-right="none" fo:padding-top="0.050cm" fo:padding-bottom="0.050cm" fo:padding-left="0.180cm" fo:padding-right="0.180cm"/>
    </style:style>
    <style:style style:name="P32_0" style:parent-style-name="Standard" style:family="paragraph">
      <style:paragraph-properties fo:line-height="160%" fo:text-align="justify" fo:margin-left="0.993cm" fo:margin-right="0cm" fo:text-indent="-0.993cm" fo:margin-top="0cm" fo:margin-bottom="0cm" fo:background-color="transparent" fo:border="none" style:shadow="none" style:text-autospace="none" style:vertical-align="auto" style:snap-to-layout-grid="false"/>
    </style:style>
    <style:style style:name="P33_0" style:parent-style-name="Standard" style:family="paragraph">
      <style:paragraph-properties fo:line-height="160%" fo:text-align="justify" fo:margin-left="1.687cm" fo:margin-right="0cm" fo:text-indent="-1.687cm" fo:margin-top="0cm" fo:margin-bottom="0cm" fo:background-color="transparent" fo:border="none" style:shadow="none" style:text-autospace="none" style:vertical-align="auto" style:snap-to-layout-grid="false"/>
    </style:style>
    <style:style style:name="T4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2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3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0.3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5_0" style:parent-style-name="Standard" style:family="paragraph">
      <style:paragraph-properties fo:line-height="117%" fo:text-align="justify" fo:margin-left="1.063cm" fo:margin-right="0cm" fo:text-indent="-1.063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T4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9_0" style:parent-style-name="Standard" style:family="paragraph">
      <style:paragraph-properties fo:line-height="160%" fo:text-align="justify" fo:margin-left="1.063cm" fo:margin-right="0cm" fo:text-indent="-1.063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P66_0" style:parent-style-name="Standard" style:family="paragraph">
      <style:paragraph-properties fo:line-height="117%" fo:text-align="justify" fo:margin-left="1.087cm" fo:margin-right="0cm" fo:text-indent="-1.087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P67_0" style:parent-style-name="Standard" style:family="paragraph">
      <style:paragraph-properties fo:line-height="117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T47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2_0" style:parent-style-name="Standard" style:family="paragraph">
      <style:paragraph-properties fo:line-height="160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false">
        <style:tab-stops>
          <style:tab-stop style:position="4.071cm" style:type="left" style:leader-style="none"/>
          <style:tab-stop style:position="4.536cm" style:type="left" style:leader-style="none"/>
          <style:tab-stop style:position="11.296cm" style:type="left" style:leader-style="none"/>
          <style:tab-stop style:position="12.285cm" style:type="left" style:leader-style="none"/>
        </style:tab-stops>
      </style:paragraph-properties>
    </style:style>
    <style:style style:name="T48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-0.0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4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true" style:text-emphasize="none" style:text-scale="100%"/>
    </style:style>
    <style:style style:name="P68_0" style:parent-style-name="Standard" style:family="paragraph">
      <style:paragraph-properties fo:line-height="95%" fo:text-align="justify" fo:margin-left="1.223cm" fo:margin-right="0cm" fo:text-indent="-1.223cm" fo:margin-top="0cm" fo:margin-bottom="0cm" fo:background-color="transparent" fo:border="none" style:shadow="none" style:text-autospace="none" style:vertical-align="auto" style:snap-to-layout-grid="false"/>
    </style:style>
    <style:style style:name="T4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37_0" style:parent-style-name="Standard" style:family="paragraph">
      <style:paragraph-properties fo:line-height="160%" fo:text-align="justify" fo:margin-left="0.994cm" fo:margin-right="0cm" fo:text-indent="-0.994cm" fo:margin-top="0cm" fo:margin-bottom="0cm" fo:background-color="transparent" fo:border="none" style:shadow="none" style:text-autospace="none" style:vertical-align="auto" style:snap-to-layout-grid="false">
        <style:tab-stops>
          <style:tab-stop style:position="2.549cm" style:type="left" style:leader-style="none"/>
        </style:tab-stops>
      </style:paragraph-properties>
    </style:style>
    <style:style style:name="T4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9_0" style:parent-style-name="Standard" style:family="paragraph">
      <style:paragraph-properties fo:line-height="117%" fo:text-align="justify" fo:margin-left="0.994cm" fo:margin-right="0cm" fo:text-indent="-0.994cm" fo:margin-top="0cm" fo:margin-bottom="0cm" fo:background-color="transparent" fo:border="none" style:shadow="none" style:text-autospace="none" style:vertical-align="auto" style:snap-to-layout-grid="false">
        <style:tab-stops>
          <style:tab-stop style:position="2.549cm" style:type="left" style:leader-style="none"/>
        </style:tab-stops>
      </style:paragraph-properties>
    </style:style>
    <style:style style:name="T50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0_0_b4" style:parent-style-name="Standard" style:family="paragraph">
      <style:paragraph-properties fo:line-height="92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51" style:family="text">
      <style:text-properties fo:color="#000000" style:text-outline="false" style:text-line-through-style="solid" style:text-position="0% 100%" style:font-name="HY신문명조" style:font-name-asian="HY신문명조" style:font-name-complex="HY신문명조" fo:font-family="HY신문명조" style:font-family-asian="HY신문명조" style:font-family-complex="HY신문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" style:family="table">
      <style:table-properties style:width="16.825cm" table:align="left" fo:margin="0cm" style:shadow="none" style:may-break-between-rows="true" table:border-model="collapsing"/>
    </style:style>
    <style:style style:name="Table2.A" style:family="table-column">
      <style:table-column-properties style:column-width="2.058cm"/>
    </style:style>
    <style:style style:name="Table2.B" style:family="table-column">
      <style:table-column-properties style:column-width="1.735cm"/>
    </style:style>
    <style:style style:name="Table2.C" style:family="table-column">
      <style:table-column-properties style:column-width="3.893cm"/>
    </style:style>
    <style:style style:name="Table2.D" style:family="table-column">
      <style:table-column-properties style:column-width="1.889cm"/>
    </style:style>
    <style:style style:name="Table2.E" style:family="table-column">
      <style:table-column-properties style:column-width="2.436cm"/>
    </style:style>
    <style:style style:name="Table2.F" style:family="table-column">
      <style:table-column-properties style:column-width="0.134cm"/>
    </style:style>
    <style:style style:name="Table2.G" style:family="table-column">
      <style:table-column-properties style:column-width="1.368cm"/>
    </style:style>
    <style:style style:name="Table2.H" style:family="table-column">
      <style:table-column-properties style:column-width="0.960cm"/>
    </style:style>
    <style:style style:name="Table2.I" style:family="table-column">
      <style:table-column-properties style:column-width="2.353cm"/>
    </style:style>
    <style:style style:name="Table2.1" style:family="table-row">
      <style:table-row-properties style:min-row-height="24.48pt" fo:keep-together="auto"/>
    </style:style>
    <style:style style:name="Table2.A1" style:family="table-cell">
      <style:table-cell-properties style:vertical-align="middle" style:shadow="none" fo:border="none" fo:padding="0.050cm"/>
    </style:style>
    <style:style style:name="Table2.2" style:family="table-row">
      <style:table-row-properties style:min-row-height="14.15pt" fo:keep-together="auto"/>
    </style:style>
    <style:style style:name="Table2.A2" style:family="table-cell">
      <style:table-cell-properties style:vertical-align="middle" style:shadow="none" fo:border="none" fo:padding="0.050cm"/>
    </style:style>
    <style:style style:name="Table2.3" style:family="table-row">
      <style:table-row-properties style:min-row-height="22.68pt" fo:keep-together="auto"/>
    </style:style>
    <style:style style:name="Table2.A3" style:family="table-cell">
      <style:table-cell-properties style:shadow="none" fo:background-color="#bbbbbb" fo:border-top="0.012cm solid #5d5d5d" fo:border-bottom="0.012cm solid #5d5d5d" fo:border-left="none" fo:border-right="0.012cm solid #5d5d5d" fo:padding-top="0.100cm" fo:padding-bottom="0.050cm" fo:padding-left="0.100cm" fo:padding-right="0.100cm"/>
    </style:style>
    <style:style style:name="Table2.B3" style:family="table-cell">
      <style:table-cell-properties style:shadow="none" fo:background-color="#bbbbbb" fo:border="0.012cm solid #5d5d5d" fo:padding-top="0.100cm" fo:padding-bottom="0.050cm" fo:padding-left="0.100cm" fo:padding-right="0.100cm"/>
    </style:style>
    <style:style style:name="Table2.F3" style:family="table-cell">
      <style:table-cell-properties style:shadow="none" fo:background-color="#bbbbbb" fo:border-top="0.012cm solid #5d5d5d" fo:border-bottom="0.012cm solid #5d5d5d" fo:border-left="0.012cm solid #5d5d5d" fo:border-right="none" fo:padding-top="0.100cm" fo:padding-bottom="0.050cm" fo:padding-left="0.100cm" fo:padding-right="0.100cm"/>
    </style:style>
    <style:style style:name="Table2.H3" style:family="table-cell">
      <style:table-cell-properties style:shadow="none" fo:background-color="#bbbbbb" fo:border-top="0.012cm solid #5d5d5d" fo:border-bottom="0.012cm solid #5d5d5d" fo:border-left="none" fo:border-right="none" fo:padding-top="0.100cm" fo:padding-bottom="0.050cm" fo:padding-left="0.100cm" fo:padding-right="0.100cm"/>
    </style:style>
    <style:style style:name="Table2.4" style:family="table-row">
      <style:table-row-properties style:min-row-height="3.00pt" fo:keep-together="auto"/>
    </style:style>
    <style:style style:name="Table2.A4" style:family="table-cell">
      <style:table-cell-properties style:vertical-align="middle" style:shadow="none" fo:border-top="0.012cm solid #5d5d5d" fo:border-bottom="0.012cm solid #000000" fo:border-left="none" fo:border-right="none"/>
    </style:style>
    <style:style style:name="Table2.5" style:family="table-row">
      <style:table-row-properties style:min-row-height="26.14pt" fo:keep-together="auto"/>
    </style:style>
    <style:style style:name="Table2.A5" style:family="table-cell">
      <style:table-cell-properties style:vertical-align="middle" style:shadow="none" fo:border-top="0.012cm solid #000000" fo:border-bottom="0.012cm solid #000000" fo:border-left="none" fo:border-right="0.012cm solid #808080" fo:padding="0.050cm"/>
    </style:style>
    <style:style style:name="Table2.B5" style:family="table-cell">
      <style:table-cell-properties style:shadow="none" fo:border-top="0.012cm solid #000000" fo:border-bottom="0.012cm solid #808080" fo:border-left="0.012cm solid #808080" fo:border-right="0.012cm solid #808080" fo:padding="0.050cm"/>
    </style:style>
    <style:style style:name="Table2.E5" style:family="table-cell">
      <style:table-cell-properties style:shadow="none" fo:border-top="0.012cm solid #000000" fo:border-bottom="0.012cm solid #808080" fo:border-left="0.012cm solid #808080" fo:border-right="none" fo:padding="0.050cm"/>
    </style:style>
    <style:style style:name="Table2.6" style:family="table-row">
      <style:table-row-properties style:min-row-height="26.14pt" fo:keep-together="auto"/>
    </style:style>
    <style:style style:name="Table2.B6" style:family="table-cell">
      <style:table-cell-properties style:shadow="none" fo:border="0.012cm solid #808080" fo:padding="0.050cm"/>
    </style:style>
    <style:style style:name="Table2.E6" style:family="table-cell">
      <style:table-cell-properties style:shadow="none" fo:border-top="0.012cm solid #808080" fo:border-bottom="0.012cm solid #808080" fo:border-left="0.012cm solid #808080" fo:border-right="none" fo:padding="0.050cm"/>
    </style:style>
    <style:style style:name="Table2.7" style:family="table-row">
      <style:table-row-properties style:min-row-height="26.14pt" fo:keep-together="auto"/>
    </style:style>
    <style:style style:name="Table2.B7" style:family="table-cell">
      <style:table-cell-properties style:shadow="none" fo:border-top="0.012cm solid #808080" fo:border-bottom="0.012cm solid #000000" fo:border-left="0.012cm solid #808080" fo:border-right="0.012cm solid #808080" fo:padding="0.050cm"/>
    </style:style>
    <style:style style:name="Table2.C7" style:family="table-cell">
      <style:table-cell-properties style:shadow="none" fo:border="0.012cm solid #808080" fo:padding="0.050cm"/>
    </style:style>
    <style:style style:name="Table2.D7" style:family="table-cell">
      <style:table-cell-properties style:shadow="none" fo:border="0.012cm solid #808080" fo:padding="0.050cm"/>
    </style:style>
    <style:style style:name="Table2.G7" style:family="table-cell">
      <style:table-cell-properties style:shadow="none" fo:border-top="0.012cm solid #808080" fo:border-bottom="0.012cm solid #808080" fo:border-left="0.012cm solid #808080" fo:border-right="none" fo:padding="0.050cm"/>
    </style:style>
    <style:style style:name="Table2.8" style:family="table-row">
      <style:table-row-properties style:min-row-height="33.31pt" fo:keep-together="auto"/>
    </style:style>
    <style:style style:name="Table2.C8" style:family="table-cell">
      <style:table-cell-properties style:shadow="none" fo:border-top="0.012cm solid #808080" fo:border-bottom="0.012cm solid #000000" fo:border-left="0.012cm solid #808080" fo:border-right="0.012cm solid #808080" fo:padding="0.050cm"/>
    </style:style>
    <style:style style:name="Table2.D8" style:family="table-cell">
      <style:table-cell-properties style:shadow="none" fo:border-top="0.012cm solid #808080" fo:border-bottom="0.012cm solid #000000" fo:border-left="0.012cm solid #808080" fo:border-right="0.012cm solid #808080" fo:padding="0.050cm"/>
    </style:style>
    <style:style style:name="Table2.G8" style:family="table-cell">
      <style:table-cell-properties style:shadow="none" fo:border-top="0.012cm solid #808080" fo:border-bottom="0.012cm solid #000000" fo:border-left="0.012cm solid #808080" fo:border-right="none" fo:padding="0.050cm"/>
    </style:style>
    <style:style style:name="Table2.9" style:family="table-row">
      <style:table-row-properties style:min-row-height="3.00pt" fo:keep-together="auto"/>
    </style:style>
    <style:style style:name="Table2.A9" style:family="table-cell">
      <style:table-cell-properties style:vertical-align="middle" style:shadow="none" fo:border-top="0.012cm solid #000000" fo:border-bottom="0.012cm solid #000000" fo:border-left="none" fo:border-right="none"/>
    </style:style>
    <style:style style:name="Table2.10" style:family="table-row">
      <style:table-row-properties style:min-row-height="158.87pt" fo:keep-together="auto"/>
    </style:style>
    <style:style style:name="Table2.A10" style:family="table-cell">
      <style:table-cell-properties style:vertical-align="middle" style:shadow="none" fo:border-top="0.012cm solid #000000" fo:border-bottom="0.012cm solid #000000" fo:border-left="none" fo:border-right="0.012cm solid #b2b2b2" fo:padding="0.050cm"/>
    </style:style>
    <style:style style:name="Table2.B10" style:family="table-cell">
      <style:table-cell-properties style:shadow="none" fo:border-top="0.012cm solid #000000" fo:border-bottom="0.012cm solid #b2b2b2" fo:border-left="0.012cm solid #b2b2b2" fo:border-right="none" fo:padding="0.050cm"/>
    </style:style>
    <style:style style:name="Table2.11" style:family="table-row">
      <style:table-row-properties style:min-row-height="158.87pt" fo:keep-together="auto"/>
    </style:style>
    <style:style style:name="Table2.B11" style:family="table-cell">
      <style:table-cell-properties style:shadow="none" fo:border-top="none" fo:border-bottom="0.012cm solid #000000" fo:border-left="0.012cm solid #b2b2b2" fo:border-right="none" fo:padding="0.050cm"/>
    </style:style>
    <style:style style:name="Table2.12" style:family="table-row">
      <style:table-row-properties style:min-row-height="122.40pt" fo:keep-together="auto"/>
    </style:style>
    <style:style style:name="Table2.A12" style:family="table-cell">
      <style:table-cell-properties style:vertical-align="middle" style:shadow="none" fo:border-top="0.012cm solid #000000" fo:border-bottom="none" fo:border-left="none" fo:border-right="none" fo:padding="0.050cm"/>
    </style:style>
    <style:style style:name="Table2.13" style:family="table-row">
      <style:table-row-properties style:min-row-height="11.85pt" fo:keep-together="auto"/>
    </style:style>
    <style:style style:name="Table2.A13" style:family="table-cell">
      <style:table-cell-properties style:vertical-align="middle" style:shadow="none" fo:border-top="0.07cm solid #666666" fo:border-bottom="0.012cm solid #5d5d5d" fo:border-left="none" fo:border-right="none"/>
    </style:style>
    <style:style style:name="Table2.14" style:family="table-row">
      <style:table-row-properties style:min-row-height="35.93pt" fo:keep-together="auto"/>
    </style:style>
    <style:style style:name="Table2.A14" style:family="table-cell">
      <style:table-cell-properties style:vertical-align="middle" style:shadow="none" fo:border-top="0.012cm solid #5d5d5d" fo:border-bottom="none" fo:border-left="none" fo:border-right="0.012cm solid #5d5d5d" fo:padding="0.050cm"/>
    </style:style>
    <style:style style:name="Table2.B14" style:family="table-cell">
      <style:table-cell-properties style:vertical-align="middle" style:shadow="none" fo:border-top="0.012cm solid #5d5d5d" fo:border-bottom="none" fo:border-left="0.012cm solid #5d5d5d" fo:border-right="0.012cm solid #5d5d5d" fo:padding="0.050cm"/>
    </style:style>
    <style:style style:name="Table2.I14" style:family="table-cell">
      <style:table-cell-properties style:vertical-align="middle" style:shadow="none" fo:border-top="0.012cm solid #5d5d5d" fo:border-bottom="none" fo:border-left="0.012cm solid #5d5d5d" fo:border-right="none" fo:padding="0.050cm"/>
    </style:style>
    <style:style style:name="P71_0" style:parent-style-name="Standard" style:family="paragraph">
      <style:paragraph-properties fo:line-height="9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" style:family="text">
      <style:text-properties fo:color="#000000" style:text-outline="false" style:text-line-through-style="solid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2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3_0" style:parent-style-name="Standard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9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2" style:family="text">
      <style:text-properties fo:color="#000000" style:text-outline="false" style:text-line-through-style="solid" style:text-position="0% 100%" style:font-name="한양견고딕" style:font-name-asian="한양견고딕" style:font-name-complex="한양중고딕" fo:font-family="한양견고딕" style:font-family-asian="한양견고딕" style:font-family-complex="한양중고딕" fo:font-size="16.00pt" style:font-size-asian="16.00pt" style:font-size-complex="16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3_0" style:parent-style-name="Standard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3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5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4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6_0" style:parent-style-name="Standard" style:family="paragraph">
      <style:paragraph-properties fo:line-height="6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5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9.00pt" style:font-size-asian="9.00pt" style:font-size-complex="9.00pt" fo:letter-spacing="-0.6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7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6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3.00pt" style:font-size-asian="3.00pt" style:font-size-complex="3.00pt" fo:letter-spacing="-0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8_0" style:parent-style-name="Standard" style:family="paragraph">
      <style:paragraph-properties fo:line-height="7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9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80_0" style:parent-style-name="Standard" style:family="paragraph">
      <style:paragraph-properties fo:line-height="123%" fo:text-align="justify" fo:margin-left="0cm" fo:margin-right="0cm" fo:text-indent="0cm" fo:margin-top="0.071cm" fo:margin-bottom="0cm" fo:background-color="transparent" fo:border="none" style:shadow="none" style:text-autospace="none" style:vertical-align="auto" style:snap-to-layout-grid="false"/>
    </style:style>
    <style:style style:name="P81_0" style:parent-style-name="Standard" style:family="paragraph">
      <style:paragraph-properties fo:line-height="123%" fo:text-align="justify" fo:margin-left="0cm" fo:margin-right="0cm" fo:text-indent="0cm" fo:margin-top="0.071cm" fo:margin-bottom="0cm" fo:background-color="transparent" fo:border="none" style:shadow="none" style:text-autospace="none" style:vertical-align="auto" style:snap-to-layout-grid="false"/>
    </style:style>
    <style:style style:name="T58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2_0" style:parent-style-name="Standard" style:family="paragraph">
      <style:paragraph-properties fo:line-height="77%" fo:text-align="justify" fo:margin-left="0cm" fo:margin-right="0cm" fo:text-indent="0cm" fo:margin-top="0.071cm" fo:margin-bottom="0cm" fo:background-color="transparent" fo:border="none" style:shadow="none" style:text-autospace="none" style:vertical-align="auto" style:snap-to-layout-grid="false"/>
    </style:style>
    <style:style style:name="P83_0" style:parent-style-name="Standard" style:family="paragraph">
      <style:paragraph-properties fo:line-height="138%" fo:text-align="justify" fo:margin-left="0cm" fo:margin-right="0cm" fo:text-indent="0cm" fo:margin-top="0.071cm" fo:margin-bottom="0cm" fo:background-color="transparent" fo:border="none" style:shadow="none" style:text-autospace="none" style:vertical-align="auto" style:snap-to-layout-grid="false"/>
    </style:style>
    <style:style style:name="P84_0" style:parent-style-name="Standard" style:family="paragraph">
      <style:paragraph-properties fo:line-height="123%" fo:text-align="end" fo:margin-left="0.176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85_0" style:parent-style-name="Standard" style:family="paragraph">
      <style:paragraph-properties fo:line-height="123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86_0" style:parent-style-name="Standard" style:family="paragraph">
      <style:paragraph-properties fo:line-height="123%" fo:text-align="end" fo:margin-left="0cm" fo:margin-right="7.05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59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7.00pt" style:font-size-asian="7.00pt" style:font-size-complex="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0" style:family="text">
      <style:text-properties fo:color="#5d5d5d" style:text-outline="false" style:text-line-through-style="solid" style:text-position="0% 100%" style:font-name="돋움체" style:font-name-asian="돋움체" style:font-name-complex="돋움체" fo:font-family="돋움체" style:font-family-asian="돋움체" style:font-family-complex="돋움체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1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2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3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7_0_b4" style:parent-style-name="Standard" style:family="paragraph">
      <style:paragraph-properties fo:line-height="123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false"/>
    </style:style>
    <style:style style:name="T64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1.00pt" style:font-size-asian="1.00pt" style:font-size-complex="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7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8.00pt" style:font-size-asian="8.00pt" style:font-size-complex="8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88_0" style:parent-style-name="Standard" style:family="paragraph">
      <style:paragraph-properties fo:line-height="100%" fo:text-align="center" fo:margin-left="0cm" fo:margin-right="0cm" fo:text-indent="0cm" fo:margin-top="0.176cm" fo:margin-bottom="0cm" fo:background-color="transparent" fo:border="none" style:shadow="none" style:text-autospace="none" style:vertical-align="auto" style:snap-to-layout-grid="false"/>
    </style:style>
    <style:style style:name="P89_0" style:parent-style-name="Standard" style:family="paragraph">
      <style:paragraph-properties fo:line-height="10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false"/>
    </style:style>
    <style:style style:name="T66" style:family="text">
      <style:text-properties fo:color="#000000" style:text-outline="false" style:text-line-through-style="solid" style:text-position="0% 100%" style:font-name="돋움" style:font-name-asian="돋움" style:font-name-complex="돋움" fo:font-family="돋움" style:font-family-asian="돋움" style:font-family-complex="돋움" fo:font-size="8.00pt" style:font-size-asian="8.00pt" style:font-size-complex="8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infakeframe_gr0" style:parent-style-name="Frame" style:family="graphic">
      <style:graphic-properties fo:min-width="16.800cm" fo:min-height="7.096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6.825cm" fo:min-height="23.529cm" fo:margin-left="0.100cm" fo:margin-right="0.100cm" fo:margin-top="0.100cm" fo:margin-bottom="0.100cm" fo:margin="0.100cm" style:horizontal-pos="from-left" style:horizontal-rel="frame-content" style:vertical-pos="from-top" style:vertical-rel="paragraph" fo:border="none" fo:padding="0cm" style:wrap="none" style:run-through="foreground" draw:fill="none"/>
    </style:style>
  </office:automatic-styles>
  <office:body>
    <office:text>
      <text:p text:style-name="P61_0_MS1_b3"><text:span text:style-name="T37">과학기술정보통신부 공고 제2026 - 0895호</text:span></text:p>
      <text:p text:style-name="P15_0"><text:span text:style-name="T12"/></text:p>
      <text:p text:style-name="P62_0"><text:span text:style-name="T12">2026년도 우수 전문연구사업자 지정예정 공고</text:span></text:p>
      <text:p text:style-name="P3_0"><text:span text:style-name="T14"><text:s/><text:s text:c="1"/></text:span><text:span text:style-name="T16"/></text:p>
      <text:p text:style-name="P63_0"><text:span text:style-name="T7"><text:s/></text:span><text:span text:style-name="T67">2026년도 우수 전문연구사업자 지정공모 결과, 다음과 같이 우수 전문연구사업자 지정예정 기업을 공고합니다.</text:span></text:p>
      <text:p text:style-name="P3_0"><text:span text:style-name="T35"/></text:p>
      <text:p text:style-name="P3_0"><text:span text:style-name="T17"/></text:p>
      <text:p text:style-name="P64_0"><text:span text:style-name="T7">2026년 8월 19일</text:span></text:p>
      <text:p text:style-name="P39_0"><text:span text:style-name="T6"/></text:p>
      <text:p text:style-name="P64_0"><text:span text:style-name="T7">과학기술정보통신부 장관 <text:s text:c="1"/></text:span></text:p>
      <text:p text:style-name="P3_0"><text:span text:style-name="T12"/></text:p>
      <text:p text:style-name="P3_0"><text:span text:style-name="T12"/></text:p>
      <text:p text:style-name="P63_0"><text:span text:style-name="T12">1. 2026년 우수 전문연구사업자 지정예정 기업</text:span></text:p>
      <text:p text:style-name="P64_0"><text:span text:style-name="T40">(업체명 가나다순)</text:span></text:p>
      <text:p text:style-name="P32_0"><text:span text:style-name="T30"><draw:frame draw:style-name="tableinfakeframe_gr0" svg:x="0cm" svg:y="0cm" draw:z-index="1" text:anchor-type="as-char"><draw:text-box><table:table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row table:style-name="Table1.1"><table:table-cell table:style-name="Table1.A1" office:value-type="string"><text:p text:style-name="P73_0"><text:span text:style-name="T38">구분</text:span></text:p></table:table-cell><table:table-cell table:style-name="Table1.B1" office:value-type="string"><text:p text:style-name="P73_0"><text:span text:style-name="T38">업체명</text:span></text:p></table:table-cell><table:table-cell table:style-name="Table1.C1" office:value-type="string"><text:p text:style-name="P73_0"><text:span text:style-name="T38">대표자명</text:span></text:p></table:table-cell><table:table-cell table:style-name="Table1.D1" office:value-type="string"><text:p text:style-name="P73_0"><text:span text:style-name="T38">소재지</text:span></text:p></table:table-cell><table:table-cell table:style-name="Table1.E1" office:value-type="string"><text:p text:style-name="P73_0"><text:span text:style-name="T38">지정분야</text:span></text:p></table:table-cell><table:table-cell table:style-name="Table1.F1" office:value-type="string"><text:p text:style-name="P73_0"><text:span text:style-name="T38">지정기간</text:span></text:p></table:table-cell></table:table-row><table:table-row table:style-name="Table1.2"><table:table-cell table:style-name="Table1.A2" office:value-type="string"><text:p text:style-name="P73_0"><text:span text:style-name="T5">1</text:span></text:p></table:table-cell><table:table-cell table:style-name="Table1.B2" office:value-type="string"><text:p text:style-name="P73_0"><text:span text:style-name="T11">디토닉 주식회사</text:span></text:p></table:table-cell><table:table-cell table:style-name="Table1.C2" office:value-type="string"><text:p text:style-name="P73_0"><text:span text:style-name="T11">전용주</text:span></text:p></table:table-cell><table:table-cell table:style-name="Table1.D2" office:value-type="string"><text:p text:style-name="P73_0"><text:span text:style-name="T11">경기 성남시</text:span></text:p></table:table-cell><table:table-cell table:style-name="Table1.E2" office:value-type="string"><text:p text:style-name="P73_0"><text:span text:style-name="T11">주문연구</text:span></text:p></table:table-cell><table:table-cell table:style-name="Table1.F2" office:value-type="string"><text:p text:style-name="P73_0"><text:span text:style-name="T11">3년</text:span></text:p></table:table-cell></table:table-row><table:table-row table:style-name="Table1.3"><table:table-cell table:style-name="Table1.A3" office:value-type="string"><text:p text:style-name="P73_0"><text:span text:style-name="T5">2</text:span></text:p></table:table-cell><table:table-cell table:style-name="Table1.B3" office:value-type="string"><text:p text:style-name="P73_0"><text:span text:style-name="T11">㈜미래와도전</text:span></text:p></table:table-cell><table:table-cell table:style-name="Table1.C3" office:value-type="string"><text:p text:style-name="P73_0"><text:span text:style-name="T11">이병철</text:span></text:p></table:table-cell><table:table-cell table:style-name="Table1.D3" office:value-type="string"><text:p text:style-name="P73_0"><text:span text:style-name="T11">경기 용인시</text:span></text:p></table:table-cell><table:table-cell table:style-name="Table1.E3" office:value-type="string"><text:p text:style-name="P73_0"><text:span text:style-name="T11">주문연구</text:span></text:p></table:table-cell><table:table-cell table:style-name="Table1.F3" office:value-type="string"><text:p text:style-name="P73_0"><text:span text:style-name="T11">3년</text:span></text:p></table:table-cell></table:table-row><table:table-row table:style-name="Table1.4"><table:table-cell table:style-name="Table1.A4" office:value-type="string"><text:p text:style-name="P73_0"><text:span text:style-name="T5">3</text:span></text:p></table:table-cell><table:table-cell table:style-name="Table1.B4" office:value-type="string"><text:p text:style-name="P73_0"><text:span text:style-name="T11">㈜심플랫폼</text:span></text:p></table:table-cell><table:table-cell table:style-name="Table1.C4" office:value-type="string"><text:p text:style-name="P74_0"><text:span text:style-name="T11">임대근, 강태신</text:span></text:p></table:table-cell><table:table-cell table:style-name="Table1.D4" office:value-type="string"><text:p text:style-name="P73_0"><text:span text:style-name="T11">서울 금천구</text:span></text:p></table:table-cell><table:table-cell table:style-name="Table1.E4" office:value-type="string"><text:p text:style-name="P73_0"><text:span text:style-name="T11">주문연구</text:span></text:p></table:table-cell><table:table-cell table:style-name="Table1.F4" office:value-type="string"><text:p text:style-name="P73_0"><text:span text:style-name="T11">3년</text:span></text:p></table:table-cell></table:table-row><table:table-row table:style-name="Table1.5"><table:table-cell table:style-name="Table1.A5" office:value-type="string"><text:p text:style-name="P73_0"><text:span text:style-name="T5">4</text:span></text:p></table:table-cell><table:table-cell table:style-name="Table1.B5" office:value-type="string"><text:p text:style-name="P73_0"><text:span text:style-name="T39">㈜얼라인드제네틱스</text:span></text:p></table:table-cell><table:table-cell table:style-name="Table1.C5" office:value-type="string"><text:p text:style-name="P73_0"><text:span text:style-name="T11">정연철</text:span></text:p></table:table-cell><table:table-cell table:style-name="Table1.D5" office:value-type="string"><text:p text:style-name="P73_0"><text:span text:style-name="T11">경기 군포시</text:span></text:p></table:table-cell><table:table-cell table:style-name="Table1.E5" office:value-type="string"><text:p text:style-name="P73_0"><text:span text:style-name="T11">연구장비·재료</text:span></text:p></table:table-cell><table:table-cell table:style-name="Table1.F5" office:value-type="string"><text:p text:style-name="P73_0"><text:span text:style-name="T11">3년</text:span></text:p></table:table-cell></table:table-row><table:table-row table:style-name="Table1.6"><table:table-cell table:style-name="Table1.A6" office:value-type="string"><text:p text:style-name="P73_0"><text:span text:style-name="T5">5</text:span></text:p></table:table-cell><table:table-cell table:style-name="Table1.B6" office:value-type="string"><text:p text:style-name="P73_0"><text:span text:style-name="T11">㈜코셈</text:span></text:p></table:table-cell><table:table-cell table:style-name="Table1.C6" office:value-type="string"><text:p text:style-name="P73_0"><text:span text:style-name="T11">이준희</text:span></text:p></table:table-cell><table:table-cell table:style-name="Table1.D6" office:value-type="string"><text:p text:style-name="P73_0"><text:span text:style-name="T11">대전 유성구</text:span></text:p></table:table-cell><table:table-cell table:style-name="Table1.E6" office:value-type="string"><text:p text:style-name="P73_0"><text:span text:style-name="T11">연구장비·재료</text:span></text:p></table:table-cell><table:table-cell table:style-name="Table1.F6" office:value-type="string"><text:p text:style-name="P73_0"><text:span text:style-name="T11">3년</text:span></text:p></table:table-cell></table:table-row><table:table-row table:style-name="Table1.7"><table:table-cell table:style-name="Table1.A7" office:value-type="string"><text:p text:style-name="P73_0"><text:span text:style-name="T5">6</text:span></text:p></table:table-cell><table:table-cell table:style-name="Table1.B7" office:value-type="string"><text:p text:style-name="P73_0"><text:span text:style-name="T11">㈜테크노베이션파트너스</text:span></text:p></table:table-cell><table:table-cell table:style-name="Table1.C7" office:value-type="string"><text:p text:style-name="P73_0"><text:span text:style-name="T11">현재호</text:span></text:p></table:table-cell><table:table-cell table:style-name="Table1.D7" office:value-type="string"><text:p text:style-name="P73_0"><text:span text:style-name="T11">서울 송파구</text:span></text:p></table:table-cell><table:table-cell table:style-name="Table1.E7" office:value-type="string"><text:p text:style-name="P73_0"><text:span text:style-name="T11">연구관리</text:span></text:p></table:table-cell><table:table-cell table:style-name="Table1.F7" office:value-type="string"><text:p text:style-name="P73_0"><text:span text:style-name="T11">3년</text:span></text:p></table:table-cell></table:table-row></table:table></draw:text-box></draw:frame></text:span></text:p>
      <text:p text:style-name="P33_0"><text:span text:style-name="T30"/></text:p>
      <text:p text:style-name="P63_0"><text:span text:style-name="T12">2. 의견제출</text:span></text:p>
      <text:p text:style-name="P3_0"><text:span text:style-name="T41"/></text:p>
      <text:p text:style-name="P65_0"><text:span text:style-name="T42"><text:s/>ㅇ 상기 ‘2026년 우수 전문연구사업자 지정예정’에 대해 이견이 있는 </text:span><text:span text:style-name="T43">기업 등은 공고문에 첨부된 이의신청서 양식에 따라 기한 내 제출하여 주시기 바랍니다.</text:span></text:p>
      <text:p text:style-name="P59_0"><text:span text:style-name="T46"/></text:p>
      <text:p text:style-name="P66_0"><text:span text:style-name="T42"><text:s/>ㅇ </text:span><text:span text:style-name="T43">단, 이의신청 내용은 우수 전문연구사업자의 지정 및 지정 제외에 관한 사항에 한정되며, 평가위원 구성 및 평가 절차 등과 관련된 사항은 이의신청 대상에 포함되지 않습니다.</text:span></text:p>
      <text:p text:style-name="P67_0"><text:span text:style-name="T42"><text:s/>ㅇ 제출기한 : 2026. 8. 28(금) 18:00 까지</text:span></text:p>
      <text:p text:style-name="P42_0"><text:span text:style-name="T47"/></text:p>
      <text:p text:style-name="P67_0"><text:span text:style-name="T42"><text:s/>ㅇ 제출서류 : 제출 공문 및 이의 신청서(붙임 양식)</text:span></text:p>
      <text:p text:style-name="P42_0"><text:span text:style-name="T48"/></text:p>
      <text:p text:style-name="P67_0"><text:span text:style-name="T42"><text:s/>ㅇ 신청방법 : 이메일 제출(rndia@rndia.or.kr)</text:span></text:p>
      <text:p text:style-name="P68_0"><text:span text:style-name="T44"><text:s/><text:s text:c="2"/>※ 제출 시 관련 문서에는 원본대조필 날인 필수</text:span></text:p>
      <text:p text:style-name="P68_0"><text:span text:style-name="T44"><text:s/><text:s text:c="4"/>(법인) 법인인감 또는 법인사용인감, (개인) 자필 서명 또는 개인 인감</text:span><text:span text:style-name="T45"/></text:p>
      <text:p text:style-name="P42_0"><text:span text:style-name="T43"/></text:p>
      <text:p text:style-name="P63_0"><text:span text:style-name="T12">3. 문의처</text:span></text:p>
      <text:p text:style-name="P3_0"><text:span text:style-name="T41"/></text:p>
      <text:p text:style-name="P67_0"><text:span text:style-name="T42"><text:s/>ㅇ 과학기술정보통신부 연구산업진흥과 ☎044-202-4738</text:span></text:p>
      <text:p text:style-name="P42_0"><text:span text:style-name="T47"/></text:p>
      <text:p text:style-name="P67_0"><text:span text:style-name="T42"><text:s/>ㅇ 한국연구산업협회 기반조성본부 ☎02-779-9077</text:span></text:p>
      <text:p text:style-name="P37_0"><text:span text:style-name="T29"/></text:p>
      <text:p text:style-name="P69_0"><text:span text:style-name="T49">붙임 : 이의신청서 1부. 끝.</text:span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37_0"><text:span text:style-name="T7"/></text:p>
      <text:p text:style-name="P70_0_b4"><text:span text:style-name="T50">[ 붙임 ]</text:span></text:p>
      <text:p text:style-name="P71_0"><text:span text:style-name="T51"><draw:frame draw:style-name="tableinfakeframe_gr1" svg:x="0cm" svg:y="0cm" draw:z-index="0" text:anchor-type="as-char"><draw:text-box><table:table table:style-name="Table2"><table:table-column table:style-name="Table2.A"/><table:table-column table:style-name="Table2.B"/><table:table-column table:style-name="Table2.C"/><table:table-column table:style-name="Table2.D"/><table:table-column table:style-name="Table2.E"/><table:table-column table:style-name="Table2.F"/><table:table-column table:style-name="Table2.G"/><table:table-column table:style-name="Table2.H"/><table:table-column table:style-name="Table2.I"/><table:table-row table:style-name="Table2.1"><table:table-cell table:style-name="Table2.A1" office:value-type="string" table:number-columns-spanned="9"><text:p text:style-name="P43_0"><text:span text:style-name="T52">이의신청서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2"><table:table-cell table:style-name="Table2.A2" office:value-type="string" table:number-columns-spanned="9"><text:p text:style-name="P75_0"><text:span text:style-name="T53">※이의신청 유형 선택(√) <text:s text:c="6"/>[ <text:s text:c="2"/>] 지정예정 전문연구사업자 <text:s text:c="1"/>[ <text:s text:c="2"/>] 지정제외 전문연구사업자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3"><table:table-cell table:style-name="Table2.A3" office:value-type="string"><text:p text:style-name="P76_0"><text:span text:style-name="T54">접수일시</text:span></text:p></table:table-cell><table:table-cell table:style-name="Table2.B3" office:value-type="string" table:number-columns-spanned="4"><text:p text:style-name="P76_0"><text:span text:style-name="T54"/></text:p></table:table-cell><table:covered-table-cell/><table:covered-table-cell/><table:covered-table-cell/><table:table-cell table:style-name="Table2.F3" office:value-type="string" table:number-columns-spanned="2"><text:p text:style-name="P77_0"><text:span text:style-name="T54">처리기간 </text:span><text:span text:style-name="T55"><text:s/></text:span></text:p></table:table-cell><table:covered-table-cell/><table:table-cell table:style-name="Table2.H3" office:value-type="string" table:number-columns-spanned="2"><text:p text:style-name="P77_0"><text:span text:style-name="T54">30일 </text:span></text:p></table:table-cell><table:covered-table-cell/></table:table-row><table:table-row table:style-name="Table2.4"><table:table-cell table:style-name="Table2.A4" office:value-type="string" table:number-columns-spanned="9"><text:p text:style-name="P78_0"><text:span text:style-name="T56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5"><table:table-cell table:style-name="Table2.A5" office:value-type="string" table:number-rows-spanned="4"><text:p text:style-name="P79_0"><text:span text:style-name="T57">이의신청인</text:span></text:p></table:table-cell><table:table-cell table:style-name="Table2.B5" office:value-type="string" table:number-columns-spanned="3"><text:p text:style-name="P80_0"><text:span text:style-name="T53"><text:s/>기업명</text:span></text:p></table:table-cell><table:covered-table-cell/><table:covered-table-cell/><table:table-cell table:style-name="Table2.E5" office:value-type="string" table:number-columns-spanned="5"><text:p text:style-name="P81_0"><text:span text:style-name="T53"><text:s/>대표자</text:span></text:p></table:table-cell><table:covered-table-cell/><table:covered-table-cell/><table:covered-table-cell/><table:covered-table-cell/></table:table-row><table:table-row table:style-name="Table2.6"><table:covered-table-cell/><table:table-cell table:style-name="Table2.B6" office:value-type="string" table:number-columns-spanned="3"><text:p text:style-name="P81_0"><text:span text:style-name="T53"><text:s/>주소</text:span></text:p></table:table-cell><table:covered-table-cell/><table:covered-table-cell/><table:table-cell table:style-name="Table2.E6" office:value-type="string" table:number-columns-spanned="5"><text:p text:style-name="P81_0"><text:span text:style-name="T53"><text:s/>전화</text:span></text:p></table:table-cell><table:covered-table-cell/><table:covered-table-cell/><table:covered-table-cell/><table:covered-table-cell/></table:table-row><table:table-row table:style-name="Table2.7"><table:covered-table-cell/><table:table-cell table:style-name="Table2.B7" office:value-type="string" table:number-rows-spanned="2"><text:p text:style-name="P81_0"><text:span text:style-name="T53"><text:s/>담당자</text:span></text:p></table:table-cell><table:table-cell table:style-name="Table2.C7" office:value-type="string"><text:p text:style-name="P81_0"><text:span text:style-name="T58"><text:s/>소속</text:span></text:p></table:table-cell><table:table-cell table:style-name="Table2.D7" office:value-type="string" table:number-columns-spanned="3"><text:p text:style-name="P81_0"><text:span text:style-name="T58"><text:s/>성명</text:span></text:p></table:table-cell><table:covered-table-cell/><table:covered-table-cell/><table:table-cell table:style-name="Table2.G7" office:value-type="string" table:number-columns-spanned="3"><text:p text:style-name="P81_0"><text:span text:style-name="T58"><text:s/>직위</text:span></text:p></table:table-cell><table:covered-table-cell/><table:covered-table-cell/></table:table-row><table:table-row table:style-name="Table2.8"><table:covered-table-cell/><table:covered-table-cell/><table:table-cell table:style-name="Table2.C8" office:value-type="string"><text:p text:style-name="P82_0"><text:span text:style-name="T58"><text:s/>전화</text:span></text:p><text:p text:style-name="P82_0"><text:span text:style-name="T58">(휴대전화)</text:span></text:p></table:table-cell><table:table-cell table:style-name="Table2.D8" office:value-type="string" table:number-columns-spanned="3"><text:p text:style-name="P82_0"><text:span text:style-name="T58"><text:s/>전송</text:span></text:p></table:table-cell><table:covered-table-cell/><table:covered-table-cell/><table:table-cell table:style-name="Table2.G8" office:value-type="string" table:number-columns-spanned="3"><text:p text:style-name="P81_0"><text:span text:style-name="T58"><text:s/>전자우편</text:span></text:p></table:table-cell><table:covered-table-cell/><table:covered-table-cell/></table:table-row><table:table-row table:style-name="Table2.9"><table:table-cell table:style-name="Table2.A9" office:value-type="string" table:number-columns-spanned="9"><text:p text:style-name="P78_0"><text:span text:style-name="T56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10"><table:table-cell table:style-name="Table2.A10" office:value-type="string" table:number-rows-spanned="2"><text:p text:style-name="P79_0"><text:span text:style-name="T57">신청사유</text:span></text:p></table:table-cell><table:table-cell table:style-name="Table2.B10" office:value-type="string" table:number-columns-spanned="8"><text:p text:style-name="P80_0"><text:span text:style-name="T58"><text:s/>(기재란이 부족한 경우 별지사용 가능)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.11"><table:covered-table-cell/><table:table-cell table:style-name="Table2.B11" office:value-type="string" table:number-columns-spanned="8"><text:p text:style-name="P83_0"><text:span text:style-name="T58"><text:s/>(신청사유를 증명하는 상세 설명자료 목록)</text:span></text:p><text:p text:style-name="P83_0"><text:span text:style-name="T58">1.</text:span></text:p><text:p text:style-name="P83_0"><text:span text:style-name="T58">2.</text:span></text:p><text:p text:style-name="P83_0"><text:span text:style-name="T58">3.</text:span></text:p></table:table-cell><table:covered-table-cell/><table:covered-table-cell/><table:covered-table-cell/><table:covered-table-cell/><table:covered-table-cell/><table:covered-table-cell/><table:covered-table-cell/></table:table-row><table:table-row table:style-name="Table2.12"><table:table-cell table:style-name="Table2.A12" office:value-type="string" table:number-columns-spanned="9"><text:p text:style-name="P84_0"><text:span text:style-name="T58"><text:s/></text:span><text:span text:style-name="T53">위와 같이 우수 전문연구사업자 지정/지정제외와 관련하여 이의를 신청합니다.</text:span></text:p><text:p text:style-name="P84_0"><text:span text:style-name="T53"/></text:p><text:p text:style-name="P85_0"><text:span text:style-name="T58">년 <text:s text:c="5"/>월 <text:s text:c="5"/>일</text:span></text:p><text:p text:style-name="P86_0"><text:span text:style-name="T53"/></text:p><text:p text:style-name="P77_0"><text:span text:style-name="T53"><text:s/><text:s text:c="36"/>이의신청인 기업명</text:span></text:p><text:p text:style-name="P85_0"><text:span text:style-name="T53">대표자 <text:s text:c="3"/></text:span><text:span text:style-name="T59"><text:s/><text:s text:c="35"/></text:span><text:span text:style-name="T60">(서명 또는 인)</text:span></text:p><text:p text:style-name="P85_0"><text:span text:style-name="T59"/></text:p><text:p text:style-name="P77_0_b4"><text:span text:style-name="T61"><text:s/><text:s text:c="1"/></text:span><text:span text:style-name="T62">한국연구산업협회</text:span><text:span text:style-name="T63"><text:s/><text:s text:c="1"/></text:span><text:span text:style-name="T53">귀하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13"><table:table-cell table:style-name="Table2.A13" office:value-type="string" table:number-columns-spanned="9"><text:p text:style-name="P87_0"><text:span text:style-name="T64"/></text:p><text:p text:style-name="P87_0"><text:span text:style-name="T64"/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2.14"><table:table-cell table:style-name="Table2.A14" office:value-type="string"><text:p text:style-name="P88_0"><text:span text:style-name="T65">첨부서류</text:span></text:p></table:table-cell><table:table-cell table:style-name="Table2.B14" office:value-type="string" table:number-columns-spanned="7"><text:p text:style-name="P89_0"><text:span text:style-name="T65">이의신청 사유를 증명할 수 있는 서류</text:span></text:p></table:table-cell><table:covered-table-cell/><table:covered-table-cell/><table:covered-table-cell/><table:covered-table-cell/><table:covered-table-cell/><table:covered-table-cell/><table:table-cell table:style-name="Table2.I14" office:value-type="string"><text:p text:style-name="P75_0"><text:span text:style-name="T65">수수료</text:span><text:span text:style-name="T66"><text:s/>없음</text:span></text:p></table:table-cell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#신세고딕" style:name="#신세고딕"/>
    <style:font-face svg:font-family="#중명조" style:name="#중명조"/>
    <style:font-face svg:font-family="HCI Poppy" style:name="HCI Poppy"/>
    <style:font-face svg:font-family="HY신문명조" style:name="HY신문명조"/>
    <style:font-face svg:font-family="HY중고딕" style:name="HY중고딕"/>
    <style:font-face svg:font-family="굴림" style:name="굴림"/>
    <style:font-face svg:font-family="돋움" style:name="돋움"/>
    <style:font-face svg:font-family="돋움체" style:name="돋움체"/>
    <style:font-face svg:font-family="맑은 고딕" style:name="맑은 고딕"/>
    <style:font-face svg:font-family="바탕" style:name="바탕"/>
    <style:font-face svg:font-family="바탕체" style:name="바탕체"/>
    <style:font-face svg:font-family="새굴림" style:name="새굴림"/>
    <style:font-face svg:font-family="신명 신명조" style:name="신명 신명조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휴먼고딕" style:name="휴먼고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text-line-through-style="solid"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대비표GEN" style:display-name="대비표GEN" style:family="paragraph">
      <style:paragraph-properties fo:line-height="18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호" style:display-name="호" style:family="paragraph">
      <style:paragraph-properties fo:line-height="16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표그림내용" style:display-name="표그림내용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신세고딕" style:font-name-asian="#신세고딕" style:font-name-complex="#신세고딕" fo:font-family="#신세고딕" style:font-family-asian="#신세고딕" style:font-family-complex="#신세고딕" fo:font-size="9.50pt" style:font-size-asian="9.50pt" style:font-size-complex="9.50pt" fo:letter-spacing="0.00pt" fo:language="en" style:language-asian="ko" fo:country="US" style:country-asian="KR" style:letter-kerning="false"/>
    </style:style>
    <style:style style:name="가." style:display-name="가." style:family="paragraph">
      <style:paragraph-properties fo:line-height="160%" fo:text-align="justify" fo:margin-left="0.882cm" fo:margin-right="0cm" fo:text-indent="-0.706cm" fo:margin-top="0.176cm" fo:margin-bottom="0.353cm" fo:background-color="transparent" fo:border="none" style:shadow="none" style:text-autospace="none" style:vertical-align="auto" style:snap-to-layout-grid="fals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-0.70pt" fo:language="en" style:language-asian="ko" fo:country="US" style:country-asian="KR" fo:font-weight="bold" style:font-weight-asian="bold" style:font-weight-complex="bold" style:letter-kerning="false"/>
    </style:style>
    <style:style style:name="당구탱이~" style:display-name="당구탱이~" style:family="paragraph">
      <style:paragraph-properties fo:line-height="140%" fo:text-align="justify" fo:margin-left="1.841cm" fo:margin-right="0cm" fo:text-indent="-0.607cm" fo:margin-top="0cm" fo:margin-bottom="0cm" fo:background-color="transparent" fo:border="none" style:shadow="none" style:text-autospace="none" style:vertical-align="auto" style:snap-to-layout-grid="false">
        <style:tab-stops>
          <style:tab-stop style:position="1.256cm" style:type="right" style:leader-style="none"/>
        </style:tab-stops>
      </style:paragraph-properties>
      <style:text-properties style:text-line-through-style="solid" style:font-name="HY중고딕" style:font-name-asian="HY중고딕" style:font-name-complex="HY중고딕" fo:font-family="HY중고딕" style:font-family-asian="HY중고딕" style:font-family-complex="HY중고딕" fo:font-size="10.50pt" style:font-size-asian="10.50pt" style:font-size-complex="10.50pt" fo:letter-spacing="0.31pt" fo:language="en" style:language-asian="ko" fo:country="US" style:country-asian="KR" style:letter-kerning="false"/>
    </style:style>
    <style:style style:name="제목1" style:display-name="제목1" style:family="paragraph">
      <style:paragraph-properties fo:line-height="160%" fo:text-align="justify" fo:margin-left="0cm" fo:margin-right="0cm" fo:text-indent="0cm" fo:margin-top="0.353cm" fo:margin-bottom="0.176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본문16" style:display-name="본문1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6.00pt" style:font-size-asian="16.00pt" style:font-size-complex="16.00pt" fo:letter-spacing="-0.64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돋움" style:font-name-asian="돋움" style:font-name-complex="한컴바탕" fo:font-family="돋움" style:font-family-asian="돋움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fo:color="#0000ff" style:text-line-through-style="solid" style:font-name="새굴림" style:font-name-asian="새굴림" style:font-name-complex="한컴바탕" fo:font-family="새굴림" style:font-family-asian="새굴림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4" style:display-name="xl8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00%" fo:text-align="center" fo:margin-left="0cm" fo:margin-right="0cm" fo:text-indent="0cm" fo:margin-top="0cm" fo:margin-bottom="0cm" fo:background-color="#f2f2f2" fo:border="none" style:shadow="none" style:text-autospace="none" style:vertical-align="middle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6" style:display-name="xl8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돋움" style:font-name-asian="돋움" style:font-name-complex="돋움" fo:font-family="돋움" style:font-family-asian="돋움" style:font-family-complex="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2" style:display-name="xl82" style:family="paragraph">
      <style:paragraph-properties fo:line-height="100%" fo:text-align="center" fo:margin-left="0cm" fo:margin-right="0cm" fo:text-indent="0cm" fo:margin-top="0cm" fo:margin-bottom="0cm" fo:background-color="#f2f2f2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본문(신명 신명조11)" style:display-name="본문(신명 신명조11)" style:family="paragraph">
      <style:paragraph-properties fo:line-height="162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신명 신명조" style:font-name-asian="신명 신명조" style:font-name-complex="한양신명조" fo:font-family="신명 신명조" style:font-family-asian="신명 신명조" style:font-family-complex="한양신명조" fo:font-size="11.00pt" style:font-size-asian="11.00pt" style:font-size-complex="11.00pt" fo:letter-spacing="-0.88pt" fo:language="en" style:language-asian="ko" fo:country="US" style:country-asian="KR" style:letter-kerning="false"/>
    </style:style>
    <style:style style:name="발신기관/발신명의" style:display-name="발신기관/발신명의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체" style:font-name-asian="바탕체" style:font-name-complex="바탕체" fo:font-family="바탕체" style:font-family-asian="바탕체" style:font-family-complex="바탕체" fo:font-size="24.00pt" style:font-size-asian="24.00pt" style:font-size-complex="2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조" style:display-name="조" style:family="paragraph">
      <style:paragraph-properties fo:line-height="16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바탕글 사본1" style:display-name="바탕글 사본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표본문" style:display-name="표본문" style:family="paragraph">
      <style:paragraph-properties fo:line-height="0.459cm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#중명조" style:font-name-asian="#중명조" style:font-name-complex="#중명조" fo:font-family="#중명조" style:font-family-asian="#중명조" style:font-family-complex="#중명조" fo:font-size="9.48pt" style:font-size-asian="9.48pt" style:font-size-complex="9.48pt" fo:letter-spacing="-0.47pt" fo:language="en" style:language-asian="ko" fo:country="US" style:country-asian="KR" style:letter-kerning="false"/>
    </style:style>
    <style:style style:name="표내용_가운데" style:display-name="표내용_가운데" style:family="paragraph">
      <style:paragraph-properties fo:line-height="14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262626"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55pt" fo:language="en" style:language-asian="ko" fo:country="US" style:country-asian="KR" style:letter-kerning="false"/>
    </style:style>
    <style:style style:name="xl163" style:display-name="xl16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0" style:display-name="xl16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9" style:display-name="xl15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57" style:display-name="xl157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2" style:display-name="xl162" style:family="paragraph">
      <style:paragraph-properties fo:line-height="100%" fo:text-align="center" fo:margin-left="0cm" fo:margin-right="0cm" fo:text-indent="0cm" fo:margin-top="0cm" fo:margin-bottom="0cm" fo:background-color="#c6e0b4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1.^" style:display-name="1.^" style:family="paragraph">
      <style:paragraph-properties fo:line-height="170%" fo:text-align="justify" fo:margin-left="0cm" fo:margin-right="0cm" fo:text-indent="0cm" fo:margin-top="0.247cm" fo:margin-bottom="0.141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4.00pt" style:font-size-asian="14.00pt" style:font-size-complex="14.00pt" fo:letter-spacing="-0.70pt" fo:language="en" style:language-asian="ko" fo:country="US" style:country-asian="KR" fo:font-weight="bold" style:font-weight-asian="bold" style:font-weight-complex="bold" style:letter-kerning="false"/>
    </style:style>
    <style:style style:name="항" style:display-name="항" style:family="paragraph">
      <style:paragraph-properties fo:line-height="23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xl161" style:display-name="xl16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4" style:display-name="xl16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표/그림 제목" style:display-name="표/그림 제목" style:family="paragraph">
      <style:paragraph-properties fo:line-height="19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text-line-through-style="solid" style:font-name="휴먼고딕" style:font-name-asian="휴먼고딕" style:font-name-complex="휴먼고딕" fo:font-family="휴먼고딕" style:font-family-asian="휴먼고딕" style:font-family-complex="휴먼고딕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1cm" fo:margin-top="1.0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5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 제2025</dc:title>
    <dc:description/>
    <dc:subject/>
    <meta:keyword/>
    <dc:creator>김병학</dc:creator>
    <meta:creation-date>2012-03-26T05:00:23.000</meta:creation-date>
    <meta:print-date>60056-05-28T05:36:10.000000955</meta:print-date>
    <meta:generator>hwp/hangul/11, 0, 0, 65535/NAME="Red_Hat_Enterprise_Linux_Server"</meta:generator>
  </office:meta>
</office:document-meta>
</file>