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meta.xml"/>
  <manifest:file-entry manifest:media-type="text/xml" manifest:full-path="settings.xml"/>
  <manifest:file-entry manifest:media-type="text/xml" manifest:full-path="styles.xml"/>
</manifest:manifest>
</file>

<file path=content.xml><?xml version="1.0" encoding="utf-8"?>
<office:document-content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#신세고딕" style:name="#신세고딕"/>
    <style:font-face svg:font-family="Arial" style:name="Arial"/>
    <style:font-face svg:font-family="Arial Unicode MS" style:name="Arial Unicode MS"/>
    <style:font-face svg:font-family="Arial-BoldMT" style:name="Arial-BoldMT"/>
    <style:font-face svg:font-family="HCI Poppy" style:name="HCI Poppy"/>
    <style:font-face svg:font-family="HY그래픽" style:name="HY그래픽"/>
    <style:font-face svg:font-family="HY울릉도M" style:name="HY울릉도M"/>
    <style:font-face svg:font-family="HY중고딕" style:name="HY중고딕"/>
    <style:font-face svg:font-family="HY헤드라인M" style:name="HY헤드라인M"/>
    <style:font-face svg:font-family="굴림" style:name="굴림"/>
    <style:font-face svg:font-family="굴림체" style:name="굴림체"/>
    <style:font-face svg:font-family="돋움" style:name="돋움"/>
    <style:font-face svg:font-family="맑은 고딕" style:name="맑은 고딕"/>
    <style:font-face svg:font-family="바탕" style:name="바탕"/>
    <style:font-face svg:font-family="바탕체" style:name="바탕체"/>
    <style:font-face svg:font-family="산세리프" style:name="산세리프"/>
    <style:font-face svg:font-family="신명 견명조" style:name="신명 견명조"/>
    <style:font-face svg:font-family="한양견고딕" style:name="한양견고딕"/>
    <style:font-face svg:font-family="한양신명조" style:name="한양신명조"/>
    <style:font-face svg:font-family="한양중고딕" style:name="한양중고딕"/>
    <style:font-face svg:font-family="한컴돋움" style:name="한컴돋움"/>
    <style:font-face svg:font-family="한컴바탕" style:name="한컴바탕"/>
    <style:font-face svg:font-family="휴먼명조" style:name="휴먼명조"/>
    <style:font-face svg:font-family="휴먼아미체" style:name="휴먼아미체"/>
  </office:font-face-decls>
  <office:automatic-styles>
    <style:style style:name="T99" style:family="text">
      <style:text-properties fo:color="#000000" style:text-outline="false" style:text-line-through-style="solid" style:text-position="0% 100%" style:font-name="HCI Poppy" style:font-name-asian="휴먼명조" style:font-name-complex="바탕" fo:font-family="HCI Poppy" style:font-family-asian="휴먼명조" style:font-family-complex="바탕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7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3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1_0_MS1_b3" style:parent-style-name="Standard" style:master-page-name="Standard" style:family="paragraph">
      <style:paragraph-properties fo:line-height="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5.431cm" style:type="left" style:leader-style="none"/>
        </style:tab-stops>
      </style:paragraph-properties>
    </style:style>
    <style:style style:name="T101" style:family="text">
      <style:text-properties fo:color="#000000" style:text-outline="false" style:text-line-through-style="solid" style:text-position="0% 100%" style:font-name="굴림" style:font-name-asian="굴림" style:font-name-complex="굴림" fo:font-family="굴림" style:font-family-asian="굴림" style:font-family-complex="굴림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8_10" style:parent-style-name="머리말" style:family="paragraph">
      <style:paragraph-properties fo:line-height="11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17.000cm" style:type="right" style:leader-style="none"/>
        </style:tab-stops>
      </style:paragraph-properties>
    </style:style>
    <style:style style:name="T1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" style:family="table">
      <style:table-properties style:width="16.973cm" table:align="left" fo:margin="0cm" style:shadow="none" style:may-break-between-rows="false" table:border-model="collapsing"/>
    </style:style>
    <style:style style:name="Table1.A" style:family="table-column">
      <style:table-column-properties style:column-width="16.973cm"/>
    </style:style>
    <style:style style:name="Table1.1" style:family="table-row">
      <style:table-row-properties style:min-row-height="33.08pt" fo:keep-together="auto"/>
    </style:style>
    <style:style style:name="Table1.A1" style:family="table-cell">
      <style:table-cell-properties style:vertical-align="middle" style:shadow="none" fo:background-color="#f2f2f2" fo:border="0.05cm double #000000" style:border-line-width="0.017cm 0.008cm 0.017cm" fo:padding="0.049cm"/>
    </style:style>
    <style:style style:name="T13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8.00pt" style:font-size-asian="18.00pt" style:font-size-complex="1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7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06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4.00pt" style:font-size-asian="14.00pt" style:font-size-complex="14.00pt" fo:letter-spacing="-0.7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07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4.00pt" style:font-size-asian="14.00pt" style:font-size-complex="14.00pt" fo:letter-spacing="-0.4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9_0" style:parent-style-name="Standard" style:family="paragraph">
      <style:paragraph-properties fo:line-height="11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80_0" style:parent-style-name="Standard" style:family="paragraph">
      <style:paragraph-properties fo:line-height="113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5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4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3_0" style:parent-style-name="Standard" style:family="paragraph">
      <style:paragraph-properties fo:line-height="160%" fo:text-align="end" fo:margin-left="1.528cm" fo:margin-right="0cm" fo:text-indent="-1.528cm" fo:margin-top="0cm" fo:margin-bottom="0cm" fo:background-color="transparent" fo:border="none" style:shadow="none" style:text-autospace="none" style:vertical-align="auto" style:snap-to-layout-grid="false"/>
    </style:style>
    <style:style style:name="T77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2" style:family="table">
      <style:table-properties style:width="8.485cm" table:align="left" fo:margin="0cm" style:shadow="none" style:may-break-between-rows="false" table:border-model="collapsing"/>
    </style:style>
    <style:style style:name="Table2.A" style:family="table-column">
      <style:table-column-properties style:column-width="7.687cm"/>
    </style:style>
    <style:style style:name="Table2.B" style:family="table-column">
      <style:table-column-properties style:column-width="0.798cm"/>
    </style:style>
    <style:style style:name="Table2.1" style:family="table-row">
      <style:table-row-properties style:min-row-height="27.22pt" fo:keep-together="auto"/>
    </style:style>
    <style:style style:name="Table2.A1" style:family="table-cell">
      <style:table-cell-properties style:vertical-align="middle" style:shadow="none" fo:background-color="#ffffff" fo:border-top="0.012cm solid #000000" fo:border-bottom="0.04cm solid #000000" fo:border-left="0.012cm solid #000000" fo:border-right="none" fo:padding="0.049cm"/>
    </style:style>
    <style:style style:name="Table2.B1" style:family="table-cell">
      <style:table-cell-properties style:vertical-align="middle" style:shadow="none" fo:background-color="#ffffff" fo:border-top="none" fo:border-bottom="0.04cm solid #000000" fo:border-left="none" fo:border-right="none" fo:padding="0.049cm"/>
    </style:style>
    <style:style style:name="P81_0" style:parent-style-name="Standard" style:family="paragraph">
      <style:paragraph-properties fo:line-height="117%" fo:text-align="justify" fo:margin-left="1.009cm" fo:margin-right="0cm" fo:text-indent="-1.009cm" fo:margin-top="0cm" fo:margin-bottom="0cm" fo:background-color="transparent" fo:border="none" style:shadow="none" style:text-autospace="none" style:vertical-align="auto" style:snap-to-layout-grid="true"/>
    </style:style>
    <style:style style:name="T1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5_0" style:parent-style-name="Standard" style:family="paragraph">
      <style:paragraph-properties fo:line-height="160%" fo:text-align="justify" fo:margin-left="1.009cm" fo:margin-right="0cm" fo:text-indent="-1.009cm" fo:margin-top="0cm" fo:margin-bottom="0cm" fo:background-color="transparent" fo:border="none" style:shadow="none" style:text-autospace="none" style:vertical-align="auto" style:snap-to-layout-grid="true"/>
    </style:style>
    <style:style style:name="T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8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5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5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82_0" style:parent-style-name="Standard" style:family="paragraph">
      <style:paragraph-properties fo:line-height="124%" fo:text-align="justify" fo:margin-left="0.829cm" fo:margin-right="0cm" fo:text-indent="-0.829cm" fo:margin-top="0cm" fo:margin-bottom="0cm" fo:background-color="transparent" fo:border="none" style:shadow="none" style:text-autospace="none" style:vertical-align="auto" style:snap-to-layout-grid="false"/>
    </style:style>
    <style:style style:name="T8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4.00pt" style:font-size-asian="4.00pt" style:font-size-complex="4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4_0" style:parent-style-name="Standard" style:family="paragraph">
      <style:paragraph-properties fo:line-height="155%" fo:text-align="justify" fo:margin-left="1.115cm" fo:margin-right="0cm" fo:text-indent="-1.115cm" fo:margin-top="0cm" fo:margin-bottom="0cm" fo:background-color="transparent" fo:border="none" style:shadow="none" style:text-autospace="none" style:vertical-align="auto" style:snap-to-layout-grid="false"/>
    </style:style>
    <style:style style:name="T79" style:family="text">
      <style:text-properties fo:color="#000000" style:text-outline="false" style:text-line-through-style="solid" style:text-position="0% 100%" style:font-name="HCI Poppy" style:font-name-asian="휴먼명조" style:font-name-complex="바탕" fo:font-family="HCI Poppy" style:font-family-asian="휴먼명조" style:font-family-complex="바탕" fo:font-size="15.00pt" style:font-size-asian="15.00pt" style:font-size-complex="15.00pt" fo:letter-spacing="-1.3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83_0" style:parent-style-name="Standard" style:family="paragraph">
      <style:paragraph-properties fo:line-height="113%" fo:text-align="justify" fo:margin-left="0.887cm" fo:margin-right="0cm" fo:text-indent="-0.887cm" fo:margin-top="0cm" fo:margin-bottom="0cm" fo:background-color="transparent" fo:border="none" style:shadow="none" style:text-autospace="none" style:vertical-align="auto" style:snap-to-layout-grid="false"/>
    </style:style>
    <style:style style:name="T1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3" style:family="table">
      <style:table-properties style:width="15.689cm" table:align="left" fo:margin="0cm" style:shadow="none" style:may-break-between-rows="true" table:border-model="collapsing"/>
    </style:style>
    <style:style style:name="Table3.A" style:family="table-column">
      <style:table-column-properties style:column-width="2.619cm"/>
    </style:style>
    <style:style style:name="Table3.B" style:family="table-column">
      <style:table-column-properties style:column-width="6.013cm"/>
    </style:style>
    <style:style style:name="Table3.C" style:family="table-column">
      <style:table-column-properties style:column-width="4.316cm"/>
    </style:style>
    <style:style style:name="Table3.D" style:family="table-column">
      <style:table-column-properties style:column-width="2.741cm"/>
    </style:style>
    <style:style style:name="Table3.1" style:family="table-row">
      <style:table-row-properties style:min-row-height="20.48pt" fo:keep-together="auto"/>
    </style:style>
    <style:style style:name="Table3.A1" style:family="table-cell">
      <style:table-cell-properties style:vertical-align="middle" style:shadow="none" fo:background-color="#d2ebee" fo:border="0.012cm solid #000000" fo:padding-top="0.050cm" fo:padding-bottom="0.050cm" fo:padding-left="0.180cm" fo:padding-right="0.180cm"/>
    </style:style>
    <style:style style:name="Table3.B1" style:family="table-cell">
      <style:table-cell-properties style:vertical-align="middle" style:shadow="none" fo:background-color="#d2ebee" fo:border="0.012cm solid #000000" fo:padding-top="0.050cm" fo:padding-bottom="0.050cm" fo:padding-left="0.180cm" fo:padding-right="0.180cm"/>
    </style:style>
    <style:style style:name="Table3.C1" style:family="table-cell">
      <style:table-cell-properties style:vertical-align="middle" style:shadow="none" fo:background-color="#d2ebee" fo:border="0.012cm solid #000000" fo:padding-top="0.050cm" fo:padding-bottom="0.050cm" fo:padding-left="0.180cm" fo:padding-right="0.180cm"/>
    </style:style>
    <style:style style:name="Table3.D1" style:family="table-cell">
      <style:table-cell-properties style:vertical-align="middle" style:shadow="none" fo:background-color="#d2ebee" fo:border="0.012cm solid #000000" fo:padding-top="0.050cm" fo:padding-bottom="0.050cm" fo:padding-left="0.180cm" fo:padding-right="0.180cm"/>
    </style:style>
    <style:style style:name="Table3.2" style:family="table-row">
      <style:table-row-properties style:min-row-height="26.14pt" fo:keep-together="auto"/>
    </style:style>
    <style:style style:name="Table3.A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B2" style:family="table-cell">
      <style:table-cell-properties style:vertical-align="middle" style:shadow="none" fo:border-top="0.012cm soli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.C2" style:family="table-cell">
      <style:table-cell-properties style:vertical-align="middle" style:shadow="none" fo:border-top="0.012cm soli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.D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3" style:family="table-row">
      <style:table-row-properties style:min-row-height="26.14pt" fo:keep-together="auto"/>
    </style:style>
    <style:style style:name="Table3.B3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-top="0.050cm" fo:padding-bottom="0.050cm" fo:padding-left="0.180cm" fo:padding-right="0.180cm"/>
    </style:style>
    <style:style style:name="Table3.C3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-top="0.050cm" fo:padding-bottom="0.050cm" fo:padding-left="0.180cm" fo:padding-right="0.180cm"/>
    </style:style>
    <style:style style:name="P57_0" style:parent-style-name="Standard" style:family="paragraph">
      <style:paragraph-properties fo:line-height="150%" fo:text-align="justify" fo:margin-left="0.821cm" fo:margin-right="0cm" fo:text-indent="-0.821cm" fo:margin-top="0cm" fo:margin-bottom="0cm" fo:background-color="transparent" fo:border="none" style:shadow="none" style:text-autospace="none" style:vertical-align="auto" style:snap-to-layout-grid="false">
        <style:tab-stops>
          <style:tab-stop style:position="8.040cm" style:type="left" style:leader-style="none"/>
        </style:tab-stops>
      </style:paragraph-properties>
    </style:style>
    <style:style style:name="T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0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0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9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7_0" style:parent-style-name="Standard" style:family="paragraph">
      <style:paragraph-properties fo:line-height="140%" fo:text-align="justify" fo:margin-left="1.393cm" fo:margin-right="0cm" fo:text-indent="-1.393cm" fo:margin-top="0cm" fo:margin-bottom="0cm" fo:background-color="transparent" fo:border="none" style:shadow="none" style:text-autospace="none" style:vertical-align="auto" style:snap-to-layout-grid="false">
        <style:tab-stops>
          <style:tab-stop style:position="8.040cm" style:type="left" style:leader-style="none"/>
        </style:tab-stops>
      </style:paragraph-properties>
    </style:style>
    <style:style style:name="Table4" style:family="table">
      <style:table-properties style:width="15.720cm" table:align="left" fo:margin="0cm" style:shadow="none" style:may-break-between-rows="true" table:border-model="collapsing"/>
    </style:style>
    <style:style style:name="Table4.A" style:family="table-column">
      <style:table-column-properties style:column-width="4.615cm"/>
    </style:style>
    <style:style style:name="Table4.B" style:family="table-column">
      <style:table-column-properties style:column-width="11.105cm"/>
    </style:style>
    <style:style style:name="Table4.1" style:family="table-row">
      <style:table-row-properties style:min-row-height="20.48pt" fo:keep-together="auto"/>
    </style:style>
    <style:style style:name="Table4.A1" style:family="table-cell">
      <style:table-cell-properties style:vertical-align="middle" style:shadow="none" fo:background-color="#d2ebee" fo:border="0.012cm solid #000000" fo:padding-top="0.050cm" fo:padding-bottom="0.050cm" fo:padding-left="0.180cm" fo:padding-right="0.180cm"/>
    </style:style>
    <style:style style:name="Table4.B1" style:family="table-cell">
      <style:table-cell-properties style:vertical-align="middle" style:shadow="none" fo:background-color="#d2ebee" fo:border="0.012cm solid #000000" fo:padding-top="0.050cm" fo:padding-bottom="0.050cm" fo:padding-left="0.180cm" fo:padding-right="0.180cm"/>
    </style:style>
    <style:style style:name="Table4.2" style:family="table-row">
      <style:table-row-properties style:min-row-height="26.14pt" fo:keep-together="auto"/>
    </style:style>
    <style:style style:name="Table4.A2" style:family="table-cell">
      <style:table-cell-properties style:vertical-align="middle" style:shadow="none" fo:border-top="0.012cm soli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4.B2" style:family="table-cell">
      <style:table-cell-properties style:vertical-align="middle" style:shadow="none" fo:border-top="0.012cm soli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4.3" style:family="table-row">
      <style:table-row-properties style:min-row-height="26.14pt" fo:keep-together="auto"/>
    </style:style>
    <style:style style:name="Table4.A3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-top="0.050cm" fo:padding-bottom="0.050cm" fo:padding-left="0.180cm" fo:padding-right="0.180cm"/>
    </style:style>
    <style:style style:name="Table4.B3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-top="0.050cm" fo:padding-bottom="0.050cm" fo:padding-left="0.180cm" fo:padding-right="0.180cm"/>
    </style:style>
    <style:style style:name="P42_0" style:parent-style-name="Standard" style:family="paragraph">
      <style:paragraph-properties fo:line-height="170%" fo:text-align="justify" fo:margin-left="0.829cm" fo:margin-right="0cm" fo:text-indent="-0.829cm" fo:margin-top="0cm" fo:margin-bottom="0cm" fo:background-color="transparent" fo:border="none" style:shadow="none" style:text-autospace="none" style:vertical-align="auto" style:snap-to-layout-grid="false"/>
    </style:style>
    <style:style style:name="Table5" style:family="table">
      <style:table-properties style:width="8.485cm" table:align="left" fo:margin="0cm" style:shadow="none" style:may-break-between-rows="false" table:border-model="collapsing"/>
    </style:style>
    <style:style style:name="Table5.A" style:family="table-column">
      <style:table-column-properties style:column-width="7.687cm"/>
    </style:style>
    <style:style style:name="Table5.B" style:family="table-column">
      <style:table-column-properties style:column-width="0.798cm"/>
    </style:style>
    <style:style style:name="Table5.1" style:family="table-row">
      <style:table-row-properties style:min-row-height="27.22pt" fo:keep-together="auto"/>
    </style:style>
    <style:style style:name="Table5.A1" style:family="table-cell">
      <style:table-cell-properties style:vertical-align="middle" style:shadow="none" fo:background-color="#ffffff" fo:border-top="0.012cm solid #000000" fo:border-bottom="0.04cm solid #000000" fo:border-left="0.012cm solid #000000" fo:border-right="none" fo:padding="0.049cm"/>
    </style:style>
    <style:style style:name="Table5.B1" style:family="table-cell">
      <style:table-cell-properties style:vertical-align="middle" style:shadow="none" fo:background-color="#ffffff" fo:border-top="none" fo:border-bottom="0.04cm solid #000000" fo:border-left="none" fo:border-right="none" fo:padding="0.049cm"/>
    </style:style>
    <style:style style:name="P39_0" style:parent-style-name="Standard" style:family="paragraph">
      <style:paragraph-properties fo:line-height="170%" fo:text-align="justify" fo:margin-left="0.828cm" fo:margin-right="0cm" fo:text-indent="-0.828cm" fo:margin-top="0cm" fo:margin-bottom="0cm" fo:background-color="transparent" fo:border="none" style:shadow="none" style:text-autospace="none" style:vertical-align="auto" style:snap-to-layout-grid="false"/>
    </style:style>
    <style:style style:name="T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1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T4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0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3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2.7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1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0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1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0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3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84_0" style:parent-style-name="Standard" style:family="paragraph">
      <style:paragraph-properties fo:line-height="113%" fo:text-align="justify" fo:margin-left="0.935cm" fo:margin-right="0cm" fo:text-indent="-0.935cm" fo:margin-top="0cm" fo:margin-bottom="0cm" fo:background-color="transparent" fo:border="none" style:shadow="none" style:text-autospace="none" style:vertical-align="auto" style:snap-to-layout-grid="false"/>
    </style:style>
    <style:style style:name="T9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2.00pt" style:font-size-asian="2.00pt" style:font-size-complex="2.00pt" fo:letter-spacing="-0.2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03" style:family="text">
      <style:text-properties fo:color="#000000" style:text-outline="false" style:text-line-through-style="solid" style:text-position="super 58%" style:font-name="HCI Poppy" style:font-name-asian="휴먼명조" style:font-name-complex="바탕" fo:font-family="HCI Poppy" style:font-family-asian="휴먼명조" style:font-family-complex="바탕" fo:font-size="15.00pt" style:font-size-asian="15.00pt" style:font-size-complex="15.00pt" fo:letter-spacing="-1.3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4_0" style:parent-style-name="Standard" style:family="paragraph">
      <style:paragraph-properties fo:line-height="140%" fo:text-align="justify" fo:margin-left="0.856cm" fo:margin-right="0cm" fo:text-indent="-0.856cm" fo:margin-top="0cm" fo:margin-bottom="0cm" fo:background-color="transparent" fo:border="none" style:shadow="none" style:text-autospace="none" style:vertical-align="auto" style:snap-to-layout-grid="false">
        <style:tab-stops>
          <style:tab-stop style:position="8.040cm" style:type="left" style:leader-style="none"/>
        </style:tab-stops>
      </style:paragraph-properties>
    </style:style>
    <style:style style:name="T9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-1.8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5_0" style:parent-style-name="Standard" style:family="paragraph">
      <style:paragraph-properties fo:line-height="155%" fo:text-align="justify" fo:margin-left="0.935cm" fo:margin-right="0cm" fo:text-indent="-0.935cm" fo:margin-top="0cm" fo:margin-bottom="0cm" fo:background-color="transparent" fo:border="none" style:shadow="none" style:text-autospace="none" style:vertical-align="auto" style:snap-to-layout-grid="false"/>
    </style:style>
    <style:style style:name="Table6" style:family="table">
      <style:table-properties style:width="8.485cm" table:align="left" fo:margin="0cm" style:shadow="none" style:may-break-between-rows="false" table:border-model="collapsing"/>
    </style:style>
    <style:style style:name="Table6.A" style:family="table-column">
      <style:table-column-properties style:column-width="7.687cm"/>
    </style:style>
    <style:style style:name="Table6.B" style:family="table-column">
      <style:table-column-properties style:column-width="0.798cm"/>
    </style:style>
    <style:style style:name="Table6.1" style:family="table-row">
      <style:table-row-properties style:min-row-height="27.22pt" fo:keep-together="auto"/>
    </style:style>
    <style:style style:name="Table6.A1" style:family="table-cell">
      <style:table-cell-properties style:vertical-align="middle" style:shadow="none" fo:background-color="#ffffff" fo:border-top="0.012cm solid #000000" fo:border-bottom="0.04cm solid #000000" fo:border-left="0.012cm solid #000000" fo:border-right="none" fo:padding="0.049cm"/>
    </style:style>
    <style:style style:name="Table6.B1" style:family="table-cell">
      <style:table-cell-properties style:vertical-align="middle" style:shadow="none" fo:background-color="#ffffff" fo:border-top="none" fo:border-bottom="0.04cm solid #000000" fo:border-left="none" fo:border-right="none" fo:padding="0.049cm"/>
    </style:style>
    <style:style style:name="P85_0" style:parent-style-name="Standard" style:family="paragraph">
      <style:paragraph-properties fo:line-height="124%" fo:text-align="justify" fo:margin-left="0.825cm" fo:margin-right="0cm" fo:text-indent="-0.825cm" fo:margin-top="0cm" fo:margin-bottom="0cm" fo:background-color="transparent" fo:border="none" style:shadow="none" style:text-autospace="none" style:vertical-align="auto" style:snap-to-layout-grid="false"/>
    </style:style>
    <style:style style:name="T9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9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5_0" style:parent-style-name="Standard" style:family="paragraph">
      <style:paragraph-properties fo:line-height="140%" fo:text-align="justify" fo:margin-left="1.405cm" fo:margin-right="0cm" fo:text-indent="-1.405cm" fo:margin-top="0cm" fo:margin-bottom="0cm" fo:background-color="transparent" fo:border="none" style:shadow="none" style:text-autospace="none" style:vertical-align="auto" style:snap-to-layout-grid="false">
        <style:tab-stops>
          <style:tab-stop style:position="8.040cm" style:type="left" style:leader-style="none"/>
        </style:tab-stops>
      </style:paragraph-properties>
    </style:style>
    <style:style style:name="T9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6.00pt" style:font-size-asian="6.00pt" style:font-size-complex="6.00pt" fo:letter-spacing="-0.2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3_0" style:parent-style-name="Standard" style:family="paragraph">
      <style:paragraph-properties fo:line-height="150%" fo:text-align="justify" fo:margin-left="1.405cm" fo:margin-right="0cm" fo:text-indent="-1.405cm" fo:margin-top="0cm" fo:margin-bottom="0cm" fo:background-color="transparent" fo:border="none" style:shadow="none" style:text-autospace="none" style:vertical-align="auto" style:snap-to-layout-grid="false">
        <style:tab-stops>
          <style:tab-stop style:position="8.040cm" style:type="left" style:leader-style="none"/>
        </style:tab-stops>
      </style:paragraph-properties>
    </style:style>
    <style:style style:name="T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6_0" style:parent-style-name="Standard" style:family="paragraph">
      <style:paragraph-properties fo:line-height="170%" fo:text-align="center" fo:margin-left="0.987cm" fo:margin-right="0cm" fo:text-indent="-0.987cm" fo:margin-top="0cm" fo:margin-bottom="0cm" fo:background-color="transparent" fo:border="none" style:shadow="none" style:text-autospace="none" style:vertical-align="auto" style:snap-to-layout-grid="false"/>
    </style:style>
    <style:style style:name="Table7" style:family="table">
      <style:table-properties style:width="16.877cm" table:align="left" fo:margin="0cm" style:shadow="none" style:may-break-between-rows="true" table:border-model="collapsing"/>
    </style:style>
    <style:style style:name="Table7.A" style:family="table-column">
      <style:table-column-properties style:column-width="2.525cm"/>
    </style:style>
    <style:style style:name="Table7.B" style:family="table-column">
      <style:table-column-properties style:column-width="12.552cm"/>
    </style:style>
    <style:style style:name="Table7.C" style:family="table-column">
      <style:table-column-properties style:column-width="1.800cm"/>
    </style:style>
    <style:style style:name="Table7.1" style:family="table-row">
      <style:table-row-properties style:min-row-height="14.78pt" fo:keep-together="auto"/>
    </style:style>
    <style:style style:name="Table7.A1" style:family="table-cell">
      <style:table-cell-properties style:vertical-align="middle" style:shadow="none" fo:background-color="#d2ebee" fo:border-top="0.04cm solid #000000" fo:border-bottom="0.04cm solid #000000" fo:border-left="none" fo:border-right="0.01cm solid #000000"/>
    </style:style>
    <style:style style:name="Table7.B1" style:family="table-cell">
      <style:table-cell-properties style:vertical-align="middle" style:shadow="none" fo:background-color="#d2ebee" fo:border-top="0.04cm solid #000000" fo:border-bottom="0.04cm solid #000000" fo:border-left="0.01cm solid #000000" fo:border-right="0.01cm solid #000000"/>
    </style:style>
    <style:style style:name="Table7.C1" style:family="table-cell">
      <style:table-cell-properties style:vertical-align="middle" style:shadow="none" fo:background-color="#d2ebee" fo:border-top="0.04cm solid #000000" fo:border-bottom="0.04cm solid #000000" fo:border-left="0.01cm solid #000000" fo:border-right="none"/>
    </style:style>
    <style:style style:name="Table7.2" style:family="table-row">
      <style:table-row-properties style:min-row-height="14.78pt" fo:keep-together="auto"/>
    </style:style>
    <style:style style:name="Table7.A2" style:family="table-cell">
      <style:table-cell-properties style:vertical-align="middle" style:shadow="none" fo:border-top="0.04cm solid #000000" fo:border-bottom="0.01cm solid #000000" fo:border-left="none" fo:border-right="0.01cm solid #000000"/>
    </style:style>
    <style:style style:name="Table7.B2" style:family="table-cell">
      <style:table-cell-properties style:vertical-align="middle" style:shadow="none" fo:border-top="0.04cm solid #000000" fo:border-bottom="0.01cm solid #000000" fo:border-left="0.01cm solid #000000" fo:border-right="0.01cm solid #000000"/>
    </style:style>
    <style:style style:name="Table7.C2" style:family="table-cell">
      <style:table-cell-properties style:vertical-align="middle" style:shadow="none" fo:border-top="0.04cm solid #000000" fo:border-bottom="0.01cm solid #000000" fo:border-left="0.01cm solid #000000" fo:border-right="none"/>
    </style:style>
    <style:style style:name="Table7.3" style:family="table-row">
      <style:table-row-properties style:min-row-height="33.02pt" fo:keep-together="auto"/>
    </style:style>
    <style:style style:name="Table7.A3" style:family="table-cell">
      <style:table-cell-properties style:vertical-align="middle" style:shadow="none" fo:border-top="0.01cm solid #000000" fo:border-bottom="0.01cm solid #000000" fo:border-left="none" fo:border-right="0.01cm solid #000000"/>
    </style:style>
    <style:style style:name="Table7.B3" style:family="table-cell">
      <style:table-cell-properties style:vertical-align="middle" style:shadow="none" fo:border="0.01cm solid #000000"/>
    </style:style>
    <style:style style:name="Table7.C3" style:family="table-cell">
      <style:table-cell-properties style:vertical-align="middle" style:shadow="none" fo:border-top="0.01cm solid #000000" fo:border-bottom="0.01cm solid #000000" fo:border-left="0.01cm solid #000000" fo:border-right="none"/>
    </style:style>
    <style:style style:name="Table7.4" style:family="table-row">
      <style:table-row-properties style:min-row-height="33.02pt" fo:keep-together="auto"/>
    </style:style>
    <style:style style:name="Table7.A4" style:family="table-cell">
      <style:table-cell-properties style:vertical-align="middle" style:shadow="none" fo:border-top="0.01cm solid #000000" fo:border-bottom="0.01cm solid #000000" fo:border-left="none" fo:border-right="0.01cm solid #000000"/>
    </style:style>
    <style:style style:name="Table7.B4" style:family="table-cell">
      <style:table-cell-properties style:vertical-align="middle" style:shadow="none" fo:border="0.01cm solid #000000"/>
    </style:style>
    <style:style style:name="Table7.C4" style:family="table-cell">
      <style:table-cell-properties style:vertical-align="middle" style:shadow="none" fo:border-top="0.01cm solid #000000" fo:border-bottom="0.01cm solid #000000" fo:border-left="0.01cm solid #000000" fo:border-right="none"/>
    </style:style>
    <style:style style:name="Table7.5" style:family="table-row">
      <style:table-row-properties style:min-row-height="33.02pt" fo:keep-together="auto"/>
    </style:style>
    <style:style style:name="Table7.A5" style:family="table-cell">
      <style:table-cell-properties style:vertical-align="middle" style:shadow="none" fo:border-top="0.01cm solid #000000" fo:border-bottom="0.01cm solid #000000" fo:border-left="none" fo:border-right="0.01cm solid #000000"/>
    </style:style>
    <style:style style:name="Table7.B5" style:family="table-cell">
      <style:table-cell-properties style:vertical-align="middle" style:shadow="none" fo:border="0.01cm solid #000000"/>
    </style:style>
    <style:style style:name="Table7.C5" style:family="table-cell">
      <style:table-cell-properties style:vertical-align="middle" style:shadow="none" fo:border-top="0.01cm solid #000000" fo:border-bottom="0.01cm solid #000000" fo:border-left="0.01cm solid #000000" fo:border-right="none"/>
    </style:style>
    <style:style style:name="Table7.6" style:family="table-row">
      <style:table-row-properties style:min-row-height="51.26pt" fo:keep-together="auto"/>
    </style:style>
    <style:style style:name="Table7.A6" style:family="table-cell">
      <style:table-cell-properties style:vertical-align="middle" style:shadow="none" fo:border-top="0.01cm solid #000000" fo:border-bottom="0.01cm solid #000000" fo:border-left="none" fo:border-right="0.01cm solid #000000"/>
    </style:style>
    <style:style style:name="Table7.B6" style:family="table-cell">
      <style:table-cell-properties style:vertical-align="middle" style:shadow="none" fo:border="0.01cm solid #000000"/>
    </style:style>
    <style:style style:name="Table7.C6" style:family="table-cell">
      <style:table-cell-properties style:vertical-align="middle" style:shadow="none" fo:border-top="0.01cm solid #000000" fo:border-bottom="0.01cm solid #000000" fo:border-left="0.01cm solid #000000" fo:border-right="none"/>
    </style:style>
    <style:style style:name="Table7.7" style:family="table-row">
      <style:table-row-properties style:min-row-height="33.02pt" fo:keep-together="auto"/>
    </style:style>
    <style:style style:name="Table7.A7" style:family="table-cell">
      <style:table-cell-properties style:vertical-align="middle" style:shadow="none" fo:border-top="0.01cm solid #000000" fo:border-bottom="0.01cm solid #000000" fo:border-left="none" fo:border-right="0.01cm solid #000000"/>
    </style:style>
    <style:style style:name="Table7.B7" style:family="table-cell">
      <style:table-cell-properties style:vertical-align="middle" style:shadow="none" fo:border="0.01cm solid #000000"/>
    </style:style>
    <style:style style:name="Table7.C7" style:family="table-cell">
      <style:table-cell-properties style:vertical-align="middle" style:shadow="none" fo:border-top="0.01cm solid #000000" fo:border-bottom="0.01cm solid #000000" fo:border-left="0.01cm solid #000000" fo:border-right="none"/>
    </style:style>
    <style:style style:name="Table7.8" style:family="table-row">
      <style:table-row-properties style:min-row-height="14.79pt" fo:keep-together="auto"/>
    </style:style>
    <style:style style:name="Table7.A8" style:family="table-cell">
      <style:table-cell-properties style:vertical-align="middle" style:shadow="none" fo:border-top="0.01cm solid #000000" fo:border-bottom="0.04cm solid #000000" fo:border-left="none" fo:border-right="0.01cm solid #000000"/>
    </style:style>
    <style:style style:name="Table7.C8" style:family="table-cell">
      <style:table-cell-properties style:vertical-align="middle" style:shadow="none" fo:border-top="0.01cm solid #000000" fo:border-bottom="0.04cm solid #000000" fo:border-left="0.01cm solid #000000" fo:border-right="none"/>
    </style:style>
    <style:style style:name="T9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4.00pt" style:font-size-asian="4.00pt" style:font-size-complex="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0_0" style:parent-style-name="Standard" style:family="paragraph">
      <style:paragraph-properties fo:line-height="170%" fo:text-align="justify" fo:margin-left="0.987cm" fo:margin-right="0cm" fo:text-indent="-0.987cm" fo:margin-top="0cm" fo:margin-bottom="0cm" fo:background-color="transparent" fo:border="none" style:shadow="none" style:text-autospace="none" style:vertical-align="auto" style:snap-to-layout-grid="false"/>
    </style:style>
    <style:style style:name="T8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8" style:family="table">
      <style:table-properties style:width="16.852cm" table:align="left" style:shadow="none" style:may-break-between-rows="true" table:border-model="collapsing"/>
    </style:style>
    <style:style style:name="Table8.A" style:family="table-column">
      <style:table-column-properties style:column-width="2.600cm"/>
    </style:style>
    <style:style style:name="Table8.B" style:family="table-column">
      <style:table-column-properties style:column-width="12.552cm"/>
    </style:style>
    <style:style style:name="Table8.C" style:family="table-column">
      <style:table-column-properties style:column-width="1.700cm"/>
    </style:style>
    <style:style style:name="Table8.1" style:family="table-row">
      <style:table-row-properties style:min-row-height="18.22pt" fo:keep-together="auto"/>
    </style:style>
    <style:style style:name="Table8.A1" style:family="table-cell">
      <style:table-cell-properties style:vertical-align="middle" style:shadow="none" fo:background-color="#d2ebee" fo:border-top="0.04cm solid #000000" fo:border-bottom="0.04cm solid #000000" fo:border-left="none" fo:border-right="0.01cm solid #000000"/>
    </style:style>
    <style:style style:name="Table8.B1" style:family="table-cell">
      <style:table-cell-properties style:vertical-align="middle" style:shadow="none" fo:background-color="#d2ebee" fo:border-top="0.04cm solid #000000" fo:border-bottom="0.04cm solid #000000" fo:border-left="0.01cm solid #000000" fo:border-right="0.01cm solid #000000"/>
    </style:style>
    <style:style style:name="Table8.C1" style:family="table-cell">
      <style:table-cell-properties style:vertical-align="middle" style:shadow="none" fo:background-color="#d2ebee" fo:border-top="0.04cm solid #000000" fo:border-bottom="0.04cm solid #000000" fo:border-left="0.01cm solid #000000" fo:border-right="none"/>
    </style:style>
    <style:style style:name="Table8.2" style:family="table-row">
      <style:table-row-properties style:min-row-height="37.07pt" fo:keep-together="auto"/>
    </style:style>
    <style:style style:name="Table8.A2" style:family="table-cell">
      <style:table-cell-properties style:vertical-align="middle" style:shadow="none" fo:border-top="0.04cm solid #000000" fo:border-bottom="0.01cm solid #000000" fo:border-left="none" fo:border-right="0.01cm solid #000000"/>
    </style:style>
    <style:style style:name="Table8.B2" style:family="table-cell">
      <style:table-cell-properties style:vertical-align="middle" style:shadow="none" fo:border-top="0.04cm solid #000000" fo:border-bottom="0.01cm solid #000000" fo:border-left="0.01cm solid #000000" fo:border-right="0.01cm solid #000000"/>
    </style:style>
    <style:style style:name="Table8.C2" style:family="table-cell">
      <style:table-cell-properties style:vertical-align="middle" style:shadow="none" fo:border-top="0.04cm solid #000000" fo:border-bottom="0.01cm solid #000000" fo:border-left="0.01cm solid #000000" fo:border-right="none"/>
    </style:style>
    <style:style style:name="Table8.3" style:family="table-row">
      <style:table-row-properties style:min-row-height="55.91pt" fo:keep-together="auto"/>
    </style:style>
    <style:style style:name="Table8.A3" style:family="table-cell">
      <style:table-cell-properties style:vertical-align="middle" style:shadow="none" fo:border-top="0.01cm solid #000000" fo:border-bottom="0.01cm solid #000000" fo:border-left="none" fo:border-right="0.01cm solid #000000"/>
    </style:style>
    <style:style style:name="Table8.B3" style:family="table-cell">
      <style:table-cell-properties style:vertical-align="middle" style:shadow="none" fo:border="0.01cm solid #000000"/>
    </style:style>
    <style:style style:name="Table8.C3" style:family="table-cell">
      <style:table-cell-properties style:vertical-align="middle" style:shadow="none" fo:border-top="0.01cm solid #000000" fo:border-bottom="0.01cm solid #000000" fo:border-left="0.01cm solid #000000" fo:border-right="none"/>
    </style:style>
    <style:style style:name="Table8.4" style:family="table-row">
      <style:table-row-properties style:min-row-height="18.22pt" fo:keep-together="auto"/>
    </style:style>
    <style:style style:name="Table8.A4" style:family="table-cell">
      <style:table-cell-properties style:vertical-align="middle" style:shadow="none" fo:border-top="0.01cm solid #000000" fo:border-bottom="0.01cm solid #000000" fo:border-left="none" fo:border-right="0.01cm solid #000000"/>
    </style:style>
    <style:style style:name="Table8.B4" style:family="table-cell">
      <style:table-cell-properties style:vertical-align="middle" style:shadow="none" fo:border="0.01cm solid #000000"/>
    </style:style>
    <style:style style:name="Table8.C4" style:family="table-cell">
      <style:table-cell-properties style:vertical-align="middle" style:shadow="none" fo:border-top="0.01cm solid #000000" fo:border-bottom="0.01cm solid #000000" fo:border-left="0.01cm solid #000000" fo:border-right="none"/>
    </style:style>
    <style:style style:name="Table8.5" style:family="table-row">
      <style:table-row-properties style:min-row-height="37.07pt" fo:keep-together="auto"/>
    </style:style>
    <style:style style:name="Table8.A5" style:family="table-cell">
      <style:table-cell-properties style:vertical-align="middle" style:shadow="none" fo:border-top="0.01cm solid #000000" fo:border-bottom="0.01cm solid #000000" fo:border-left="none" fo:border-right="0.01cm solid #000000"/>
    </style:style>
    <style:style style:name="Table8.B5" style:family="table-cell">
      <style:table-cell-properties style:vertical-align="middle" style:shadow="none" fo:border="0.01cm solid #000000"/>
    </style:style>
    <style:style style:name="Table8.C5" style:family="table-cell">
      <style:table-cell-properties style:vertical-align="middle" style:shadow="none" fo:border-top="0.01cm solid #000000" fo:border-bottom="0.01cm solid #000000" fo:border-left="0.01cm solid #000000" fo:border-right="none"/>
    </style:style>
    <style:style style:name="Table8.6" style:family="table-row">
      <style:table-row-properties style:min-row-height="37.07pt" fo:keep-together="auto"/>
    </style:style>
    <style:style style:name="Table8.A6" style:family="table-cell">
      <style:table-cell-properties style:vertical-align="middle" style:shadow="none" fo:border-top="0.01cm solid #000000" fo:border-bottom="0.01cm solid #000000" fo:border-left="none" fo:border-right="0.01cm solid #000000"/>
    </style:style>
    <style:style style:name="Table8.B6" style:family="table-cell">
      <style:table-cell-properties style:vertical-align="middle" style:shadow="none" fo:border="0.01cm solid #000000"/>
    </style:style>
    <style:style style:name="Table8.C6" style:family="table-cell">
      <style:table-cell-properties style:vertical-align="middle" style:shadow="none" fo:border-top="0.01cm solid #000000" fo:border-bottom="0.01cm solid #000000" fo:border-left="0.01cm solid #000000" fo:border-right="none"/>
    </style:style>
    <style:style style:name="Table8.7" style:family="table-row">
      <style:table-row-properties style:min-row-height="37.07pt" fo:keep-together="auto"/>
    </style:style>
    <style:style style:name="Table8.A7" style:family="table-cell">
      <style:table-cell-properties style:vertical-align="middle" style:shadow="none" fo:border-top="0.01cm solid #000000" fo:border-bottom="0.01cm solid #000000" fo:border-left="none" fo:border-right="0.01cm solid #000000"/>
    </style:style>
    <style:style style:name="Table8.B7" style:family="table-cell">
      <style:table-cell-properties style:vertical-align="middle" style:shadow="none" fo:border="0.01cm solid #000000"/>
    </style:style>
    <style:style style:name="Table8.C7" style:family="table-cell">
      <style:table-cell-properties style:vertical-align="middle" style:shadow="none" fo:border-top="0.01cm solid #000000" fo:border-bottom="0.01cm solid #000000" fo:border-left="0.01cm solid #000000" fo:border-right="none"/>
    </style:style>
    <style:style style:name="Table8.8" style:family="table-row">
      <style:table-row-properties style:min-row-height="18.19pt" fo:keep-together="auto"/>
    </style:style>
    <style:style style:name="Table8.A8" style:family="table-cell">
      <style:table-cell-properties style:vertical-align="middle" style:shadow="none" fo:border-top="0.01cm solid #000000" fo:border-bottom="0.04cm solid #000000" fo:border-left="none" fo:border-right="0.01cm solid #000000"/>
    </style:style>
    <style:style style:name="Table8.C8" style:family="table-cell">
      <style:table-cell-properties style:vertical-align="middle" style:shadow="none" fo:border-top="0.01cm solid #000000" fo:border-bottom="0.04cm solid #000000" fo:border-left="0.01cm solid #000000" fo:border-right="none"/>
    </style:style>
    <style:style style:name="P63_0" style:parent-style-name="Standard" style:family="paragraph">
      <style:paragraph-properties fo:line-height="170%" fo:text-align="justify" fo:margin-left="1.678cm" fo:margin-right="0cm" fo:text-indent="-1.678cm" fo:margin-top="0cm" fo:margin-bottom="0cm" fo:background-color="transparent" fo:border="none" style:shadow="none" style:text-autospace="none" style:vertical-align="auto" style:snap-to-layout-grid="false"/>
    </style:style>
    <style:style style:name="T81" style:family="text">
      <style:text-properties fo:color="#ff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T110" style:family="text">
      <style:text-properties fo:color="#000000" style:text-outline="false" style:text-line-through-style="solid" style:text-position="0% 100%" style:font-name="HCI Poppy" style:font-name-asian="휴먼명조" style:font-name-complex="바탕" fo:font-family="HCI Poppy" style:font-family-asian="휴먼명조" style:font-family-complex="바탕" fo:font-size="13.00pt" style:font-size-asian="13.00pt" style:font-size-complex="13.00pt" fo:letter-spacing="-1.17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3" style:family="text">
      <style:text-properties fo:color="#000000" style:text-outline="false" style:text-line-through-style="solid" style:text-position="0% 100%" style:font-name="HCI Poppy" style:font-name-asian="휴먼명조" style:font-name-complex="바탕" fo:font-family="HCI Poppy" style:font-family-asian="휴먼명조" style:font-family-complex="바탕" fo:font-size="15.00pt" style:font-size-asian="15.00pt" style:font-size-complex="15.00pt" fo:letter-spacing="-1.8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9" style:family="table">
      <style:table-properties style:width="7.487cm" table:align="left" fo:margin="0cm" style:shadow="none" style:may-break-between-rows="false" table:border-model="collapsing"/>
    </style:style>
    <style:style style:name="Table9.A" style:family="table-column">
      <style:table-column-properties style:column-width="6.689cm"/>
    </style:style>
    <style:style style:name="Table9.B" style:family="table-column">
      <style:table-column-properties style:column-width="0.798cm"/>
    </style:style>
    <style:style style:name="Table9.1" style:family="table-row">
      <style:table-row-properties style:min-row-height="30.05pt" fo:keep-together="auto"/>
    </style:style>
    <style:style style:name="Table9.A1" style:family="table-cell">
      <style:table-cell-properties style:vertical-align="middle" style:shadow="none" fo:background-color="#ffffff" fo:border-top="0.012cm solid #000000" fo:border-bottom="0.04cm solid #000000" fo:border-left="0.012cm solid #000000" fo:border-right="none" fo:padding="0.049cm"/>
    </style:style>
    <style:style style:name="Table9.B1" style:family="table-cell">
      <style:table-cell-properties style:vertical-align="middle" style:shadow="none" fo:background-color="#ffffff" fo:border-top="none" fo:border-bottom="0.04cm solid #000000" fo:border-left="none" fo:border-right="none" fo:padding="0.049cm"/>
    </style:style>
    <style:style style:name="P30_0" style:parent-style-name="Standard" style:family="paragraph">
      <style:paragraph-properties fo:line-height="150%" fo:text-align="justify" fo:margin-left="1.073cm" fo:margin-right="0cm" fo:text-indent="-1.073cm" fo:margin-top="0cm" fo:margin-bottom="0cm" fo:background-color="transparent" fo:border="none" style:shadow="none" style:text-autospace="none" style:vertical-align="auto" style:snap-to-layout-grid="false"/>
    </style:style>
    <style:style style:name="T4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8_0" style:parent-style-name="Standard" style:family="paragraph">
      <style:paragraph-properties fo:line-height="180%" fo:text-align="justify" fo:margin-left="0.773cm" fo:margin-right="0cm" fo:text-indent="-0.808cm" fo:margin-top="0cm" fo:margin-bottom="0cm" fo:background-color="transparent" fo:border="none" style:shadow="none" style:text-autospace="none" style:vertical-align="auto" style:snap-to-layout-grid="false"/>
    </style:style>
    <style:style style:name="T39" style:family="text">
      <style:text-properties fo:color="#000000" style:text-outline="false" style:text-line-through-style="solid" style:text-position="0% 100%" style:font-name="HCI Poppy" style:font-name-asian="휴먼명조" style:font-name-complex="바탕" fo:font-family="HCI Poppy" style:font-family-asian="휴먼명조" style:font-family-complex="바탕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7" style:family="text">
      <style:text-properties fo:color="#000000" style:text-outline="false" style:text-line-through-style="solid" style:text-position="0% 100%" style:font-name="HCI Poppy" style:font-name-asian="휴먼명조" style:font-name-complex="바탕" fo:font-family="HCI Poppy" style:font-family-asian="휴먼명조" style:font-family-complex="바탕" fo:font-size="15.00pt" style:font-size-asian="15.00pt" style:font-size-complex="15.00pt" fo:letter-spacing="-0.1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86_0" style:parent-style-name="Standard" style:family="paragraph">
      <style:paragraph-properties fo:line-height="117%" fo:text-align="justify" fo:margin-left="1.033cm" fo:margin-right="0cm" fo:text-indent="-1.033cm" fo:margin-top="0cm" fo:margin-bottom="0cm" fo:background-color="transparent" fo:border="none" style:shadow="none" style:text-autospace="none" style:vertical-align="auto" style:snap-to-layout-grid="false"/>
    </style:style>
    <style:style style:name="T10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0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87_0" style:parent-style-name="Standard" style:family="paragraph">
      <style:paragraph-properties fo:line-height="117%" fo:text-align="justify" fo:margin-left="1.537cm" fo:margin-right="0cm" fo:text-indent="-1.537cm" fo:margin-top="0cm" fo:margin-bottom="0cm" fo:background-color="transparent" fo:border="none" style:shadow="none" style:text-autospace="none" style:vertical-align="auto" style:snap-to-layout-grid="false"/>
    </style:style>
    <style:style style:name="P37_0" style:parent-style-name="Standard" style:family="paragraph">
      <style:paragraph-properties fo:line-height="160%" fo:text-align="justify" fo:margin-left="1.033cm" fo:margin-right="0cm" fo:text-indent="-1.033cm" fo:margin-top="0cm" fo:margin-bottom="0cm" fo:background-color="transparent" fo:border="none" style:shadow="none" style:text-autospace="none" style:vertical-align="auto" style:snap-to-layout-grid="false"/>
    </style:style>
    <style:style style:name="T11" style:family="text">
      <style:text-properties fo:color="#000000" style:text-outline="false" style:text-line-through-style="solid" style:text-position="0% 100%" style:font-name="HCI Poppy" style:font-name-asian="휴먼명조" style:font-name-complex="바탕" fo:font-family="HCI Poppy" style:font-family-asian="휴먼명조" style:font-family-complex="바탕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_0" style:parent-style-name="Standar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3" style:family="text">
      <style:text-properties fo:color="#000000" style:text-outline="false" style:text-line-through-style="solid" style:text-position="0% 100%" style:font-name="HCI Poppy" style:font-name-asian="휴먼명조" style:font-name-complex="바탕" fo:font-family="HCI Poppy" style:font-family-asian="휴먼명조" style:font-family-complex="바탕" fo:font-size="18.00pt" style:font-size-asian="18.00pt" style:font-size-complex="1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88_0" style:parent-style-name="Standard" style:family="paragraph">
      <style:paragraph-properties fo:line-height="95%" fo:text-align="center" fo:margin-left="0.353cm" fo:margin-right="0.353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0.529cm" style:type="left" style:leader-style="none"/>
          <style:tab-stop style:position="1.058cm" style:type="left" style:leader-style="none"/>
          <style:tab-stop style:position="1.587cm" style:type="left" style:leader-style="none"/>
          <style:tab-stop style:position="2.117cm" style:type="left" style:leader-style="none"/>
          <style:tab-stop style:position="2.646cm" style:type="left" style:leader-style="none"/>
          <style:tab-stop style:position="3.175cm" style:type="left" style:leader-style="none"/>
          <style:tab-stop style:position="3.704cm" style:type="left" style:leader-style="none"/>
          <style:tab-stop style:position="4.233cm" style:type="left" style:leader-style="none"/>
          <style:tab-stop style:position="4.762cm" style:type="left" style:leader-style="none"/>
          <style:tab-stop style:position="5.292cm" style:type="left" style:leader-style="none"/>
          <style:tab-stop style:position="5.821cm" style:type="left" style:leader-style="none"/>
          <style:tab-stop style:position="6.350cm" style:type="left" style:leader-style="none"/>
          <style:tab-stop style:position="6.879cm" style:type="left" style:leader-style="none"/>
          <style:tab-stop style:position="7.408cm" style:type="left" style:leader-style="none"/>
          <style:tab-stop style:position="7.937cm" style:type="left" style:leader-style="none"/>
          <style:tab-stop style:position="8.467cm" style:type="left" style:leader-style="none"/>
          <style:tab-stop style:position="8.996cm" style:type="left" style:leader-style="none"/>
          <style:tab-stop style:position="9.525cm" style:type="left" style:leader-style="none"/>
          <style:tab-stop style:position="10.054cm" style:type="left" style:leader-style="none"/>
          <style:tab-stop style:position="10.583cm" style:type="left" style:leader-style="none"/>
          <style:tab-stop style:position="11.112cm" style:type="left" style:leader-style="none"/>
          <style:tab-stop style:position="11.642cm" style:type="left" style:leader-style="none"/>
          <style:tab-stop style:position="12.171cm" style:type="left" style:leader-style="none"/>
          <style:tab-stop style:position="12.700cm" style:type="left" style:leader-style="none"/>
          <style:tab-stop style:position="13.229cm" style:type="left" style:leader-style="none"/>
          <style:tab-stop style:position="13.758cm" style:type="left" style:leader-style="none"/>
          <style:tab-stop style:position="14.287cm" style:type="left" style:leader-style="none"/>
          <style:tab-stop style:position="14.817cm" style:type="left" style:leader-style="none"/>
          <style:tab-stop style:position="15.346cm" style:type="left" style:leader-style="none"/>
          <style:tab-stop style:position="15.875cm" style:type="left" style:leader-style="none"/>
          <style:tab-stop style:position="16.404cm" style:type="left" style:leader-style="none"/>
          <style:tab-stop style:position="16.933cm" style:type="left" style:leader-style="none"/>
          <style:tab-stop style:position="17.462cm" style:type="left" style:leader-style="none"/>
          <style:tab-stop style:position="17.992cm" style:type="left" style:leader-style="none"/>
          <style:tab-stop style:position="18.521cm" style:type="left" style:leader-style="none"/>
          <style:tab-stop style:position="19.050cm" style:type="left" style:leader-style="none"/>
          <style:tab-stop style:position="19.579cm" style:type="left" style:leader-style="none"/>
          <style:tab-stop style:position="20.108cm" style:type="left" style:leader-style="none"/>
          <style:tab-stop style:position="20.637cm" style:type="left" style:leader-style="none"/>
          <style:tab-stop style:position="21.167cm" style:type="left" style:leader-style="none"/>
        </style:tab-stops>
      </style:paragraph-properties>
    </style:style>
    <style:style style:name="T58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55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89_0" style:parent-style-name="Standard" style:family="paragraph">
      <style:paragraph-properties fo:line-height="161%" fo:text-align="justify" fo:margin-left="1.266cm" fo:margin-right="0cm" fo:text-indent="-1.266cm" fo:margin-top="0cm" fo:margin-bottom="0cm" fo:background-color="transparent" fo:border="none" style:shadow="none" style:text-autospace="none" style:vertical-align="auto" style:snap-to-layout-grid="false"/>
    </style:style>
    <style:style style:name="T48" style:family="text">
      <style:text-properties fo:color="#000000" style:text-outline="false" style:text-line-through-style="solid" style:text-position="0% 100%" style:font-name="HCI Poppy" style:font-name-asian="휴먼명조" style:font-name-complex="바탕" fo:font-family="HCI Poppy" style:font-family-asian="휴먼명조" style:font-family-complex="바탕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9_0" style:parent-style-name="Standard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1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6_0" style:parent-style-name="Standard" style:family="paragraph">
      <style:paragraph-properties fo:line-height="13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87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8_0" style:parent-style-name="Standard" style:family="paragraph">
      <style:paragraph-properties fo:line-height="13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8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text:list-style style:name="BL1">
      <text:list-level-style-bullet text:level="1" text:bullet-char="-">
        <style:list-level-properties text:list-level-position-and-space-mode="label-alignment">
          <style:list-level-label-alignment fo:margin-left="1.270cm" fo:text-indent="-0.635cm" text:label-followed-by="listtab" text:list-tab-stop-position="1.270cm"/>
        </style:list-level-properties>
        <style:text-properties style:font-name="DejaVu Serif"/>
      </text:list-level-style-bullet>
      <text:list-level-style-bullet text:level="2" text:bullet-char="-">
        <style:list-level-properties text:list-level-position-and-space-mode="label-alignment">
          <style:list-level-label-alignment fo:margin-left="1.270cm" fo:text-indent="-0.635cm" text:label-followed-by="listtab" text:list-tab-stop-position="1.270cm"/>
        </style:list-level-properties>
        <style:text-properties style:font-name="DejaVu Serif"/>
      </text:list-level-style-bullet>
      <text:list-level-style-bullet text:level="3" text:bullet-char="-">
        <style:list-level-properties text:list-level-position-and-space-mode="label-alignment">
          <style:list-level-label-alignment fo:margin-left="1.270cm" fo:text-indent="-0.635cm" text:label-followed-by="listtab" text:list-tab-stop-position="1.270cm"/>
        </style:list-level-properties>
        <style:text-properties style:font-name="DejaVu Serif"/>
      </text:list-level-style-bullet>
      <text:list-level-style-bullet text:level="4" text:bullet-char="-">
        <style:list-level-properties text:list-level-position-and-space-mode="label-alignment">
          <style:list-level-label-alignment fo:margin-left="1.270cm" fo:text-indent="-0.635cm" text:label-followed-by="listtab" text:list-tab-stop-position="1.270cm"/>
        </style:list-level-properties>
        <style:text-properties style:font-name="DejaVu Serif"/>
      </text:list-level-style-bullet>
      <text:list-level-style-bullet text:level="5" text:bullet-char="-">
        <style:list-level-properties text:list-level-position-and-space-mode="label-alignment">
          <style:list-level-label-alignment fo:margin-left="1.270cm" fo:text-indent="-0.635cm" text:label-followed-by="listtab" text:list-tab-stop-position="1.270cm"/>
        </style:list-level-properties>
        <style:text-properties style:font-name="DejaVu Serif"/>
      </text:list-level-style-bullet>
      <text:list-level-style-bullet text:level="6" text:bullet-char="-">
        <style:list-level-properties text:list-level-position-and-space-mode="label-alignment">
          <style:list-level-label-alignment fo:margin-left="1.270cm" fo:text-indent="-0.635cm" text:label-followed-by="listtab" text:list-tab-stop-position="1.270cm"/>
        </style:list-level-properties>
        <style:text-properties style:font-name="DejaVu Serif"/>
      </text:list-level-style-bullet>
      <text:list-level-style-bullet text:level="7" text:bullet-char="-">
        <style:list-level-properties text:list-level-position-and-space-mode="label-alignment">
          <style:list-level-label-alignment fo:margin-left="1.270cm" fo:text-indent="-0.635cm" text:label-followed-by="listtab" text:list-tab-stop-position="1.270cm"/>
        </style:list-level-properties>
        <style:text-properties style:font-name="DejaVu Serif"/>
      </text:list-level-style-bullet>
      <text:list-level-style-bullet text:level="8" text:bullet-char="-">
        <style:list-level-properties text:list-level-position-and-space-mode="label-alignment">
          <style:list-level-label-alignment fo:margin-left="1.270cm" fo:text-indent="-0.635cm" text:label-followed-by="listtab" text:list-tab-stop-position="1.270cm"/>
        </style:list-level-properties>
        <style:text-properties style:font-name="DejaVu Serif"/>
      </text:list-level-style-bullet>
      <text:list-level-style-bullet text:level="9" text:bullet-char="-">
        <style:list-level-properties text:list-level-position-and-space-mode="label-alignment">
          <style:list-level-label-alignment fo:margin-left="1.270cm" fo:text-indent="-0.635cm" text:label-followed-by="listtab" text:list-tab-stop-position="1.270cm"/>
        </style:list-level-properties>
        <style:text-properties style:font-name="DejaVu Serif"/>
      </text:list-level-style-bullet>
      <text:list-level-style-bullet text:level="10" text:bullet-char="-">
        <style:list-level-properties text:list-level-position-and-space-mode="label-alignment">
          <style:list-level-label-alignment fo:margin-left="1.270cm" fo:text-indent="-0.635cm" text:label-followed-by="listtab" text:list-tab-stop-position="1.270cm"/>
        </style:list-level-properties>
        <style:text-properties style:font-name="DejaVu Serif"/>
      </text:list-level-style-bullet>
    </text:list-style>
    <style:style style:name="P59_0" style:parent-style-name="Standard" style:list-style-name="BL1" style:family="paragraph">
      <style:paragraph-properties fo:line-height="130%" fo:text-align="justify" fo:margin-left="0.176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67_0" style:parent-style-name="Standard" style:list-style-name="BL1" style:family="paragraph">
      <style:paragraph-properties fo:line-height="130%" fo:text-align="justify" fo:margin-left="0.766cm" fo:margin-right="0cm" fo:text-indent="-0.589cm" fo:margin-top="0cm" fo:margin-bottom="0cm" fo:background-color="transparent" fo:border="none" style:shadow="none" style:text-autospace="none" style:vertical-align="auto" style:snap-to-layout-grid="false"/>
    </style:style>
    <style:style style:name="P62_0" style:parent-style-name="Standard" style:family="paragraph">
      <style:paragraph-properties fo:line-height="130%" fo:text-align="center" fo:margin-left="0.642cm" fo:margin-right="0cm" fo:text-indent="-0.642cm" fo:margin-top="0cm" fo:margin-bottom="0cm" fo:background-color="transparent" fo:border="none" style:shadow="none" style:text-autospace="none" style:vertical-align="auto" style:snap-to-layout-grid="false"/>
    </style:style>
    <style:style style:name="T2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1_0" style:parent-style-name="Standard" style:list-style-name="BL1" style:family="paragraph">
      <style:paragraph-properties fo:line-height="130%" fo:text-align="justify" fo:margin-left="0.848cm" fo:margin-right="0cm" fo:text-indent="-0.672cm" fo:margin-top="0cm" fo:margin-bottom="0cm" fo:background-color="transparent" fo:border="none" style:shadow="none" style:text-autospace="none" style:vertical-align="auto" style:snap-to-layout-grid="false"/>
    </style:style>
    <style:style style:name="T25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0.4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0.77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0.77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90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0.5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4_0" style:parent-style-name="Standard" style:family="paragraph">
      <style:paragraph-properties fo:line-height="130%" fo:text-align="justify" fo:margin-left="0.528cm" fo:margin-right="0cm" fo:text-indent="-0.423cm" fo:margin-top="0cm" fo:margin-bottom="0cm" fo:background-color="transparent" fo:border="none" style:shadow="none" style:text-autospace="none" style:vertical-align="auto" style:snap-to-layout-grid="false"/>
    </style:style>
    <style:style style:name="P56_0_b2" style:parent-style-name="Standard" style:family="paragraph">
      <style:paragraph-properties fo:line-height="13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5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0.2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5_0" style:parent-style-name="Standard" style:family="paragraph">
      <style:paragraph-properties fo:line-height="130%" fo:text-align="justify" fo:margin-left="0.534cm" fo:margin-right="0cm" fo:text-indent="-0.429cm" fo:margin-top="0cm" fo:margin-bottom="0cm" fo:background-color="transparent" fo:border="none" style:shadow="none" style:text-autospace="none" style:vertical-align="auto" style:snap-to-layout-grid="false"/>
    </style:style>
    <style:style style:name="P68_0" style:parent-style-name="Standard" style:family="paragraph">
      <style:paragraph-properties fo:line-height="130%" fo:text-align="justify" fo:margin-left="0.728cm" fo:margin-right="0cm" fo:text-indent="-0.622cm" fo:margin-top="0cm" fo:margin-bottom="0cm" fo:background-color="transparent" fo:border="none" style:shadow="none" style:text-autospace="none" style:vertical-align="auto" style:snap-to-layout-grid="false"/>
    </style:style>
    <style:style style:name="T8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0.9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0.5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9_0" style:parent-style-name="Standard" style:family="paragraph">
      <style:paragraph-properties fo:line-height="130%" fo:text-align="justify" fo:margin-left="0.552cm" fo:margin-right="0cm" fo:text-indent="-0.446cm" fo:margin-top="0cm" fo:margin-bottom="0cm" fo:background-color="transparent" fo:border="none" style:shadow="none" style:text-autospace="none" style:vertical-align="auto" style:snap-to-layout-grid="false"/>
    </style:style>
    <style:style style:name="P70_0" style:parent-style-name="Standard" style:list-style-name="BL1" style:family="paragraph">
      <style:paragraph-properties fo:line-height="130%" fo:text-align="justify" fo:margin-left="0.106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91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0.2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9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0.8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1_0" style:parent-style-name="Standard" style:family="paragraph">
      <style:paragraph-properties fo:line-height="130%" fo:text-align="justify" fo:margin-left="0.525cm" fo:margin-right="0cm" fo:text-indent="-0.419cm" fo:margin-top="0cm" fo:margin-bottom="0cm" fo:background-color="transparent" fo:border="none" style:shadow="none" style:text-autospace="none" style:vertical-align="auto" style:snap-to-layout-grid="false"/>
    </style:style>
    <style:style style:name="P72_0" style:parent-style-name="Standard" style:list-style-name="BL1" style:family="paragraph">
      <style:paragraph-properties fo:line-height="130%" fo:text-align="justify" fo:margin-left="0.778cm" fo:margin-right="0cm" fo:text-indent="-0.672cm" fo:margin-top="0cm" fo:margin-bottom="0cm" fo:background-color="transparent" fo:border="none" style:shadow="none" style:text-autospace="none" style:vertical-align="auto" style:snap-to-layout-grid="false"/>
    </style:style>
    <style:style style:name="T8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0.6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infakeframe_gr0" style:parent-style-name="Frame" style:family="graphic">
      <style:graphic-properties fo:min-width="16.973cm" fo:min-height="1.167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1" style:parent-style-name="Frame" style:family="graphic">
      <style:graphic-properties fo:min-width="8.485cm" fo:min-height="0.960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2" style:parent-style-name="Frame" style:family="graphic">
      <style:graphic-properties fo:min-width="15.689cm" fo:min-height="2.567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" style:parent-style-name="Frame" style:family="graphic">
      <style:graphic-properties fo:min-width="15.720cm" fo:min-height="2.567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4" style:parent-style-name="Frame" style:family="graphic">
      <style:graphic-properties fo:min-width="8.485cm" fo:min-height="0.960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5" style:parent-style-name="Frame" style:family="graphic">
      <style:graphic-properties fo:min-width="8.485cm" fo:min-height="0.960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6" style:parent-style-name="Frame" style:family="graphic">
      <style:graphic-properties fo:min-width="16.877cm" fo:min-height="8.032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7" style:parent-style-name="Frame" style:family="graphic">
      <style:graphic-properties fo:min-width="7.487cm" fo:min-height="1.060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</office:automatic-styles>
  <office:body>
    <office:text>
      <text:p text:style-name="P51_0_MS1_b3"><text:span text:style-name="T99"/><text:span text:style-name="T99"/><text:span text:style-name="T57"/></text:p>
      <text:p text:style-name="P78_10"><text:span text:style-name="T101">과학기술정보통신부 공고 제2026-0891호</text:span></text:p>
      <text:p text:style-name="P78_10"><text:span text:style-name="T18"><draw:frame draw:style-name="tableinfakeframe_gr0" svg:x="0cm" svg:y="0cm" draw:z-index="0" text:anchor-type="as-char"><draw:text-box><table:table table:style-name="Table1"><table:table-column table:style-name="Table1.A"/><table:table-row table:style-name="Table1.1"><table:table-cell table:style-name="Table1.A1" office:value-type="string"><text:p text:style-name="P88_0"><text:span text:style-name="T3">2026년 클라우드 산업대상 공모</text:span></text:p></table:table-cell></table:table-row></table:table></draw:text-box></draw:frame></text:span><text:span text:style-name="T13"/></text:p>
      <text:p text:style-name="P79_0"><text:span text:style-name="T17"><text:s/><text:s text:c="1"/></text:span><text:span text:style-name="T106">과학기술정보통신부는 경쟁력을 갖춘 우수한 클라우드 관련 제품,</text:span><text:span text:style-name="T107"><text:s/>서비스를</text:span><text:span text:style-name="T17"><text:s/>개발 또는 활용한 사례를 발굴하여 시상하고자 2026년 클라우드 산업대상을 다음과 같이 공고합니다.</text:span></text:p>
      <text:p text:style-name="P79_0"><text:span text:style-name="T17"/></text:p>
      <text:p text:style-name="P80_0"><text:span text:style-name="T17">2026년 8월 18일</text:span></text:p>
      <text:p text:style-name="P80_0"><text:span text:style-name="T17">부총리 겸 과학기술정보통신부 장관</text:span></text:p>
      <text:p text:style-name="P80_0"><text:span text:style-name="T17">정보통신산업진흥원장</text:span></text:p>
      <text:p text:style-name="P53_0"><text:span text:style-name="T59"><text:s/><text:s text:c="14"/></text:span></text:p>
      <text:p text:style-name="P81_0"><text:span text:style-name="T77"><draw:frame draw:style-name="tableinfakeframe_gr1" svg:x="0cm" svg:y="0cm" draw:z-index="1" text:anchor-type="as-char"><draw:text-box><table:table table:style-name="Table2"><table:table-column table:style-name="Table2.A"/><table:table-column table:style-name="Table2.B"/><table:table-row table:style-name="Table2.1"><table:table-cell table:style-name="Table2.A1" office:value-type="string"><text:p text:style-name="P89_0"><text:span text:style-name="T58"><text:s/></text:span><text:span text:style-name="T55">1. 공모 개요</text:span></text:p></table:table-cell><table:table-cell table:style-name="Table2.B1" office:value-type="string"><text:p text:style-name="P9_0"><text:span text:style-name="T48"/></text:p></table:table-cell></table:table-row></table:table></draw:text-box></draw:frame></text:span></text:p>
      <text:p text:style-name="P35_0"><text:span text:style-name="T15"/></text:p>
      <text:p text:style-name="P82_0"><text:span text:style-name="T2">□ </text:span><text:span text:style-name="T41">(공모목적)</text:span><text:span text:style-name="T85"><text:s/></text:span><text:span text:style-name="T19">시장</text:span><text:span text:style-name="T85"><text:s/></text:span><text:span text:style-name="T5">경쟁력을 갖춘 우수한 국내 클라우드 관련 제품</text:span><text:span text:style-name="T2">·</text:span><text:span text:style-name="T9">서비스를 개발 또는 활용한 사례를 발굴하여 시상 </text:span></text:p>
      <text:p text:style-name="P54_0"><text:span text:style-name="T80"/></text:p>
      <text:p text:style-name="P83_0"><text:span text:style-name="T79"><text:s/><text:s text:c="1"/>- </text:span><text:span text:style-name="T2">클라우드 산업대상 공모에 지원한 기업·기관을 대상으로 클라우드 분야 민간 전문가에 의한 심사를 진행하여 수상자 선정</text:span></text:p>
      <text:p text:style-name="P35_0"><text:span text:style-name="T15"/></text:p>
      <text:p text:style-name="P82_0"><text:span text:style-name="T2">□ </text:span><text:span text:style-name="T41">(주최/주관)</text:span><text:span text:style-name="T16"><text:s/>과학기술정보통신부 / 정보통신산업진흥원</text:span></text:p>
      <text:p text:style-name="P35_0"><text:span text:style-name="T15"/></text:p>
      <text:p text:style-name="P82_0"><text:span text:style-name="T2">□ </text:span><text:span text:style-name="T41">(공모부문 및 시상규모)</text:span><text:span text:style-name="T16"><text:s/>과학기술정보통신부 부총리 상장 3점</text:span></text:p>
      <text:p text:style-name="P57_0"><text:span text:style-name="T2"><text:s/><text:s text:c="2"/><draw:frame draw:style-name="tableinfakeframe_gr2" svg:x="0cm" svg:y="0cm" draw:z-index="5" text:anchor-type="as-char"><draw:text-box><table:table table:style-name="Table3"><table:table-column table:style-name="Table3.A"/><table:table-column table:style-name="Table3.B"/><table:table-column table:style-name="Table3.C"/><table:table-column table:style-name="Table3.D"/><table:table-row table:style-name="Table3.1"><table:table-cell table:style-name="Table3.A1" office:value-type="string"><text:p text:style-name="P56_0"><text:span text:style-name="T12">상훈</text:span></text:p></table:table-cell><table:table-cell table:style-name="Table3.B1" office:value-type="string"><text:p text:style-name="P56_0"><text:span text:style-name="T12">부문</text:span></text:p></table:table-cell><table:table-cell table:style-name="Table3.C1" office:value-type="string"><text:p text:style-name="P56_0"><text:span text:style-name="T12">규모</text:span></text:p></table:table-cell><table:table-cell table:style-name="Table3.D1" office:value-type="string"><text:p text:style-name="P56_0"><text:span text:style-name="T12">총계</text:span></text:p></table:table-cell></table:table-row><table:table-row table:style-name="Table3.2"><table:table-cell table:style-name="Table3.A2" office:value-type="string" table:number-rows-spanned="2"><text:p text:style-name="P56_0"><text:span text:style-name="T6">장관상장</text:span></text:p></table:table-cell><table:table-cell table:style-name="Table3.B2" office:value-type="string"><text:p text:style-name="P56_0"><text:span text:style-name="T6">우수 클라우드 기업</text:span></text:p></table:table-cell><table:table-cell table:style-name="Table3.C2" office:value-type="string"><text:p text:style-name="P56_0"><text:span text:style-name="T6">2점</text:span></text:p></table:table-cell><table:table-cell table:style-name="Table3.D2" office:value-type="string" table:number-rows-spanned="2"><text:p text:style-name="P56_0"><text:span text:style-name="T6">3점</text:span></text:p></table:table-cell></table:table-row><table:table-row table:style-name="Table3.3"><table:covered-table-cell/><table:table-cell table:style-name="Table3.B3" office:value-type="string"><text:p text:style-name="P56_0"><text:span text:style-name="T6">우수 도입 기업/기관</text:span></text:p></table:table-cell><table:table-cell table:style-name="Table3.C3" office:value-type="string"><text:p text:style-name="P56_0"><text:span text:style-name="T6">1점</text:span></text:p></table:table-cell><table:covered-table-cell/></table:table-row></table:table></draw:text-box></draw:frame></text:span></text:p>
      <text:p text:style-name="P77_0"><text:span text:style-name="T8"><text:s/><text:s text:c="2"/></text:span><text:span text:style-name="T10">※ </text:span><text:span text:style-name="T102">(공동명의) 둘 이상의 단체가 협업하여 공동출품한 경우 공동명의로 시상할 수 있으며,</text:span><text:span text:style-name="T10"><text:s/>공동명의 시상 시 공동시상 단체에 각각 상장을 교부함</text:span></text:p>
      <text:p text:style-name="P35_0"><text:span text:style-name="T15"/></text:p>
      <text:p text:style-name="P82_0"><text:span text:style-name="T2">□ </text:span><text:span text:style-name="T41">(공모 신청대상)</text:span><text:span text:style-name="T16"/></text:p>
      <text:p text:style-name="P42_0"><text:span text:style-name="T16"><text:s/><text:s text:c="2"/><draw:frame draw:style-name="tableinfakeframe_gr3" svg:x="0cm" svg:y="0cm" draw:z-index="6" text:anchor-type="as-char"><draw:text-box><table:table table:style-name="Table4"><table:table-column table:style-name="Table4.A"/><table:table-column table:style-name="Table4.B"/><table:table-row table:style-name="Table4.1"><table:table-cell table:style-name="Table4.A1" office:value-type="string"><text:p text:style-name="P56_0"><text:span text:style-name="T12">부문</text:span></text:p></table:table-cell><table:table-cell table:style-name="Table4.B1" office:value-type="string"><text:p text:style-name="P56_0"><text:span text:style-name="T12">신청 대상</text:span></text:p></table:table-cell></table:table-row><table:table-row table:style-name="Table4.2"><table:table-cell table:style-name="Table4.A2" office:value-type="string"><text:p text:style-name="P56_0"><text:span text:style-name="T6">우수 클라우드 기업</text:span></text:p></table:table-cell><table:table-cell table:style-name="Table4.B2" office:value-type="string"><text:p text:style-name="P56_0"><text:span text:style-name="T6">국내 클라우드 서비스(IaaS/PaaS, SaaS 등) 공급기업</text:span></text:p></table:table-cell></table:table-row><table:table-row table:style-name="Table4.3"><table:table-cell table:style-name="Table4.A3" office:value-type="string"><text:p text:style-name="P56_0"><text:span text:style-name="T6">우수 도입 기업/기관</text:span></text:p></table:table-cell><table:table-cell table:style-name="Table4.B3" office:value-type="string"><text:p text:style-name="P56_0"><text:span text:style-name="T6">국내 국산 클라우드 도입 및 이용 우수 기업/기관</text:span></text:p></table:table-cell></table:table-row></table:table></draw:text-box></draw:frame></text:span></text:p>
      <text:p text:style-name="P39_0"><text:span text:style-name="T16"><draw:frame draw:style-name="tableinfakeframe_gr4" svg:x="0cm" svg:y="0cm" draw:z-index="4" text:anchor-type="as-char"><draw:text-box><table:table table:style-name="Table5"><table:table-column table:style-name="Table5.A"/><table:table-column table:style-name="Table5.B"/><table:table-row table:style-name="Table5.1"><table:table-cell table:style-name="Table5.A1" office:value-type="string"><text:p text:style-name="P89_0"><text:span text:style-name="T58"><text:s/></text:span><text:span text:style-name="T55">2. 접수 안내</text:span></text:p></table:table-cell><table:table-cell table:style-name="Table5.B1" office:value-type="string"><text:p text:style-name="P9_0"><text:span text:style-name="T48"/></text:p></table:table-cell></table:table-row></table:table></draw:text-box></draw:frame></text:span></text:p>
      <text:p text:style-name="P35_0"><text:span text:style-name="T4"/></text:p>
      <text:p text:style-name="P82_0"><text:span text:style-name="T2">□ </text:span><text:span text:style-name="T41">(접수 기간)</text:span><text:span text:style-name="T2"><text:s/></text:span><text:span text:style-name="T111">2026. 8. 18.(화) ~ 9. 21.(월) 15시까지</text:span></text:p>
      <text:p text:style-name="P35_0"><text:span text:style-name="T4"/></text:p>
      <text:p text:style-name="P82_0"><text:span text:style-name="T2">□ </text:span><text:span text:style-name="T40">(접수 방법</text:span><text:span text:style-name="T100">)</text:span><text:span text:style-name="T27"><text:s/>제출 </text:span><text:span text:style-name="T43">서류를 작성하여 E-mail로 제출</text:span><text:span text:style-name="T108">(123</text:span><text:span text:style-name="T109">@nipa.kr</text:span><text:span text:style-name="T108">)</text:span></text:p>
      <text:p text:style-name="P35_0"><text:span text:style-name="T4"/></text:p>
      <text:p text:style-name="P82_0"><text:span text:style-name="T2">□ </text:span><text:span text:style-name="T41">(제출 서류)</text:span></text:p>
      <text:p text:style-name="P54_0"><text:span text:style-name="T80"/></text:p>
      <text:p text:style-name="P84_0"><text:span text:style-name="T79"><text:s/><text:s text:c="1"/>- 신청서 및 설명서(필수, 지정양식)</text:span></text:p>
      <text:p text:style-name="P54_0"><text:span text:style-name="T98"/></text:p>
      <text:p text:style-name="P84_0"><text:span text:style-name="T79"><text:s/><text:s text:c="1"/>- 발표자료(필수, 자유양식)</text:span></text:p>
      <text:p text:style-name="P54_0"><text:span text:style-name="T98"/></text:p>
      <text:p text:style-name="P84_0"><text:span text:style-name="T79"><text:s/><text:s text:c="1"/>- 제품·서비스 카탈로그 또는 사양서(보유 시)</text:span></text:p>
      <text:p text:style-name="P54_0"><text:span text:style-name="T98"/></text:p>
      <text:p text:style-name="P84_0"><text:span text:style-name="T79"><text:s/><text:s text:c="1"/>- 지적재산권 출원 및 등록증 사본(보유 시)</text:span></text:p>
      <text:p text:style-name="P54_0"><text:span text:style-name="T98"/></text:p>
      <text:p text:style-name="P84_0"><text:span text:style-name="T79"><text:s/><text:s text:c="1"/>- 기타 인증서(보유 시, 기타 클라우드 품질·성능 증명 서류</text:span><text:span text:style-name="T103">*</text:span><text:span text:style-name="T79"><text:s/>등)</text:span></text:p>
      <text:p text:style-name="P74_0"><text:span text:style-name="T8"><text:s/><text:s text:c="2"/></text:span><text:span text:style-name="T10">* 클라우드 서비스 확인(KACI), 클라우드 서비스 적격평가(TTA) 등</text:span><text:span text:style-name="T79"/></text:p>
      <text:p text:style-name="P55_0"><text:span text:style-name="T97"/></text:p>
      <text:p text:style-name="P85_0"><text:span text:style-name="T77"><draw:frame draw:style-name="tableinfakeframe_gr5" svg:x="0cm" svg:y="0cm" draw:z-index="2" text:anchor-type="as-char"><draw:text-box><table:table table:style-name="Table6"><table:table-column table:style-name="Table6.A"/><table:table-column table:style-name="Table6.B"/><table:table-row table:style-name="Table6.1"><table:table-cell table:style-name="Table6.A1" office:value-type="string"><text:p text:style-name="P89_0"><text:span text:style-name="T55"><text:s/>3. 심사 안내</text:span></text:p></table:table-cell><table:table-cell table:style-name="Table6.B1" office:value-type="string"><text:p text:style-name="P9_0"><text:span text:style-name="T48"/></text:p></table:table-cell></table:table-row></table:table></draw:text-box></draw:frame></text:span></text:p>
      <text:p text:style-name="P35_0"><text:span text:style-name="T4"/></text:p>
      <text:p text:style-name="P82_0"><text:span text:style-name="T2">□ </text:span><text:span text:style-name="T85">(심사방안)</text:span><text:span text:style-name="T19"><text:s/>심사위원회 구성 및 발표심사 진행</text:span><text:span text:style-name="T95">(이해관계자는 심사위원에서 배제)</text:span></text:p>
      <text:p text:style-name="P74_0"><text:span text:style-name="T8"><text:s/><text:s text:c="2"/></text:span><text:span text:style-name="T10">※ 최고·최저 점수를 제외한 평균점수 산정 및 평균점수 70점 미만은 입상후보작 제외</text:span></text:p>
      <text:p text:style-name="P75_0"><text:span text:style-name="T8"><text:s/><text:s text:c="2"/></text:span><text:span text:style-name="T10">※</text:span><text:span text:style-name="T93"><text:s/>중복표창 여부, 결격사유(법령 위반 등) 등 주요 검토사항은 과기정통부 장관표창 업무지침에 따라 사전검토 진행</text:span></text:p>
      <text:p text:style-name="P73_0"><text:span text:style-name="T94"/></text:p>
      <text:p text:style-name="P66_0"><text:span text:style-name="T6">&lt; 우수 클라우드 기업 부문 심사 기준(안) &gt;</text:span></text:p>
      <text:p text:style-name="P66_0"><text:span text:style-name="T2"><draw:frame draw:style-name="tableinfakeframe_gr6" svg:x="0cm" svg:y="0cm" draw:z-index="7" text:anchor-type="as-char"><draw:text-box><table:table table:style-name="Table7"><table:table-column table:style-name="Table7.A"/><table:table-column table:style-name="Table7.B"/><table:table-column table:style-name="Table7.C"/><table:table-row table:style-name="Table7.1"><table:table-cell table:style-name="Table7.A1" office:value-type="string"><text:p text:style-name="P58_0"><text:span text:style-name="T87">심사항목</text:span></text:p></table:table-cell><table:table-cell table:style-name="Table7.B1" office:value-type="string"><text:p text:style-name="P58_0"><text:span text:style-name="T87">세부기준</text:span></text:p></table:table-cell><table:table-cell table:style-name="Table7.C1" office:value-type="string"><text:p text:style-name="P58_0"><text:span text:style-name="T87">배점</text:span></text:p></table:table-cell></table:table-row><table:table-row table:style-name="Table7.2"><table:table-cell table:style-name="Table7.A2" office:value-type="string"><text:p text:style-name="P56_0"><text:span text:style-name="T88">독창성</text:span></text:p></table:table-cell><table:table-cell table:style-name="Table7.B2" office:value-type="string"><text:list text:style-name="BL1" xml:id="list327690000000001"><text:list-item><text:p text:style-name="P59_0"><text:span text:style-name="T88">기존 상용화 제품(서비스) 대비 독창성을 보유하고 있는가?</text:span></text:p></text:list-item></text:list></table:table-cell><table:table-cell table:style-name="Table7.C2" office:value-type="string"><text:p text:style-name="P56_0"><text:span text:style-name="T88">20</text:span></text:p></table:table-cell></table:table-row><table:table-row table:style-name="Table7.3"><table:table-cell table:style-name="Table7.A3" office:value-type="string"><text:p text:style-name="P56_0"><text:span text:style-name="T88">기술</text:span></text:p><text:p text:style-name="P56_0"><text:span text:style-name="T88">자립도</text:span></text:p></table:table-cell><table:table-cell table:style-name="Table7.B3" office:value-type="string"><text:list text:style-name="BL1" text:continue-list="list327690000000001" xml:id="list327700000000001"><text:list-item><text:p text:style-name="P59_0"><text:span text:style-name="T88">해당 제품(서비스)이 독자적인 기술력을 바탕으로 구현되었는가?</text:span></text:p></text:list-item><text:list-item><text:p text:style-name="P59_0"><text:span text:style-name="T88">해당 제품(서비스) 관련 기술력 및 전문인력을 보유하고 있는가?</text:span></text:p></text:list-item></text:list></table:table-cell><table:table-cell table:style-name="Table7.C3" office:value-type="string"><text:p text:style-name="P56_0"><text:span text:style-name="T88">20</text:span></text:p></table:table-cell></table:table-row><table:table-row table:style-name="Table7.4"><table:table-cell table:style-name="Table7.A4" office:value-type="string"><text:p text:style-name="P56_0"><text:span text:style-name="T88">품질·성능 우수성</text:span></text:p></table:table-cell><table:table-cell table:style-name="Table7.B4" office:value-type="string"><text:list text:style-name="BL1" text:continue-list="list327700000000001" xml:id="list327710000000001"><text:list-item><text:p text:style-name="P67_0"><text:span text:style-name="T88">품질·성능 관리체계가 체계적이고 전문인력을 보유하고 있는가?</text:span></text:p></text:list-item></text:list></table:table-cell><table:table-cell table:style-name="Table7.C4" office:value-type="string"><text:p text:style-name="P56_0"><text:span text:style-name="T88">10</text:span></text:p></table:table-cell></table:table-row><table:table-row table:style-name="Table7.5"><table:table-cell table:style-name="Table7.A5" office:value-type="string"><text:p text:style-name="P62_0"><text:span text:style-name="T88">보안성</text:span></text:p></table:table-cell><table:table-cell table:style-name="Table7.B5" office:value-type="string"><text:list text:style-name="BL1" text:continue-list="list327710000000001" xml:id="list327720000000001"><text:list-item><text:p text:style-name="P59_0"><text:span text:style-name="T88">시스템·데이터 보안 및 프라이버시 등 정보보호 체계(또는 기능)가 <text:line-break/>우수하고 전문인력을 보유하고 있는가?</text:span></text:p></text:list-item></text:list></table:table-cell><table:table-cell table:style-name="Table7.C5" office:value-type="string"><text:p text:style-name="P56_0"><text:span text:style-name="T88">10</text:span></text:p></table:table-cell></table:table-row><table:table-row table:style-name="Table7.6"><table:table-cell table:style-name="Table7.A6" office:value-type="string"><text:p text:style-name="P62_0"><text:span text:style-name="T88">사업성</text:span></text:p></table:table-cell><table:table-cell table:style-name="Table7.B6" office:value-type="string"><text:list text:style-name="BL1" text:continue-list="list327720000000001" xml:id="list327730000000001"><text:list-item><text:p text:style-name="P61_0"><text:span text:style-name="T24">국내외 유사 서비스 대비 경쟁력을 확보하고 있는가?</text:span></text:p></text:list-item><text:list-item><text:p text:style-name="P61_0"><text:span text:style-name="T24">향후 국내 판로 개척 및 시장점유 확대가 기대되는가?</text:span></text:p></text:list-item><text:list-item><text:p text:style-name="P61_0"><text:span text:style-name="T24">국내 기업과의 상생 협력 생태계 활성화에 기여하고 있는가?</text:span></text:p></text:list-item></text:list></table:table-cell><table:table-cell table:style-name="Table7.C6" office:value-type="string"><text:p text:style-name="P56_0"><text:span text:style-name="T88">20</text:span></text:p></table:table-cell></table:table-row><table:table-row table:style-name="Table7.7"><table:table-cell table:style-name="Table7.A7" office:value-type="string"><text:p text:style-name="P62_0"><text:span text:style-name="T88">글로벌</text:span></text:p><text:p text:style-name="P62_0"><text:span text:style-name="T88">진출 가능성</text:span></text:p></table:table-cell><table:table-cell table:style-name="Table7.B7" office:value-type="string"><text:list text:style-name="BL1" text:continue-list="list327730000000001" xml:id="list327740000000001"><text:list-item><text:p text:style-name="P61_0"><text:span text:style-name="T25">글로벌 시장진출 및 확대 계획이 있으며, 구체적이고 타당한가?</text:span></text:p></text:list-item><text:list-item><text:p text:style-name="P61_0"><text:span text:style-name="T25">글로벌 유사 서비스 대비 경쟁력을 보유하여 해외진출이 기대되는가?</text:span></text:p></text:list-item></text:list></table:table-cell><table:table-cell table:style-name="Table7.C7" office:value-type="string"><text:p text:style-name="P56_0"><text:span text:style-name="T88">20</text:span></text:p></table:table-cell></table:table-row><table:table-row table:style-name="Table7.8"><table:table-cell table:style-name="Table7.A8" office:value-type="string" table:number-columns-spanned="2"><text:p text:style-name="P62_0"><text:span text:style-name="T87">합 <text:s text:c="4"/>계</text:span></text:p></table:table-cell><table:covered-table-cell/><table:table-cell table:style-name="Table7.C8" office:value-type="string"><text:p text:style-name="P56_0"><text:span text:style-name="T87"><text:span/>100</text:span></text:p></table:table-cell></table:table-row></table:table></draw:text-box></draw:frame></text:span></text:p>
      <text:p text:style-name="P60_0"><text:span text:style-name="T96"/></text:p>
      <text:p text:style-name="P66_0"><text:span text:style-name="T6">&lt; 우수 도입 기업/기관 부문 심사기준(안) &gt;</text:span></text:p>
      <table:table table:style-name="Table8">
        <table:table-column table:style-name="Table8.A"/>
        <table:table-column table:style-name="Table8.B"/>
        <table:table-column table:style-name="Table8.C"/>
        <table:table-row table:style-name="Table8.1">
          <table:table-cell table:style-name="Table8.A1" office:value-type="string">
            <text:p text:style-name="P58_0"><text:span text:style-name="T87">심사항목</text:span></text:p>
          </table:table-cell>
          <table:table-cell table:style-name="Table8.B1" office:value-type="string">
            <text:p text:style-name="P58_0"><text:span text:style-name="T87">세부기준</text:span></text:p>
          </table:table-cell>
          <table:table-cell table:style-name="Table8.C1" office:value-type="string">
            <text:p text:style-name="P58_0"><text:span text:style-name="T87">배점</text:span></text:p>
          </table:table-cell>
        </table:table-row>
        <table:table-row table:style-name="Table8.2">
          <table:table-cell table:style-name="Table8.A2" office:value-type="string">
            <text:p text:style-name="P62_0"><text:span text:style-name="T88">도입적합성</text:span></text:p>
          </table:table-cell>
          <table:table-cell table:style-name="Table8.B2" office:value-type="string">
            <text:p text:style-name="P64_0"><text:span text:style-name="T88">- </text:span><text:span text:style-name="T89">기존 업무 특성 및 업무 프로세스에 적용할 수 있는 </text:span><text:span text:style-name="T26">클라우드 서비스</text:span><text:span text:style-name="T89">를 </text:span><text:span text:style-name="T26">도입·</text:span><text:span text:style-name="T89">이용하고 있는가?</text:span><text:span text:style-name="T90"/></text:p>
          </table:table-cell>
          <table:table-cell table:style-name="Table8.C2" office:value-type="string">
            <text:p text:style-name="P56_0_b2"><text:span text:style-name="T88"/><text:span text:style-name="T88">10</text:span></text:p>
          </table:table-cell>
        </table:table-row>
        <table:table-row table:style-name="Table8.3">
          <table:table-cell table:style-name="Table8.A3" office:value-type="string">
            <text:p text:style-name="P62_0"><text:span text:style-name="T88">기술적 요인</text:span></text:p>
          </table:table-cell>
          <table:table-cell table:style-name="Table8.B3" office:value-type="string">
            <text:p text:style-name="P65_0"><text:span text:style-name="T54">- 도입·이용하는 클라우드 서비스가 일반적인 정보화 기술 요소들을 수용하고 있는가?</text:span></text:p>
            <text:p text:style-name="P68_0"><text:span text:style-name="T54">- 도입 또는 이용하는 클라우드가 보안 관련 요인을 충족하고 있는가?</text:span></text:p>
          </table:table-cell>
          <table:table-cell table:style-name="Table8.C3" office:value-type="string">
            <text:p text:style-name="P56_0_b2"><text:span text:style-name="T88"/><text:span text:style-name="T88">10</text:span></text:p>
          </table:table-cell>
        </table:table-row>
        <table:table-row table:style-name="Table8.4">
          <table:table-cell table:style-name="Table8.A4" office:value-type="string">
            <text:p text:style-name="P62_0"><text:span text:style-name="T88">관리적 요인</text:span></text:p>
          </table:table-cell>
          <table:table-cell table:style-name="Table8.B4" office:value-type="string">
            <text:p text:style-name="P69_0"><text:span text:style-name="T24">- </text:span><text:span text:style-name="T82">도입·이용하는 클라우드 서비스를</text:span><text:span text:style-name="T83"><text:s/>체계적으로 적절히 관리하고 있는가?</text:span></text:p>
          </table:table-cell>
          <table:table-cell table:style-name="Table8.C4" office:value-type="string">
            <text:p text:style-name="P56_0"><text:span text:style-name="T88">10</text:span></text:p>
          </table:table-cell>
        </table:table-row>
        <table:table-row table:style-name="Table8.5">
          <table:table-cell table:style-name="Table8.A5" office:value-type="string">
            <text:p text:style-name="P56_0"><text:span text:style-name="T88">활용도</text:span></text:p>
          </table:table-cell>
          <table:table-cell table:style-name="Table8.B5" office:value-type="string">
            <text:list text:style-name="BL1" text:continue-list="list327740000000001" xml:id="list327750000000001">
              <text:list-item>
                <text:p text:style-name="P70_0"><text:span text:style-name="T88">도입 또는 이용하는 클라우드의 활용도가 높은가?</text:span></text:p>
              </text:list-item>
              <text:list-item>
                <text:p text:style-name="P70_0"><text:span text:style-name="T88">도입 또는 이용하는 클라우드의 만족도는 높은가?</text:span></text:p>
              </text:list-item>
            </text:list>
          </table:table-cell>
          <table:table-cell table:style-name="Table8.C5" office:value-type="string">
            <text:p text:style-name="P56_0_b2"><text:span text:style-name="T88"/><text:span text:style-name="T88">10</text:span></text:p>
          </table:table-cell>
        </table:table-row>
        <table:table-row table:style-name="Table8.6">
          <table:table-cell table:style-name="Table8.A6" office:value-type="string">
            <text:p text:style-name="P56_0"><text:span text:style-name="T88">도입성과</text:span></text:p>
          </table:table-cell>
          <table:table-cell table:style-name="Table8.B6" office:value-type="string">
            <text:p text:style-name="P71_0"><text:span text:style-name="T88">- </text:span><text:span text:style-name="T91">클라우드 도입 또는 이용을 통해 구체적이고 정량적인 효과를 측정하고 모니터링하고 있는가? (</text:span><text:span text:style-name="T92">비용절감, 업무편의성 등)</text:span></text:p>
          </table:table-cell>
          <table:table-cell table:style-name="Table8.C6" office:value-type="string">
            <text:p text:style-name="P56_0"><text:span text:style-name="T88">30</text:span></text:p>
          </table:table-cell>
        </table:table-row>
        <table:table-row table:style-name="Table8.7">
          <table:table-cell table:style-name="Table8.A7" office:value-type="string">
            <text:p text:style-name="P62_0"><text:span text:style-name="T88">확대</text:span></text:p>
            <text:p text:style-name="P62_0"><text:span text:style-name="T88">가능성</text:span></text:p>
          </table:table-cell>
          <table:table-cell table:style-name="Table8.B7" office:value-type="string">
            <text:list text:style-name="BL1" text:continue-list="list327750000000001" xml:id="list327760000000001">
              <text:list-item>
                <text:p text:style-name="P72_0"><text:span text:style-name="T54">지속적으로 클라우드를 활용하려는 의지가 높은가?</text:span></text:p>
              </text:list-item>
              <text:list-item>
                <text:p text:style-name="P72_0"><text:span text:style-name="T84">향후 타 클라우드 서비스 활용 등 구체적인 이용 확대 계획이 있는가?</text:span></text:p>
              </text:list-item>
            </text:list>
          </table:table-cell>
          <table:table-cell table:style-name="Table8.C7" office:value-type="string">
            <text:p text:style-name="P56_0"><text:span text:style-name="T88">30</text:span></text:p>
          </table:table-cell>
        </table:table-row>
        <table:table-row table:style-name="Table8.8">
          <table:table-cell table:style-name="Table8.A8" office:value-type="string" table:number-columns-spanned="2">
            <text:p text:style-name="P62_0"><text:span text:style-name="T87">합 <text:s text:c="4"/>계</text:span></text:p>
          </table:table-cell>
          <table:covered-table-cell/>
          <table:table-cell table:style-name="Table8.C8" office:value-type="string">
            <text:p text:style-name="P56_0"><text:span text:style-name="T87"><text:span/>100</text:span></text:p>
          </table:table-cell>
        </table:table-row>
      </table:table>
      <text:p text:style-name="P42_0"><text:span text:style-name="T81"/></text:p>
      <text:p text:style-name="P82_0"><text:span text:style-name="T2">□ </text:span><text:span text:style-name="T41">(향후 일정(안)</text:span><text:span text:style-name="T40">)</text:span><text:span text:style-name="T2"><text:s/></text:span></text:p>
      <text:p text:style-name="P54_0"><text:span text:style-name="T80"/></text:p>
      <text:p text:style-name="P84_0"><text:span text:style-name="T79"><text:s/><text:s text:c="1"/>- 심사 기간 : </text:span><text:span text:style-name="T2">‘26. 10월 3주차 ~ 11월 3주차</text:span></text:p>
      <text:p text:style-name="P54_0"><text:span text:style-name="T80"/></text:p>
      <text:p text:style-name="P84_0"><text:span text:style-name="T79"><text:s/><text:s text:c="1"/>- 결과 발표 : </text:span><text:span text:style-name="T2">‘26. </text:span><text:span text:style-name="T79">11월 4주차</text:span></text:p>
      <text:p text:style-name="P54_0"><text:span text:style-name="T80"/></text:p>
      <text:p text:style-name="P84_0"><text:span text:style-name="T79"><text:s/><text:s text:c="1"/>- 시상 일정 : </text:span><text:span text:style-name="T2">‘26. </text:span><text:span text:style-name="T79">12월 3주(2026 데이터‧클라우드 진흥주간 시상식)</text:span><text:span text:style-name="T110"/></text:p>
      <text:p text:style-name="P55_0"><text:span text:style-name="T27"/></text:p>
      <text:p text:style-name="P30_0"><text:span text:style-name="T53"><draw:frame draw:style-name="tableinfakeframe_gr7" svg:x="0cm" svg:y="0cm" draw:z-index="3" text:anchor-type="as-char"><draw:text-box><table:table table:style-name="Table9"><table:table-column table:style-name="Table9.A"/><table:table-column table:style-name="Table9.B"/><table:table-row table:style-name="Table9.1"><table:table-cell table:style-name="Table9.A1" office:value-type="string"><text:p text:style-name="P89_0"><text:span text:style-name="T55"><text:s/>4. 문의처</text:span></text:p></table:table-cell><table:table-cell table:style-name="Table9.B1" office:value-type="string"><text:p text:style-name="P9_0"><text:span text:style-name="T48"/></text:p></table:table-cell></table:table-row></table:table></draw:text-box></draw:frame></text:span></text:p>
      <text:p text:style-name="P38_0"><text:span text:style-name="T44"/></text:p>
      <text:p text:style-name="P86_0"><text:span text:style-name="T39"><text:s/>ㅇ</text:span><text:span text:style-name="T37"><text:s/>클라우드 산업대상 안내 및 문의</text:span><text:span text:style-name="T14"/></text:p>
      <text:p text:style-name="P87_0"><text:span text:style-name="T104"><text:s/><text:s text:c="3"/>-</text:span><text:span text:style-name="T78"><text:s/></text:span><text:span text:style-name="T105">NIPA 클라우드팀 송현수 책임 : 123@nipa.kr, 043-931-5781</text:span></text:p>
      <text:p text:style-name="P38_0"><text:span text:style-name="T44"/></text:p>
      <text:p text:style-name="P37_0"><text:span text:style-name="T39"><text:s/></text:span></text:p>
    </office:text>
  </office:body>
</office:document-content>
</file>

<file path=styles.xml><?xml version="1.0" encoding="utf-8"?>
<office:document-styles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#신세고딕" style:name="#신세고딕"/>
    <style:font-face svg:font-family="Arial" style:name="Arial"/>
    <style:font-face svg:font-family="Arial Unicode MS" style:name="Arial Unicode MS"/>
    <style:font-face svg:font-family="Arial-BoldMT" style:name="Arial-BoldMT"/>
    <style:font-face svg:font-family="HCI Poppy" style:name="HCI Poppy"/>
    <style:font-face svg:font-family="HY그래픽" style:name="HY그래픽"/>
    <style:font-face svg:font-family="HY울릉도M" style:name="HY울릉도M"/>
    <style:font-face svg:font-family="HY중고딕" style:name="HY중고딕"/>
    <style:font-face svg:font-family="HY헤드라인M" style:name="HY헤드라인M"/>
    <style:font-face svg:font-family="굴림" style:name="굴림"/>
    <style:font-face svg:font-family="굴림체" style:name="굴림체"/>
    <style:font-face svg:font-family="돋움" style:name="돋움"/>
    <style:font-face svg:font-family="맑은 고딕" style:name="맑은 고딕"/>
    <style:font-face svg:font-family="바탕" style:name="바탕"/>
    <style:font-face svg:font-family="바탕체" style:name="바탕체"/>
    <style:font-face svg:font-family="산세리프" style:name="산세리프"/>
    <style:font-face svg:font-family="신명 견명조" style:name="신명 견명조"/>
    <style:font-face svg:font-family="한양견고딕" style:name="한양견고딕"/>
    <style:font-face svg:font-family="한양신명조" style:name="한양신명조"/>
    <style:font-face svg:font-family="한양중고딕" style:name="한양중고딕"/>
    <style:font-face svg:font-family="한컴돋움" style:name="한컴돋움"/>
    <style:font-face svg:font-family="한컴바탕" style:name="한컴바탕"/>
    <style:font-face svg:font-family="휴먼명조" style:name="휴먼명조"/>
    <style:font-face svg:font-family="휴먼아미체" style:name="휴먼아미체"/>
  </office:font-face-decls>
  <office:styles>
    <style:default-style style:family="text">
      <style:graphic-properties/>
      <style:paragraph-properties/>
      <style:text-properties/>
      <style:table-properties/>
      <style:table-column-properties/>
      <style:table-row-properties/>
      <style:table-cell-properties/>
    </style:default-style>
    <style:style style:name="바탕글" style:display-name="바탕글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HCI Poppy" style:font-name-asian="휴먼명조" style:font-name-complex="바탕" fo:font-family="HCI Poppy" style:font-family-asian="휴먼명조" style:font-family-complex="바탕" fo:font-size="16.00pt" style:font-size-asian="16.00pt" style:font-size-complex="16.00pt" fo:letter-spacing="0.00pt" fo:language="en" style:language-asian="ko" fo:country="US" style:country-asian="KR" style:letter-kerning="false"/>
    </style:style>
    <style:style style:name="본문" style:display-name="본문" style:family="paragraph">
      <style:paragraph-properties fo:line-height="160%" fo:text-align="justify" fo:margin-left="0.529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1" style:display-name="개요 1" style:family="paragraph">
      <style:paragraph-properties fo:line-height="160%" fo:text-align="justify" fo:margin-left="0.353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2" style:display-name="개요 2" style:family="paragraph">
      <style:paragraph-properties fo:line-height="160%" fo:text-align="justify" fo:margin-left="0.706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3" style:display-name="개요 3" style:family="paragraph">
      <style:paragraph-properties fo:line-height="160%" fo:text-align="justify" fo:margin-left="1.058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4" style:display-name="개요 4" style:family="paragraph">
      <style:paragraph-properties fo:line-height="160%" fo:text-align="justify" fo:margin-left="1.411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5" style:display-name="개요 5" style:family="paragraph">
      <style:paragraph-properties fo:line-height="160%" fo:text-align="justify" fo:margin-left="1.764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6" style:display-name="개요 6" style:family="paragraph">
      <style:paragraph-properties fo:line-height="160%" fo:text-align="justify" fo:margin-left="2.117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7" style:display-name="개요 7" style:family="paragraph">
      <style:paragraph-properties fo:line-height="160%" fo:text-align="justify" fo:margin-left="2.469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쪽 번호" style:display-name="쪽 번호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굴림" style:font-name-asian="굴림" style:font-name-complex="굴림" fo:font-family="굴림" style:font-family-asian="굴림" style:font-family-complex="굴림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머리말" style:display-name="머리말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15.000cm" style:type="right" style:leader-style="none"/>
        </style:tab-stops>
      </style:paragraph-properties>
      <style:text-properties style:text-line-through-style="solid" style:font-name="굴림" style:font-name-asian="굴림" style:font-name-complex="굴림" fo:font-family="굴림" style:font-family-asian="굴림" style:font-family-complex="굴림" fo:font-size="9.00pt" style:font-size-asian="9.00pt" style:font-size-complex="9.00pt" fo:letter-spacing="0.00pt" fo:language="en" style:language-asian="ko" fo:country="US" style:country-asian="KR" style:letter-kerning="false"/>
    </style:style>
    <style:style style:name="각주" style:display-name="각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false">
        <style:tab-stops>
          <style:tab-stop style:position="0.924cm" style:type="right" style:leader-style="none"/>
        </style:tab-stops>
      </style:paragraph-properties>
      <style:text-properties style:text-line-through-style="solid" style:font-name="바탕" style:font-name-asian="바탕" style:font-name-complex="바탕" fo:font-family="바탕" style:font-family-asian="바탕" style:font-family-complex="바탕" fo:font-size="9.00pt" style:font-size-asian="9.00pt" style:font-size-complex="9.00pt" fo:letter-spacing="-0.45pt" fo:language="en" style:language-asian="ko" fo:country="US" style:country-asian="KR" style:letter-kerning="false" style:text-scale="95%"/>
    </style:style>
    <style:style style:name="미주" style:display-name="미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false">
        <style:tab-stops>
          <style:tab-stop style:position="0.924cm" style:type="right" style:leader-style="none"/>
        </style:tab-stops>
      </style:paragraph-properties>
      <style:text-properties style:text-line-through-style="solid" style:font-name="바탕" style:font-name-asian="바탕" style:font-name-complex="바탕" fo:font-family="바탕" style:font-family-asian="바탕" style:font-family-complex="바탕" fo:font-size="9.00pt" style:font-size-asian="9.00pt" style:font-size-complex="9.00pt" fo:letter-spacing="-0.45pt" fo:language="en" style:language-asian="ko" fo:country="US" style:country-asian="KR" style:letter-kerning="false" style:text-scale="95%"/>
    </style:style>
    <style:style style:name="메모" style:display-name="메모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굴림" style:font-name-asian="굴림" style:font-name-complex="굴림" fo:font-family="굴림" style:font-family-asian="굴림" style:font-family-complex="굴림" fo:font-size="9.00pt" style:font-size-asian="9.00pt" style:font-size-complex="9.00pt" fo:letter-spacing="-0.45pt" fo:language="en" style:language-asian="ko" fo:country="US" style:country-asian="KR" style:letter-kerning="false" style:text-scale="95%"/>
    </style:style>
    <style:style style:name="선그리기" style:display-name="선그리기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산세리프" style:font-name-asian="한양신명조" style:font-name-complex="한양신명조" fo:font-family="산세리프" style:font-family-asian="한양신명조" style:font-family-complex="한양신명조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표그림내용" style:display-name="표그림내용" style:family="paragraph">
      <style:paragraph-properties fo:line-height="14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#신세고딕" style:font-name-asian="#신세고딕" style:font-name-complex="#신세고딕" fo:font-family="#신세고딕" style:font-family-asian="#신세고딕" style:font-family-complex="#신세고딕" fo:font-size="9.50pt" style:font-size-asian="9.50pt" style:font-size-complex="9.50pt" fo:letter-spacing="0.00pt" fo:language="en" style:language-asian="ko" fo:country="US" style:country-asian="KR" style:letter-kerning="false"/>
    </style:style>
    <style:style style:name="xl29" style:display-name="xl29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돋움" style:font-name-asian="돋움" style:font-name-complex="한컴바탕" fo:font-family="돋움" style:font-family-asian="돋움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24" style:display-name="xl24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돋움" style:font-name-asian="돋움" style:font-name-complex="한컴바탕" fo:font-family="돋움" style:font-family-asian="돋움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4" style:display-name="xl64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HY중고딕" style:font-name-asian="HY중고딕" style:font-name-complex="한컴바탕" fo:font-family="HY중고딕" style:font-family-asian="HY중고딕" style:font-family-complex="한컴바탕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xl66" style:display-name="xl66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HY중고딕" style:font-name-asian="HY중고딕" style:font-name-complex="한컴바탕" fo:font-family="HY중고딕" style:font-family-asian="HY중고딕" style:font-family-complex="한컴바탕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xl65" style:display-name="xl65" style:family="paragraph">
      <style:paragraph-properties fo:line-height="16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HY중고딕" style:font-name-asian="HY중고딕" style:font-name-complex="한컴바탕" fo:font-family="HY중고딕" style:font-family-asian="HY중고딕" style:font-family-complex="한컴바탕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xl67" style:display-name="xl67" style:family="paragraph">
      <style:paragraph-properties fo:line-height="16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HY중고딕" style:font-name-asian="HY중고딕" style:font-name-complex="한컴바탕" fo:font-family="HY중고딕" style:font-family-asian="HY중고딕" style:font-family-complex="한컴바탕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ㅇ" style:display-name="ㅇ" style:family="paragraph">
      <style:paragraph-properties fo:line-height="200%" fo:text-align="justify" fo:margin-left="1.587cm" fo:margin-right="0cm" fo:text-indent="-0.529cm" fo:margin-top="0.100cm" fo:margin-bottom="0.100cm" fo:background-color="transparent" fo:border="none" style:shadow="none" style:text-autospace="none" style:vertical-align="auto" style:snap-to-layout-grid="fals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60pt" fo:language="en" style:language-asian="ko" fo:country="US" style:country-asian="KR" style:letter-kerning="false"/>
    </style:style>
    <style:style style:name="2단  가" style:display-name="2단  가" style:family="paragraph">
      <style:paragraph-properties fo:line-height="150%" fo:text-align="justify" fo:margin-left="1.235cm" fo:margin-right="0cm" fo:text-indent="-0.882cm" fo:margin-top="0cm" fo:margin-bottom="0cm" fo:background-color="transparent" fo:border="none" style:shadow="none" style:text-autospace="none" style:vertical-align="auto" style:snap-to-layout-grid="false">
        <style:tab-stops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  <style:tab-stop style:position="45.155cm" style:type="left" style:leader-style="none"/>
        </style:tab-stops>
      </style:paragraph-properties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5.00pt" style:font-size-asian="15.00pt" style:font-size-complex="15.00pt" fo:letter-spacing="0.00pt" fo:language="en" style:language-asian="ko" fo:country="US" style:country-asian="KR" style:letter-kerning="false"/>
    </style:style>
    <style:style style:name="□" style:display-name="□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weight="bold" style:font-weight-asian="bold" style:font-weight-complex="bold" style:letter-kerning="false"/>
    </style:style>
    <style:style style:name="네모" style:display-name="네모" style:family="paragraph">
      <style:paragraph-properties fo:line-height="160%" fo:text-align="justify" fo:margin-left="0.672cm" fo:margin-right="0cm" fo:text-indent="-0.672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style:letter-kerning="false" style:text-scale="97%"/>
    </style:style>
    <style:style style:name="xl71" style:display-name="xl71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HY울릉도M" style:font-name-asian="HY울릉도M" style:font-name-complex="한컴바탕" fo:font-family="HY울릉도M" style:font-family-asian="HY울릉도M" style:font-family-complex="한컴바탕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xl69" style:display-name="xl69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HY울릉도M" style:font-name-asian="HY울릉도M" style:font-name-complex="한컴바탕" fo:font-family="HY울릉도M" style:font-family-asian="HY울릉도M" style:font-family-complex="한컴바탕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xl74" style:display-name="xl74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휴먼아미체" style:font-name-asian="휴먼아미체" style:font-name-complex="한컴바탕" fo:font-family="휴먼아미체" style:font-family-asian="휴먼아미체" style:font-family-complex="한컴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70" style:display-name="xl70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HY울릉도M" style:font-name-asian="HY울릉도M" style:font-name-complex="한컴바탕" fo:font-family="HY울릉도M" style:font-family-asian="HY울릉도M" style:font-family-complex="한컴바탕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td" style:display-name="t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줄간격" style:display-name="줄간격" style:family="paragraph">
      <style:paragraph-properties fo:line-height="13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22" style:display-name="xl22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돋움" style:font-name-asian="돋움" style:font-name-complex="한컴바탕" fo:font-family="돋움" style:font-family-asian="돋움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23" style:display-name="xl23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돋움" style:font-name-asian="돋움" style:font-name-complex="한컴바탕" fo:font-family="돋움" style:font-family-asian="돋움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그림" style:display-name="그림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굴림" style:font-name-asian="굴림" style:font-name-complex="굴림" fo:font-family="굴림" style:font-family-asian="굴림" style:font-family-complex="굴림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머리말(중고딕9)" style:display-name="머리말(중고딕9)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중고딕" style:font-name-asian="한양중고딕" style:font-name-complex="한양신명조" fo:font-family="한양중고딕" style:font-family-asian="한양중고딕" style:font-family-complex="한양신명조" fo:font-size="9.00pt" style:font-size-asian="9.00pt" style:font-size-complex="9.00pt" fo:letter-spacing="0.00pt" fo:language="en" style:language-asian="ko" fo:country="US" style:country-asian="KR" style:letter-kerning="false"/>
    </style:style>
    <style:style style:name="머리말(신명조9)" style:display-name="머리말(신명조9)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68" style:display-name="xl68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Arial" style:font-name-asian="Arial-BoldMT" style:font-name-complex="Arial" fo:font-family="Arial" style:font-family-asian="Arial-BoldMT" style:font-family-complex="Arial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72" style:display-name="xl72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Arial" style:font-name-asian="한컴바탕" style:font-name-complex="한컴바탕" fo:font-family="Arial" style:font-family-asian="한컴바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73" style:display-name="xl73" style:family="paragraph">
      <style:paragraph-properties fo:line-height="16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Arial Unicode MS" style:font-name-asian="Arial Unicode MS" style:font-name-complex="한컴바탕" fo:font-family="Arial Unicode MS" style:font-family-asian="Arial Unicode MS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31" style:display-name="xl31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한양중고딕" style:font-name-asian="한양중고딕" style:font-name-complex="한컴바탕" fo:font-family="한양중고딕" style:font-family-asian="한양중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75" style:display-name="xl75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돋움" style:font-name-asian="돋움" style:font-name-complex="한컴바탕" fo:font-family="돋움" style:font-family-asian="돋움" style:font-family-complex="한컴바탕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일반 (웹)" style:display-name="일반 (웹)" style:family="paragraph">
      <style:paragraph-properties fo:line-height="12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굴림" style:font-name-asian="굴림" style:font-name-complex="굴림" fo:font-family="굴림" style:font-family-asian="굴림" style:font-family-complex="굴림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대문장" style:display-name="대문장" style:family="paragraph">
      <style:paragraph-properties fo:line-height="0.564cm" fo:text-align="justify" fo:margin-left="0.741cm" fo:margin-right="0cm" fo:text-indent="-0.741cm" fo:margin-top="0.423cm" fo:margin-bottom="0cm" fo:background-color="transparent" fo:border="none" style:shadow="none" fo:keep-with-next="always" style:text-autospace="none" style:vertical-align="auto" style:snap-to-layout-grid="false"/>
      <style:text-properties style:text-line-through-style="solid" style:font-name="바탕체" style:font-name-asian="바탕체" style:font-name-complex="바탕체" fo:font-family="바탕체" style:font-family-asian="바탕체" style:font-family-complex="바탕체" fo:font-size="14.00pt" style:font-size-asian="14.00pt" style:font-size-complex="14.00pt" fo:letter-spacing="0.00pt" fo:language="en" style:language-asian="ko" fo:country="US" style:country-asian="KR" fo:font-weight="bold" style:font-weight-asian="bold" style:font-weight-complex="bold" style:letter-kerning="true"/>
    </style:style>
    <style:style style:name="도표" style:display-name="도표" style:family="paragraph">
      <style:paragraph-properties fo:line-height="0.635cm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체" style:font-name-asian="바탕체" style:font-name-complex="바탕체" fo:font-family="바탕체" style:font-family-asian="바탕체" style:font-family-complex="바탕체" fo:font-size="14.00pt" style:font-size-asian="14.00pt" style:font-size-complex="14.00pt" fo:letter-spacing="-0.70pt" fo:language="en" style:language-asian="ko" fo:country="US" style:country-asian="KR" style:letter-kerning="true"/>
    </style:style>
    <style:style style:name="xl162" style:display-name="xl162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바탕체" style:font-name-asian="바탕체" style:font-name-complex="한컴바탕" fo:font-family="바탕체" style:font-family-asian="바탕체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159" style:display-name="xl159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바탕체" style:font-name-asian="바탕체" style:font-name-complex="한컴바탕" fo:font-family="바탕체" style:font-family-asian="바탕체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150" style:display-name="xl150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바탕체" style:font-name-asian="바탕체" style:font-name-complex="한컴바탕" fo:font-family="바탕체" style:font-family-asian="바탕체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122" style:display-name="xl122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바탕체" style:font-name-asian="바탕체" style:font-name-complex="한컴바탕" fo:font-family="바탕체" style:font-family-asian="바탕체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124" style:display-name="xl124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바탕체" style:font-name-asian="바탕체" style:font-name-complex="한컴바탕" fo:font-family="바탕체" style:font-family-asian="바탕체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136" style:display-name="xl136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바탕체" style:font-name-asian="바탕체" style:font-name-complex="한컴바탕" fo:font-family="바탕체" style:font-family-asian="바탕체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135" style:display-name="xl135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바탕체" style:font-name-asian="바탕체" style:font-name-complex="한컴바탕" fo:font-family="바탕체" style:font-family-asian="바탕체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125" style:display-name="xl125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바탕체" style:font-name-asian="바탕체" style:font-name-complex="한컴바탕" fo:font-family="바탕체" style:font-family-asian="바탕체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132" style:display-name="xl132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바탕체" style:font-name-asian="바탕체" style:font-name-complex="한컴바탕" fo:font-family="바탕체" style:font-family-asian="바탕체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129" style:display-name="xl129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바탕체" style:font-name-asian="바탕체" style:font-name-complex="한컴바탕" fo:font-family="바탕체" style:font-family-asian="바탕체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128" style:display-name="xl128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바탕체" style:font-name-asian="바탕체" style:font-name-complex="한컴바탕" fo:font-family="바탕체" style:font-family-asian="바탕체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본문(휴먼명조12)" style:display-name="본문(휴먼명조12)" style:family="paragraph">
      <style:paragraph-properties fo:line-height="170%" fo:text-align="justify" fo:margin-left="0.882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MsoNoSpacing" style:display-name="MsoNoSpacing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타이틀" style:display-name="타이틀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중고딕" style:font-name-asian="한양중고딕" style:font-name-complex="한양중고딕" fo:font-family="한양중고딕" style:font-family-asian="한양중고딕" style:font-family-complex="한양중고딕" fo:font-size="22.00pt" style:font-size-asian="22.00pt" style:font-size-complex="22.00pt" fo:letter-spacing="0.00pt" fo:language="en" style:language-asian="ko" fo:country="US" style:country-asian="KR" fo:font-weight="bold" style:font-weight-asian="bold" style:font-weight-complex="bold" style:letter-kerning="false"/>
    </style:style>
    <style:style style:name="동그라미" style:display-name="동그라미" style:family="paragraph">
      <style:paragraph-properties fo:line-height="160%" fo:text-align="justify" fo:margin-left="1.767cm" fo:margin-right="0cm" fo:text-indent="-0.841cm" fo:margin-top="0.301cm" fo:margin-bottom="0cm" fo:background-color="transparent" fo:border="none" style:shadow="none" style:text-autospace="none" style:vertical-align="auto" style:snap-to-layout-grid="true"/>
      <style:text-properties style:text-line-through-style="solid" style:font-name="신명 견명조" style:font-name-asian="신명 견명조" style:font-name-complex="신명 견명조" fo:font-family="신명 견명조" style:font-family-asian="신명 견명조" style:font-family-complex="신명 견명조" fo:font-size="15.00pt" style:font-size-asian="15.00pt" style:font-size-complex="15.00pt" fo:letter-spacing="0.00pt" fo:language="en" style:language-asian="ko" fo:country="US" style:country-asian="KR" style:letter-kerning="false"/>
    </style:style>
    <style:style style:name="xl79" style:display-name="xl79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78" style:display-name="xl78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76" style:display-name="xl76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돋움" style:font-name-asian="돋움" style:font-name-complex="한컴바탕" fo:font-family="돋움" style:font-family-asian="돋움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77" style:display-name="xl77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80" style:display-name="xl80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81" style:display-name="xl81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타이틀20" style:display-name="타이틀20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HY헤드라인M" style:font-name-asian="HY헤드라인M" style:font-name-complex="HY헤드라인M" fo:font-family="HY헤드라인M" style:font-family-asian="HY헤드라인M" style:font-family-complex="HY헤드라인M" fo:font-size="20.00pt" style:font-size-asian="20.00pt" style:font-size-complex="20.00pt" fo:letter-spacing="-0.80pt" fo:language="en" style:language-asian="ko" fo:country="US" style:country-asian="KR" fo:font-weight="bold" style:font-weight-asian="bold" style:font-weight-complex="bold" style:letter-kerning="false"/>
    </style:style>
    <style:style style:name="처리절차 밑" style:display-name="처리절차 밑" style:family="paragraph">
      <style:paragraph-properties fo:line-height="11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컴돋움" style:font-name-asian="한컴돋움" style:font-name-complex="한컴돋움" fo:font-family="한컴돋움" style:font-family-asian="한컴돋움" style:font-family-complex="한컴돋움" fo:font-size="9.00pt" style:font-size-asian="9.00pt" style:font-size-complex="9.00pt" fo:letter-spacing="-0.45pt" fo:language="en" style:language-asian="ko" fo:country="US" style:country-asian="KR" style:letter-kerning="false" style:text-scale="90%"/>
    </style:style>
    <style:style style:name="(견고딕14)" style:display-name="(견고딕14)" style:family="paragraph">
      <style:paragraph-properties fo:line-height="20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견고딕" style:font-name-asian="한양견고딕" style:font-name-complex="한양중고딕" fo:font-family="한양견고딕" style:font-family-asian="한양견고딕" style:font-family-complex="한양중고딕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항목" style:display-name="항목" style:family="paragraph">
      <style:paragraph-properties fo:line-height="160%" fo:text-align="center" fo:margin-left="0cm" fo:margin-right="0cm" fo:text-indent="0cm" fo:margin-top="0cm" fo:margin-bottom="0cm" fo:background-color="#d6d6d6" fo:border="none" style:shadow="none" style:text-autospace="none" style:vertical-align="auto" style:snap-to-layout-grid="false"/>
      <style:text-properties style:text-line-through-style="solid" style:font-name="HY그래픽" style:font-name-asian="HY그래픽" style:font-name-complex="HY그래픽" fo:font-family="HY그래픽" style:font-family-asian="HY그래픽" style:font-family-complex="HY그래픽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번호 설명" style:display-name="번호 설명" style:family="paragraph">
      <style:paragraph-properties fo:line-height="180%" fo:text-align="start" fo:margin-left="0.353cm" fo:margin-right="0.353cm" fo:text-indent="0cm" fo:margin-top="0.200cm" fo:margin-bottom="0cm" fo:background-color="transparent" fo:border="none" style:shadow="none" style:text-autospace="none" style:vertical-align="auto" style:snap-to-layout-grid="fals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0" style:display-name="0" style:family="paragraph">
      <style:paragraph-properties fo:line-height="130%" fo:text-align="justify" fo:margin-left="1.503cm" fo:margin-right="0cm" fo:text-indent="-0.317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굴림체" style:font-name-asian="굴림체" style:font-name-complex="굴림체" fo:font-family="굴림체" style:font-family-asian="굴림체" style:font-family-complex="굴림체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중간제목(중고딕13" style:display-name="중간제목(중고딕13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weight="bold" style:font-weight-asian="bold" style:font-weight-complex="bold" style:letter-kerning="false"/>
    </style:style>
    <style:style style:name="xl91" style:display-name="xl91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ㅁ" style:display-name="ㅁ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체" style:font-name-asian="바탕체" style:font-name-complex="바탕체" fo:font-family="바탕체" style:font-family-asian="바탕체" style:font-family-complex="바탕체" fo:font-size="16.00pt" style:font-size-asian="16.00pt" style:font-size-complex="16.00pt" fo:letter-spacing="0.00pt" fo:language="en" style:language-asian="ko" fo:country="US" style:country-asian="KR" fo:font-weight="bold" style:font-weight-asian="bold" style:font-weight-complex="bold" style:letter-kerning="false"/>
    </style:style>
    <style:style style:name="표(가운데로)" style:display-name="표(가운데로)" style:family="paragraph">
      <style:paragraph-properties fo:line-height="150%" fo:text-align="center" fo:margin-left="0cm" fo:margin-right="0cm" fo:text-indent="0cm" fo:margin-top="0cm" fo:margin-bottom="0.301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2.00pt" style:font-size-asian="12.00pt" style:font-size-complex="12.00pt" fo:letter-spacing="0.00pt" fo:language="en" style:language-asian="ko" fo:country="US" style:country-asian="KR" style:letter-kerning="false"/>
    </style:style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</office:styles>
  <office:automatic-styles>
    <style:page-layout style:name="Mpm1">
      <style:page-layout-properties fo:page-width="21.000cm" fo:page-height="29.700cm" style:print-orientation="portrait" fo:margin-left="2.000cm" fo:margin-right="2.000cm" fo:margin-top="1.500cm" fo:margin-bottom="1.0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  <style:header-style>
        <style:header-footer-properties svg:height="1.000cm"/>
      </style:header-style>
      <style:footer-style>
        <style:header-footer-properties svg:height="1.000cm"/>
      </style:footer-style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meta>
    <dc:title>□ 미래창조과학부</dc:title>
    <dc:description/>
    <dc:subject/>
    <meta:keyword/>
    <dc:creator>user</dc:creator>
    <meta:creation-date>2008-03-13T00:44:07.000</meta:creation-date>
    <meta:print-date>60056-05-28T05:36:10.000000955</meta:print-date>
    <meta:generator>hwp/hangul/11, 0, 0, 65535/NAME="Red_Hat_Enterprise_Linux_Server"</meta:generator>
  </office:meta>
</office:document-meta>
</file>