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00f9a3125.jpg"/>
  <manifest:file-entry manifest:media-type="" manifest:full-path="Pictures/EMB00000f9a3126.jpg"/>
  <manifest:file-entry manifest:media-type="" manifest:full-path="Pictures/EMB00000f9a3127.jpg"/>
  <manifest:file-entry manifest:media-type="" manifest:full-path="Pictures/EMB00000f9a3128.jpg"/>
  <manifest:file-entry manifest:media-type="" manifest:full-path="Pictures/EMB00000f9a3129.jpg"/>
  <manifest:file-entry manifest:media-type="" manifest:full-path="Pictures/EMB00000f9a312a.bmp"/>
  <manifest:file-entry manifest:media-type="" manifest:full-path="Pictures/EMB00000f9a312b.jpg"/>
  <manifest:file-entry manifest:media-type="" manifest:full-path="Pictures/EMB00000f9a312c.png"/>
  <manifest:file-entry manifest:media-type="" manifest:full-path="Pictures/EMB00000f9a312d.png"/>
  <manifest:file-entry manifest:media-type="" manifest:full-path="Pictures/EMB00000f9a312e.bmp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견고딕" style:name="HY견고딕"/>
    <style:font-face svg:font-family="HY울릉도M" style:name="HY울릉도M"/>
    <style:font-face svg:font-family="HY헤드라인M" style:name="HY헤드라인M"/>
    <style:font-face svg:font-family="KoPub돋움체 Bold" style:name="KoPub돋움체 Bold"/>
    <style:font-face svg:font-family="KoPub돋움체 Light" style:name="KoPub돋움체 Light"/>
    <style:font-face svg:font-family="굴림" style:name="굴림"/>
    <style:font-face svg:font-family="맑은 고딕" style:name="맑은 고딕"/>
    <style:font-face svg:font-family="맑은 고딕 Semilight" style:name="맑은 고딕 Semilight"/>
    <style:font-face svg:font-family="바탕" style:name="바탕"/>
    <style:font-face svg:font-family="산돌명조 L" style:name="산돌명조 L"/>
    <style:font-face svg:font-family="산세리프" style:name="산세리프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1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701cm" table:align="left" fo:margin="0.100cm" style:shadow="none" style:may-break-between-rows="true" table:border-model="collapsing"/>
    </style:style>
    <style:style style:name="Table2.A" style:family="table-column">
      <style:table-column-properties style:column-width="16.701cm"/>
    </style:style>
    <style:style style:name="Table2.1" style:family="table-row">
      <style:table-row-properties style:min-row-height="2.82pt" fo:keep-together="auto"/>
    </style:style>
    <style:style style:name="Table2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2" style:family="table-row">
      <style:table-row-properties style:min-row-height="2.82pt" fo:keep-together="auto"/>
    </style:style>
    <style:style style:name="Table2.A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3" style:family="table-row">
      <style:table-row-properties style:min-row-height="2.82pt" fo:keep-together="auto"/>
    </style:style>
    <style:style style:name="Table2.A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4" style:family="table-row">
      <style:table-row-properties style:min-row-height="107.82pt" fo:keep-together="auto"/>
    </style:style>
    <style:style style:name="Table2.A4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5" style:family="table-row">
      <style:table-row-properties style:min-row-height="28.82pt" fo:keep-together="auto"/>
    </style:style>
    <style:style style:name="Table2.A5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6" style:family="table-row">
      <style:table-row-properties style:min-row-height="202.82pt" fo:keep-together="auto"/>
    </style:style>
    <style:style style:name="Table2.A6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25_0_MS1_b3" style:parent-style-name="Standard" style:master-pag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5_0_b4" style:parent-style-name="Standard" style:family="paragraph">
      <style:paragraph-properties fo:line-height="160%" fo:text-align="end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" style:family="table">
      <style:table-properties style:width="16.898cm" table:align="left" fo:margin="0cm" fo:background-color="#ffffff" style:shadow="none" style:may-break-between-rows="true" table:border-model="collapsing"/>
    </style:style>
    <style:style style:name="Table4.A" style:family="table-column">
      <style:table-column-properties style:column-width="16.898cm"/>
    </style:style>
    <style:style style:name="Table4.1" style:family="table-row">
      <style:table-row-properties style:min-row-height="28.66pt" fo:keep-together="auto"/>
    </style:style>
    <style:style style:name="Table4.A1" style:family="table-cell">
      <style:table-cell-properties style:vertical-align="middle" style:shadow="none" fo:border="none"/>
    </style:style>
    <style:style style:name="P2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57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4_0" style:parent-style-name="Standard" style:family="paragraph">
      <style:paragraph-properties fo:line-height="123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0" style:parent-style-name="Standard" style:family="paragraph">
      <style:paragraph-properties fo:line-height="160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5_0" style:parent-style-name="Standard" style:family="paragraph">
      <style:paragraph-properties fo:line-height="117%" fo:text-align="justify" fo:margin-left="1.112cm" fo:margin-right="0cm" fo:text-indent="-1.112cm" fo:margin-top="0cm" fo:margin-bottom="0cm" fo:background-color="transparent" fo:border="none" style:shadow="none" style:text-autospace="none" style:vertical-align="auto" style:snap-to-layout-grid="true"/>
    </style:style>
    <style:style style:name="T6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9.00pt" style:font-size-asian="9.00pt" style:font-size-complex="9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_0" style:parent-style-name="Standard" style:family="paragraph">
      <style:paragraph-properties fo:line-height="160%" fo:text-align="justify" fo:margin-left="1.053cm" fo:margin-right="0cm" fo:text-indent="-1.053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67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6_0" style:parent-style-name="Standard" style:family="paragraph">
      <style:paragraph-properties fo:line-height="117%" fo:text-align="justify" fo:margin-left="1.108cm" fo:margin-right="0cm" fo:text-indent="-1.108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ff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16.657cm" table:align="left" fo:margin="0cm" style:shadow="none" style:may-break-between-rows="true" table:border-model="collapsing"/>
    </style:style>
    <style:style style:name="Table5.A" style:family="table-column">
      <style:table-column-properties style:column-width="5.691cm"/>
    </style:style>
    <style:style style:name="Table5.B" style:family="table-column">
      <style:table-column-properties style:column-width="7.081cm"/>
    </style:style>
    <style:style style:name="Table5.C" style:family="table-column">
      <style:table-column-properties style:column-width="2.842cm"/>
    </style:style>
    <style:style style:name="Table5.D" style:family="table-column">
      <style:table-column-properties style:column-width="1.045cm"/>
    </style:style>
    <style:style style:name="Table5.1" style:family="table-row">
      <style:table-row-properties style:min-row-height="17.65pt" fo:keep-together="auto"/>
    </style:style>
    <style:style style:name="Table5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050cm"/>
    </style:style>
    <style:style style:name="Table5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="0.050cm"/>
    </style:style>
    <style:style style:name="Table5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050cm"/>
    </style:style>
    <style:style style:name="Table5.2" style:family="table-row">
      <style:table-row-properties style:min-row-height="17.65pt" fo:keep-together="auto"/>
    </style:style>
    <style:style style:name="Table5.A2" style:family="table-cell">
      <style:table-cell-properties style:vertical-align="middle" style:shadow="none" fo:border-top="0.05cm double #000000" fo:border-bottom="0.01cm solid #000000" fo:border-left="none" fo:border-right="0.012cm solid #000000" style:border-line-width-top="0.017cm 0.008cm 0.017cm" fo:padding="0.050cm"/>
    </style:style>
    <style:style style:name="Table5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5.C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5.D2" style:family="table-cell">
      <style:table-cell-properties style:vertical-align="middle" style:shadow="none" fo:border-top="0.05cm double #000000" fo:border-bottom="0.01cm solid #000000" fo:border-left="0.012cm solid #000000" fo:border-right="none" style:border-line-width-top="0.017cm 0.008cm 0.017cm" fo:padding="0.050cm"/>
    </style:style>
    <style:style style:name="Table5.3" style:family="table-row">
      <style:table-row-properties style:min-row-height="17.65pt" fo:keep-together="auto"/>
    </style:style>
    <style:style style:name="Table5.B3" style:family="table-cell">
      <style:table-cell-properties style:vertical-align="middle" style:shadow="none" fo:border-top="0.012cm solid #000000" fo:border-bottom="0.01cm solid #000000" fo:border-left="0.012cm solid #000000" fo:border-right="0.012cm solid #000000" fo:padding="0.050cm"/>
    </style:style>
    <style:style style:name="Table5.C3" style:family="table-cell">
      <style:table-cell-properties style:vertical-align="middle" style:shadow="none" fo:border-top="0.012cm solid #000000" fo:border-bottom="0.01cm solid #000000" fo:border-left="0.012cm solid #000000" fo:border-right="0.012cm solid #000000" fo:padding="0.050cm"/>
    </style:style>
    <style:style style:name="Table5.4" style:family="table-row">
      <style:table-row-properties style:min-row-height="17.65pt" fo:keep-together="auto"/>
    </style:style>
    <style:style style:name="Table5.A4" style:family="table-cell">
      <style:table-cell-properties style:vertical-align="middle" style:shadow="none" fo:border-top="0.01cm solid #000000" fo:border-bottom="0.05cm double #000000" fo:border-left="none" fo:border-right="0.012cm solid #000000" style:border-line-width-bottom="0.017cm 0.008cm 0.017cm" fo:padding="0.050cm"/>
    </style:style>
    <style:style style:name="Table5.B4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050cm"/>
    </style:style>
    <style:style style:name="Table5.C4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050cm"/>
    </style:style>
    <style:style style:name="Table5.D4" style:family="table-cell">
      <style:table-cell-properties style:vertical-align="middle" style:shadow="none" fo:border-top="0.01cm solid #000000" fo:border-bottom="0.05cm double #000000" fo:border-left="0.012cm solid #000000" fo:border-right="none" style:border-line-width-bottom="0.017cm 0.008cm 0.017cm" fo:padding="0.050cm"/>
    </style:style>
    <style:style style:name="Table5.5" style:family="table-row">
      <style:table-row-properties style:min-row-height="17.65pt" fo:keep-together="auto"/>
    </style:style>
    <style:style style:name="Table5.B5" style:family="table-cell">
      <style:table-cell-properties style:vertical-align="middle" style:shadow="none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5.C5" style:family="table-cell">
      <style:table-cell-properties style:vertical-align="middle" style:shadow="none" fo:border-top="0.012cm solid #000000" fo:border-bottom="0.05cm double #000000" fo:border-left="0.012cm solid #000000" fo:border-right="0.012cm solid #000000" style:border-line-width-bottom="0.017cm 0.008cm 0.017cm" fo:padding="0.050cm"/>
    </style:style>
    <style:style style:name="Table5.6" style:family="table-row">
      <style:table-row-properties style:min-row-height="17.65pt" fo:keep-together="auto"/>
    </style:style>
    <style:style style:name="Table5.A6" style:family="table-cell">
      <style:table-cell-properties style:vertical-align="middle" style:shadow="none" fo:background-color="#e5e5e5" fo:border-top="0.05cm double #000000" fo:border-bottom="0.04cm solid #000000" fo:border-left="none" fo:border-right="0.012cm solid #000000" style:border-line-width-top="0.017cm 0.008cm 0.017cm" fo:padding="0.050cm"/>
    </style:style>
    <style:style style:name="Table5.C6" style:family="table-cell">
      <style:table-cell-properties style:vertical-align="middle" style:shadow="none" fo:background-color="#e5e5e5" fo:border-top="0.05cm double #000000" fo:border-bottom="0.04cm solid #000000" fo:border-left="0.012cm solid #000000" fo:border-right="none" style:border-line-width-top="0.017cm 0.008cm 0.017cm" fo:padding="0.050cm"/>
    </style:style>
    <style:style style:name="P50_0" style:parent-style-name="Standard" style:family="paragraph">
      <style:paragraph-properties fo:line-height="160%" fo:text-align="center" fo:margin-left="1.108cm" fo:margin-right="0cm" fo:text-indent="-1.108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7_0" style:parent-style-name="Standard" style:family="paragraph">
      <style:paragraph-properties fo:line-height="92%" fo:text-align="justify" fo:margin-left="1.171cm" fo:margin-right="0cm" fo:text-indent="-1.171cm" fo:margin-top="0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_0" style:parent-style-name="Standard" style:family="paragraph">
      <style:paragraph-properties fo:line-height="160%" fo:text-align="justify" fo:margin-left="1.196cm" fo:margin-right="0cm" fo:text-indent="-1.196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7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8_0" style:parent-style-name="Standard" style:family="paragraph">
      <style:paragraph-properties fo:line-height="117%" fo:text-align="justify" fo:margin-left="1.063cm" fo:margin-right="0cm" fo:text-indent="-1.063cm" fo:margin-top="0cm" fo:margin-bottom="0cm" fo:background-color="transparent" fo:border="none" style:shadow="none" style:text-autospace="none" style:vertical-align="auto" style:snap-to-layout-grid="true"/>
    </style:style>
    <style:style style:name="T8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-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9_0" style:parent-style-name="Standard" style:family="paragraph">
      <style:paragraph-properties fo:line-height="109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true"/>
    </style:style>
    <style:style style:name="T8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60%" fo:text-align="justify" fo:margin-left="1.139cm" fo:margin-right="0cm" fo:text-indent="-1.139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83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0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4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1_0" style:parent-style-name="Standard" style:family="paragraph">
      <style:paragraph-properties fo:line-height="117%" fo:text-align="justify" fo:margin-left="1.146cm" fo:margin-right="0cm" fo:text-indent="-1.146cm" fo:margin-top="0cm" fo:margin-bottom="0cm" fo:background-color="transparent" fo:border="none" style:shadow="none" style:text-autospace="none" style:vertical-align="auto" style:snap-to-layout-grid="true"/>
    </style:style>
    <style:style style:name="T8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2_0" style:parent-style-name="Standard" style:family="paragraph">
      <style:paragraph-properties fo:line-height="117%" fo:text-align="justify" fo:margin-left="1.082cm" fo:margin-right="0cm" fo:text-indent="-1.082cm" fo:margin-top="0cm" fo:margin-bottom="0cm" fo:background-color="transparent" fo:border="none" style:shadow="none" style:text-autospace="none" style:vertical-align="auto" style:snap-to-layout-grid="true"/>
    </style:style>
    <style:style style:name="T8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6" style:family="table">
      <style:table-properties style:width="16.856cm" table:align="left" fo:margin="0cm" style:shadow="none" style:may-break-between-rows="true" table:border-model="collapsing"/>
    </style:style>
    <style:style style:name="Table6.A" style:family="table-column">
      <style:table-column-properties style:column-width="2.995cm"/>
    </style:style>
    <style:style style:name="Table6.B" style:family="table-column">
      <style:table-column-properties style:column-width="13.862cm"/>
    </style:style>
    <style:style style:name="Table6.1" style:family="table-row">
      <style:table-row-properties style:min-row-height="23.31pt" fo:keep-together="auto"/>
    </style:style>
    <style:style style:name="Table6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050cm"/>
    </style:style>
    <style:style style:name="Table6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050cm"/>
    </style:style>
    <style:style style:name="Table6.2" style:family="table-row">
      <style:table-row-properties style:min-row-height="23.31pt" fo:keep-together="auto"/>
    </style:style>
    <style:style style:name="Table6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6.B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6.3" style:family="table-row">
      <style:table-row-properties style:min-row-height="23.31pt" fo:keep-together="auto"/>
    </style:style>
    <style:style style:name="Table6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6.B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6.4" style:family="table-row">
      <style:table-row-properties style:min-row-height="23.31pt" fo:keep-together="auto"/>
    </style:style>
    <style:style style:name="Table6.A4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6.B4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T9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_0" style:parent-style-name="Standard" style:family="paragraph">
      <style:paragraph-properties fo:line-height="160%" fo:text-align="justify" fo:margin-left="1.171cm" fo:margin-right="0cm" fo:text-indent="-1.171cm" fo:margin-top="0cm" fo:margin-bottom="0cm" fo:background-color="transparent" fo:border="none" style:shadow="none" style:text-autospace="none" style:vertical-align="auto" style:snap-to-layout-grid="true"/>
    </style:style>
    <style:style style:name="T9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3_0" style:parent-style-name="Standard" style:family="paragraph">
      <style:paragraph-properties fo:line-height="92%" fo:text-align="justify" fo:margin-left="1.293cm" fo:margin-right="0cm" fo:text-indent="-1.293cm" fo:margin-top="0cm" fo:margin-bottom="0cm" fo:background-color="transparent" fo:border="none" style:shadow="none" style:text-autospace="none" style:vertical-align="auto" style:snap-to-layout-grid="true"/>
    </style:style>
    <style:style style:name="T52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4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4_0_b4" style:parent-style-name="Standard" style:family="paragraph">
      <style:paragraph-properties fo:line-height="123%" fo:text-align="justify" fo:margin-left="0.799cm" fo:margin-right="0cm" fo:text-indent="-0.799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64_0" style:parent-style-name="Standard" style:family="paragraph">
      <style:paragraph-properties fo:line-height="160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>
        <style:tab-stops>
          <style:tab-stop style:position="8.891cm" style:type="left" style:leader-style="none"/>
        </style:tab-stops>
      </style:paragraph-properties>
    </style:style>
    <style:style style:name="P294_0" style:parent-style-name="Standard" style:family="paragraph">
      <style:paragraph-properties fo:line-height="117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>
        <style:tab-stops>
          <style:tab-stop style:position="8.891cm" style:type="left" style:leader-style="none"/>
        </style:tab-stops>
      </style:paragraph-properties>
    </style:style>
    <style:style style:name="T9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5.00pt" style:font-size-asian="5.00pt" style:font-size-complex="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16.391cm" table:align="left" fo:margin="0cm" style:shadow="none" style:may-break-between-rows="true" table:border-model="collapsing"/>
    </style:style>
    <style:style style:name="Table7.A" style:family="table-column">
      <style:table-column-properties style:column-width="2.001cm"/>
    </style:style>
    <style:style style:name="Table7.B" style:family="table-column">
      <style:table-column-properties style:column-width="2.301cm"/>
    </style:style>
    <style:style style:name="Table7.C" style:family="table-column">
      <style:table-column-properties style:column-width="12.089cm"/>
    </style:style>
    <style:style style:name="Table7.1" style:family="table-row">
      <style:table-row-properties style:min-row-height="22.32pt" fo:keep-together="auto"/>
    </style:style>
    <style:style style:name="Table7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100cm"/>
    </style:style>
    <style:style style:name="Table7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100cm"/>
    </style:style>
    <style:style style:name="Table7.2" style:family="table-row">
      <style:table-row-properties style:min-row-height="19.66pt" fo:keep-together="auto"/>
    </style:style>
    <style:style style:name="Table7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100cm"/>
    </style:style>
    <style:style style:name="Table7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100cm"/>
    </style:style>
    <style:style style:name="Table7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100cm"/>
    </style:style>
    <style:style style:name="Table7.3" style:family="table-row">
      <style:table-row-properties style:min-row-height="35.06pt" fo:keep-together="auto"/>
    </style:style>
    <style:style style:name="Table7.B3" style:family="table-cell">
      <style:table-cell-properties style:vertical-align="middle" style:shadow="none" fo:border="0.012cm solid #000000" fo:padding="0.100cm"/>
    </style:style>
    <style:style style:name="Table7.C3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7.4" style:family="table-row">
      <style:table-row-properties style:min-row-height="38.06pt" fo:keep-together="auto"/>
    </style:style>
    <style:style style:name="Table7.A4" style:family="table-cell">
      <style:table-cell-properties style:vertical-align="middle" style:shadow="none" fo:border-top="0.012cm solid #000000" fo:border-bottom="0.04cm solid #000000" fo:border-left="none" fo:border-right="0.012cm solid #000000" fo:padding="0.100cm"/>
    </style:style>
    <style:style style:name="Table7.B4" style:family="table-cell">
      <style:table-cell-properties style:vertical-align="middle" style:shadow="none" fo:border="0.012cm solid #000000" fo:padding="0.100cm"/>
    </style:style>
    <style:style style:name="Table7.C4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7.5" style:family="table-row">
      <style:table-row-properties style:min-row-height="19.66pt" fo:keep-together="auto"/>
    </style:style>
    <style:style style:name="Table7.B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100cm"/>
    </style:style>
    <style:style style:name="Table7.C5" style:family="table-cell">
      <style:table-cell-properties style:vertical-align="middle" style:shadow="none" fo:border-top="0.012cm solid #000000" fo:border-bottom="0.04cm solid #000000" fo:border-left="0.012cm solid #000000" fo:border-right="none" fo:padding="0.100cm"/>
    </style:style>
    <style:style style:name="P65_0" style:parent-style-name="Standard" style:family="paragraph">
      <style:paragraph-properties fo:line-height="160%" fo:text-align="center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5_0" style:parent-style-name="Standard" style:family="paragraph">
      <style:paragraph-properties fo:line-height="92%" fo:text-align="justify" fo:margin-left="0.752cm" fo:margin-right="0cm" fo:text-indent="-0.752cm" fo:margin-top="0.106cm" fo:margin-bottom="0cm" fo:background-color="transparent" fo:border="none" style:shadow="none" style:text-autospace="none" style:vertical-align="auto" style:snap-to-layout-grid="true"/>
    </style:style>
    <style:style style:name="T10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6_0" style:parent-style-name="Standard" style:family="paragraph">
      <style:paragraph-properties fo:line-height="117%" fo:text-align="justify" fo:margin-left="0.818cm" fo:margin-right="0cm" fo:text-indent="-0.818cm" fo:margin-top="0.106cm" fo:margin-bottom="0cm" fo:background-color="transparent" fo:border="none" style:shadow="none" style:text-autospace="none" style:vertical-align="auto" style:snap-to-layout-grid="true"/>
    </style:style>
    <style:style style:name="T3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_22" style:parent-style-name="각주내용(신명조9)" style:family="paragraph">
      <style:paragraph-properties fo:line-height="160%" fo:text-align="justify" fo:margin-left="1.010cm" fo:margin-right="0cm" fo:text-indent="-1.010cm" fo:margin-top="0.106cm" fo:margin-bottom="0cm" fo:background-color="transparent" fo:border="none" style:shadow="none" style:text-autospace="none" style:vertical-align="auto" style:snap-to-layout-grid="false"/>
    </style:style>
    <style:style style:name="T1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7_22" style:parent-style-name="각주내용(신명조9)" style:family="paragraph">
      <style:paragraph-properties fo:line-height="117%" fo:text-align="justify" fo:margin-left="1.272cm" fo:margin-right="0cm" fo:text-indent="-1.272cm" fo:margin-top="0.106cm" fo:margin-bottom="0cm" fo:background-color="transparent" fo:border="none" style:shadow="none" style:text-autospace="none" style:vertical-align="auto" style:snap-to-layout-grid="false"/>
    </style:style>
    <style:style style:name="T10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1_0" style:parent-style-name="Standard" style:family="paragraph">
      <style:paragraph-properties fo:line-height="160%" fo:text-align="justify" fo:margin-left="0.818cm" fo:margin-right="0cm" fo:text-indent="-0.818cm" fo:margin-top="0.106cm" fo:margin-bottom="0cm" fo:background-color="transparent" fo:border="none" style:shadow="none" style:text-autospace="none" style:vertical-align="auto" style:snap-to-layout-grid="true"/>
    </style:style>
    <style:style style:name="T41" style:family="text">
      <style:text-properties fo:color="#000000" style:text-outline="false" style:text-line-through-style="none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2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8_22" style:parent-style-name="각주내용(신명조9)" style:family="paragraph">
      <style:paragraph-properties fo:line-height="117%" fo:text-align="justify" fo:margin-left="1.291cm" fo:margin-right="0cm" fo:text-indent="-1.291cm" fo:margin-top="0.106cm" fo:margin-bottom="0cm" fo:background-color="transparent" fo:border="none" style:shadow="none" style:text-autospace="none" style:vertical-align="auto" style:snap-to-layout-grid="false"/>
    </style:style>
    <style:style style:name="T10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9_0" style:parent-style-name="Standard" style:family="paragraph">
      <style:paragraph-properties fo:line-height="92%" fo:text-align="justify" fo:margin-left="1.947cm" fo:margin-right="0cm" fo:text-indent="-1.947cm" fo:margin-top="0.106cm" fo:margin-bottom="0cm" fo:background-color="transparent" fo:border="none" style:shadow="none" style:text-autospace="none" style:vertical-align="auto" style:snap-to-layout-grid="true"/>
    </style:style>
    <style:style style:name="T10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0_0" style:parent-style-name="Standard" style:family="paragraph">
      <style:paragraph-properties fo:line-height="92%" fo:text-align="justify" fo:margin-left="1.461cm" fo:margin-right="0cm" fo:text-indent="-1.461cm" fo:margin-top="0.106cm" fo:margin-bottom="0cm" fo:background-color="transparent" fo:border="none" style:shadow="none" style:text-autospace="none" style:vertical-align="auto" style:snap-to-layout-grid="true"/>
    </style:style>
    <style:style style:name="T44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1_0" style:parent-style-name="Standard" style:family="paragraph">
      <style:paragraph-properties fo:line-height="117%" fo:text-align="justify" fo:margin-left="0.817cm" fo:margin-right="0cm" fo:text-indent="-0.817cm" fo:margin-top="0.106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22" style:parent-style-name="각주내용(신명조9)" style:family="paragraph">
      <style:paragraph-properties fo:line-height="160%" fo:text-align="justify" fo:margin-left="0.893cm" fo:margin-right="0cm" fo:text-indent="-0.893cm" fo:margin-top="0.106cm" fo:margin-bottom="0cm" fo:background-color="transparent" fo:border="none" style:shadow="none" style:text-autospace="none" style:vertical-align="auto" style:snap-to-layout-grid="false"/>
    </style:style>
    <style:style style:name="T4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9.00pt" style:font-size-asian="9.00pt" style:font-size-complex="9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2_22" style:parent-style-name="각주내용(신명조9)" style:family="paragraph">
      <style:paragraph-properties fo:line-height="117%" fo:text-align="justify" fo:margin-left="1.174cm" fo:margin-right="0cm" fo:text-indent="-1.174cm" fo:margin-top="0.106cm" fo:margin-bottom="0cm" fo:background-color="transparent" fo:border="none" style:shadow="none" style:text-autospace="none" style:vertical-align="auto" style:snap-to-layout-grid="false"/>
    </style:style>
    <style:style style:name="P44_22" style:parent-style-name="각주내용(신명조9)" style:family="paragraph">
      <style:paragraph-properties fo:line-height="160%" fo:text-align="justify" fo:margin-left="0.968cm" fo:margin-right="0cm" fo:text-indent="-0.968cm" fo:margin-top="0.106cm" fo:margin-bottom="0cm" fo:background-color="transparent" fo:border="none" style:shadow="none" style:text-autospace="none" style:vertical-align="auto" style:snap-to-layout-grid="false"/>
    </style:style>
    <style:style style:name="P303_22" style:parent-style-name="각주내용(신명조9)" style:family="paragraph">
      <style:paragraph-properties fo:line-height="117%" fo:text-align="justify" fo:margin-left="0.968cm" fo:margin-right="0cm" fo:text-indent="-0.968cm" fo:margin-top="0.106cm" fo:margin-bottom="0cm" fo:background-color="transparent" fo:border="none" style:shadow="none" style:text-autospace="none" style:vertical-align="auto" style:snap-to-layout-grid="false"/>
    </style:style>
    <style:style style:name="P304_0_b4" style:parent-style-name="Standard" style:family="paragraph">
      <style:paragraph-properties fo:line-height="117%" fo:text-align="justify" fo:margin-left="0cm" fo:margin-right="0cm" fo:text-indent="0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10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16.990cm" table:align="left" fo:margin="0cm" style:shadow="none" style:may-break-between-rows="true" table:border-model="collapsing"/>
    </style:style>
    <style:style style:name="Table8.A" style:family="table-column">
      <style:table-column-properties style:column-width="1.602cm"/>
    </style:style>
    <style:style style:name="Table8.B" style:family="table-column">
      <style:table-column-properties style:column-width="2.001cm"/>
    </style:style>
    <style:style style:name="Table8.C" style:family="table-column">
      <style:table-column-properties style:column-width="13.387cm"/>
    </style:style>
    <style:style style:name="Table8.1" style:family="table-row">
      <style:table-row-properties style:min-row-height="17.66pt" fo:keep-together="auto"/>
    </style:style>
    <style:style style:name="Table8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100cm"/>
    </style:style>
    <style:style style:name="Table8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100cm"/>
    </style:style>
    <style:style style:name="Table8.2" style:family="table-row">
      <style:table-row-properties style:min-row-height="124.23pt" fo:keep-together="auto"/>
    </style:style>
    <style:style style:name="Table8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100cm"/>
    </style:style>
    <style:style style:name="Table8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100cm"/>
    </style:style>
    <style:style style:name="Table8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100cm"/>
    </style:style>
    <style:style style:name="Table8.3" style:family="table-row">
      <style:table-row-properties style:min-row-height="181.86pt" fo:keep-together="auto"/>
    </style:style>
    <style:style style:name="Table8.B3" style:family="table-cell">
      <style:table-cell-properties style:vertical-align="middle" style:shadow="none" fo:border="0.012cm solid #000000" fo:padding="0.100cm"/>
    </style:style>
    <style:style style:name="Table8.C3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8.4" style:family="table-row">
      <style:table-row-properties style:min-row-height="65.26pt" fo:keep-together="auto"/>
    </style:style>
    <style:style style:name="Table8.A4" style:family="table-cell">
      <style:table-cell-properties style:vertical-align="middle" style:shadow="none" fo:border-top="0.012cm solid #000000" fo:border-bottom="0.04cm solid #000000" fo:border-left="none" fo:border-right="0.012cm solid #000000" fo:padding="0.100cm"/>
    </style:style>
    <style:style style:name="Table8.C4" style:family="table-cell">
      <style:table-cell-properties style:vertical-align="middle" style:shadow="none" fo:border-top="0.012cm solid #000000" fo:border-bottom="0.04cm solid #000000" fo:border-left="0.012cm solid #000000" fo:border-right="none" fo:padding="0.100cm"/>
    </style:style>
    <style:style style:name="T11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9_0" style:parent-style-name="Standard" style:family="paragraph">
      <style:paragraph-properties fo:line-height="160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11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05_0" style:parent-style-name="Standard" style:family="paragraph">
      <style:paragraph-properties fo:line-height="117%" fo:text-align="justify" fo:margin-left="1.103cm" fo:margin-right="0cm" fo:text-indent="-1.103cm" fo:margin-top="0.106cm" fo:margin-bottom="0cm" fo:background-color="transparent" fo:border="none" style:shadow="none" style:text-autospace="none" style:vertical-align="auto" style:snap-to-layout-grid="true"/>
    </style:style>
    <style:style style:name="T120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8_0" style:parent-style-name="Standard" style:family="paragraph">
      <style:paragraph-properties fo:line-height="160%" fo:text-align="justify" fo:margin-left="1.334cm" fo:margin-right="0cm" fo:text-indent="-1.334cm" fo:margin-top="0.106cm" fo:margin-bottom="0cm" fo:background-color="transparent" fo:border="none" style:shadow="none" style:text-autospace="none" style:vertical-align="auto" style:snap-to-layout-grid="true"/>
    </style:style>
    <style:style style:name="Table9" style:family="table">
      <style:table-properties style:width="16.801cm" table:align="left" fo:margin="0cm" style:shadow="none" style:may-break-between-rows="true" table:border-model="collapsing"/>
    </style:style>
    <style:style style:name="Table9.A" style:family="table-column">
      <style:table-column-properties style:column-width="16.801cm"/>
    </style:style>
    <style:style style:name="Table9.1" style:family="table-row">
      <style:table-row-properties style:min-row-height="89.40pt" fo:keep-together="auto"/>
    </style:style>
    <style:style style:name="Table9.A1" style:family="table-cell">
      <style:table-cell-properties style:vertical-align="middle" style:shadow="none" fo:background-color="#e5e5e5" fo:border="0.04cm solid #000000" fo:padding-top="0.050cm" fo:padding-bottom="0.050cm" fo:padding-left="0.180cm" fo:padding-right="0.180cm"/>
    </style:style>
    <style:style style:name="T12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2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5%"/>
    </style:style>
    <style:style style:name="T12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306_0" style:parent-style-name="Standard" style:family="paragraph">
      <style:paragraph-properties fo:line-height="92%" fo:text-align="justify" fo:margin-left="0.713cm" fo:margin-right="0cm" fo:text-indent="-0.713cm" fo:margin-top="0.106cm" fo:margin-bottom="0cm" fo:background-color="transparent" fo:border="none" style:shadow="none" style:text-autospace="none" style:vertical-align="auto" style:snap-to-layout-grid="true"/>
    </style:style>
    <style:style style:name="P307_0" style:parent-style-name="Standard" style:family="paragraph">
      <style:paragraph-properties fo:line-height="117%" fo:text-align="justify" fo:margin-left="0.828cm" fo:margin-right="0cm" fo:text-indent="-0.828cm" fo:margin-top="0cm" fo:margin-bottom="0cm" fo:background-color="transparent" fo:border="none" style:shadow="none" style:text-autospace="none" style:vertical-align="auto" style:snap-to-layout-grid="true"/>
    </style:style>
    <style:style style:name="P101_0" style:parent-style-name="Standard" style:family="paragraph">
      <style:paragraph-properties fo:line-height="160%" fo:text-align="justify" fo:margin-left="0.828cm" fo:margin-right="0cm" fo:text-indent="-0.828cm" fo:margin-top="0cm" fo:margin-bottom="0cm" fo:background-color="transparent" fo:border="none" style:shadow="none" style:text-autospace="none" style:vertical-align="auto" style:snap-to-layout-grid="true"/>
    </style:style>
    <style:style style:name="T12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8_22" style:parent-style-name="각주내용(신명조9)" style:family="paragraph">
      <style:paragraph-properties fo:line-height="117%" fo:text-align="justify" fo:margin-left="1.238cm" fo:margin-right="0cm" fo:text-indent="-1.238cm" fo:margin-top="0cm" fo:margin-bottom="0cm" fo:background-color="transparent" fo:border="none" style:shadow="none" style:text-autospace="none" style:vertical-align="auto" style:snap-to-layout-grid="false"/>
    </style:style>
    <style:style style:name="T32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_22" style:parent-style-name="각주내용(신명조9)" style:family="paragraph">
      <style:paragraph-properties fo:line-height="160%" fo:text-align="justify" fo:margin-left="1.286cm" fo:margin-right="0cm" fo:text-indent="-1.286cm" fo:margin-top="0cm" fo:margin-bottom="0cm" fo:background-color="transparent" fo:border="none" style:shadow="none" style:text-autospace="none" style:vertical-align="auto" style:snap-to-layout-grid="false"/>
    </style:style>
    <style:style style:name="T14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4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9_0" style:parent-style-name="Standard" style:family="paragraph">
      <style:paragraph-properties fo:line-height="95%" fo:text-align="justify" fo:margin-left="1.321cm" fo:margin-right="0cm" fo:text-indent="-1.321cm" fo:margin-top="0cm" fo:margin-bottom="0cm" fo:background-color="transparent" fo:border="none" style:shadow="none" style:text-autospace="none" style:vertical-align="auto" style:snap-to-layout-grid="true"/>
    </style:style>
    <style:style style:name="T14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3_0" style:parent-style-name="Standard" style:family="paragraph">
      <style:paragraph-properties fo:line-height="160%" fo:text-align="justify" fo:margin-left="1.391cm" fo:margin-right="0cm" fo:text-indent="-1.391cm" fo:margin-top="0cm" fo:margin-bottom="0cm" fo:background-color="transparent" fo:border="none" style:shadow="none" style:text-autospace="none" style:vertical-align="auto" style:snap-to-layout-grid="true"/>
    </style:style>
    <style:style style:name="P310_0" style:parent-style-name="Standard" style:family="paragraph">
      <style:paragraph-properties fo:line-height="92%" fo:text-align="justify" fo:margin-left="1.412cm" fo:margin-right="0cm" fo:text-indent="-1.412cm" fo:margin-top="0cm" fo:margin-bottom="0cm" fo:background-color="transparent" fo:border="none" style:shadow="none" style:text-autospace="none" style:vertical-align="auto" style:snap-to-layout-grid="true"/>
    </style:style>
    <style:style style:name="T14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1_0" style:parent-style-name="Standard" style:family="paragraph">
      <style:paragraph-properties fo:line-height="93%" fo:text-align="justify" fo:margin-left="1.427cm" fo:margin-right="0cm" fo:text-indent="-1.427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312_22" style:parent-style-name="각주내용(신명조9)" style:family="paragraph">
      <style:paragraph-properties fo:line-height="117%" fo:text-align="justify" fo:margin-left="0.977cm" fo:margin-right="0cm" fo:text-indent="-0.977cm" fo:margin-top="0cm" fo:margin-bottom="0cm" fo:background-color="transparent" fo:border="none" style:shadow="none" style:text-autospace="none" style:vertical-align="auto" style:snap-to-layout-grid="false"/>
    </style:style>
    <style:style style:name="T15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2.4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8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-0.0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6_0" style:parent-style-name="Standard" style:family="paragraph">
      <style:paragraph-properties fo:line-height="160%" fo:text-align="justify" fo:margin-left="1.593cm" fo:margin-right="0cm" fo:text-indent="-1.593cm" fo:margin-top="0cm" fo:margin-bottom="0cm" fo:background-color="transparent" fo:border="none" style:shadow="none" style:text-autospace="none" style:vertical-align="auto" style:snap-to-layout-grid="true"/>
    </style:style>
    <style:style style:name="Table10" style:family="table">
      <style:table-properties style:width="16.801cm" table:align="left" fo:margin="0.100cm" style:shadow="none" style:may-break-between-rows="true" table:border-model="collapsing"/>
    </style:style>
    <style:style style:name="Table10.A" style:family="table-column">
      <style:table-column-properties style:column-width="16.801cm"/>
    </style:style>
    <style:style style:name="Table10.1" style:family="table-row">
      <style:table-row-properties style:min-row-height="399.06pt" fo:keep-together="auto"/>
    </style:style>
    <style:style style:name="Table10.A1" style:family="table-cell">
      <style:table-cell-properties style:vertical-align="middle" style:shadow="none" fo:background-color="#e5e5e5" fo:border="0.04cm solid #000000" fo:padding-top="0.050cm" fo:padding-bottom="0.050cm" fo:padding-left="0.180cm" fo:padding-right="0.180cm"/>
    </style:style>
    <style:style style:name="P107_0" style:parent-style-name="Standard" style:family="paragraph">
      <style:paragraph-properties fo:line-height="160%" fo:text-align="justify" fo:margin-left="1.319cm" fo:margin-right="0cm" fo:text-indent="-1.319cm" fo:margin-top="0.106cm" fo:margin-bottom="0cm" fo:background-color="transparent" fo:border="none" style:shadow="none" style:text-autospace="none" style:vertical-align="auto" style:snap-to-layout-grid="true"/>
    </style:style>
    <style:style style:name="T182" style:family="text">
      <style:text-properties fo:color="#0000ff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7_0_b4" style:parent-style-name="Standard" style:family="paragraph">
      <style:paragraph-properties fo:line-height="160%" fo:text-align="justify" fo:margin-left="1.319cm" fo:margin-right="0cm" fo:text-indent="-1.319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3_22" style:parent-style-name="각주내용(신명조9)" style:family="paragraph">
      <style:paragraph-properties fo:line-height="106%" fo:text-align="justify" fo:margin-left="0.977cm" fo:margin-right="0cm" fo:text-indent="-0.977cm" fo:margin-top="0.106cm" fo:margin-bottom="0cm" fo:background-color="transparent" fo:border="none" style:shadow="none" style:text-autospace="none" style:vertical-align="auto" style:snap-to-layout-grid="false"/>
    </style:style>
    <style:style style:name="T183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1_0" style:parent-style-name="Standard" style:family="paragraph">
      <style:paragraph-properties fo:line-height="145%" fo:text-align="justify" fo:margin-left="1.319cm" fo:margin-right="0cm" fo:text-indent="-1.319cm" fo:margin-top="0.106cm" fo:margin-bottom="0cm" fo:background-color="transparent" fo:border="none" style:shadow="none" style:text-autospace="none" style:vertical-align="auto" style:snap-to-layout-grid="true"/>
    </style:style>
    <style:style style:name="T18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4_0" style:parent-style-name="Standard" style:family="paragraph">
      <style:paragraph-properties fo:line-height="106%" fo:text-align="justify" fo:margin-left="1.069cm" fo:margin-right="0cm" fo:text-indent="-1.069cm" fo:margin-top="0.106cm" fo:margin-bottom="0cm" fo:background-color="transparent" fo:border="none" style:shadow="none" style:text-autospace="none" style:vertical-align="auto" style:snap-to-layout-grid="true">
        <style:tab-stops>
          <style:tab-stop style:position="9.057cm" style:type="left" style:leader-style="none"/>
        </style:tab-stops>
      </style:paragraph-properties>
    </style:style>
    <style:style style:name="T18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8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5_0" style:parent-style-name="Standard" style:family="paragraph">
      <style:paragraph-properties fo:line-height="99%" fo:text-align="justify" fo:margin-left="1.242cm" fo:margin-right="0cm" fo:text-indent="-1.242cm" fo:margin-top="0.106cm" fo:margin-bottom="0cm" fo:background-color="transparent" fo:border="none" style:shadow="none" style:text-autospace="none" style:vertical-align="auto" style:snap-to-layout-grid="true"/>
    </style:style>
    <style:style style:name="T18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2.00pt" style:font-size-asian="2.00pt" style:font-size-complex="2.00pt" fo:letter-spacing="-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0" style:parent-style-name="Standard" style:family="paragraph">
      <style:paragraph-properties fo:line-height="145%" fo:text-align="justify" fo:margin-left="1.238cm" fo:margin-right="0cm" fo:text-indent="-1.238cm" fo:margin-top="0.106cm" fo:margin-bottom="0cm" fo:background-color="transparent" fo:border="none" style:shadow="none" style:text-autospace="none" style:vertical-align="auto" style:snap-to-layout-grid="true"/>
    </style:style>
    <style:style style:name="P316_0" style:parent-style-name="Standard" style:family="paragraph">
      <style:paragraph-properties fo:line-height="84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18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7_0" style:parent-style-name="Standard" style:family="paragraph">
      <style:paragraph-properties fo:line-height="106%" fo:text-align="justify" fo:margin-left="0.828cm" fo:margin-right="0cm" fo:text-indent="-0.828cm" fo:margin-top="0.106cm" fo:margin-bottom="0cm" fo:background-color="transparent" fo:border="none" style:shadow="none" style:text-autospace="none" style:vertical-align="auto" style:snap-to-layout-grid="true"/>
    </style:style>
    <style:style style:name="T19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8_0" style:parent-style-name="Standard" style:family="paragraph">
      <style:paragraph-properties fo:line-height="106%" fo:text-align="justify" fo:margin-left="1.174cm" fo:margin-right="0cm" fo:text-indent="-1.174cm" fo:margin-top="0.106cm" fo:margin-bottom="0cm" fo:background-color="transparent" fo:border="none" style:shadow="none" style:text-autospace="none" style:vertical-align="auto" style:snap-to-layout-grid="true"/>
    </style:style>
    <style:style style:name="T7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9_0" style:parent-style-name="Standard" style:family="paragraph">
      <style:paragraph-properties fo:line-height="84%" fo:text-align="justify" fo:margin-left="1.262cm" fo:margin-right="0cm" fo:text-indent="-1.262cm" fo:margin-top="0.106cm" fo:margin-bottom="0cm" fo:background-color="transparent" fo:border="none" style:shadow="none" style:text-autospace="none" style:vertical-align="auto" style:snap-to-layout-grid="true"/>
    </style:style>
    <style:style style:name="T193" style:family="text">
      <style:text-properties fo:color="#0000ff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0_0" style:parent-style-name="Standard" style:family="paragraph">
      <style:paragraph-properties fo:line-height="106%" fo:text-align="justify" fo:margin-left="1.296cm" fo:margin-right="0cm" fo:text-indent="-1.296cm" fo:margin-top="0.106cm" fo:margin-bottom="0cm" fo:background-color="transparent" fo:border="none" style:shadow="none" style:text-autospace="none" style:vertical-align="auto" style:snap-to-layout-grid="true"/>
    </style:style>
    <style:style style:name="P321_0" style:parent-style-name="Standard" style:family="paragraph">
      <style:paragraph-properties fo:line-height="106%" fo:text-align="justify" fo:margin-left="1.238cm" fo:margin-right="0cm" fo:text-indent="-1.238cm" fo:margin-top="0.106cm" fo:margin-bottom="0cm" fo:background-color="transparent" fo:border="none" style:shadow="none" style:text-autospace="none" style:vertical-align="auto" style:snap-to-layout-grid="true"/>
    </style:style>
    <style:style style:name="T19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2_0" style:parent-style-name="Standard" style:family="paragraph">
      <style:paragraph-properties fo:line-height="106%" fo:text-align="justify" fo:margin-left="1.200cm" fo:margin-right="0cm" fo:text-indent="-1.200cm" fo:margin-top="0.106cm" fo:margin-bottom="0cm" fo:background-color="transparent" fo:border="none" style:shadow="none" style:text-autospace="none" style:vertical-align="auto" style:snap-to-layout-grid="true"/>
    </style:style>
    <style:style style:name="T19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2_0" style:parent-style-name="Standard" style:family="paragraph">
      <style:paragraph-properties fo:line-height="145%" fo:text-align="justify" fo:margin-left="0.969cm" fo:margin-right="0cm" fo:text-indent="-0.969cm" fo:margin-top="0.106cm" fo:margin-bottom="0cm" fo:background-color="transparent" fo:border="none" style:shadow="none" style:text-autospace="none" style:vertical-align="auto" style:snap-to-layout-grid="true"/>
    </style:style>
    <style:style style:name="T19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3_0" style:parent-style-name="Standard" style:family="paragraph">
      <style:paragraph-properties fo:line-height="86%" fo:text-align="justify" fo:margin-left="1.321cm" fo:margin-right="0cm" fo:text-indent="-1.321cm" fo:margin-top="0.106cm" fo:margin-bottom="0cm" fo:background-color="transparent" fo:border="none" style:shadow="none" style:text-autospace="none" style:vertical-align="auto" style:snap-to-layout-grid="true"/>
    </style:style>
    <style:style style:name="T19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2.00pt" style:font-size-asian="2.00pt" style:font-size-complex="2.00pt" fo:letter-spacing="-0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4_0" style:parent-style-name="Standard" style:family="paragraph">
      <style:paragraph-properties fo:line-height="84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325_0" style:parent-style-name="Standard" style:family="paragraph">
      <style:paragraph-properties fo:line-height="106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able12" style:family="table">
      <style:table-properties style:width="16.500cm" table:align="left" fo:margin="0cm" style:shadow="none" style:may-break-between-rows="true" table:border-model="collapsing"/>
    </style:style>
    <style:style style:name="Table12.A" style:family="table-column">
      <style:table-column-properties style:column-width="3.603cm"/>
    </style:style>
    <style:style style:name="Table12.B" style:family="table-column">
      <style:table-column-properties style:column-width="9.693cm"/>
    </style:style>
    <style:style style:name="Table12.C" style:family="table-column">
      <style:table-column-properties style:column-width="3.204cm"/>
    </style:style>
    <style:style style:name="Table12.1" style:family="table-row">
      <style:table-row-properties style:min-row-height="19.48pt" fo:keep-together="auto"/>
    </style:style>
    <style:style style:name="Table12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-top="0.050cm" fo:padding-bottom="0.050cm" fo:padding-left="0.180cm" fo:padding-right="0.180cm"/>
    </style:style>
    <style:style style:name="Table12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12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-top="0.050cm" fo:padding-bottom="0.050cm" fo:padding-left="0.180cm" fo:padding-right="0.180cm"/>
    </style:style>
    <style:style style:name="Table12.2" style:family="table-row">
      <style:table-row-properties style:min-row-height="51.40pt" fo:keep-together="auto"/>
    </style:style>
    <style:style style:name="Table12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-top="0.050cm" fo:padding-bottom="0.050cm" fo:padding-left="0.180cm" fo:padding-right="0.180cm"/>
    </style:style>
    <style:style style:name="Table12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12.C2" style:family="table-cell">
      <style:table-cell-properties style:vertical-align="middle" style:shadow="none" fo:border-top="0.05cm double #000000" fo:border-bottom="0.04cm solid #000000" fo:border-left="0.012cm solid #000000" fo:border-right="none" style:border-line-width-top="0.017cm 0.008cm 0.017cm" fo:padding-top="0.050cm" fo:padding-bottom="0.050cm" fo:padding-left="0.180cm" fo:padding-right="0.180cm"/>
    </style:style>
    <style:style style:name="Table12.3" style:family="table-row">
      <style:table-row-properties style:min-row-height="51.40pt" fo:keep-together="auto"/>
    </style:style>
    <style:style style:name="Table12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2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.4" style:family="table-row">
      <style:table-row-properties style:min-row-height="35.44pt" fo:keep-together="auto"/>
    </style:style>
    <style:style style:name="Table12.A4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80cm" fo:padding-right="0.180cm"/>
    </style:style>
    <style:style style:name="Table12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P135_0" style:parent-style-name="Standard" style:family="paragraph">
      <style:paragraph-properties fo:line-height="145%" fo:text-align="end" fo:margin-left="0.913cm" fo:margin-right="0cm" fo:text-indent="-0.913cm" fo:margin-top="0.106cm" fo:margin-bottom="0cm" fo:background-color="transparent" fo:border="none" style:shadow="none" style:text-autospace="none" style:vertical-align="auto" style:snap-to-layout-grid="true"/>
    </style:style>
    <style:style style:name="Table13" style:family="table">
      <style:table-properties style:width="16.898cm" table:align="left" fo:margin="0cm" fo:background-color="#ffffff" style:shadow="none" style:may-break-between-rows="true" table:border-model="collapsing"/>
    </style:style>
    <style:style style:name="Table13.A" style:family="table-column">
      <style:table-column-properties style:column-width="16.898cm"/>
    </style:style>
    <style:style style:name="Table13.1" style:family="table-row">
      <style:table-row-properties style:min-row-height="28.66pt" fo:keep-together="auto"/>
    </style:style>
    <style:style style:name="Table13.A1" style:family="table-cell">
      <style:table-cell-properties style:vertical-align="middle" style:shadow="none" fo:border="none"/>
    </style:style>
    <style:style style:name="T36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6_25" style:parent-style-name="선그리기" style:family="paragraph">
      <style:paragraph-properties fo:line-height="123%" fo:text-align="end" fo:margin-left="1.426cm" fo:margin-right="0cm" fo:text-indent="-1.426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804cm" style:type="right" style:leader-style="none"/>
        </style:tab-stops>
      </style:paragraph-properties>
    </style:style>
    <style:style style:name="T16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0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4" style:family="table">
      <style:table-properties style:width="16.913cm" table:align="left" fo:margin="0cm" style:shadow="none" style:may-break-between-rows="false" table:border-model="collapsing"/>
    </style:style>
    <style:style style:name="Table14.A" style:family="table-column">
      <style:table-column-properties style:column-width="1.871cm"/>
    </style:style>
    <style:style style:name="Table14.B" style:family="table-column">
      <style:table-column-properties style:column-width="11.273cm"/>
    </style:style>
    <style:style style:name="Table14.C" style:family="table-column">
      <style:table-column-properties style:column-width="3.769cm"/>
    </style:style>
    <style:style style:name="Table14.1" style:family="table-row">
      <style:table-row-properties style:min-row-height="21.25pt" fo:keep-together="auto"/>
    </style:style>
    <style:style style:name="Table14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049cm"/>
    </style:style>
    <style:style style:name="Table14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14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049cm"/>
    </style:style>
    <style:style style:name="Table14.2" style:family="table-row">
      <style:table-row-properties style:min-row-height="62.91pt" fo:keep-together="auto"/>
    </style:style>
    <style:style style:name="Table14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49cm"/>
    </style:style>
    <style:style style:name="Table14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49cm"/>
    </style:style>
    <style:style style:name="Table14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49cm"/>
    </style:style>
    <style:style style:name="Table14.3" style:family="table-row">
      <style:table-row-properties style:min-row-height="248.27pt" fo:keep-together="auto"/>
    </style:style>
    <style:style style:name="Table14.A3" style:family="table-cell">
      <style:table-cell-properties style:vertical-align="middle" style:shadow="none" fo:border-top="0.012cm solid #000000" fo:border-bottom="0.012cm solid #000000" fo:border-left="none" fo:border-right="0.012cm solid #000000" fo:padding="0.049cm"/>
    </style:style>
    <style:style style:name="Table14.B3" style:family="table-cell">
      <style:table-cell-properties style:vertical-align="middle" style:shadow="none" fo:border="0.012cm solid #000000" fo:padding="0.049cm"/>
    </style:style>
    <style:style style:name="Table14.C3" style:family="table-cell">
      <style:table-cell-properties style:vertical-align="middle" style:shadow="none" fo:border-top="0.012cm solid #000000" fo:border-bottom="0.012cm solid #000000" fo:border-left="0.012cm solid #000000" fo:border-right="none" fo:padding-left="0.100cm"/>
    </style:style>
    <style:style style:name="Table14.4" style:family="table-row">
      <style:table-row-properties style:min-row-height="208.27pt" fo:keep-together="auto"/>
    </style:style>
    <style:style style:name="Table14.A4" style:family="table-cell">
      <style:table-cell-properties style:vertical-align="middle" style:shadow="none" fo:border-top="0.012cm solid #000000" fo:border-bottom="0.04cm solid #000000" fo:border-left="none" fo:border-right="0.012cm solid #000000" fo:padding="0.049cm"/>
    </style:style>
    <style:style style:name="Table14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49cm"/>
    </style:style>
    <style:style style:name="Table14.C4" style:family="table-cell">
      <style:table-cell-properties style:vertical-align="middle" style:shadow="none" fo:border-top="0.012cm solid #000000" fo:border-bottom="0.04cm solid #000000" fo:border-left="0.012cm solid #000000" fo:border-right="none" fo:padding-left="0.100cm"/>
    </style:style>
    <style:style style:name="P140_0" style:parent-style-name="Standard" style:family="paragraph">
      <style:paragraph-properties fo:line-height="120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142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7_25" style:parent-style-name="선그리기" style:family="paragraph">
      <style:paragraph-properties fo:line-height="160%" fo:text-align="justify" fo:margin-left="1.253cm" fo:margin-right="0cm" fo:text-indent="-1.253cm" fo:margin-top="0cm" fo:margin-bottom="0cm" fo:background-color="transparent" fo:border="none" style:shadow="none" style:text-autospace="none" style:vertical-align="auto" style:snap-to-layout-grid="false"/>
    </style:style>
    <style:style style:name="T16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7_25" style:parent-style-name="선그리기" style:family="paragraph">
      <style:paragraph-properties fo:line-height="92%" fo:text-align="justify" fo:margin-left="1.252cm" fo:margin-right="0cm" fo:text-indent="-1.252cm" fo:margin-top="0cm" fo:margin-bottom="0cm" fo:background-color="transparent" fo:border="none" style:shadow="none" style:text-autospace="none" style:vertical-align="auto" style:snap-to-layout-grid="false"/>
    </style:style>
    <style:style style:name="P328_25" style:parent-style-name="선그리기" style:family="paragraph">
      <style:paragraph-properties fo:line-height="92%" fo:text-align="justify" fo:margin-left="1.417cm" fo:margin-right="0cm" fo:text-indent="-1.417cm" fo:margin-top="0cm" fo:margin-bottom="0cm" fo:background-color="transparent" fo:border="none" style:shadow="none" style:text-autospace="none" style:vertical-align="auto" style:snap-to-layout-grid="false"/>
    </style:style>
    <style:style style:name="P329_0" style:parent-style-name="Standard" style:family="paragraph">
      <style:paragraph-properties fo:line-height="119%" fo:text-align="justify" fo:margin-left="1.062cm" fo:margin-right="0cm" fo:text-indent="-1.062cm" fo:margin-top="0cm" fo:margin-bottom="0cm" fo:background-color="transparent" fo:border="none" style:shadow="none" style:text-autospace="none" style:vertical-align="auto" style:snap-to-layout-grid="true"/>
    </style:style>
    <style:style style:name="P154_0" style:parent-style-name="Standard" style:family="paragraph">
      <style:paragraph-properties fo:line-height="15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0_0" style:parent-style-name="Standard" style:family="paragraph">
      <style:paragraph-properties fo:line-height="115%" fo:text-align="justify" fo:margin-left="1.082cm" fo:margin-right="0cm" fo:text-indent="-1.082cm" fo:margin-top="0cm" fo:margin-bottom="0cm" fo:background-color="transparent" fo:border="none" style:shadow="none" style:text-autospace="none" style:vertical-align="auto" style:snap-to-layout-grid="true"/>
    </style:style>
    <style:style style:name="T20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6_0" style:parent-style-name="Standard" style:family="paragraph">
      <style:paragraph-properties fo:line-height="158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true"/>
    </style:style>
    <style:style style:name="P331_0" style:parent-style-name="Standard" style:family="paragraph">
      <style:paragraph-properties fo:line-height="115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true"/>
    </style:style>
    <style:style style:name="T18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2_0" style:parent-style-name="Standard" style:family="paragraph">
      <style:paragraph-properties fo:line-height="91%" fo:text-align="justify" fo:margin-left="4.245cm" fo:margin-right="0cm" fo:text-indent="-4.245cm" fo:margin-top="0cm" fo:margin-bottom="0cm" fo:background-color="transparent" fo:border="none" style:shadow="none" style:text-autospace="none" style:vertical-align="auto" style:snap-to-layout-grid="true"/>
    </style:style>
    <style:style style:name="T20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3_0" style:parent-style-name="Standard" style:family="paragraph">
      <style:paragraph-properties fo:line-height="91%" fo:text-align="justify" fo:margin-left="1.279cm" fo:margin-right="0cm" fo:text-indent="-1.279cm" fo:margin-top="0cm" fo:margin-bottom="0cm" fo:background-color="transparent" fo:border="none" style:shadow="none" style:text-autospace="none" style:vertical-align="auto" style:snap-to-layout-grid="true"/>
    </style:style>
    <style:style style:name="P157_0" style:parent-style-name="Standard" style:family="paragraph">
      <style:paragraph-properties fo:line-height="158%" fo:text-align="justify" fo:margin-left="4.245cm" fo:margin-right="0cm" fo:text-indent="-4.245cm" fo:margin-top="0cm" fo:margin-bottom="0cm" fo:background-color="transparent" fo:border="none" style:shadow="none" style:text-autospace="none" style:vertical-align="auto" style:snap-to-layout-grid="true"/>
    </style:style>
    <style:style style:name="T20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4_0" style:parent-style-name="Standard" style:family="paragraph">
      <style:paragraph-properties fo:line-height="123%" fo:text-align="justify" fo:margin-left="4.245cm" fo:margin-right="0cm" fo:text-indent="-4.245cm" fo:margin-top="0cm" fo:margin-bottom="0cm" fo:background-color="transparent" fo:border="none" style:shadow="none" style:text-autospace="none" style:vertical-align="auto" style:snap-to-layout-grid="true"/>
    </style:style>
    <style:style style:name="T17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5_1" style:parent-style-name="본문" style:family="paragraph">
      <style:paragraph-properties fo:line-height="115%" fo:text-align="justify" fo:margin-left="0.994cm" fo:margin-right="0.617cm" fo:text-indent="-0.994cm" fo:margin-top="0cm" fo:margin-bottom="0cm" fo:background-color="transparent" fo:border="none" style:shadow="none" style:text-autospace="none" style:vertical-align="auto" style:snap-to-layout-grid="true"/>
    </style:style>
    <style:style style:name="P93_1" style:parent-style-name="본문" style:family="paragraph">
      <style:paragraph-properties fo:line-height="158%" fo:text-align="justify" fo:margin-left="0.931cm" fo:margin-right="0.617cm" fo:text-indent="-0.931cm" fo:margin-top="0cm" fo:margin-bottom="0cm" fo:background-color="transparent" fo:border="none" style:shadow="none" style:text-autospace="none" style:vertical-align="auto" style:snap-to-layout-grid="true"/>
    </style:style>
    <style:style style:name="P336_1" style:parent-style-name="본문" style:family="paragraph">
      <style:paragraph-properties fo:line-height="115%" fo:text-align="justify" fo:margin-left="1.035cm" fo:margin-right="0.617cm" fo:text-indent="-1.035cm" fo:margin-top="0cm" fo:margin-bottom="0cm" fo:background-color="transparent" fo:border="none" style:shadow="none" style:text-autospace="none" style:vertical-align="auto" style:snap-to-layout-grid="true"/>
    </style:style>
    <style:style style:name="P99_1" style:parent-style-name="본문" style:family="paragraph">
      <style:paragraph-properties fo:line-height="158%" fo:text-align="justify" fo:margin-left="1.225cm" fo:margin-right="0.617cm" fo:text-indent="-1.225cm" fo:margin-top="0cm" fo:margin-bottom="0cm" fo:background-color="transparent" fo:border="none" style:shadow="none" style:text-autospace="none" style:vertical-align="auto" style:snap-to-layout-grid="true"/>
    </style:style>
    <style:style style:name="T35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3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3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7_1" style:parent-style-name="본문" style:family="paragraph">
      <style:paragraph-properties fo:line-height="115%" fo:text-align="justify" fo:margin-left="1.002cm" fo:margin-right="0.617cm" fo:text-indent="-1.002cm" fo:margin-top="0cm" fo:margin-bottom="0cm" fo:background-color="transparent" fo:border="none" style:shadow="none" style:text-autospace="none" style:vertical-align="auto" style:snap-to-layout-grid="true"/>
    </style:style>
    <style:style style:name="T34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0_1" style:parent-style-name="본문" style:family="paragraph">
      <style:paragraph-properties fo:line-height="158%" fo:text-align="justify" fo:margin-left="1.002cm" fo:margin-right="0.617cm" fo:text-indent="-1.002cm" fo:margin-top="0cm" fo:margin-bottom="0cm" fo:background-color="transparent" fo:border="none" style:shadow="none" style:text-autospace="none" style:vertical-align="auto" style:snap-to-layout-grid="true"/>
    </style:style>
    <style:style style:name="P114_1" style:parent-style-name="본문" style:family="paragraph">
      <style:paragraph-properties fo:line-height="158%" fo:text-align="justify" fo:margin-left="1.227cm" fo:margin-right="0.617cm" fo:text-indent="-1.227cm" fo:margin-top="0cm" fo:margin-bottom="0cm" fo:background-color="transparent" fo:border="none" style:shadow="none" style:text-autospace="none" style:vertical-align="auto" style:snap-to-layout-grid="true"/>
    </style:style>
    <style:style style:name="T21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8_1" style:parent-style-name="본문" style:family="paragraph">
      <style:paragraph-properties fo:line-height="115%" fo:text-align="justify" fo:margin-left="0.972cm" fo:margin-right="0.617cm" fo:text-indent="-0.972cm" fo:margin-top="0cm" fo:margin-bottom="0cm" fo:background-color="transparent" fo:border="none" style:shadow="none" style:text-autospace="none" style:vertical-align="auto" style:snap-to-layout-grid="true"/>
    </style:style>
    <style:style style:name="P116_1" style:parent-style-name="본문" style:family="paragraph">
      <style:paragraph-properties fo:line-height="158%" fo:text-align="justify" fo:margin-left="1.302cm" fo:margin-right="0.617cm" fo:text-indent="-1.302cm" fo:margin-top="0cm" fo:margin-bottom="0cm" fo:background-color="transparent" fo:border="none" style:shadow="none" style:text-autospace="none" style:vertical-align="auto" style:snap-to-layout-grid="true"/>
    </style:style>
    <style:style style:name="P339_1" style:parent-style-name="본문" style:family="paragraph">
      <style:paragraph-properties fo:line-height="115%" fo:text-align="justify" fo:margin-left="1.302cm" fo:margin-right="0.617cm" fo:text-indent="-1.302cm" fo:margin-top="0cm" fo:margin-bottom="0cm" fo:background-color="transparent" fo:border="none" style:shadow="none" style:text-autospace="none" style:vertical-align="auto" style:snap-to-layout-grid="true"/>
    </style:style>
    <style:style style:name="T21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0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21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8%"/>
    </style:style>
    <style:style style:name="P340_0_b4" style:parent-style-name="Standard" style:family="paragraph">
      <style:paragraph-properties fo:line-height="123%" fo:text-align="justify" fo:margin-left="1.302cm" fo:margin-right="0.617cm" fo:text-indent="-1.302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2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1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2_0" style:parent-style-name="Standard" style:family="paragraph">
      <style:paragraph-properties fo:line-height="117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true"/>
    </style:style>
    <style:style style:name="P176_0" style:parent-style-name="Standard" style:family="paragraph">
      <style:paragraph-properties fo:line-height="160%" fo:text-align="justify" fo:margin-left="1.322cm" fo:margin-right="0cm" fo:text-indent="-1.322cm" fo:margin-top="0cm" fo:margin-bottom="0cm" fo:background-color="transparent" fo:border="none" style:shadow="none" style:text-autospace="none" style:vertical-align="auto" style:snap-to-layout-grid="true"/>
    </style:style>
    <style:style style:name="P343_0" style:parent-style-name="Standard" style:family="paragraph">
      <style:paragraph-properties fo:line-height="117%" fo:text-align="justify" fo:margin-left="0.985cm" fo:margin-right="0cm" fo:text-indent="-0.985cm" fo:margin-top="0cm" fo:margin-bottom="0cm" fo:background-color="transparent" fo:border="none" style:shadow="none" style:text-autospace="none" style:vertical-align="auto" style:snap-to-layout-grid="true"/>
    </style:style>
    <style:style style:name="T22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4_0" style:parent-style-name="Standard" style:family="paragraph">
      <style:paragraph-properties fo:line-height="117%" fo:text-align="justify" fo:margin-left="0.997cm" fo:margin-right="0cm" fo:text-indent="-0.997cm" fo:margin-top="0cm" fo:margin-bottom="0cm" fo:background-color="transparent" fo:border="none" style:shadow="none" style:text-autospace="none" style:vertical-align="auto" style:snap-to-layout-grid="true"/>
    </style:style>
    <style:style style:name="P179_0" style:parent-style-name="Standard" style:family="paragraph">
      <style:paragraph-properties fo:line-height="160%" fo:text-align="justify" fo:margin-left="1.544cm" fo:margin-right="0cm" fo:text-indent="-1.544cm" fo:margin-top="0cm" fo:margin-bottom="0cm" fo:background-color="transparent" fo:border="none" style:shadow="none" style:text-autospace="none" style:vertical-align="auto" style:snap-to-layout-grid="true"/>
    </style:style>
    <style:style style:name="T22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5_0" style:parent-style-name="Standard" style:family="paragraph">
      <style:paragraph-properties fo:line-height="117%" fo:text-align="justify" fo:margin-left="0.981cm" fo:margin-right="0cm" fo:text-indent="-0.981cm" fo:margin-top="0cm" fo:margin-bottom="0cm" fo:background-color="transparent" fo:border="none" style:shadow="none" style:text-autospace="none" style:vertical-align="auto" style:snap-to-layout-grid="true"/>
    </style:style>
    <style:style style:name="T23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1_0" style:parent-style-name="Standard" style:family="paragraph">
      <style:paragraph-properties fo:line-height="160%" fo:text-align="justify" fo:margin-left="1.592cm" fo:margin-right="0cm" fo:text-indent="-1.592cm" fo:margin-top="0cm" fo:margin-bottom="0cm" fo:background-color="transparent" fo:border="none" style:shadow="none" style:text-autospace="none" style:vertical-align="auto" style:snap-to-layout-grid="true"/>
    </style:style>
    <style:style style:name="P346_0" style:parent-style-name="Standard" style:family="paragraph">
      <style:paragraph-properties fo:line-height="92%" fo:text-align="justify" fo:margin-left="1.279cm" fo:margin-right="0cm" fo:text-indent="-1.279cm" fo:margin-top="0cm" fo:margin-bottom="0cm" fo:background-color="transparent" fo:border="none" style:shadow="none" style:text-autospace="none" style:vertical-align="auto" style:snap-to-layout-grid="true"/>
    </style:style>
    <style:style style:name="P347_0" style:parent-style-name="Standard" style:family="paragraph">
      <style:paragraph-properties fo:line-height="117%" fo:text-align="justify" fo:margin-left="1.068cm" fo:margin-right="0cm" fo:text-indent="-1.068cm" fo:margin-top="0cm" fo:margin-bottom="0cm" fo:background-color="transparent" fo:border="none" style:shadow="none" style:text-autospace="none" style:vertical-align="auto" style:snap-to-layout-grid="true"/>
    </style:style>
    <style:style style:name="P183_0" style:parent-style-name="Standard" style:family="paragraph">
      <style:paragraph-properties fo:line-height="160%" fo:text-align="justify" fo:margin-left="1.068cm" fo:margin-right="0cm" fo:text-indent="-1.068cm" fo:margin-top="0cm" fo:margin-bottom="0cm" fo:background-color="transparent" fo:border="none" style:shadow="none" style:text-autospace="none" style:vertical-align="auto" style:snap-to-layout-grid="true"/>
    </style:style>
    <style:style style:name="T23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4_0" style:parent-style-name="Standard" style:family="paragraph">
      <style:paragraph-properties fo:line-height="160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true"/>
    </style:style>
    <style:style style:name="T23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8_0" style:parent-style-name="Standard" style:family="paragraph">
      <style:paragraph-properties fo:line-height="117%" fo:text-align="justify" fo:margin-left="1.091cm" fo:margin-right="0cm" fo:text-indent="-1.091cm" fo:margin-top="0cm" fo:margin-bottom="0cm" fo:background-color="transparent" fo:border="none" style:shadow="none" style:text-autospace="none" style:vertical-align="auto" style:snap-to-layout-grid="true"/>
    </style:style>
    <style:style style:name="P186_0" style:parent-style-name="Standard" style:family="paragraph">
      <style:paragraph-properties fo:line-height="160%" fo:text-align="justify" fo:margin-left="1.337cm" fo:margin-right="0cm" fo:text-indent="-1.337cm" fo:margin-top="0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6.851cm" table:align="left" fo:margin="0cm" style:shadow="none" style:may-break-between-rows="false" table:border-model="collapsing"/>
    </style:style>
    <style:style style:name="Table15.A" style:family="table-column">
      <style:table-column-properties style:column-width="3.853cm"/>
    </style:style>
    <style:style style:name="Table15.B" style:family="table-column">
      <style:table-column-properties style:column-width="9.244cm"/>
    </style:style>
    <style:style style:name="Table15.C" style:family="table-column">
      <style:table-column-properties style:column-width="3.754cm"/>
    </style:style>
    <style:style style:name="Table15.1" style:family="table-row">
      <style:table-row-properties style:min-row-height="11.66pt" fo:keep-together="auto"/>
    </style:style>
    <style:style style:name="Table15.A1" style:family="table-cell">
      <style:table-cell-properties style:vertical-align="middle" style:shadow="none" fo:border-top="none" fo:border-bottom="0.02cm solid #000000" fo:border-left="none" fo:border-right="0.02cm solid #000000" fo:padding="0.100cm"/>
    </style:style>
    <style:style style:name="Table15.B1" style:family="table-cell">
      <style:table-cell-properties style:vertical-align="middle" style:shadow="none" fo:background-color="#ffeed8" fo:border-top="0.02cm solid #000000" fo:border-bottom="0.04cm solid #000000" fo:border-left="0.02cm solid #000000" fo:border-right="0.04cm solid #000000" fo:padding="0.100cm"/>
    </style:style>
    <style:style style:name="Table15.C1" style:family="table-cell">
      <style:table-cell-properties style:vertical-align="middle" style:shadow="none" fo:border-top="none" fo:border-bottom="0.02cm solid #000000" fo:border-left="0.04cm solid #000000" fo:border-right="none" fo:padding="0.100cm"/>
    </style:style>
    <style:style style:name="Table15.2" style:family="table-row">
      <style:table-row-properties style:min-row-height="11.66pt" fo:keep-together="auto"/>
    </style:style>
    <style:style style:name="Table15.A2" style:family="table-cell">
      <style:table-cell-properties style:vertical-align="middle" style:shadow="none" fo:border-top="0.02cm solid #000000" fo:border-bottom="none" fo:border-left="0.02cm solid #000000" fo:border-right="0.02cm solid #000000" fo:padding="0.100cm"/>
    </style:style>
    <style:style style:name="Table15.C2" style:family="table-cell">
      <style:table-cell-properties style:vertical-align="middle" style:shadow="none" fo:border-top="0.02cm solid #000000" fo:border-bottom="none" fo:border-left="0.04cm solid #000000" fo:border-right="0.02cm solid #000000" fo:padding="0.100cm"/>
    </style:style>
    <style:style style:name="Table15.3" style:family="table-row">
      <style:table-row-properties style:min-row-height="245.19pt" fo:keep-together="auto"/>
    </style:style>
    <style:style style:name="Table15.A3" style:family="table-cell">
      <style:table-cell-properties style:vertical-align="middle" style:shadow="none" fo:border-top="none" fo:border-bottom="0.02cm solid #000000" fo:border-left="0.02cm solid #000000" fo:border-right="0.02cm solid #000000" fo:padding="0.100cm"/>
    </style:style>
    <style:style style:name="T177" style:family="text">
      <style:text-properties fo:color="#0000ff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7" style:family="table">
      <style:table-properties style:width="16.989cm" table:align="left" fo:margin="0cm" style:shadow="none" style:may-break-between-rows="true" table:border-model="collapsing"/>
    </style:style>
    <style:style style:name="Table17.A" style:family="table-column">
      <style:table-column-properties style:column-width="2.105cm"/>
    </style:style>
    <style:style style:name="Table17.B" style:family="table-column">
      <style:table-column-properties style:column-width="0.199cm"/>
    </style:style>
    <style:style style:name="Table17.C" style:family="table-column">
      <style:table-column-properties style:column-width="14.685cm"/>
    </style:style>
    <style:style style:name="Table17.1" style:family="table-row">
      <style:table-row-properties style:min-row-height="28.31pt" fo:keep-together="auto"/>
    </style:style>
    <style:style style:name="Table17.A1" style:family="table-cell">
      <style:table-cell-properties style:vertical-align="middle" style:shadow="none" fo:background-color="#2b2d63" fo:border="0.05cm solid #1b1760" fo:padding="0.050cm"/>
    </style:style>
    <style:style style:name="Table17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7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349_0_b4" style:parent-style-name="Standard" style:family="paragraph">
      <style:paragraph-properties fo:line-height="89%" fo:text-align="justify" fo:margin-left="1.345cm" fo:margin-right="0cm" fo:text-indent="-1.34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1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8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789cm" style:type="left" style:leader-style="none"/>
        </style:tab-stops>
      </style:paragraph-properties>
    </style:style>
    <style:style style:name="T21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0_0" style:parent-style-name="Standard" style:family="paragraph">
      <style:paragraph-properties fo:line-height="117%" fo:text-align="justify" fo:margin-left="1.064cm" fo:margin-right="0cm" fo:text-indent="-1.064cm" fo:margin-top="0cm" fo:margin-bottom="0cm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6.336cm" table:align="left" fo:margin="0cm" style:shadow="none" style:may-break-between-rows="false" table:border-model="collapsing"/>
    </style:style>
    <style:style style:name="Table18.A" style:family="table-column">
      <style:table-column-properties style:column-width="3.748cm"/>
    </style:style>
    <style:style style:name="Table18.B" style:family="table-column">
      <style:table-column-properties style:column-width="11.326cm"/>
    </style:style>
    <style:style style:name="Table18.C" style:family="table-column">
      <style:table-column-properties style:column-width="1.262cm"/>
    </style:style>
    <style:style style:name="Table18.1" style:family="table-row">
      <style:table-row-properties style:min-row-height="20.49pt" fo:keep-together="auto"/>
    </style:style>
    <style:style style:name="Table18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100cm"/>
    </style:style>
    <style:style style:name="Table18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="0.100cm"/>
    </style:style>
    <style:style style:name="Table18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100cm"/>
    </style:style>
    <style:style style:name="Table18.2" style:family="table-row">
      <style:table-row-properties style:min-row-height="71.88pt" fo:keep-together="auto"/>
    </style:style>
    <style:style style:name="Table18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100cm"/>
    </style:style>
    <style:style style:name="Table18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100cm"/>
    </style:style>
    <style:style style:name="Table18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100cm"/>
    </style:style>
    <style:style style:name="Table18.3" style:family="table-row">
      <style:table-row-properties style:min-row-height="47.77pt" fo:keep-together="auto"/>
    </style:style>
    <style:style style:name="Table18.A3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18.B3" style:family="table-cell">
      <style:table-cell-properties style:vertical-align="middle" style:shadow="none" fo:border="0.012cm solid #000000" fo:padding="0.100cm"/>
    </style:style>
    <style:style style:name="Table18.C3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18.4" style:family="table-row">
      <style:table-row-properties style:min-row-height="47.77pt" fo:keep-together="auto"/>
    </style:style>
    <style:style style:name="Table18.A4" style:family="table-cell">
      <style:table-cell-properties style:vertical-align="middle" style:shadow="none" fo:border-top="0.012cm solid #000000" fo:border-bottom="0.04cm solid #000000" fo:border-left="none" fo:border-right="0.012cm solid #000000" fo:padding="0.100cm"/>
    </style:style>
    <style:style style:name="Table18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100cm"/>
    </style:style>
    <style:style style:name="Table18.C4" style:family="table-cell">
      <style:table-cell-properties style:vertical-align="middle" style:shadow="none" fo:border-top="0.012cm solid #000000" fo:border-bottom="0.04cm solid #000000" fo:border-left="0.012cm solid #000000" fo:border-right="none" fo:padding="0.100cm"/>
    </style:style>
    <style:style style:name="P27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8_0" style:parent-style-name="Standard" style:family="paragraph">
      <style:paragraph-properties fo:line-height="160%" fo:text-align="justify" fo:margin-left="1.058cm" fo:margin-right="0cm" fo:text-indent="-1.058cm" fo:margin-top="0cm" fo:margin-bottom="0cm" fo:background-color="transparent" fo:border="none" style:shadow="none" style:text-autospace="none" style:vertical-align="auto" style:snap-to-layout-grid="true"/>
    </style:style>
    <style:style style:name="T24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9" style:family="table">
      <style:table-properties style:width="16.336cm" table:align="left" fo:margin="0cm" style:shadow="none" style:may-break-between-rows="false" table:border-model="collapsing"/>
    </style:style>
    <style:style style:name="Table19.A" style:family="table-column">
      <style:table-column-properties style:column-width="3.748cm"/>
    </style:style>
    <style:style style:name="Table19.B" style:family="table-column">
      <style:table-column-properties style:column-width="11.353cm"/>
    </style:style>
    <style:style style:name="Table19.C" style:family="table-column">
      <style:table-column-properties style:column-width="1.235cm"/>
    </style:style>
    <style:style style:name="Table19.1" style:family="table-row">
      <style:table-row-properties style:min-row-height="19.49pt" fo:keep-together="auto"/>
    </style:style>
    <style:style style:name="Table19.A1" style:family="table-cell">
      <style:table-cell-properties style:vertical-align="middle" style:shadow="none" fo:background-color="#e5e5e5" fo:border-top="0.04cm solid #000000" fo:border-bottom="0.07cm double #000000" fo:border-left="none" fo:border-right="0.012cm solid #000000" style:border-line-width-bottom="0.023cm 0.012cm 0.023cm" fo:padding="0.100cm"/>
    </style:style>
    <style:style style:name="Table19.B1" style:family="table-cell">
      <style:table-cell-properties style:vertical-align="middle" style:shadow="none" fo:background-color="#e5e5e5" fo:border-top="0.04cm solid #000000" fo:border-bottom="0.07cm double #000000" fo:border-left="0.012cm solid #000000" fo:border-right="0.012cm solid #000000" style:border-line-width-bottom="0.023cm 0.012cm 0.023cm" fo:padding="0.100cm"/>
    </style:style>
    <style:style style:name="Table19.C1" style:family="table-cell">
      <style:table-cell-properties style:vertical-align="middle" style:shadow="none" fo:background-color="#e5e5e5" fo:border-top="0.04cm solid #000000" fo:border-bottom="0.07cm double #000000" fo:border-left="0.012cm solid #000000" fo:border-right="none" style:border-line-width-bottom="0.023cm 0.012cm 0.023cm" fo:padding="0.100cm"/>
    </style:style>
    <style:style style:name="Table19.2" style:family="table-row">
      <style:table-row-properties style:min-row-height="55.36pt" fo:keep-together="auto"/>
    </style:style>
    <style:style style:name="Table19.A2" style:family="table-cell">
      <style:table-cell-properties style:vertical-align="middle" style:shadow="none" fo:border-top="0.07cm double #000000" fo:border-bottom="0.012cm solid #000000" fo:border-left="none" fo:border-right="0.012cm solid #000000" style:border-line-width-top="0.023cm 0.012cm 0.023cm" fo:padding="0.100cm"/>
    </style:style>
    <style:style style:name="Table19.B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="0.100cm"/>
    </style:style>
    <style:style style:name="Table19.C2" style:family="table-cell">
      <style:table-cell-properties style:vertical-align="middle" style:shadow="none" fo:border-top="0.07cm double #000000" fo:border-bottom="0.012cm solid #000000" fo:border-left="0.012cm solid #000000" fo:border-right="none" style:border-line-width-top="0.023cm 0.012cm 0.023cm" fo:padding="0.100cm"/>
    </style:style>
    <style:style style:name="Table19.3" style:family="table-row">
      <style:table-row-properties style:min-row-height="43.06pt" fo:keep-together="auto"/>
    </style:style>
    <style:style style:name="Table19.A3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19.B3" style:family="table-cell">
      <style:table-cell-properties style:vertical-align="middle" style:shadow="none" fo:border="0.012cm solid #000000" fo:padding="0.100cm"/>
    </style:style>
    <style:style style:name="Table19.C3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19.4" style:family="table-row">
      <style:table-row-properties style:min-row-height="43.06pt" fo:keep-together="auto"/>
    </style:style>
    <style:style style:name="Table19.A4" style:family="table-cell">
      <style:table-cell-properties style:vertical-align="middle" style:shadow="none" fo:border-top="0.012cm solid #000000" fo:border-bottom="0.04cm solid #000000" fo:border-left="none" fo:border-right="0.012cm solid #000000" fo:padding="0.100cm"/>
    </style:style>
    <style:style style:name="Table19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100cm"/>
    </style:style>
    <style:style style:name="Table19.C4" style:family="table-cell">
      <style:table-cell-properties style:vertical-align="middle" style:shadow="none" fo:border-top="0.012cm solid #000000" fo:border-bottom="0.04cm solid #000000" fo:border-left="0.012cm solid #000000" fo:border-right="none" fo:padding="0.100cm"/>
    </style:style>
    <style:style style:name="P199_0" style:parent-style-name="Standard" style:family="paragraph">
      <style:paragraph-properties fo:line-height="160%" fo:text-align="center" fo:margin-left="1.058cm" fo:margin-right="0cm" fo:text-indent="-1.058cm" fo:margin-top="0cm" fo:margin-bottom="0cm" fo:background-color="transparent" fo:border="none" style:shadow="none" style:text-autospace="none" style:vertical-align="auto" style:snap-to-layout-grid="true"/>
    </style:style>
    <style:style style:name="Table20" style:family="table">
      <style:table-properties style:width="16.336cm" table:align="left" fo:margin="0cm" style:shadow="none" style:may-break-between-rows="false" table:border-model="collapsing"/>
    </style:style>
    <style:style style:name="Table20.A" style:family="table-column">
      <style:table-column-properties style:column-width="3.748cm"/>
    </style:style>
    <style:style style:name="Table20.B" style:family="table-column">
      <style:table-column-properties style:column-width="11.326cm"/>
    </style:style>
    <style:style style:name="Table20.C" style:family="table-column">
      <style:table-column-properties style:column-width="1.262cm"/>
    </style:style>
    <style:style style:name="Table20.1" style:family="table-row">
      <style:table-row-properties style:min-row-height="17.66pt" fo:keep-together="auto"/>
    </style:style>
    <style:style style:name="Table20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100cm"/>
    </style:style>
    <style:style style:name="Table20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="0.100cm"/>
    </style:style>
    <style:style style:name="Table20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100cm"/>
    </style:style>
    <style:style style:name="Table20.2" style:family="table-row">
      <style:table-row-properties style:min-row-height="49.70pt" fo:keep-together="auto"/>
    </style:style>
    <style:style style:name="Table20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100cm"/>
    </style:style>
    <style:style style:name="Table20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100cm"/>
    </style:style>
    <style:style style:name="Table20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100cm"/>
    </style:style>
    <style:style style:name="Table20.3" style:family="table-row">
      <style:table-row-properties style:min-row-height="40.23pt" fo:keep-together="auto"/>
    </style:style>
    <style:style style:name="Table20.A3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20.B3" style:family="table-cell">
      <style:table-cell-properties style:vertical-align="middle" style:shadow="none" fo:border="0.012cm solid #000000" fo:padding="0.100cm"/>
    </style:style>
    <style:style style:name="Table20.C3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20.4" style:family="table-row">
      <style:table-row-properties style:min-row-height="40.23pt" fo:keep-together="auto"/>
    </style:style>
    <style:style style:name="Table20.A4" style:family="table-cell">
      <style:table-cell-properties style:vertical-align="middle" style:shadow="none" fo:border-top="0.012cm solid #000000" fo:border-bottom="0.04cm solid #000000" fo:border-left="none" fo:border-right="0.012cm solid #000000" fo:padding="0.100cm"/>
    </style:style>
    <style:style style:name="Table20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100cm"/>
    </style:style>
    <style:style style:name="Table20.C4" style:family="table-cell">
      <style:table-cell-properties style:vertical-align="middle" style:shadow="none" fo:border-top="0.012cm solid #000000" fo:border-bottom="0.04cm solid #000000" fo:border-left="0.012cm solid #000000" fo:border-right="none" fo:padding="0.100cm"/>
    </style:style>
    <style:style style:name="T129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0_0_b4" style:parent-style-name="Standard" style:family="paragraph">
      <style:paragraph-properties fo:line-height="12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3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able21" style:family="table">
      <style:table-properties style:width="16.858cm" table:align="left" fo:margin="0cm" style:shadow="none" style:may-break-between-rows="false" table:border-model="collapsing"/>
    </style:style>
    <style:style style:name="Table21.A" style:family="table-column">
      <style:table-column-properties style:column-width="1.911cm"/>
    </style:style>
    <style:style style:name="Table21.B" style:family="table-column">
      <style:table-column-properties style:column-width="2.581cm"/>
    </style:style>
    <style:style style:name="Table21.C" style:family="table-column">
      <style:table-column-properties style:column-width="11.189cm"/>
    </style:style>
    <style:style style:name="Table21.D" style:family="table-column">
      <style:table-column-properties style:column-width="1.176cm"/>
    </style:style>
    <style:style style:name="Table21.1" style:family="table-row">
      <style:table-row-properties style:min-row-height="23.32pt" fo:keep-together="auto"/>
    </style:style>
    <style:style style:name="Table21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="0.100cm"/>
    </style:style>
    <style:style style:name="Table21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="0.100cm"/>
    </style:style>
    <style:style style:name="Table21.D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="0.100cm"/>
    </style:style>
    <style:style style:name="Table21.2" style:family="table-row">
      <style:table-row-properties style:min-row-height="72.89pt" fo:keep-together="auto"/>
    </style:style>
    <style:style style:name="Table21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100cm"/>
    </style:style>
    <style:style style:name="Table21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100cm"/>
    </style:style>
    <style:style style:name="Table21.C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100cm"/>
    </style:style>
    <style:style style:name="Table21.D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100cm"/>
    </style:style>
    <style:style style:name="Table21.3" style:family="table-row">
      <style:table-row-properties style:min-row-height="72.89pt" fo:keep-together="auto"/>
    </style:style>
    <style:style style:name="Table21.B3" style:family="table-cell">
      <style:table-cell-properties style:vertical-align="middle" style:shadow="none" fo:border="0.012cm solid #000000" fo:padding="0.100cm"/>
    </style:style>
    <style:style style:name="Table21.C3" style:family="table-cell">
      <style:table-cell-properties style:vertical-align="middle" style:shadow="none" fo:border="0.012cm solid #000000" fo:padding="0.100cm"/>
    </style:style>
    <style:style style:name="Table21.D3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21.4" style:family="table-row">
      <style:table-row-properties style:min-row-height="72.89pt" fo:keep-together="auto"/>
    </style:style>
    <style:style style:name="Table21.A4" style:family="table-cell">
      <style:table-cell-properties style:vertical-align="middle" style:shadow="none" fo:border-top="0.012cm solid #000000" fo:border-bottom="0.012cm solid #000000" fo:border-left="none" fo:border-right="0.012cm solid #000000" fo:padding="0.100cm"/>
    </style:style>
    <style:style style:name="Table21.B4" style:family="table-cell">
      <style:table-cell-properties style:vertical-align="middle" style:shadow="none" fo:border="0.012cm solid #000000" fo:padding="0.100cm"/>
    </style:style>
    <style:style style:name="Table21.C4" style:family="table-cell">
      <style:table-cell-properties style:vertical-align="middle" style:shadow="none" fo:border="0.012cm solid #000000" fo:padding="0.100cm"/>
    </style:style>
    <style:style style:name="Table21.D4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21.5" style:family="table-row">
      <style:table-row-properties style:min-row-height="77.09pt" fo:keep-together="auto"/>
    </style:style>
    <style:style style:name="Table21.A5" style:family="table-cell">
      <style:table-cell-properties style:vertical-align="middle" style:shadow="none" fo:border-top="0.012cm solid #000000" fo:border-bottom="0.04cm solid #000000" fo:border-left="none" fo:border-right="0.012cm solid #000000" fo:padding="0.100cm"/>
    </style:style>
    <style:style style:name="Table21.B5" style:family="table-cell">
      <style:table-cell-properties style:vertical-align="middle" style:shadow="none" fo:border-top="0.012cm solid #000000" fo:border-bottom="0.012cm solid #000000" fo:border-left="0.012cm solid #000000" fo:border-right="0.01cm solid #000000" fo:padding="0.100cm"/>
    </style:style>
    <style:style style:name="Table21.C5" style:family="table-cell">
      <style:table-cell-properties style:vertical-align="middle" style:shadow="none" fo:border="0.012cm solid #000000" fo:padding="0.100cm"/>
    </style:style>
    <style:style style:name="Table21.D5" style:family="table-cell">
      <style:table-cell-properties style:vertical-align="middle" style:shadow="none" fo:border-top="0.012cm solid #000000" fo:border-bottom="0.012cm solid #000000" fo:border-left="0.012cm solid #000000" fo:border-right="none" fo:padding="0.100cm"/>
    </style:style>
    <style:style style:name="Table21.6" style:family="table-row">
      <style:table-row-properties style:min-row-height="77.09pt" fo:keep-together="auto"/>
    </style:style>
    <style:style style:name="Table21.B6" style:family="table-cell">
      <style:table-cell-properties style:vertical-align="middle" style:shadow="none" fo:border-top="0.012cm solid #000000" fo:border-bottom="0.01cm solid #000000" fo:border-left="0.01cm solid #000000" fo:border-right="0.01cm solid #000000" fo:padding="0.100cm"/>
    </style:style>
    <style:style style:name="Table21.C6" style:family="table-cell">
      <style:table-cell-properties style:vertical-align="middle" style:shadow="none" fo:border-top="0.012cm solid #000000" fo:border-bottom="0.01cm solid #000000" fo:border-left="0.01cm solid #000000" fo:border-right="0.012cm solid #000000" fo:padding="0.100cm"/>
    </style:style>
    <style:style style:name="Table21.D6" style:family="table-cell">
      <style:table-cell-properties style:vertical-align="middle" style:shadow="none" fo:border-top="0.012cm solid #000000" fo:border-bottom="0.01cm solid #000000" fo:border-left="0.012cm solid #000000" fo:border-right="none" fo:padding="0.100cm"/>
    </style:style>
    <style:style style:name="Table21.7" style:family="table-row">
      <style:table-row-properties style:min-row-height="77.09pt" fo:keep-together="auto"/>
    </style:style>
    <style:style style:name="Table21.B7" style:family="table-cell">
      <style:table-cell-properties style:vertical-align="middle" style:shadow="none" fo:border-top="0.01cm solid #000000" fo:border-bottom="0.04cm solid #000000" fo:border-left="0.012cm solid #000000" fo:border-right="0.012cm solid #000000" fo:padding="0.100cm"/>
    </style:style>
    <style:style style:name="Table21.C7" style:family="table-cell">
      <style:table-cell-properties style:vertical-align="middle" style:shadow="none" fo:border-top="0.01cm solid #000000" fo:border-bottom="0.04cm solid #000000" fo:border-left="0.012cm solid #000000" fo:border-right="0.012cm solid #000000" fo:padding="0.100cm"/>
    </style:style>
    <style:style style:name="Table21.D7" style:family="table-cell">
      <style:table-cell-properties style:vertical-align="middle" style:shadow="none" fo:border-top="0.01cm solid #000000" fo:border-bottom="0.04cm solid #000000" fo:border-left="0.012cm solid #000000" fo:border-right="none" fo:padding="0.100cm"/>
    </style:style>
    <style:style style:name="T24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5.00pt" style:font-size-asian="5.00pt" style:font-size-complex="5.0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2" style:family="table">
      <style:table-properties style:width="16.989cm" table:align="left" fo:margin="0cm" style:shadow="none" style:may-break-between-rows="true" table:border-model="collapsing"/>
    </style:style>
    <style:style style:name="Table22.A" style:family="table-column">
      <style:table-column-properties style:column-width="2.105cm"/>
    </style:style>
    <style:style style:name="Table22.B" style:family="table-column">
      <style:table-column-properties style:column-width="0.199cm"/>
    </style:style>
    <style:style style:name="Table22.C" style:family="table-column">
      <style:table-column-properties style:column-width="14.685cm"/>
    </style:style>
    <style:style style:name="Table22.1" style:family="table-row">
      <style:table-row-properties style:min-row-height="28.31pt" fo:keep-together="auto"/>
    </style:style>
    <style:style style:name="Table22.A1" style:family="table-cell">
      <style:table-cell-properties style:vertical-align="middle" style:shadow="none" fo:background-color="#2b2d63" fo:border="0.05cm solid #1b1760" fo:padding="0.050cm"/>
    </style:style>
    <style:style style:name="Table22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2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204_0_b4" style:parent-style-name="Standard" style:family="paragraph">
      <style:paragraph-properties fo:line-height="160%" fo:text-align="justify" fo:margin-left="0.901cm" fo:margin-right="0cm" fo:text-indent="-0.901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able23" style:family="table">
      <style:table-properties style:width="16.801cm" table:align="left" fo:margin="0cm" style:shadow="none" style:may-break-between-rows="true" table:border-model="collapsing"/>
    </style:style>
    <style:style style:name="Table23.A" style:family="table-column">
      <style:table-column-properties style:column-width="16.801cm"/>
    </style:style>
    <style:style style:name="Table23.1" style:family="table-row">
      <style:table-row-properties style:min-row-height="144.43pt" fo:keep-together="auto"/>
    </style:style>
    <style:style style:name="Table23.A1" style:family="table-cell">
      <style:table-cell-properties style:vertical-align="middle" style:shadow="none" fo:background-color="#ffffe5" fo:border="0.012cm fine-dashed #000000" fo:padding-top="0.050cm" fo:padding-bottom="0.050cm" fo:padding-left="0.180cm" fo:padding-right="0.180cm"/>
    </style:style>
    <style:style style:name="P204_0" style:parent-style-name="Standard" style:family="paragraph">
      <style:paragraph-properties fo:line-height="160%" fo:text-align="justify" fo:margin-left="0.901cm" fo:margin-right="0cm" fo:text-indent="-0.901cm" fo:margin-top="0.106cm" fo:margin-bottom="0cm" fo:background-color="transparent" fo:border="none" style:shadow="none" style:text-autospace="none" style:vertical-align="auto" style:snap-to-layout-grid="true"/>
    </style:style>
    <style:style style:name="P207_0" style:parent-style-name="Standard" style:family="paragraph">
      <style:paragraph-properties fo:line-height="160%" fo:text-align="justify" fo:margin-left="0.681cm" fo:margin-right="0cm" fo:text-indent="-0.681cm" fo:margin-top="0.106cm" fo:margin-bottom="0cm" fo:background-color="transparent" fo:border="none" style:shadow="none" style:text-autospace="none" style:vertical-align="auto" style:snap-to-layout-grid="true"/>
    </style:style>
    <style:style style:name="P351_0" style:parent-style-name="Standard" style:family="paragraph">
      <style:paragraph-properties fo:line-height="95%" fo:text-align="justify" fo:margin-left="0.728cm" fo:margin-right="0cm" fo:text-indent="-0.728cm" fo:margin-top="0.106cm" fo:margin-bottom="0cm" fo:background-color="transparent" fo:border="none" style:shadow="none" style:text-autospace="none" style:vertical-align="auto" style:snap-to-layout-grid="true"/>
    </style:style>
    <style:style style:name="T25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8_0" style:parent-style-name="Standard" style:family="paragraph">
      <style:paragraph-properties fo:line-height="160%" fo:text-align="justify" fo:margin-left="0.728cm" fo:margin-right="0cm" fo:text-indent="-0.728cm" fo:margin-top="0.106cm" fo:margin-bottom="0cm" fo:background-color="transparent" fo:border="none" style:shadow="none" style:text-autospace="none" style:vertical-align="auto" style:snap-to-layout-grid="true"/>
    </style:style>
    <style:style style:name="T25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2_0" style:parent-style-name="Standard" style:family="paragraph">
      <style:paragraph-properties fo:line-height="117%" fo:text-align="justify" fo:margin-left="1.088cm" fo:margin-right="0cm" fo:text-indent="-1.088cm" fo:margin-top="0cm" fo:margin-bottom="0cm" fo:background-color="transparent" fo:border="none" style:shadow="none" style:text-autospace="none" style:vertical-align="auto" style:snap-to-layout-grid="true"/>
    </style:style>
    <style:style style:name="T23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3_0" style:parent-style-name="Standard" style:family="paragraph">
      <style:paragraph-properties fo:line-height="92%" fo:text-align="justify" fo:margin-left="1.837cm" fo:margin-right="0cm" fo:text-indent="-1.837cm" fo:margin-top="0.106cm" fo:margin-bottom="0cm" fo:background-color="transparent" fo:border="none" style:shadow="none" style:text-autospace="none" style:vertical-align="auto" style:snap-to-layout-grid="true"/>
    </style:style>
    <style:style style:name="P354_0" style:parent-style-name="Standard" style:family="paragraph">
      <style:paragraph-properties fo:line-height="92%" fo:text-align="justify" fo:margin-left="1.600cm" fo:margin-right="0cm" fo:text-indent="-1.600cm" fo:margin-top="0.106cm" fo:margin-bottom="0cm" fo:background-color="transparent" fo:border="none" style:shadow="none" style:text-autospace="none" style:vertical-align="auto" style:snap-to-layout-grid="true"/>
    </style:style>
    <style:style style:name="P355_0" style:parent-style-name="Standard" style:family="paragraph">
      <style:paragraph-properties fo:line-height="95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212_0" style:parent-style-name="Standard" style:family="paragraph">
      <style:paragraph-properties fo:line-height="160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159_0_b4" style:parent-style-name="Standard" style:family="paragraph">
      <style:paragraph-properties fo:line-height="160%" fo:text-align="justify" fo:margin-left="1.075cm" fo:margin-right="0cm" fo:text-indent="-1.07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356_0" style:parent-style-name="Standard" style:family="paragraph">
      <style:paragraph-properties fo:line-height="95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160_0" style:parent-style-name="Standard" style:family="paragraph">
      <style:paragraph-properties fo:line-height="160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357_0" style:parent-style-name="Standard" style:family="paragraph">
      <style:paragraph-properties fo:line-height="117%" fo:text-align="justify" fo:margin-left="1.075cm" fo:margin-right="0cm" fo:text-indent="-1.075cm" fo:margin-top="0cm" fo:margin-bottom="0cm" fo:background-color="transparent" fo:border="none" style:shadow="none" style:text-autospace="none" style:vertical-align="auto" style:snap-to-layout-grid="true"/>
    </style:style>
    <style:style style:name="T133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8_0" style:parent-style-name="Standard" style:family="paragraph">
      <style:paragraph-properties fo:line-height="78%" fo:text-align="justify" fo:margin-left="1.781cm" fo:margin-right="0cm" fo:text-indent="-1.781cm" fo:margin-top="0.106cm" fo:margin-bottom="0cm" fo:background-color="transparent" fo:border="none" style:shadow="none" style:text-autospace="none" style:vertical-align="auto" style:snap-to-layout-grid="true"/>
    </style:style>
    <style:style style:name="T13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9_0" style:parent-style-name="Standard" style:family="paragraph">
      <style:paragraph-properties fo:line-height="78%" fo:text-align="justify" fo:margin-left="2.460cm" fo:margin-right="0cm" fo:text-indent="-2.460cm" fo:margin-top="0.106cm" fo:margin-bottom="0cm" fo:background-color="transparent" fo:border="none" style:shadow="none" style:text-autospace="none" style:vertical-align="auto" style:snap-to-layout-grid="true"/>
    </style:style>
    <style:style style:name="P360_0" style:parent-style-name="Standard" style:family="paragraph">
      <style:paragraph-properties fo:line-height="78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215_0_b4" style:parent-style-name="Standard" style:family="paragraph">
      <style:paragraph-properties fo:line-height="155%" fo:text-align="justify" fo:margin-left="0.901cm" fo:margin-right="0cm" fo:text-indent="-0.901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P361_0" style:parent-style-name="Standard" style:family="paragraph">
      <style:paragraph-properties fo:line-height="113%" fo:text-align="justify" fo:margin-left="0.901cm" fo:margin-right="0cm" fo:text-indent="-0.901cm" fo:margin-top="0.106cm" fo:margin-bottom="0cm" fo:background-color="transparent" fo:border="none" style:shadow="none" style:text-autospace="none" style:vertical-align="auto" style:snap-to-layout-grid="true"/>
    </style:style>
    <style:style style:name="P215_0" style:parent-style-name="Standard" style:family="paragraph">
      <style:paragraph-properties fo:line-height="155%" fo:text-align="justify" fo:margin-left="0.901cm" fo:margin-right="0cm" fo:text-indent="-0.901cm" fo:margin-top="0.106cm" fo:margin-bottom="0cm" fo:background-color="transparent" fo:border="none" style:shadow="none" style:text-autospace="none" style:vertical-align="auto" style:snap-to-layout-grid="true"/>
    </style:style>
    <style:style style:name="T254" style:family="text">
      <style:text-properties fo:color="#000000" style:text-outline="false" style:text-line-through-style="none" style:text-position="super 58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2_0" style:parent-style-name="Standard" style:family="paragraph">
      <style:paragraph-properties fo:line-height="117%" fo:text-align="justify" fo:margin-left="1.066cm" fo:margin-right="0cm" fo:text-indent="-1.066cm" fo:margin-top="0cm" fo:margin-bottom="0cm" fo:background-color="transparent" fo:border="none" style:shadow="none" style:text-autospace="none" style:vertical-align="auto" style:snap-to-layout-grid="true"/>
    </style:style>
    <style:style style:name="T23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3_0" style:parent-style-name="Standard" style:family="paragraph">
      <style:paragraph-properties fo:line-height="90%" fo:text-align="justify" fo:margin-left="1.339cm" fo:margin-right="0cm" fo:text-indent="-1.339cm" fo:margin-top="0.106cm" fo:margin-bottom="0cm" fo:background-color="transparent" fo:border="none" style:shadow="none" style:text-autospace="none" style:vertical-align="auto" style:snap-to-layout-grid="true"/>
    </style:style>
    <style:style style:name="P364_0" style:parent-style-name="Standard" style:family="paragraph">
      <style:paragraph-properties fo:line-height="117%" fo:text-align="justify" fo:margin-left="1.090cm" fo:margin-right="0cm" fo:text-indent="-1.090cm" fo:margin-top="0cm" fo:margin-bottom="0cm" fo:background-color="transparent" fo:border="none" style:shadow="none" style:text-autospace="none" style:vertical-align="auto" style:snap-to-layout-grid="true"/>
    </style:style>
    <style:style style:name="P365_0" style:parent-style-name="Standard" style:family="paragraph">
      <style:paragraph-properties fo:line-height="90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T12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6_0" style:parent-style-name="Standard" style:family="paragraph">
      <style:paragraph-properties fo:line-height="92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221_0" style:parent-style-name="Standard" style:family="paragraph">
      <style:paragraph-properties fo:line-height="155%" fo:text-align="center" fo:margin-left="1.501cm" fo:margin-right="0cm" fo:text-indent="-1.501cm" fo:margin-top="0.106cm" fo:margin-bottom="0cm" fo:background-color="transparent" fo:border="none" style:shadow="none" style:text-autospace="none" style:vertical-align="auto" style:snap-to-layout-grid="true"/>
    </style:style>
    <style:style style:name="P367_0" style:parent-style-name="Standard" style:family="paragraph">
      <style:paragraph-properties fo:line-height="92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Table24" style:family="table">
      <style:table-properties style:width="16.102cm" table:align="left" fo:margin="0cm" style:shadow="none" style:may-break-between-rows="true" table:border-model="collapsing"/>
    </style:style>
    <style:style style:name="Table24.A" style:family="table-column">
      <style:table-column-properties style:column-width="16.102cm"/>
    </style:style>
    <style:style style:name="Table24.1" style:family="table-row">
      <style:table-row-properties style:min-row-height="193.94pt" fo:keep-together="auto"/>
    </style:style>
    <style:style style:name="Table24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0f9a3125.jpg" xlink:type="simple" xlink:show="embed"/>
      </style:table-cell-properties>
    </style:style>
    <style:style style:name="P223_0" style:parent-style-name="Standard" style:family="paragraph">
      <style:paragraph-properties fo:line-height="155%" fo:text-align="center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351_0_b4" style:parent-style-name="Standard" style:family="paragraph">
      <style:paragraph-properties fo:line-height="95%" fo:text-align="justify" fo:margin-left="0.728cm" fo:margin-right="0cm" fo:text-indent="-0.728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24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8_0" style:parent-style-name="Standard" style:family="paragraph">
      <style:paragraph-properties fo:line-height="117%" fo:text-align="justify" fo:margin-left="1.072cm" fo:margin-right="0cm" fo:text-indent="-1.072cm" fo:margin-top="0cm" fo:margin-bottom="0cm" fo:background-color="transparent" fo:border="none" style:shadow="none" style:text-autospace="none" style:vertical-align="auto" style:snap-to-layout-grid="true"/>
    </style:style>
    <style:style style:name="T24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9_0" style:parent-style-name="Standard" style:family="paragraph">
      <style:paragraph-properties fo:line-height="92%" fo:text-align="justify" fo:margin-left="1.753cm" fo:margin-right="0cm" fo:text-indent="-1.753cm" fo:margin-top="0.106cm" fo:margin-bottom="0cm" fo:background-color="transparent" fo:border="none" style:shadow="none" style:text-autospace="none" style:vertical-align="auto" style:snap-to-layout-grid="true"/>
    </style:style>
    <style:style style:name="P370_0" style:parent-style-name="Standard" style:family="paragraph">
      <style:paragraph-properties fo:line-height="92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T256" style:family="text">
      <style:text-properties fo:color="#0000ff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1_0" style:parent-style-name="Standard" style:family="paragraph">
      <style:paragraph-properties fo:line-height="92%" fo:text-align="justify" fo:margin-left="1.859cm" fo:margin-right="0cm" fo:text-indent="-1.859cm" fo:margin-top="0.106cm" fo:margin-bottom="0cm" fo:background-color="transparent" fo:border="none" style:shadow="none" style:text-autospace="none" style:vertical-align="auto" style:snap-to-layout-grid="true"/>
    </style:style>
    <style:style style:name="T194" style:family="text">
      <style:text-properties fo:color="#0000ff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5" style:family="table">
      <style:table-properties style:width="16.801cm" table:align="left" fo:margin="0cm" style:shadow="none" style:may-break-between-rows="true" table:border-model="collapsing"/>
    </style:style>
    <style:style style:name="Table25.A" style:family="table-column">
      <style:table-column-properties style:column-width="16.801cm"/>
    </style:style>
    <style:style style:name="Table25.1" style:family="table-row">
      <style:table-row-properties style:min-row-height="196.77pt" fo:keep-together="auto"/>
    </style:style>
    <style:style style:name="Table25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0f9a3126.jpg" xlink:type="simple" xlink:show="embed"/>
      </style:table-cell-properties>
    </style:style>
    <style:style style:name="P226_0" style:parent-style-name="Standard" style:family="paragraph">
      <style:paragraph-properties fo:line-height="160%" fo:text-align="justify" fo:margin-left="1.399cm" fo:margin-right="0cm" fo:text-indent="-1.399cm" fo:margin-top="0.106cm" fo:margin-bottom="0cm" fo:background-color="transparent" fo:border="none" style:shadow="none" style:text-autospace="none" style:vertical-align="auto" style:snap-to-layout-grid="true"/>
    </style:style>
    <style:style style:name="P355_0_b4" style:parent-style-name="Standard" style:family="paragraph">
      <style:paragraph-properties fo:line-height="95%" fo:text-align="justify" fo:margin-left="1.245cm" fo:margin-right="0cm" fo:text-indent="-1.245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able26" style:family="table">
      <style:table-properties style:width="16.801cm" table:align="left" fo:margin="0cm" style:shadow="none" style:may-break-between-rows="true" table:border-model="collapsing"/>
    </style:style>
    <style:style style:name="Table26.A" style:family="table-column">
      <style:table-column-properties style:column-width="16.801cm"/>
    </style:style>
    <style:style style:name="Table26.1" style:family="table-row">
      <style:table-row-properties style:min-row-height="199.60pt" fo:keep-together="auto"/>
    </style:style>
    <style:style style:name="Table26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0f9a3127.jpg" xlink:type="simple" xlink:show="embed"/>
      </style:table-cell-properties>
    </style:style>
    <style:style style:name="Table27" style:family="table">
      <style:table-properties style:width="16.801cm" table:align="left" fo:margin="0cm" style:shadow="none" style:may-break-between-rows="true" table:border-model="collapsing"/>
    </style:style>
    <style:style style:name="Table27.A" style:family="table-column">
      <style:table-column-properties style:column-width="16.801cm"/>
    </style:style>
    <style:style style:name="Table27.1" style:family="table-row">
      <style:table-row-properties style:min-row-height="278.84pt" fo:keep-together="auto"/>
    </style:style>
    <style:style style:name="Table27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0f9a3128.jpg" xlink:type="simple" xlink:show="embed"/>
      </style:table-cell-properties>
    </style:style>
    <style:style style:name="T241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8" style:family="table">
      <style:table-properties style:width="16.989cm" table:align="left" fo:margin="0cm" style:shadow="none" style:may-break-between-rows="true" table:border-model="collapsing"/>
    </style:style>
    <style:style style:name="Table28.A" style:family="table-column">
      <style:table-column-properties style:column-width="2.105cm"/>
    </style:style>
    <style:style style:name="Table28.B" style:family="table-column">
      <style:table-column-properties style:column-width="0.199cm"/>
    </style:style>
    <style:style style:name="Table28.C" style:family="table-column">
      <style:table-column-properties style:column-width="14.685cm"/>
    </style:style>
    <style:style style:name="Table28.1" style:family="table-row">
      <style:table-row-properties style:min-row-height="28.31pt" fo:keep-together="auto"/>
    </style:style>
    <style:style style:name="Table28.A1" style:family="table-cell">
      <style:table-cell-properties style:vertical-align="middle" style:shadow="none" fo:background-color="#2b2d63" fo:border="0.05cm solid #1b1760" fo:padding="0.050cm"/>
    </style:style>
    <style:style style:name="Table28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8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166_0_b4" style:parent-style-name="Standard" style:family="paragraph">
      <style:paragraph-properties fo:line-height="100%" fo:text-align="start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166_0" style:parent-style-name="Standard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77_27" style:parent-style-name="바탕글 사본2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2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372_27" style:parent-style-name="바탕글 사본2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3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3_27" style:parent-style-name="바탕글 사본2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32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4_27" style:parent-style-name="바탕글 사본2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7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1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5_1" style:parent-style-name="본문" style:family="paragraph">
      <style:paragraph-properties fo:line-height="111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262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67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4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5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6_1" style:parent-style-name="본문" style:family="paragraph">
      <style:paragraph-properties fo:line-height="111%" fo:text-align="justify" fo:margin-left="0.988cm" fo:margin-right="0cm" fo:text-indent="-0.988cm" fo:margin-top="0.353cm" fo:margin-bottom="0cm" fo:background-color="transparent" fo:border="none" style:shadow="none" style:text-autospace="none" style:vertical-align="auto" style:snap-to-layout-grid="true"/>
    </style:style>
    <style:style style:name="T359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6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7_1" style:parent-style-name="본문" style:family="paragraph">
      <style:paragraph-properties fo:line-height="111%" fo:text-align="justify" fo:margin-left="1.006cm" fo:margin-right="0cm" fo:text-indent="-1.006cm" fo:margin-top="0.353cm" fo:margin-bottom="0cm" fo:background-color="transparent" fo:border="none" style:shadow="none" style:text-autospace="none" style:vertical-align="auto" style:snap-to-layout-grid="true"/>
    </style:style>
    <style:style style:name="T268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3.00pt" style:font-size-asian="3.00pt" style:font-size-complex="3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8_1" style:parent-style-name="본문" style:family="paragraph">
      <style:paragraph-properties fo:line-height="111%" fo:text-align="justify" fo:margin-left="0.963cm" fo:margin-right="0cm" fo:text-indent="-0.963cm" fo:margin-top="0.353cm" fo:margin-bottom="0cm" fo:background-color="transparent" fo:border="none" style:shadow="none" style:text-autospace="none" style:vertical-align="auto" style:snap-to-layout-grid="true"/>
    </style:style>
    <style:style style:name="P379_0" style:parent-style-name="Standard" style:family="paragraph">
      <style:paragraph-properties fo:line-height="11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9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0_0" style:parent-style-name="Standard" style:family="paragraph">
      <style:paragraph-properties fo:line-height="11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0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0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9" style:family="table">
      <style:table-properties style:width="16.802cm" table:align="left" fo:margin="0cm" style:shadow="none" style:may-break-between-rows="true" table:border-model="collapsing"/>
    </style:style>
    <style:style style:name="Table29.A" style:family="table-column">
      <style:table-column-properties style:column-width="4.962cm"/>
    </style:style>
    <style:style style:name="Table29.B" style:family="table-column">
      <style:table-column-properties style:column-width="6.998cm"/>
    </style:style>
    <style:style style:name="Table29.C" style:family="table-column">
      <style:table-column-properties style:column-width="4.842cm"/>
    </style:style>
    <style:style style:name="Table29.1" style:family="table-row">
      <style:table-row-properties style:min-row-height="22.32pt" fo:keep-together="auto"/>
    </style:style>
    <style:style style:name="Table29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9.B1" style:family="table-cell">
      <style:table-cell-properties style:vertical-align="middle" style:shadow="none" fo:background-color="#e5e5e5" fo:border="none" fo:padding-left="0.180cm" fo:padding-right="0.180cm"/>
    </style:style>
    <style:style style:name="Table29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9.2" style:family="table-row">
      <style:table-row-properties style:min-row-height="23.64pt" fo:keep-together="auto"/>
    </style:style>
    <style:style style:name="Table29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29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29.3" style:family="table-row">
      <style:table-row-properties style:min-row-height="243.12pt" fo:keep-together="auto"/>
    </style:style>
    <style:style style:name="Table29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P381_25" style:parent-style-name="선그리기" style:family="paragraph">
      <style:paragraph-properties fo:line-height="154%" fo:text-align="center" fo:margin-left="1.422cm" fo:margin-right="0cm" fo:text-indent="-1.422cm" fo:margin-top="0cm" fo:margin-bottom="0cm" fo:background-color="transparent" fo:border="none" style:shadow="none" style:text-autospace="none" style:vertical-align="auto" style:snap-to-layout-grid="false"/>
    </style:style>
    <style:style style:name="Table30" style:family="table">
      <style:table-properties style:width="16.479cm" table:align="left" fo:margin="0cm" style:shadow="none" style:may-break-between-rows="true" table:border-model="collapsing"/>
    </style:style>
    <style:style style:name="Table30.A" style:family="table-column">
      <style:table-column-properties style:column-width="3.336cm"/>
    </style:style>
    <style:style style:name="Table30.B" style:family="table-column">
      <style:table-column-properties style:column-width="3.057cm"/>
    </style:style>
    <style:style style:name="Table30.C" style:family="table-column">
      <style:table-column-properties style:column-width="1.498cm"/>
    </style:style>
    <style:style style:name="Table30.D" style:family="table-column">
      <style:table-column-properties style:column-width="0.699cm"/>
    </style:style>
    <style:style style:name="Table30.E" style:family="table-column">
      <style:table-column-properties style:column-width="1.098cm"/>
    </style:style>
    <style:style style:name="Table30.F" style:family="table-column">
      <style:table-column-properties style:column-width="0.833cm"/>
    </style:style>
    <style:style style:name="Table30.G" style:family="table-column">
      <style:table-column-properties style:column-width="1.233cm"/>
    </style:style>
    <style:style style:name="Table30.H" style:family="table-column">
      <style:table-column-properties style:column-width="2.095cm"/>
    </style:style>
    <style:style style:name="Table30.I" style:family="table-column">
      <style:table-column-properties style:column-width="2.630cm"/>
    </style:style>
    <style:style style:name="Table30.1" style:family="table-row">
      <style:table-row-properties style:min-row-height="24.15pt" fo:keep-together="auto"/>
    </style:style>
    <style:style style:name="Table30.A1" style:family="table-cell">
      <style:table-cell-properties style:shadow="none" fo:border-top="none" fo:border-bottom="0.04cm solid #000000" fo:border-left="none" fo:border-right="none" fo:padding="0.100cm"/>
    </style:style>
    <style:style style:name="Table30.F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30.2" style:family="table-row">
      <style:table-row-properties style:min-row-height="38.64pt" fo:keep-together="auto"/>
    </style:style>
    <style:style style:name="Table30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30.3" style:family="table-row">
      <style:table-row-properties style:min-row-height="31.81pt" fo:keep-together="auto"/>
    </style:style>
    <style:style style:name="Table30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30.B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30.4" style:family="table-row">
      <style:table-row-properties style:min-row-height="31.81pt" fo:keep-together="auto"/>
    </style:style>
    <style:style style:name="Table30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0.B4" style:family="table-cell">
      <style:table-cell-properties style:vertical-align="middle" style:shadow="none" fo:border="0.012cm solid #000000" fo:padding="0.100cm"/>
    </style:style>
    <style:style style:name="Table30.E4" style:family="table-cell">
      <style:table-cell-properties style:vertical-align="middle" style:shadow="none" fo:border="0.012cm solid #000000" fo:padding="0.100cm"/>
    </style:style>
    <style:style style:name="Table30.H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5" style:family="table-row">
      <style:table-row-properties style:min-row-height="31.81pt" fo:keep-together="auto"/>
    </style:style>
    <style:style style:name="Table30.E5" style:family="table-cell">
      <style:table-cell-properties style:vertical-align="middle" style:shadow="none" fo:border="0.012cm solid #000000" fo:padding="0.100cm"/>
    </style:style>
    <style:style style:name="Table30.H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6" style:family="table-row">
      <style:table-row-properties style:min-row-height="31.81pt" fo:keep-together="auto"/>
    </style:style>
    <style:style style:name="Table30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0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7" style:family="table-row">
      <style:table-row-properties style:min-row-height="31.81pt" fo:keep-together="auto"/>
    </style:style>
    <style:style style:name="Table30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0.B7" style:family="table-cell">
      <style:table-cell-properties style:vertical-align="middle" style:shadow="none" fo:border="0.012cm solid #000000" fo:padding="0.100cm"/>
    </style:style>
    <style:style style:name="Table30.E7" style:family="table-cell">
      <style:table-cell-properties style:vertical-align="middle" style:shadow="none" fo:border="0.012cm solid #000000" fo:padding="0.100cm"/>
    </style:style>
    <style:style style:name="Table30.H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8" style:family="table-row">
      <style:table-row-properties style:min-row-height="31.81pt" fo:keep-together="auto"/>
    </style:style>
    <style:style style:name="Table30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0.B8" style:family="table-cell">
      <style:table-cell-properties style:vertical-align="middle" style:shadow="none" fo:border="0.012cm solid #000000" fo:padding="0.100cm"/>
    </style:style>
    <style:style style:name="Table30.C8" style:family="table-cell">
      <style:table-cell-properties style:vertical-align="middle" style:shadow="none" fo:border="0.012cm solid #000000" fo:padding="0.100cm"/>
    </style:style>
    <style:style style:name="Table30.E8" style:family="table-cell">
      <style:table-cell-properties style:vertical-align="middle" style:shadow="none" fo:border="0.012cm solid #000000" fo:padding="0.100cm"/>
    </style:style>
    <style:style style:name="Table30.H8" style:family="table-cell">
      <style:table-cell-properties style:vertical-align="middle" style:shadow="none" fo:border="0.012cm solid #000000" fo:padding="0.100cm"/>
    </style:style>
    <style:style style:name="Table30.I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9" style:family="table-row">
      <style:table-row-properties style:min-row-height="31.81pt" fo:keep-together="auto"/>
    </style:style>
    <style:style style:name="Table30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0.B9" style:family="table-cell">
      <style:table-cell-properties style:vertical-align="middle" style:shadow="none" fo:border="0.012cm solid #000000" fo:padding="0.100cm"/>
    </style:style>
    <style:style style:name="Table30.E9" style:family="table-cell">
      <style:table-cell-properties style:vertical-align="middle" style:shadow="none" fo:border="0.012cm solid #000000" fo:padding="0.100cm"/>
    </style:style>
    <style:style style:name="Table30.H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10" style:family="table-row">
      <style:table-row-properties style:min-row-height="31.81pt" fo:keep-together="auto"/>
    </style:style>
    <style:style style:name="Table30.A10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0.B10" style:family="table-cell">
      <style:table-cell-properties style:vertical-align="middle" style:shadow="none" fo:border="0.012cm solid #000000" fo:padding="0.100cm"/>
    </style:style>
    <style:style style:name="Table30.E10" style:family="table-cell">
      <style:table-cell-properties style:vertical-align="middle" style:shadow="none" fo:border="0.012cm solid #000000" fo:padding="0.100cm"/>
    </style:style>
    <style:style style:name="Table30.H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11" style:family="table-row">
      <style:table-row-properties style:min-row-height="31.81pt" fo:keep-together="auto"/>
    </style:style>
    <style:style style:name="Table30.A11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30.12" style:family="table-row">
      <style:table-row-properties style:min-row-height="111.05pt" fo:keep-together="auto"/>
    </style:style>
    <style:style style:name="Table30.A12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30.13" style:family="table-row">
      <style:table-row-properties style:min-row-height="31.81pt" fo:keep-together="auto"/>
    </style:style>
    <style:style style:name="Table30.A13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30.14" style:family="table-row">
      <style:table-row-properties style:min-row-height="31.81pt" fo:keep-together="auto"/>
    </style:style>
    <style:style style:name="Table30.A14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30.B14" style:family="table-cell">
      <style:table-cell-properties style:vertical-align="middle" style:shadow="none" fo:border="0.015cm solid #000000" fo:padding="0.100cm"/>
    </style:style>
    <style:style style:name="Table30.D14" style:family="table-cell">
      <style:table-cell-properties style:vertical-align="middle" style:shadow="none" fo:border="0.015cm solid #000000" fo:padding="0.100cm"/>
    </style:style>
    <style:style style:name="Table30.G14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30.15" style:family="table-row">
      <style:table-row-properties style:min-row-height="31.81pt" fo:keep-together="auto"/>
    </style:style>
    <style:style style:name="Table30.A1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0.B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30.D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30.G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0.16" style:family="table-row">
      <style:table-row-properties style:min-row-height="102.90pt" fo:keep-together="auto"/>
    </style:style>
    <style:style style:name="Table30.A16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30.17" style:family="table-row">
      <style:table-row-properties style:min-row-height="31.38pt" fo:keep-together="auto"/>
    </style:style>
    <style:style style:name="Table30.A17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P381_25_b4" style:parent-style-name="선그리기" style:family="paragraph">
      <style:paragraph-properties fo:line-height="154%" fo:text-align="center" fo:margin-left="1.422cm" fo:margin-right="0cm" fo:text-indent="-1.422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able31" style:family="table">
      <style:table-properties style:width="16.407cm" table:align="left" fo:margin="0cm" style:shadow="none" style:may-break-between-rows="true" table:border-model="collapsing"/>
    </style:style>
    <style:style style:name="Table31.A" style:family="table-column">
      <style:table-column-properties style:column-width="4.529cm"/>
    </style:style>
    <style:style style:name="Table31.B" style:family="table-column">
      <style:table-column-properties style:column-width="11.878cm"/>
    </style:style>
    <style:style style:name="Table31.1" style:family="table-row">
      <style:table-row-properties style:min-row-height="27.97pt" fo:keep-together="auto"/>
    </style:style>
    <style:style style:name="Table31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31.2" style:family="table-row">
      <style:table-row-properties style:min-row-height="31.80pt" fo:keep-together="auto"/>
    </style:style>
    <style:style style:name="Table31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31.3" style:family="table-row">
      <style:table-row-properties style:min-row-height="31.80pt" fo:keep-together="auto"/>
    </style:style>
    <style:style style:name="Table31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1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1.4" style:family="table-row">
      <style:table-row-properties style:min-row-height="31.80pt" fo:keep-together="auto"/>
    </style:style>
    <style:style style:name="Table31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1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1.5" style:family="table-row">
      <style:table-row-properties style:min-row-height="31.80pt" fo:keep-together="auto"/>
    </style:style>
    <style:style style:name="Table31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1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1.6" style:family="table-row">
      <style:table-row-properties style:min-row-height="31.80pt" fo:keep-together="auto"/>
    </style:style>
    <style:style style:name="Table31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31.7" style:family="table-row">
      <style:table-row-properties style:min-row-height="31.80pt" fo:keep-together="auto"/>
    </style:style>
    <style:style style:name="Table31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1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1.8" style:family="table-row">
      <style:table-row-properties style:min-row-height="31.80pt" fo:keep-together="auto"/>
    </style:style>
    <style:style style:name="Table31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1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1.9" style:family="table-row">
      <style:table-row-properties style:min-row-height="31.80pt" fo:keep-together="auto"/>
    </style:style>
    <style:style style:name="Table31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1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1.10" style:family="table-row">
      <style:table-row-properties style:min-row-height="31.80pt" fo:keep-together="auto"/>
    </style:style>
    <style:style style:name="Table31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31.11" style:family="table-row">
      <style:table-row-properties style:min-row-height="374.23pt" fo:keep-together="auto"/>
    </style:style>
    <style:style style:name="Table31.A11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Table32" style:family="table">
      <style:table-properties style:width="16.407cm" table:align="left" fo:margin="0.050cm" style:shadow="none" style:may-break-between-rows="true" table:border-model="collapsing"/>
    </style:style>
    <style:style style:name="Table32.A" style:family="table-column">
      <style:table-column-properties style:column-width="16.407cm"/>
    </style:style>
    <style:style style:name="Table32.1" style:family="table-row">
      <style:table-row-properties style:min-row-height="31.80pt" fo:keep-together="auto"/>
    </style:style>
    <style:style style:name="Table32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32.2" style:family="table-row">
      <style:table-row-properties style:min-row-height="660.06pt" fo:keep-together="auto"/>
    </style:style>
    <style:style style:name="Table32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35_0_b4" style:parent-style-name="Standard" style:family="paragraph">
      <style:paragraph-properties fo:line-height="12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84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3" style:family="table">
      <style:table-properties style:width="10.212cm" table:align="left" fo:margin="0cm" style:shadow="none" style:may-break-between-rows="true" table:border-model="collapsing"/>
    </style:style>
    <style:style style:name="Table33.A" style:family="table-column">
      <style:table-column-properties style:column-width="10.212cm"/>
    </style:style>
    <style:style style:name="Table33.1" style:family="table-row">
      <style:table-row-properties style:min-row-height="32.97pt" fo:keep-together="auto"/>
    </style:style>
    <style:style style:name="Table33.A1" style:family="table-cell">
      <style:table-cell-properties style:vertical-align="middle" style:shadow="none" fo:border="0.012cm solid #000000" fo:padding="0.050cm"/>
    </style:style>
    <style:style style:name="P382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4" style:family="table">
      <style:table-properties style:width="16.317cm" table:align="left" fo:margin="0cm" style:shadow="none" style:may-break-between-rows="false" table:border-model="collapsing"/>
    </style:style>
    <style:style style:name="Table34.A" style:family="table-column">
      <style:table-column-properties style:column-width="2.546cm"/>
    </style:style>
    <style:style style:name="Table34.B" style:family="table-column">
      <style:table-column-properties style:column-width="1.544cm"/>
    </style:style>
    <style:style style:name="Table34.C" style:family="table-column">
      <style:table-column-properties style:column-width="2.746cm"/>
    </style:style>
    <style:style style:name="Table34.D" style:family="table-column">
      <style:table-column-properties style:column-width="2.846cm"/>
    </style:style>
    <style:style style:name="Table34.E" style:family="table-column">
      <style:table-column-properties style:column-width="2.646cm"/>
    </style:style>
    <style:style style:name="Table34.F" style:family="table-column">
      <style:table-column-properties style:column-width="1.544cm"/>
    </style:style>
    <style:style style:name="Table34.G" style:family="table-column">
      <style:table-column-properties style:column-width="0.301cm"/>
    </style:style>
    <style:style style:name="Table34.H" style:family="table-column">
      <style:table-column-properties style:column-width="2.145cm"/>
    </style:style>
    <style:style style:name="Table34.1" style:family="table-row">
      <style:table-row-properties style:min-row-height="25.12pt" fo:keep-together="auto"/>
    </style:style>
    <style:style style:name="Table34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4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4.2" style:family="table-row">
      <style:table-row-properties style:min-row-height="25.12pt" fo:keep-together="auto"/>
    </style:style>
    <style:style style:name="Table34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4.B2" style:family="table-cell">
      <style:table-cell-properties style:vertical-align="middle" style:shadow="none" fo:border="0.012cm solid #000000" fo:padding="0.049cm"/>
    </style:style>
    <style:style style:name="Table34.C2" style:family="table-cell">
      <style:table-cell-properties style:vertical-align="middle" style:shadow="none" fo:border="0.012cm solid #000000" fo:padding="0.049cm"/>
    </style:style>
    <style:style style:name="Table34.D2" style:family="table-cell">
      <style:table-cell-properties style:vertical-align="middle" style:shadow="none" fo:border="0.012cm solid #000000" fo:padding="0.049cm"/>
    </style:style>
    <style:style style:name="Table34.E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34.H2" style:family="table-cell">
      <style:table-cell-properties style:vertical-align="middle" style:shadow="none" fo:border-top="0.012cm solid #000000" fo:border-bottom="0.012cm solid #000000" fo:border-left="none" fo:border-right="0.04cm solid #000000" fo:padding="0.049cm"/>
    </style:style>
    <style:style style:name="Table34.3" style:family="table-row">
      <style:table-row-properties style:min-row-height="25.12pt" fo:keep-together="auto"/>
    </style:style>
    <style:style style:name="Table34.B3" style:family="table-cell">
      <style:table-cell-properties style:vertical-align="middle" style:shadow="none" fo:border="0.012cm solid #000000" fo:padding="0.049cm"/>
    </style:style>
    <style:style style:name="Table34.C3" style:family="table-cell">
      <style:table-cell-properties style:vertical-align="middle" style:shadow="none" fo:border="0.012cm solid #000000" fo:padding="0.049cm"/>
    </style:style>
    <style:style style:name="Table34.D3" style:family="table-cell">
      <style:table-cell-properties style:vertical-align="middle" style:shadow="none" fo:border="0.012cm solid #000000" fo:padding="0.049cm"/>
    </style:style>
    <style:style style:name="Table34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4.4" style:family="table-row">
      <style:table-row-properties style:min-row-height="25.12pt" fo:keep-together="auto"/>
    </style:style>
    <style:style style:name="Table34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4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239_0" style:parent-style-name="Standard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5" style:family="table">
      <style:table-properties style:width="16.321cm" table:align="left" fo:margin="0cm" style:shadow="none" style:may-break-between-rows="false" table:border-model="collapsing"/>
    </style:style>
    <style:style style:name="Table35.A" style:family="table-column">
      <style:table-column-properties style:column-width="2.427cm"/>
    </style:style>
    <style:style style:name="Table35.B" style:family="table-column">
      <style:table-column-properties style:column-width="4.331cm"/>
    </style:style>
    <style:style style:name="Table35.C" style:family="table-column">
      <style:table-column-properties style:column-width="1.403cm"/>
    </style:style>
    <style:style style:name="Table35.D" style:family="table-column">
      <style:table-column-properties style:column-width="2.427cm"/>
    </style:style>
    <style:style style:name="Table35.E" style:family="table-column">
      <style:table-column-properties style:column-width="5.733cm"/>
    </style:style>
    <style:style style:name="Table35.1" style:family="table-row">
      <style:table-row-properties style:min-row-height="22.29pt" fo:keep-together="auto"/>
    </style:style>
    <style:style style:name="Table35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5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5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5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5.2" style:family="table-row">
      <style:table-row-properties style:min-row-height="19.46pt" fo:keep-together="auto"/>
    </style:style>
    <style:style style:name="Table35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5.B2" style:family="table-cell">
      <style:table-cell-properties style:vertical-align="middle" style:shadow="none" fo:border="0.012cm solid #000000" fo:padding="0.049cm"/>
    </style:style>
    <style:style style:name="Table35.D2" style:family="table-cell">
      <style:table-cell-properties style:vertical-align="middle" style:shadow="none" fo:border="0.012cm solid #000000" fo:padding="0.049cm"/>
    </style:style>
    <style:style style:name="Table35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5.3" style:family="table-row">
      <style:table-row-properties style:min-row-height="19.46pt" fo:keep-together="auto"/>
    </style:style>
    <style:style style:name="Table35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5.B3" style:family="table-cell">
      <style:table-cell-properties style:vertical-align="middle" style:shadow="none" fo:border="0.012cm solid #000000" fo:padding="0.049cm"/>
    </style:style>
    <style:style style:name="Table35.D3" style:family="table-cell">
      <style:table-cell-properties style:vertical-align="middle" style:shadow="none" fo:border="0.012cm solid #000000" fo:padding="0.049cm"/>
    </style:style>
    <style:style style:name="Table35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5.4" style:family="table-row">
      <style:table-row-properties style:min-row-height="19.46pt" fo:keep-together="auto"/>
    </style:style>
    <style:style style:name="Table35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5.B4" style:family="table-cell">
      <style:table-cell-properties style:vertical-align="middle" style:shadow="none" fo:border="0.012cm solid #000000" fo:padding="0.049cm"/>
    </style:style>
    <style:style style:name="Table35.D4" style:family="table-cell">
      <style:table-cell-properties style:vertical-align="middle" style:shadow="none" fo:border="0.012cm solid #000000" fo:padding="0.049cm"/>
    </style:style>
    <style:style style:name="Table35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5.5" style:family="table-row">
      <style:table-row-properties style:min-row-height="19.46pt" fo:keep-together="auto"/>
    </style:style>
    <style:style style:name="Table35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5.B5" style:family="table-cell">
      <style:table-cell-properties style:vertical-align="middle" style:shadow="none" fo:border="0.012cm solid #000000" fo:padding="0.049cm"/>
    </style:style>
    <style:style style:name="Table35.D5" style:family="table-cell">
      <style:table-cell-properties style:vertical-align="middle" style:shadow="none" fo:border="0.012cm solid #000000" fo:padding="0.049cm"/>
    </style:style>
    <style:style style:name="Table35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5.6" style:family="table-row">
      <style:table-row-properties style:min-row-height="22.29pt" fo:keep-together="auto"/>
    </style:style>
    <style:style style:name="Table35.A6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5.C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36" style:family="table">
      <style:table-properties style:width="16.319cm" table:align="left" fo:margin="0cm" style:shadow="none" style:may-break-between-rows="false" table:border-model="collapsing"/>
    </style:style>
    <style:style style:name="Table36.A" style:family="table-column">
      <style:table-column-properties style:column-width="4.137cm"/>
    </style:style>
    <style:style style:name="Table36.B" style:family="table-column">
      <style:table-column-properties style:column-width="6.041cm"/>
    </style:style>
    <style:style style:name="Table36.C" style:family="table-column">
      <style:table-column-properties style:column-width="6.141cm"/>
    </style:style>
    <style:style style:name="Table36.1" style:family="table-row">
      <style:table-row-properties style:min-row-height="25.12pt" fo:keep-together="auto"/>
    </style:style>
    <style:style style:name="Table36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6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6.C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6.2" style:family="table-row">
      <style:table-row-properties style:min-row-height="25.12pt" fo:keep-together="auto"/>
    </style:style>
    <style:style style:name="Table36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6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37" style:family="table">
      <style:table-properties style:width="16.321cm" table:align="left" fo:margin="0cm" style:shadow="none" style:may-break-between-rows="false" table:border-model="collapsing"/>
    </style:style>
    <style:style style:name="Table37.A" style:family="table-column">
      <style:table-column-properties style:column-width="3.930cm"/>
    </style:style>
    <style:style style:name="Table37.B" style:family="table-column">
      <style:table-column-properties style:column-width="12.391cm"/>
    </style:style>
    <style:style style:name="Table37.1" style:family="table-row">
      <style:table-row-properties style:min-row-height="25.12pt" fo:keep-together="auto"/>
    </style:style>
    <style:style style:name="Table37.A1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37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38" style:family="table">
      <style:table-properties style:width="16.315cm" table:align="left" fo:margin="0cm" style:shadow="none" style:may-break-between-rows="false" table:border-model="collapsing"/>
    </style:style>
    <style:style style:name="Table38.A" style:family="table-column">
      <style:table-column-properties style:column-width="1.216cm"/>
    </style:style>
    <style:style style:name="Table38.B" style:family="table-column">
      <style:table-column-properties style:column-width="1.403cm"/>
    </style:style>
    <style:style style:name="Table38.C" style:family="table-column">
      <style:table-column-properties style:column-width="1.317cm"/>
    </style:style>
    <style:style style:name="Table38.D" style:family="table-column">
      <style:table-column-properties style:column-width="1.317cm"/>
    </style:style>
    <style:style style:name="Table38.E" style:family="table-column">
      <style:table-column-properties style:column-width="0.186cm"/>
    </style:style>
    <style:style style:name="Table38.F" style:family="table-column">
      <style:table-column-properties style:column-width="2.619cm"/>
    </style:style>
    <style:style style:name="Table38.G" style:family="table-column">
      <style:table-column-properties style:column-width="1.230cm"/>
    </style:style>
    <style:style style:name="Table38.H" style:family="table-column">
      <style:table-column-properties style:column-width="1.589cm"/>
    </style:style>
    <style:style style:name="Table38.I" style:family="table-column">
      <style:table-column-properties style:column-width="1.322cm"/>
    </style:style>
    <style:style style:name="Table38.J" style:family="table-column">
      <style:table-column-properties style:column-width="1.297cm"/>
    </style:style>
    <style:style style:name="Table38.K" style:family="table-column">
      <style:table-column-properties style:column-width="0.110cm"/>
    </style:style>
    <style:style style:name="Table38.L" style:family="table-column">
      <style:table-column-properties style:column-width="2.709cm"/>
    </style:style>
    <style:style style:name="Table38.1" style:family="table-row">
      <style:table-row-properties style:min-row-height="19.46pt" fo:keep-together="auto"/>
    </style:style>
    <style:style style:name="Table38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8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8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8.G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8.I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8.K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8.2" style:family="table-row">
      <style:table-row-properties style:min-row-height="38.81pt" fo:keep-together="auto"/>
    </style:style>
    <style:style style:name="Table38.C2" style:family="table-cell">
      <style:table-cell-properties style:vertical-align="middle" style:shadow="none" fo:border="0.012cm solid #000000" fo:padding="0.049cm"/>
    </style:style>
    <style:style style:name="Table38.F2" style:family="table-cell">
      <style:table-cell-properties style:vertical-align="middle" style:shadow="none" fo:border="0.012cm solid #000000" fo:padding="0.049cm"/>
    </style:style>
    <style:style style:name="Table38.I2" style:family="table-cell">
      <style:table-cell-properties style:vertical-align="middle" style:shadow="none" fo:border="0.012cm solid #000000" fo:padding="0.049cm"/>
    </style:style>
    <style:style style:name="Table38.K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8.3" style:family="table-row">
      <style:table-row-properties style:min-row-height="22.29pt" fo:keep-together="auto"/>
    </style:style>
    <style:style style:name="Table38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8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8.4" style:family="table-row">
      <style:table-row-properties style:min-row-height="22.29pt" fo:keep-together="auto"/>
    </style:style>
    <style:style style:name="Table3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8.B4" style:family="table-cell">
      <style:table-cell-properties style:vertical-align="middle" style:shadow="none" fo:border="0.012cm solid #000000" fo:padding="0.049cm"/>
    </style:style>
    <style:style style:name="Table38.D4" style:family="table-cell">
      <style:table-cell-properties style:vertical-align="middle" style:shadow="none" fo:border="0.012cm solid #000000" fo:padding="0.049cm"/>
    </style:style>
    <style:style style:name="Table38.E4" style:family="table-cell">
      <style:table-cell-properties style:vertical-align="middle" style:shadow="none" fo:border="0.012cm solid #000000" fo:padding="0.049cm"/>
    </style:style>
    <style:style style:name="Table38.G4" style:family="table-cell">
      <style:table-cell-properties style:vertical-align="middle" style:shadow="none" fo:border="0.012cm solid #000000" fo:padding="0.049cm"/>
    </style:style>
    <style:style style:name="Table38.H4" style:family="table-cell">
      <style:table-cell-properties style:vertical-align="middle" style:shadow="none" fo:border="0.012cm solid #000000" fo:padding="0.049cm"/>
    </style:style>
    <style:style style:name="Table38.J4" style:family="table-cell">
      <style:table-cell-properties style:vertical-align="middle" style:shadow="none" fo:border="0.012cm solid #000000" fo:padding="0.049cm"/>
    </style:style>
    <style:style style:name="Table38.L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8.5" style:family="table-row">
      <style:table-row-properties style:min-row-height="105.32pt" fo:keep-together="auto"/>
    </style:style>
    <style:style style:name="Table38.A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28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9" style:family="table">
      <style:table-properties style:width="10.492cm" table:align="left" fo:margin="0cm" style:shadow="none" style:may-break-between-rows="false" table:border-model="collapsing"/>
    </style:style>
    <style:style style:name="Table39.A" style:family="table-column">
      <style:table-column-properties style:column-width="10.492cm"/>
    </style:style>
    <style:style style:name="Table39.1" style:family="table-row">
      <style:table-row-properties style:min-row-height="42.84pt" fo:keep-together="auto"/>
    </style:style>
    <style:style style:name="Table39.A1" style:family="table-cell">
      <style:table-cell-properties style:vertical-align="middle" style:shadow="none" fo:border="0.012cm solid #000000" fo:padding="0.049cm"/>
    </style:style>
    <style:style style:name="P239_0_b4" style:parent-style-name="Standard" style:family="paragraph">
      <style:paragraph-properties fo:line-height="18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383_0" style:parent-style-name="Standard" style:family="paragraph">
      <style:paragraph-properties fo:line-height="106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84_0" style:parent-style-name="Standard" style:family="paragraph">
      <style:paragraph-properties fo:line-height="106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P385_0" style:parent-style-name="Standard" style:family="paragraph">
      <style:paragraph-properties fo:line-height="131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P386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7_0" style:parent-style-name="Standard" style:family="paragraph">
      <style:paragraph-properties fo:line-height="131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T27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8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389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390_0" style:parent-style-name="Standard" style:family="paragraph">
      <style:paragraph-properties fo:line-height="106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P391_0" style:parent-style-name="Standard" style:family="paragraph">
      <style:paragraph-properties fo:line-height="131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P35_0" style:parent-style-name="Standard" style:family="paragraph">
      <style:paragraph-properties fo:line-height="12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5_0" style:parent-style-name="Standard" style:family="paragraph">
      <style:paragraph-properties fo:line-height="160%" fo:text-align="center" fo:margin-left="1.682cm" fo:margin-right="0cm" fo:text-indent="-1.682cm" fo:margin-top="0cm" fo:margin-bottom="0cm" fo:background-color="transparent" fo:border="none" style:shadow="none" style:text-autospace="none" style:vertical-align="auto" style:snap-to-layout-grid="true"/>
    </style:style>
    <style:style style:name="P392_0" style:parent-style-name="Standard" style:family="paragraph">
      <style:paragraph-properties fo:line-height="117%" fo:text-align="center" fo:margin-left="1.682cm" fo:margin-right="0cm" fo:text-indent="-1.682cm" fo:margin-top="0cm" fo:margin-bottom="0cm" fo:background-color="transparent" fo:border="none" style:shadow="none" style:text-autospace="none" style:vertical-align="auto" style:snap-to-layout-grid="true"/>
    </style:style>
    <style:style style:name="T29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able40" style:family="table">
      <style:table-properties style:width="16.796cm" table:align="left" fo:margin="0cm" style:shadow="none" style:may-break-between-rows="false" table:border-model="collapsing"/>
    </style:style>
    <style:style style:name="Table40.A" style:family="table-column">
      <style:table-column-properties style:column-width="3.267cm"/>
    </style:style>
    <style:style style:name="Table40.B" style:family="table-column">
      <style:table-column-properties style:column-width="5.751cm"/>
    </style:style>
    <style:style style:name="Table40.C" style:family="table-column">
      <style:table-column-properties style:column-width="3.384cm"/>
    </style:style>
    <style:style style:name="Table40.D" style:family="table-column">
      <style:table-column-properties style:column-width="4.393cm"/>
    </style:style>
    <style:style style:name="Table40.1" style:family="table-row">
      <style:table-row-properties style:min-row-height="21.46pt" fo:keep-together="auto"/>
    </style:style>
    <style:style style:name="Table40.A1" style:family="table-cell">
      <style:table-cell-properties style:vertical-align="middle" style:shadow="none" fo:background-color="#dbd8d8" fo:border-top="0.04cm solid #000000" fo:border-bottom="0.012cm solid #000000" fo:border-left="0.04cm solid #000000" fo:border-right="0.04cm solid #000000" fo:padding="0.049cm"/>
    </style:style>
    <style:style style:name="Table40.2" style:family="table-row">
      <style:table-row-properties style:min-row-height="21.46pt" fo:keep-together="auto"/>
    </style:style>
    <style:style style:name="Table40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40.B2" style:family="table-cell">
      <style:table-cell-properties style:vertical-align="middle" style:shadow="none" fo:border="0.012cm solid #000000" fo:padding="0.049cm"/>
    </style:style>
    <style:style style:name="Table40.C2" style:family="table-cell">
      <style:table-cell-properties style:vertical-align="middle" style:shadow="none" fo:border="0.012cm solid #000000" fo:padding="0.049cm"/>
    </style:style>
    <style:style style:name="Table40.D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0.3" style:family="table-row">
      <style:table-row-properties style:min-row-height="21.46pt" fo:keep-together="auto"/>
    </style:style>
    <style:style style:name="Table40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40.B3" style:family="table-cell">
      <style:table-cell-properties style:vertical-align="middle" style:shadow="none" fo:border="0.012cm solid #000000" fo:padding="0.049cm"/>
    </style:style>
    <style:style style:name="Table40.C3" style:family="table-cell">
      <style:table-cell-properties style:vertical-align="middle" style:shadow="none" fo:border="0.012cm solid #000000" fo:padding="0.049cm"/>
    </style:style>
    <style:style style:name="Table40.D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0.4" style:family="table-row">
      <style:table-row-properties style:min-row-height="21.46pt" fo:keep-together="auto"/>
    </style:style>
    <style:style style:name="Table40.A4" style:family="table-cell">
      <style:table-cell-properties style:vertical-align="middle" style:shadow="none" fo:background-color="#dbd8d8" fo:border-top="0.012cm solid #000000" fo:border-bottom="0.012cm solid #000000" fo:border-left="0.04cm solid #000000" fo:border-right="0.04cm solid #000000" fo:padding="0.049cm"/>
    </style:style>
    <style:style style:name="Table40.5" style:family="table-row">
      <style:table-row-properties style:min-row-height="21.46pt" fo:keep-together="auto"/>
    </style:style>
    <style:style style:name="Table40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40.B5" style:family="table-cell">
      <style:table-cell-properties style:vertical-align="middle" style:shadow="none" fo:border="0.012cm solid #000000" fo:padding="0.049cm"/>
    </style:style>
    <style:style style:name="Table40.C5" style:family="table-cell">
      <style:table-cell-properties style:vertical-align="middle" style:shadow="none" fo:border="0.012cm solid #000000" fo:padding="0.049cm"/>
    </style:style>
    <style:style style:name="Table40.D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0.6" style:family="table-row">
      <style:table-row-properties style:min-row-height="21.46pt" fo:keep-together="auto"/>
    </style:style>
    <style:style style:name="Table40.A6" style:family="table-cell">
      <style:table-cell-properties style:vertical-align="middle" style:shadow="none" fo:background-color="#dbd8d8" fo:border-top="0.012cm solid #000000" fo:border-bottom="0.012cm solid #000000" fo:border-left="0.04cm solid #000000" fo:border-right="0.04cm solid #000000" fo:padding="0.049cm"/>
    </style:style>
    <style:style style:name="Table40.7" style:family="table-row">
      <style:table-row-properties style:min-row-height="332.76pt" fo:keep-together="auto"/>
    </style:style>
    <style:style style:name="Table40.A7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49cm"/>
    </style:style>
    <style:style style:name="Table40.8" style:family="table-row">
      <style:table-row-properties style:min-row-height="132.36pt" fo:keep-together="auto"/>
    </style:style>
    <style:style style:name="Table40.A8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299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1" style:family="table">
      <style:table-properties style:width="16.572cm" table:align="left" fo:margin="0cm" style:shadow="none" style:may-break-between-rows="false" table:border-model="collapsing"/>
    </style:style>
    <style:style style:name="Table41.A" style:family="table-column">
      <style:table-column-properties style:column-width="0.723cm"/>
    </style:style>
    <style:style style:name="Table41.B" style:family="table-column">
      <style:table-column-properties style:column-width="0.723cm"/>
    </style:style>
    <style:style style:name="Table41.C" style:family="table-column">
      <style:table-column-properties style:column-width="0.723cm"/>
    </style:style>
    <style:style style:name="Table41.D" style:family="table-column">
      <style:table-column-properties style:column-width="0.653cm"/>
    </style:style>
    <style:style style:name="Table41.E" style:family="table-column">
      <style:table-column-properties style:column-width="0.740cm"/>
    </style:style>
    <style:style style:name="Table41.F" style:family="table-column">
      <style:table-column-properties style:column-width="0.740cm"/>
    </style:style>
    <style:style style:name="Table41.G" style:family="table-column">
      <style:table-column-properties style:column-width="0.740cm"/>
    </style:style>
    <style:style style:name="Table41.H" style:family="table-column">
      <style:table-column-properties style:column-width="3.042cm"/>
    </style:style>
    <style:style style:name="Table41.I" style:family="table-column">
      <style:table-column-properties style:column-width="2.748cm"/>
    </style:style>
    <style:style style:name="Table41.J" style:family="table-column">
      <style:table-column-properties style:column-width="1.204cm"/>
    </style:style>
    <style:style style:name="Table41.K" style:family="table-column">
      <style:table-column-properties style:column-width="1.198cm"/>
    </style:style>
    <style:style style:name="Table41.L" style:family="table-column">
      <style:table-column-properties style:column-width="0.938cm"/>
    </style:style>
    <style:style style:name="Table41.M" style:family="table-column">
      <style:table-column-properties style:column-width="2.401cm"/>
    </style:style>
    <style:style style:name="Table41.1" style:family="table-row">
      <style:table-row-properties style:min-row-height="39.66pt" fo:keep-together="auto"/>
    </style:style>
    <style:style style:name="Table41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41.H1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41.J1" style:family="table-cell">
      <style:table-cell-properties style:vertical-align="middle" style:shadow="none" fo:border-top="0.04cm solid #000000" fo:border-bottom="0.012cm solid #000000" fo:border-left="none" fo:border-right="0.04cm solid #000000" fo:padding-top="0.050cm" fo:padding-bottom="0.050cm" fo:padding-right="0.100cm"/>
    </style:style>
    <style:style style:name="Table41.2" style:family="table-row">
      <style:table-row-properties style:min-row-height="45.54pt" fo:keep-together="auto"/>
    </style:style>
    <style:style style:name="Table41.H2" style:family="table-cell">
      <style:table-cell-properties style:vertical-align="middle" style:shadow="none" fo:border="0.012cm solid #000000" fo:padding="0.049cm"/>
    </style:style>
    <style:style style:name="Table41.I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3" style:family="table-row">
      <style:table-row-properties style:min-row-height="25.70pt" fo:keep-together="auto"/>
    </style:style>
    <style:style style:name="Table41.H3" style:family="table-cell">
      <style:table-cell-properties style:vertical-align="middle" style:shadow="none" fo:border="0.012cm solid #000000" fo:padding="0.049cm"/>
    </style:style>
    <style:style style:name="Table41.I3" style:family="table-cell">
      <style:table-cell-properties style:vertical-align="middle" style:shadow="none" fo:border="0.012cm solid #000000" fo:padding="0.049cm"/>
    </style:style>
    <style:style style:name="Table41.K3" style:family="table-cell">
      <style:table-cell-properties style:vertical-align="middle" style:shadow="none" fo:border="0.012cm solid #000000" fo:padding="0.049cm"/>
    </style:style>
    <style:style style:name="Table41.M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4" style:family="table-row">
      <style:table-row-properties style:min-row-height="26.35pt" fo:keep-together="auto"/>
    </style:style>
    <style:style style:name="Table41.H4" style:family="table-cell">
      <style:table-cell-properties style:vertical-align="middle" style:shadow="none" fo:border="0.012cm solid #000000" fo:padding="0.049cm"/>
    </style:style>
    <style:style style:name="Table41.I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5" style:family="table-row">
      <style:table-row-properties style:min-row-height="29.69pt" fo:keep-together="auto"/>
    </style:style>
    <style:style style:name="Table41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41.H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6" style:family="table-row">
      <style:table-row-properties style:min-row-height="30.95pt" fo:keep-together="auto"/>
    </style:style>
    <style:style style:name="Table41.A6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41.H6" style:family="table-cell">
      <style:table-cell-properties style:vertical-align="middle" style:shadow="none" fo:background-color="#d8d8d8" fo:border="0.012cm solid #000000" fo:padding="0.049cm"/>
    </style:style>
    <style:style style:name="Table41.L6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41.7" style:family="table-row">
      <style:table-row-properties style:min-row-height="19.46pt" fo:keep-together="auto"/>
    </style:style>
    <style:style style:name="Table41.A7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7" style:family="table-cell">
      <style:table-cell-properties style:vertical-align="middle" style:shadow="none" fo:border="0.012cm solid #000000" fo:padding="0.049cm"/>
    </style:style>
    <style:style style:name="Table41.E7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7" style:family="table-cell">
      <style:table-cell-properties style:vertical-align="middle" style:shadow="none" fo:border="0.012cm solid #000000" fo:padding="0.049cm"/>
    </style:style>
    <style:style style:name="Table41.L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8" style:family="table-row">
      <style:table-row-properties style:min-row-height="19.46pt" fo:keep-together="auto"/>
    </style:style>
    <style:style style:name="Table41.A8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8" style:family="table-cell">
      <style:table-cell-properties style:vertical-align="middle" style:shadow="none" fo:border="0.012cm solid #000000" fo:padding="0.049cm"/>
    </style:style>
    <style:style style:name="Table41.E8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8" style:family="table-cell">
      <style:table-cell-properties style:vertical-align="middle" style:shadow="none" fo:border="0.012cm solid #000000" fo:padding="0.049cm"/>
    </style:style>
    <style:style style:name="Table41.L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9" style:family="table-row">
      <style:table-row-properties style:min-row-height="19.46pt" fo:keep-together="auto"/>
    </style:style>
    <style:style style:name="Table41.A9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9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9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9" style:family="table-cell">
      <style:table-cell-properties style:vertical-align="middle" style:shadow="none" fo:border="0.012cm solid #000000" fo:padding="0.049cm"/>
    </style:style>
    <style:style style:name="Table41.E9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9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9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9" style:family="table-cell">
      <style:table-cell-properties style:vertical-align="middle" style:shadow="none" fo:border="0.012cm solid #000000" fo:padding="0.049cm"/>
    </style:style>
    <style:style style:name="Table41.L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0" style:family="table-row">
      <style:table-row-properties style:min-row-height="19.46pt" fo:keep-together="auto"/>
    </style:style>
    <style:style style:name="Table41.A10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10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10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10" style:family="table-cell">
      <style:table-cell-properties style:vertical-align="middle" style:shadow="none" fo:border="0.012cm solid #000000" fo:padding="0.049cm"/>
    </style:style>
    <style:style style:name="Table41.E10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10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10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10" style:family="table-cell">
      <style:table-cell-properties style:vertical-align="middle" style:shadow="none" fo:border="0.012cm solid #000000" fo:padding="0.049cm"/>
    </style:style>
    <style:style style:name="Table41.L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1" style:family="table-row">
      <style:table-row-properties style:min-row-height="30.95pt" fo:keep-together="auto"/>
    </style:style>
    <style:style style:name="Table41.A11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41.H11" style:family="table-cell">
      <style:table-cell-properties style:vertical-align="middle" style:shadow="none" fo:background-color="#d8d8d8" fo:border="0.012cm solid #000000" fo:padding="0.049cm"/>
    </style:style>
    <style:style style:name="Table41.L11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41.12" style:family="table-row">
      <style:table-row-properties style:min-row-height="19.46pt" fo:keep-together="auto"/>
    </style:style>
    <style:style style:name="Table41.A12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12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12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12" style:family="table-cell">
      <style:table-cell-properties style:vertical-align="middle" style:shadow="none" fo:border="0.012cm solid #000000" fo:padding="0.049cm"/>
    </style:style>
    <style:style style:name="Table41.E12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12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12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12" style:family="table-cell">
      <style:table-cell-properties style:vertical-align="middle" style:shadow="none" fo:border="0.012cm solid #000000" fo:padding="0.049cm"/>
    </style:style>
    <style:style style:name="Table41.L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3" style:family="table-row">
      <style:table-row-properties style:min-row-height="19.46pt" fo:keep-together="auto"/>
    </style:style>
    <style:style style:name="Table41.A13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13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13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13" style:family="table-cell">
      <style:table-cell-properties style:vertical-align="middle" style:shadow="none" fo:border="0.012cm solid #000000" fo:padding="0.049cm"/>
    </style:style>
    <style:style style:name="Table41.E13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13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13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13" style:family="table-cell">
      <style:table-cell-properties style:vertical-align="middle" style:shadow="none" fo:border="0.012cm solid #000000" fo:padding="0.049cm"/>
    </style:style>
    <style:style style:name="Table41.L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4" style:family="table-row">
      <style:table-row-properties style:min-row-height="19.46pt" fo:keep-together="auto"/>
    </style:style>
    <style:style style:name="Table41.A14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14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14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14" style:family="table-cell">
      <style:table-cell-properties style:vertical-align="middle" style:shadow="none" fo:border="0.012cm solid #000000" fo:padding="0.049cm"/>
    </style:style>
    <style:style style:name="Table41.E14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14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14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14" style:family="table-cell">
      <style:table-cell-properties style:vertical-align="middle" style:shadow="none" fo:border="0.012cm solid #000000" fo:padding="0.049cm"/>
    </style:style>
    <style:style style:name="Table41.L1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5" style:family="table-row">
      <style:table-row-properties style:min-row-height="19.46pt" fo:keep-together="auto"/>
    </style:style>
    <style:style style:name="Table41.A15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15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15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15" style:family="table-cell">
      <style:table-cell-properties style:vertical-align="middle" style:shadow="none" fo:border="0.012cm solid #000000" fo:padding="0.049cm"/>
    </style:style>
    <style:style style:name="Table41.E15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15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15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15" style:family="table-cell">
      <style:table-cell-properties style:vertical-align="middle" style:shadow="none" fo:border="0.012cm solid #000000" fo:padding="0.049cm"/>
    </style:style>
    <style:style style:name="Table41.L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6" style:family="table-row">
      <style:table-row-properties style:min-row-height="30.95pt" fo:keep-together="auto"/>
    </style:style>
    <style:style style:name="Table41.A16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41.H16" style:family="table-cell">
      <style:table-cell-properties style:vertical-align="middle" style:shadow="none" fo:background-color="#d8d8d8" fo:border="0.012cm solid #000000" fo:padding="0.049cm"/>
    </style:style>
    <style:style style:name="Table41.L16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41.17" style:family="table-row">
      <style:table-row-properties style:min-row-height="19.46pt" fo:keep-together="auto"/>
    </style:style>
    <style:style style:name="Table41.A17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1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1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17" style:family="table-cell">
      <style:table-cell-properties style:vertical-align="middle" style:shadow="none" fo:border="0.012cm solid #000000" fo:padding="0.049cm"/>
    </style:style>
    <style:style style:name="Table41.E17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1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1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17" style:family="table-cell">
      <style:table-cell-properties style:vertical-align="middle" style:shadow="none" fo:border="0.012cm solid #000000" fo:padding="0.049cm"/>
    </style:style>
    <style:style style:name="Table41.L1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8" style:family="table-row">
      <style:table-row-properties style:min-row-height="19.46pt" fo:keep-together="auto"/>
    </style:style>
    <style:style style:name="Table41.A18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41.B1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C1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D18" style:family="table-cell">
      <style:table-cell-properties style:vertical-align="middle" style:shadow="none" fo:border="0.012cm solid #000000" fo:padding="0.049cm"/>
    </style:style>
    <style:style style:name="Table41.E18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41.F1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41.G1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41.H18" style:family="table-cell">
      <style:table-cell-properties style:vertical-align="middle" style:shadow="none" fo:border="0.012cm solid #000000" fo:padding="0.049cm"/>
    </style:style>
    <style:style style:name="Table41.L1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9" style:family="table-row">
      <style:table-row-properties style:min-row-height="30.95pt" fo:keep-together="auto"/>
    </style:style>
    <style:style style:name="Table41.A19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41.H19" style:family="table-cell">
      <style:table-cell-properties style:vertical-align="middle" style:shadow="none" fo:background-color="#d8d8d8" fo:border="0.012cm solid #000000" fo:padding="0.049cm"/>
    </style:style>
    <style:style style:name="Table41.L19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41.20" style:family="table-row">
      <style:table-row-properties style:min-row-height="19.46pt" fo:keep-together="auto"/>
    </style:style>
    <style:style style:name="Table41.A20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41.H20" style:family="table-cell">
      <style:table-cell-properties style:vertical-align="middle" style:shadow="none" fo:border="0.012cm solid #000000" fo:padding="0.049cm"/>
    </style:style>
    <style:style style:name="Table41.L2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21" style:family="table-row">
      <style:table-row-properties style:min-row-height="19.46pt" fo:keep-together="auto"/>
    </style:style>
    <style:style style:name="Table41.A21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41.H21" style:family="table-cell">
      <style:table-cell-properties style:vertical-align="middle" style:shadow="none" fo:border="0.012cm solid #000000" fo:padding="0.049cm"/>
    </style:style>
    <style:style style:name="Table41.L2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22" style:family="table-row">
      <style:table-row-properties style:min-row-height="83.97pt" fo:keep-together="auto"/>
    </style:style>
    <style:style style:name="Table41.A2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P260_0" style:parent-style-name="Standard" style:family="paragraph">
      <style:paragraph-properties fo:line-height="180%" fo:text-align="center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T314" style:family="text">
      <style:text-properties fo:color="#000000" style:text-outline="false" style:text-line-through-style="none" style:text-position="0% 100%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3_0" style:parent-style-name="Standard" style:family="paragraph">
      <style:paragraph-properties fo:line-height="100%" fo:text-align="justify" fo:margin-left="0.733cm" fo:margin-right="0cm" fo:text-indent="-0.733cm" fo:margin-top="0cm" fo:margin-bottom="0cm" fo:background-color="transparent" fo:border="none" style:shadow="none" style:text-autospace="none" style:vertical-align="auto" style:snap-to-layout-grid="true"/>
    </style:style>
    <style:style style:name="P394_0" style:parent-style-name="Standard" style:family="paragraph">
      <style:paragraph-properties fo:line-height="115%" fo:text-align="justify" fo:margin-left="0.507cm" fo:margin-right="0cm" fo:text-indent="-0.507cm" fo:margin-top="0cm" fo:margin-bottom="0cm" fo:background-color="transparent" fo:border="none" style:shadow="none" style:text-autospace="none" style:vertical-align="auto" style:snap-to-layout-grid="true"/>
    </style:style>
    <style:style style:name="T31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8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5_0" style:parent-style-name="Standard" style:family="paragraph">
      <style:paragraph-properties fo:line-height="9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7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2" style:family="table">
      <style:table-properties style:width="16.678cm" table:align="left" fo:margin="0cm" style:shadow="none" style:may-break-between-rows="false" table:border-model="collapsing"/>
    </style:style>
    <style:style style:name="Table42.A" style:family="table-column">
      <style:table-column-properties style:column-width="2.582cm"/>
    </style:style>
    <style:style style:name="Table42.B" style:family="table-column">
      <style:table-column-properties style:column-width="2.325cm"/>
    </style:style>
    <style:style style:name="Table42.C" style:family="table-column">
      <style:table-column-properties style:column-width="3.095cm"/>
    </style:style>
    <style:style style:name="Table42.D" style:family="table-column">
      <style:table-column-properties style:column-width="2.555cm"/>
    </style:style>
    <style:style style:name="Table42.E" style:family="table-column">
      <style:table-column-properties style:column-width="6.121cm"/>
    </style:style>
    <style:style style:name="Table42.1" style:family="table-row">
      <style:table-row-properties style:min-row-height="34.95pt" fo:keep-together="auto"/>
    </style:style>
    <style:style style:name="Table42.A1" style:family="table-cell">
      <style:table-cell-properties style:vertical-align="middle" style:shadow="none" fo:background-color="#e3e3e3" fo:border-top="0.04cm solid #000000" fo:border-bottom="0.012cm solid #000000" fo:border-left="0.04cm solid #000000" fo:border-right="0.01cm solid #000000" fo:padding="0.049cm"/>
    </style:style>
    <style:style style:name="Table42.B1" style:family="table-cell">
      <style:table-cell-properties style:vertical-align="middle" style:shadow="none" fo:border-top="0.04cm solid #000000" fo:border-bottom="0.012cm solid #000000" fo:border-left="0.01cm solid #000000" fo:border-right="0.04cm solid #000000" fo:padding="0.049cm"/>
    </style:style>
    <style:style style:name="Table42.2" style:family="table-row">
      <style:table-row-properties style:min-row-height="41.47pt" fo:keep-together="auto"/>
    </style:style>
    <style:style style:name="Table42.A2" style:family="table-cell">
      <style:table-cell-properties style:vertical-align="middle" style:shadow="none" fo:background-color="#e3e3e3" fo:border-top="0.012cm solid #000000" fo:border-bottom="0.01cm solid #000000" fo:border-left="0.04cm solid #000000" fo:border-right="0.01cm solid #000000" fo:padding="0.049cm"/>
    </style:style>
    <style:style style:name="Table42.B2" style:family="table-cell">
      <style:table-cell-properties style:vertical-align="middle" style:shadow="none" fo:border-top="0.012cm solid #000000" fo:border-bottom="0.01cm solid #000000" fo:border-left="0.01cm solid #000000" fo:border-right="0.04cm solid #000000" fo:padding="0.049cm"/>
    </style:style>
    <style:style style:name="Table42.3" style:family="table-row">
      <style:table-row-properties style:min-row-height="34.95pt" fo:keep-together="auto"/>
    </style:style>
    <style:style style:name="Table42.A3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42.B3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049cm"/>
    </style:style>
    <style:style style:name="Table42.D3" style:family="table-cell">
      <style:table-cell-properties style:vertical-align="middle" style:shadow="none" fo:background-color="#e3e3e3" fo:border-top="0.01cm solid #000000" fo:border-bottom="0.01cm solid #000000" fo:border-left="0.012cm solid #000000" fo:border-right="0.012cm solid #000000" fo:padding="0.049cm"/>
    </style:style>
    <style:style style:name="Table42.E3" style:family="table-cell">
      <style:table-cell-properties style:vertical-align="middle" style:shadow="none" fo:border-top="0.01cm solid #000000" fo:border-bottom="0.01cm solid #000000" fo:border-left="0.012cm solid #000000" fo:border-right="0.04cm solid #000000" fo:padding="0.049cm"/>
    </style:style>
    <style:style style:name="Table42.4" style:family="table-row">
      <style:table-row-properties style:min-row-height="34.95pt" fo:keep-together="auto"/>
    </style:style>
    <style:style style:name="Table42.A4" style:family="table-cell">
      <style:table-cell-properties style:vertical-align="middle" style:shadow="none" fo:background-color="#e3e3e3" fo:border-top="0.01cm solid #000000" fo:border-bottom="0.012cm solid #000000" fo:border-left="0.04cm solid #000000" fo:border-right="0.01cm solid #000000" fo:padding="0.049cm"/>
    </style:style>
    <style:style style:name="Table42.B4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42.D4" style:family="table-cell">
      <style:table-cell-properties style:vertical-align="middle" style:shadow="none" fo:background-color="#e3e3e3" fo:border-top="0.01cm solid #000000" fo:border-bottom="0.012cm solid #000000" fo:border-left="0.01cm solid #000000" fo:border-right="0.01cm solid #000000" fo:padding="0.049cm"/>
    </style:style>
    <style:style style:name="Table42.E4" style:family="table-cell">
      <style:table-cell-properties style:vertical-align="middle" style:shadow="none" fo:border-top="0.01cm solid #000000" fo:border-bottom="0.012cm solid #000000" fo:border-left="0.01cm solid #000000" fo:border-right="0.04cm solid #000000" fo:padding="0.049cm"/>
    </style:style>
    <style:style style:name="Table42.5" style:family="table-row">
      <style:table-row-properties style:min-row-height="34.95pt" fo:keep-together="auto"/>
    </style:style>
    <style:style style:name="Table42.A5" style:family="table-cell">
      <style:table-cell-properties style:vertical-align="middle" style:shadow="none" fo:background-color="#e3e3e3" fo:border-top="0.012cm solid #000000" fo:border-bottom="0.01cm solid #000000" fo:border-left="0.04cm solid #000000" fo:border-right="0.01cm solid #000000" fo:padding="0.049cm"/>
    </style:style>
    <style:style style:name="Table42.B5" style:family="table-cell">
      <style:table-cell-properties style:vertical-align="middle" style:shadow="none" fo:border-top="0.012cm solid #000000" fo:border-bottom="0.01cm solid #000000" fo:border-left="0.01cm solid #000000" fo:border-right="0.04cm solid #000000" fo:padding="0.049cm"/>
    </style:style>
    <style:style style:name="Table42.6" style:family="table-row">
      <style:table-row-properties style:min-row-height="34.95pt" fo:keep-together="auto"/>
    </style:style>
    <style:style style:name="Table42.A6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42.B6" style:family="table-cell">
      <style:table-cell-properties style:vertical-align="middle" style:shadow="none" fo:border="0.01cm solid #000000" fo:padding="0.049cm"/>
    </style:style>
    <style:style style:name="Table42.D6" style:family="table-cell">
      <style:table-cell-properties style:vertical-align="middle" style:shadow="none" fo:background-color="#e3e3e3" fo:border="0.01cm solid #000000" fo:padding="0.049cm"/>
    </style:style>
    <style:style style:name="Table42.E6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049cm"/>
    </style:style>
    <style:style style:name="Table42.7" style:family="table-row">
      <style:table-row-properties style:min-row-height="34.95pt" fo:keep-together="auto"/>
    </style:style>
    <style:style style:name="Table42.A7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42.B7" style:family="table-cell">
      <style:table-cell-properties style:vertical-align="middle" style:shadow="none" fo:border="0.01cm solid #000000" fo:padding="0.049cm"/>
    </style:style>
    <style:style style:name="Table42.D7" style:family="table-cell">
      <style:table-cell-properties style:vertical-align="middle" style:shadow="none" fo:background-color="#e3e3e3" fo:border="0.01cm solid #000000" fo:padding="0.049cm"/>
    </style:style>
    <style:style style:name="Table42.E7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049cm"/>
    </style:style>
    <style:style style:name="Table42.8" style:family="table-row">
      <style:table-row-properties style:min-row-height="34.95pt" fo:keep-together="auto"/>
    </style:style>
    <style:style style:name="Table42.A8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42.B8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049cm"/>
    </style:style>
    <style:style style:name="Table42.D8" style:family="table-cell">
      <style:table-cell-properties style:vertical-align="middle" style:shadow="none" fo:background-color="#e3e3e3" fo:border-top="0.01cm solid #000000" fo:border-bottom="0.01cm solid #000000" fo:border-left="0.012cm solid #000000" fo:border-right="0.01cm solid #000000" fo:padding="0.049cm"/>
    </style:style>
    <style:style style:name="Table42.E8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049cm"/>
    </style:style>
    <style:style style:name="Table42.9" style:family="table-row">
      <style:table-row-properties style:min-row-height="32.17pt" fo:keep-together="auto"/>
    </style:style>
    <style:style style:name="Table42.A9" style:family="table-cell">
      <style:table-cell-properties style:vertical-align="middle" style:shadow="none" fo:background-color="#e3e3e3" fo:border-top="0.01cm solid #000000" fo:border-bottom="0.012cm solid #000000" fo:border-left="0.04cm solid #000000" fo:border-right="0.01cm solid #000000" fo:padding="0.049cm"/>
    </style:style>
    <style:style style:name="Table42.B9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049cm"/>
    </style:style>
    <style:style style:name="Table42.C9" style:family="table-cell">
      <style:table-cell-properties style:vertical-align="middle" style:shadow="none" fo:border-top="0.01cm solid #000000" fo:border-bottom="0.01cm solid #000000" fo:border-left="0.012cm solid #000000" fo:border-right="0.012cm solid #000000" fo:padding="0.049cm"/>
    </style:style>
    <style:style style:name="Table42.E9" style:family="table-cell">
      <style:table-cell-properties style:vertical-align="middle" style:shadow="none" fo:border-top="0.01cm solid #000000" fo:border-bottom="0.01cm solid #000000" fo:border-left="0.012cm solid #000000" fo:border-right="0.04cm solid #000000" fo:padding="0.049cm"/>
    </style:style>
    <style:style style:name="Table42.10" style:family="table-row">
      <style:table-row-properties style:min-row-height="32.17pt" fo:keep-together="auto"/>
    </style:style>
    <style:style style:name="Table42.B10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049cm"/>
    </style:style>
    <style:style style:name="Table42.C10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049cm"/>
    </style:style>
    <style:style style:name="Table42.E10" style:family="table-cell">
      <style:table-cell-properties style:vertical-align="middle" style:shadow="none" fo:border-top="0.01cm solid #000000" fo:border-bottom="0.012cm solid #000000" fo:border-left="0.012cm solid #000000" fo:border-right="0.04cm solid #000000" fo:padding="0.049cm"/>
    </style:style>
    <style:style style:name="Table42.11" style:family="table-row">
      <style:table-row-properties style:min-row-height="32.17pt" fo:keep-together="auto"/>
    </style:style>
    <style:style style:name="Table42.B11" style:family="table-cell">
      <style:table-cell-properties style:vertical-align="middle" style:shadow="none" fo:border-top="0.012cm solid #000000" fo:border-bottom="0.012cm solid #000000" fo:border-left="0.01cm solid #000000" fo:border-right="0.012cm solid #000000" fo:padding="0.049cm"/>
    </style:style>
    <style:style style:name="Table42.C11" style:family="table-cell">
      <style:table-cell-properties style:vertical-align="middle" style:shadow="none" fo:border="0.012cm solid #000000" fo:padding="0.049cm"/>
    </style:style>
    <style:style style:name="Table42.E1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2.12" style:family="table-row">
      <style:table-row-properties style:min-row-height="34.54pt" fo:keep-together="auto"/>
    </style:style>
    <style:style style:name="Table42.B12" style:family="table-cell">
      <style:table-cell-properties style:vertical-align="middle" style:shadow="none" fo:border-top="0.012cm solid #000000" fo:border-bottom="0.012cm solid #000000" fo:border-left="0.01cm solid #000000" fo:border-right="0.012cm solid #000000" fo:padding="0.049cm"/>
    </style:style>
    <style:style style:name="Table42.C12" style:family="table-cell">
      <style:table-cell-properties style:vertical-align="middle" style:shadow="none" fo:border="0.012cm solid #000000" fo:padding="0.049cm"/>
    </style:style>
    <style:style style:name="Table42.E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2.13" style:family="table-row">
      <style:table-row-properties style:min-row-height="32.08pt" fo:keep-together="auto"/>
    </style:style>
    <style:style style:name="Table42.A13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cm solid #000000" fo:padding="0.049cm"/>
    </style:style>
    <style:style style:name="Table42.B13" style:family="table-cell">
      <style:table-cell-properties style:vertical-align="middle" style:shadow="none" fo:border-top="0.012cm solid #000000" fo:border-bottom="0.012cm solid #000000" fo:border-left="0.01cm solid #000000" fo:border-right="0.012cm solid #000000" fo:padding="0.049cm"/>
    </style:style>
    <style:style style:name="Table42.C13" style:family="table-cell">
      <style:table-cell-properties style:vertical-align="middle" style:shadow="none" fo:border="0.012cm solid #000000" fo:padding="0.049cm"/>
    </style:style>
    <style:style style:name="Table42.E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2.14" style:family="table-row">
      <style:table-row-properties style:min-row-height="71.05pt" fo:keep-together="auto"/>
    </style:style>
    <style:style style:name="Table42.A14" style:family="table-cell">
      <style:table-cell-properties style:vertical-align="middle" style:shadow="none" fo:background-color="#e3e3e3" fo:border-top="0.012cm solid #000000" fo:border-bottom="0.01cm solid #000000" fo:border-left="0.04cm solid #000000" fo:border-right="0.01cm solid #000000" fo:padding="0.049cm"/>
    </style:style>
    <style:style style:name="Table42.B14" style:family="table-cell">
      <style:table-cell-properties style:vertical-align="middle" style:shadow="none" fo:border-top="0.012cm solid #000000" fo:border-bottom="0.01cm solid #000000" fo:border-left="0.01cm solid #000000" fo:border-right="0.012cm solid #000000" fo:padding="0.049cm"/>
    </style:style>
    <style:style style:name="Table42.C14" style:family="table-cell">
      <style:table-cell-properties style:vertical-align="middle" style:shadow="none" fo:border-top="0.012cm solid #000000" fo:border-bottom="0.01cm solid #000000" fo:border-left="0.012cm solid #000000" fo:border-right="0.04cm solid #000000" fo:padding="0.049cm"/>
    </style:style>
    <style:style style:name="Table42.15" style:family="table-row">
      <style:table-row-properties style:min-row-height="34.95pt" fo:keep-together="auto"/>
    </style:style>
    <style:style style:name="Table42.A15" style:family="table-cell">
      <style:table-cell-properties style:vertical-align="middle" style:shadow="none" fo:background-color="#e3e3e3" fo:border-top="0.01cm solid #000000" fo:border-bottom="0.04cm solid #000000" fo:border-left="0.04cm solid #000000" fo:border-right="0.01cm solid #000000" fo:padding="0.049cm"/>
    </style:style>
    <style:style style:name="Table42.B1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42.C1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42.D1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42.E15" style:family="table-cell">
      <style:table-cell-properties style:vertical-align="middle" style:shadow="none" fo:border-top="0.01cm solid #000000" fo:border-bottom="0.012cm solid #000000" fo:border-left="0.01cm solid #000000" fo:border-right="0.04cm solid #000000" fo:padding="0.049cm"/>
    </style:style>
    <style:style style:name="Table42.16" style:family="table-row">
      <style:table-row-properties style:min-row-height="34.80pt" fo:keep-together="auto"/>
    </style:style>
    <style:style style:name="Table42.B16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42.C16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42.D16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42.E16" style:family="table-cell">
      <style:table-cell-properties style:vertical-align="middle" style:shadow="none" fo:border-top="0.012cm solid #000000" fo:border-bottom="0.04cm solid #000000" fo:border-left="0.01cm solid #000000" fo:border-right="0.04cm solid #000000" fo:padding="0.049cm"/>
    </style:style>
    <style:style style:name="T318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6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9" style:family="text">
      <style:text-properties fo:color="#0000ff" style:text-outline="false" style:text-line-through-style="none" style:text-position="0% 100%" style:font-name="HY울릉도M" style:font-name-asian="HY울릉도M" style:font-name-complex="HY울릉도M" fo:font-family="HY울릉도M" style:font-family-asian="HY울릉도M" style:font-family-complex="HY울릉도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7_0" style:parent-style-name="Standard" style:family="paragraph">
      <style:paragraph-properties fo:line-height="123%" fo:text-align="start" fo:margin-left="1.322cm" fo:margin-right="0cm" fo:text-indent="-1.322cm" fo:margin-top="0cm" fo:margin-bottom="0cm" fo:background-color="transparent" fo:border="none" style:shadow="none" style:text-autospace="none" style:vertical-align="auto" style:snap-to-layout-grid="true"/>
    </style:style>
    <style:style style:name="P395_0_b4" style:parent-style-name="Standard" style:family="paragraph">
      <style:paragraph-properties fo:line-height="95%" fo:text-align="start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250_0" style:parent-style-name="Standard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3" style:family="table">
      <style:table-properties style:width="16.871cm" table:align="left" fo:margin="0cm" style:shadow="none" style:may-break-between-rows="false" table:border-model="collapsing"/>
    </style:style>
    <style:style style:name="Table43.A" style:family="table-column">
      <style:table-column-properties style:column-width="6.955cm"/>
    </style:style>
    <style:style style:name="Table43.B" style:family="table-column">
      <style:table-column-properties style:column-width="7.637cm"/>
    </style:style>
    <style:style style:name="Table43.C" style:family="table-column">
      <style:table-column-properties style:column-width="2.279cm"/>
    </style:style>
    <style:style style:name="Table43.1" style:family="table-row">
      <style:table-row-properties style:min-row-height="19.66pt" fo:keep-together="auto"/>
    </style:style>
    <style:style style:name="Table43.A1" style:family="table-cell">
      <style:table-cell-properties style:vertical-align="middle" style:shadow="none" fo:background-color="#e3e3e3" fo:border-top="0.04cm solid #000000" fo:border-bottom="0.01cm solid #000000" fo:border-left="0.04cm solid #000000" fo:border-right="0.01cm solid #000000" fo:padding="0.049cm"/>
    </style:style>
    <style:style style:name="Table43.B1" style:family="table-cell">
      <style:table-cell-properties style:vertical-align="middle" style:shadow="none" fo:background-color="#e3e3e3" fo:border-top="0.04cm solid #000000" fo:border-bottom="0.01cm solid #000000" fo:border-left="0.01cm solid #000000" fo:border-right="0.012cm solid #000000" fo:padding="0.049cm"/>
    </style:style>
    <style:style style:name="Table43.C1" style:family="table-cell">
      <style:table-cell-properties style:vertical-align="middle" style:shadow="none" fo:background-color="#e3e3e3" fo:border-top="0.04cm solid #000000" fo:border-bottom="0.01cm solid #000000" fo:border-left="0.012cm solid #000000" fo:border-right="0.04cm solid #000000" fo:padding="0.049cm"/>
    </style:style>
    <style:style style:name="Table43.2" style:family="table-row">
      <style:table-row-properties style:min-row-height="69.71pt" fo:keep-together="auto"/>
    </style:style>
    <style:style style:name="Table43.A2" style:family="table-cell">
      <style:table-cell-properties style:vertical-align="middle" style:shadow="none" fo:border-top="0.01cm solid #000000" fo:border-bottom="0.012cm solid #000000" fo:border-left="0.04cm solid #000000" fo:border-right="0.01cm solid #000000" fo:padding="0.049cm"/>
    </style:style>
    <style:style style:name="Table43.B2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049cm"/>
    </style:style>
    <style:style style:name="Table43.C2" style:family="table-cell">
      <style:table-cell-properties style:vertical-align="middle" style:shadow="none" fo:border-top="0.01cm solid #000000" fo:border-bottom="0.012cm solid #000000" fo:border-left="0.012cm solid #000000" fo:border-right="0.04cm solid #000000" fo:padding="0.049cm"/>
    </style:style>
    <style:style style:name="Table43.3" style:family="table-row">
      <style:table-row-properties style:min-row-height="75.44pt" fo:keep-together="auto"/>
    </style:style>
    <style:style style:name="Table43.A3" style:family="table-cell">
      <style:table-cell-properties style:vertical-align="middle" style:shadow="none" fo:border-top="0.012cm solid #000000" fo:border-bottom="0.012cm solid #000000" fo:border-left="0.04cm solid #000000" fo:border-right="0.01cm solid #000000" fo:padding="0.049cm"/>
    </style:style>
    <style:style style:name="Table43.B3" style:family="table-cell">
      <style:table-cell-properties style:vertical-align="middle" style:shadow="none" fo:border-top="0.012cm solid #000000" fo:border-bottom="0.01cm solid #000000" fo:border-left="0.01cm solid #000000" fo:border-right="0.012cm solid #000000" fo:padding="0.049cm"/>
    </style:style>
    <style:style style:name="Table43.C3" style:family="table-cell">
      <style:table-cell-properties style:vertical-align="middle" style:shadow="none" fo:border-top="0.012cm solid #000000" fo:border-bottom="0.01cm solid #000000" fo:border-left="0.012cm solid #000000" fo:border-right="0.04cm solid #000000" fo:padding="0.049cm"/>
    </style:style>
    <style:style style:name="Table43.4" style:family="table-row">
      <style:table-row-properties style:min-row-height="77.51pt" fo:keep-together="auto"/>
    </style:style>
    <style:style style:name="Table43.A4" style:family="table-cell">
      <style:table-cell-properties style:vertical-align="middle" style:shadow="none" fo:border-top="0.012cm solid #000000" fo:border-bottom="0.04cm solid #000000" fo:border-left="0.04cm solid #000000" fo:border-right="0.01cm solid #000000" fo:padding="0.049cm"/>
    </style:style>
    <style:style style:name="Table43.B4" style:family="table-cell">
      <style:table-cell-properties style:vertical-align="middle" style:shadow="none" fo:border-top="0.012cm solid #000000" fo:border-bottom="0.04cm solid #000000" fo:border-left="0.01cm solid #000000" fo:border-right="0.012cm solid #000000" fo:padding="0.049cm"/>
    </style:style>
    <style:style style:name="Table43.C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257_0" style:parent-style-name="Standard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5" style:family="text">
      <style:text-properties fo:color="#000000" style:text-outline="false" style:text-line-through-style="none" style:text-position="0% 100%" style:font-name="HY울릉도M" style:font-name-asian="HY울릉도M" style:font-name-complex="HY울릉도M" fo:font-family="HY울릉도M" style:font-family-asian="HY울릉도M" style:font-family-complex="HY울릉도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8_0" style:parent-style-name="Standard" style:family="paragraph">
      <style:paragraph-properties fo:line-height="77%" fo:text-align="justify" fo:margin-left="1.111cm" fo:margin-right="0cm" fo:text-indent="-1.111cm" fo:margin-top="0cm" fo:margin-bottom="0cm" fo:background-color="transparent" fo:border="none" style:shadow="none" style:text-autospace="none" style:vertical-align="auto" style:snap-to-layout-grid="true"/>
    </style:style>
    <style:style style:name="P254_0" style:parent-style-name="Standard" style:family="paragraph">
      <style:paragraph-properties fo:line-height="160%" fo:text-align="start" fo:margin-left="1.322cm" fo:margin-right="0cm" fo:text-indent="-1.322cm" fo:margin-top="0cm" fo:margin-bottom="0cm" fo:background-color="transparent" fo:border="none" style:shadow="none" style:text-autospace="none" style:vertical-align="auto" style:snap-to-layout-grid="true"/>
    </style:style>
    <style:style style:name="T336" style:family="text">
      <style:text-properties fo:color="#0000ff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9_0" style:parent-style-name="Standard" style:family="paragraph">
      <style:paragraph-properties fo:line-height="7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52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00_0" style:parent-style-name="Standard" style:family="paragraph">
      <style:paragraph-properties fo:line-height="7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98_0" style:parent-style-name="Standard" style:family="paragraph">
      <style:paragraph-properties fo:line-height="1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56_0" style:parent-style-name="Standard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401_0" style:parent-style-name="Standard" style:family="paragraph">
      <style:paragraph-properties fo:line-height="146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51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33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3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02_0" style:parent-style-name="Standard" style:family="paragraph">
      <style:paragraph-properties fo:line-height="95%" fo:text-align="center" fo:margin-left="0cm" fo:margin-right="-0.035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44" style:family="table">
      <style:table-properties style:width="16.479cm" table:align="left" fo:margin="0cm" style:shadow="none" style:may-break-between-rows="true" table:border-model="collapsing"/>
    </style:style>
    <style:style style:name="Table44.A" style:family="table-column">
      <style:table-column-properties style:column-width="3.336cm"/>
    </style:style>
    <style:style style:name="Table44.B" style:family="table-column">
      <style:table-column-properties style:column-width="4.554cm"/>
    </style:style>
    <style:style style:name="Table44.C" style:family="table-column">
      <style:table-column-properties style:column-width="0.699cm"/>
    </style:style>
    <style:style style:name="Table44.D" style:family="table-column">
      <style:table-column-properties style:column-width="1.098cm"/>
    </style:style>
    <style:style style:name="Table44.E" style:family="table-column">
      <style:table-column-properties style:column-width="0.833cm"/>
    </style:style>
    <style:style style:name="Table44.F" style:family="table-column">
      <style:table-column-properties style:column-width="1.233cm"/>
    </style:style>
    <style:style style:name="Table44.G" style:family="table-column">
      <style:table-column-properties style:column-width="4.725cm"/>
    </style:style>
    <style:style style:name="Table44.1" style:family="table-row">
      <style:table-row-properties style:min-row-height="24.15pt" fo:keep-together="auto"/>
    </style:style>
    <style:style style:name="Table44.A1" style:family="table-cell">
      <style:table-cell-properties style:shadow="none" fo:border-top="none" fo:border-bottom="0.04cm solid #000000" fo:border-left="none" fo:border-right="none" fo:padding="0.100cm"/>
    </style:style>
    <style:style style:name="Table44.E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44.2" style:family="table-row">
      <style:table-row-properties style:min-row-height="38.64pt" fo:keep-together="auto"/>
    </style:style>
    <style:style style:name="Table44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44.3" style:family="table-row">
      <style:table-row-properties style:min-row-height="31.81pt" fo:keep-together="auto"/>
    </style:style>
    <style:style style:name="Table44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44.B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44.D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44.G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44.4" style:family="table-row">
      <style:table-row-properties style:min-row-height="31.81pt" fo:keep-together="auto"/>
    </style:style>
    <style:style style:name="Table44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4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4.5" style:family="table-row">
      <style:table-row-properties style:min-row-height="31.81pt" fo:keep-together="auto"/>
    </style:style>
    <style:style style:name="Table44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4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4.6" style:family="table-row">
      <style:table-row-properties style:min-row-height="31.81pt" fo:keep-together="auto"/>
    </style:style>
    <style:style style:name="Table44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4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4.7" style:family="table-row">
      <style:table-row-properties style:min-row-height="31.81pt" fo:keep-together="auto"/>
    </style:style>
    <style:style style:name="Table44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4.B7" style:family="table-cell">
      <style:table-cell-properties style:vertical-align="middle" style:shadow="none" fo:border="0.012cm solid #000000" fo:padding="0.100cm"/>
    </style:style>
    <style:style style:name="Table44.D7" style:family="table-cell">
      <style:table-cell-properties style:vertical-align="middle" style:shadow="none" fo:border="0.012cm solid #000000" fo:padding="0.100cm"/>
    </style:style>
    <style:style style:name="Table44.G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4.8" style:family="table-row">
      <style:table-row-properties style:min-row-height="31.81pt" fo:keep-together="auto"/>
    </style:style>
    <style:style style:name="Table44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4.B8" style:family="table-cell">
      <style:table-cell-properties style:vertical-align="middle" style:shadow="none" fo:border="0.012cm solid #000000" fo:padding="0.100cm"/>
    </style:style>
    <style:style style:name="Table44.D8" style:family="table-cell">
      <style:table-cell-properties style:vertical-align="middle" style:shadow="none" fo:border="0.012cm solid #000000" fo:padding="0.100cm"/>
    </style:style>
    <style:style style:name="Table44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4.9" style:family="table-row">
      <style:table-row-properties style:min-row-height="31.81pt" fo:keep-together="auto"/>
    </style:style>
    <style:style style:name="Table44.A9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44.10" style:family="table-row">
      <style:table-row-properties style:min-row-height="204.44pt" fo:keep-together="auto"/>
    </style:style>
    <style:style style:name="Table44.A10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44.11" style:family="table-row">
      <style:table-row-properties style:min-row-height="31.81pt" fo:keep-together="auto"/>
    </style:style>
    <style:style style:name="Table44.A1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44.12" style:family="table-row">
      <style:table-row-properties style:min-row-height="31.81pt" fo:keep-together="auto"/>
    </style:style>
    <style:style style:name="Table44.A12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44.B12" style:family="table-cell">
      <style:table-cell-properties style:vertical-align="middle" style:shadow="none" fo:border="0.015cm solid #000000" fo:padding="0.100cm"/>
    </style:style>
    <style:style style:name="Table44.C12" style:family="table-cell">
      <style:table-cell-properties style:vertical-align="middle" style:shadow="none" fo:border="0.015cm solid #000000" fo:padding="0.100cm"/>
    </style:style>
    <style:style style:name="Table44.F12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44.13" style:family="table-row">
      <style:table-row-properties style:min-row-height="31.81pt" fo:keep-together="auto"/>
    </style:style>
    <style:style style:name="Table44.A1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4.B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44.C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44.F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4.14" style:family="table-row">
      <style:table-row-properties style:min-row-height="108.56pt" fo:keep-together="auto"/>
    </style:style>
    <style:style style:name="Table44.A14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P248_0_b4" style:parent-style-name="Standard" style:family="paragraph">
      <style:paragraph-properties fo:line-height="13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45" style:family="table">
      <style:table-properties style:width="16.407cm" table:align="left" fo:margin="0cm" style:shadow="none" style:may-break-between-rows="true" table:border-model="collapsing"/>
    </style:style>
    <style:style style:name="Table45.A" style:family="table-column">
      <style:table-column-properties style:column-width="4.529cm"/>
    </style:style>
    <style:style style:name="Table45.B" style:family="table-column">
      <style:table-column-properties style:column-width="11.878cm"/>
    </style:style>
    <style:style style:name="Table45.1" style:family="table-row">
      <style:table-row-properties style:min-row-height="29.15pt" fo:keep-together="auto"/>
    </style:style>
    <style:style style:name="Table45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45.2" style:family="table-row">
      <style:table-row-properties style:min-row-height="33.15pt" fo:keep-together="auto"/>
    </style:style>
    <style:style style:name="Table45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45.3" style:family="table-row">
      <style:table-row-properties style:min-row-height="33.15pt" fo:keep-together="auto"/>
    </style:style>
    <style:style style:name="Table45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5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4" style:family="table-row">
      <style:table-row-properties style:min-row-height="33.15pt" fo:keep-together="auto"/>
    </style:style>
    <style:style style:name="Table45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5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5" style:family="table-row">
      <style:table-row-properties style:min-row-height="33.15pt" fo:keep-together="auto"/>
    </style:style>
    <style:style style:name="Table45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5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6" style:family="table-row">
      <style:table-row-properties style:min-row-height="33.15pt" fo:keep-together="auto"/>
    </style:style>
    <style:style style:name="Table45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45.7" style:family="table-row">
      <style:table-row-properties style:min-row-height="33.15pt" fo:keep-together="auto"/>
    </style:style>
    <style:style style:name="Table45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5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8" style:family="table-row">
      <style:table-row-properties style:min-row-height="33.15pt" fo:keep-together="auto"/>
    </style:style>
    <style:style style:name="Table45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5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9" style:family="table-row">
      <style:table-row-properties style:min-row-height="33.15pt" fo:keep-together="auto"/>
    </style:style>
    <style:style style:name="Table45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5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5.10" style:family="table-row">
      <style:table-row-properties style:min-row-height="33.15pt" fo:keep-together="auto"/>
    </style:style>
    <style:style style:name="Table45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45.11" style:family="table-row">
      <style:table-row-properties style:min-row-height="369.39pt" fo:keep-together="auto"/>
    </style:style>
    <style:style style:name="Table45.A11" style:family="table-cell">
      <style:table-cell-properties style:shadow="none" fo:border-top="0.012cm solid #000000" fo:border-bottom="0.04cm solid #000000" fo:border-left="0.04cm solid #000000" fo:border-right="0.04cm solid #000000" fo:padding="0.050cm"/>
    </style:style>
    <style:style style:name="Table46" style:family="table">
      <style:table-properties style:width="16.407cm" table:align="left" fo:margin="0.050cm" style:shadow="none" style:may-break-between-rows="true" table:border-model="collapsing"/>
    </style:style>
    <style:style style:name="Table46.A" style:family="table-column">
      <style:table-column-properties style:column-width="16.407cm"/>
    </style:style>
    <style:style style:name="Table46.1" style:family="table-row">
      <style:table-row-properties style:min-row-height="31.80pt" fo:keep-together="auto"/>
    </style:style>
    <style:style style:name="Table46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46.2" style:family="table-row">
      <style:table-row-properties style:min-row-height="657.23pt" fo:keep-together="auto"/>
    </style:style>
    <style:style style:name="Table46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T117" style:family="text">
      <style:text-properties fo:color="#000000" style:text-outline="false" style:text-line-through-style="none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3_25_b4" style:parent-style-name="선그리기" style:family="paragraph">
      <style:paragraph-properties fo:line-height="12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404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able47" style:family="table">
      <style:table-properties style:width="16.893cm" table:align="left" fo:margin="0cm" style:shadow="none" style:may-break-between-rows="false" table:border-model="collapsing"/>
    </style:style>
    <style:style style:name="Table47.A" style:family="table-column">
      <style:table-column-properties style:column-width="2.440cm"/>
    </style:style>
    <style:style style:name="Table47.B" style:family="table-column">
      <style:table-column-properties style:column-width="3.069cm"/>
    </style:style>
    <style:style style:name="Table47.C" style:family="table-column">
      <style:table-column-properties style:column-width="3.795cm"/>
    </style:style>
    <style:style style:name="Table47.D" style:family="table-column">
      <style:table-column-properties style:column-width="3.795cm"/>
    </style:style>
    <style:style style:name="Table47.E" style:family="table-column">
      <style:table-column-properties style:column-width="3.795cm"/>
    </style:style>
    <style:style style:name="Table47.1" style:family="table-row">
      <style:table-row-properties style:min-row-height="29.85pt" fo:keep-together="auto"/>
    </style:style>
    <style:style style:name="Table47.A1" style:family="table-cell">
      <style:table-cell-properties style:vertical-align="middle" style:shadow="none" fo:background-color="#ffffff" fo:border-top="0.04cm solid #000000" fo:border-bottom="0.012cm solid #000000" fo:border-left="0.04cm solid #000000" fo:border-right="0.012cm solid #000000" fo:padding="0.049cm"/>
    </style:style>
    <style:style style:name="Table47.B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47.2" style:family="table-row">
      <style:table-row-properties style:min-row-height="29.89pt" fo:keep-together="auto"/>
    </style:style>
    <style:style style:name="Table47.A2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3" style:family="table-row">
      <style:table-row-properties style:min-row-height="35.53pt" fo:keep-together="auto"/>
    </style:style>
    <style:style style:name="Table47.A3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4" style:family="table-row">
      <style:table-row-properties style:min-row-height="35.73pt" fo:keep-together="auto"/>
    </style:style>
    <style:style style:name="Table47.A4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5" style:family="table-row">
      <style:table-row-properties style:min-row-height="92.29pt" fo:keep-together="auto"/>
    </style:style>
    <style:style style:name="Table47.A5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6" style:family="table-row">
      <style:table-row-properties style:min-row-height="27.13pt" fo:keep-together="auto"/>
    </style:style>
    <style:style style:name="Table47.A6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6" style:family="table-cell">
      <style:table-cell-properties style:vertical-align="middle" style:shadow="none" fo:border="0.012cm solid #000000" fo:padding="0.049cm"/>
    </style:style>
    <style:style style:name="Table47.C6" style:family="table-cell">
      <style:table-cell-properties style:vertical-align="middle" style:shadow="none" fo:border="0.012cm solid #000000" fo:padding="0.049cm"/>
    </style:style>
    <style:style style:name="Table47.D6" style:family="table-cell">
      <style:table-cell-properties style:vertical-align="middle" style:shadow="none" fo:border="0.012cm solid #000000" fo:padding="0.049cm"/>
    </style:style>
    <style:style style:name="Table47.E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7" style:family="table-row">
      <style:table-row-properties style:min-row-height="29.95pt" fo:keep-together="auto"/>
    </style:style>
    <style:style style:name="Table47.B7" style:family="table-cell">
      <style:table-cell-properties style:vertical-align="middle" style:shadow="none" fo:border="0.012cm solid #000000" fo:padding="0.049cm"/>
    </style:style>
    <style:style style:name="Table47.C7" style:family="table-cell">
      <style:table-cell-properties style:vertical-align="middle" style:shadow="none" fo:border="0.012cm solid #000000" fo:padding="0.049cm"/>
    </style:style>
    <style:style style:name="Table47.D7" style:family="table-cell">
      <style:table-cell-properties style:vertical-align="middle" style:shadow="none" fo:border="0.012cm solid #000000" fo:padding="0.049cm"/>
    </style:style>
    <style:style style:name="Table47.E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8" style:family="table-row">
      <style:table-row-properties style:min-row-height="29.79pt" fo:keep-together="auto"/>
    </style:style>
    <style:style style:name="Table47.B8" style:family="table-cell">
      <style:table-cell-properties style:vertical-align="middle" style:shadow="none" fo:border="0.012cm solid #000000" fo:padding="0.049cm"/>
    </style:style>
    <style:style style:name="Table47.C8" style:family="table-cell">
      <style:table-cell-properties style:vertical-align="middle" style:shadow="none" fo:border="0.012cm solid #000000" fo:padding="0.049cm"/>
    </style:style>
    <style:style style:name="Table47.D8" style:family="table-cell">
      <style:table-cell-properties style:vertical-align="middle" style:shadow="none" fo:border="0.012cm solid #000000" fo:padding="0.049cm"/>
    </style:style>
    <style:style style:name="Table47.E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9" style:family="table-row">
      <style:table-row-properties style:min-row-height="29.95pt" fo:keep-together="auto"/>
    </style:style>
    <style:style style:name="Table47.B9" style:family="table-cell">
      <style:table-cell-properties style:vertical-align="middle" style:shadow="none" fo:border="0.012cm solid #000000" fo:padding="0.049cm"/>
    </style:style>
    <style:style style:name="Table47.C9" style:family="table-cell">
      <style:table-cell-properties style:vertical-align="middle" style:shadow="none" fo:border="0.012cm solid #000000" fo:padding="0.049cm"/>
    </style:style>
    <style:style style:name="Table47.D9" style:family="table-cell">
      <style:table-cell-properties style:vertical-align="middle" style:shadow="none" fo:border="0.012cm solid #000000" fo:padding="0.049cm"/>
    </style:style>
    <style:style style:name="Table47.E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10" style:family="table-row">
      <style:table-row-properties style:min-row-height="44.21pt" fo:keep-together="auto"/>
    </style:style>
    <style:style style:name="Table47.A10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11" style:family="table-row">
      <style:table-row-properties style:min-row-height="75.81pt" fo:keep-together="auto"/>
    </style:style>
    <style:style style:name="Table47.A11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1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12" style:family="table-row">
      <style:table-row-properties style:min-row-height="29.85pt" fo:keep-together="auto"/>
    </style:style>
    <style:style style:name="Table47.A12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13" style:family="table-row">
      <style:table-row-properties style:min-row-height="49.89pt" fo:keep-together="auto"/>
    </style:style>
    <style:style style:name="Table47.A13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7.B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7.14" style:family="table-row">
      <style:table-row-properties style:min-row-height="67.53pt" fo:keep-together="auto"/>
    </style:style>
    <style:style style:name="Table47.A14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347" style:family="text">
      <style:text-properties fo:color="#ff0000" style:text-outline="false" style:text-line-through-style="none" style:text-position="0% 100%" style:font-name="HY울릉도M" style:font-name-asian="HY울릉도M" style:font-name-complex="HY울릉도M" fo:font-family="HY울릉도M" style:font-family-asian="HY울릉도M" style:font-family-complex="HY울릉도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3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5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none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7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06_0" style:parent-style-name="Standard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98.00pt" style:font-size-asian="98.00pt" style:font-size-complex="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none" style:text-position="0% 100%" style:font-name="한컴돋움" style:font-name-asian="한컴돋움" style:font-name-complex="한컴돋움" fo:font-family="한컴돋움" style:font-family-asian="한컴돋움" style:font-family-complex="한컴돋움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301cm" table:align="left" fo:margin="0cm" style:shadow="none" style:may-break-between-rows="true" table:border-model="collapsing"/>
    </style:style>
    <style:style style:name="Table3.A" style:family="table-column">
      <style:table-column-properties style:column-width="16.301cm"/>
    </style:style>
    <style:style style:name="Table3.1" style:family="table-row">
      <style:table-row-properties style:min-row-height="4.82pt" fo:keep-together="auto"/>
    </style:style>
    <style:style style:name="Table3.A1" style:family="table-cell">
      <style:table-cell-properties style:vertical-align="middle" style:shadow="none" fo:border="none" fo:padding="0.050cm"/>
    </style:style>
    <style:style style:name="Table3.2" style:family="table-row">
      <style:table-row-properties style:min-row-height="189.26pt" fo:keep-together="auto"/>
    </style:style>
    <style:style style:name="Table3.A2" style:family="table-cell">
      <style:table-cell-properties style:vertical-align="middle" style:shadow="none" fo:border="none" fo:padding="0.050cm"/>
    </style:style>
    <style:style style:name="Table3.3" style:family="table-row">
      <style:table-row-properties style:min-row-height="7.02pt" fo:keep-together="auto"/>
    </style:style>
    <style:style style:name="Table3.A3" style:family="table-cell">
      <style:table-cell-properties style:vertical-align="middle" style:shadow="none" fo:border="none" fo:padding="0.050cm"/>
    </style:style>
    <style:style style:name="P408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8.00pt" style:font-size-asian="28.00pt" style:font-size-complex="2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9_0" style:parent-style-name="Standard" style:family="paragraph">
      <style:paragraph-properties fo:line-height="115%" fo:text-align="center" fo:margin-left="-0.529cm" fo:margin-right="-0.529cm" fo:text-indent="0cm" fo:margin-top="0.706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00.00pt" style:font-size-asian="100.00pt" style:font-size-complex="10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0_0" style:parent-style-name="Standard" style:family="paragraph">
      <style:paragraph-properties fo:line-height="12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0.881cm" style:type="left" style:leader-style="none"/>
        </style:tab-stops>
      </style:paragraph-properties>
    </style:style>
    <style:style style:name="T3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98.00pt" style:font-size-asian="198.00pt" style:font-size-complex="1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1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none" style:text-position="0% 100%" style:font-name="HY견고딕" style:font-name-asian="HY견고딕" style:font-name-complex="HY견고딕" fo:font-family="HY견고딕" style:font-family-asian="HY견고딕" style:font-family-complex="HY견고딕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2_0" style:parent-styl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9.00pt" style:font-size-asian="19.00pt" style:font-size-complex="19.00pt" fo:letter-spacing="-0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9.00pt" style:font-size-asian="19.00pt" style:font-size-complex="1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9.00pt" style:font-size-asian="19.00pt" style:font-size-complex="1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3_0" style:parent-style-name="Standard" style:family="paragraph">
      <style:paragraph-properties fo:line-height="142%" fo:text-align="justify" fo:margin-left="1.856cm" fo:margin-right="0.353cm" fo:text-indent="-1.503cm" fo:margin-top="0cm" fo:margin-bottom="0cm" fo:background-color="transparent" fo:border="none" style:shadow="none" style:text-autospace="none" style:vertical-align="auto" style:snap-to-layout-grid="true">
        <style:tab-stops>
          <style:tab-stop style:position="16.928cm" style:type="right" style:leader-style="dotted"/>
        </style:tab-stops>
      </style:paragraph-properties>
    </style:style>
    <style:style style:name="T17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4_0" style:parent-style-name="Standard" style:family="paragraph">
      <style:paragraph-properties fo:line-height="269%" fo:text-align="justify" fo:margin-left="1.856cm" fo:margin-right="0.353cm" fo:text-indent="-1.503cm" fo:margin-top="0cm" fo:margin-bottom="0cm" fo:background-color="transparent" fo:border="none" style:shadow="none" style:text-autospace="none" style:vertical-align="auto" style:snap-to-layout-grid="true">
        <style:tab-stops>
          <style:tab-stop style:position="16.928cm" style:type="right" style:leader-style="dotted"/>
        </style:tab-stops>
      </style:paragraph-properties>
    </style:style>
    <style:style style:name="P415_0" style:parent-style-name="Standard" style:family="paragraph">
      <style:paragraph-properties fo:line-height="142%" fo:text-align="justify" fo:margin-left="2.502cm" fo:margin-right="0.353cm" fo:text-indent="-2.149cm" fo:margin-top="0cm" fo:margin-bottom="0cm" fo:background-color="transparent" fo:border="none" style:shadow="none" style:text-autospace="none" style:vertical-align="auto" style:snap-to-layout-grid="true">
        <style:tab-stops>
          <style:tab-stop style:position="16.928cm" style:type="right" style:leader-style="dotted"/>
        </style:tab-stops>
      </style:paragraph-properties>
    </style:style>
    <style:style style:name="T55" style:family="text">
      <style:text-properties fo:color="#ffffff" style:text-outline="false" style:text-line-through-style="none" style:text-position="0% 100%" style:font-name="맑은 고딕 Semilight" style:font-name-asian="맑은 고딕 Semilight" style:font-name-complex="맑은 고딕 Semilight" fo:font-family="맑은 고딕 Semilight" style:font-family-asian="맑은 고딕 Semilight" style:font-family-complex="맑은 고딕 Semilight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1pt 1pt" style:text-underline-type="none" fo:font-weight="bold" style:font-weight-asian="bold" style:font-weight-complex="bold" style:letter-kerning="false" style:text-emphasize="none" style:text-scale="100%"/>
    </style:style>
    <style:style style:name="T56" style:family="text">
      <style:text-properties fo:color="#ffffff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1pt 1pt" style:text-underline-type="none" fo:font-weight="bold" style:font-weight-asian="bold" style:font-weight-complex="bold" style:letter-kerning="false" style:text-emphasize="none" style:text-scale="100%"/>
    </style:style>
    <style:style style:name="P416_0" style:parent-style-name="Standard" style:family="paragraph">
      <style:paragraph-properties fo:line-height="17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17_0" style:parent-style-name="Standard" style:family="paragraph">
      <style:paragraph-properties fo:line-height="9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18_0" style:parent-style-name="Standard" style:family="paragraph">
      <style:paragraph-properties fo:line-height="69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9_0" style:parent-style-name="Standard" style:family="paragraph">
      <style:paragraph-properties fo:line-height="90%" fo:text-align="center" fo:margin-left="0.212cm" fo:margin-right="0cm" fo:text-indent="-0.212cm" fo:margin-top="0cm" fo:margin-bottom="0cm" fo:background-color="transparent" fo:border="none" style:shadow="none" style:text-autospace="none" style:vertical-align="auto" style:snap-to-layout-grid="true"/>
    </style:style>
    <style:style style:name="P420_0" style:parent-style-name="Standard" style:family="paragraph">
      <style:paragraph-properties fo:line-height="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1_0" style:parent-style-name="Standard" style:family="paragraph">
      <style:paragraph-properties fo:line-height="90%" fo:text-align="justify" fo:margin-left="0.212cm" fo:margin-right="0cm" fo:text-indent="-0.212cm" fo:margin-top="0cm" fo:margin-bottom="0cm" fo:background-color="transparent" fo:border="none" style:shadow="none" style:text-autospace="none" style:vertical-align="auto" style:snap-to-layout-grid="true"/>
    </style:style>
    <style:style style:name="P422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3_0" style:parent-style-name="Standard" style:family="paragraph">
      <style:paragraph-properties fo:line-height="81%" fo:text-align="justify" fo:margin-left="0.483cm" fo:margin-right="0.106cm" fo:text-indent="-0.377cm" fo:margin-top="0.106cm" fo:margin-bottom="0cm" fo:background-color="transparent" fo:border="none" style:shadow="none" style:text-autospace="none" style:vertical-align="auto" style:snap-to-layout-grid="true"/>
    </style:style>
    <style:style style:name="P424_0" style:parent-style-name="Standard" style:family="paragraph">
      <style:paragraph-properties fo:line-height="81%" fo:text-align="justify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25_0" style:parent-style-name="Standard" style:family="paragraph">
      <style:paragraph-properties fo:line-height="81%" fo:text-align="justify" fo:margin-left="0.106cm" fo:margin-right="0.106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P426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7_0" style:parent-style-name="Standard" style:family="paragraph">
      <style:paragraph-properties fo:line-height="69%" fo:text-align="justify" fo:margin-left="0.483cm" fo:margin-right="0.106cm" fo:text-indent="-0.377cm" fo:margin-top="0.106cm" fo:margin-bottom="0cm" fo:background-color="transparent" fo:border="none" style:shadow="none" style:text-autospace="none" style:vertical-align="auto" style:snap-to-layout-grid="true"/>
    </style:style>
    <style:style style:name="T11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8_0" style:parent-style-name="Standard" style:family="paragraph">
      <style:paragraph-properties fo:line-height="69%" fo:text-align="justify" fo:margin-left="0.435cm" fo:margin-right="0.106cm" fo:text-indent="-0.329cm" fo:margin-top="0.106cm" fo:margin-bottom="0cm" fo:background-color="transparent" fo:border="none" style:shadow="none" style:text-autospace="none" style:vertical-align="auto" style:snap-to-layout-grid="true"/>
    </style:style>
    <style:style style:name="P429_0" style:parent-style-name="Standard" style:family="paragraph">
      <style:paragraph-properties fo:line-height="69%" fo:text-align="justify" fo:margin-left="0.106cm" fo:margin-right="0.106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0_0" style:parent-style-name="Standard" style:family="paragraph">
      <style:paragraph-properties fo:line-height="69%" fo:text-align="justify" fo:margin-left="0.847cm" fo:margin-right="0.106cm" fo:text-indent="-0.741cm" fo:margin-top="0.071cm" fo:margin-bottom="0cm" fo:background-color="transparent" fo:border="none" style:shadow="none" style:text-autospace="none" style:vertical-align="auto" style:snap-to-layout-grid="true"/>
    </style:style>
    <style:style style:name="P431_0" style:parent-style-name="Standard" style:family="paragraph">
      <style:paragraph-properties fo:line-height="69%" fo:text-align="justify" fo:margin-left="0.418cm" fo:margin-right="0.106cm" fo:text-indent="-0.312cm" fo:margin-top="0cm" fo:margin-bottom="0cm" fo:background-color="transparent" fo:border="none" style:shadow="none" style:text-autospace="none" style:vertical-align="auto" style:snap-to-layout-grid="true"/>
    </style:style>
    <style:style style:name="P432_0" style:parent-style-name="Standard" style:family="paragraph">
      <style:paragraph-properties fo:line-height="69%" fo:text-align="justify" fo:margin-left="0.471cm" fo:margin-right="0.106cm" fo:text-indent="-0.365cm" fo:margin-top="0.106cm" fo:margin-bottom="0cm" fo:background-color="transparent" fo:border="none" style:shadow="none" style:text-autospace="none" style:vertical-align="auto" style:snap-to-layout-grid="true"/>
    </style:style>
    <style:style style:name="T34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3_0" style:parent-style-name="Standard" style:family="paragraph">
      <style:paragraph-properties fo:line-height="75%" fo:text-align="justify" fo:margin-left="0.637cm" fo:margin-right="0cm" fo:text-indent="-0.637cm" fo:margin-top="0cm" fo:margin-bottom="0cm" fo:background-color="transparent" fo:border="none" style:shadow="none" style:text-autospace="none" style:vertical-align="auto" style:snap-to-layout-grid="true"/>
    </style:style>
    <style:style style:name="P434_0" style:parent-style-name="Standard" style:family="paragraph">
      <style:paragraph-properties fo:line-height="75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true"/>
    </style:style>
    <style:style style:name="T12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5_0" style:parent-style-name="Standard" style:family="paragraph">
      <style:paragraph-properties fo:line-height="75%" fo:text-align="justify" fo:margin-left="0.665cm" fo:margin-right="0cm" fo:text-indent="-0.665cm" fo:margin-top="0cm" fo:margin-bottom="0cm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436_24" style:parent-style-name="당구장" style:family="paragraph">
      <style:paragraph-properties fo:line-height="66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13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37" style:family="text">
      <style:text-properties fo:color="#000000" style:text-outline="false" style:text-line-through-style="none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1" style:family="table">
      <style:table-properties style:width="16.314cm" table:align="left" fo:margin="0cm" style:shadow="none" style:may-break-between-rows="true" table:border-model="collapsing"/>
    </style:style>
    <style:style style:name="Table11.A" style:family="table-column">
      <style:table-column-properties style:column-width="16.314cm"/>
    </style:style>
    <style:style style:name="Table11.1" style:family="table-row">
      <style:table-row-properties style:min-row-height="112.62pt" fo:keep-together="auto"/>
    </style:style>
    <style:style style:name="Table11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437_24" style:parent-style-name="당구장" style:family="paragraph">
      <style:paragraph-properties fo:line-height="68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15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6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6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438_0" style:parent-style-name="Standard" style:family="paragraph">
      <style:paragraph-properties fo:line-height="66%" fo:text-align="justify" fo:margin-left="0.907cm" fo:margin-right="0cm" fo:text-indent="-0.907cm" fo:margin-top="0cm" fo:margin-bottom="0cm" fo:background-color="transparent" fo:border="none" style:shadow="none" style:text-autospace="none" style:vertical-align="auto" style:snap-to-layout-grid="true"/>
    </style:style>
    <style:style style:name="P439_24" style:parent-style-name="당구장" style:family="paragraph">
      <style:paragraph-properties fo:line-height="66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false"/>
    </style:style>
    <style:style style:name="T14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440_24" style:parent-style-name="당구장" style:family="paragraph">
      <style:paragraph-properties fo:line-height="66%" fo:text-align="justify" fo:margin-left="0.468cm" fo:margin-right="0cm" fo:text-indent="-0.468cm" fo:margin-top="0cm" fo:margin-bottom="0cm" fo:background-color="transparent" fo:border="none" style:shadow="none" style:text-autospace="none" style:vertical-align="auto" style:snap-to-layout-grid="false"/>
    </style:style>
    <style:style style:name="T15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1_0" style:parent-style-name="Standard" style:family="paragraph">
      <style:paragraph-properties fo:line-height="81%" fo:text-align="justify" fo:margin-left="0.407cm" fo:margin-right="0cm" fo:text-indent="-0.407cm" fo:margin-top="0cm" fo:margin-bottom="0cm" fo:background-color="transparent" fo:border="none" style:shadow="none" style:text-autospace="none" style:vertical-align="auto" style:snap-to-layout-grid="true"/>
    </style:style>
    <style:style style:name="P442_0" style:parent-style-name="Standard" style:family="paragraph">
      <style:paragraph-properties fo:line-height="81%" fo:text-align="justify" fo:margin-left="0.403cm" fo:margin-right="0cm" fo:text-indent="-0.403cm" fo:margin-top="0cm" fo:margin-bottom="0cm" fo:background-color="transparent" fo:border="none" style:shadow="none" style:text-autospace="none" style:vertical-align="auto" style:snap-to-layout-grid="true"/>
    </style:style>
    <style:style style:name="P443_0" style:parent-style-name="Standard" style:family="paragraph">
      <style:paragraph-properties fo:line-height="8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44_0" style:parent-style-name="Standard" style:family="paragraph">
      <style:paragraph-properties fo:line-height="81%" fo:text-align="justify" fo:margin-left="0.646cm" fo:margin-right="0cm" fo:text-indent="-0.646cm" fo:margin-top="0cm" fo:margin-bottom="0cm" fo:background-color="transparent" fo:border="none" style:shadow="none" style:text-autospace="none" style:vertical-align="auto" style:snap-to-layout-grid="true"/>
    </style:style>
    <style:style style:name="T20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5_0" style:parent-style-name="Standard" style:family="paragraph">
      <style:paragraph-properties fo:line-height="8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6_0" style:parent-style-name="Standard" style:family="paragraph">
      <style:paragraph-properties fo:line-height="84%" fo:text-align="justify" fo:margin-left="0.196cm" fo:margin-right="0cm" fo:text-indent="-0.196cm" fo:margin-top="0cm" fo:margin-bottom="0cm" fo:background-color="transparent" fo:border="none" style:shadow="none" style:text-autospace="none" style:vertical-align="auto" style:snap-to-layout-grid="true"/>
    </style:style>
    <style:style style:name="T20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7_0" style:parent-style-name="Standard" style:family="paragraph">
      <style:paragraph-properties fo:line-height="8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8_0" style:parent-style-name="Standard" style:family="paragraph">
      <style:paragraph-properties fo:line-height="84%" fo:text-align="justify" fo:margin-left="0.205cm" fo:margin-right="0cm" fo:text-indent="-0.205cm" fo:margin-top="0cm" fo:margin-bottom="0cm" fo:background-color="transparent" fo:border="none" style:shadow="none" style:text-autospace="none" style:vertical-align="auto" style:snap-to-layout-grid="true"/>
    </style:style>
    <style:style style:name="P449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50_0" style:parent-style-name="Standard" style:family="paragraph">
      <style:paragraph-properties fo:line-height="11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6" style:family="text">
      <style:text-properties fo:color="#0000ff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1_0" style:parent-style-name="Standard" style:family="paragraph">
      <style:paragraph-properties fo:line-height="11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7" style:family="text">
      <style:text-properties fo:color="#000000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2_0" style:parent-style-name="Standard" style:family="paragraph">
      <style:paragraph-properties fo:line-height="116%" fo:text-align="justify" fo:margin-left="0.632cm" fo:margin-right="0cm" fo:text-indent="-0.632cm" fo:margin-top="0cm" fo:margin-bottom="0cm" fo:background-color="transparent" fo:border="none" style:shadow="none" style:text-autospace="none" style:vertical-align="auto" style:snap-to-layout-grid="true"/>
    </style:style>
    <style:style style:name="T16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2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2.0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3_0" style:parent-style-name="Standard" style:family="paragraph">
      <style:paragraph-properties fo:line-height="116%" fo:text-align="justify" fo:margin-left="0.730cm" fo:margin-right="0cm" fo:text-indent="-0.730cm" fo:margin-top="0cm" fo:margin-bottom="0cm" fo:background-color="transparent" fo:border="none" style:shadow="none" style:text-autospace="none" style:vertical-align="auto" style:snap-to-layout-grid="true"/>
    </style:style>
    <style:style style:name="T17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2.5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4_0" style:parent-style-name="Standard" style:family="paragraph">
      <style:paragraph-properties fo:line-height="116%" fo:text-align="justify" fo:margin-left="0.761cm" fo:margin-right="0cm" fo:text-indent="-0.761cm" fo:margin-top="0cm" fo:margin-bottom="0cm" fo:background-color="transparent" fo:border="none" style:shadow="none" style:text-autospace="none" style:vertical-align="auto" style:snap-to-layout-grid="true"/>
    </style:style>
    <style:style style:name="P455_0" style:parent-style-name="Standard" style:family="paragraph">
      <style:paragraph-properties fo:line-height="116%" fo:text-align="justify" fo:margin-left="0.775cm" fo:margin-right="0cm" fo:text-indent="-0.775cm" fo:margin-top="0cm" fo:margin-bottom="0cm" fo:background-color="transparent" fo:border="none" style:shadow="none" style:text-autospace="none" style:vertical-align="auto" style:snap-to-layout-grid="true"/>
    </style:style>
    <style:style style:name="T27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6_0" style:parent-style-name="Standard" style:family="paragraph">
      <style:paragraph-properties fo:line-height="116%" fo:text-align="start" fo:margin-left="0.114cm" fo:margin-right="0cm" fo:text-indent="-0.114cm" fo:margin-top="0cm" fo:margin-bottom="0cm" fo:background-color="transparent" fo:border="none" style:shadow="none" style:text-autospace="none" style:vertical-align="auto" style:snap-to-layout-grid="true"/>
    </style:style>
    <style:style style:name="T17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4" style:family="text">
      <style:text-properties fo:color="#000000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7_0" style:parent-style-name="Standard" style:family="paragraph">
      <style:paragraph-properties fo:line-height="116%" fo:text-align="justify" fo:margin-left="0.750cm" fo:margin-right="0cm" fo:text-indent="-0.750cm" fo:margin-top="0cm" fo:margin-bottom="0cm" fo:background-color="transparent" fo:border="none" style:shadow="none" style:text-autospace="none" style:vertical-align="auto" style:snap-to-layout-grid="true"/>
    </style:style>
    <style:style style:name="T175" style:family="text">
      <style:text-properties fo:color="#0000ff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8_0" style:parent-style-name="Standard" style:family="paragraph">
      <style:paragraph-properties fo:line-height="116%" fo:text-align="start" fo:margin-left="2.529cm" fo:margin-right="0cm" fo:text-indent="-2.529cm" fo:margin-top="0cm" fo:margin-bottom="0cm" fo:background-color="transparent" fo:border="none" style:shadow="none" style:text-autospace="none" style:vertical-align="auto" style:snap-to-layout-grid="true"/>
    </style:style>
    <style:style style:name="P459_0" style:parent-style-name="Standard" style:family="paragraph">
      <style:paragraph-properties fo:line-height="116%" fo:text-align="start" fo:margin-left="1.753cm" fo:margin-right="0cm" fo:text-indent="-1.753cm" fo:margin-top="0cm" fo:margin-bottom="0cm" fo:background-color="transparent" fo:border="none" style:shadow="none" style:text-autospace="none" style:vertical-align="auto" style:snap-to-layout-grid="true"/>
    </style:style>
    <style:style style:name="T235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7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60_26" style:parent-style-name="머리말(신명조9)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461_0" style:parent-style-name="Standard" style:family="paragraph">
      <style:paragraph-properties fo:line-height="46%" fo:text-align="justify" fo:margin-left="1.161cm" fo:margin-right="0cm" fo:text-indent="-1.161cm" fo:margin-top="0.353cm" fo:margin-bottom="0cm" fo:background-color="transparent" fo:border="none" style:shadow="none" style:text-autospace="none" style:vertical-align="auto" style:snap-to-layout-grid="true"/>
    </style:style>
    <style:style style:name="P462_0" style:parent-style-name="Standard" style:family="paragraph">
      <style:paragraph-properties fo:line-height="46%" fo:text-align="justify" fo:margin-left="1.266cm" fo:margin-right="0cm" fo:text-indent="-1.266cm" fo:margin-top="0.353cm" fo:margin-bottom="0cm" fo:background-color="transparent" fo:border="none" style:shadow="none" style:text-autospace="none" style:vertical-align="auto" style:snap-to-layout-grid="true"/>
    </style:style>
    <style:style style:name="Table16" style:family="table">
      <style:table-properties style:width="15.553cm" table:align="left" fo:margin="0cm" style:shadow="none" style:may-break-between-rows="true" table:border-model="collapsing"/>
    </style:style>
    <style:style style:name="Table16.A" style:family="table-column">
      <style:table-column-properties style:column-width="15.553cm"/>
    </style:style>
    <style:style style:name="Table16.1" style:family="table-row">
      <style:table-row-properties style:min-row-height="85.91pt" fo:keep-together="auto"/>
    </style:style>
    <style:style style:name="Table16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T23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3_0" style:parent-style-name="Standard" style:family="paragraph">
      <style:paragraph-properties fo:line-height="92%" fo:text-align="justify" fo:margin-left="0.682cm" fo:margin-right="0cm" fo:text-indent="-0.682cm" fo:margin-top="0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4_0" style:parent-style-name="Standard" style:family="paragraph">
      <style:paragraph-properties fo:line-height="92%" fo:text-align="justify" fo:margin-left="0.624cm" fo:margin-right="0cm" fo:text-indent="-0.624cm" fo:margin-top="0.176cm" fo:margin-bottom="0cm" fo:background-color="transparent" fo:border="none" style:shadow="none" style:text-autospace="none" style:vertical-align="auto" style:snap-to-layout-grid="true"/>
    </style:style>
    <style:style style:name="T209" style:family="text">
      <style:text-properties fo:color="#ffffff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5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214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5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6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66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67_0" style:parent-style-name="Standard" style:family="paragraph">
      <style:paragraph-properties fo:line-height="87%" fo:text-align="center" fo:margin-left="0.459cm" fo:margin-right="0cm" fo:text-indent="-0.459cm" fo:margin-top="0cm" fo:margin-bottom="0cm" fo:background-color="transparent" fo:border="none" style:shadow="none" style:text-autospace="none" style:vertical-align="auto" style:snap-to-layout-grid="true"/>
    </style:style>
    <style:style style:name="P468_0" style:parent-style-name="Standard" style:family="paragraph">
      <style:paragraph-properties fo:line-height="87%" fo:text-align="justify" fo:margin-left="0.483cm" fo:margin-right="0cm" fo:text-indent="-0.377cm" fo:margin-top="0cm" fo:margin-bottom="0cm" fo:background-color="transparent" fo:border="none" style:shadow="none" style:text-autospace="none" style:vertical-align="auto" style:snap-to-layout-grid="true"/>
    </style:style>
    <style:style style:name="T23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9_0" style:parent-style-name="Standard" style:family="paragraph">
      <style:paragraph-properties fo:line-height="87%" fo:text-align="justify" fo:margin-left="0.212cm" fo:margin-right="0cm" fo:text-indent="-0.106cm" fo:margin-top="0cm" fo:margin-bottom="0cm" fo:background-color="transparent" fo:border="none" style:shadow="none" style:text-autospace="none" style:vertical-align="auto" style:snap-to-layout-grid="true"/>
    </style:style>
    <style:style style:name="P470_0" style:parent-style-name="Standard" style:family="paragraph">
      <style:paragraph-properties fo:line-height="69%" fo:text-align="center" fo:margin-left="0.212cm" fo:margin-right="0cm" fo:text-indent="-0.106cm" fo:margin-top="0cm" fo:margin-bottom="0cm" fo:background-color="transparent" fo:border="none" style:shadow="none" style:text-autospace="none" style:vertical-align="auto" style:snap-to-layout-grid="true"/>
    </style:style>
    <style:style style:name="P471_0" style:parent-style-name="Standard" style:family="paragraph">
      <style:paragraph-properties fo:line-height="87%" fo:text-align="justify" fo:margin-left="0.564cm" fo:margin-right="0cm" fo:text-indent="-0.459cm" fo:margin-top="0cm" fo:margin-bottom="0cm" fo:background-color="transparent" fo:border="none" style:shadow="none" style:text-autospace="none" style:vertical-align="auto" style:snap-to-layout-grid="true"/>
    </style:style>
    <style:style style:name="P472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73_0" style:parent-style-name="Standard" style:family="paragraph">
      <style:paragraph-properties fo:line-height="87%" fo:text-align="justify" fo:margin-left="0.106cm" fo:margin-right="0cm" fo:text-indent="-0.106cm" fo:margin-top="0cm" fo:margin-bottom="0cm" fo:background-color="transparent" fo:border="none" style:shadow="none" style:text-autospace="none" style:vertical-align="auto" style:snap-to-layout-grid="true"/>
    </style:style>
    <style:style style:name="P474_0" style:parent-style-name="Standard" style:family="paragraph">
      <style:paragraph-properties fo:line-height="87%" fo:text-align="center" fo:margin-left="0.106cm" fo:margin-right="0cm" fo:text-indent="-0.106cm" fo:margin-top="0cm" fo:margin-bottom="0cm" fo:background-color="transparent" fo:border="none" style:shadow="none" style:text-autospace="none" style:vertical-align="auto" style:snap-to-layout-grid="true"/>
    </style:style>
    <style:style style:name="P475_0" style:parent-style-name="Standard" style:family="paragraph">
      <style:paragraph-properties fo:line-height="87%" fo:text-align="justify" fo:margin-left="0.388cm" fo:margin-right="0cm" fo:text-indent="-0.388cm" fo:margin-top="0cm" fo:margin-bottom="0cm" fo:background-color="transparent" fo:border="none" style:shadow="none" style:text-autospace="none" style:vertical-align="auto" style:snap-to-layout-grid="true"/>
    </style:style>
    <style:style style:name="P476_0" style:parent-style-name="Standard" style:family="paragraph">
      <style:paragraph-properties fo:line-height="87%" fo:text-align="center" fo:margin-left="0.388cm" fo:margin-right="0cm" fo:text-indent="-0.388cm" fo:margin-top="0cm" fo:margin-bottom="0cm" fo:background-color="transparent" fo:border="none" style:shadow="none" style:text-autospace="none" style:vertical-align="auto" style:snap-to-layout-grid="true"/>
    </style:style>
    <style:style style:name="P477_0" style:parent-style-name="Standard" style:family="paragraph">
      <style:paragraph-properties fo:line-height="87%" fo:text-align="justify" fo:margin-left="0.377cm" fo:margin-right="0cm" fo:text-indent="-0.377cm" fo:margin-top="0cm" fo:margin-bottom="0cm" fo:background-color="transparent" fo:border="none" style:shadow="none" style:text-autospace="none" style:vertical-align="auto" style:snap-to-layout-grid="true"/>
    </style:style>
    <style:style style:name="P478_0" style:parent-style-name="Standard" style:family="paragraph">
      <style:paragraph-properties fo:line-height="87%" fo:text-align="justify" fo:margin-left="0.380cm" fo:margin-right="0cm" fo:text-indent="-0.380cm" fo:margin-top="0cm" fo:margin-bottom="0cm" fo:background-color="transparent" fo:border="none" style:shadow="none" style:text-autospace="none" style:vertical-align="auto" style:snap-to-layout-grid="true"/>
    </style:style>
    <style:style style:name="T24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79_0" style:parent-style-name="Standard" style:family="paragraph">
      <style:paragraph-properties fo:line-height="75%" fo:text-align="justify" fo:margin-left="0.651cm" fo:margin-right="0cm" fo:text-indent="-0.651cm" fo:margin-top="0cm" fo:margin-bottom="0cm" fo:background-color="transparent" fo:border="none" style:shadow="none" style:text-autospace="none" style:vertical-align="auto" style:snap-to-layout-grid="true"/>
    </style:style>
    <style:style style:name="T24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24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480_0" style:parent-style-name="Standard" style:family="paragraph">
      <style:paragraph-properties fo:line-height="75%" fo:text-align="justify" fo:margin-left="0.896cm" fo:margin-right="0cm" fo:text-indent="-0.896cm" fo:margin-top="0.106cm" fo:margin-bottom="0cm" fo:background-color="transparent" fo:border="none" style:shadow="none" style:text-autospace="none" style:vertical-align="auto" style:snap-to-layout-grid="true"/>
    </style:style>
    <style:style style:name="P481_0" style:parent-style-name="Standard" style:family="paragraph">
      <style:paragraph-properties fo:line-height="75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24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482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255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3_0" style:parent-style-name="Standard" style:family="paragraph">
      <style:paragraph-properties fo:line-height="46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53" style:family="text">
      <style:text-properties fo:color="#000000" style:text-outline="false" style:text-line-through-style="none" style:text-position="0% 100%" style:font-name="산돌명조 L" style:font-name-asian="-윤명조120" style:font-name-complex="함초롬바탕" fo:font-family="산돌명조 L" style:font-family-asian="-윤명조120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4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54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57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485_0" style:parent-style-name="Standard" style:family="paragraph">
      <style:paragraph-properties fo:line-height="111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361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62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363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64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486_0" style:parent-style-name="Standard" style:family="paragraph">
      <style:paragraph-properties fo:line-height="92%" fo:text-align="justify" fo:margin-left="0.811cm" fo:margin-right="0cm" fo:text-indent="-0.811cm" fo:margin-top="0.176cm" fo:margin-bottom="0cm" fo:background-color="transparent" fo:border="none" style:shadow="none" style:text-autospace="none" style:vertical-align="auto" style:snap-to-layout-grid="true"/>
    </style:style>
    <style:style style:name="T365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66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56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487_0" style:parent-style-name="Standard" style:family="paragraph">
      <style:paragraph-properties fo:line-height="111%" fo:text-align="justify" fo:margin-left="0.811cm" fo:margin-right="0cm" fo:text-indent="-0.811cm" fo:margin-top="0.176cm" fo:margin-bottom="0cm" fo:background-color="transparent" fo:border="none" style:shadow="none" style:text-autospace="none" style:vertical-align="auto" style:snap-to-layout-grid="true"/>
    </style:style>
    <style:style style:name="T355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67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358" style:family="text">
      <style:text-properties fo:color="#000000" style:text-outline="false" style:text-line-through-style="none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488_0" style:parent-style-name="Standard" style:family="paragraph">
      <style:paragraph-properties fo:line-height="86%" fo:text-align="center" fo:margin-left="0.749cm" fo:margin-right="0cm" fo:text-indent="-0.749cm" fo:margin-top="0.176cm" fo:margin-bottom="0cm" fo:background-color="transparent" fo:border="none" style:shadow="none" style:text-autospace="none" style:vertical-align="auto" style:snap-to-layout-grid="true"/>
    </style:style>
    <style:style style:name="T273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9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0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1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7_0" style:parent-style-name="Standard" style:family="paragraph">
      <style:paragraph-properties fo:line-height="12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2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7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3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4_0" style:parent-style-name="Standard" style:family="paragraph">
      <style:paragraph-properties fo:line-height="88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8" style:family="text">
      <style:text-properties fo:color="#0000ff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1_0" style:parent-style-name="Standard" style:family="paragraph">
      <style:paragraph-properties fo:line-height="120%" fo:text-align="center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9" style:family="text">
      <style:text-properties fo:color="#ff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0" style:family="text">
      <style:text-properties fo:color="#ff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1" style:family="text">
      <style:text-properties fo:color="#ff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2" style:family="text">
      <style:text-properties fo:color="#ff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5_0" style:parent-style-name="Standard" style:family="paragraph">
      <style:paragraph-properties fo:line-height="88%" fo:text-align="end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6_0" style:parent-style-name="Standard" style:family="paragraph">
      <style:paragraph-properties fo:line-height="13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7_0" style:parent-style-name="Standard" style:family="paragraph">
      <style:paragraph-properties fo:line-height="12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8_0" style:parent-style-name="Standard" style:family="paragraph">
      <style:paragraph-properties fo:line-height="8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35_0" style:parent-style-name="Standard" style:family="paragraph">
      <style:paragraph-properties fo:line-height="12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7" style:family="text">
      <style:text-properties fo:color="#000000" style:text-outline="false" style:text-line-through-style="none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9_0" style:parent-style-name="Standard" style:family="paragraph">
      <style:paragraph-properties fo:line-height="5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1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5" style:family="text">
      <style:text-properties fo:color="#000000" style:text-outline="false" style:text-line-through-style="none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23.00pt" style:font-size-asian="23.00pt" style:font-size-complex="2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0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36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30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1_0" style:parent-style-name="Standard" style:family="paragraph">
      <style:paragraph-properties fo:line-height="8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2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3_0" style:parent-style-name="Standard" style:family="paragraph">
      <style:paragraph-properties fo:line-height="109%" fo:text-align="end" fo:margin-left="-0.035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38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4_0" style:parent-style-name="Standard" style:family="paragraph">
      <style:paragraph-properties fo:line-height="8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5_0" style:parent-style-name="Standard" style:family="paragraph">
      <style:paragraph-properties fo:line-height="10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6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7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1" style:family="text">
      <style:text-properties fo:color="#ff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4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5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6" style:family="text">
      <style:text-properties fo:color="#000000" style:text-outline="false" style:text-line-through-style="none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-0.6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1_0" style:parent-style-name="Standard" style:family="paragraph">
      <style:paragraph-properties fo:line-height="120%" fo:text-align="justify" fo:margin-left="0.529cm" fo:margin-right="0cm" fo:text-indent="-0.529cm" fo:margin-top="0cm" fo:margin-bottom="0cm" fo:background-color="transparent" fo:border="none" style:shadow="none" style:text-autospace="none" style:vertical-align="auto" style:snap-to-layout-grid="true"/>
    </style:style>
    <style:style style:name="T307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8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8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9_0" style:parent-style-name="Standard" style:family="paragraph">
      <style:paragraph-properties fo:line-height="117%" fo:text-align="justify" fo:margin-left="0.198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9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0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1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12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1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9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32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2_0" style:parent-style-name="Standard" style:family="paragraph">
      <style:paragraph-properties fo:line-height="8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3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4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3" style:family="text">
      <style:text-properties fo:color="#b2b2b2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4" style:family="text">
      <style:text-properties fo:color="#b2b2b2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56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3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5" style:family="text">
      <style:text-properties fo:color="#b2b2b2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6" style:family="text">
      <style:text-properties fo:color="#b2b2b2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5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7" style:family="text">
      <style:text-properties fo:color="#b2b2b2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6_0" style:parent-style-name="Standard" style:family="paragraph">
      <style:paragraph-properties fo:line-height="7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8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0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331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517_0" style:parent-style-name="Standard" style:family="paragraph">
      <style:paragraph-properties fo:line-height="106%" fo:text-align="start" fo:margin-left="7.517cm" fo:margin-right="0cm" fo:text-indent="-7.517cm" fo:margin-top="0cm" fo:margin-bottom="0cm" fo:background-color="transparent" fo:border="none" style:shadow="none" style:text-autospace="none" style:vertical-align="auto" style:snap-to-layout-grid="true"/>
    </style:style>
    <style:style style:name="T332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518_0" style:parent-styl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3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334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519_0" style:parent-style-name="Standard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5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20_0" style:parent-style-name="Standard" style:family="paragraph">
      <style:paragraph-properties fo:line-height="83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7_0" style:parent-style-name="Standard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21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6_0" style:parent-style-name="Standard" style:family="paragraph">
      <style:paragraph-properties fo:line-height="14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22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6" style:family="text">
      <style:text-properties fo:color="#ff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7" style:family="text">
      <style:text-properties fo:color="#ff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5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3_0" style:parent-style-name="Standard" style:family="paragraph">
      <style:paragraph-properties fo:line-height="118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24_0" style:parent-style-name="Standard" style:family="paragraph">
      <style:paragraph-properties fo:line-height="146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6" style:family="text">
      <style:text-properties fo:color="#000000" style:text-outline="false" style:text-line-through-style="none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525_0" style:parent-style-name="Standard" style:family="paragraph">
      <style:paragraph-properties fo:line-height="14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26_0" style:parent-style-name="Standard" style:family="paragraph">
      <style:paragraph-properties fo:line-height="117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infakeframe_gr1" style:parent-style-name="Frame" style:family="graphic">
      <style:graphic-properties fo:min-width="16.301cm" fo:min-height="7.13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3" style:family="graphic">
      <style:graphic-properties fo:margin-left="0cm" fo:margin-right="0cm" fo:margin-top="0cm" fo:margin-bottom="0cm" style:horizontal-pos="from-left" style:horizontal-rel="paragraph" style:vertical-pos="from-top" style:vertical-rel="paragraph" style:wrap="none" style:run-through="foreground"/>
    </style:style>
    <style:style style:name="gr4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style:wrap="none" style:run-through="foreground" fo:clip="rect(0cm, 0cm, 0cm, 0cm)"/>
    </style:style>
    <style:style style:name="gr5" style:family="graphic">
      <style:graphic-properties draw:stroke="none" svg:stroke-width="0.012cm" svg:stroke-color="#000000" draw:stroke-linejoin="miter" svg:stroke-linecap="square" draw:textarea-vertical-align="middle" draw:textarea-horizontal-align="right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none"/>
    </style:style>
    <style:style style:name="gr6" style:family="graphic">
      <style:graphic-properties draw:stroke="none" svg:stroke-width="0.012cm" svg:stroke-color="#000000" draw:stroke-linejoin="miter" svg:stroke-linecap="square" draw:textarea-vertical-align="middle" draw:textarea-horizontal-align="justify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none"/>
    </style:style>
    <style:style style:name="tableinfakeframe_gr7" style:parent-style-name="Frame" style:family="graphic">
      <style:graphic-properties fo:min-width="16.898cm" fo:min-height="1.01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6.657cm" fo:min-height="3.73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856cm" fo:min-height="3.28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391cm" fo:min-height="4.75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990cm" fo:min-height="13.723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801cm" fo:min-height="3.15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314cm" fo:min-height="3.97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500cm" fo:min-height="5.56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898cm" fo:min-height="1.01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6.913cm" fo:min-height="19.07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5.553cm" fo:min-height="3.03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6.851cm" fo:min-height="9.4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6.336cm" fo:min-height="6.629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6.336cm" fo:min-height="5.679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6.336cm" fo:min-height="5.21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16.858cm" fo:min-height="16.696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6.801cm" fo:min-height="5.38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gr26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7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8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29" style:parent-style-name="Frame" style:family="graphic">
      <style:graphic-properties fo:min-width="16.102cm" fo:min-height="6.84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6.801cm" fo:min-height="6.94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6.801cm" fo:min-height="7.0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6.801cm" fo:min-height="9.83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6.802cm" fo:min-height="10.198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479cm" fo:min-height="24.33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16.407cm" fo:min-height="24.31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7" style:parent-style-name="Frame" style:family="graphic">
      <style:graphic-properties fo:min-width="10.212cm" fo:min-height="1.1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8" style:parent-style-name="Frame" style:family="graphic">
      <style:graphic-properties fo:min-width="16.317cm" fo:min-height="3.54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9" style:parent-style-name="Frame" style:family="graphic">
      <style:graphic-properties fo:min-width="16.321cm" fo:min-height="4.31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0" style:parent-style-name="Frame" style:family="graphic">
      <style:graphic-properties fo:min-width="16.319cm" fo:min-height="1.772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1" style:parent-style-name="Frame" style:family="graphic">
      <style:graphic-properties fo:min-width="16.321cm" fo:min-height="0.8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2" style:parent-style-name="Frame" style:family="graphic">
      <style:graphic-properties fo:min-width="16.315cm" fo:min-height="8.31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3" style:parent-style-name="Frame" style:family="graphic">
      <style:graphic-properties fo:min-width="10.492cm" fo:min-height="1.51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4" style:parent-style-name="Frame" style:family="graphic">
      <style:graphic-properties fo:min-width="16.796cm" fo:min-height="20.95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5" style:parent-style-name="Frame" style:family="graphic">
      <style:graphic-properties fo:min-width="16.572cm" fo:min-height="21.45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6" style:parent-style-name="Frame" style:family="graphic">
      <style:graphic-properties fo:min-width="16.678cm" fo:min-height="20.816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7" style:parent-style-name="Frame" style:family="graphic">
      <style:graphic-properties fo:min-width="16.871cm" fo:min-height="8.548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8" style:parent-style-name="Frame" style:family="graphic">
      <style:graphic-properties fo:min-width="16.479cm" fo:min-height="24.66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9" style:parent-style-name="Frame" style:family="graphic">
      <style:graphic-properties fo:min-width="16.407cm" fo:min-height="24.58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0" style:parent-style-name="Frame" style:family="graphic">
      <style:graphic-properties fo:min-width="16.893cm" fo:min-height="21.428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able:table table:style-name="Table2">
        <table:table-column table:style-name="Table2.A"/>
        <table:table-row table:style-name="Table2.1">
          <table:table-cell table:style-name="Table2.A1" office:value-type="string">
            <text:p text:style-name="P341_0"><text:span text:style-name="T22"/></text:p>
          </table:table-cell>
        </table:table-row>
        <table:table-row table:style-name="Table2.2">
          <table:table-cell table:style-name="Table2.A2" office:value-type="string">
            <text:p text:style-name="P341_0"><text:span text:style-name="T23"/></text:p>
          </table:table-cell>
        </table:table-row>
        <table:table-row table:style-name="Table2.3">
          <table:table-cell table:style-name="Table2.A3" office:value-type="string">
            <text:p text:style-name="P408_0"><text:span text:style-name="T24"><draw:frame draw:style-name="tableinfakeframe_gr1" svg:x="0cm" svg:y="0cm" draw:z-index="3" text:anchor-type="as-char"><draw:text-box><table:table table:style-name="Table3"><table:table-column table:style-name="Table3.A"/><table:table-row table:style-name="Table3.1"><table:table-cell table:style-name="Table3.A1" office:value-type="string"><text:p text:style-name="P407_0"><text:span text:style-name="T25"/></text:p></table:table-cell></table:table-row><table:table-row table:style-name="Table3.2"><table:table-cell table:style-name="Table3.A2" office:value-type="string"><text:p text:style-name="P409_0"><text:span text:style-name="T26">2026년도 블록체인 산업진흥 유공 </text:span></text:p><text:p text:style-name="P409_0"><text:span text:style-name="T26">포상 계획</text:span></text:p></table:table-cell></table:table-row><table:table-row table:style-name="Table3.3"><table:table-cell table:style-name="Table3.A3" office:value-type="string"><text:p text:style-name="P405_0"><text:span text:style-name="T27"/></text:p><text:p text:style-name="P407_0"><text:span text:style-name="T28"/></text:p></table:table-cell></table:table-row></table:table></draw:text-box></draw:frame></text:span></text:p>
          </table:table-cell>
        </table:table-row>
        <table:table-row table:style-name="Table2.4">
          <table:table-cell table:style-name="Table2.A4" office:value-type="string">
            <text:p text:style-name="P341_0"><text:span text:style-name="T29"/></text:p>
          </table:table-cell>
        </table:table-row>
        <table:table-row table:style-name="Table2.5">
          <table:table-cell table:style-name="Table2.A5" office:value-type="string">
            <text:p text:style-name="P410_0"><text:span text:style-name="T30">2026. 8. </text:span></text:p>
          </table:table-cell>
        </table:table-row>
        <table:table-row table:style-name="Table2.6">
          <table:table-cell table:style-name="Table2.A6" office:value-type="string">
            <text:p text:style-name="P411_0"><text:span text:style-name="T31"><draw:frame draw:style-name="gr2" svg:width="11.263cm" svg:height="2.158cm" svg:x="0cm" svg:y="0cm" draw:z-index="4" text:anchor-type="as-char"><draw:image xlink:href="Pictures/EMB00000f9a312a.bmp" xlink:type="simple" xlink:show="embed" xlink:actuate="onLoad"/></draw:frame></text:span></text:p>
          </table:table-cell>
        </table:table-row>
      </table:table>
      <text:p text:style-name="P25_0_b4"><text:span text:style-name="T19"><draw:g draw:z-index="5" draw:style-name="gr3" text:anchor-type="as-char"><draw:frame draw:style-name="gr4" svg:width="16.682cm" svg:height="24.524cm" svg:x="0cm" svg:y="0cm" draw:z-index="5" text:anchor-type="as-char"><draw:image xlink:href="Pictures/EMB00000f9a312b.jpg" xlink:type="simple" xlink:show="embed" xlink:actuate="onLoad"/></draw:frame><draw:rect svg:x="1.840cm" svg:y="0.199cm" svg:width="4.913cm" svg:height="1.730cm" draw:style-name="gr5"><text:p text:style-name="P412_0"><text:span text:style-name="T13">목 <text:s text:c="4"/>차</text:span></text:p></draw:rect><draw:rect svg:x="0.836cm" svg:y="2.062cm" svg:width="14.988cm" svg:height="22.191cm" draw:style-name="gr6"><text:p text:style-name="P413_0"><text:span text:style-name="T14">Ⅰ.</text:span><text:span text:style-name="T15"><text:s/>표창 개요</text:span><text:span text:style-name="T16"><text:tab/> 1</text:span></text:p><text:p text:style-name="P413_0"><text:span text:style-name="T17"><text:s/><text:s text:c="3"/>가. 추진 목적</text:span></text:p><text:p text:style-name="P413_0"><text:span text:style-name="T17"><text:s/><text:s text:c="3"/>나. 표창 계획</text:span></text:p><text:p text:style-name="P413_0"><text:span text:style-name="T17"><text:s/><text:s text:c="3"/>다. 대상 및 분야</text:span></text:p><text:p text:style-name="P413_0"><text:span text:style-name="T17"><text:s/><text:s text:c="3"/>라. 표창기준 및 추천제한</text:span></text:p><text:p text:style-name="P413_0"><text:span text:style-name="T16"/></text:p><text:p text:style-name="P413_0"><text:span text:style-name="T14">Ⅱ. 제출서류 및 행정사항</text:span><text:span text:style-name="T16"><text:tab/> 6</text:span></text:p><text:p text:style-name="P413_0"><text:span text:style-name="T17"><text:s/><text:s text:c="3"/>가. 제출서류</text:span></text:p><text:p text:style-name="P413_0"><text:span text:style-name="T17"><text:s/><text:s text:c="3"/>나. 행정사항</text:span></text:p><text:p text:style-name="P414_0"><text:span text:style-name="T17"><text:s/><text:s text:c="3"/>다. 기타사항</text:span></text:p><text:p text:style-name="P415_0"><text:span text:style-name="T16"><text:s/>붙임. 심사기준(안)<text:tab/> 9<text:line-break/>제한사항 조회 방법<text:tab/> 11</text:span></text:p><text:p text:style-name="P413_0"><text:span text:style-name="T16"/></text:p><text:p text:style-name="P415_0"><text:span text:style-name="T16"><text:s/>별첨. 제출서류<text:tab/>16</text:span></text:p></draw:rect></draw:g></text:span></text:p>
      <text:p text:style-name="P2_0_b4"><text:span text:style-name="T54"><draw:frame draw:style-name="tableinfakeframe_gr7" svg:x="0cm" svg:y="0cm" draw:z-index="6" text:anchor-type="as-char"><draw:text-box><table:table table:style-name="Table4"><table:table-column table:style-name="Table4.A"/><table:table-row table:style-name="Table4.1"><table:table-cell table:style-name="Table4.A1" office:value-type="string"><text:p text:style-name="P416_0"><text:span text:style-name="T55"><text:s/>Ⅰ</text:span><text:span text:style-name="T56">. 표창 개요</text:span></text:p></table:table-cell></table:table-row></table:table></draw:text-box></draw:frame></text:span></text:p>
      <text:p text:style-name="P284_0"><text:span text:style-name="T57"/></text:p>
      <text:p text:style-name="P284_0"><text:span text:style-name="T58">가. 추진 목적</text:span></text:p>
      <text:p text:style-name="P46_0"><text:span text:style-name="T59"/></text:p>
      <text:p text:style-name="P285_0"><text:span text:style-name="T60"><text:s/></text:span><text:span text:style-name="T61">○</text:span><text:span text:style-name="T60"><text:s/></text:span><text:span text:style-name="T62">블</text:span><text:span text:style-name="T63">록체인 관련 제도개선, 기술개발, 보급 및 확산에 기여도가 높은</text:span><text:span text:style-name="T62"><text:s/>개인 및 단체를</text:span><text:span text:style-name="T64"><text:s/>발굴하고, 이를 포상하여 </text:span><text:span text:style-name="T65">대국민 인식제고를 위함</text:span></text:p>
      <text:p text:style-name="P48_0"><text:span text:style-name="T66"/></text:p>
      <text:p text:style-name="P284_0"><text:span text:style-name="T58">나. 표창 계획</text:span></text:p>
      <text:p text:style-name="P284_0"><text:span text:style-name="T67"/></text:p>
      <text:p text:style-name="P286_0"><text:span text:style-name="T60"><text:s/></text:span><text:span text:style-name="T61">○</text:span><text:span text:style-name="T60"><text:s/></text:span><text:span text:style-name="T68">(표창규모)</text:span><text:span text:style-name="T60"><text:s/></text:span><text:span text:style-name="T68">총 20점</text:span><text:span text:style-name="T69"/></text:p>
      <text:p text:style-name="P50_0"><text:span text:style-name="T70"><draw:frame draw:style-name="tableinfakeframe_gr8" svg:x="0cm" svg:y="0cm" draw:z-index="8" text:anchor-type="as-char"><draw:text-box><table:table table:style-name="Table5"><table:table-column table:style-name="Table5.A"/><table:table-column table:style-name="Table5.B"/><table:table-column table:style-name="Table5.C"/><table:table-column table:style-name="Table5.D"/><table:table-row table:style-name="Table5.1"><table:table-cell table:style-name="Table5.A1" office:value-type="string"><text:p text:style-name="P417_0"><text:span text:style-name="T71">표창종류</text:span></text:p></table:table-cell><table:table-cell table:style-name="Table5.B1" office:value-type="string"><text:p text:style-name="P417_0"><text:span text:style-name="T71">대상 구분</text:span></text:p></table:table-cell><table:table-cell table:style-name="Table5.C1" office:value-type="string" table:number-columns-spanned="2"><text:p text:style-name="P417_0"><text:span text:style-name="T71">표창규모</text:span></text:p></table:table-cell><table:covered-table-cell/></table:table-row><table:table-row table:style-name="Table5.2"><table:table-cell table:style-name="Table5.A2" office:value-type="string" table:number-rows-spanned="2"><text:p text:style-name="P417_0"><text:span text:style-name="T34">과학기술정보통신부<text:line-break/>부총리표창</text:span></text:p></table:table-cell><table:table-cell table:style-name="Table5.B2" office:value-type="string"><text:p text:style-name="P418_0"><text:span text:style-name="T72">개인표창(일반국민, 공무원 등)</text:span></text:p></table:table-cell><table:table-cell table:style-name="Table5.C2" office:value-type="string"><text:p text:style-name="P417_0"><text:span text:style-name="T34">7점</text:span></text:p></table:table-cell><table:table-cell table:style-name="Table5.D2" office:value-type="string" table:number-rows-spanned="2"><text:p text:style-name="P417_0"><text:span text:style-name="T34">10점</text:span></text:p></table:table-cell></table:table-row><table:table-row table:style-name="Table5.3"><table:covered-table-cell/><table:table-cell table:style-name="Table5.B3" office:value-type="string"><text:p text:style-name="P418_0"><text:span text:style-name="T34">단체표창(대외기관, 단체, 관서 등)</text:span></text:p></table:table-cell><table:table-cell table:style-name="Table5.C3" office:value-type="string"><text:p text:style-name="P417_0"><text:span text:style-name="T34">3점</text:span></text:p></table:table-cell><table:covered-table-cell/></table:table-row><table:table-row table:style-name="Table5.4"><table:table-cell table:style-name="Table5.A4" office:value-type="string" table:number-rows-spanned="2"><text:p text:style-name="P417_0"><text:span text:style-name="T34">한국인터넷진흥원장표창</text:span></text:p></table:table-cell><table:table-cell table:style-name="Table5.B4" office:value-type="string"><text:p text:style-name="P418_0"><text:span text:style-name="T72">개인표창(일반국민, 공무원 등)</text:span></text:p></table:table-cell><table:table-cell table:style-name="Table5.C4" office:value-type="string"><text:p text:style-name="P417_0"><text:span text:style-name="T34">7점</text:span><text:span text:style-name="T73"/></text:p></table:table-cell><table:table-cell table:style-name="Table5.D4" office:value-type="string" table:number-rows-spanned="2"><text:p text:style-name="P417_0"><text:span text:style-name="T34">10점</text:span></text:p></table:table-cell></table:table-row><table:table-row table:style-name="Table5.5"><table:covered-table-cell/><table:table-cell table:style-name="Table5.B5" office:value-type="string"><text:p text:style-name="P418_0"><text:span text:style-name="T34">단체표창(대외기관, 단체, 관서 등)</text:span></text:p></table:table-cell><table:table-cell table:style-name="Table5.C5" office:value-type="string"><text:p text:style-name="P417_0"><text:span text:style-name="T34">3점</text:span><text:span text:style-name="T73"/></text:p></table:table-cell><table:covered-table-cell/></table:table-row><table:table-row table:style-name="Table5.6"><table:table-cell table:style-name="Table5.A6" office:value-type="string" table:number-columns-spanned="2"><text:p text:style-name="P417_0"><text:span text:style-name="T71">총 <text:s text:c="3"/>계</text:span></text:p></table:table-cell><table:covered-table-cell/><table:table-cell table:style-name="Table5.C6" office:value-type="string" table:number-columns-spanned="2"><text:p text:style-name="P419_0"><text:span text:style-name="T71">20점</text:span></text:p></table:table-cell><table:covered-table-cell/></table:table-row></table:table></draw:text-box></draw:frame></text:span></text:p>
      <text:p text:style-name="P287_0"><text:span text:style-name="T34"><text:s/><text:s text:c="1"/>※ 표창 규모 </text:span><text:span text:style-name="T74">및 분야(개인, 단체)는</text:span><text:span text:style-name="T34"><text:s/>접수 현황 등 추후 사정에 따라 변경될 수 있음</text:span></text:p>
      <text:p text:style-name="P55_0"><text:span text:style-name="T75"/></text:p>
      <text:p text:style-name="P288_0"><text:span text:style-name="T60"><text:s/></text:span><text:span text:style-name="T61">○</text:span><text:span text:style-name="T60"><text:s/></text:span><text:span text:style-name="T68">(표창심사)</text:span><text:span text:style-name="T60"><text:s/></text:span><text:span text:style-name="T76">분야별 추천 후보자를 접수하여 </text:span><text:span text:style-name="T77">자체 포상추천심의회</text:span><text:span text:style-name="T76"><text:s/>및</text:span><text:span text:style-name="T63"><text:s/></text:span><text:span text:style-name="T78">과기정통부 공적심사위원회</text:span><text:span text:style-name="T79">의 심사·의결을 거쳐 최종 결정자 선정</text:span><text:span text:style-name="T78"/></text:p>
      <text:p text:style-name="P48_0"><text:span text:style-name="T80"/></text:p>
      <text:p text:style-name="P289_0"><text:span text:style-name="T60"><text:s/></text:span><text:span text:style-name="T61">○</text:span><text:span text:style-name="T60"><text:s/></text:span><text:span text:style-name="T68">(표창시기)</text:span><text:span text:style-name="T60"><text:s/>블록체인 진흥주간 행사 시</text:span><text:span text:style-name="T81">(‘26.11月)</text:span><text:span text:style-name="T68"><text:s/></text:span><text:span text:style-name="T60">수여 예정</text:span></text:p>
      <text:p text:style-name="P58_0"><text:span text:style-name="T82"/></text:p>
      <text:p text:style-name="P290_0"><text:span text:style-name="T83">다. </text:span><text:span text:style-name="T58">대상 및 분야</text:span></text:p>
      <text:p text:style-name="P284_0"><text:span text:style-name="T84"/></text:p>
      <text:p text:style-name="P291_0"><text:span text:style-name="T60"><text:s/></text:span><text:span text:style-name="T61">○</text:span><text:span text:style-name="T68"><text:s/>(표창대상)</text:span><text:span text:style-name="T60"><text:s/></text:span><text:span text:style-name="T85">국내 블록체인 기술·산업 등 진흥에 </text:span><text:span text:style-name="T86">공적이 뚜렷한 </text:span><text:span text:style-name="T85">공무원, 학계, 대외 기관·단체 등</text:span><text:span text:style-name="T86"><text:s/>개인 및 단</text:span><text:span text:style-name="T68">체</text:span></text:p>
      <text:p text:style-name="P48_0"><text:span text:style-name="T87"/></text:p>
      <text:p text:style-name="P292_0"><text:span text:style-name="T60"><text:s/></text:span><text:span text:style-name="T61">○</text:span><text:span text:style-name="T68"><text:s/>(표창분야) </text:span><text:span text:style-name="T60">블록체인 관련 </text:span><text:span text:style-name="T68">제도개선, 기술개발, 보급 및 확산 등 </text:span></text:p>
      <text:p text:style-name="P48_0"><text:span text:style-name="T88"/></text:p>
      <text:p text:style-name="P54_0"><text:span text:style-name="T89"><draw:frame draw:style-name="tableinfakeframe_gr9" svg:x="0cm" svg:y="0cm" draw:z-index="7" text:anchor-type="as-char"><draw:text-box><table:table table:style-name="Table6"><table:table-column table:style-name="Table6.A"/><table:table-column table:style-name="Table6.B"/><table:table-row table:style-name="Table6.1"><table:table-cell table:style-name="Table6.A1" office:value-type="string"><text:p text:style-name="P417_0"><text:span text:style-name="T71">분야</text:span></text:p></table:table-cell><table:table-cell table:style-name="Table6.B1" office:value-type="string"><text:p text:style-name="P417_0"><text:span text:style-name="T71">추천 대상</text:span></text:p></table:table-cell></table:table-row><table:table-row table:style-name="Table6.2"><table:table-cell table:style-name="Table6.A2" office:value-type="string"><text:p text:style-name="P417_0"><text:span text:style-name="T34">제도개선</text:span></text:p></table:table-cell><table:table-cell table:style-name="Table6.B2" office:value-type="string"><text:p text:style-name="P420_0"><text:span text:style-name="T34"><text:s/>블록체인 관련 제도 연구 또는 제도 개선에 기여한 개인 또는 단체</text:span></text:p></table:table-cell></table:table-row><table:table-row table:style-name="Table6.3"><table:table-cell table:style-name="Table6.A3" office:value-type="string"><text:p text:style-name="P417_0"><text:span text:style-name="T34">기술개발</text:span></text:p></table:table-cell><table:table-cell table:style-name="Table6.B3" office:value-type="string"><text:p text:style-name="P420_0"><text:span text:style-name="T91"><text:s/>블록체인 관련 기술을 개발하여 블록체인 산업에 기여한 </text:span><text:span text:style-name="T34">개인 또는 단체</text:span></text:p></table:table-cell></table:table-row><table:table-row table:style-name="Table6.4"><table:table-cell table:style-name="Table6.A4" office:value-type="string"><text:p text:style-name="P417_0"><text:span text:style-name="T92">보급 및 확산</text:span></text:p></table:table-cell><table:table-cell table:style-name="Table6.B4" office:value-type="string"><text:p text:style-name="P421_0"><text:span text:style-name="T93"><text:s/>블록체인 관련 기술을 관련 산업으로 보급‧확산에 기여한 </text:span><text:span text:style-name="T34">개인 또는 단체</text:span></text:p></table:table-cell></table:table-row></table:table></draw:text-box></draw:frame></text:span><text:span text:style-name="T90"><text:s/></text:span></text:p>
      <text:p text:style-name="P293_0"><text:span text:style-name="T34"><text:s/><text:s text:c="1"/>※ </text:span><text:span text:style-name="T93">제시된 분야는 절대적인 구분이 아니며, 포상분야 내용을 참고하여 자유롭게 지원 가능</text:span></text:p>
      <text:p text:style-name="P284_0_b4"><text:span text:style-name="T58">라.</text:span><text:span text:style-name="T52"><text:s/></text:span><text:span text:style-name="T58">표창기준 및 추천제한</text:span><text:span text:style-name="T53">(추천 마감일 기준 : ’26. 9. 21.)</text:span><text:span text:style-name="T94"/></text:p>
      <text:p text:style-name="P64_0"><text:span text:style-name="T87"/></text:p>
      <text:p text:style-name="P294_0"><text:span text:style-name="T68"><text:s/> <text:s text:c="1"/>자격기준</text:span></text:p>
      <text:p text:style-name="P46_0"><text:span text:style-name="T95"/></text:p>
      <text:p text:style-name="P65_0"><text:span text:style-name="T96"><draw:frame draw:style-name="tableinfakeframe_gr10" svg:x="0cm" svg:y="0cm" draw:z-index="9" text:anchor-type="as-char"><draw:text-box><table:table table:style-name="Table7"><table:table-column table:style-name="Table7.A"/><table:table-column table:style-name="Table7.B"/><table:table-column table:style-name="Table7.C"/><table:table-row table:style-name="Table7.1"><table:table-cell table:style-name="Table7.A1" office:value-type="string" table:number-columns-spanned="2"><text:p text:style-name="P422_0"><text:span text:style-name="T97">구분</text:span></text:p></table:table-cell><table:covered-table-cell/><table:table-cell table:style-name="Table7.C1" office:value-type="string"><text:p text:style-name="P422_0"><text:span text:style-name="T97">자격기준</text:span></text:p></table:table-cell></table:table-row><table:table-row table:style-name="Table7.2"><table:table-cell table:style-name="Table7.A2" office:value-type="string" table:number-rows-spanned="2"><text:p text:style-name="P422_0"><text:span text:style-name="T98">개인</text:span></text:p></table:table-cell><table:table-cell table:style-name="Table7.B2" office:value-type="string"><text:p text:style-name="P422_0"><text:span text:style-name="T99">일반국민</text:span></text:p></table:table-cell><table:table-cell table:style-name="Table7.C2" office:value-type="string"><text:p text:style-name="P423_0"><text:span text:style-name="T99">▪해당분야 경력 3년 이상(실근무기간만 적용)</text:span></text:p></table:table-cell></table:table-row><table:table-row table:style-name="Table7.3"><table:covered-table-cell/><table:table-cell table:style-name="Table7.B3" office:value-type="string"><text:p text:style-name="P422_0"><text:span text:style-name="T99">공무원</text:span></text:p></table:table-cell><table:table-cell table:style-name="Table7.C3" office:value-type="string"><text:p text:style-name="P424_0"><text:span text:style-name="T99">▪공무원 경력 3년 이상</text:span></text:p><text:p text:style-name="P423_0"><text:span text:style-name="T99">▪과기정통부 근속 2년 이상(실근무기간만 적용)</text:span></text:p></table:table-cell></table:table-row><table:table-row table:style-name="Table7.4"><table:table-cell table:style-name="Table7.A4" office:value-type="string" table:number-rows-spanned="2"><text:p text:style-name="P422_0"><text:span text:style-name="T98">단체</text:span></text:p></table:table-cell><table:table-cell table:style-name="Table7.B4" office:value-type="string"><text:p text:style-name="P422_0"><text:span text:style-name="T99">대외기관, 단체</text:span></text:p></table:table-cell><table:table-cell table:style-name="Table7.C4" office:value-type="string"><text:p text:style-name="P423_0"><text:span text:style-name="T99">▪해당분야 2년 이상 활동 지속</text:span></text:p><text:p text:style-name="P423_0"><text:span text:style-name="T99">▪국가와 사회발전, 공익제고 등 공이 큰 기관(단체)</text:span></text:p></table:table-cell></table:table-row><table:table-row table:style-name="Table7.5"><table:covered-table-cell/><table:table-cell table:style-name="Table7.B5" office:value-type="string"><text:p text:style-name="P422_0"><text:span text:style-name="T99">관서</text:span></text:p></table:table-cell><table:table-cell table:style-name="Table7.C5" office:value-type="string"><text:p text:style-name="P425_0"><text:span text:style-name="T99">▪해당 분야 우수관서</text:span></text:p></table:table-cell></table:table-row></table:table></draw:text-box></draw:frame></text:span></text:p>
      <text:p text:style-name="P46_0"><text:span text:style-name="T96"/></text:p>
      <text:p text:style-name="P295_0"><text:span text:style-name="T100"><text:s/>※ </text:span><text:span text:style-name="T92">타부처 공무원의 경우, 추천일 기준 실재직기간 3년 이상이고 추천 당시 소속된</text:span><text:span text:style-name="T101"><text:s/>부서에서 1년 이상 근무한 자로서 소속기관장의 추천을 필요로 함</text:span></text:p>
      <text:p text:style-name="P64_0"><text:span text:style-name="T102"/></text:p>
      <text:p text:style-name="P296_0"><text:span text:style-name="T60"><text:s/></text:span><text:span text:style-name="T61">○</text:span><text:span text:style-name="T60"><text:s/></text:span><text:span text:style-name="T68">개인표창</text:span></text:p>
      <text:p text:style-name="P37_22"><text:span text:style-name="T38"/></text:p>
      <text:p text:style-name="P297_22"><text:span text:style-name="T10"><text:s/><text:s text:c="2"/>- </text:span><text:span text:style-name="T11">(일반국민)</text:span><text:span text:style-name="T10"><text:s/></text:span><text:span text:style-name="T11">표창추천 마감일</text:span><text:span text:style-name="T39">(이하 ‘</text:span><text:span text:style-name="T40">추천일</text:span><text:span text:style-name="T39">’이라 함) </text:span><text:span text:style-name="T10">기준, </text:span><text:span text:style-name="T11">해당 분야 근무경력 3년</text:span><text:span text:style-name="T10"><text:s/>이상</text:span></text:p>
      <text:p text:style-name="P71_0"><text:span text:style-name="T104"/></text:p>
      <text:p text:style-name="P298_22"><text:span text:style-name="T10"><text:s/><text:s text:c="2"/>- </text:span><text:span text:style-name="T11">(공무원)</text:span><text:span text:style-name="T10"><text:s/>추천일</text:span><text:span text:style-name="T11"><text:s/>기준</text:span><text:span text:style-name="T10">으로 실재직기간 3년 이상인 자로서, 과학기술정보통신부 </text:span><text:span text:style-name="T11">근속 2년</text:span><text:span text:style-name="T41">*</text:span><text:span text:style-name="T10"><text:s/>이상인 자</text:span><text:span text:style-name="T42"/></text:p>
      <text:p text:style-name="P46_0"><text:span text:style-name="T96"/></text:p>
      <text:p text:style-name="P299_0"><text:span text:style-name="T105"><text:s/><text:s text:c="3"/>* </text:span><text:span text:style-name="T97">실근무기간만</text:span><text:span text:style-name="T105">을</text:span><text:span text:style-name="T97"><text:s/>대상</text:span><text:span text:style-name="T105">(임용전 병역의무복무기간, 휴직기간 등은 제외)으로 함 </text:span></text:p>
      <text:p text:style-name="P46_0"><text:span text:style-name="T96"/></text:p>
      <text:p text:style-name="P300_0"><text:span text:style-name="T106"><text:s/><text:s text:c="4"/>※ </text:span><text:span text:style-name="T72">타부처 공무원의 경우, 추천일 기준 실재직기간 3년 이상이고 추천 당시 소속된 부서에서 1년 이상 근무한 자로서 소속기관장의 추천을 필요로 함</text:span></text:p>
      <text:p text:style-name="P37_22"><text:span text:style-name="T44"/></text:p>
      <text:p text:style-name="P301_0"><text:span text:style-name="T60"><text:s/></text:span><text:span text:style-name="T61">○</text:span><text:span text:style-name="T60"><text:s/></text:span><text:span text:style-name="T68">단체표창</text:span><text:span text:style-name="T107"/></text:p>
      <text:p text:style-name="P42_22"><text:span text:style-name="T46"/></text:p>
      <text:p text:style-name="P302_22"><text:span text:style-name="T47"><text:s/><text:s text:c="2"/>- </text:span><text:span text:style-name="T48">(대외기관․단체)</text:span><text:span text:style-name="T49"><text:s/>추천일 기준, </text:span><text:span text:style-name="T48">해당 분야</text:span><text:span text:style-name="T49">에서</text:span><text:span text:style-name="T48"><text:s/>2년 이상</text:span><text:span text:style-name="T49"><text:s/>그 활동을 </text:span><text:span text:style-name="T50">지속하고 있고 국가, 사회의 이익과 발전에 기여한 공이 큰 기관 또는 단체</text:span><text:span text:style-name="T51"/></text:p>
      <text:p text:style-name="P44_22"><text:span text:style-name="T38"/></text:p>
      <text:p text:style-name="P303_22"><text:span text:style-name="T10"><text:s/><text:s text:c="2"/>- </text:span><text:span text:style-name="T11">(우리 부 소속 관서)</text:span><text:span text:style-name="T10"><text:s/>해당 분야 우수관서</text:span></text:p>
      <text:p text:style-name="P304_0_b4"><text:span text:style-name="T68"><text:s/> <text:s text:c="1"/>추천제한</text:span></text:p>
      <text:p text:style-name="P2_0"><text:span text:style-name="T108"/></text:p>
      <text:p text:style-name="P2_0"><text:span text:style-name="T108"><draw:frame draw:style-name="tableinfakeframe_gr11" svg:x="0cm" svg:y="0cm" draw:z-index="10" text:anchor-type="as-char"><draw:text-box><table:table table:style-name="Table8"><table:table-column table:style-name="Table8.A"/><table:table-column table:style-name="Table8.B"/><table:table-column table:style-name="Table8.C"/><table:table-row table:style-name="Table8.1"><table:table-cell table:style-name="Table8.A1" office:value-type="string" table:number-columns-spanned="2"><text:p text:style-name="P426_0"><text:span text:style-name="T97">구분</text:span></text:p></table:table-cell><table:covered-table-cell/><table:table-cell table:style-name="Table8.C1" office:value-type="string"><text:p text:style-name="P426_0"><text:span text:style-name="T97">추천제한</text:span></text:p></table:table-cell></table:table-row><table:table-row table:style-name="Table8.2"><table:table-cell table:style-name="Table8.A2" office:value-type="string" table:number-rows-spanned="2"><text:p text:style-name="P426_0"><text:span text:style-name="T98">개인</text:span></text:p></table:table-cell><table:table-cell table:style-name="Table8.B2" office:value-type="string"><text:p text:style-name="P426_0"><text:span text:style-name="T98">일반국민</text:span></text:p></table:table-cell><table:table-cell table:style-name="Table8.C2" office:value-type="string"><text:p text:style-name="P427_0"><text:span text:style-name="T99">▪</text:span><text:span text:style-name="T109">과기정통부 부총리표창/한국인터넷진흥원 원장표창</text:span><text:span text:style-name="T110"><text:s/>수상일로부터 2년이 경과</text:span><text:span text:style-name="T111"><text:s/>하지 않은 자</text:span></text:p><text:p text:style-name="P428_0"><text:span text:style-name="T112">▪</text:span><text:span text:style-name="T109">사회적 </text:span><text:span text:style-name="T113">물의를 일으켜 언론보도 등 논란이 있어 부총리/원장표창이 부적합한 경우</text:span></text:p><text:p text:style-name="P429_0"><text:span text:style-name="T99">▪산업재해, 공정거래, 임금체불 관련 등에 해당되지 않는 자</text:span></text:p><text:p text:style-name="P427_0"><text:span text:style-name="T99">▪</text:span><text:span text:style-name="T110">부실학회 참석, 연구비 부당사용, 부정적 연구세습 등 연구부정으로 제재</text:span><text:span text:style-name="T99"><text:s/>중이거나 제재가 예정된 자 </text:span></text:p><text:p text:style-name="P427_0"><text:span text:style-name="T99">▪</text:span><text:span text:style-name="T111">상훈법 및 정부표창규정, 부총리표창 업무지침 등에 따라 정부포상 또는</text:span><text:span text:style-name="T114"><text:s/>부총리표창이 취소된 적이 있는 자 </text:span></text:p></table:table-cell></table:table-row><table:table-row table:style-name="Table8.3"><table:covered-table-cell/><table:table-cell table:style-name="Table8.B3" office:value-type="string"><text:p text:style-name="P426_0"><text:span text:style-name="T98">공무원</text:span></text:p></table:table-cell><table:table-cell table:style-name="Table8.C3" office:value-type="string"><text:p text:style-name="P428_0"><text:span text:style-name="T115">▪과</text:span><text:span text:style-name="T116">기정통부 부총리표창/한국인터넷진흥원 원장표창 수상일로부터 3년이 경과하지 않은 자(근속표창 제외)</text:span></text:p><text:p text:style-name="P428_0"><text:span text:style-name="T99">▪정부포상(모범공무원 포함) 수상일로부터 2년이 경과하지 않은 자</text:span></text:p><text:p text:style-name="P428_0"><text:span text:style-name="T99">▪징계 또는 불문경고 처분을 받은 자</text:span></text:p><text:p text:style-name="P430_0"><text:span text:style-name="T99"><text:s/>※ </text:span><text:span text:style-name="T116">경징계(견책·감봉)가 사면되었거나 불문경고가 사면 또는 말소된 경우에는 예외적으로 추천가능</text:span></text:p><text:p text:style-name="P431_0"><text:span text:style-name="T99"><text:s/>(</text:span><text:span text:style-name="T115">단, ｢공무원 징계령 시행규칙｣ 제4조제2항(제1~6호)에 따라 감경이 제한되는 비위(주요비위)에 해당하면 추천불가)</text:span></text:p><text:p text:style-name="P429_0"><text:span text:style-name="T99">▪징계의결 요구 중이거나 직위해제 또는 휴직 중인 자</text:span></text:p><text:p text:style-name="P429_0"><text:span text:style-name="T99">▪기포상공적과 유사한 것으로 판단되는 자</text:span></text:p><text:p text:style-name="P432_0"><text:span text:style-name="T111">▪</text:span><text:span text:style-name="T110">공·사생활을 통하여 사회적 지탄을 받거나 민원 등 물의를 일으켜 부총리표창이 부적합하다고 판단되는 자</text:span></text:p></table:table-cell></table:table-row><table:table-row table:style-name="Table8.4"><table:table-cell table:style-name="Table8.A4" office:value-type="string" table:number-columns-spanned="2"><text:p text:style-name="P426_0"><text:span text:style-name="T98">단체</text:span></text:p></table:table-cell><table:covered-table-cell/><table:table-cell table:style-name="Table8.C4" office:value-type="string"><text:p text:style-name="P427_0"><text:span text:style-name="T99">▪</text:span><text:span text:style-name="T110">단체표창을 받은 단체는 2년 이내에는 동일한 유공으로 다시 단체표창을 받을 수 없음</text:span><text:span text:style-name="T99"><text:s/></text:span><text:span text:style-name="T340">(동일한 유공이 아니더라도 수상일로부터 1년이 경과해야 수상 가능)</text:span></text:p><text:p text:style-name="P428_0"><text:span text:style-name="T112">▪</text:span><text:span text:style-name="T109">사</text:span><text:span text:style-name="T113">회적 물의를 일으켜 언론보도 등 논란이 있어 부총리/원장표창이 부적합한 경우</text:span></text:p><text:p text:style-name="P429_0"><text:span text:style-name="T99">▪산업재해, 공정거래, 임금체불 관련 등에 해당되지 않는 단체</text:span></text:p></table:table-cell></table:table-row></table:table></draw:text-box></draw:frame></text:span></text:p>
      <text:p text:style-name="P79_0"><text:span text:style-name="T118"/></text:p>
      <text:p text:style-name="P296_0"><text:span text:style-name="T60"><text:s/></text:span><text:span text:style-name="T61">○</text:span><text:span text:style-name="T60"><text:s/>표창권자가 특별히 인정하는 경우를 제외하고는 </text:span><text:span text:style-name="T68">자격기준</text:span><text:span text:style-name="T60"><text:s/></text:span><text:span text:style-name="T68">준수</text:span><text:span text:style-name="T60"><text:s/></text:span></text:p>
      <text:p text:style-name="P71_0"><text:span text:style-name="T119"/></text:p>
      <text:p text:style-name="P305_0"><text:span text:style-name="T60"><text:s/></text:span><text:span text:style-name="T61">○</text:span><text:span text:style-name="T60"><text:s/></text:span><text:span text:style-name="T62">선거로 취임하는 공무원은 추천 제외가 원칙이나, 특별한 공적이</text:span><text:span text:style-name="T60"><text:s/>있는 경우에 한해 그 소속기관에 단체표창을 수여할 수 있음</text:span></text:p>
      <text:p text:style-name="P88_0"><text:span text:style-name="T120"/></text:p>
      <text:p text:style-name="P296_0"><text:span text:style-name="T60"><text:s/></text:span><text:span text:style-name="T61">○</text:span><text:span text:style-name="T60"><text:s/>표창은 </text:span><text:span text:style-name="T68">동일한 공적</text:span><text:span text:style-name="T60">에 대하여 </text:span><text:span text:style-name="T68">이중으로 수여할 수 없음</text:span></text:p>
      <text:p text:style-name="P71_0"><text:span text:style-name="T68"><draw:frame draw:style-name="tableinfakeframe_gr12" svg:x="0cm" svg:y="0cm" draw:z-index="11" text:anchor-type="as-char"><draw:text-box><table:table table:style-name="Table9"><table:table-column table:style-name="Table9.A"/><table:table-row table:style-name="Table9.1"><table:table-cell table:style-name="Table9.A1" office:value-type="string"><text:p text:style-name="P433_0"><text:span text:style-name="T34">◇ </text:span><text:span text:style-name="T121">추천 부서 및 소속기관</text:span><text:span text:style-name="T91">에서는 표창추천 전에 엄밀히 조사하여 </text:span><text:span text:style-name="T121">부적격자(추천제한자)가</text:span><text:span text:style-name="T71"><text:s/>추천되는 사례가 없도록 주의</text:span></text:p><text:p text:style-name="P434_0"><text:span text:style-name="T122"/></text:p><text:p text:style-name="P435_0"><text:span text:style-name="T34">◇ </text:span><text:span text:style-name="T72">과기정통부 공적심사위원회에서 공적심의 결과, </text:span><text:span text:style-name="T123">공적내용</text:span><text:span text:style-name="T72">이</text:span><text:span text:style-name="T123"><text:s/></text:span><text:span text:style-name="T72">표창대상자로</text:span><text:span text:style-name="T123"><text:s/>부적합하다고 판단되면 표창대상에서 제외</text:span><text:span text:style-name="T72">되므로 </text:span><text:span text:style-name="T123">각 실․국 및 소속기관</text:span><text:span text:style-name="T72">에서는 </text:span><text:span text:style-name="T123">포상추천심의회(공적심의회)를 엄격하게 운영</text:span><text:span text:style-name="T72">하여 </text:span><text:span text:style-name="T123">적격자</text:span><text:span text:style-name="T72">를</text:span><text:span text:style-name="T123"><text:s/>선정·추천</text:span><text:span text:style-name="T72">해야 함</text:span></text:p></table:table-cell></table:table-row></table:table></draw:text-box></draw:frame></text:span></text:p>
      <text:p text:style-name="P306_0"><text:span text:style-name="T124"><text:s/>※ </text:span><text:span text:style-name="T125">표창권자</text:span><text:span text:style-name="T126">가 </text:span><text:span text:style-name="T125">인정</text:span><text:span text:style-name="T126">하는 특수공적에 대하여는 </text:span><text:span text:style-name="T125">표창기준</text:span><text:span text:style-name="T126"><text:s/>및 </text:span><text:span text:style-name="T125">추천제한 기준</text:span><text:span text:style-name="T126">을 </text:span><text:span text:style-name="T125">적용하지 아니하며, </text:span><text:span text:style-name="T126">추천부서에서는 </text:span><text:span text:style-name="T125">특수공적에 대한 부총리 결재문서</text:span><text:span text:style-name="T126"><text:s/>사본을 첨부하여 표창대상자 추천 진행</text:span></text:p>
      <text:p text:style-name="P71_0"><text:span text:style-name="T88"/></text:p>
      <text:p text:style-name="P307_0"><text:span text:style-name="T60"><text:s/></text:span><text:span text:style-name="T61">○</text:span><text:span text:style-name="T60"><text:s/></text:span><text:span text:style-name="T68">공무원 표창</text:span></text:p>
      <text:p text:style-name="P101_0"><text:span text:style-name="T88"/></text:p>
      <text:p text:style-name="P308_22"><text:span text:style-name="T10"><text:s/><text:s text:c="2"/>-</text:span><text:span text:style-name="T12"><text:s/></text:span><text:span text:style-name="T18">(재표창금지)</text:span><text:span text:style-name="T20"><text:s/></text:span><text:span text:style-name="T18">추천일 기준,</text:span><text:span text:style-name="T20"><text:s/>과기정통부 부총리표창/한국인터넷진흥원 원장상 </text:span><text:span text:style-name="T18">수상일</text:span><text:span text:style-name="T20">로부터 </text:span><text:span text:style-name="T18">3년</text:span><text:span text:style-name="T20">이</text:span><text:span text:style-name="T10"><text:s/>경과하지 아니한 자</text:span></text:p>
      <text:p text:style-name="P33_22"><text:span text:style-name="T32"/></text:p>
      <text:p text:style-name="P309_0"><text:span text:style-name="T60"><text:s/><text:s text:c="2"/>▪</text:span><text:span text:style-name="T143">추</text:span><text:span text:style-name="T144">천일</text:span><text:span text:style-name="T145"><text:s/></text:span><text:span text:style-name="T144">기준, </text:span><text:span text:style-name="T145">정부포상</text:span><text:span text:style-name="T146">(모범공무원 포함)</text:span><text:span text:style-name="T145"><text:s/></text:span><text:span text:style-name="T144">수상일</text:span><text:span text:style-name="T145">로부터 </text:span><text:span text:style-name="T144">2년</text:span><text:span text:style-name="T145">이 경과하지</text:span><text:span text:style-name="T147"><text:s/>않은 자</text:span></text:p>
      <text:p text:style-name="P103_0"><text:span text:style-name="T148"/></text:p>
      <text:p text:style-name="P310_0"><text:span text:style-name="T34"><text:s/><text:s text:c="3"/>※ 단,</text:span><text:span text:style-name="T101"><text:s/>근속표창을 수여하거나 근속표창 이후 다른 부총리/원장표창을 수여하는 경우에는 재표창 금지기간 적용 제외</text:span></text:p>
      <text:p text:style-name="P311_0"><text:span text:style-name="T149"/></text:p>
      <text:p text:style-name="P312_22"><text:span text:style-name="T9"><text:s/><text:s text:c="2"/>- </text:span><text:span text:style-name="T18">징계 또는 불문경고</text:span><text:span text:style-name="T43">(징계위원회 의결에 의한 불문경고에 한함)</text:span><text:span text:style-name="T18"><text:s/>처분</text:span><text:span text:style-name="T20">을</text:span><text:span text:style-name="T18"><text:s/>받은 자</text:span></text:p>
      <text:p text:style-name="P33_22"><text:span text:style-name="T32"/></text:p>
      <text:p text:style-name="P309_0"><text:span text:style-name="T60"><text:s/><text:s text:c="2"/>▪</text:span><text:span text:style-name="T76">경징계</text:span><text:span text:style-name="T150">(감봉·견책)</text:span><text:span text:style-name="T76">가 사면되었거나 불문경고가 사면 또는 말소된 자</text:span><text:span text:style-name="T63"><text:s/>중 공적이 현저하게 탁월한 경우에 한하여 추천이 가능함</text:span></text:p>
      <text:p text:style-name="P33_22"><text:span text:style-name="T32"/></text:p>
      <text:p text:style-name="P309_0"><text:span text:style-name="T60"><text:s/><text:s text:c="2"/>▪</text:span><text:span text:style-name="T151">단, 징계</text:span><text:span text:style-name="T152">(불문경고)</text:span><text:span text:style-name="T151"><text:s/>사유가「공무원 징계령 시행규칙」제4조제2항</text:span><text:span text:style-name="T153">(제1~14호)</text:span><text:span text:style-name="T154">에</text:span><text:span text:style-name="T155"><text:s/>따라 감경이 제한되는 비위</text:span><text:span text:style-name="T156">(주요비위)</text:span><text:span text:style-name="T155">에 해당하는 경우에는</text:span><text:span text:style-name="T62"><text:s/>추천 불가</text:span></text:p>
      <text:p text:style-name="P106_0"><text:span text:style-name="T157"/></text:p>
      <table:table table:style-name="Table10">
        <table:table-column table:style-name="Table10.A"/>
        <table:table-row table:style-name="Table10.1">
          <table:table-cell table:style-name="Table10.A1" office:value-type="string">
            <text:p text:style-name="P436_24"><text:span text:style-name="T135">&lt;주요비위란&gt;</text:span></text:p>
            <text:p text:style-name="P436_24"><text:span text:style-name="T136">｢공무원징계령시행규칙｣ 제4조제2항(징계를 감경할 수 없는 경우)</text:span></text:p>
            <text:p text:style-name="P436_24"><text:span text:style-name="T136">1. ｢국가공무원법｣ 제78조의2제1항</text:span></text:p>
            <text:p text:style-name="P437_24"><text:span text:style-name="T137"><draw:frame draw:style-name="tableinfakeframe_gr13" svg:x="0cm" svg:y="0cm" draw:z-index="13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441_0"><text:span text:style-name="T158">1. 금전, 물품, 부동산, 향응 또는 그 밖에 대통령령으로 정하는 재산상 이익을 취득하거나 제공한 경우</text:span></text:p><text:p text:style-name="P442_0"><text:span text:style-name="T158">2. 다음 각 목에 해당하는 것을 횡령(橫領), 배임(背任), 절도, 사기 또는 유용(流用)한 경우</text:span></text:p><text:p text:style-name="P443_0"><text:span text:style-name="T158"><text:s/><text:s text:c="1"/>가. ｢국가재정법｣에 따른 예산 및 기금</text:span></text:p><text:p text:style-name="P443_0"><text:span text:style-name="T158"><text:s/><text:s text:c="1"/>나. ｢지방재정법｣에 따른 예산 및 ｢지방자치단체 기금관리기본법｣에 따른 기금</text:span></text:p><text:p text:style-name="P443_0"><text:span text:style-name="T158"><text:s/><text:s text:c="1"/>다. ｢국고금 관리법｣ 제2조제1호에 따른 국고금</text:span></text:p><text:p text:style-name="P444_0"><text:span text:style-name="T158"><text:s/><text:s text:c="1"/>라. ｢보조금 관리에 관한 법률｣ 제2조제1호에 따른 보조금</text:span></text:p><text:p text:style-name="P444_0"><text:span text:style-name="T158"><text:s/><text:s text:c="1"/>마. ｢국유재산법｣ 제2조제1호에 따른 국유재산 및 ｢물품관리법｣ 제2조제1항에 따른 물품</text:span></text:p><text:p text:style-name="P444_0"><text:span text:style-name="T158"><text:s/><text:s text:c="1"/>바. ｢공유재산 및 물품 관리법｣ 제2조제1호 및 제2호에 따른 공유재산 및 물품</text:span></text:p><text:p text:style-name="P444_0"><text:span text:style-name="T158"><text:s/><text:s text:c="1"/>사. 그 밖에 가목부터 바목까지에 준하는 것으로서 대통령령으로 정하는 것</text:span></text:p></table:table-cell></table:table-row></table:table></draw:text-box></draw:frame></text:span></text:p>
            <text:p text:style-name="P438_0"><text:span text:style-name="T159">1의2. ｢국가공무원법｣ 제78조의2제1항 각 호의 </text:span><text:span text:style-name="T160">어느 하나에 해당하는 비위를 신고하지 </text:span><text:span text:style-name="T159">않거나 </text:span><text:span text:style-name="T161">고발하지 않은 행위</text:span></text:p>
            <text:p text:style-name="P436_24"><text:span text:style-name="T136">2. ｢성폭력범죄의 처벌 등에 관한 특례법｣ 제2조에 따른 성폭력범죄</text:span></text:p>
            <text:p text:style-name="P436_24"><text:span text:style-name="T136">3. ｢성매매알선 등 행위의 처벌에 관한 법률｣ 제2조제1항제1호에 따른 성매매</text:span></text:p>
            <text:p text:style-name="P436_24"><text:span text:style-name="T136">4. ｢양성평등기본법｣ 제3조제2호에 따른 성희롱</text:span></text:p>
            <text:p text:style-name="P439_24"><text:span text:style-name="T136">5. ｢도로교통법｣ 제44조제1항에 따른 음주운전 또는 같은 조 제2항에 따른 음주측정에 대한 불응</text:span></text:p>
            <text:p text:style-name="P440_24"><text:span text:style-name="T136">6. </text:span><text:span text:style-name="T141">｢공직자윤리법｣ 제8조의2제1항 또는 제22조에 따른 등록의무자에 대한 재산등록 및 주식의 매각･신탁과</text:span><text:span text:style-name="T136"><text:s/>관련한 의무 위반</text:span></text:p>
            <text:p text:style-name="P440_24"><text:span text:style-name="T136">7. 적극행정 운영규정 제2조제2호에 따른 소극행정</text:span></text:p>
            <text:p text:style-name="P440_24"><text:span text:style-name="T136">7의2. 부작위 또는 직무태만(소극행정은 제외한다)</text:span></text:p>
            <text:p text:style-name="P440_24"><text:span text:style-name="T136">8. 공무원 행동강령 제13조의3에 따른 부당한 행위</text:span></text:p>
            <text:p text:style-name="P440_24"><text:span text:style-name="T136">9. 성관련 비위 또는 공무원 행동강령 제 13조의3에 따른 부당한 행위를 은폐하거나 필요한 조치를 하지 않은 경우</text:span></text:p>
            <text:p text:style-name="P440_24"><text:span text:style-name="T136">10. 공무원 채용과 관련하여 청탁이나 강요 등 부당한 행위를 하거나 채용 업무와 관련하여 비위행위를 한 경우</text:span></text:p>
            <text:p text:style-name="P440_24"><text:span text:style-name="T136">11. 부정청탁 및 금품등 수수의 금지에 관한 법률 제5조에 따른 부정청탁</text:span></text:p>
            <text:p text:style-name="P440_24"><text:span text:style-name="T136">12. 부정청탁 및 금품등 수수의 금지에 관한 법률 제6조에 따른 부정청탁에 따른 직무수행</text:span></text:p>
            <text:p text:style-name="P440_24"><text:span text:style-name="T136">13. 직무상 비밀 또는 미공개정보를 이용한 부당행위</text:span></text:p>
            <text:p text:style-name="P440_24"><text:span text:style-name="T136">14. 우월적 지위 등을 이용하여 다른 공무원 등에게 신체적·정신적 고통을 주는 등의 부당행위</text:span></text:p>
          </table:table-cell>
        </table:table-row>
      </table:table>
      <text:p text:style-name="P107_0_b4"><text:span text:style-name="T182"/></text:p>
      <text:p text:style-name="P313_22"><text:span text:style-name="T9"><text:s/><text:s text:c="2"/>-</text:span><text:span text:style-name="T10"><text:s/></text:span><text:span text:style-name="T11">징계의결 요구</text:span><text:span text:style-name="T10"><text:s/>중이거나</text:span><text:span text:style-name="T11"><text:s/>직위해제</text:span><text:span text:style-name="T10"><text:s/>또는 </text:span><text:span text:style-name="T11">휴직</text:span><text:span text:style-name="T10"><text:s/>중인 자</text:span><text:span text:style-name="T33"/></text:p>
      <text:p text:style-name="P121_0"><text:span text:style-name="T183"/></text:p>
      <text:p text:style-name="P314_0"><text:span text:style-name="T60"><text:s/><text:s text:c="2"/>- </text:span><text:span text:style-name="T68">기포상공적과 유사</text:span><text:span text:style-name="T60">한 것으로 판단되는 자</text:span><text:span text:style-name="T184"/></text:p>
      <text:p text:style-name="P121_0"><text:span text:style-name="T183"/></text:p>
      <text:p text:style-name="P315_0"><text:span text:style-name="T60"><text:s/><text:s text:c="2"/>- </text:span><text:span text:style-name="T185">기타 </text:span><text:span text:style-name="T186">사회적 지탄</text:span><text:span text:style-name="T185">을 받거나 민원 등 </text:span><text:span text:style-name="T186">사회적 물의</text:span><text:span text:style-name="T185">를 일으켜 부총리/원장 표창이 부적합한 경우</text:span><text:span text:style-name="T187">(도박, 불륜, 사기, 강‧절도, 상해, 갑질 등)</text:span></text:p>
      <text:p text:style-name="P124_0"><text:span text:style-name="T188"/></text:p>
      <text:p text:style-name="P316_0"><text:span text:style-name="T34"><text:s/><text:s text:c="4"/>* 감사원, 검찰, 경찰 등 조사․수사개시, 기소, 민․형사재판 계류, 언론보도</text:span></text:p>
      <text:p text:style-name="P316_0"><text:span text:style-name="T149"/></text:p>
      <text:p text:style-name="P317_0"><text:span text:style-name="T60"><text:s/></text:span><text:span text:style-name="T61">○</text:span><text:span text:style-name="T60"><text:s/></text:span><text:span text:style-name="T68">국민 및 단체 표창</text:span><text:span text:style-name="T189"/></text:p>
      <text:p text:style-name="P316_0"><text:span text:style-name="T149"/></text:p>
      <text:p text:style-name="P318_0"><text:span text:style-name="T190"><text:s/><text:s text:c="2"/>- </text:span><text:span text:style-name="T143">(재표창금지)</text:span><text:span text:style-name="T63"><text:s/></text:span><text:span text:style-name="T191">추천일</text:span><text:span text:style-name="T192"><text:s/></text:span><text:span text:style-name="T191">기준,</text:span><text:span text:style-name="T192"><text:s/>과기정통부 부총리표창/한국인터넷진흥원 원장상 </text:span><text:span text:style-name="T143">수상일로부터 2년</text:span><text:span text:style-name="T63">이 경과하지 아니한 자</text:span></text:p>
      <text:p text:style-name="P124_0"><text:span text:style-name="T188"/></text:p>
      <text:p text:style-name="P319_0"><text:span text:style-name="T34"><text:s/><text:s text:c="3"/>※ 단체표창의 경우 기표창 수상분야와 동일분야에 대해 2년</text:span><text:span text:style-name="T71"/></text:p>
      <text:p text:style-name="P316_0"><text:span text:style-name="T193"/></text:p>
      <text:p text:style-name="P320_0"><text:span text:style-name="T60"><text:s/><text:s text:c="2"/>- </text:span><text:span text:style-name="T78">단체표창</text:span><text:span text:style-name="T79">의 경우, 유공분야가 달라도 수상일로부터 1년이 경과해야</text:span><text:span text:style-name="T60"><text:s/>수상 가능</text:span><text:span text:style-name="T68"/></text:p>
      <text:p text:style-name="P316_0"><text:span text:style-name="T149"/></text:p>
      <text:p text:style-name="P321_0"><text:span text:style-name="T60"><text:s/><text:s text:c="2"/>- </text:span><text:span text:style-name="T79">공·사생활을 통하여 </text:span><text:span text:style-name="T78">사회의 지탄</text:span><text:span text:style-name="T79">을 받거나 민원 등 </text:span><text:span text:style-name="T78">사회적 물의</text:span><text:span text:style-name="T79">를 일으켜 부총리표창이 부적합하다고 판단되는 자</text:span><text:span text:style-name="T53">(단체 포함)</text:span></text:p>
      <text:p text:style-name="P316_0"><text:span text:style-name="T149"/></text:p>
      <text:p text:style-name="P322_0"><text:span text:style-name="T79"><text:s/><text:s text:c="2"/>- </text:span><text:span text:style-name="T190">부실학회 참석, 연구비 부당사용, 부정적 연구세습 등 </text:span><text:span text:style-name="T195">연구부정</text:span><text:span text:style-name="T190">으로 인하여 제재 중이거나 제재가 예정된 자</text:span></text:p>
      <text:p text:style-name="P132_0"><text:span text:style-name="T196"/></text:p>
      <text:p text:style-name="P323_0"><text:span text:style-name="T68"><text:s/><text:s text:c="2"/></text:span><text:span text:style-name="T60">▪</text:span><text:span text:style-name="T85">국가과학기술종합정보시스템</text:span><text:span text:style-name="T197">(NTIS)</text:span><text:span text:style-name="T85">에 </text:span><text:span text:style-name="T86">제재 중, 제재예정인 자, </text:span><text:span text:style-name="T68">제재종료 및 제재해지는 3회 이상</text:span><text:span text:style-name="T60">으로 등록된 경우 </text:span><text:span text:style-name="T68">추천 제외</text:span></text:p>
      <text:p text:style-name="P132_0"><text:span text:style-name="T198"/></text:p>
      <text:p text:style-name="P324_0"><text:span text:style-name="T199"><text:s/><text:s text:c="4"/>※ 국가과학기술종합정보시스템 제재정보는 운영지원과(인사팀)에서 일괄 조회</text:span></text:p>
      <text:p text:style-name="P316_0"><text:span text:style-name="T149"/></text:p>
      <text:p text:style-name="P325_0"><text:span text:style-name="T60"><text:s/><text:s text:c="2"/>- 아래에 각 내용에 해당되는 자</text:span></text:p>
      <text:p text:style-name="P135_0"><text:span text:style-name="T68"><draw:frame draw:style-name="tableinfakeframe_gr14" svg:x="0cm" svg:y="0cm" draw:z-index="14" text:anchor-type="as-char"><draw:text-box><table:table table:style-name="Table12"><table:table-column table:style-name="Table12.A"/><table:table-column table:style-name="Table12.B"/><table:table-column table:style-name="Table12.C"/><table:table-row table:style-name="Table12.1"><table:table-cell table:style-name="Table12.A1" office:value-type="string"><text:p text:style-name="P445_0"><text:span text:style-name="T200">표창 대상</text:span></text:p></table:table-cell><table:table-cell table:style-name="Table12.B1" office:value-type="string"><text:p text:style-name="P445_0"><text:span text:style-name="T200">확인내용</text:span></text:p></table:table-cell><table:table-cell table:style-name="Table12.C1" office:value-type="string"><text:p text:style-name="P445_0"><text:span text:style-name="T200">확인방법</text:span></text:p></table:table-cell></table:table-row><table:table-row table:style-name="Table12.2"><table:table-cell table:style-name="Table12.A2" office:value-type="string"><text:p text:style-name="P445_0"><text:span text:style-name="T99">법인(단체)</text:span></text:p><text:p text:style-name="P445_0"><text:span text:style-name="T99">대표</text:span></text:p><text:p text:style-name="P445_0"><text:span text:style-name="T99">임원</text:span></text:p></table:table-cell><table:table-cell table:style-name="Table12.B2" office:value-type="string"><text:p text:style-name="P446_0"><text:span text:style-name="T115">｢</text:span><text:span text:style-name="T342">산업안전보건법｣에 의하여 </text:span><text:span text:style-name="T343">산업재해</text:span><text:span text:style-name="T342"><text:s/>등과</text:span><text:span text:style-name="T343"><text:s/></text:span><text:span text:style-name="T342">관련하여 명단이</text:span><text:span text:style-name="T343"><text:s/>공표된 사업장</text:span><text:span text:style-name="T342">과</text:span><text:span text:style-name="T343"><text:s/>그 임원</text:span></text:p></table:table-cell><table:table-cell table:style-name="Table12.C2" office:value-type="string" table:number-rows-spanned="3"><text:p text:style-name="P447_0"><text:span text:style-name="T201">붙임2 제한사항 조회방법 참조</text:span><text:span text:style-name="T202"/></text:p></table:table-cell></table:table-row><table:table-row table:style-name="Table12.3"><table:table-cell table:style-name="Table12.A3" office:value-type="string"><text:p text:style-name="P445_0"><text:span text:style-name="T99">법인(단체)</text:span></text:p><text:p text:style-name="P445_0"><text:span text:style-name="T99">대표</text:span></text:p><text:p text:style-name="P445_0"><text:span text:style-name="T99">임원</text:span></text:p></table:table-cell><table:table-cell table:style-name="Table12.B3" office:value-type="string"><text:p text:style-name="P447_0"><text:span text:style-name="T203">공정거래관련법 위반 법인</text:span><text:span text:style-name="T204">(단체 포함) 및 </text:span><text:span text:style-name="T203">그 임원 </text:span></text:p></table:table-cell><table:covered-table-cell/></table:table-row><table:table-row table:style-name="Table12.4"><table:table-cell table:style-name="Table12.A4" office:value-type="string"><text:p text:style-name="P445_0"><text:span text:style-name="T99">개인</text:span></text:p></table:table-cell><table:table-cell table:style-name="Table12.B4" office:value-type="string"><text:p text:style-name="P448_0"><text:span text:style-name="T341">｢</text:span><text:span text:style-name="T204">근로기준법｣에 의하여 </text:span><text:span text:style-name="T203">임금체불</text:span><text:span text:style-name="T204">과 관련 명단</text:span><text:span text:style-name="T202">공개 또는</text:span><text:span text:style-name="T112"><text:s/>종합신용정보집중기관에 자료제공이 된</text:span><text:span text:style-name="T205"><text:s/></text:span><text:span text:style-name="T200">체불사업주</text:span></text:p></table:table-cell><table:covered-table-cell/></table:table-row></table:table></draw:text-box></draw:frame></text:span></text:p>
      <text:p text:style-name="P2_0_b4"><text:span text:style-name="T54"><draw:frame draw:style-name="tableinfakeframe_gr15" svg:x="0cm" svg:y="0cm" draw:z-index="16" text:anchor-type="as-char"><draw:text-box><table:table table:style-name="Table13"><table:table-column table:style-name="Table13.A"/><table:table-row table:style-name="Table13.1"><table:table-cell table:style-name="Table13.A1" office:value-type="string"><text:p text:style-name="P416_0"><text:span text:style-name="T55"><text:s/>Ⅱ</text:span><text:span text:style-name="T56">. 제출서류 및 행정사항</text:span></text:p></table:table-cell></table:table-row></table:table></draw:text-box></draw:frame></text:span></text:p>
      <text:p text:style-name="P326_25"><text:span text:style-name="T36"/></text:p>
      <text:p text:style-name="P284_0"><text:span text:style-name="T58">가. 제출서류</text:span></text:p>
      <text:p text:style-name="P120_0"><text:span text:style-name="T165"/></text:p>
      <text:p text:style-name="P140_0"><text:span text:style-name="T89"><draw:frame draw:style-name="tableinfakeframe_gr16" svg:x="0cm" svg:y="0cm" draw:z-index="15" text:anchor-type="as-char"><draw:text-box><table:table table:style-name="Table14"><table:table-column table:style-name="Table14.A"/><table:table-column table:style-name="Table14.B"/><table:table-column table:style-name="Table14.C"/><table:table-row table:style-name="Table14.1"><table:table-cell table:style-name="Table14.A1" office:value-type="string"><text:p text:style-name="P449_0"><text:span text:style-name="T71">구 분</text:span></text:p></table:table-cell><table:table-cell table:style-name="Table14.B1" office:value-type="string"><text:p text:style-name="P449_0"><text:span text:style-name="T71">제출서류</text:span></text:p></table:table-cell><table:table-cell table:style-name="Table14.C1" office:value-type="string"><text:p text:style-name="P449_0"><text:span text:style-name="T71">비 고</text:span></text:p></table:table-cell></table:table-row><table:table-row table:style-name="Table14.2"><table:table-cell table:style-name="Table14.A2" office:value-type="string"><text:p text:style-name="P450_0"><text:span text:style-name="T71">공통</text:span></text:p></table:table-cell><table:table-cell table:style-name="Table14.B2" office:value-type="string"><text:p text:style-name="P451_0"><text:span text:style-name="T34">① 부총리표창에 대한 동의서</text:span><text:span text:style-name="T166">[서식1]</text:span></text:p></table:table-cell><table:table-cell table:style-name="Table14.C2" office:value-type="string"><text:p text:style-name="P450_0"><text:span text:style-name="T34">필수제출</text:span></text:p></table:table-cell></table:table-row><table:table-row table:style-name="Table14.3"><table:table-cell table:style-name="Table14.A3" office:value-type="string"><text:p text:style-name="P450_0"><text:span text:style-name="T71">개인표창</text:span></text:p></table:table-cell><table:table-cell table:style-name="Table14.B3" office:value-type="string"><text:p text:style-name="P451_0"><text:span text:style-name="T34">① 공적조서 1부</text:span><text:span text:style-name="T166">[서식2]</text:span></text:p><text:p text:style-name="P452_0"><text:span text:style-name="T34">② </text:span><text:span text:style-name="T72">공무원인사기록요약서</text:span><text:span text:style-name="T167">*</text:span><text:span text:style-name="T72"><text:s/>1부</text:span><text:span text:style-name="T166">[서식3]</text:span></text:p><text:p text:style-name="P453_0"><text:span text:style-name="T168"><text:s/>※ </text:span><text:span text:style-name="T169">소속기관 인사담당자(담당관)의 사인 및 소속</text:span><text:span text:style-name="T170">기관장의 직인 날인 후 제출</text:span></text:p><text:p text:style-name="P454_0"><text:span text:style-name="T168"><text:s/>※ </text:span><text:span text:style-name="T171">소속별 인사기록요약서가 별지서식과 다른 경</text:span><text:span text:style-name="T172">우 소속의 해당 서식 인정</text:span></text:p><text:p text:style-name="P451_0"><text:span text:style-name="T100">③ 개인 표창 추천서 1부</text:span><text:span text:style-name="T166">[서식4] </text:span></text:p><text:p text:style-name="P455_0"><text:span text:style-name="T168"><text:s/>※ </text:span><text:span text:style-name="T114">타 기관 공무원 추천 시 필히 작성</text:span></text:p><text:p text:style-name="P455_0"><text:span text:style-name="T168"><text:s/>※ </text:span><text:span text:style-name="T270">표창추천 공무원(관인 날인) 또는 임의양식의 추천서 등 소속기관장의 표창추천사실이 증명 가능한 서류이어야 함</text:span></text:p><text:p text:style-name="P451_0"><text:span text:style-name="T34">④ 이력서 1부</text:span><text:span text:style-name="T166">[서식5]</text:span></text:p><text:p text:style-name="P451_0"><text:span text:style-name="T34">⑤ 공적입증자료(자유제출)</text:span></text:p></table:table-cell><table:table-cell table:style-name="Table14.C3" office:value-type="string"><text:p text:style-name="P456_0"><text:span text:style-name="T99">o 일반국민/산업계</text:span></text:p><text:p text:style-name="P456_0"><text:span text:style-name="T99"><text:s/>- (필수제출) </text:span><text:span text:style-name="T173">①, ④</text:span></text:p><text:p text:style-name="P456_0"><text:span text:style-name="T99"><text:s/>- (자유제출) ⑤</text:span></text:p><text:p text:style-name="P456_0"><text:span text:style-name="T99"/></text:p><text:p text:style-name="P456_0"><text:span text:style-name="T99">o </text:span><text:span text:style-name="T115">공무원/공공기관 등</text:span></text:p><text:p text:style-name="P456_0"><text:span text:style-name="T99"><text:s/>- (필수제출) ①, ② </text:span></text:p><text:p text:style-name="P456_0"><text:span text:style-name="T99"><text:s/>- (해당 시) ③</text:span></text:p><text:p text:style-name="P456_0"><text:span text:style-name="T99"><text:s/>- (자유제출) ⑤</text:span></text:p></table:table-cell></table:table-row><table:table-row table:style-name="Table14.4"><table:table-cell table:style-name="Table14.A4" office:value-type="string"><text:p text:style-name="P450_0"><text:span text:style-name="T71">단체표창</text:span></text:p></table:table-cell><table:table-cell table:style-name="Table14.B4" office:value-type="string"><text:p text:style-name="P451_0"><text:span text:style-name="T34">① 포상 단체표창 신청서 1부</text:span><text:span text:style-name="T166">[서식6]</text:span></text:p><text:p text:style-name="P451_0"><text:span text:style-name="T34">② 공적조서 1부</text:span><text:span text:style-name="T166">[서식7]</text:span></text:p><text:p text:style-name="P451_0"><text:span text:style-name="T34">③ 기술개발 설명서</text:span><text:span text:style-name="T174">**</text:span><text:span text:style-name="T34"><text:s/>1부</text:span><text:span text:style-name="T166">[서식8]</text:span></text:p><text:p text:style-name="P455_0"><text:span text:style-name="T168"><text:s/>※ </text:span><text:span text:style-name="T100">기술개발 분야에 지원한 단체는 필히 작성</text:span></text:p><text:p text:style-name="P457_0"><text:span text:style-name="T34">④ 사업자등록증 1부</text:span></text:p><text:p text:style-name="P451_0"><text:span text:style-name="T34">⑤</text:span><text:span text:style-name="T175"><text:s/></text:span><text:span text:style-name="T91">’25년도 대차대조표 및 손익계산서 사본 1부</text:span><text:span text:style-name="T176">(홈택스 발급必)</text:span></text:p><text:p text:style-name="P457_0"><text:span text:style-name="T34"><text:s/><text:s text:c="1"/></text:span><text:span text:style-name="T99">※ 해당 연도 부분만 복사하여 제출</text:span></text:p><text:p text:style-name="P451_0"><text:span text:style-name="T34">⑥ 공적입증자료(자유제출)</text:span></text:p></table:table-cell><table:table-cell table:style-name="Table14.C4" office:value-type="string"><text:p text:style-name="P456_0"><text:span text:style-name="T99">o 단체</text:span></text:p><text:p text:style-name="P458_0"><text:span text:style-name="T99"><text:s/>- (필수제출) ①, ②, ④, ⑤</text:span></text:p><text:p text:style-name="P459_0"><text:span text:style-name="T99"><text:s/>- (해당 시) ③ </text:span></text:p><text:p text:style-name="P456_0"><text:span text:style-name="T99"><text:s/>- (자유제출) ⑥ </text:span></text:p></table:table-cell></table:table-row></table:table></draw:text-box></draw:frame> </text:span></text:p>
      <text:p text:style-name="P117_25"><text:span text:style-name="T142"/></text:p>
      <text:p text:style-name="P327_25"><text:span text:style-name="T162"><text:s/><text:s text:c="3"/>* ②공무원인사기록요약서는 공무원만 해당, 민간인은 인사기록카드 제출(인사기록 카드가 없는 경우 이력서의 이력사항을 증명할 수 있는 서류 첨부)</text:span></text:p>
      <text:p text:style-name="P328_25"><text:span text:style-name="T162"><text:s/><text:s text:c="2"/>** 기술개발 분야에 지원한 단체는 ③기술개발 설명서 필히 작성</text:span></text:p>
      <text:p text:style-name="P329_0"><text:span text:style-name="T58">나. 행정사항</text:span></text:p>
      <text:p text:style-name="P154_0"><text:span text:style-name="T165"/></text:p>
      <text:p text:style-name="P330_0"><text:span text:style-name="T60"><text:s/><text:s text:c="1"/></text:span><text:span text:style-name="T61">○</text:span><text:span text:style-name="T178"><text:s/>제출방법</text:span></text:p>
      <text:p text:style-name="P156_0"><text:span text:style-name="T208"/></text:p>
      <text:p text:style-name="P331_0"><text:span text:style-name="T54"><text:s/><text:s text:c="1"/>- 제출기한 : 2026. 9. 21.(월) 15:00까지</text:span></text:p>
      <text:p text:style-name="P287_0"><text:span text:style-name="T34"><text:s/><text:s text:c="2"/>※ 후보자 공모는 정부포상 업무지침에 따라 공고일로부터 15일 이상 실시</text:span></text:p>
      <text:p text:style-name="P332_0"><text:span text:style-name="T180"><text:s/><text:s text:c="2"/>※ 필요한 경우 공고 기간 연장 또는 재공고를 진행할 수 있음</text:span></text:p>
      <text:p text:style-name="P156_0"><text:span text:style-name="T59"/></text:p>
      <text:p text:style-name="P331_0"><text:span text:style-name="T54"><text:s/><text:s text:c="1"/>-</text:span><text:span text:style-name="T206"><text:s/></text:span><text:span text:style-name="T54">제출방법 : </text:span><text:span text:style-name="T206">이메일 제출(achain@kisa.or.kr)</text:span></text:p>
      <text:p text:style-name="P333_0"><text:span text:style-name="T34"><text:s/><text:s text:c="2"/>※ </text:span><text:span text:style-name="T180">서명 등이 있는 원본은 PDF 파일로 제출하되, 작성된 한글 파일도 함께 제출</text:span></text:p>
      <text:p text:style-name="P157_0"><text:span text:style-name="T108"/></text:p>
      <text:p text:style-name="P334_0"><text:span text:style-name="T54"><text:s/><text:s text:c="1"/>-</text:span><text:span text:style-name="T206"><text:s/>문의사항 : 한국인터넷진흥원 김성하 주임연구원(061-820-3921)</text:span><text:span text:style-name="T207"/></text:p>
      <text:p text:style-name="P157_0"><text:span text:style-name="T179"/></text:p>
      <text:p text:style-name="P330_0"><text:span text:style-name="T60"><text:s/></text:span><text:span text:style-name="T61">○</text:span><text:span text:style-name="T178"><text:s/>표창수여</text:span></text:p>
      <text:p text:style-name="P157_0"><text:span text:style-name="T208"/></text:p>
      <text:p text:style-name="P331_0"><text:span text:style-name="T54"><text:s/><text:s text:c="1"/>- 최종 표창대상자로 </text:span><text:span text:style-name="T178">선정된 자에 한하여 별도 통보</text:span></text:p>
      <text:p text:style-name="P157_0"><text:span text:style-name="T348"/></text:p>
      <text:p text:style-name="P331_0"><text:span text:style-name="T54"><text:s/><text:s text:c="1"/>- 표창 수여는 블록체인 진흥주간 행사에서 실시 예정</text:span><text:span text:style-name="T60"><text:s/></text:span></text:p>
      <text:p text:style-name="P157_0"><text:span text:style-name="T102"/></text:p>
      <text:p text:style-name="P330_0"><text:span text:style-name="T60"><text:s/></text:span><text:span text:style-name="T61">○</text:span><text:span text:style-name="T178"><text:s/>후보자 추천 시 유의사항</text:span></text:p>
      <text:p text:style-name="P157_0"><text:span text:style-name="T208"/></text:p>
      <text:p text:style-name="P335_1"><text:span text:style-name="T60"><text:s/><text:s text:c="1"/>- 표창대상자 추천 시 </text:span><text:span text:style-name="T68">공적내용의 진실성과 적격성, 객관적 사실</text:span><text:span text:style-name="T210">관계 등을 확인</text:span><text:span text:style-name="T155">하고, 기타 추천 제한사유가 발생하지 않도록 신중을</text:span><text:span text:style-name="T60"><text:s/>기하여 추천하여야 함</text:span></text:p>
      <text:p text:style-name="P93_1"><text:span text:style-name="T88"/></text:p>
      <text:p text:style-name="P336_1"><text:span text:style-name="T60"><text:s/><text:s text:c="1"/>- </text:span><text:span text:style-name="T68">표창대상자 추천 시 범죄조회 등 개인정보 이용에 대한 사전 동의</text:span><text:span text:style-name="T60">를 받아야 함</text:span></text:p>
      <text:p text:style-name="P99_1"><text:span text:style-name="T59"/></text:p>
      <text:p text:style-name="P337_1"><text:span text:style-name="T60"><text:s/><text:s text:c="1"/></text:span><text:span text:style-name="T147">- </text:span><text:span text:style-name="T350">범죄경력 조회 등 </text:span><text:span text:style-name="T351">추천제한 사항 조회 요청은 과학기술정보통신부에서 실시함</text:span></text:p>
      <text:p text:style-name="P100_1"><text:span text:style-name="T349"/></text:p>
      <text:p text:style-name="P337_1"><text:span text:style-name="T60"><text:s/><text:s text:c="1"/>- 추천기관에서는 추천대상자가 후보자이며, </text:span><text:span text:style-name="T68">반드시 포상을 받게 되는 것이 아니라는 사실을 알려야 함</text:span></text:p>
      <text:p text:style-name="P114_1"><text:span text:style-name="T59"/></text:p>
      <text:p text:style-name="P338_1"><text:span text:style-name="T60"><text:s/><text:s text:c="1"/>- </text:span><text:span text:style-name="T211">공무원인 경우, 공무원인사기록요약서 </text:span><text:span text:style-name="T212">허위기재 및 누락, 인사</text:span><text:span text:style-name="T68">기록카드 사본 위조 및 변조 시는 해당 기관이 책임을 지며,</text:span><text:span text:style-name="T60"><text:s/>추</text:span><text:span text:style-name="T62">천</text:span><text:span text:style-name="T211">기일 경과로 인해 추천이 누락되지 않도록 하여야 함</text:span></text:p>
      <text:p text:style-name="P116_1"><text:span text:style-name="T59"/></text:p>
      <text:p text:style-name="P339_1"><text:span text:style-name="T60"><text:s/><text:s text:c="1"/>- 재직공무원의 경우, 수공기간은 </text:span><text:span text:style-name="T68">실 근무기간만을 기준</text:span><text:span text:style-name="T60">으로 함</text:span></text:p>
      <text:p text:style-name="P333_0"><text:span text:style-name="T34"><text:s/><text:s text:c="2"/>※ </text:span><text:span text:style-name="T213">임용 전 병역의무복무기간, 휴직기간, 군양성교육기간 등 제외</text:span></text:p>
      <text:p text:style-name="P116_1"><text:span text:style-name="T59"/></text:p>
      <text:p text:style-name="P339_1"><text:span text:style-name="T60"><text:s/><text:s text:c="1"/>- </text:span><text:span text:style-name="T155">기타 세부기준은 </text:span><text:span text:style-name="T210">“과학기술정보통신부 부총리표창 업무지침”</text:span><text:span text:style-name="T155">에 의함</text:span></text:p>
      <text:p text:style-name="P340_0_b4"><text:span text:style-name="T220">다. 기타사항</text:span><text:span text:style-name="T221">(공적조서 작성요령)</text:span></text:p>
      <text:p text:style-name="P341_0"><text:span text:style-name="T222"/></text:p>
      <text:p text:style-name="P342_0"><text:span text:style-name="T60"><text:s/></text:span><text:span text:style-name="T61">○</text:span><text:span text:style-name="T178"><text:s/></text:span><text:span text:style-name="T223">공적조서의 </text:span><text:span text:style-name="T224">‘공적요약’은 60~70자 이상</text:span><text:span text:style-name="T223">의</text:span><text:span text:style-name="T225"><text:s/>분량으로 작성하여야 함</text:span></text:p>
      <text:p text:style-name="P176_0"><text:span text:style-name="T165"/></text:p>
      <text:p text:style-name="P343_0"><text:span text:style-name="T54"><text:s/><text:s text:c="1"/>- 공적요지는 향후 ‘수여증명서’ 등 발급 시에 기재되는 사항이므로 주된 </text:span><text:span text:style-name="T178">공적내용을 육하원칙에 따라 정확하고 상세하게 작성</text:span><text:span text:style-name="T54">하여 민원발생의 소지가 없어야 함</text:span></text:p>
      <text:p text:style-name="P176_0"><text:span text:style-name="T165"/></text:p>
      <text:p text:style-name="P344_0"><text:span text:style-name="T54"><text:s/><text:s text:c="1"/>- </text:span><text:span text:style-name="T226">공적내용은 블록체인</text:span><text:span text:style-name="T227"><text:s/>산업 발전 공적을 중점</text:span><text:span text:style-name="T226">으로 작성하되, 직접적인</text:span><text:span text:style-name="T54"><text:s/></text:span><text:span text:style-name="T223">공적사항 외에 </text:span><text:span text:style-name="T224">모범적인 사회활동 등을 포함</text:span><text:span text:style-name="T223">하여 작성해도 무관함</text:span></text:p>
      <text:p text:style-name="P179_0"><text:span text:style-name="T165"/></text:p>
      <text:p text:style-name="P345_0"><text:span text:style-name="T54"><text:s/><text:s text:c="1"/>- </text:span><text:span text:style-name="T228">주요 경력과 과거 포상기록 란의</text:span><text:span text:style-name="T229"><text:s/>포상일자를 정확하게 표기</text:span><text:span text:style-name="T228">하여야 함</text:span></text:p>
      <text:p text:style-name="P181_0"><text:span text:style-name="T230"/></text:p>
      <text:p text:style-name="P346_0"><text:span text:style-name="T34"><text:s/><text:s text:c="2"/>※ </text:span><text:span text:style-name="T180">고의로 과거 포상기록을 누락 시 포상대상에서 제외</text:span></text:p>
      <text:p text:style-name="P341_0"><text:span text:style-name="T222"/></text:p>
      <text:p text:style-name="P347_0"><text:span text:style-name="T60"><text:s/></text:span><text:span text:style-name="T61">○</text:span><text:span text:style-name="T178"><text:s/></text:span><text:span text:style-name="T223">공적조서 상 </text:span><text:span text:style-name="T224">‘조사자’, ‘추천관’은 필수 기입</text:span><text:span text:style-name="T223">해야함</text:span></text:p>
      <text:p text:style-name="P183_0"><text:span text:style-name="T165"/></text:p>
      <text:p text:style-name="P287_0"><text:span text:style-name="T34"><text:s/><text:s text:c="2"/>※ 조사자 : 담당자 또는 부서의 장(일반국민)/담당자 또는 담당과장(공무원)</text:span></text:p>
      <text:p text:style-name="P287_0"><text:span text:style-name="T72"><text:s/><text:s text:c="2"/>※ 추천관 : 임원급 책임자 또는 단체의 장(일반국민)/실·국장·소속기관장 이상(공무원)</text:span></text:p>
      <text:p text:style-name="P184_0"><text:span text:style-name="T231"/></text:p>
      <text:p text:style-name="P348_0"><text:span text:style-name="T60"><text:s/></text:span><text:span text:style-name="T61">○</text:span><text:span text:style-name="T178"><text:s/></text:span><text:span text:style-name="T232">신청</text:span><text:span text:style-name="T233">(추천)</text:span><text:span text:style-name="T232">서 및 공적조서는 </text:span><text:span text:style-name="T234">작성원본</text:span><text:span text:style-name="T233">(hwp파일)</text:span><text:span text:style-name="T232"><text:s/></text:span><text:span text:style-name="T234">및 스캔본</text:span><text:span text:style-name="T233">(서명/날인 포함)</text:span><text:span text:style-name="T234"><text:s/></text:span><text:span text:style-name="T178">두 가지 서류 모두 제출</text:span><text:span text:style-name="T54">해야 함</text:span></text:p>
      <text:p text:style-name="P186_0"><text:span text:style-name="T54"/></text:p>
      <text:p text:style-name="P186_0"><text:span text:style-name="T54"><draw:frame draw:style-name="tableinfakeframe_gr18" svg:x="0cm" svg:y="0cm" draw:z-index="17" text:anchor-type="as-char"><draw:text-box><table:table table:style-name="Table15"><table:table-column table:style-name="Table15.A"/><table:table-column table:style-name="Table15.B"/><table:table-column table:style-name="Table15.C"/><table:table-row table:style-name="Table15.1"><table:table-cell table:style-name="Table15.A1" office:value-type="string"><text:p text:style-name="P97_0"><text:span text:style-name="T235"/></text:p></table:table-cell><table:table-cell table:style-name="Table15.B1" office:value-type="string" table:number-rows-spanned="2"><text:p text:style-name="P460_26"><text:span text:style-name="T163">공적조서 작성요령</text:span></text:p></table:table-cell><table:table-cell table:style-name="Table15.C1" office:value-type="string"><text:p text:style-name="P97_0"><text:span text:style-name="T235"/></text:p></table:table-cell></table:table-row><table:table-row table:style-name="Table15.2"><table:table-cell table:style-name="Table15.A2" office:value-type="string"><text:p text:style-name="P97_0"><text:span text:style-name="T235"/></text:p></table:table-cell><table:covered-table-cell/><table:table-cell table:style-name="Table15.C2" office:value-type="string"><text:p text:style-name="P97_0"><text:span text:style-name="T235"/></text:p></table:table-cell></table:table-row><table:table-row table:style-name="Table15.3"><table:table-cell table:style-name="Table15.A3" office:value-type="string" table:number-columns-spanned="3"><text:p text:style-name="P461_0"><text:span text:style-name="T236"><text:s/></text:span><text:span text:style-name="T237"><text:s/></text:span><text:span text:style-name="T34">○ </text:span><text:span text:style-name="T105">공적요지는 육하원칙에 따라 정확하고 구체적 사례를 기재하고 ‘~기여함’으로 종결</text:span></text:p><text:p text:style-name="P462_0"><text:span text:style-name="T236"><text:s/><text:s text:c="1"/></text:span><text:span text:style-name="T34">○ 막연하고 반복된 내용이나 불필요한 미사여구가 기재되지 않도록 주의</text:span></text:p><text:p text:style-name="P462_0"><text:span text:style-name="T236"><text:s/><text:s text:c="1"/></text:span><text:span text:style-name="T34">○ 널리 국민들이 이해할 수 있도록 쉽고 간명한 문장으로 기재</text:span></text:p><text:p text:style-name="P462_0"><text:span text:style-name="T34"><text:s/><text:s text:c="2"/>※ 사용금지 표현 : 위 사람은, 대상자는, 투철한 공직관, 사명감, 적극적으로 등</text:span></text:p><text:p text:style-name="P462_0"><text:span text:style-name="T34"><text:s/><text:s text:c="2"/><draw:frame draw:style-name="tableinfakeframe_gr17" svg:x="0cm" svg:y="0cm" draw:z-index="18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463_0"><text:span text:style-name="T34">◆ </text:span><text:span text:style-name="T71">공적요지(예시)</text:span></text:p><text:p text:style-name="P464_0"><text:span text:style-name="T34"><text:s/>- </text:span><text:span text:style-name="T35">○○년 ○○월 ○○일부터 ○○년 ○○월 ○○일까지 ○○건설공사 시공책임자로</text:span><text:span text:style-name="T199"><text:s/></text:span><text:span text:style-name="T35">참여하여 ○○○공법 등 새로운 기술을 도입･적용함으로써 예산을 절감(○○억원)하고, 공사기간을 단축 (○년○월)하여 공사의 적기 준공에 기여함</text:span></text:p></table:table-cell></table:table-row></table:table></draw:text-box></draw:frame></text:span></text:p><text:p text:style-name="P462_0"><text:span text:style-name="T236"><text:s/><text:s text:c="1"/></text:span><text:span text:style-name="T34">○ </text:span><text:span text:style-name="T93">단체표창의 경우 단체명과 대표자 성명을 같이 기재할 수 없으며, 단체명으로 일원화</text:span></text:p><text:p text:style-name="P462_0"><text:span text:style-name="T236"><text:s/><text:s text:c="1"/></text:span><text:span text:style-name="T34">○</text:span><text:span text:style-name="T72"><text:s/>표창 대상자의 소속, 직급(직위), 성명을 정확히 기재하여야 함</text:span><text:span text:style-name="T238"/></text:p><text:p text:style-name="P462_0"><text:span text:style-name="T238"><text:s/><text:s text:c="4"/>※ 소속의 경우 사업자등록증(고유번호증 등)에 기재된 사업장명을 기재</text:span></text:p></table:table-cell><table:covered-table-cell/><table:covered-table-cell/></table:table-row></table:table></draw:text-box></draw:frame></text:span></text:p>
      <text:p text:style-name="P349_0_b4"><text:span text:style-name="T177"><draw:frame draw:style-name="tableinfakeframe_gr19" svg:x="0cm" svg:y="0cm" draw:z-index="22" text:anchor-type="as-char"><draw:text-box><table:table table:style-name="Table17"><table:table-column table:style-name="Table17.A"/><table:table-column table:style-name="Table17.B"/><table:table-column table:style-name="Table17.C"/><table:table-row table:style-name="Table17.1"><table:table-cell table:style-name="Table17.A1" office:value-type="string"><text:p text:style-name="P465_0"><text:span text:style-name="T209">붙임1</text:span></text:p></table:table-cell><table:table-cell table:style-name="Table17.B1" office:value-type="string"><text:p text:style-name="P290_0"><text:span text:style-name="T214"/></text:p></table:table-cell><table:table-cell table:style-name="Table17.C1" office:value-type="string"><text:p text:style-name="P466_0"><text:span text:style-name="T215"><text:s/>심사기준(안)</text:span><text:span text:style-name="T216"/></text:p></table:table-cell></table:table-row></table:table></draw:text-box></draw:frame></text:span></text:p>
      <text:p text:style-name="P2_0"><text:span text:style-name="T217"/></text:p>
      <text:p text:style-name="P290_0"><text:span text:style-name="T218">□ 개인(일반국민, 공무원 등) 표창</text:span></text:p>
      <text:p text:style-name="P191_0"><text:span text:style-name="T118"/></text:p>
      <text:p text:style-name="P350_0"><text:span text:style-name="T60"><text:s/></text:span><text:span text:style-name="T61">○</text:span><text:span text:style-name="T206"><text:s/></text:span><text:span text:style-name="T219">(일반국민)</text:span><text:span text:style-name="T206"><text:s/>학계, 법조계 등</text:span></text:p>
      <text:p text:style-name="P27_0"><text:span text:style-name="T89"><text:s/><text:s text:c="1"/><draw:frame draw:style-name="tableinfakeframe_gr20" svg:x="0cm" svg:y="0cm" draw:z-index="19" text:anchor-type="as-char"><draw:text-box><table:table table:style-name="Table18"><table:table-column table:style-name="Table18.A"/><table:table-column table:style-name="Table18.B"/><table:table-column table:style-name="Table18.C"/><table:table-row table:style-name="Table18.1"><table:table-cell table:style-name="Table18.A1" office:value-type="string"><text:p text:style-name="P426_0"><text:span text:style-name="T98">평가 항목</text:span></text:p></table:table-cell><table:table-cell table:style-name="Table18.B1" office:value-type="string"><text:p text:style-name="P426_0"><text:span text:style-name="T98">세부 내용</text:span></text:p></table:table-cell><table:table-cell table:style-name="Table18.C1" office:value-type="string"><text:p text:style-name="P426_0"><text:span text:style-name="T98">배 점</text:span></text:p></table:table-cell></table:table-row><table:table-row table:style-name="Table18.2"><table:table-cell table:style-name="Table18.A2" office:value-type="string"><text:p text:style-name="P467_0"><text:span text:style-name="T99">연구, 저술 등 실적</text:span></text:p></table:table-cell><table:table-cell table:style-name="Table18.B2" office:value-type="string"><text:p text:style-name="P468_0"><text:span text:style-name="T99">▪</text:span><text:span text:style-name="T114">블록체인 관련 논문 및 저술 활동을 활발히 하였거나 연구 활동을 통한 블록체인 기술 활성화 기여</text:span></text:p><text:p text:style-name="P469_0"><text:span text:style-name="T99">▪정</text:span><text:span text:style-name="T239">책 세미나, 심포지엄, 포럼 등 연구주제 발표 실적</text:span></text:p><text:p text:style-name="P469_0"><text:span text:style-name="T99">▪블록체인 관련 사업 참여 및 기술 개발 실적</text:span></text:p></table:table-cell><table:table-cell table:style-name="Table18.C2" office:value-type="string"><text:p text:style-name="P470_0"><text:span text:style-name="T99">40</text:span></text:p></table:table-cell></table:table-row><table:table-row table:style-name="Table18.3"><table:table-cell table:style-name="Table18.A3" office:value-type="string"><text:p text:style-name="P467_0"><text:span text:style-name="T99">정책 수립 공헌도</text:span></text:p></table:table-cell><table:table-cell table:style-name="Table18.B3" office:value-type="string"><text:p text:style-name="P469_0"><text:span text:style-name="T99">▪블록체인 정책 수립 지원 및 정책 제안 실적</text:span></text:p><text:p text:style-name="P469_0"><text:span text:style-name="T99">▪블록체인 분야의 애로사항 개선 등 활성화 지원</text:span></text:p></table:table-cell><table:table-cell table:style-name="Table18.C3" office:value-type="string"><text:p text:style-name="P470_0"><text:span text:style-name="T99">30</text:span></text:p></table:table-cell></table:table-row><table:table-row table:style-name="Table18.4"><table:table-cell table:style-name="Table18.A4" office:value-type="string"><text:p text:style-name="P467_0"><text:span text:style-name="T99">기타 블록체인 관련</text:span></text:p><text:p text:style-name="P467_0"><text:span text:style-name="T99">진흥활동</text:span></text:p></table:table-cell><table:table-cell table:style-name="Table18.B4" office:value-type="string"><text:p text:style-name="P471_0"><text:span text:style-name="T99">▪블록체인 관련 평가, 자문, 홍보 등 활동 실적</text:span></text:p><text:p text:style-name="P469_0"><text:span text:style-name="T99">▪블록체인 관련 전문 인력 양성 등 지원활동</text:span></text:p></table:table-cell><table:table-cell table:style-name="Table18.C4" office:value-type="string"><text:p text:style-name="P470_0"><text:span text:style-name="T99">30</text:span></text:p></table:table-cell></table:table-row></table:table></draw:text-box></draw:frame></text:span></text:p>
      <text:p text:style-name="P198_0"><text:span text:style-name="T181"/></text:p>
      <text:p text:style-name="P350_0"><text:span text:style-name="T60"><text:s/></text:span><text:span text:style-name="T61">○</text:span><text:span text:style-name="T206"><text:s/></text:span><text:span text:style-name="T219">(일반국민)</text:span><text:span text:style-name="T206"><text:s/>산업계 임직원 등</text:span><text:span text:style-name="T240"/></text:p>
      <text:p text:style-name="P199_0"><text:span text:style-name="T89"><text:s/><text:s text:c="1"/><draw:frame draw:style-name="tableinfakeframe_gr21" svg:x="0cm" svg:y="0cm" draw:z-index="20" text:anchor-type="as-char"><draw:text-box><table:table table:style-name="Table19"><table:table-column table:style-name="Table19.A"/><table:table-column table:style-name="Table19.B"/><table:table-column table:style-name="Table19.C"/><table:table-row table:style-name="Table19.1"><table:table-cell table:style-name="Table19.A1" office:value-type="string"><text:p text:style-name="P426_0"><text:span text:style-name="T98">평가 항목</text:span></text:p></table:table-cell><table:table-cell table:style-name="Table19.B1" office:value-type="string"><text:p text:style-name="P426_0"><text:span text:style-name="T98">세부 내용</text:span></text:p></table:table-cell><table:table-cell table:style-name="Table19.C1" office:value-type="string"><text:p text:style-name="P426_0"><text:span text:style-name="T98">배 점</text:span></text:p></table:table-cell></table:table-row><table:table-row table:style-name="Table19.2"><table:table-cell table:style-name="Table19.A2" office:value-type="string"><text:p text:style-name="P467_0"><text:span text:style-name="T99">산업발전 기여도</text:span></text:p></table:table-cell><table:table-cell table:style-name="Table19.B2" office:value-type="string"><text:p text:style-name="P468_0"><text:span text:style-name="T99">▪</text:span><text:span text:style-name="T114">블록체인 관련 기업을 창업하거나 기업 성장 지원 등을 통한 블록체인 활성화 기여</text:span></text:p><text:p text:style-name="P469_0"><text:span text:style-name="T99">▪블록체인 관련 혁신적 전략 및 Vision 수립</text:span></text:p></table:table-cell><table:table-cell table:style-name="Table19.C2" office:value-type="string"><text:p text:style-name="P470_0"><text:span text:style-name="T99">35</text:span></text:p></table:table-cell></table:table-row><table:table-row table:style-name="Table19.3"><table:table-cell table:style-name="Table19.A3" office:value-type="string"><text:p text:style-name="P467_0"><text:span text:style-name="T99">기술지원, 공공분야 개발 참여 실적</text:span></text:p></table:table-cell><table:table-cell table:style-name="Table19.B3" office:value-type="string"><text:p text:style-name="P469_0"><text:span text:style-name="T99">▪블록체인 관련 사업 참여 및 기술 개발 지원</text:span></text:p><text:p text:style-name="P469_0"><text:span text:style-name="T99">▪블록체인 관련 기술지원을 통한 기업의 성공사례 창출</text:span></text:p></table:table-cell><table:table-cell table:style-name="Table19.C3" office:value-type="string"><text:p text:style-name="P470_0"><text:span text:style-name="T99">35</text:span></text:p></table:table-cell></table:table-row><table:table-row table:style-name="Table19.4"><table:table-cell table:style-name="Table19.A4" office:value-type="string"><text:p text:style-name="P467_0"><text:span text:style-name="T99">기타 블록체인 관련 </text:span></text:p><text:p text:style-name="P467_0"><text:span text:style-name="T99">진흥활동</text:span></text:p></table:table-cell><table:table-cell table:style-name="Table19.B4" office:value-type="string"><text:p text:style-name="P471_0"><text:span text:style-name="T99">▪블록체인 관련 자문, 홍보 등 활동실적</text:span></text:p><text:p text:style-name="P469_0"><text:span text:style-name="T99">▪블록체인</text:span><text:span text:style-name="T239"><text:s/>관련 신기술 개발 및 도입, 전파 활동</text:span></text:p></table:table-cell><table:table-cell table:style-name="Table19.C4" office:value-type="string"><text:p text:style-name="P470_0"><text:span text:style-name="T99">30</text:span></text:p></table:table-cell></table:table-row></table:table></draw:text-box></draw:frame></text:span></text:p>
      <text:p text:style-name="P199_0"><text:span text:style-name="T181"/></text:p>
      <text:p text:style-name="P350_0"><text:span text:style-name="T60"><text:s/></text:span><text:span text:style-name="T61">○</text:span><text:span text:style-name="T206"><text:s/></text:span><text:span text:style-name="T219">(공무원) </text:span><text:span text:style-name="T206">정부부처·지자체 공무원, 공공기관 임직원 등</text:span></text:p>
      <text:p text:style-name="P27_0"><text:span text:style-name="T89"><text:s/><text:s text:c="1"/><draw:frame draw:style-name="tableinfakeframe_gr22" svg:x="0cm" svg:y="0cm" draw:z-index="21" text:anchor-type="as-char"><draw:text-box><table:table table:style-name="Table20"><table:table-column table:style-name="Table20.A"/><table:table-column table:style-name="Table20.B"/><table:table-column table:style-name="Table20.C"/><table:table-row table:style-name="Table20.1"><table:table-cell table:style-name="Table20.A1" office:value-type="string"><text:p text:style-name="P426_0"><text:span text:style-name="T98">평가 항목</text:span></text:p></table:table-cell><table:table-cell table:style-name="Table20.B1" office:value-type="string"><text:p text:style-name="P426_0"><text:span text:style-name="T98">세부 내용</text:span></text:p></table:table-cell><table:table-cell table:style-name="Table20.C1" office:value-type="string"><text:p text:style-name="P426_0"><text:span text:style-name="T98">배 점</text:span></text:p></table:table-cell></table:table-row><table:table-row table:style-name="Table20.2"><table:table-cell table:style-name="Table20.A2" office:value-type="string"><text:p text:style-name="P467_0"><text:span text:style-name="T99">국가 산업 기여도</text:span></text:p></table:table-cell><table:table-cell table:style-name="Table20.B2" office:value-type="string"><text:p text:style-name="P468_0"><text:span text:style-name="T99">▪국가 전반 경쟁력 제고, 국가제도, 사회관행, 행정관례, 기업운영 관련 등 변화하는데 기여한 정도</text:span><text:span text:style-name="T114"/></text:p><text:p text:style-name="P468_0"><text:span text:style-name="T99">▪국민생활 향상에 기여한 영향도</text:span></text:p></table:table-cell><table:table-cell table:style-name="Table20.C2" office:value-type="string"><text:p text:style-name="P470_0"><text:span text:style-name="T99">40</text:span></text:p></table:table-cell></table:table-row><table:table-row table:style-name="Table20.3"><table:table-cell table:style-name="Table20.A3" office:value-type="string"><text:p text:style-name="P467_0"><text:span text:style-name="T99">정책 수립 공헌도</text:span></text:p></table:table-cell><table:table-cell table:style-name="Table20.B3" office:value-type="string"><text:p text:style-name="P469_0"><text:span text:style-name="T99">▪블록체인 정책 수립 지원 및 정책 제안 실적</text:span></text:p><text:p text:style-name="P469_0"><text:span text:style-name="T99">▪블록체인 분야의 애로사항 개선 등 활성화 지원</text:span></text:p></table:table-cell><table:table-cell table:style-name="Table20.C3" office:value-type="string"><text:p text:style-name="P470_0"><text:span text:style-name="T99">30</text:span></text:p></table:table-cell></table:table-row><table:table-row table:style-name="Table20.4"><table:table-cell table:style-name="Table20.A4" office:value-type="string"><text:p text:style-name="P467_0"><text:span text:style-name="T99">기타 블록체인 관련</text:span></text:p><text:p text:style-name="P467_0"><text:span text:style-name="T99">진흥활동</text:span></text:p></table:table-cell><table:table-cell table:style-name="Table20.B4" office:value-type="string"><text:p text:style-name="P471_0"><text:span text:style-name="T99">▪블록체인 관련 평가, 자문, 홍보 등 활동 실적</text:span></text:p><text:p text:style-name="P469_0"><text:span text:style-name="T99">▪블록체인 관련 전문 인력 양성 등 지원활동</text:span></text:p></table:table-cell><table:table-cell table:style-name="Table20.C4" office:value-type="string"><text:p text:style-name="P470_0"><text:span text:style-name="T99">30</text:span></text:p></table:table-cell></table:table-row></table:table></draw:text-box></draw:frame></text:span></text:p>
      <text:p text:style-name="P290_0_b4"><text:span text:style-name="T129"/></text:p>
      <text:p text:style-name="P290_0"><text:span text:style-name="T218">□ 단체(대외기관, 단체, 관서 등) 표창</text:span></text:p>
      <text:p text:style-name="P198_0"><text:span text:style-name="T130"/></text:p>
      <text:p text:style-name="P199_0"><text:span text:style-name="T89"><draw:frame draw:style-name="tableinfakeframe_gr23" svg:x="0cm" svg:y="0cm" draw:z-index="23" text:anchor-type="as-char"><draw:text-box><table:table table:style-name="Table21"><table:table-column table:style-name="Table21.A"/><table:table-column table:style-name="Table21.B"/><table:table-column table:style-name="Table21.C"/><table:table-column table:style-name="Table21.D"/><table:table-row table:style-name="Table21.1"><table:table-cell table:style-name="Table21.A1" office:value-type="string" table:number-columns-spanned="2"><text:p text:style-name="P422_0"><text:span text:style-name="T98">평가 항목</text:span></text:p></table:table-cell><table:covered-table-cell/><table:table-cell table:style-name="Table21.C1" office:value-type="string"><text:p text:style-name="P422_0"><text:span text:style-name="T98">세부 내용</text:span></text:p></table:table-cell><table:table-cell table:style-name="Table21.D1" office:value-type="string"><text:p text:style-name="P422_0"><text:span text:style-name="T98">배 점</text:span></text:p></table:table-cell></table:table-row><table:table-row table:style-name="Table21.2"><table:table-cell table:style-name="Table21.A2" office:value-type="string" table:number-rows-spanned="2"><text:p text:style-name="P472_0"><text:span text:style-name="T99">일반</text:span></text:p><text:p text:style-name="P472_0"><text:span text:style-name="T99">현황</text:span></text:p><text:p text:style-name="P472_0"><text:span text:style-name="T99">(25)</text:span></text:p></table:table-cell><table:table-cell table:style-name="Table21.B2" office:value-type="string"><text:p text:style-name="P472_0"><text:span text:style-name="T99">건전성</text:span></text:p></table:table-cell><table:table-cell table:style-name="Table21.C2" office:value-type="string"><text:p text:style-name="P473_0"><text:span text:style-name="T99">▪연혁</text:span></text:p><text:p text:style-name="P473_0"><text:span text:style-name="T99">▪조직 및 인력구성</text:span></text:p><text:p text:style-name="P473_0"><text:span text:style-name="T99">▪재무현황(대차대조표 및 손익계산서)</text:span></text:p></table:table-cell><table:table-cell table:style-name="Table21.D2" office:value-type="string"><text:p text:style-name="P474_0"><text:span text:style-name="T99">5</text:span></text:p></table:table-cell></table:table-row><table:table-row table:style-name="Table21.3"><table:covered-table-cell/><table:table-cell table:style-name="Table21.B3" office:value-type="string"><text:p text:style-name="P472_0"><text:span text:style-name="T99">비즈니스 모델</text:span></text:p></table:table-cell><table:table-cell table:style-name="Table21.C3" office:value-type="string"><text:p text:style-name="P473_0"><text:span text:style-name="T99">▪블록체인 관련 기술, 모델 개발 수행 및 지원 실적</text:span></text:p><text:p text:style-name="P473_0"><text:span text:style-name="T99">▪블록체인 분야 사업 및 연구수행 실적</text:span></text:p></table:table-cell><table:table-cell table:style-name="Table21.D3" office:value-type="string"><text:p text:style-name="P474_0"><text:span text:style-name="T99">20</text:span></text:p></table:table-cell></table:table-row><table:table-row table:style-name="Table21.4"><table:table-cell table:style-name="Table21.A4" office:value-type="string"><text:p text:style-name="P472_0"><text:span text:style-name="T99">전략</text:span></text:p><text:p text:style-name="P472_0"><text:span text:style-name="T99">(15)</text:span></text:p></table:table-cell><table:table-cell table:style-name="Table21.B4" office:value-type="string"><text:p text:style-name="P472_0"><text:span text:style-name="T99">목표 및</text:span></text:p><text:p text:style-name="P472_0"><text:span text:style-name="T99">시행 실효성</text:span></text:p></table:table-cell><table:table-cell table:style-name="Table21.C4" office:value-type="string"><text:p text:style-name="P475_0"><text:span text:style-name="T99">▪비즈니스 개발·보급을 위한 합리적이고 미래지향적인 개발전략 및 체계적인 발전 계획</text:span></text:p></table:table-cell><table:table-cell table:style-name="Table21.D4" office:value-type="string"><text:p text:style-name="P476_0"><text:span text:style-name="T99">15</text:span></text:p></table:table-cell></table:table-row><table:table-row table:style-name="Table21.5"><table:table-cell table:style-name="Table21.A5" office:value-type="string" table:number-rows-spanned="3"><text:p text:style-name="P472_0"><text:span text:style-name="T99">성과</text:span></text:p><text:p text:style-name="P472_0"><text:span text:style-name="T99">(60)</text:span></text:p></table:table-cell><table:table-cell table:style-name="Table21.B5" office:value-type="string"><text:p text:style-name="P472_0"><text:span text:style-name="T99">우수성 및 가치</text:span></text:p></table:table-cell><table:table-cell table:style-name="Table21.C5" office:value-type="string"><text:p text:style-name="P473_0"><text:span text:style-name="T99">▪블록체인 관련 국내외 인증·특허 또는 수상 실적 현황</text:span></text:p><text:p text:style-name="P475_0"><text:span text:style-name="T99">▪향후 블록체인 사업의 계속적인 발전 및 확장 가능성</text:span></text:p><text:p text:style-name="P477_0"><text:span text:style-name="T99">▪블록체인 기술 개발 및 관련 활동을 통한 이해관계자 집단(공급자, 구매자, 고객 등 관계자)의 만족도</text:span></text:p></table:table-cell><table:table-cell table:style-name="Table21.D5" office:value-type="string"><text:p text:style-name="P474_0"><text:span text:style-name="T99">30</text:span></text:p></table:table-cell></table:table-row><table:table-row table:style-name="Table21.6"><table:covered-table-cell/><table:table-cell table:style-name="Table21.B6" office:value-type="string"><text:p text:style-name="P472_0"><text:span text:style-name="T99">국가 <text:s text:c="1"/>발전 기여도</text:span></text:p></table:table-cell><table:table-cell table:style-name="Table21.C6" office:value-type="string"><text:p text:style-name="P478_0"><text:span text:style-name="T99">▪블록체인 관련 일자리 창출, 업무 효율화 등 기여도</text:span></text:p><text:p text:style-name="P475_0"><text:span text:style-name="T99">▪협력 회사와의 협력 등을 통한 상생 정도</text:span></text:p></table:table-cell><table:table-cell table:style-name="Table21.D6" office:value-type="string"><text:p text:style-name="P476_0"><text:span text:style-name="T99">20</text:span></text:p></table:table-cell></table:table-row><table:table-row table:style-name="Table21.7"><table:covered-table-cell/><table:table-cell table:style-name="Table21.B7" office:value-type="string"><text:p text:style-name="P472_0"><text:span text:style-name="T99">파급효과</text:span></text:p></table:table-cell><table:table-cell table:style-name="Table21.C7" office:value-type="string"><text:p text:style-name="P473_0"><text:span text:style-name="T99">▪국내 산업에 파급 정도</text:span></text:p></table:table-cell><table:table-cell table:style-name="Table21.D7" office:value-type="string"><text:p text:style-name="P474_0"><text:span text:style-name="T99">10</text:span></text:p></table:table-cell></table:table-row></table:table></draw:text-box></draw:frame></text:span></text:p>
      <text:p text:style-name="P204_0_b4"><text:span text:style-name="T245"><draw:frame draw:style-name="tableinfakeframe_gr24" svg:x="0cm" svg:y="0cm" draw:z-index="26" text:anchor-type="as-char"><draw:text-box><table:table table:style-name="Table22"><table:table-column table:style-name="Table22.A"/><table:table-column table:style-name="Table22.B"/><table:table-column table:style-name="Table22.C"/><table:table-row table:style-name="Table22.1"><table:table-cell table:style-name="Table22.A1" office:value-type="string"><text:p text:style-name="P465_0"><text:span text:style-name="T209">붙임2</text:span></text:p></table:table-cell><table:table-cell table:style-name="Table22.B1" office:value-type="string"><text:p text:style-name="P290_0"><text:span text:style-name="T214"/></text:p></table:table-cell><table:table-cell table:style-name="Table22.C1" office:value-type="string"><text:p text:style-name="P466_0"><text:span text:style-name="T215"><text:s/>제한사항 조회 방법</text:span><text:span text:style-name="T216"/></text:p></table:table-cell></table:table-row></table:table></draw:text-box></draw:frame></text:span></text:p>
      <text:p text:style-name="P204_0"><text:span text:style-name="T76"><draw:frame draw:style-name="tableinfakeframe_gr25" svg:x="0cm" svg:y="0cm" draw:z-index="24" text:anchor-type="as-char"><draw:text-box><table:table table:style-name="Table23"><table:table-column table:style-name="Table23.A"/><table:table-row table:style-name="Table23.1"><table:table-cell table:style-name="Table23.A1" office:value-type="string"><text:p text:style-name="P479_0"><text:span text:style-name="T246">◆ 부총리표창/원장상</text:span><text:span text:style-name="T106"><text:s/>추천 제한사항 중 산업재해, 불공정행위 및 임금체불주 관련 제한사항에 대해 아래 </text:span><text:span text:style-name="T246">두 가지 방법 중 하나</text:span><text:span text:style-name="T106">를 선택하여 확인해야 함</text:span></text:p><text:p text:style-name="P480_0"><text:span text:style-name="T247"><text:s/></text:span><text:span text:style-name="T248">※ 추천제한 사항 조회 요청은 과학기술정보통신부에서 실시</text:span></text:p><text:p text:style-name="P481_0"><text:span text:style-name="T71">① 각 사항을 관장하는 기관에 공문을 통하여 조회</text:span></text:p><text:p text:style-name="P482_0"><text:span text:style-name="T249"><text:s/><text:s text:c="1"/>▪ 범죄·수사경력：경찰청 형사국 범죄분석과(☎ 02-3150-1961)</text:span></text:p><text:p text:style-name="P482_0"><text:span text:style-name="T249"><text:s/><text:s text:c="1"/>▪ 산업재해：고용노동부 산재예방정책과(☎ 044-202-7693)</text:span></text:p><text:p text:style-name="P482_0"><text:span text:style-name="T249"><text:s/><text:s text:c="1"/>▪ 불공정행위：공정거래위원회 심판총괄담당관</text:span><text:span text:style-name="T250">(☎ 044 - 200 - 4127)</text:span></text:p><text:p text:style-name="P482_0"><text:span text:style-name="T250"><text:s/><text:s text:c="1"/>▪ 임금체불주：고용노동부 근로기준정책과(☎ 044-202-7537)</text:span></text:p><text:p text:style-name="P481_0"><text:span text:style-name="T71">② 아래의 방법(소관부처 홈페이지 게재 등)을 통하여 확인</text:span><text:span text:style-name="T34"/></text:p></table:table-cell></table:table-row></table:table></draw:text-box></draw:frame></text:span></text:p>
      <text:p text:style-name="P207_0"><text:span text:style-name="T245"/></text:p>
      <text:p text:style-name="P351_0"><text:span text:style-name="T68">1. ｢산업안전보건법｣에 의하여 산업재해 등과 관련한 명단이 공표된 사업장과 그 임원 </text:span></text:p>
      <text:p text:style-name="P208_0"><text:span text:style-name="T251"/></text:p>
      <text:p text:style-name="P352_0"><text:span text:style-name="T60"><text:s/></text:span><text:span text:style-name="T61">○</text:span><text:span text:style-name="T62"><text:s/></text:span><text:span text:style-name="T252">최근 3년간</text:span><text:span text:style-name="T62"><text:s/>위 법 제9조의2, 동 시행령 제8조의4 및 동 시행규칙 제3조의3의 규정에 의해 </text:span><text:span text:style-name="T252">명단이 공표된 사업장</text:span><text:span text:style-name="T62"><text:s/>및 그 </text:span><text:span text:style-name="T252">임원</text:span></text:p>
      <text:p text:style-name="P353_0"><text:span text:style-name="T236"><text:s/><text:s text:c="3"/>※ 고용노동부 홈페이지(</text:span><text:span text:style-name="T253">뉴스·소식&gt;공지사항&gt;“산업재해” 검색</text:span></text:p>
      <text:p text:style-name="P354_0"><text:span text:style-name="T253"><text:s/><text:s text:c="6"/></text:span><text:span text:style-name="T236">(https://www.moel.go.kr/news/notice/noticeList.do)를 통하여 </text:span><text:span text:style-name="T253">최근 3년간</text:span><text:span text:style-name="T236"><text:s/>산업재해 불량사업장 공표 목록 확인</text:span></text:p>
      <text:p text:style-name="P355_0"><text:span text:style-name="T60"><text:s/><text:s text:c="1"/>① 고용노동부 홈페이지 &gt; 뉴스·소식 &gt; 공지사항</text:span></text:p>
      <text:p text:style-name="P212_0"><text:span text:style-name="T70"><text:s/><text:s text:c="4"/><draw:frame draw:style-name="gr26" svg:width="15.000cm" svg:height="6.729cm" svg:x="0cm" svg:y="0cm" draw:z-index="25" text:anchor-type="as-char"><draw:image xlink:href="Pictures/EMB00000f9a312c.png" xlink:type="simple" xlink:show="embed" xlink:actuate="onLoad"/></draw:frame></text:span></text:p>
      <text:p text:style-name="P212_0"><text:span text:style-name="T60"/></text:p>
      <text:p text:style-name="P212_0"><text:span text:style-name="T60"/></text:p>
      <text:p text:style-name="P159_0_b4"><text:span text:style-name="T60"/></text:p>
      <text:p text:style-name="P356_0"><text:span text:style-name="T60"><text:s/><text:s text:c="1"/>② “산업재해 발생건수 등 공표” 검색 및 최근 3년간 게시물 확인</text:span></text:p>
      <text:p text:style-name="P160_0"><text:span text:style-name="T70"><text:s/><text:s text:c="5"/><draw:frame draw:style-name="gr27" svg:width="15.000cm" svg:height="10.663cm" svg:x="0cm" svg:y="0cm" draw:z-index="27" text:anchor-type="as-char"><draw:image xlink:href="Pictures/EMB00000f9a312d.png" xlink:type="simple" xlink:show="embed" xlink:actuate="onLoad"/></draw:frame></text:span></text:p>
      <text:p text:style-name="P160_0"><text:span text:style-name="T60"/></text:p>
      <text:p text:style-name="P357_0"><text:span text:style-name="T60"><text:s/></text:span><text:span text:style-name="T61">○</text:span><text:span text:style-name="T79"><text:s/></text:span><text:span text:style-name="T192">‘임원’이라 함은 이사, 대표이사, 감사, 공장장, 현장소장 등 사업장의 </text:span><text:span text:style-name="T79">경영에 책임 있는 자를 말함</text:span></text:p>
      <text:p text:style-name="P358_0"><text:span text:style-name="T133"><text:s/><text:s text:c="1"/></text:span><text:span text:style-name="T134"><text:s/><text:s text:c="2"/>※ </text:span><text:span text:style-name="T138">당해사업장의 등기임원(사외이사 제외)과, 미등기 임원이라도 직제상 당해</text:span><text:span text:style-name="T134"><text:s/>사업장을 관장하고 있을 경우에는 추천 제한</text:span></text:p>
      <text:p text:style-name="P359_0"><text:span text:style-name="T139"><text:s/><text:s text:c="6"/>☞ </text:span><text:span text:style-name="T140">「사업자 등기부등본」,「금융감독원 전자공시시스템」(https://dart.fss.or.kr, 회사별검색-사업장보고서-임원 및 직원 등에 관한 사항)을 통해 확인 </text:span></text:p>
      <text:p text:style-name="P360_0"><text:span text:style-name="T236"><text:s/><text:s text:c="4"/>※ 감사(위원)는 등기유무를 불문하고 추천대상에서 제외</text:span></text:p>
      <text:p text:style-name="P360_0"><text:span text:style-name="T236"><text:s/><text:s text:c="4"/>※ 현장 경영책임자는 공장장, 현장소장 등 명칭불문하고 추천 0000제외</text:span></text:p>
      <text:p text:style-name="P215_0_b4"><text:span text:style-name="T119"/></text:p>
      <text:p text:style-name="P361_0"><text:span text:style-name="T68">2. 공정거래관련법 위반 법인(단체 포함) 및 그 임원</text:span></text:p>
      <text:p text:style-name="P215_0"><text:span text:style-name="T104"/></text:p>
      <text:p text:style-name="P362_0"><text:span text:style-name="T60"><text:s/></text:span><text:span text:style-name="T61">○</text:span><text:span text:style-name="T60"><text:s/></text:span><text:span text:style-name="T143">최근 3년 이내</text:span><text:span text:style-name="T63"><text:s/></text:span><text:span text:style-name="T143">3회 </text:span><text:span text:style-name="T63">이상 </text:span><text:span text:style-name="T143">고발</text:span><text:span text:style-name="T63"><text:s/>또는 </text:span><text:span text:style-name="T143">과징금</text:span><text:span text:style-name="T63"><text:s/>처분</text:span><text:span text:style-name="T254">*</text:span><text:span text:style-name="T63">을 받은 </text:span><text:span text:style-name="T143">법인(단체</text:span><text:span text:style-name="T68"><text:s/>포함)</text:span><text:span text:style-name="T60"><text:s/>및 그 </text:span><text:span text:style-name="T68">대표자</text:span><text:span text:style-name="T60">와 책임 있는 </text:span><text:span text:style-name="T68">임원은 추천을 제한</text:span><text:span text:style-name="T60">함</text:span></text:p>
      <text:p text:style-name="P363_0"><text:span text:style-name="T237"><text:s/><text:s text:c="4"/></text:span><text:span text:style-name="T236">* 과징금과 고발을 동시에 받은 동일사건번호는 1회로 처리</text:span></text:p>
      <text:p text:style-name="P364_0"><text:span text:style-name="T60"><text:s/></text:span><text:span text:style-name="T61">○</text:span><text:span text:style-name="T192"><text:s/></text:span><text:span text:style-name="T210">최근 1년 이내</text:span><text:span text:style-name="T155"><text:s/></text:span><text:span text:style-name="T210">3회 </text:span><text:span text:style-name="T155">이상 </text:span><text:span text:style-name="T210">시정명령</text:span><text:span text:style-name="T155"><text:s/>처분을 받은 </text:span><text:span text:style-name="T210">법인</text:span><text:span text:style-name="T155"><text:s/>및 그 </text:span><text:span text:style-name="T210">대표자</text:span><text:span text:style-name="T155">와</text:span><text:span text:style-name="T192"><text:s/>책임 있는 </text:span><text:span text:style-name="T191">임원은 추천을 제한</text:span><text:span text:style-name="T192">함</text:span><text:span text:style-name="T191"/></text:p>
      <text:p text:style-name="P365_0"><text:span text:style-name="T236"><text:s/><text:s text:c="3"/>※ 공정거래위원회 홈페이지(</text:span><text:span text:style-name="T253">심결/법령 &gt; 법위반사실 조회</text:span><text:span text:style-name="T236"><text:s/>: <text:line-break/>https://case.ftc.go.kr/ocp/co/violtLawList.do)를 통하여 확인</text:span></text:p>
      <text:p text:style-name="P365_0"><text:span text:style-name="T122"/></text:p>
      <text:p text:style-name="P366_0"><text:span text:style-name="T60"><text:s/><text:s text:c="1"/>① 공정거래위원회 홈페이지 &gt; 심결/법령 &gt; 법위반사실조회</text:span></text:p>
      <text:p text:style-name="P221_0"><text:span text:style-name="T70"><draw:frame draw:style-name="gr28" svg:width="14.810cm" svg:height="7.580cm" svg:x="0cm" svg:y="0cm" draw:z-index="29" text:anchor-type="as-char"><draw:image xlink:href="Pictures/EMB00000f9a312e.bmp" xlink:type="simple" xlink:show="embed" xlink:actuate="onLoad"/></draw:frame></text:span></text:p>
      <text:p text:style-name="P367_0"><text:span text:style-name="T70"><text:s/></text:span><text:span text:style-name="T60"><text:s/>② 법인명 등 검색하여 처분사항 확인(최근 3년간)</text:span></text:p>
      <text:p text:style-name="P223_0"><text:span text:style-name="T60"><draw:frame draw:style-name="tableinfakeframe_gr29" svg:x="0cm" svg:y="0cm" draw:z-index="28" text:anchor-type="as-char"><draw:text-box><table:table table:style-name="Table24"><table:table-column table:style-name="Table24.A"/><table:table-row table:style-name="Table24.1"><table:table-cell table:style-name="Table24.A1" office:value-type="string"><text:p text:style-name="P405_0"><text:span text:style-name="T255"/></text:p></table:table-cell></table:table-row></table:table></draw:text-box></draw:frame></text:span></text:p>
      <text:p text:style-name="P351_0_b4"><text:span text:style-name="T68">3. ｢근로기준법｣에 의하여 임금체불과 관련 명단공개 또는 종합신용정보집중기관</text:span><text:span text:style-name="T219">(한국신용정보원)</text:span><text:span text:style-name="T68">에 자료제공이 된 체불사업주</text:span></text:p>
      <text:p text:style-name="P208_0"><text:span text:style-name="T251"/></text:p>
      <text:p text:style-name="P368_0"><text:span text:style-name="T60"><text:s/></text:span><text:span text:style-name="T61">○</text:span><text:span text:style-name="T76"><text:s/></text:span><text:span text:style-name="T77">최근 3년간 위 법 </text:span><text:span text:style-name="T76">제43조의2, 동 시행령 제23조의2의 </text:span><text:span text:style-name="T77">체불사업주</text:span><text:span text:style-name="T76">로서 명단이 공개된 자</text:span><text:span text:style-name="T242"/></text:p>
      <text:p text:style-name="P368_0"><text:span text:style-name="T60"><text:s/></text:span><text:span text:style-name="T61">○</text:span><text:span text:style-name="T76"><text:s/></text:span><text:span text:style-name="T77">최근 3년간</text:span><text:span text:style-name="T76"><text:s/>위 법 제43조의3, 동 시행령 제23조의4의 </text:span><text:span text:style-name="T77">체불사업주</text:span><text:span text:style-name="T76">로서 종합신용정보집중기관에 체불자료가 제공된 자</text:span></text:p>
      <text:p text:style-name="P369_0"><text:span text:style-name="T236"><text:s/><text:s text:c="4"/>※ </text:span><text:span text:style-name="T243">추천일 이전 체불사건이 권리구제로 취하 또는 체불임금을 청산한 경우 추천 가능</text:span><text:span text:style-name="T244"/></text:p>
      <text:p text:style-name="P370_0"><text:span text:style-name="T236"><text:s/><text:s text:c="4"/>※ 고용노동부 홈페이지(</text:span><text:span text:style-name="T253">정보공개 &gt; 체불사업주 명단공개</text:span><text:span text:style-name="T236"><text:s/>: </text:span></text:p>
      <text:p text:style-name="P371_0"><text:span text:style-name="T256"><text:s/><text:s text:c="6"/></text:span><text:span text:style-name="T236">https://www.moel.go.kr/info/defaulterList.do)를 통하여 확인</text:span></text:p>
      <text:p text:style-name="P355_0"><text:span text:style-name="T60"><text:s/><text:s text:c="1"/>① 고용노동부 홈페이지 &gt; 정보공개 &gt; 체불사업주 명단공개</text:span></text:p>
      <text:p text:style-name="P226_0"><text:span text:style-name="T194"><draw:frame draw:style-name="tableinfakeframe_gr30" svg:x="0cm" svg:y="0cm" draw:z-index="30" text:anchor-type="as-char"><draw:text-box><table:table table:style-name="Table25"><table:table-column table:style-name="Table25.A"/><table:table-row table:style-name="Table25.1"><table:table-cell table:style-name="Table25.A1" office:value-type="string"><text:p text:style-name="P405_0"><text:span text:style-name="T255"/></text:p></table:table-cell></table:table-row></table:table></draw:text-box></draw:frame></text:span></text:p>
      <text:p text:style-name="P355_0_b4"><text:span text:style-name="T60"><text:s/>② 체불사업주 명단 조회</text:span></text:p>
      <text:p text:style-name="P160_0"><text:span text:style-name="T68"><draw:frame draw:style-name="tableinfakeframe_gr31" svg:x="0cm" svg:y="0cm" draw:z-index="31" text:anchor-type="as-char"><draw:text-box><table:table table:style-name="Table26"><table:table-column table:style-name="Table26.A"/><table:table-row table:style-name="Table26.1"><table:table-cell table:style-name="Table26.A1" office:value-type="string"><text:p text:style-name="P405_0"><text:span text:style-name="T255"/></text:p></table:table-cell></table:table-row></table:table></draw:text-box></draw:frame></text:span></text:p>
      <text:p text:style-name="P160_0"><text:span text:style-name="T60"/></text:p>
      <text:p text:style-name="P356_0"><text:span text:style-name="T60"><text:s/><text:s text:c="1"/>③ 공개명단에서 검색하여 확인(최근 3년간)</text:span></text:p>
      <text:p text:style-name="P160_0"><text:span text:style-name="T60"><draw:frame draw:style-name="tableinfakeframe_gr32" svg:x="0cm" svg:y="0cm" draw:z-index="32" text:anchor-type="as-char"><draw:text-box><table:table table:style-name="Table27"><table:table-column table:style-name="Table27.A"/><table:table-row table:style-name="Table27.1"><table:table-cell table:style-name="Table27.A1" office:value-type="string"><text:p text:style-name="P405_0"><text:span text:style-name="T255"/></text:p></table:table-cell></table:table-row></table:table></draw:text-box></draw:frame></text:span></text:p>
      <text:p text:style-name="P166_0_b4"><text:span text:style-name="T241"><draw:frame draw:style-name="tableinfakeframe_gr33" svg:x="0cm" svg:y="0cm" draw:z-index="33" text:anchor-type="as-char"><draw:text-box><table:table table:style-name="Table28"><table:table-column table:style-name="Table28.A"/><table:table-column table:style-name="Table28.B"/><table:table-column table:style-name="Table28.C"/><table:table-row table:style-name="Table28.1"><table:table-cell table:style-name="Table28.A1" office:value-type="string"><text:p text:style-name="P465_0"><text:span text:style-name="T209">별첨</text:span></text:p></table:table-cell><table:table-cell table:style-name="Table28.B1" office:value-type="string"><text:p text:style-name="P290_0"><text:span text:style-name="T214"/></text:p></table:table-cell><table:table-cell table:style-name="Table28.C1" office:value-type="string"><text:p text:style-name="P466_0"><text:span text:style-name="T215"><text:s/>제출서류</text:span><text:span text:style-name="T216"/></text:p></table:table-cell></table:table-row></table:table></draw:text-box></draw:frame></text:span></text:p>
      <text:p text:style-name="P166_0"><text:span text:style-name="T241"/></text:p>
      <text:p text:style-name="P166_0"><text:span text:style-name="T241">【서식1. 개인/단체 공통】</text:span></text:p>
      <text:p text:style-name="P77_27"><text:span text:style-name="T127"/></text:p>
      <text:p text:style-name="P372_27"><text:span text:style-name="T128">부총리표창에 대한 동의서</text:span></text:p>
      <text:p text:style-name="P373_27"><text:span text:style-name="T131">(부총리표창 후보자용)</text:span></text:p>
      <text:p text:style-name="P374_27"><text:span text:style-name="T132"/></text:p>
      <text:p text:style-name="P375_1"><text:span text:style-name="T37">위 본인은 부총리표창 후보자로 추천되는 것에 대하여 동의하며, 다음 사항을</text:span><text:span text:style-name="T261"><text:s/>엄숙히 서약합니다.</text:span></text:p>
      <text:p text:style-name="P376_1"><text:span text:style-name="T262"><text:s/>1. </text:span><text:span text:style-name="T267">본인은 부총리표창업무지침의 추천제한 사유에 해당되지 않음을 충분히</text:span><text:span text:style-name="T262"><text:s/></text:span><text:span text:style-name="T264">확인하였으며, 향후 이에 해당되는 사실이 밝혀지는 경우 표창의 취소</text:span><text:span text:style-name="T265"><text:s/>등</text:span><text:span text:style-name="T262"><text:s/>부총리표창과 관련한 어떠한 불이익도 감수하겠습니다.</text:span></text:p>
      <text:p text:style-name="P377_1"><text:span text:style-name="T262"><text:s/>2. </text:span><text:span text:style-name="T359">과학기술정보통신부의 공적심사 등 법령절차에 따라 부총리표창 대상자로</text:span><text:span text:style-name="T262"><text:s/></text:span><text:span text:style-name="T266">결</text:span><text:span text:style-name="T264">정될 경우 이에 대하여 어떠한 이의도 제기하지 않고 따르겠습니다</text:span><text:span text:style-name="T267">.</text:span></text:p>
      <text:p text:style-name="P378_1"><text:span text:style-name="T268"/></text:p>
      <text:p text:style-name="P379_0"><text:span text:style-name="T261">2026 . <text:s text:c="2"/>. <text:s text:c="2"/>. </text:span></text:p>
      <text:p text:style-name="P380_0"><text:span text:style-name="T269"/></text:p>
      <text:p text:style-name="P379_0"><text:span text:style-name="T261">성명 <text:s text:c="16"/>(서명) </text:span></text:p>
      <text:p text:style-name="P379_0"><text:span text:style-name="T360"/></text:p>
      <text:p text:style-name="P381_25"><text:span text:style-name="T260"><draw:frame draw:style-name="tableinfakeframe_gr34" svg:x="0cm" svg:y="0cm" draw:z-index="44" text:anchor-type="as-char"><draw:text-box><table:table table:style-name="Table29"><table:table-column table:style-name="Table29.A"/><table:table-column table:style-name="Table29.B"/><table:table-column table:style-name="Table29.C"/><table:table-row table:style-name="Table29.1"><table:table-cell table:style-name="Table29.A1" office:value-type="string"><text:p text:style-name="P483_0"><text:span text:style-name="T352"/></text:p></table:table-cell><table:table-cell table:style-name="Table29.B1" office:value-type="string" table:number-rows-spanned="2"><text:p text:style-name="P484_0"><text:span text:style-name="T353">&lt; 개인정보 제공 동의 &gt;</text:span></text:p></table:table-cell><table:table-cell table:style-name="Table29.C1" office:value-type="string"><text:p text:style-name="P483_0"><text:span text:style-name="T352"/></text:p></table:table-cell></table:table-row><table:table-row table:style-name="Table29.2"><table:table-cell table:style-name="Table29.A2" office:value-type="string"><text:p text:style-name="P483_0"><text:span text:style-name="T352"/></text:p></table:table-cell><table:covered-table-cell/><table:table-cell table:style-name="Table29.C2" office:value-type="string"><text:p text:style-name="P483_0"><text:span text:style-name="T352"/></text:p></table:table-cell></table:table-row><table:table-row table:style-name="Table29.3"><table:table-cell table:style-name="Table29.A3" office:value-type="string" table:number-columns-spanned="3"><text:p text:style-name="P485_0"><text:span text:style-name="T354">개인정보보호법 제15조에 따라 개인정보 수집 및 이용에 따른 동의를 거부할 수 <text:s text:c="1"/>있습니다. 다만, </text:span><text:span text:style-name="T357">동의를 거부할 경우에는 부총리표창 추천이 제한</text:span><text:span text:style-name="T354">될 수 있습니다.</text:span></text:p><text:p text:style-name="P486_0"><text:span text:style-name="T354"><text:s/>1. </text:span><text:span text:style-name="T361">(개인정보의 수집･이용 목적) 부총리표창 후보자에 대한 </text:span><text:span text:style-name="T362">추천제한사유 해당여부 확인</text:span><text:span text:style-name="T361">,</text:span><text:span text:style-name="T354"><text:s/></text:span><text:span text:style-name="T363">표창 후보자 </text:span><text:span text:style-name="T364">공적심사</text:span><text:span text:style-name="T363">, 부총리표창 취소사유 해당여부 확인, 상훈수여증명서 발급</text:span></text:p><text:p text:style-name="P487_0"><text:span text:style-name="T354"><text:s/>2. </text:span><text:span text:style-name="T365">(수집하려는 개인정보의 항목) 성명, 생년월일, 주소, 직업, 소속, 직위 및 직급</text:span><text:span text:style-name="T366">(계급),</text:span><text:span text:style-name="T356"><text:s/>공적내용, 공적요지, 주요경력, 군번(군인의 경우), 국적(외국인의 경우)</text:span></text:p><text:p text:style-name="P487_0"><text:span text:style-name="T354"><text:s/>3. </text:span><text:span text:style-name="T355">(개인정보의 처리 및 보유 기간) </text:span><text:span text:style-name="T367">표창기록부는 영구</text:span><text:span text:style-name="T355">, </text:span><text:span text:style-name="T367">표창추천서 및 상훈 민원</text:span><text:span text:style-name="T357">신청서는 5년간 처리 및 보유</text:span><text:span text:style-name="T354"><text:s/></text:span></text:p><text:p text:style-name="P488_0"><text:span text:style-name="T358">&lt; □ 개인정보 제공에 동의합니다. / □ 개인정보 제공에 동의하지 않습니다. &gt;</text:span></text:p></table:table-cell><table:covered-table-cell/><table:covered-table-cell/></table:table-row></table:table></draw:text-box></draw:frame></text:span></text:p>
      <text:p text:style-name="P381_25_b4"><text:span text:style-name="T260"><draw:frame draw:style-name="tableinfakeframe_gr35" svg:x="0cm" svg:y="0cm" draw:z-index="34" text:anchor-type="as-char"><draw:text-box><table:table table:style-name="Table30"><table:table-column table:style-name="Table30.A"/><table:table-column table:style-name="Table30.B"/><table:table-column table:style-name="Table30.C"/><table:table-column table:style-name="Table30.D"/><table:table-column table:style-name="Table30.E"/><table:table-column table:style-name="Table30.F"/><table:table-column table:style-name="Table30.G"/><table:table-column table:style-name="Table30.H"/><table:table-column table:style-name="Table30.I"/><table:table-row table:style-name="Table30.1"><table:table-cell table:style-name="Table30.A1" office:value-type="string" table:number-columns-spanned="5"><text:p text:style-name="P35_0"><text:span text:style-name="T241">【서식2. 개인용】</text:span></text:p></table:table-cell><table:covered-table-cell/><table:covered-table-cell/><table:covered-table-cell/><table:covered-table-cell/><table:table-cell table:style-name="Table30.F1" office:value-type="string" table:number-columns-spanned="4"><text:p text:style-name="P489_0"><text:span text:style-name="T273">(앞쪽)</text:span></text:p></table:table-cell><table:covered-table-cell/><table:covered-table-cell/><table:covered-table-cell/></table:table-row><table:table-row table:style-name="Table30.2"><table:table-cell table:style-name="Table30.A2" office:value-type="string" table:number-columns-spanned="9"><text:p text:style-name="P490_0"><text:span text:style-name="T274">공 적 조 서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30.3"><table:table-cell table:style-name="Table30.A3" office:value-type="string"><text:p text:style-name="P491_0"><text:span text:style-name="T275">성 <text:s text:c="4"/>명</text:span></text:p></table:table-cell><table:table-cell table:style-name="Table30.B3" office:value-type="string" table:number-columns-spanned="8"><text:p text:style-name="P491_0"><text:span text:style-name="T275">( 한자 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0.4"><table:table-cell table:style-name="Table30.A4" office:value-type="string" table:number-rows-spanned="2"><text:p text:style-name="P490_0"><text:span text:style-name="T276">생년월일</text:span></text:p></table:table-cell><table:table-cell table:style-name="Table30.B4" office:value-type="string" table:number-columns-spanned="3" table:number-rows-spanned="2"><text:p text:style-name="P227_0"><text:span text:style-name="T275"/></text:p></table:table-cell><table:covered-table-cell/><table:covered-table-cell/><table:table-cell table:style-name="Table30.E4" office:value-type="string" table:number-columns-spanned="3"><text:p text:style-name="P492_0"><text:span text:style-name="T275">군 <text:s text:c="3"/>번</text:span></text:p><text:p text:style-name="P490_0"><text:span text:style-name="T275">(군인의 경우)</text:span></text:p></table:table-cell><table:covered-table-cell/><table:covered-table-cell/><table:table-cell table:style-name="Table30.H4" office:value-type="string" table:number-columns-spanned="2"><text:p text:style-name="P227_0"><text:span text:style-name="T275"/></text:p></table:table-cell><table:covered-table-cell/></table:table-row><table:table-row table:style-name="Table30.5"><table:covered-table-cell/><table:covered-table-cell/><table:covered-table-cell/><table:covered-table-cell/><table:table-cell table:style-name="Table30.E5" office:value-type="string" table:number-columns-spanned="3"><text:p text:style-name="P492_0"><text:span text:style-name="T275">국 <text:s text:c="3"/>적</text:span></text:p><text:p text:style-name="P492_0"><text:span text:style-name="T277">(외국인의 경우)</text:span></text:p></table:table-cell><table:covered-table-cell/><table:covered-table-cell/><table:table-cell table:style-name="Table30.H5" office:value-type="string" table:number-columns-spanned="2"><text:p text:style-name="P227_0"><text:span text:style-name="T275"/></text:p></table:table-cell><table:covered-table-cell/></table:table-row><table:table-row table:style-name="Table30.6"><table:table-cell table:style-name="Table30.A6" office:value-type="string"><text:p text:style-name="P493_0"><text:span text:style-name="T275">주 <text:s text:c="4"/>소</text:span></text:p><text:p text:style-name="P490_0"><text:span text:style-name="T275">(주민등록지)</text:span></text:p></table:table-cell><table:table-cell table:style-name="Table30.B6" office:value-type="string" table:number-columns-spanned="8"><text:p text:style-name="P227_0"><text:span text:style-name="T275"/></text:p></table:table-cell><table:covered-table-cell/><table:covered-table-cell/><table:covered-table-cell/><table:covered-table-cell/><table:covered-table-cell/><table:covered-table-cell/><table:covered-table-cell/></table:table-row><table:table-row table:style-name="Table30.7"><table:table-cell table:style-name="Table30.A7" office:value-type="string"><text:p text:style-name="P490_0"><text:span text:style-name="T275">직 <text:s text:c="4"/>업</text:span></text:p></table:table-cell><table:table-cell table:style-name="Table30.B7" office:value-type="string" table:number-columns-spanned="3"><text:p text:style-name="P227_0"><text:span text:style-name="T275"/></text:p></table:table-cell><table:covered-table-cell/><table:covered-table-cell/><table:table-cell table:style-name="Table30.E7" office:value-type="string" table:number-columns-spanned="3"><text:p text:style-name="P490_0"><text:span text:style-name="T275">소 <text:s text:c="4"/>속</text:span></text:p></table:table-cell><table:covered-table-cell/><table:covered-table-cell/><table:table-cell table:style-name="Table30.H7" office:value-type="string" table:number-columns-spanned="2"><text:p text:style-name="P227_0"><text:span text:style-name="T275"/></text:p></table:table-cell><table:covered-table-cell/></table:table-row><table:table-row table:style-name="Table30.8"><table:table-cell table:style-name="Table30.A8" office:value-type="string"><text:p text:style-name="P490_0"><text:span text:style-name="T275">직 <text:s text:c="4"/>위</text:span></text:p></table:table-cell><table:table-cell table:style-name="Table30.B8" office:value-type="string"><text:p text:style-name="P227_0"><text:span text:style-name="T275"/></text:p></table:table-cell><table:table-cell table:style-name="Table30.C8" office:value-type="string" table:number-columns-spanned="2"><text:p text:style-name="P490_0"><text:span text:style-name="T276">직 <text:s text:c="3"/>급</text:span></text:p></table:table-cell><table:covered-table-cell/><table:table-cell table:style-name="Table30.E8" office:value-type="string" table:number-columns-spanned="3"><text:p text:style-name="P227_0"><text:span text:style-name="T276"/></text:p></table:table-cell><table:covered-table-cell/><table:covered-table-cell/><table:table-cell table:style-name="Table30.H8" office:value-type="string"><text:p text:style-name="P494_0"><text:span text:style-name="T276">대외직명</text:span></text:p></table:table-cell><table:table-cell table:style-name="Table30.I8" office:value-type="string"><text:p text:style-name="P227_0"><text:span text:style-name="T278"/></text:p></table:table-cell></table:table-row><table:table-row table:style-name="Table30.9"><table:table-cell table:style-name="Table30.A9" office:value-type="string"><text:p text:style-name="P490_0"><text:span text:style-name="T275">추천 훈격</text:span></text:p></table:table-cell><table:table-cell table:style-name="Table30.B9" office:value-type="string" table:number-columns-spanned="3"><text:p text:style-name="P271_0"><text:span text:style-name="T275"/></text:p></table:table-cell><table:covered-table-cell/><table:covered-table-cell/><table:table-cell table:style-name="Table30.E9" office:value-type="string" table:number-columns-spanned="3"><text:p text:style-name="P490_0"><text:span text:style-name="T275">추천 순위</text:span></text:p></table:table-cell><table:covered-table-cell/><table:covered-table-cell/><table:table-cell table:style-name="Table30.H9" office:value-type="string" table:number-columns-spanned="2"><text:p text:style-name="P227_0"><text:span text:style-name="T275"/></text:p></table:table-cell><table:covered-table-cell/></table:table-row><table:table-row table:style-name="Table30.10"><table:table-cell table:style-name="Table30.A10" office:value-type="string"><text:p text:style-name="P490_0"><text:span text:style-name="T275">공적 분야</text:span></text:p></table:table-cell><table:table-cell table:style-name="Table30.B10" office:value-type="string" table:number-columns-spanned="3"><text:p text:style-name="P227_0"><text:span text:style-name="T275"/></text:p></table:table-cell><table:covered-table-cell/><table:covered-table-cell/><table:table-cell table:style-name="Table30.E10" office:value-type="string" table:number-columns-spanned="3"><text:p text:style-name="P490_0"><text:span text:style-name="T275">공적 기간</text:span></text:p></table:table-cell><table:covered-table-cell/><table:covered-table-cell/><table:table-cell table:style-name="Table30.H10" office:value-type="string" table:number-columns-spanned="2"><text:p text:style-name="P227_0"><text:span text:style-name="T275"/></text:p></table:table-cell><table:covered-table-cell/></table:table-row><table:table-row table:style-name="Table30.11"><table:table-cell table:style-name="Table30.A11" office:value-type="string" table:number-columns-spanned="9"><text:p text:style-name="P341_0"><text:span text:style-name="T275">공적요지(70자 이내)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30.12"><table:table-cell table:style-name="Table30.A12" office:value-type="string" table:number-columns-spanned="9"><text:p text:style-name="P405_0"><text:span text:style-name="T279">※ 60~70자 작성</text:span></text:p><text:p text:style-name="P405_0"><text:span text:style-name="T279">※ 실적 위주로 구체적으로 작성, 수식어는 지양</text:span></text:p><text:p text:style-name="P405_0"><text:span text:style-name="T279">※ ~~에 기여함 으로 문장을 끝낼 것</text:span></text:p><text:p text:style-name="P405_0"><text:span text:style-name="T279">※ 조사자 : 담당자 또는 담당과장(공무원) / 담당자 또는 부서의 장(일반국민)</text:span></text:p><text:p text:style-name="P405_0"><text:span text:style-name="T279">※ </text:span><text:span text:style-name="T280">추천관 : </text:span><text:span text:style-name="T281">실·국장·소속기관장 이상(공무원) / 임원급 책임자 또는 단체의 장(</text:span><text:span text:style-name="T282">일반국민</text:span><text:span text:style-name="T281">)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30.13"><table:table-cell table:style-name="Table30.A13" office:value-type="string" table:number-columns-spanned="9"><text:p text:style-name="P490_0"><text:span text:style-name="T275">조 <text:s text:c="1"/>사 <text:s text:c="1"/>자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30.14"><table:table-cell table:style-name="Table30.A14" office:value-type="string"><text:p text:style-name="P490_0"><text:span text:style-name="T275">소 <text:s text:c="4"/>속</text:span></text:p></table:table-cell><table:table-cell table:style-name="Table30.B14" office:value-type="string" table:number-columns-spanned="2"><text:p text:style-name="P227_0"><text:span text:style-name="T275"/></text:p></table:table-cell><table:covered-table-cell/><table:table-cell table:style-name="Table30.D14" office:value-type="string" table:number-columns-spanned="3"><text:p text:style-name="P490_0"><text:span text:style-name="T275">직 <text:s text:c="4"/>위</text:span></text:p></table:table-cell><table:covered-table-cell/><table:covered-table-cell/><table:table-cell table:style-name="Table30.G14" office:value-type="string" table:number-columns-spanned="3"><text:p text:style-name="P227_0"><text:span text:style-name="T275"/></text:p></table:table-cell><table:covered-table-cell/><table:covered-table-cell/></table:table-row><table:table-row table:style-name="Table30.15"><table:table-cell table:style-name="Table30.A15" office:value-type="string"><text:p text:style-name="P490_0"><text:span text:style-name="T275">직급 또는 계급</text:span></text:p></table:table-cell><table:table-cell table:style-name="Table30.B15" office:value-type="string" table:number-columns-spanned="2"><text:p text:style-name="P2_0"><text:span text:style-name="T275"><text:s/></text:span></text:p></table:table-cell><table:covered-table-cell/><table:table-cell table:style-name="Table30.D15" office:value-type="string" table:number-columns-spanned="3"><text:p text:style-name="P490_0"><text:span text:style-name="T275">성 <text:s text:c="4"/>명</text:span></text:p></table:table-cell><table:covered-table-cell/><table:covered-table-cell/><table:table-cell table:style-name="Table30.G15" office:value-type="string" table:number-columns-spanned="3"><text:p text:style-name="P495_0"><text:span text:style-name="T275"><text:s/>(인)</text:span></text:p></table:table-cell><table:covered-table-cell/><table:covered-table-cell/></table:table-row><table:table-row table:style-name="Table30.16"><table:table-cell table:style-name="Table30.A16" office:value-type="string" table:number-columns-spanned="9"><text:p text:style-name="P496_0"><text:span text:style-name="T275"><text:s/><text:s text:c="6"/>위의 기록이 틀림없음을 확인합니다.</text:span></text:p><text:p text:style-name="P497_0"><text:span text:style-name="T275">2026년 <text:s text:c="3"/>월 <text:s text:c="3"/>일</text:span></text:p><text:p text:style-name="P498_0"><text:span text:style-name="T275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30.17"><table:table-cell table:style-name="Table30.A17" office:value-type="string" table:number-columns-spanned="9"><text:p text:style-name="P235_0"><text:span text:style-name="T283"/></text:p></table:table-cell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381_25_b4"><text:span text:style-name="T260"><draw:frame draw:style-name="tableinfakeframe_gr36" svg:x="0cm" svg:y="0cm" draw:z-index="35" text:anchor-type="as-char"><draw:text-box><table:table table:style-name="Table31"><table:table-column table:style-name="Table31.A"/><table:table-column table:style-name="Table31.B"/><table:table-row table:style-name="Table31.1"><table:table-cell table:style-name="Table31.A1" office:value-type="string" table:number-columns-spanned="2"><text:p text:style-name="P499_0"><text:span text:style-name="T273"><text:s/><text:s text:c="43"/></text:span><text:span text:style-name="T257">(뒤쪽)</text:span></text:p><text:p text:style-name="P499_0"><text:span text:style-name="T273"/></text:p></table:table-cell><table:covered-table-cell/></table:table-row><table:table-row table:style-name="Table31.2"><table:table-cell table:style-name="Table31.A2" office:value-type="string" table:number-columns-spanned="2"><text:p text:style-name="P490_0"><text:span text:style-name="T275">주요 경력</text:span></text:p></table:table-cell><table:covered-table-cell/></table:table-row><table:table-row table:style-name="Table31.3"><table:table-cell table:style-name="Table31.A3" office:value-type="string"><text:p text:style-name="P490_0"><text:span text:style-name="T275">연 월 일</text:span></text:p></table:table-cell><table:table-cell table:style-name="Table31.B3" office:value-type="string"><text:p text:style-name="P490_0"><text:span text:style-name="T275">이력사항</text:span></text:p></table:table-cell></table:table-row><table:table-row table:style-name="Table31.4"><table:table-cell table:style-name="Table31.A4" office:value-type="string"><text:p text:style-name="P41_0"><text:span text:style-name="T275">. <text:s text:c="1"/>. <text:s text:c="1"/>. ~ <text:s text:c="1"/>. <text:s text:c="1"/>. <text:s text:c="1"/>.</text:span></text:p></table:table-cell><table:table-cell table:style-name="Table31.B4" office:value-type="string"><text:p text:style-name="P41_0"><text:span text:style-name="T275"/></text:p></table:table-cell></table:table-row><table:table-row table:style-name="Table31.5"><table:table-cell table:style-name="Table31.A5" office:value-type="string"><text:p text:style-name="P41_0"><text:span text:style-name="T275">. <text:s text:c="1"/>. <text:s text:c="1"/>. ~ <text:s text:c="1"/>. <text:s text:c="1"/>. <text:s text:c="1"/>.</text:span></text:p></table:table-cell><table:table-cell table:style-name="Table31.B5" office:value-type="string"><text:p text:style-name="P41_0"><text:span text:style-name="T275"/></text:p></table:table-cell></table:table-row><table:table-row table:style-name="Table31.6"><table:table-cell table:style-name="Table31.A6" office:value-type="string" table:number-columns-spanned="2"><text:p text:style-name="P490_0"><text:span text:style-name="T275">과거 포상기록(훈장ㆍ포장ㆍ표창별로 기록)</text:span></text:p></table:table-cell><table:covered-table-cell/></table:table-row><table:table-row table:style-name="Table31.7"><table:table-cell table:style-name="Table31.A7" office:value-type="string"><text:p text:style-name="P490_0"><text:span text:style-name="T275">수여일자(년 월 일)</text:span></text:p></table:table-cell><table:table-cell table:style-name="Table31.B7" office:value-type="string"><text:p text:style-name="P490_0"><text:span text:style-name="T275">포상종류</text:span></text:p></table:table-cell></table:table-row><table:table-row table:style-name="Table31.8"><table:table-cell table:style-name="Table31.A8" office:value-type="string"><text:p text:style-name="P41_0"><text:span text:style-name="T275"><text:s/><text:s text:c="1"/>. <text:s text:c="1"/>. <text:s text:c="1"/>.</text:span></text:p></table:table-cell><table:table-cell table:style-name="Table31.B8" office:value-type="string"><text:p text:style-name="P41_0"><text:span text:style-name="T275"/></text:p></table:table-cell></table:table-row><table:table-row table:style-name="Table31.9"><table:table-cell table:style-name="Table31.A9" office:value-type="string"><text:p text:style-name="P41_0"><text:span text:style-name="T275"><text:s/><text:s text:c="1"/>. <text:s text:c="1"/>. <text:s text:c="1"/>.</text:span></text:p></table:table-cell><table:table-cell table:style-name="Table31.B9" office:value-type="string"><text:p text:style-name="P41_0"><text:span text:style-name="T275"/></text:p></table:table-cell></table:table-row><table:table-row table:style-name="Table31.10"><table:table-cell table:style-name="Table31.A10" office:value-type="string" table:number-columns-spanned="2"><text:p text:style-name="P490_0"><text:span text:style-name="T275">공 적 내 용</text:span></text:p></table:table-cell><table:covered-table-cell/></table:table-row><table:table-row table:style-name="Table31.11"><table:table-cell table:style-name="Table31.A11" office:value-type="string" table:number-columns-spanned="2"><text:p text:style-name="P41_0"><text:span text:style-name="T258"/></text:p></table:table-cell><table:covered-table-cell/></table:table-row></table:table></draw:text-box></draw:frame></text:span></text:p>
      <table:table table:style-name="Table32">
        <table:table-column table:style-name="Table32.A"/>
        <table:table-row table:style-name="Table32.1">
          <table:table-cell table:style-name="Table32.A1" office:value-type="string">
            <text:p text:style-name="P490_0"><text:span text:style-name="T275">공 적 내 용</text:span></text:p>
          </table:table-cell>
        </table:table-row>
        <table:table-row table:style-name="Table32.2">
          <table:table-cell table:style-name="Table32.A2" office:value-type="string">
            <text:p text:style-name="P41_0"><text:span text:style-name="T258"/></text:p>
          </table:table-cell>
        </table:table-row>
      </table:table>
      <text:p text:style-name="P35_0_b4"><text:span text:style-name="T241">【서식3. 개인(공무원)용】</text:span></text:p>
      <text:p text:style-name="P382_0"><text:span text:style-name="T284"><draw:frame draw:style-name="tableinfakeframe_gr37" svg:x="0cm" svg:y="0cm" draw:z-index="45" text:anchor-type="as-char"><draw:text-box><table:table table:style-name="Table33"><table:table-column table:style-name="Table33.A"/><table:table-row table:style-name="Table33.1"><table:table-cell table:style-name="Table33.A1" office:value-type="string"><text:p text:style-name="P97_0"><text:span text:style-name="T285">공무원인사기록요약서</text:span></text:p></table:table-cell></table:table-row></table:table></draw:text-box></draw:frame></text:span></text:p>
      <text:p text:style-name="P239_0"><text:span text:style-name="T60"><draw:frame draw:style-name="tableinfakeframe_gr38" svg:x="0cm" svg:y="0cm" draw:z-index="46" text:anchor-type="as-char"><draw:text-box><table:table table:style-name="Table34"><table:table-column table:style-name="Table34.A"/><table:table-column table:style-name="Table34.B"/><table:table-column table:style-name="Table34.C"/><table:table-column table:style-name="Table34.D"/><table:table-column table:style-name="Table34.E"/><table:table-column table:style-name="Table34.F"/><table:table-column table:style-name="Table34.G"/><table:table-column table:style-name="Table34.H"/><table:table-row table:style-name="Table34.1"><table:table-cell table:style-name="Table34.A1" office:value-type="string"><text:p text:style-name="P500_0"><text:span text:style-name="T286">1)소속기관</text:span></text:p></table:table-cell><table:table-cell table:style-name="Table34.B1" office:value-type="string" table:number-columns-spanned="2"><text:p text:style-name="P236_0"><text:span text:style-name="T286"/></text:p></table:table-cell><table:covered-table-cell/><table:table-cell table:style-name="Table34.D1" office:value-type="string"><text:p text:style-name="P500_0"><text:span text:style-name="T286">2)직 <text:s text:c="2"/>위</text:span><text:span text:style-name="T283"/></text:p></table:table-cell><table:table-cell table:style-name="Table34.E1" office:value-type="string"><text:p text:style-name="P230_0"><text:span text:style-name="T286"/></text:p></table:table-cell><table:table-cell table:style-name="Table34.F1" office:value-type="string"><text:p text:style-name="P500_0"><text:span text:style-name="T286">3)직급</text:span></text:p></table:table-cell><table:table-cell table:style-name="Table34.G1" office:value-type="string" table:number-columns-spanned="2"><text:p text:style-name="P236_0"><text:span text:style-name="T286"/></text:p></table:table-cell><table:covered-table-cell/></table:table-row><table:table-row table:style-name="Table34.2"><table:table-cell table:style-name="Table34.A2" office:value-type="string" table:number-rows-spanned="2"><text:p text:style-name="P500_0"><text:span text:style-name="T286">4)성 <text:s text:c="3"/>명</text:span></text:p></table:table-cell><table:table-cell table:style-name="Table34.B2" office:value-type="string"><text:p text:style-name="P500_0"><text:span text:style-name="T286">한글</text:span></text:p></table:table-cell><table:table-cell table:style-name="Table34.C2" office:value-type="string"><text:p text:style-name="P230_0"><text:span text:style-name="T286"/></text:p></table:table-cell><table:table-cell table:style-name="Table34.D2" office:value-type="string"><text:p text:style-name="P500_0"><text:span text:style-name="T287">5)생년월일</text:span></text:p></table:table-cell><table:table-cell table:style-name="Table34.E2" office:value-type="string" table:number-columns-spanned="3"><text:p text:style-name="P230_0"><text:span text:style-name="T286"/></text:p></table:table-cell><table:covered-table-cell/><table:covered-table-cell/><table:table-cell table:style-name="Table34.H2" office:value-type="string"><text:p text:style-name="P500_0"><text:span text:style-name="T286">(만 <text:s text:c="2"/>세)</text:span></text:p></table:table-cell></table:table-row><table:table-row table:style-name="Table34.3"><table:covered-table-cell/><table:table-cell table:style-name="Table34.B3" office:value-type="string"><text:p text:style-name="P500_0"><text:span text:style-name="T286">한자</text:span></text:p></table:table-cell><table:table-cell table:style-name="Table34.C3" office:value-type="string"><text:p text:style-name="P230_0"><text:span text:style-name="T286"/></text:p></table:table-cell><table:table-cell table:style-name="Table34.D3" office:value-type="string"><text:p text:style-name="P500_0"><text:span text:style-name="T286">6)군 <text:s text:c="2"/>번(군인)</text:span></text:p></table:table-cell><table:table-cell table:style-name="Table34.E3" office:value-type="string" table:number-columns-spanned="4"><text:p text:style-name="P230_0"><text:span text:style-name="T286"/></text:p></table:table-cell><table:covered-table-cell/><table:covered-table-cell/><table:covered-table-cell/></table:table-row><table:table-row table:style-name="Table34.4"><table:table-cell table:style-name="Table34.A4" office:value-type="string"><text:p text:style-name="P500_0"><text:span text:style-name="T286">7)구 <text:s text:c="3"/>분</text:span></text:p></table:table-cell><table:table-cell table:style-name="Table34.B4" office:value-type="string" table:number-columns-spanned="7"><text:p text:style-name="P501_0"><text:span text:style-name="T288"><text:s/>☑ 재직자 <text:s text:c="2"/>□ 정년퇴직 <text:s text:c="1"/>□ 명예퇴직 <text:s text:c="1"/>□ 의원퇴직 <text:s text:c="1"/>□ 기타</text:span><text:span text:style-name="T283"/></text:p></table:table-cell><table:covered-table-cell/><table:covered-table-cell/><table:covered-table-cell/><table:covered-table-cell/><table:covered-table-cell/><table:covered-table-cell/></table:table-row></table:table></draw:text-box></draw:frame></text:span><text:span text:style-name="T107"/></text:p>
      <text:p text:style-name="P239_0"><text:span text:style-name="T60"><draw:frame draw:style-name="tableinfakeframe_gr39" svg:x="0cm" svg:y="0cm" draw:z-index="47" text:anchor-type="as-char"><draw:text-box><table:table table:style-name="Table35"><table:table-column table:style-name="Table35.A"/><table:table-column table:style-name="Table35.B"/><table:table-column table:style-name="Table35.C"/><table:table-column table:style-name="Table35.D"/><table:table-column table:style-name="Table35.E"/><table:table-row table:style-name="Table35.1"><table:table-cell table:style-name="Table35.A1" office:value-type="string"><text:p text:style-name="P500_0"><text:span text:style-name="T286">근무경력</text:span></text:p></table:table-cell><table:table-cell table:style-name="Table35.B1" office:value-type="string" table:number-columns-spanned="2"><text:p text:style-name="P500_0"><text:span text:style-name="T286">재 <text:s text:c="1"/>직 <text:s text:c="1"/>기 <text:s text:c="1"/>간</text:span><text:span text:style-name="T283"/></text:p></table:table-cell><table:covered-table-cell/><table:table-cell table:style-name="Table35.D1" office:value-type="string"><text:p text:style-name="P502_0"><text:span text:style-name="T286"><text:s/>12)공무원</text:span><text:span text:style-name="T283"/></text:p></table:table-cell><table:table-cell table:style-name="Table35.E1" office:value-type="string"><text:p text:style-name="P503_0"><text:span text:style-name="T286"><text:s/>~ <text:s text:c="4"/>( <text:s text:c="1"/>년 <text:s text:c="1"/>월 <text:s text:c="1"/>일)</text:span></text:p></table:table-cell></table:table-row><table:table-row table:style-name="Table35.2"><table:table-cell table:style-name="Table35.A2" office:value-type="string"><text:p text:style-name="P502_0"><text:span text:style-name="T286"><text:s/>8)학교법인</text:span><text:span text:style-name="T283"/></text:p></table:table-cell><table:table-cell table:style-name="Table35.B2" office:value-type="string" table:number-columns-spanned="2"><text:p text:style-name="P500_0"><text:span text:style-name="T286"><text:s/><text:s text:c="7"/>~ <text:s text:c="4"/>( <text:s text:c="1"/>년 <text:s text:c="1"/>월 <text:s text:c="1"/>일)</text:span></text:p></table:table-cell><table:covered-table-cell/><table:table-cell table:style-name="Table35.D2" office:value-type="string"><text:p text:style-name="P502_0"><text:span text:style-name="T286"><text:s/>13)교 <text:s text:c="1"/>원</text:span></text:p></table:table-cell><table:table-cell table:style-name="Table35.E2" office:value-type="string"><text:p text:style-name="P500_0"><text:span text:style-name="T286"><text:s/><text:s text:c="7"/>~ <text:s text:c="4"/>( <text:s text:c="1"/>년 <text:s text:c="1"/>월 <text:s text:c="1"/>일)</text:span></text:p></table:table-cell></table:table-row><table:table-row table:style-name="Table35.3"><table:table-cell table:style-name="Table35.A3" office:value-type="string"><text:p text:style-name="P502_0"><text:span text:style-name="T286"><text:s/>9)사립학교</text:span><text:span text:style-name="T283"/></text:p></table:table-cell><table:table-cell table:style-name="Table35.B3" office:value-type="string" table:number-columns-spanned="2"><text:p text:style-name="P500_0"><text:span text:style-name="T286"><text:s/><text:s text:c="7"/>~ <text:s text:c="4"/>( <text:s text:c="1"/>년 <text:s text:c="1"/>월 <text:s text:c="1"/>일)</text:span></text:p></table:table-cell><table:covered-table-cell/><table:table-cell table:style-name="Table35.D3" office:value-type="string"><text:p text:style-name="P238_0"><text:span text:style-name="T286"><text:s/>14)</text:span></text:p></table:table-cell><table:table-cell table:style-name="Table35.E3" office:value-type="string"><text:p text:style-name="P500_0"><text:span text:style-name="T286"><text:s/><text:s text:c="7"/>~ <text:s text:c="4"/>( <text:s text:c="1"/>년 <text:s text:c="1"/>월 <text:s text:c="1"/>일)</text:span></text:p></table:table-cell></table:table-row><table:table-row table:style-name="Table35.4"><table:table-cell table:style-name="Table35.A4" office:value-type="string"><text:p text:style-name="P502_0"><text:span text:style-name="T286"><text:s/>10)산하단체</text:span><text:span text:style-name="T283"/></text:p></table:table-cell><table:table-cell table:style-name="Table35.B4" office:value-type="string" table:number-columns-spanned="2"><text:p text:style-name="P500_0"><text:span text:style-name="T286"><text:s/><text:s text:c="7"/>~ <text:s text:c="4"/>( <text:s text:c="1"/>년 <text:s text:c="1"/>월 <text:s text:c="1"/>일)</text:span></text:p></table:table-cell><table:covered-table-cell/><table:table-cell table:style-name="Table35.D4" office:value-type="string"><text:p text:style-name="P238_0"><text:span text:style-name="T286"><text:s/>15)</text:span></text:p></table:table-cell><table:table-cell table:style-name="Table35.E4" office:value-type="string"><text:p text:style-name="P500_0"><text:span text:style-name="T286"><text:s/><text:s text:c="7"/>~ <text:s text:c="4"/>( <text:s text:c="1"/>년 <text:s text:c="1"/>월 <text:s text:c="1"/>일)</text:span></text:p></table:table-cell></table:table-row><table:table-row table:style-name="Table35.5"><table:table-cell table:style-name="Table35.A5" office:value-type="string"><text:p text:style-name="P502_0"><text:span text:style-name="T286"><text:s/>11)공익법인</text:span><text:span text:style-name="T283"/></text:p></table:table-cell><table:table-cell table:style-name="Table35.B5" office:value-type="string" table:number-columns-spanned="2"><text:p text:style-name="P500_0"><text:span text:style-name="T286"><text:s/><text:s text:c="7"/>~ <text:s text:c="4"/>( <text:s text:c="1"/>년 <text:s text:c="1"/>월 <text:s text:c="1"/>일)</text:span></text:p></table:table-cell><table:covered-table-cell/><table:table-cell table:style-name="Table35.D5" office:value-type="string"><text:p text:style-name="P238_0"><text:span text:style-name="T289"><text:s/>16)</text:span><text:span text:style-name="T283"/></text:p></table:table-cell><table:table-cell table:style-name="Table35.E5" office:value-type="string"><text:p text:style-name="P500_0"><text:span text:style-name="T286"><text:s/><text:s text:c="7"/>~ <text:s text:c="4"/>( <text:s text:c="1"/>년 <text:s text:c="1"/>월 <text:s text:c="1"/>일)</text:span></text:p></table:table-cell></table:table-row><table:table-row table:style-name="Table35.6"><table:table-cell table:style-name="Table35.A6" office:value-type="string" table:number-columns-spanned="2"><text:p text:style-name="P504_0"><text:span text:style-name="T286">합 <text:s text:c="4"/>계 ㉮</text:span></text:p></table:table-cell><table:covered-table-cell/><table:table-cell table:style-name="Table35.C6" office:value-type="string" table:number-columns-spanned="3"><text:p text:style-name="P500_0"><text:span text:style-name="T286">년 <text:s text:c="2"/>월 <text:s text:c="2"/>일</text:span></text:p></table:table-cell><table:covered-table-cell/><table:covered-table-cell/></table:table-row></table:table></draw:text-box></draw:frame></text:span><text:span text:style-name="T107"/></text:p>
      <text:p text:style-name="P239_0"><text:span text:style-name="T60"><draw:frame draw:style-name="tableinfakeframe_gr40" svg:x="0cm" svg:y="0cm" draw:z-index="48" text:anchor-type="as-char"><draw:text-box><table:table table:style-name="Table36"><table:table-column table:style-name="Table36.A"/><table:table-column table:style-name="Table36.B"/><table:table-column table:style-name="Table36.C"/><table:table-row table:style-name="Table36.1"><table:table-cell table:style-name="Table36.A1" office:value-type="string"><text:p text:style-name="P500_0"><text:span text:style-name="T288">17)제 외 기 간</text:span><text:span text:style-name="T283"/></text:p></table:table-cell><table:table-cell table:style-name="Table36.B1" office:value-type="string"><text:p text:style-name="P500_0"><text:span text:style-name="T288">휴직 : <text:s text:c="3"/>~ <text:s text:c="3"/>( 년 <text:s text:c="1"/>윌 <text:s text:c="1"/>일)</text:span><text:span text:style-name="T283"/></text:p></table:table-cell><table:table-cell table:style-name="Table36.C1" office:value-type="string"><text:p text:style-name="P500_0"><text:span text:style-name="T288">직위해제 : <text:s text:c="3"/>~ <text:s text:c="2"/>(년 <text:s text:c="1"/>월 <text:s text:c="1"/>일)</text:span><text:span text:style-name="T283"/></text:p></table:table-cell></table:table-row><table:table-row table:style-name="Table36.2"><table:table-cell table:style-name="Table36.A2" office:value-type="string"><text:p text:style-name="P504_0"><text:span text:style-name="T288"><text:s/><text:s text:c="2"/>합 <text:s text:c="4"/>계 ㉯</text:span><text:span text:style-name="T283"/></text:p></table:table-cell><table:table-cell table:style-name="Table36.B2" office:value-type="string" table:number-columns-spanned="2"><text:p text:style-name="P500_0"><text:span text:style-name="T288"><text:s/><text:s text:c="2"/>년 <text:s text:c="4"/>월 <text:s text:c="4"/>일</text:span><text:span text:style-name="T283"/></text:p></table:table-cell><table:covered-table-cell/></table:table-row></table:table></draw:text-box></draw:frame></text:span><text:span text:style-name="T107"/></text:p>
      <text:p text:style-name="P239_0"><text:span text:style-name="T60"><draw:frame draw:style-name="tableinfakeframe_gr41" svg:x="0cm" svg:y="0cm" draw:z-index="49" text:anchor-type="as-char"><draw:text-box><table:table table:style-name="Table37"><table:table-column table:style-name="Table37.A"/><table:table-column table:style-name="Table37.B"/><table:table-row table:style-name="Table37.1"><table:table-cell table:style-name="Table37.A1" office:value-type="string"><text:p text:style-name="P504_0"><text:span text:style-name="T286">18)실재직기간(㉮-㉯)</text:span></text:p></table:table-cell><table:table-cell table:style-name="Table37.B1" office:value-type="string"><text:p text:style-name="P500_0"><text:span text:style-name="T286">년 <text:s text:c="1"/>월 <text:s text:c="2"/>일</text:span></text:p></table:table-cell></table:table-row></table:table></draw:text-box></draw:frame></text:span><text:span text:style-name="T107"/></text:p>
      <text:p text:style-name="P239_0"><text:span text:style-name="T60"><draw:frame draw:style-name="tableinfakeframe_gr42" svg:x="0cm" svg:y="0cm" draw:z-index="50" text:anchor-type="as-char"><draw:text-box><table:table table:style-name="Table38"><table:table-column table:style-name="Table38.A"/><table:table-column table:style-name="Table38.B"/><table:table-column table:style-name="Table38.C"/><table:table-column table:style-name="Table38.D"/><table:table-column table:style-name="Table38.E"/><table:table-column table:style-name="Table38.F"/><table:table-column table:style-name="Table38.G"/><table:table-column table:style-name="Table38.H"/><table:table-column table:style-name="Table38.I"/><table:table-column table:style-name="Table38.J"/><table:table-column table:style-name="Table38.K"/><table:table-column table:style-name="Table38.L"/><table:table-row table:style-name="Table38.1"><table:table-cell table:style-name="Table38.A1" office:value-type="string" table:number-columns-spanned="2" table:number-rows-spanned="2"><text:p text:style-name="P504_0"><text:span text:style-name="T286">19)징계・형벌</text:span></text:p></table:table-cell><table:covered-table-cell/><table:table-cell table:style-name="Table38.C1" office:value-type="string" table:number-columns-spanned="3"><text:p text:style-name="P500_0"><text:span text:style-name="T286">종 <text:s text:c="1"/>류</text:span></text:p></table:table-cell><table:covered-table-cell/><table:covered-table-cell/><table:table-cell table:style-name="Table38.F1" office:value-type="string"><text:p text:style-name="P500_0"><text:span text:style-name="T286">일 <text:s text:c="1"/>자</text:span></text:p></table:table-cell><table:table-cell table:style-name="Table38.G1" office:value-type="string" table:number-columns-spanned="2" table:number-rows-spanned="2"><text:p text:style-name="P500_0"><text:span text:style-name="T286">20)과거포상</text:span></text:p><text:p text:style-name="P500_0"><text:span text:style-name="T286">(장관표창이상)</text:span></text:p></table:table-cell><table:covered-table-cell/><table:table-cell table:style-name="Table38.I1" office:value-type="string" table:number-columns-spanned="2"><text:p text:style-name="P500_0"><text:span text:style-name="T286">포상명</text:span><text:span text:style-name="T283"/></text:p></table:table-cell><table:covered-table-cell/><table:table-cell table:style-name="Table38.K1" office:value-type="string" table:number-columns-spanned="2"><text:p text:style-name="P500_0"><text:span text:style-name="T286">수여일자</text:span></text:p></table:table-cell><table:covered-table-cell/></table:table-row><table:table-row table:style-name="Table38.2"><table:covered-table-cell/><table:covered-table-cell/><table:table-cell table:style-name="Table38.C2" office:value-type="string" table:number-columns-spanned="3"><text:p text:style-name="P230_0"><text:span text:style-name="T286"/></text:p></table:table-cell><table:covered-table-cell/><table:covered-table-cell/><table:table-cell table:style-name="Table38.F2" office:value-type="string"><text:p text:style-name="P230_0"><text:span text:style-name="T286"/></text:p></table:table-cell><table:covered-table-cell/><table:covered-table-cell/><table:table-cell table:style-name="Table38.I2" office:value-type="string" table:number-columns-spanned="2"><text:p text:style-name="P236_0"><text:span text:style-name="T286"/></text:p></table:table-cell><table:covered-table-cell/><table:table-cell table:style-name="Table38.K2" office:value-type="string" table:number-columns-spanned="2"><text:p text:style-name="P236_0"><text:span text:style-name="T286"/></text:p></table:table-cell><table:covered-table-cell/></table:table-row><table:table-row table:style-name="Table38.3"><table:table-cell table:style-name="Table38.A3" office:value-type="string" table:number-columns-spanned="6"><text:p text:style-name="P500_0"><text:span text:style-name="T286">21)작성자(인사담당자)</text:span></text:p></table:table-cell><table:covered-table-cell/><table:covered-table-cell/><table:covered-table-cell/><table:covered-table-cell/><table:covered-table-cell/><table:table-cell table:style-name="Table38.G3" office:value-type="string" table:number-columns-spanned="6"><text:p text:style-name="P500_0"><text:span text:style-name="T286">22)확인자(인사담당관)</text:span><text:span text:style-name="T283"/></text:p></table:table-cell><table:covered-table-cell/><table:covered-table-cell/><table:covered-table-cell/><table:covered-table-cell/><table:covered-table-cell/></table:table-row><table:table-row table:style-name="Table38.4"><table:table-cell table:style-name="Table38.A4" office:value-type="string"><text:p text:style-name="P500_0"><text:span text:style-name="T286">직급</text:span></text:p></table:table-cell><table:table-cell table:style-name="Table38.B4" office:value-type="string" table:number-columns-spanned="2"><text:p text:style-name="P230_0"><text:span text:style-name="T286"/></text:p></table:table-cell><table:covered-table-cell/><table:table-cell table:style-name="Table38.D4" office:value-type="string"><text:p text:style-name="P500_0"><text:span text:style-name="T286">성명</text:span></text:p></table:table-cell><table:table-cell table:style-name="Table38.E4" office:value-type="string" table:number-columns-spanned="2"><text:p text:style-name="P505_0"><text:span text:style-name="T286">(인)</text:span></text:p></table:table-cell><table:covered-table-cell/><table:table-cell table:style-name="Table38.G4" office:value-type="string"><text:p text:style-name="P500_0"><text:span text:style-name="T286">직급</text:span></text:p></table:table-cell><table:table-cell table:style-name="Table38.H4" office:value-type="string" table:number-columns-spanned="2"><text:p text:style-name="P230_0"><text:span text:style-name="T286"/></text:p></table:table-cell><table:covered-table-cell/><table:table-cell table:style-name="Table38.J4" office:value-type="string" table:number-columns-spanned="2"><text:p text:style-name="P500_0"><text:span text:style-name="T286">성명</text:span></text:p></table:table-cell><table:covered-table-cell/><table:table-cell table:style-name="Table38.L4" office:value-type="string"><text:p text:style-name="P505_0"><text:span text:style-name="T288">(인)</text:span><text:span text:style-name="T283"/></text:p></table:table-cell></table:table-row><table:table-row table:style-name="Table38.5"><table:table-cell table:style-name="Table38.A5" office:value-type="string" table:number-columns-spanned="12"><text:p text:style-name="P230_0"><text:span text:style-name="T283"/></text:p><text:p text:style-name="P500_0"><text:span text:style-name="T286">위 기재사항은 인사기록원본과 다름없이 정확하게 기록하였음을 확인함.</text:span></text:p><text:p text:style-name="P230_0"><text:span text:style-name="T286"/></text:p><text:p text:style-name="P500_0"><text:span text:style-name="T286">2026년 <text:s text:c="4"/>월 <text:s text:c="4"/>일</text:span></text:p><text:p text:style-name="P230_0"><text:span text:style-name="T286"/></text:p><text:p text:style-name="P230_0"><text:span text:style-name="T286"/></text:p><text:p text:style-name="P502_0"><text:span text:style-name="T89"><text:s/><text:s text:c="9"/></text:span><text:span text:style-name="T286">23)</text:span><text:span text:style-name="T89">기 관 명 <text:s text:c="1"/>: <text:s text:c="23"/>(직인)</text:span></text:p><text:p text:style-name="P238_0"><text:span text:style-name="T283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239_0_b4"><text:span text:style-name="T287"><draw:frame draw:style-name="tableinfakeframe_gr43" svg:x="0cm" svg:y="0cm" draw:z-index="51" text:anchor-type="as-char"><draw:text-box><table:table table:style-name="Table39"><table:table-column table:style-name="Table39.A"/><table:table-row table:style-name="Table39.1"><table:table-cell table:style-name="Table39.A1" office:value-type="string"><text:p text:style-name="P97_0"><text:span text:style-name="T285">인사기록요약서 작성요령</text:span></text:p></table:table-cell></table:table-row></table:table></draw:text-box></draw:frame></text:span></text:p>
      <text:p text:style-name="P239_0"><text:span text:style-name="T287"/></text:p>
      <text:p text:style-name="P383_0"><text:span text:style-name="T81"><text:s/>(1)～(21)란은 인사담당자가 인사기록카드를 보고 기재하되 다음 요령에 의한다.</text:span></text:p>
      <text:p text:style-name="P384_0"><text:span text:style-name="T81"><text:s/>(1) 란의 “소속기관”은 정부포상 대상자의 소속기관명을 기재한다.<text:line-break/>(예시 : ○○광역시 ○○구청, ○○초등학교, 육군○○부대)</text:span></text:p>
      <text:p text:style-name="P384_0"><text:span text:style-name="T81"><text:s/>(2) 란은 포상대상자의 현재 보직명칭 및 직위를 기재한다.<text:line-break/></text:span><text:span text:style-name="T53">(예시 : ○○국장, ○○과장, ○○출장소장, ○○초등학교장, 해군 제○○함대장)</text:span></text:p>
      <text:p text:style-name="P385_0"><text:span text:style-name="T81"><text:s/>(3) 란의 경우 공무원은 직급명칭을 군인은 계급을 기재한다.<text:line-break/>(예시 : 교사, 공군원사, 행정주사, 기술서기관)</text:span></text:p>
      <text:p text:style-name="P384_0"><text:span text:style-name="T81"><text:s/>(4) 란은 한글과 한자로 기재하되 한자는 반드시 정자(正字)로 기재한다.</text:span></text:p>
      <text:p text:style-name="P385_0"><text:span text:style-name="T81"><text:s/>(5) 란은 주민등록표상에 등재된 대로 반드시 아라비아 숫자로 기재한다.</text:span></text:p>
      <text:p text:style-name="P385_0"><text:span text:style-name="T81"><text:s/>(6) 란은 현역 군인만 기재한다.</text:span></text:p>
      <text:p text:style-name="P385_0"><text:span text:style-name="T81"><text:s/>(7) 란은 해당란에 “V”로 표시한다. (기타는 사망자, 임기만료 등 해당)</text:span></text:p>
      <text:p text:style-name="P386_0"><text:span text:style-name="T81"><text:s/>(8)~(12)란은 근무경력 별로 해당란에 각각 기재한다.</text:span></text:p>
      <text:p text:style-name="P387_0"><text:span text:style-name="T263"><text:s/>(16) 란은 정무직과 전문직 등을 기재한다.</text:span></text:p>
      <text:p text:style-name="P387_0"><text:span text:style-name="T263"><text:s/>(17) </text:span><text:span text:style-name="T156">란은 재직경력 중 과학기술정보통신부 부총리표창 시 제외되는 기간을 기재한다.</text:span></text:p>
      <text:p text:style-name="P387_0"><text:span text:style-name="T81"><text:s/>(18) 란은 재직자나 퇴직예정 공무원의 실 재직기간을 기재한다.</text:span></text:p>
      <text:p text:style-name="P388_0"><text:span text:style-name="T81"><text:s/>(19) </text:span><text:span text:style-name="T272">란은 징계나 형벌사항을 기재하되 일반사면이 되었거나, 징계기록(불문</text:span><text:span text:style-name="T81">경고포함)이 말소된 경우에는 말소된 징계사유를 명확히 기재한다.</text:span></text:p>
      <text:p text:style-name="P389_0"><text:span text:style-name="T81"><text:s/>(20) 란은 과거에 표창을 받은 실적이 있으면 수여일자와 같이 기재하되, 특히 최근 3년 이내 정부로부터 받은 포상실적은 모두 기재한다.</text:span></text:p>
      <text:p text:style-name="P390_0"><text:span text:style-name="T81"><text:s/>(21)～(22) 란은 인사담당자 및 인사담당관이 직급, 성명을 기재하고 날인하여야 한다.</text:span></text:p>
      <text:p text:style-name="P391_0"><text:span text:style-name="T81"><text:s/>(23) 란은 인사기록카드 원본을 보관하고 있는 기관의 직인을 날인한다.</text:span></text:p>
      <text:p text:style-name="P35_0"><text:span text:style-name="T241"/></text:p>
      <text:p text:style-name="P35_0"><text:span text:style-name="T241"/></text:p>
      <text:p text:style-name="P239_0"><text:span text:style-name="T60"/></text:p>
      <text:p text:style-name="P35_0_b4"><text:span text:style-name="T241">【서식4. 개인(공무원)용】</text:span></text:p>
      <text:p text:style-name="P245_0"><text:span text:style-name="T290"/></text:p>
      <text:p text:style-name="P392_0"><text:span text:style-name="T290">개인 표창 추천서</text:span></text:p>
      <text:p text:style-name="P245_0"><text:span text:style-name="T291"/></text:p>
      <text:p text:style-name="P245_0"><text:span text:style-name="T89"><draw:frame draw:style-name="tableinfakeframe_gr44" svg:x="0cm" svg:y="0cm" draw:z-index="37" text:anchor-type="as-char"><draw:text-box><table:table table:style-name="Table40"><table:table-column table:style-name="Table40.A"/><table:table-column table:style-name="Table40.B"/><table:table-column table:style-name="Table40.C"/><table:table-column table:style-name="Table40.D"/><table:table-row table:style-name="Table40.1"><table:table-cell table:style-name="Table40.A1" office:value-type="string" table:number-columns-spanned="4"><text:p text:style-name="P404_0"><text:span text:style-name="T292">추천 하는자</text:span></text:p></table:table-cell><table:covered-table-cell/><table:covered-table-cell/><table:covered-table-cell/></table:table-row><table:table-row table:style-name="Table40.2"><table:table-cell table:style-name="Table40.A2" office:value-type="string"><text:p text:style-name="P404_0"><text:span text:style-name="T293">성 <text:s text:c="6"/>명</text:span></text:p></table:table-cell><table:table-cell table:style-name="Table40.B2" office:value-type="string"><text:p text:style-name="P248_0"><text:span text:style-name="T293"/></text:p></table:table-cell><table:table-cell table:style-name="Table40.C2" office:value-type="string"><text:p text:style-name="P506_0"><text:span text:style-name="T293">직 <text:s text:c="7"/>위</text:span></text:p></table:table-cell><table:table-cell table:style-name="Table40.D2" office:value-type="string"><text:p text:style-name="P1_0"><text:span text:style-name="T283"/></text:p></table:table-cell></table:table-row><table:table-row table:style-name="Table40.3"><table:table-cell table:style-name="Table40.A3" office:value-type="string"><text:p text:style-name="P404_0"><text:span text:style-name="T293">소 <text:s text:c="6"/>속</text:span></text:p></table:table-cell><table:table-cell table:style-name="Table40.B3" office:value-type="string"><text:p text:style-name="P97_0"><text:span text:style-name="T293"/></text:p></table:table-cell><table:table-cell table:style-name="Table40.C3" office:value-type="string"><text:p text:style-name="P506_0"><text:span text:style-name="T293">전 화 번 호</text:span></text:p></table:table-cell><table:table-cell table:style-name="Table40.D3" office:value-type="string"><text:p text:style-name="P97_0"><text:span text:style-name="T293"/></text:p></table:table-cell></table:table-row><table:table-row table:style-name="Table40.4"><table:table-cell table:style-name="Table40.A4" office:value-type="string" table:number-columns-spanned="4"><text:p text:style-name="P506_0"><text:span text:style-name="T292">추천 받는자</text:span></text:p></table:table-cell><table:covered-table-cell/><table:covered-table-cell/><table:covered-table-cell/></table:table-row><table:table-row table:style-name="Table40.5"><table:table-cell table:style-name="Table40.A5" office:value-type="string"><text:p text:style-name="P506_0"><text:span text:style-name="T293">성 <text:s text:c="6"/>명</text:span></text:p></table:table-cell><table:table-cell table:style-name="Table40.B5" office:value-type="string"><text:p text:style-name="P97_0"><text:span text:style-name="T293"/></text:p></table:table-cell><table:table-cell table:style-name="Table40.C5" office:value-type="string"><text:p text:style-name="P506_0"><text:span text:style-name="T293">소 <text:s text:c="5"/>속</text:span></text:p></table:table-cell><table:table-cell table:style-name="Table40.D5" office:value-type="string"><text:p text:style-name="P1_0"><text:span text:style-name="T293"/></text:p></table:table-cell></table:table-row><table:table-row table:style-name="Table40.6"><table:table-cell table:style-name="Table40.A6" office:value-type="string" table:number-columns-spanned="4"><text:p text:style-name="P506_0"><text:span text:style-name="T292">추 <text:s text:c="1"/>천 <text:s text:c="1"/>사 <text:s text:c="1"/>유</text:span></text:p></table:table-cell><table:covered-table-cell/><table:covered-table-cell/><table:covered-table-cell/></table:table-row><table:table-row table:style-name="Table40.7"><table:table-cell table:style-name="Table40.A7" office:value-type="string" table:number-columns-spanned="4"><text:p text:style-name="P97_0"><text:span text:style-name="T293"/></text:p></table:table-cell><table:covered-table-cell/><table:covered-table-cell/><table:covered-table-cell/></table:table-row><table:table-row table:style-name="Table40.8"><table:table-cell table:style-name="Table40.A8" office:value-type="string" table:number-columns-spanned="4"><text:p text:style-name="P396_0"><text:span text:style-name="T293"><text:s/><text:s text:c="1"/></text:span><text:span text:style-name="T294">위</text:span><text:span text:style-name="T295"><text:s/>사람을 『2026년 블록체인 유공 포상』개인 부문 후보로 추천합니다.</text:span></text:p><text:p text:style-name="P507_0"><text:span text:style-name="T81"><text:s/><text:s text:c="42"/>2026년 <text:s text:c="4"/>월 <text:s text:c="5"/>일</text:span></text:p><text:p text:style-name="P1_0"><text:span text:style-name="T293"/></text:p><text:p text:style-name="P507_0"><text:span text:style-name="T293"><text:s/><text:s text:c="30"/>추 천 자(추천기관) : <text:s text:c="12"/>(인)</text:span></text:p></table:table-cell><table:covered-table-cell/><table:covered-table-cell/><table:covered-table-cell/></table:table-row></table:table></draw:text-box></draw:frame></text:span></text:p>
      <text:p text:style-name="P35_0_b4"><text:span text:style-name="T241">【서식5. 개인용】</text:span></text:p>
      <text:p text:style-name="P35_0"><text:span text:style-name="T299"/></text:p>
      <text:p text:style-name="P260_0"><text:span text:style-name="T81"><draw:frame draw:style-name="tableinfakeframe_gr45" svg:x="0cm" svg:y="0cm" draw:z-index="52" text:anchor-type="as-char"><draw:text-box><table:table table:style-name="Table41"><table:table-column table:style-name="Table41.A"/><table:table-column table:style-name="Table41.B"/><table:table-column table:style-name="Table41.C"/><table:table-column table:style-name="Table41.D"/><table:table-column table:style-name="Table41.E"/><table:table-column table:style-name="Table41.F"/><table:table-column table:style-name="Table41.G"/><table:table-column table:style-name="Table41.H"/><table:table-column table:style-name="Table41.I"/><table:table-column table:style-name="Table41.J"/><table:table-column table:style-name="Table41.K"/><table:table-column table:style-name="Table41.L"/><table:table-column table:style-name="Table41.M"/><table:table-row table:style-name="Table41.1"><table:table-cell table:style-name="Table41.A1" office:value-type="string" table:number-columns-spanned="7" table:number-rows-spanned="4"><text:p text:style-name="P411_0"><text:span text:style-name="T300">사 <text:s text:c="1"/>진</text:span></text:p><text:p text:style-name="P411_0"><text:span text:style-name="T301">3*4의 증명사진</text:span></text:p><text:p text:style-name="P411_0"><text:span text:style-name="T300">(그림파일 삽입)</text:span></text:p></table:table-cell><table:covered-table-cell/><table:covered-table-cell/><table:covered-table-cell/><table:covered-table-cell/><table:covered-table-cell/><table:covered-table-cell/><table:table-cell table:style-name="Table41.H1" office:value-type="string" table:number-columns-spanned="2"><text:p text:style-name="P411_0"><text:span text:style-name="T302">이 <text:s text:c="2"/>력 <text:s text:c="2"/>서</text:span><text:span text:style-name="T303"/></text:p></table:table-cell><table:covered-table-cell/><table:table-cell table:style-name="Table41.J1" office:value-type="string" table:number-columns-spanned="4"><text:p text:style-name="P261_0"><text:span text:style-name="T304">※ </text:span><text:span text:style-name="T305">경력사항은 최초 산업체 경력을 반드시</text:span><text:span text:style-name="T306"><text:s/>기재</text:span></text:p></table:table-cell><table:covered-table-cell/><table:covered-table-cell/><table:covered-table-cell/></table:table-row><table:table-row table:style-name="Table41.2"><table:covered-table-cell/><table:covered-table-cell/><table:covered-table-cell/><table:covered-table-cell/><table:covered-table-cell/><table:covered-table-cell/><table:covered-table-cell/><table:table-cell table:style-name="Table41.H2" office:value-type="string"><text:p text:style-name="P411_0"><text:span text:style-name="T307">성 <text:s text:c="6"/>명</text:span></text:p></table:table-cell><table:table-cell table:style-name="Table41.I2" office:value-type="string" table:number-columns-spanned="5"><text:p text:style-name="P508_0"><text:span text:style-name="T307">(한글) </text:span></text:p><text:p text:style-name="P508_0"><text:span text:style-name="T308"/></text:p><text:p text:style-name="P508_0"><text:span text:style-name="T307">(한자) </text:span></text:p></table:table-cell><table:covered-table-cell/><table:covered-table-cell/><table:covered-table-cell/><table:covered-table-cell/></table:table-row><table:table-row table:style-name="Table41.3"><table:covered-table-cell/><table:covered-table-cell/><table:covered-table-cell/><table:covered-table-cell/><table:covered-table-cell/><table:covered-table-cell/><table:covered-table-cell/><table:table-cell table:style-name="Table41.H3" office:value-type="string"><text:p text:style-name="P411_0"><text:span text:style-name="T307">생 년 월 일</text:span></text:p></table:table-cell><table:table-cell table:style-name="Table41.I3" office:value-type="string" table:number-columns-spanned="2"><text:p text:style-name="P509_0"><text:span text:style-name="T307"/></text:p></table:table-cell><table:covered-table-cell/><table:table-cell table:style-name="Table41.K3" office:value-type="string" table:number-columns-spanned="2"><text:p text:style-name="P411_0"><text:span text:style-name="T307">연 령</text:span></text:p></table:table-cell><table:covered-table-cell/><table:table-cell table:style-name="Table41.M3" office:value-type="string"><text:p text:style-name="P411_0"><text:span text:style-name="T307">만 <text:s text:c="2"/>세</text:span></text:p></table:table-cell></table:table-row><table:table-row table:style-name="Table41.4"><table:covered-table-cell/><table:covered-table-cell/><table:covered-table-cell/><table:covered-table-cell/><table:covered-table-cell/><table:covered-table-cell/><table:covered-table-cell/><table:table-cell table:style-name="Table41.H4" office:value-type="string"><text:p text:style-name="P411_0"><text:span text:style-name="T307">현 근 무 처</text:span></text:p></table:table-cell><table:table-cell table:style-name="Table41.I4" office:value-type="string" table:number-columns-spanned="5"><text:p text:style-name="P509_0"><text:span text:style-name="T307"/></text:p></table:table-cell><table:covered-table-cell/><table:covered-table-cell/><table:covered-table-cell/><table:covered-table-cell/></table:table-row><table:table-row table:style-name="Table41.5"><table:table-cell table:style-name="Table41.A5" office:value-type="string" table:number-columns-spanned="7"><text:p text:style-name="P506_0"><text:span text:style-name="T307">현 <text:s text:c="2"/>주 <text:s text:c="2"/>소</text:span></text:p></table:table-cell><table:covered-table-cell/><table:covered-table-cell/><table:covered-table-cell/><table:covered-table-cell/><table:covered-table-cell/><table:covered-table-cell/><table:table-cell table:style-name="Table41.H5" office:value-type="string" table:number-columns-spanned="6"><text:p text:style-name="P509_0"><text:span text:style-name="T307"/></text:p></table:table-cell><table:covered-table-cell/><table:covered-table-cell/><table:covered-table-cell/><table:covered-table-cell/><table:covered-table-cell/></table:table-row><table:table-row table:style-name="Table41.6"><table:table-cell table:style-name="Table41.A6" office:value-type="string" table:number-columns-spanned="7"><text:p text:style-name="P510_0"><text:span text:style-name="T309">기 <text:s text:c="2"/>간</text:span></text:p><text:p text:style-name="P510_0"><text:span text:style-name="T310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41.H6" office:value-type="string" table:number-columns-spanned="4"><text:p text:style-name="P411_0"><text:span text:style-name="T309">학 력 사 항</text:span><text:span text:style-name="T311"/></text:p></table:table-cell><table:covered-table-cell/><table:covered-table-cell/><table:covered-table-cell/><table:table-cell table:style-name="Table41.L6" office:value-type="string" table:number-columns-spanned="2"><text:p text:style-name="P411_0"><text:span text:style-name="T309">비 고</text:span></text:p></table:table-cell><table:covered-table-cell/></table:table-row><table:table-row table:style-name="Table41.7"><table:table-cell table:style-name="Table41.A7" office:value-type="string"><text:p text:style-name="P411_0"><text:span text:style-name="T307"/></text:p></table:table-cell><table:table-cell table:style-name="Table41.B7" office:value-type="string"><text:p text:style-name="P411_0"><text:span text:style-name="T307"/></text:p></table:table-cell><table:table-cell table:style-name="Table41.C7" office:value-type="string"><text:p text:style-name="P411_0"><text:span text:style-name="T307"/></text:p></table:table-cell><table:table-cell table:style-name="Table41.D7" office:value-type="string"><text:p text:style-name="P411_0"><text:span text:style-name="T307">~</text:span></text:p></table:table-cell><table:table-cell table:style-name="Table41.E7" office:value-type="string"><text:p text:style-name="P411_0"><text:span text:style-name="T307"/></text:p></table:table-cell><table:table-cell table:style-name="Table41.F7" office:value-type="string"><text:p text:style-name="P411_0"><text:span text:style-name="T307"/></text:p></table:table-cell><table:table-cell table:style-name="Table41.G7" office:value-type="string"><text:p text:style-name="P411_0"><text:span text:style-name="T307"/></text:p></table:table-cell><table:table-cell table:style-name="Table41.H7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7" office:value-type="string" table:number-columns-spanned="2"><text:p text:style-name="P507_0"><text:span text:style-name="T307"/></text:p></table:table-cell><table:covered-table-cell/></table:table-row><table:table-row table:style-name="Table41.8"><table:table-cell table:style-name="Table41.A8" office:value-type="string"><text:p text:style-name="P411_0"><text:span text:style-name="T307"/></text:p></table:table-cell><table:table-cell table:style-name="Table41.B8" office:value-type="string"><text:p text:style-name="P411_0"><text:span text:style-name="T307"/></text:p></table:table-cell><table:table-cell table:style-name="Table41.C8" office:value-type="string"><text:p text:style-name="P411_0"><text:span text:style-name="T307"/></text:p></table:table-cell><table:table-cell table:style-name="Table41.D8" office:value-type="string"><text:p text:style-name="P411_0"><text:span text:style-name="T307">~</text:span></text:p></table:table-cell><table:table-cell table:style-name="Table41.E8" office:value-type="string"><text:p text:style-name="P411_0"><text:span text:style-name="T307"/></text:p></table:table-cell><table:table-cell table:style-name="Table41.F8" office:value-type="string"><text:p text:style-name="P411_0"><text:span text:style-name="T307"/></text:p></table:table-cell><table:table-cell table:style-name="Table41.G8" office:value-type="string"><text:p text:style-name="P411_0"><text:span text:style-name="T307"/></text:p></table:table-cell><table:table-cell table:style-name="Table41.H8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8" office:value-type="string" table:number-columns-spanned="2"><text:p text:style-name="P507_0"><text:span text:style-name="T307"/></text:p></table:table-cell><table:covered-table-cell/></table:table-row><table:table-row table:style-name="Table41.9"><table:table-cell table:style-name="Table41.A9" office:value-type="string"><text:p text:style-name="P411_0"><text:span text:style-name="T307"/></text:p></table:table-cell><table:table-cell table:style-name="Table41.B9" office:value-type="string"><text:p text:style-name="P411_0"><text:span text:style-name="T307"/></text:p></table:table-cell><table:table-cell table:style-name="Table41.C9" office:value-type="string"><text:p text:style-name="P411_0"><text:span text:style-name="T307"/></text:p></table:table-cell><table:table-cell table:style-name="Table41.D9" office:value-type="string"><text:p text:style-name="P411_0"><text:span text:style-name="T307">~</text:span></text:p></table:table-cell><table:table-cell table:style-name="Table41.E9" office:value-type="string"><text:p text:style-name="P411_0"><text:span text:style-name="T307"/></text:p></table:table-cell><table:table-cell table:style-name="Table41.F9" office:value-type="string"><text:p text:style-name="P411_0"><text:span text:style-name="T307"/></text:p></table:table-cell><table:table-cell table:style-name="Table41.G9" office:value-type="string"><text:p text:style-name="P411_0"><text:span text:style-name="T307"/></text:p></table:table-cell><table:table-cell table:style-name="Table41.H9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9" office:value-type="string" table:number-columns-spanned="2"><text:p text:style-name="P507_0"><text:span text:style-name="T307"/></text:p></table:table-cell><table:covered-table-cell/></table:table-row><table:table-row table:style-name="Table41.10"><table:table-cell table:style-name="Table41.A10" office:value-type="string"><text:p text:style-name="P411_0"><text:span text:style-name="T307"/></text:p></table:table-cell><table:table-cell table:style-name="Table41.B10" office:value-type="string"><text:p text:style-name="P411_0"><text:span text:style-name="T307"/></text:p></table:table-cell><table:table-cell table:style-name="Table41.C10" office:value-type="string"><text:p text:style-name="P411_0"><text:span text:style-name="T307"/></text:p></table:table-cell><table:table-cell table:style-name="Table41.D10" office:value-type="string"><text:p text:style-name="P411_0"><text:span text:style-name="T307">~</text:span></text:p></table:table-cell><table:table-cell table:style-name="Table41.E10" office:value-type="string"><text:p text:style-name="P411_0"><text:span text:style-name="T307"/></text:p></table:table-cell><table:table-cell table:style-name="Table41.F10" office:value-type="string"><text:p text:style-name="P411_0"><text:span text:style-name="T307"/></text:p></table:table-cell><table:table-cell table:style-name="Table41.G10" office:value-type="string"><text:p text:style-name="P411_0"><text:span text:style-name="T307"/></text:p></table:table-cell><table:table-cell table:style-name="Table41.H10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10" office:value-type="string" table:number-columns-spanned="2"><text:p text:style-name="P507_0"><text:span text:style-name="T307"/></text:p></table:table-cell><table:covered-table-cell/></table:table-row><table:table-row table:style-name="Table41.11"><table:table-cell table:style-name="Table41.A11" office:value-type="string" table:number-columns-spanned="7"><text:p text:style-name="P510_0"><text:span text:style-name="T309">기 <text:s text:c="2"/>간</text:span></text:p><text:p text:style-name="P510_0"><text:span text:style-name="T310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41.H11" office:value-type="string" table:number-columns-spanned="4"><text:p text:style-name="P411_0"><text:span text:style-name="T309">경 력 사 항</text:span><text:span text:style-name="T311"/></text:p></table:table-cell><table:covered-table-cell/><table:covered-table-cell/><table:covered-table-cell/><table:table-cell table:style-name="Table41.L11" office:value-type="string" table:number-columns-spanned="2"><text:p text:style-name="P411_0"><text:span text:style-name="T309">비 고</text:span></text:p></table:table-cell><table:covered-table-cell/></table:table-row><table:table-row table:style-name="Table41.12"><table:table-cell table:style-name="Table41.A12" office:value-type="string"><text:p text:style-name="P411_0"><text:span text:style-name="T307"/></text:p></table:table-cell><table:table-cell table:style-name="Table41.B12" office:value-type="string"><text:p text:style-name="P411_0"><text:span text:style-name="T307"/></text:p></table:table-cell><table:table-cell table:style-name="Table41.C12" office:value-type="string"><text:p text:style-name="P411_0"><text:span text:style-name="T307"/></text:p></table:table-cell><table:table-cell table:style-name="Table41.D12" office:value-type="string"><text:p text:style-name="P411_0"><text:span text:style-name="T307">~</text:span></text:p></table:table-cell><table:table-cell table:style-name="Table41.E12" office:value-type="string"><text:p text:style-name="P411_0"><text:span text:style-name="T307"/></text:p></table:table-cell><table:table-cell table:style-name="Table41.F12" office:value-type="string"><text:p text:style-name="P411_0"><text:span text:style-name="T307"/></text:p></table:table-cell><table:table-cell table:style-name="Table41.G12" office:value-type="string"><text:p text:style-name="P411_0"><text:span text:style-name="T307"/></text:p></table:table-cell><table:table-cell table:style-name="Table41.H12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12" office:value-type="string" table:number-columns-spanned="2"><text:p text:style-name="P507_0"><text:span text:style-name="T307"/></text:p></table:table-cell><table:covered-table-cell/></table:table-row><table:table-row table:style-name="Table41.13"><table:table-cell table:style-name="Table41.A13" office:value-type="string"><text:p text:style-name="P411_0"><text:span text:style-name="T307"/></text:p></table:table-cell><table:table-cell table:style-name="Table41.B13" office:value-type="string"><text:p text:style-name="P411_0"><text:span text:style-name="T307"/></text:p></table:table-cell><table:table-cell table:style-name="Table41.C13" office:value-type="string"><text:p text:style-name="P411_0"><text:span text:style-name="T307"/></text:p></table:table-cell><table:table-cell table:style-name="Table41.D13" office:value-type="string"><text:p text:style-name="P411_0"><text:span text:style-name="T307">~</text:span></text:p></table:table-cell><table:table-cell table:style-name="Table41.E13" office:value-type="string"><text:p text:style-name="P411_0"><text:span text:style-name="T307"/></text:p></table:table-cell><table:table-cell table:style-name="Table41.F13" office:value-type="string"><text:p text:style-name="P411_0"><text:span text:style-name="T307"/></text:p></table:table-cell><table:table-cell table:style-name="Table41.G13" office:value-type="string"><text:p text:style-name="P411_0"><text:span text:style-name="T307"/></text:p></table:table-cell><table:table-cell table:style-name="Table41.H13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13" office:value-type="string" table:number-columns-spanned="2"><text:p text:style-name="P507_0"><text:span text:style-name="T307"/></text:p></table:table-cell><table:covered-table-cell/></table:table-row><table:table-row table:style-name="Table41.14"><table:table-cell table:style-name="Table41.A14" office:value-type="string"><text:p text:style-name="P411_0"><text:span text:style-name="T307"/></text:p></table:table-cell><table:table-cell table:style-name="Table41.B14" office:value-type="string"><text:p text:style-name="P411_0"><text:span text:style-name="T307"/></text:p></table:table-cell><table:table-cell table:style-name="Table41.C14" office:value-type="string"><text:p text:style-name="P411_0"><text:span text:style-name="T307"/></text:p></table:table-cell><table:table-cell table:style-name="Table41.D14" office:value-type="string"><text:p text:style-name="P411_0"><text:span text:style-name="T307">~</text:span></text:p></table:table-cell><table:table-cell table:style-name="Table41.E14" office:value-type="string"><text:p text:style-name="P411_0"><text:span text:style-name="T307"/></text:p></table:table-cell><table:table-cell table:style-name="Table41.F14" office:value-type="string"><text:p text:style-name="P411_0"><text:span text:style-name="T307"/></text:p></table:table-cell><table:table-cell table:style-name="Table41.G14" office:value-type="string"><text:p text:style-name="P411_0"><text:span text:style-name="T307"/></text:p></table:table-cell><table:table-cell table:style-name="Table41.H14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14" office:value-type="string" table:number-columns-spanned="2"><text:p text:style-name="P507_0"><text:span text:style-name="T307"/></text:p></table:table-cell><table:covered-table-cell/></table:table-row><table:table-row table:style-name="Table41.15"><table:table-cell table:style-name="Table41.A15" office:value-type="string"><text:p text:style-name="P411_0"><text:span text:style-name="T307"/></text:p></table:table-cell><table:table-cell table:style-name="Table41.B15" office:value-type="string"><text:p text:style-name="P411_0"><text:span text:style-name="T307"/></text:p></table:table-cell><table:table-cell table:style-name="Table41.C15" office:value-type="string"><text:p text:style-name="P411_0"><text:span text:style-name="T307"/></text:p></table:table-cell><table:table-cell table:style-name="Table41.D15" office:value-type="string"><text:p text:style-name="P411_0"><text:span text:style-name="T307">~</text:span></text:p></table:table-cell><table:table-cell table:style-name="Table41.E15" office:value-type="string"><text:p text:style-name="P411_0"><text:span text:style-name="T307"/></text:p></table:table-cell><table:table-cell table:style-name="Table41.F15" office:value-type="string"><text:p text:style-name="P411_0"><text:span text:style-name="T307"/></text:p></table:table-cell><table:table-cell table:style-name="Table41.G15" office:value-type="string"><text:p text:style-name="P411_0"><text:span text:style-name="T307"/></text:p></table:table-cell><table:table-cell table:style-name="Table41.H15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15" office:value-type="string" table:number-columns-spanned="2"><text:p text:style-name="P507_0"><text:span text:style-name="T307"/></text:p></table:table-cell><table:covered-table-cell/></table:table-row><table:table-row table:style-name="Table41.16"><table:table-cell table:style-name="Table41.A16" office:value-type="string" table:number-columns-spanned="7"><text:p text:style-name="P510_0"><text:span text:style-name="T309">기 <text:s text:c="2"/>간</text:span></text:p><text:p text:style-name="P510_0"><text:span text:style-name="T310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41.H16" office:value-type="string" table:number-columns-spanned="4"><text:p text:style-name="P411_0"><text:span text:style-name="T309">징계, 형벌</text:span><text:span text:style-name="T311"/></text:p></table:table-cell><table:covered-table-cell/><table:covered-table-cell/><table:covered-table-cell/><table:table-cell table:style-name="Table41.L16" office:value-type="string" table:number-columns-spanned="2"><text:p text:style-name="P411_0"><text:span text:style-name="T309">비 고</text:span></text:p></table:table-cell><table:covered-table-cell/></table:table-row><table:table-row table:style-name="Table41.17"><table:table-cell table:style-name="Table41.A17" office:value-type="string"><text:p text:style-name="P411_0"><text:span text:style-name="T307"/></text:p></table:table-cell><table:table-cell table:style-name="Table41.B17" office:value-type="string"><text:p text:style-name="P411_0"><text:span text:style-name="T307"/></text:p></table:table-cell><table:table-cell table:style-name="Table41.C17" office:value-type="string"><text:p text:style-name="P411_0"><text:span text:style-name="T307"/></text:p></table:table-cell><table:table-cell table:style-name="Table41.D17" office:value-type="string"><text:p text:style-name="P411_0"><text:span text:style-name="T307">~</text:span></text:p></table:table-cell><table:table-cell table:style-name="Table41.E17" office:value-type="string"><text:p text:style-name="P411_0"><text:span text:style-name="T307"/></text:p></table:table-cell><table:table-cell table:style-name="Table41.F17" office:value-type="string"><text:p text:style-name="P411_0"><text:span text:style-name="T307"/></text:p></table:table-cell><table:table-cell table:style-name="Table41.G17" office:value-type="string"><text:p text:style-name="P411_0"><text:span text:style-name="T307"/></text:p></table:table-cell><table:table-cell table:style-name="Table41.H17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17" office:value-type="string" table:number-columns-spanned="2"><text:p text:style-name="P507_0"><text:span text:style-name="T307"/></text:p></table:table-cell><table:covered-table-cell/></table:table-row><table:table-row table:style-name="Table41.18"><table:table-cell table:style-name="Table41.A18" office:value-type="string"><text:p text:style-name="P411_0"><text:span text:style-name="T307"/></text:p></table:table-cell><table:table-cell table:style-name="Table41.B18" office:value-type="string"><text:p text:style-name="P411_0"><text:span text:style-name="T307"/></text:p></table:table-cell><table:table-cell table:style-name="Table41.C18" office:value-type="string"><text:p text:style-name="P411_0"><text:span text:style-name="T307"/></text:p></table:table-cell><table:table-cell table:style-name="Table41.D18" office:value-type="string"><text:p text:style-name="P411_0"><text:span text:style-name="T307">~</text:span></text:p></table:table-cell><table:table-cell table:style-name="Table41.E18" office:value-type="string"><text:p text:style-name="P411_0"><text:span text:style-name="T307"/></text:p></table:table-cell><table:table-cell table:style-name="Table41.F18" office:value-type="string"><text:p text:style-name="P411_0"><text:span text:style-name="T307"/></text:p></table:table-cell><table:table-cell table:style-name="Table41.G18" office:value-type="string"><text:p text:style-name="P411_0"><text:span text:style-name="T307"/></text:p></table:table-cell><table:table-cell table:style-name="Table41.H18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18" office:value-type="string" table:number-columns-spanned="2"><text:p text:style-name="P507_0"><text:span text:style-name="T307"/></text:p></table:table-cell><table:covered-table-cell/></table:table-row><table:table-row table:style-name="Table41.19"><table:table-cell table:style-name="Table41.A19" office:value-type="string" table:number-columns-spanned="7"><text:p text:style-name="P510_0"><text:span text:style-name="T309">수여일자</text:span></text:p><text:p text:style-name="P510_0"><text:span text:style-name="T310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41.H19" office:value-type="string" table:number-columns-spanned="4"><text:p text:style-name="P510_0"><text:span text:style-name="T309">과거 포상기록</text:span></text:p><text:p text:style-name="P510_0"><text:span text:style-name="T309">(훈장・포장・표창별로 기록)</text:span></text:p></table:table-cell><table:covered-table-cell/><table:covered-table-cell/><table:covered-table-cell/><table:table-cell table:style-name="Table41.L19" office:value-type="string" table:number-columns-spanned="2"><text:p text:style-name="P510_0"><text:span text:style-name="T309">시상부처(기관)</text:span></text:p></table:table-cell><table:covered-table-cell/></table:table-row><table:table-row table:style-name="Table41.20"><table:table-cell table:style-name="Table41.A20" office:value-type="string" table:number-columns-spanned="7"><text:p text:style-name="P411_0"><text:span text:style-name="T307"/></text:p></table:table-cell><table:covered-table-cell/><table:covered-table-cell/><table:covered-table-cell/><table:covered-table-cell/><table:covered-table-cell/><table:covered-table-cell/><table:table-cell table:style-name="Table41.H20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20" office:value-type="string" table:number-columns-spanned="2"><text:p text:style-name="P411_0"><text:span text:style-name="T307"/></text:p></table:table-cell><table:covered-table-cell/></table:table-row><table:table-row table:style-name="Table41.21"><table:table-cell table:style-name="Table41.A21" office:value-type="string" table:number-columns-spanned="7"><text:p text:style-name="P411_0"><text:span text:style-name="T307"/></text:p></table:table-cell><table:covered-table-cell/><table:covered-table-cell/><table:covered-table-cell/><table:covered-table-cell/><table:covered-table-cell/><table:covered-table-cell/><table:table-cell table:style-name="Table41.H21" office:value-type="string" table:number-columns-spanned="4"><text:p text:style-name="P509_0"><text:span text:style-name="T307"/></text:p></table:table-cell><table:covered-table-cell/><table:covered-table-cell/><table:covered-table-cell/><table:table-cell table:style-name="Table41.L21" office:value-type="string" table:number-columns-spanned="2"><text:p text:style-name="P411_0"><text:span text:style-name="T307"/></text:p></table:table-cell><table:covered-table-cell/></table:table-row><table:table-row table:style-name="Table41.22"><table:table-cell table:style-name="Table41.A22" office:value-type="string" table:number-columns-spanned="13"><text:p text:style-name="P411_0"><text:span text:style-name="T312">위의 내용은 사실과 틀림없습니다.</text:span></text:p><text:p text:style-name="P411_0"><text:span text:style-name="T313"/></text:p><text:p text:style-name="P511_0"><text:span text:style-name="T312">2026. <text:s text:c="1"/>. <text:s text:c="1"/>.</text:span></text:p><text:p text:style-name="P411_0"><text:span text:style-name="T313"/></text:p><text:p text:style-name="P411_0"><text:span text:style-name="T312"><text:s/><text:s text:c="49"/>성명 : <text:s text:c="15"/>(인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393_0"><text:span text:style-name="T314">※ 주요학력 및 경력, 수상경력은 행을 추가하여 작성 가능</text:span></text:p>
      <text:p text:style-name="P394_0"><text:span text:style-name="T314">※ 징계, 형벌은 기관 내부 사항을 포함하여 기재하되 일반사면이 되었거나, 징계기록(불문경고 포함)이 말소된 <text:s text:c="2"/>경우에는 말소된 징계사유를 비고란에 명확히 기재</text:span></text:p>
      <text:p text:style-name="P35_0_b4"><text:span text:style-name="T241">【서식6. 단체용】</text:span></text:p>
      <text:p text:style-name="P35_0"><text:span text:style-name="T241"/></text:p>
      <text:p text:style-name="P382_0"><text:span text:style-name="T315">「2026년 블록체인 유공 포상」단체표창 신청서</text:span></text:p>
      <text:p text:style-name="P248_0"><text:span text:style-name="T104"/></text:p>
      <text:p text:style-name="P395_0"><text:span text:style-name="T316"><text:s/>□ 기업/단체 현황</text:span></text:p>
      <text:p text:style-name="P396_0"><text:span text:style-name="T317"><draw:frame draw:style-name="tableinfakeframe_gr46" svg:x="0cm" svg:y="0cm" draw:z-index="38" text:anchor-type="as-char"><draw:text-box><table:table table:style-name="Table42"><table:table-column table:style-name="Table42.A"/><table:table-column table:style-name="Table42.B"/><table:table-column table:style-name="Table42.C"/><table:table-column table:style-name="Table42.D"/><table:table-column table:style-name="Table42.E"/><table:table-row table:style-name="Table42.1"><table:table-cell table:style-name="Table42.A1" office:value-type="string"><text:p text:style-name="P506_0"><text:span text:style-name="T319">단 체 명</text:span></text:p></table:table-cell><table:table-cell table:style-name="Table42.B1" office:value-type="string" table:number-columns-spanned="4"><text:p text:style-name="P1_0"><text:span text:style-name="T293"/></text:p></table:table-cell><table:covered-table-cell/><table:covered-table-cell/><table:covered-table-cell/></table:table-row><table:table-row table:style-name="Table42.2"><table:table-cell table:style-name="Table42.A2" office:value-type="string"><text:p text:style-name="P506_0"><text:span text:style-name="T319">단체구분</text:span></text:p></table:table-cell><table:table-cell table:style-name="Table42.B2" office:value-type="string" table:number-columns-spanned="4"><text:p text:style-name="P396_0"><text:span text:style-name="T320"><text:s/>□ 대기업 <text:s text:c="3"/>□ 중견기업 <text:s text:c="3"/>□ 중소기업 <text:s text:c="3"/>□ 공공기관</text:span></text:p><text:p text:style-name="P396_0"><text:span text:style-name="T320"><text:s/>(해당부문에 </text:span><text:span text:style-name="T293">✔표)</text:span></text:p></table:table-cell><table:covered-table-cell/><table:covered-table-cell/><table:covered-table-cell/></table:table-row><table:table-row table:style-name="Table42.3"><table:table-cell table:style-name="Table42.A3" office:value-type="string"><text:p text:style-name="P506_0"><text:span text:style-name="T293">대 표 자</text:span></text:p></table:table-cell><table:table-cell table:style-name="Table42.B3" office:value-type="string" table:number-columns-spanned="2"><text:p text:style-name="P506_0"><text:span text:style-name="T293">한글 (한자)</text:span></text:p></table:table-cell><table:covered-table-cell/><table:table-cell table:style-name="Table42.D3" office:value-type="string"><text:p text:style-name="P506_0"><text:span text:style-name="T293">생년월일</text:span></text:p></table:table-cell><table:table-cell table:style-name="Table42.E3" office:value-type="string"><text:p text:style-name="P1_0"><text:span text:style-name="T293"/></text:p></table:table-cell></table:table-row><table:table-row table:style-name="Table42.4"><table:table-cell table:style-name="Table42.A4" office:value-type="string"><text:p text:style-name="P506_0"><text:span text:style-name="T321">업 <text:s text:c="3"/>종</text:span></text:p></table:table-cell><table:table-cell table:style-name="Table42.B4" office:value-type="string" table:number-columns-spanned="2"><text:p text:style-name="P1_0"><text:span text:style-name="T293"/></text:p></table:table-cell><table:covered-table-cell/><table:table-cell table:style-name="Table42.D4" office:value-type="string"><text:p text:style-name="P506_0"><text:span text:style-name="T321">설립연도</text:span></text:p></table:table-cell><table:table-cell table:style-name="Table42.E4" office:value-type="string"><text:p text:style-name="P1_0"><text:span text:style-name="T293"/></text:p></table:table-cell></table:table-row><table:table-row table:style-name="Table42.5"><table:table-cell table:style-name="Table42.A5" office:value-type="string"><text:p text:style-name="P506_0"><text:span text:style-name="T321">주 <text:s text:c="3"/>소</text:span></text:p></table:table-cell><table:table-cell table:style-name="Table42.B5" office:value-type="string" table:number-columns-spanned="4"><text:p text:style-name="P1_0"><text:span text:style-name="T293"/></text:p></table:table-cell><table:covered-table-cell/><table:covered-table-cell/><table:covered-table-cell/></table:table-row><table:table-row table:style-name="Table42.6"><table:table-cell table:style-name="Table42.A6" office:value-type="string"><text:p text:style-name="P506_0"><text:span text:style-name="T293">사업자번호</text:span></text:p></table:table-cell><table:table-cell table:style-name="Table42.B6" office:value-type="string" table:number-columns-spanned="2"><text:p text:style-name="P1_0"><text:span text:style-name="T293"/></text:p></table:table-cell><table:covered-table-cell/><table:table-cell table:style-name="Table42.D6" office:value-type="string"><text:p text:style-name="P506_0"><text:span text:style-name="T293">법인번호</text:span></text:p></table:table-cell><table:table-cell table:style-name="Table42.E6" office:value-type="string"><text:p text:style-name="P1_0"><text:span text:style-name="T293"/></text:p></table:table-cell></table:table-row><table:table-row table:style-name="Table42.7"><table:table-cell table:style-name="Table42.A7" office:value-type="string"><text:p text:style-name="P506_0"><text:span text:style-name="T293">산재번호</text:span></text:p></table:table-cell><table:table-cell table:style-name="Table42.B7" office:value-type="string" table:number-columns-spanned="2"><text:p text:style-name="P1_0"><text:span text:style-name="T293"/></text:p></table:table-cell><table:covered-table-cell/><table:table-cell table:style-name="Table42.D7" office:value-type="string"><text:p text:style-name="P97_0"><text:span text:style-name="T293">URL</text:span></text:p></table:table-cell><table:table-cell table:style-name="Table42.E7" office:value-type="string"><text:p text:style-name="P1_0"><text:span text:style-name="T293"/></text:p></table:table-cell></table:table-row><table:table-row table:style-name="Table42.8"><table:table-cell table:style-name="Table42.A8" office:value-type="string"><text:p text:style-name="P506_0"><text:span text:style-name="T293">자 본 금</text:span></text:p></table:table-cell><table:table-cell table:style-name="Table42.B8" office:value-type="string" table:number-columns-spanned="2"><text:p text:style-name="P512_0"><text:span text:style-name="T293">백만원</text:span></text:p></table:table-cell><table:covered-table-cell/><table:table-cell table:style-name="Table42.D8" office:value-type="string"><text:p text:style-name="P506_0"><text:span text:style-name="T293">종업원수</text:span></text:p></table:table-cell><table:table-cell table:style-name="Table42.E8" office:value-type="string"><text:p text:style-name="P513_0"><text:span text:style-name="T293">명</text:span></text:p></table:table-cell></table:table-row><table:table-row table:style-name="Table42.9"><table:table-cell table:style-name="Table42.A9" office:value-type="string" table:number-rows-spanned="4"><text:p text:style-name="P514_0"><text:span text:style-name="T293">매출현황</text:span></text:p></table:table-cell><table:table-cell table:style-name="Table42.B9" office:value-type="string"><text:p text:style-name="P514_0"><text:span text:style-name="T293">년도</text:span></text:p></table:table-cell><table:table-cell table:style-name="Table42.C9" office:value-type="string" table:number-columns-spanned="2"><text:p text:style-name="P514_0"><text:span text:style-name="T81">2025년도(당기)</text:span></text:p></table:table-cell><table:covered-table-cell/><table:table-cell table:style-name="Table42.E9" office:value-type="string"><text:p text:style-name="P514_0"><text:span text:style-name="T81">2024년도(전기)</text:span></text:p></table:table-cell></table:table-row><table:table-row table:style-name="Table42.10"><table:covered-table-cell/><table:table-cell table:style-name="Table42.B10" office:value-type="string"><text:p text:style-name="P514_0"><text:span text:style-name="T293">매출액</text:span></text:p></table:table-cell><table:table-cell table:style-name="Table42.C10" office:value-type="string" table:number-columns-spanned="2"><text:p text:style-name="P512_0"><text:span text:style-name="T81">백만원</text:span></text:p></table:table-cell><table:covered-table-cell/><table:table-cell table:style-name="Table42.E10" office:value-type="string"><text:p text:style-name="P512_0"><text:span text:style-name="T81">백만원</text:span></text:p></table:table-cell></table:table-row><table:table-row table:style-name="Table42.11"><table:covered-table-cell/><table:table-cell table:style-name="Table42.B11" office:value-type="string"><text:p text:style-name="P514_0"><text:span text:style-name="T293">영업이익 <text:s text:c="1"/></text:span></text:p></table:table-cell><table:table-cell table:style-name="Table42.C11" office:value-type="string" table:number-columns-spanned="2"><text:p text:style-name="P512_0"><text:span text:style-name="T293">백만원</text:span></text:p></table:table-cell><table:covered-table-cell/><table:table-cell table:style-name="Table42.E11" office:value-type="string"><text:p text:style-name="P512_0"><text:span text:style-name="T293">백만원</text:span></text:p></table:table-cell></table:table-row><table:table-row table:style-name="Table42.12"><table:covered-table-cell/><table:table-cell table:style-name="Table42.B12" office:value-type="string"><text:p text:style-name="P514_0"><text:span text:style-name="T322">당기순이익 </text:span><text:span text:style-name="T293"><text:s/></text:span></text:p></table:table-cell><table:table-cell table:style-name="Table42.C12" office:value-type="string" table:number-columns-spanned="2"><text:p text:style-name="P512_0"><text:span text:style-name="T293">백만원</text:span></text:p></table:table-cell><table:covered-table-cell/><table:table-cell table:style-name="Table42.E12" office:value-type="string"><text:p text:style-name="P512_0"><text:span text:style-name="T293">백만원</text:span></text:p></table:table-cell></table:table-row><table:table-row table:style-name="Table42.13"><table:table-cell table:style-name="Table42.A13" office:value-type="string"><text:p text:style-name="P514_0"><text:span text:style-name="T293">부채현황</text:span></text:p></table:table-cell><table:table-cell table:style-name="Table42.B13" office:value-type="string"><text:p text:style-name="P514_0"><text:span text:style-name="T322">총부채</text:span></text:p></table:table-cell><table:table-cell table:style-name="Table42.C13" office:value-type="string" table:number-columns-spanned="2"><text:p text:style-name="P512_0"><text:span text:style-name="T293">백만원</text:span></text:p></table:table-cell><table:covered-table-cell/><table:table-cell table:style-name="Table42.E13" office:value-type="string"><text:p text:style-name="P512_0"><text:span text:style-name="T293">백만원</text:span></text:p></table:table-cell></table:table-row><table:table-row table:style-name="Table42.14"><table:table-cell table:style-name="Table42.A14" office:value-type="string"><text:p text:style-name="P514_0"><text:span text:style-name="T293">수상경력</text:span></text:p></table:table-cell><table:table-cell table:style-name="Table42.B14" office:value-type="string"><text:p text:style-name="P514_0"><text:span text:style-name="T323">'10년 2월</text:span></text:p><text:p text:style-name="P253_0"><text:span text:style-name="T324"/></text:p></table:table-cell><table:table-cell table:style-name="Table42.C14" office:value-type="string" table:number-columns-spanned="3"><text:p text:style-name="P515_0"><text:span text:style-name="T325">ㅇ</text:span><text:span text:style-name="T326">예) 정보보호의 날(국무총리표창)</text:span></text:p><text:p text:style-name="P516_0"><text:span text:style-name="T327">※장관표창 이상만 기재하며, 언론사․협회 등의 포상은 제외</text:span></text:p></table:table-cell><table:covered-table-cell/><table:covered-table-cell/></table:table-row><table:table-row table:style-name="Table42.15"><table:table-cell table:style-name="Table42.A15" office:value-type="string" table:number-rows-spanned="2"><text:p text:style-name="P506_0"><text:span text:style-name="T293">연락담당자</text:span></text:p></table:table-cell><table:table-cell table:style-name="Table42.B15" office:value-type="string"><text:p text:style-name="P506_0"><text:span text:style-name="T293">부서명</text:span></text:p></table:table-cell><table:table-cell table:style-name="Table42.C15" office:value-type="string"><text:p text:style-name="P97_0"><text:span text:style-name="T293"/></text:p></table:table-cell><table:table-cell table:style-name="Table42.D15" office:value-type="string"><text:p text:style-name="P404_0"><text:span text:style-name="T293">성명(직위)</text:span></text:p></table:table-cell><table:table-cell table:style-name="Table42.E15" office:value-type="string"><text:p text:style-name="P248_0"><text:span text:style-name="T293"/></text:p></table:table-cell></table:table-row><table:table-row table:style-name="Table42.16"><table:covered-table-cell/><table:table-cell table:style-name="Table42.B16" office:value-type="string"><text:p text:style-name="P506_0"><text:span text:style-name="T293">전 <text:s text:c="1"/>화</text:span></text:p></table:table-cell><table:table-cell table:style-name="Table42.C16" office:value-type="string"><text:p text:style-name="P97_0"><text:span text:style-name="T293"/></text:p></table:table-cell><table:table-cell table:style-name="Table42.D16" office:value-type="string"><text:p text:style-name="P248_0"><text:span text:style-name="T293">e-Mail</text:span></text:p></table:table-cell><table:table-cell table:style-name="Table42.E16" office:value-type="string"><text:p text:style-name="P248_0"><text:span text:style-name="T328"/></text:p></table:table-cell></table:table-row></table:table></draw:text-box></draw:frame></text:span><text:span text:style-name="T318"/></text:p>
      <text:p text:style-name="P397_0"><text:span text:style-name="T329"><text:s/>※ 2025년도 대차대조표 및 손익계산서를 기준으로 작성</text:span></text:p>
      <text:p text:style-name="P395_0_b4"><text:span text:style-name="T316"><text:s/>□ 응모분야(해당사항 ✔표, 중복신청 가능)</text:span></text:p>
      <text:p text:style-name="P250_0"><text:span text:style-name="T118"/></text:p>
      <text:p text:style-name="P257_0"><text:span text:style-name="T283"><text:s/><text:s text:c="1"/><draw:frame draw:style-name="tableinfakeframe_gr47" svg:x="0cm" svg:y="0cm" draw:z-index="39" text:anchor-type="as-char"><draw:text-box><table:table table:style-name="Table43"><table:table-column table:style-name="Table43.A"/><table:table-column table:style-name="Table43.B"/><table:table-column table:style-name="Table43.C"/><table:table-row table:style-name="Table43.1"><table:table-cell table:style-name="Table43.A1" office:value-type="string"><text:p text:style-name="P514_0"><text:span text:style-name="T292">응모분야</text:span></text:p></table:table-cell><table:table-cell table:style-name="Table43.B1" office:value-type="string"><text:p text:style-name="P514_0"><text:span text:style-name="T292">주요업종</text:span></text:p></table:table-cell><table:table-cell table:style-name="Table43.C1" office:value-type="string"><text:p text:style-name="P514_0"><text:span text:style-name="T292">세부분류</text:span></text:p></table:table-cell></table:table-row><table:table-row table:style-name="Table43.2"><table:table-cell table:style-name="Table43.A2" office:value-type="string"><text:p text:style-name="P516_0"><text:span text:style-name="T330"><text:s/>□ 제도개선</text:span></text:p></table:table-cell><table:table-cell table:style-name="Table43.B2" office:value-type="string"><text:p text:style-name="P517_0"><text:span text:style-name="T320"><text:s/>□ 법 <text:tab/><text:tab/><text:s text:c="1"/>□ 제도</text:span><text:span text:style-name="T331"/></text:p><text:p text:style-name="P517_0"><text:span text:style-name="T320"><text:s/>□ 표준</text:span></text:p><text:p text:style-name="P517_0"><text:span text:style-name="T320"><text:s/>□ 기타( <text:s text:c="14"/>)</text:span></text:p></table:table-cell><table:table-cell table:style-name="Table43.C2" office:value-type="string"><text:p text:style-name="P97_0"><text:span text:style-name="T275"/></text:p></table:table-cell></table:table-row><table:table-row table:style-name="Table43.3"><table:table-cell table:style-name="Table43.A3" office:value-type="string"><text:p text:style-name="P516_0"><text:span text:style-name="T330"><text:s/>□ 기술개발</text:span></text:p></table:table-cell><table:table-cell table:style-name="Table43.B3" office:value-type="string"><text:p text:style-name="P518_0"><text:span text:style-name="T332"><text:s/></text:span><text:span text:style-name="T320">□ 제품 <text:tab/><text:tab/>□ </text:span><text:span text:style-name="T331">솔루션/SI</text:span></text:p><text:p text:style-name="P517_0"><text:span text:style-name="T320"><text:s/>□ 서비스</text:span></text:p><text:p text:style-name="P517_0"><text:span text:style-name="T320"><text:s/><text:s text:c="1"/>□ 기타( <text:s text:c="14"/>)</text:span></text:p></table:table-cell><table:table-cell table:style-name="Table43.C3" office:value-type="string"><text:p text:style-name="P97_0"><text:span text:style-name="T275"/></text:p></table:table-cell></table:table-row><table:table-row table:style-name="Table43.4"><table:table-cell table:style-name="Table43.A4" office:value-type="string"><text:p text:style-name="P516_0"><text:span text:style-name="T333"><text:s/>□ 보급 및 확산</text:span></text:p></table:table-cell><table:table-cell table:style-name="Table43.B4" office:value-type="string"><text:p text:style-name="P518_0"><text:span text:style-name="T332"><text:s/>□ 제품 <text:tab/><text:tab/></text:span><text:span text:style-name="T320">□ 솔루션/</text:span><text:span text:style-name="T331">SI</text:span></text:p><text:p text:style-name="P518_0"><text:span text:style-name="T320"><text:s/>□ 서비스</text:span></text:p><text:p text:style-name="P517_0"><text:span text:style-name="T320"><text:s/><text:s text:c="1"/>□ 기타( <text:s text:c="14"/>)</text:span></text:p></table:table-cell><table:table-cell table:style-name="Table43.C4" office:value-type="string"><text:p text:style-name="P97_0"><text:span text:style-name="T334"/></text:p></table:table-cell></table:table-row></table:table></draw:text-box></draw:frame></text:span></text:p>
      <text:p text:style-name="P398_0"><text:span text:style-name="T317"><text:s/></text:span><text:span text:style-name="T335"><text:s/></text:span></text:p>
      <text:p text:style-name="P254_0"><text:span text:style-name="T107"/></text:p>
      <text:p text:style-name="P399_0"><text:span text:style-name="T336"><text:s/></text:span><text:span text:style-name="T206"><text:s/>위와 같이「2026년 블록체인 유공 포상」단체표창에 응모합니다. </text:span></text:p>
      <text:p text:style-name="P252_0"><text:span text:style-name="T107"/></text:p>
      <text:p text:style-name="P400_0"><text:span text:style-name="T206"><text:s/><text:s text:c="23"/>2026년 <text:s text:c="3"/>월 <text:s text:c="3"/>일</text:span></text:p>
      <text:p text:style-name="P98_0"><text:span text:style-name="T107"/></text:p>
      <text:p text:style-name="P256_0"><text:span text:style-name="T181"/></text:p>
      <text:p text:style-name="P401_0"><text:span text:style-name="T206"><text:s/><text:s text:c="26"/>단체명 : <text:s text:c="1"/></text:span><text:span text:style-name="T337"><text:s/><text:s text:c="20"/>(인)</text:span></text:p>
      <text:p text:style-name="P251_0"><text:span text:style-name="T130"/></text:p>
      <text:p text:style-name="P401_0"><text:span text:style-name="T90"><text:s/><text:s text:c="26"/>대표자 : <text:s text:c="1"/></text:span><text:span text:style-name="T338"><text:s/><text:s text:c="20"/>(인)</text:span></text:p>
      <text:p text:style-name="P251_0"><text:span text:style-name="T338"/></text:p>
      <text:p text:style-name="P251_0"><text:span text:style-name="T338"/></text:p>
      <text:p text:style-name="P251_0"><text:span text:style-name="T338"/></text:p>
      <text:p text:style-name="P402_0"><text:span text:style-name="T339">과학기술정보통신부장관귀하</text:span></text:p>
      <text:p text:style-name="P248_0_b4"><text:span text:style-name="T339"><draw:frame draw:style-name="tableinfakeframe_gr48" svg:x="0cm" svg:y="0cm" draw:z-index="40" text:anchor-type="as-char"><draw:text-box><table:table table:style-name="Table44"><table:table-column table:style-name="Table44.A"/><table:table-column table:style-name="Table44.B"/><table:table-column table:style-name="Table44.C"/><table:table-column table:style-name="Table44.D"/><table:table-column table:style-name="Table44.E"/><table:table-column table:style-name="Table44.F"/><table:table-column table:style-name="Table44.G"/><table:table-row table:style-name="Table44.1"><table:table-cell table:style-name="Table44.A1" office:value-type="string" table:number-columns-spanned="4"><text:p text:style-name="P35_0"><text:span text:style-name="T241">【서식7. 단체용】</text:span></text:p></table:table-cell><table:covered-table-cell/><table:covered-table-cell/><table:covered-table-cell/><table:table-cell table:style-name="Table44.E1" office:value-type="string" table:number-columns-spanned="3"><text:p text:style-name="P489_0"><text:span text:style-name="T273">(앞쪽)</text:span></text:p></table:table-cell><table:covered-table-cell/><table:covered-table-cell/></table:table-row><table:table-row table:style-name="Table44.2"><table:table-cell table:style-name="Table44.A2" office:value-type="string" table:number-columns-spanned="7"><text:p text:style-name="P490_0"><text:span text:style-name="T274">공 적 조 서</text:span></text:p></table:table-cell><table:covered-table-cell/><table:covered-table-cell/><table:covered-table-cell/><table:covered-table-cell/><table:covered-table-cell/><table:covered-table-cell/></table:table-row><table:table-row table:style-name="Table44.3"><table:table-cell table:style-name="Table44.A3" office:value-type="string"><text:p text:style-name="P519_0"><text:span text:style-name="T275">단 체 명</text:span></text:p></table:table-cell><table:table-cell table:style-name="Table44.B3" office:value-type="string" table:number-columns-spanned="2"><text:p text:style-name="P265_0"><text:span text:style-name="T275"/></text:p></table:table-cell><table:covered-table-cell/><table:table-cell table:style-name="Table44.D3" office:value-type="string" table:number-columns-spanned="3"><text:p text:style-name="P519_0"><text:span text:style-name="T275">사업자등록번호</text:span></text:p><text:p text:style-name="P519_0"><text:span text:style-name="T275">(고유번호)</text:span></text:p></table:table-cell><table:covered-table-cell/><table:covered-table-cell/><table:table-cell table:style-name="Table44.G3" office:value-type="string"><text:p text:style-name="P265_0"><text:span text:style-name="T275"/></text:p></table:table-cell></table:table-row><table:table-row table:style-name="Table44.4"><table:table-cell table:style-name="Table44.A4" office:value-type="string"><text:p text:style-name="P519_0"><text:span text:style-name="T275">주 <text:s text:c="3"/>소</text:span></text:p></table:table-cell><table:table-cell table:style-name="Table44.B4" office:value-type="string" table:number-columns-spanned="6"><text:p text:style-name="P520_0"><text:span text:style-name="T275">※ 단체대표자의 개인주소가 아닌 수상단체의 주소지</text:span></text:p></table:table-cell><table:covered-table-cell/><table:covered-table-cell/><table:covered-table-cell/><table:covered-table-cell/><table:covered-table-cell/></table:table-row><table:table-row table:style-name="Table44.5"><table:table-cell table:style-name="Table44.A5" office:value-type="string"><text:p text:style-name="P519_0"><text:span text:style-name="T275">대표자성명</text:span></text:p></table:table-cell><table:table-cell table:style-name="Table44.B5" office:value-type="string" table:number-columns-spanned="6"><text:p text:style-name="P267_0"><text:span text:style-name="T275"/></text:p></table:table-cell><table:covered-table-cell/><table:covered-table-cell/><table:covered-table-cell/><table:covered-table-cell/><table:covered-table-cell/></table:table-row><table:table-row table:style-name="Table44.6"><table:table-cell table:style-name="Table44.A6" office:value-type="string"><text:p text:style-name="P519_0"><text:span text:style-name="T275">단체포상 관련 담당자 연락처</text:span></text:p></table:table-cell><table:table-cell table:style-name="Table44.B6" office:value-type="string" table:number-columns-spanned="6"><text:p text:style-name="P521_0"><text:span text:style-name="T275"><text:s/>(성명) <text:s text:c="17"/>(직장)</text:span></text:p><text:p text:style-name="P267_0"><text:span text:style-name="T275"><text:s/>(e-mail) <text:s text:c="17"/></text:span></text:p></table:table-cell><table:covered-table-cell/><table:covered-table-cell/><table:covered-table-cell/><table:covered-table-cell/><table:covered-table-cell/></table:table-row><table:table-row table:style-name="Table44.7"><table:table-cell table:style-name="Table44.A7" office:value-type="string"><text:p text:style-name="P519_0"><text:span text:style-name="T275">추천 훈격</text:span></text:p></table:table-cell><table:table-cell table:style-name="Table44.B7" office:value-type="string" table:number-columns-spanned="2"><text:p text:style-name="P266_0"><text:span text:style-name="T275"/></text:p></table:table-cell><table:covered-table-cell/><table:table-cell table:style-name="Table44.D7" office:value-type="string" table:number-columns-spanned="3"><text:p text:style-name="P519_0"><text:span text:style-name="T275">추천 순위</text:span></text:p></table:table-cell><table:covered-table-cell/><table:covered-table-cell/><table:table-cell table:style-name="Table44.G7" office:value-type="string"><text:p text:style-name="P266_0"><text:span text:style-name="T275"/></text:p></table:table-cell></table:table-row><table:table-row table:style-name="Table44.8"><table:table-cell table:style-name="Table44.A8" office:value-type="string"><text:p text:style-name="P519_0"><text:span text:style-name="T275">공적 분야</text:span></text:p></table:table-cell><table:table-cell table:style-name="Table44.B8" office:value-type="string" table:number-columns-spanned="2"><text:p text:style-name="P266_0"><text:span text:style-name="T275"/></text:p></table:table-cell><table:covered-table-cell/><table:table-cell table:style-name="Table44.D8" office:value-type="string" table:number-columns-spanned="3"><text:p text:style-name="P519_0"><text:span text:style-name="T275">공적 기간</text:span></text:p></table:table-cell><table:covered-table-cell/><table:covered-table-cell/><table:table-cell table:style-name="Table44.G8" office:value-type="string"><text:p text:style-name="P266_0"><text:span text:style-name="T275"/></text:p></table:table-cell></table:table-row><table:table-row table:style-name="Table44.9"><table:table-cell table:style-name="Table44.A9" office:value-type="string" table:number-columns-spanned="7"><text:p text:style-name="P522_0"><text:span text:style-name="T275">공적요지(70자 이내)</text:span></text:p></table:table-cell><table:covered-table-cell/><table:covered-table-cell/><table:covered-table-cell/><table:covered-table-cell/><table:covered-table-cell/><table:covered-table-cell/></table:table-row><table:table-row table:style-name="Table44.10"><table:table-cell table:style-name="Table44.A10" office:value-type="string" table:number-columns-spanned="7"><text:p text:style-name="P405_0"><text:span text:style-name="T279">※ 60~70자 작성</text:span></text:p><text:p text:style-name="P405_0"><text:span text:style-name="T279">※ 실적 위주로 구체적으로 작성, 수식어는 지양</text:span></text:p><text:p text:style-name="P405_0"><text:span text:style-name="T279">※ ~~에 기여함 으로 문장을 끝낼 것</text:span></text:p><text:p text:style-name="P405_0"><text:span text:style-name="T279">※ 조사자 : 담당자 또는 담당과장(공무원) / 담당자 또는 부서의 장(일반국민)</text:span></text:p><text:p text:style-name="P405_0"><text:span text:style-name="T279">※ </text:span><text:span text:style-name="T296">추천관 : </text:span><text:span text:style-name="T297">실·국장·소속기관장 이상(공무원) / 임원급 책임자 또는 단체의 장(</text:span><text:span text:style-name="T281">일반국민</text:span><text:span text:style-name="T297">)</text:span><text:span text:style-name="T296"/></text:p></table:table-cell><table:covered-table-cell/><table:covered-table-cell/><table:covered-table-cell/><table:covered-table-cell/><table:covered-table-cell/><table:covered-table-cell/></table:table-row><table:table-row table:style-name="Table44.11"><table:table-cell table:style-name="Table44.A11" office:value-type="string" table:number-columns-spanned="7"><text:p text:style-name="P490_0"><text:span text:style-name="T275">조 <text:s text:c="1"/>사 <text:s text:c="1"/>자</text:span></text:p></table:table-cell><table:covered-table-cell/><table:covered-table-cell/><table:covered-table-cell/><table:covered-table-cell/><table:covered-table-cell/><table:covered-table-cell/></table:table-row><table:table-row table:style-name="Table44.12"><table:table-cell table:style-name="Table44.A12" office:value-type="string"><text:p text:style-name="P490_0"><text:span text:style-name="T275">소 <text:s text:c="4"/>속</text:span></text:p></table:table-cell><table:table-cell table:style-name="Table44.B12" office:value-type="string"><text:p text:style-name="P227_0"><text:span text:style-name="T275"/></text:p></table:table-cell><table:table-cell table:style-name="Table44.C12" office:value-type="string" table:number-columns-spanned="3"><text:p text:style-name="P490_0"><text:span text:style-name="T275">직 <text:s text:c="4"/>위</text:span></text:p></table:table-cell><table:covered-table-cell/><table:covered-table-cell/><table:table-cell table:style-name="Table44.F12" office:value-type="string" table:number-columns-spanned="2"><text:p text:style-name="P227_0"><text:span text:style-name="T275"/></text:p></table:table-cell><table:covered-table-cell/></table:table-row><table:table-row table:style-name="Table44.13"><table:table-cell table:style-name="Table44.A13" office:value-type="string"><text:p text:style-name="P490_0"><text:span text:style-name="T275">직급 또는 계급</text:span></text:p></table:table-cell><table:table-cell table:style-name="Table44.B13" office:value-type="string"><text:p text:style-name="P2_0"><text:span text:style-name="T275"><text:s/></text:span></text:p></table:table-cell><table:table-cell table:style-name="Table44.C13" office:value-type="string" table:number-columns-spanned="3"><text:p text:style-name="P490_0"><text:span text:style-name="T275">성 <text:s text:c="4"/>명</text:span></text:p></table:table-cell><table:covered-table-cell/><table:covered-table-cell/><table:table-cell table:style-name="Table44.F13" office:value-type="string" table:number-columns-spanned="2"><text:p text:style-name="P495_0"><text:span text:style-name="T275">(인)</text:span></text:p></table:table-cell><table:covered-table-cell/></table:table-row><table:table-row table:style-name="Table44.14"><table:table-cell table:style-name="Table44.A14" office:value-type="string" table:number-columns-spanned="7"><text:p text:style-name="P496_0"><text:span text:style-name="T275"><text:s/><text:s text:c="6"/>위의 기록이 틀림없음을 확인합니다.</text:span></text:p><text:p text:style-name="P497_0"><text:span text:style-name="T276">2026년 <text:s text:c="3"/>월 <text:s text:c="3"/>일</text:span></text:p><text:p text:style-name="P498_0"><text:span text:style-name="T275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248_0_b4"><text:span text:style-name="T339"><draw:frame draw:style-name="tableinfakeframe_gr49" svg:x="0cm" svg:y="0cm" draw:z-index="41" text:anchor-type="as-char"><draw:text-box><table:table table:style-name="Table45"><table:table-column table:style-name="Table45.A"/><table:table-column table:style-name="Table45.B"/><table:table-row table:style-name="Table45.1"><table:table-cell table:style-name="Table45.A1" office:value-type="string" table:number-columns-spanned="2"><text:p text:style-name="P499_0"><text:span text:style-name="T273"><text:s/><text:s text:c="43"/>(뒤쪽)</text:span></text:p></table:table-cell><table:covered-table-cell/></table:table-row><table:table-row table:style-name="Table45.2"><table:table-cell table:style-name="Table45.A2" office:value-type="string" table:number-columns-spanned="2"><text:p text:style-name="P490_0"><text:span text:style-name="T275">단체 연혁</text:span></text:p></table:table-cell><table:covered-table-cell/></table:table-row><table:table-row table:style-name="Table45.3"><table:table-cell table:style-name="Table45.A3" office:value-type="string"><text:p text:style-name="P490_0"><text:span text:style-name="T275">연 월 일</text:span></text:p></table:table-cell><table:table-cell table:style-name="Table45.B3" office:value-type="string"><text:p text:style-name="P490_0"><text:span text:style-name="T275">연혁사항</text:span></text:p></table:table-cell></table:table-row><table:table-row table:style-name="Table45.4"><table:table-cell table:style-name="Table45.A4" office:value-type="string"><text:p text:style-name="P41_0"><text:span text:style-name="T275">. <text:s text:c="1"/>. <text:s text:c="1"/>. ~ <text:s text:c="1"/>. <text:s text:c="1"/>. <text:s text:c="1"/>.</text:span></text:p></table:table-cell><table:table-cell table:style-name="Table45.B4" office:value-type="string"><text:p text:style-name="P41_0"><text:span text:style-name="T275"/></text:p></table:table-cell></table:table-row><table:table-row table:style-name="Table45.5"><table:table-cell table:style-name="Table45.A5" office:value-type="string"><text:p text:style-name="P41_0"><text:span text:style-name="T275">. <text:s text:c="1"/>. <text:s text:c="1"/>. ~ <text:s text:c="1"/>. <text:s text:c="1"/>. <text:s text:c="1"/>.</text:span></text:p></table:table-cell><table:table-cell table:style-name="Table45.B5" office:value-type="string"><text:p text:style-name="P41_0"><text:span text:style-name="T275"/></text:p></table:table-cell></table:table-row><table:table-row table:style-name="Table45.6"><table:table-cell table:style-name="Table45.A6" office:value-type="string" table:number-columns-spanned="2"><text:p text:style-name="P490_0"><text:span text:style-name="T275">과거 포상기록(훈장ㆍ포장ㆍ표창별로 기록)</text:span></text:p></table:table-cell><table:covered-table-cell/></table:table-row><table:table-row table:style-name="Table45.7"><table:table-cell table:style-name="Table45.A7" office:value-type="string"><text:p text:style-name="P490_0"><text:span text:style-name="T275">수여일자(년 월 일)</text:span></text:p></table:table-cell><table:table-cell table:style-name="Table45.B7" office:value-type="string"><text:p text:style-name="P490_0"><text:span text:style-name="T275">포상종류</text:span></text:p></table:table-cell></table:table-row><table:table-row table:style-name="Table45.8"><table:table-cell table:style-name="Table45.A8" office:value-type="string"><text:p text:style-name="P41_0"><text:span text:style-name="T275"><text:s/><text:s text:c="1"/>. <text:s text:c="1"/>. <text:s text:c="1"/>.</text:span></text:p></table:table-cell><table:table-cell table:style-name="Table45.B8" office:value-type="string"><text:p text:style-name="P41_0"><text:span text:style-name="T275"/></text:p></table:table-cell></table:table-row><table:table-row table:style-name="Table45.9"><table:table-cell table:style-name="Table45.A9" office:value-type="string"><text:p text:style-name="P41_0"><text:span text:style-name="T275"><text:s/><text:s text:c="1"/>. <text:s text:c="1"/>. <text:s text:c="1"/>.</text:span></text:p></table:table-cell><table:table-cell table:style-name="Table45.B9" office:value-type="string"><text:p text:style-name="P41_0"><text:span text:style-name="T275"/></text:p></table:table-cell></table:table-row><table:table-row table:style-name="Table45.10"><table:table-cell table:style-name="Table45.A10" office:value-type="string" table:number-columns-spanned="2"><text:p text:style-name="P490_0"><text:span text:style-name="T275">공 적 내 용</text:span></text:p></table:table-cell><table:covered-table-cell/></table:table-row><table:table-row table:style-name="Table45.11"><table:table-cell table:style-name="Table45.A11" office:value-type="string" table:number-columns-spanned="2"><text:p text:style-name="P2_0"><text:span text:style-name="T280"/></text:p></table:table-cell><table:covered-table-cell/></table:table-row></table:table></draw:text-box></draw:frame></text:span></text:p>
      <table:table table:style-name="Table46">
        <table:table-column table:style-name="Table46.A"/>
        <table:table-row table:style-name="Table46.1">
          <table:table-cell table:style-name="Table46.A1" office:value-type="string">
            <text:p text:style-name="P490_0"><text:span text:style-name="T275">공 적 내 용</text:span></text:p>
          </table:table-cell>
        </table:table-row>
        <table:table-row table:style-name="Table46.2">
          <table:table-cell table:style-name="Table46.A2" office:value-type="string">
            <text:p text:style-name="P41_0"><text:span text:style-name="T258"/></text:p>
          </table:table-cell>
        </table:table-row>
      </table:table>
      <text:p text:style-name="P403_25_b4"><text:span text:style-name="T117"/></text:p>
      <text:p text:style-name="P35_0"><text:span text:style-name="T241">【서식8. 단체용】</text:span></text:p>
      <text:p text:style-name="P404_0"><text:span text:style-name="T290">기술개발 설명서</text:span></text:p>
      <text:p text:style-name="P248_0"><text:span text:style-name="T344"/></text:p>
      <text:p text:style-name="P2_0"><text:span text:style-name="T89"><draw:frame draw:style-name="tableinfakeframe_gr50" svg:x="0cm" svg:y="0cm" draw:z-index="43" text:anchor-type="as-char"><draw:text-box><table:table table:style-name="Table47"><table:table-column table:style-name="Table47.A"/><table:table-column table:style-name="Table47.B"/><table:table-column table:style-name="Table47.C"/><table:table-column table:style-name="Table47.D"/><table:table-column table:style-name="Table47.E"/><table:table-row table:style-name="Table47.1"><table:table-cell table:style-name="Table47.A1" office:value-type="string"><text:p text:style-name="P506_0"><text:span text:style-name="T345">제 <text:s text:c="1"/>품 <text:s text:c="1"/>명</text:span></text:p></table:table-cell><table:table-cell table:style-name="Table47.B1" office:value-type="string" table:number-columns-spanned="4"><text:p text:style-name="P1_0"><text:span text:style-name="T345"/></text:p></table:table-cell><table:covered-table-cell/><table:covered-table-cell/><table:covered-table-cell/></table:table-row><table:table-row table:style-name="Table47.2"><table:table-cell table:style-name="Table47.A2" office:value-type="string"><text:p text:style-name="P506_0"><text:span text:style-name="T345">개발 기술명</text:span></text:p></table:table-cell><table:table-cell table:style-name="Table47.B2" office:value-type="string" table:number-columns-spanned="4"><text:p text:style-name="P1_0"><text:span text:style-name="T345"/></text:p></table:table-cell><table:covered-table-cell/><table:covered-table-cell/><table:covered-table-cell/></table:table-row><table:table-row table:style-name="Table47.3"><table:table-cell table:style-name="Table47.A3" office:value-type="string"><text:p text:style-name="P506_0"><text:span text:style-name="T345">용 도</text:span></text:p></table:table-cell><table:table-cell table:style-name="Table47.B3" office:value-type="string" table:number-columns-spanned="4"><text:p text:style-name="P1_0"><text:span text:style-name="T345"/></text:p></table:table-cell><table:covered-table-cell/><table:covered-table-cell/><table:covered-table-cell/></table:table-row><table:table-row table:style-name="Table47.4"><table:table-cell table:style-name="Table47.A4" office:value-type="string"><text:p text:style-name="P506_0"><text:span text:style-name="T345">기능 및 성능</text:span></text:p></table:table-cell><table:table-cell table:style-name="Table47.B4" office:value-type="string" table:number-columns-spanned="4"><text:p text:style-name="P1_0"><text:span text:style-name="T345"/></text:p></table:table-cell><table:covered-table-cell/><table:covered-table-cell/><table:covered-table-cell/></table:table-row><table:table-row table:style-name="Table47.5"><table:table-cell table:style-name="Table47.A5" office:value-type="string"><text:p text:style-name="P506_0"><text:span text:style-name="T345">핵심기술</text:span></text:p><text:p text:style-name="P506_0"><text:span text:style-name="T345">개발내용</text:span></text:p></table:table-cell><table:table-cell table:style-name="Table47.B5" office:value-type="string" table:number-columns-spanned="4"><text:p text:style-name="P1_0"><text:span text:style-name="T345"/></text:p></table:table-cell><table:covered-table-cell/><table:covered-table-cell/><table:covered-table-cell/></table:table-row><table:table-row table:style-name="Table47.6"><table:table-cell table:style-name="Table47.A6" office:value-type="string" table:number-rows-spanned="4"><text:p text:style-name="P506_0"><text:span text:style-name="T345">타제품과의 기능 및 성능</text:span></text:p><text:p text:style-name="P506_0"><text:span text:style-name="T345">차이점</text:span></text:p></table:table-cell><table:table-cell table:style-name="Table47.B6" office:value-type="string"><text:p text:style-name="P506_0"><text:span text:style-name="T345">구 <text:s text:c="2"/>분</text:span></text:p></table:table-cell><table:table-cell table:style-name="Table47.C6" office:value-type="string"><text:p text:style-name="P396_0"><text:span text:style-name="T345">①</text:span></text:p></table:table-cell><table:table-cell table:style-name="Table47.D6" office:value-type="string"><text:p text:style-name="P396_0"><text:span text:style-name="T345">②</text:span></text:p></table:table-cell><table:table-cell table:style-name="Table47.E6" office:value-type="string"><text:p text:style-name="P396_0"><text:span text:style-name="T345">③</text:span></text:p></table:table-cell></table:table-row><table:table-row table:style-name="Table47.7"><table:covered-table-cell/><table:table-cell table:style-name="Table47.B7" office:value-type="string"><text:p text:style-name="P506_0"><text:span text:style-name="T345">개발제품</text:span></text:p></table:table-cell><table:table-cell table:style-name="Table47.C7" office:value-type="string"><text:p text:style-name="P1_0"><text:span text:style-name="T345"/></text:p></table:table-cell><table:table-cell table:style-name="Table47.D7" office:value-type="string"><text:p text:style-name="P1_0"><text:span text:style-name="T345"/></text:p></table:table-cell><table:table-cell table:style-name="Table47.E7" office:value-type="string"><text:p text:style-name="P1_0"><text:span text:style-name="T345"/></text:p></table:table-cell></table:table-row><table:table-row table:style-name="Table47.8"><table:covered-table-cell/><table:table-cell table:style-name="Table47.B8" office:value-type="string"><text:p text:style-name="P506_0"><text:span text:style-name="T345">국내 유사제품</text:span></text:p></table:table-cell><table:table-cell table:style-name="Table47.C8" office:value-type="string"><text:p text:style-name="P1_0"><text:span text:style-name="T345"/></text:p></table:table-cell><table:table-cell table:style-name="Table47.D8" office:value-type="string"><text:p text:style-name="P1_0"><text:span text:style-name="T345"/></text:p></table:table-cell><table:table-cell table:style-name="Table47.E8" office:value-type="string"><text:p text:style-name="P1_0"><text:span text:style-name="T345"/></text:p></table:table-cell></table:table-row><table:table-row table:style-name="Table47.9"><table:covered-table-cell/><table:table-cell table:style-name="Table47.B9" office:value-type="string"><text:p text:style-name="P506_0"><text:span text:style-name="T345">해외 유사제품</text:span></text:p></table:table-cell><table:table-cell table:style-name="Table47.C9" office:value-type="string"><text:p text:style-name="P1_0"><text:span text:style-name="T345"/></text:p></table:table-cell><table:table-cell table:style-name="Table47.D9" office:value-type="string"><text:p text:style-name="P1_0"><text:span text:style-name="T345"/></text:p></table:table-cell><table:table-cell table:style-name="Table47.E9" office:value-type="string"><text:p text:style-name="P1_0"><text:span text:style-name="T345"/></text:p></table:table-cell></table:table-row><table:table-row table:style-name="Table47.10"><table:table-cell table:style-name="Table47.A10" office:value-type="string"><text:p text:style-name="P506_0"><text:span text:style-name="T345">특허출원현황</text:span></text:p></table:table-cell><table:table-cell table:style-name="Table47.B10" office:value-type="string" table:number-columns-spanned="4"><text:p text:style-name="P1_0"><text:span text:style-name="T345"/></text:p></table:table-cell><table:covered-table-cell/><table:covered-table-cell/><table:covered-table-cell/></table:table-row><table:table-row table:style-name="Table47.11"><table:table-cell table:style-name="Table47.A11" office:value-type="string"><text:p text:style-name="P506_0"><text:span text:style-name="T345">기술개발방법</text:span></text:p></table:table-cell><table:table-cell table:style-name="Table47.B11" office:value-type="string" table:number-columns-spanned="4"><text:p text:style-name="P523_0"><text:span text:style-name="T345">□ 자체개발 <text:s text:c="3"/>□ 공동개발 <text:s text:c="4"/>□ 위탁개발 <text:s text:c="3"/>□ 기술도입 <text:s text:c="3"/>□ 기술지도</text:span></text:p><text:p text:style-name="P524_0"><text:span text:style-name="T345">자체개발 이외의 방법이 포함된 경우</text:span></text:p><text:p text:style-name="P524_0"><text:span text:style-name="T345">대상기관명: </text:span><text:span text:style-name="T346"><text:s/><text:s text:c="56"/></text:span></text:p><text:p text:style-name="P524_0"><text:span text:style-name="T345">소요비용: </text:span><text:span text:style-name="T346"><text:s/><text:s text:c="27"/></text:span><text:span text:style-name="T345"><text:s/>백만원(연구개발비에 포함된 금액)</text:span></text:p></table:table-cell><table:covered-table-cell/><table:covered-table-cell/><table:covered-table-cell/></table:table-row><table:table-row table:style-name="Table47.12"><table:table-cell table:style-name="Table47.A12" office:value-type="string"><text:p text:style-name="P525_0"><text:span text:style-name="T345">총개발참여자</text:span></text:p></table:table-cell><table:table-cell table:style-name="Table47.B12" office:value-type="string" table:number-columns-spanned="4"><text:p text:style-name="P524_0"><text:span text:style-name="T345">내 <text:s text:c="1"/>부: </text:span><text:span text:style-name="T346"><text:s/><text:s text:c="10"/></text:span><text:span text:style-name="T345">명 <text:s text:c="5"/>외 <text:s text:c="1"/>부: <text:s text:c="1"/></text:span><text:span text:style-name="T346"><text:s/><text:s text:c="13"/></text:span><text:span text:style-name="T345">명</text:span></text:p></table:table-cell><table:covered-table-cell/><table:covered-table-cell/><table:covered-table-cell/></table:table-row><table:table-row table:style-name="Table47.13"><table:table-cell table:style-name="Table47.A13" office:value-type="string"><text:p text:style-name="P382_0"><text:span text:style-name="T345">국․내외</text:span></text:p><text:p text:style-name="P506_0"><text:span text:style-name="T345">관련 기술</text:span></text:p><text:p text:style-name="P506_0"><text:span text:style-name="T345">개발 동향</text:span></text:p></table:table-cell><table:table-cell table:style-name="Table47.B13" office:value-type="string" table:number-columns-spanned="4"><text:p text:style-name="P1_0"><text:span text:style-name="T345"/></text:p></table:table-cell><table:covered-table-cell/><table:covered-table-cell/><table:covered-table-cell/></table:table-row><table:table-row table:style-name="Table47.14"><table:table-cell table:style-name="Table47.A14" office:value-type="string" table:number-columns-spanned="5"><text:p text:style-name="P526_0"><text:span text:style-name="T345">&lt; 작성요령&gt;</text:span></text:p><text:p text:style-name="P526_0"><text:span text:style-name="T345"><text:s/><text:s text:c="1"/>1. 제품명은 개발기술을 활용하여 생산(계획)하는 제품의 대표적 명칭을 기재</text:span></text:p><text:p text:style-name="P526_0"><text:span text:style-name="T345"><text:s/><text:s text:c="1"/>2. 개발기술명은 신청기술의 내용을 가장 적절하게 표현하는 명칭을 간단명료하게 기재</text:span></text:p><text:p text:style-name="P526_0"><text:span text:style-name="T345"><text:s/><text:s text:c="1"/>3. 타제품과의 기능 및 성능 차이점은 구분란에 비교 가능한 기술을 기재한 후 비교</text:span></text:p></table:table-cell><table:covered-table-cell/><table:covered-table-cell/><table:covered-table-cell/><table:covered-table-cell/></table:table-row></table:table></draw:text-box></draw:frame></text:span></text:p>
      <text:p text:style-name="P403_0"><text:span text:style-name="T335"><text:s/></text:span><text:span text:style-name="T347"><text:s/>※ 기술개발 분야에 지원한 단체는 필히 작성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견고딕" style:name="HY견고딕"/>
    <style:font-face svg:font-family="HY울릉도M" style:name="HY울릉도M"/>
    <style:font-face svg:font-family="HY헤드라인M" style:name="HY헤드라인M"/>
    <style:font-face svg:font-family="KoPub돋움체 Bold" style:name="KoPub돋움체 Bold"/>
    <style:font-face svg:font-family="KoPub돋움체 Light" style:name="KoPub돋움체 Light"/>
    <style:font-face svg:font-family="굴림" style:name="굴림"/>
    <style:font-face svg:font-family="맑은 고딕" style:name="맑은 고딕"/>
    <style:font-face svg:font-family="맑은 고딕 Semilight" style:name="맑은 고딕 Semilight"/>
    <style:font-face svg:font-family="바탕" style:name="바탕"/>
    <style:font-face svg:font-family="산돌명조 L" style:name="산돌명조 L"/>
    <style:font-face svg:font-family="산세리프" style:name="산세리프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각주내용(신명조9)" style:display-name="각주내용(신명조9)" style:family="paragraph">
      <style:paragraph-properties fo:line-height="140%" fo:text-align="justify" fo:margin-left="1.058cm" fo:margin-right="0.353cm" fo:text-indent="-0.706cm" fo:margin-top="0cm" fo:margin-bottom="0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별지제목 고딕" style:display-name="별지제목 고딕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KoPub돋움체 Bold" style:font-name-asian="KoPub돋움체 Bold" style:font-name-complex="KoPub돋움체 Bold" fo:font-family="KoPub돋움체 Bold" style:font-family-asian="KoPub돋움체 Bold" style:font-family-complex="KoPub돋움체 Bold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당구장" style:display-name="당구장" style:family="paragraph">
      <style:paragraph-properties fo:line-height="160%" fo:text-align="justify" fo:margin-left="1.058cm" fo:margin-right="0cm" fo:text-indent="0cm" fo:margin-top="0cm" fo:margin-bottom="0.141cm" fo:background-color="transparent" fo:border="none" style:shadow="none" style:text-autospace="none" style:vertical-align="auto" style:snap-to-layout-grid="false"/>
      <style:text-properties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(신명조9)" style:display-name="머리말(신명조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표-항목" style:display-name="표-항목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KoPub돋움체 Bold" style:font-name-asian="KoPub돋움체 Bold" style:font-name-complex="KoPub돋움체 Bold" fo:font-family="KoPub돋움체 Bold" style:font-family-asian="KoPub돋움체 Bold" style:font-family-complex="KoPub돋움체 Bold" fo:font-size="9.00pt" style:font-size-asian="9.00pt" style:font-size-complex="9.00pt" fo:letter-spacing="0.00pt" fo:language="en" style:language-asian="ko" fo:country="US" style:country-asian="KR" style:letter-kerning="false"/>
    </style:style>
    <style:style style:name="박스안" style:display-name="박스안" style:family="paragraph">
      <style:paragraph-properties fo:line-height="17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8" style:family="text">
      <style:text-properties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style:letter-kerning="false"/>
    </style:style>
    <style:style style:name="Table1" style:family="table">
      <style:table-properties style:width="17.000cm" table:align="left" style:shadow="none" style:may-break-between-rows="true" table:border-model="collapsing"/>
    </style:style>
    <style:style style:name="Table1.A" style:family="table-column">
      <style:table-column-properties style:column-width="8.500cm"/>
    </style:style>
    <style:style style:name="Table1.B" style:family="table-column">
      <style:table-column-properties style:column-width="8.500cm"/>
    </style:style>
    <style:style style:name="Table1.1" style:family="table-row">
      <style:table-row-properties style:min-row-height="28.25pt" fo:keep-together="auto"/>
    </style:style>
    <style:style style:name="Table1.A1" style:family="table-cell">
      <style:table-cell-properties style:vertical-align="middle" style:shadow="none" fo:border="none"/>
    </style:style>
    <style:style style:name="Table1.B1" style:family="table-cell">
      <style:table-cell-properties style:vertical-align="middle" style:shadow="none" fo:border="none"/>
    </style:style>
    <style:style style:name="MP406_13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700cm" style:print-orientation="portrait" fo:margin-left="2.000cm" fo:margin-right="2.000cm" fo:margin-top="1.0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.231cm, 0cm, 0.227cm)"/>
    </style:style>
  </office:automatic-styles>
  <office:master-styles>
    <style:master-page style:name="Standard" style:page-layout-name="Mpm1">
      <style:header>
        <table:table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407_0"><text:span text:style-name="T8"><draw:frame draw:style-name="gr0" svg:width="4.208cm" svg:height="0.852cm" svg:x="0cm" svg:y="0cm" draw:z-index="1" text:anchor-type="as-char"><draw:image xlink:href="Pictures/EMB00000f9a3129.jpg" xlink:type="simple" xlink:show="embed" xlink:actuate="onLoad"/></draw:frame></text:span><text:span text:style-name="T21"/></text:p>
            </table:table-cell>
            <table:table-cell table:style-name="Table1.B1" office:value-type="string">
              <text:p text:style-name="P406_0"><text:span text:style-name="T21"/></text:p>
            </table:table-cell>
          </table:table-row>
        </table:table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가</dc:title>
    <dc:description/>
    <dc:subject/>
    <meta:keyword/>
    <dc:creator>K02561</dc:creator>
    <meta:creation-date>2026-07-27T09:05:12.769</meta:creation-date>
    <meta:print-date>60056-05-28T05:36:10.000000955</meta:print-date>
    <meta:generator>hwp/hangul/11, 0, 0, 65535/NAME="Red_Hat_Enterprise_Linux_Server"</meta:generator>
  </office:meta>
</office:document-meta>
</file>