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00efe3124.jpg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맑은 고딕" style:name="맑은 고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1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_0_MS1_b3" style:parent-style-name="Standard" style:master-pag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0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3_0" style:parent-style-name="Standard" style:family="paragraph">
      <style:paragraph-properties fo:line-height="117%" fo:text-align="justify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4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_0" style:parent-style-name="Standard" style:family="paragraph">
      <style:paragraph-properties fo:line-height="117%" fo:text-align="end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_0" style:parent-style-name="Standard" style:family="paragraph">
      <style:paragraph-properties fo:line-height="117%" fo:text-align="center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_0" style:parent-style-name="Standard" style:family="paragraph">
      <style:paragraph-properties fo:line-height="117%" fo:text-align="justify" fo:margin-left="1.215cm" fo:margin-right="0cm" fo:text-indent="-1.215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39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_0" style:parent-style-name="Standard" style:family="paragraph">
      <style:paragraph-properties fo:line-height="117%" fo:text-align="justify" fo:margin-left="1.109cm" fo:margin-right="0cm" fo:text-indent="-1.109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40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1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3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657cm" table:align="left" fo:margin="0cm" style:shadow="none" style:may-break-between-rows="true" table:border-model="collapsing"/>
    </style:style>
    <style:style style:name="Table2.A" style:family="table-column">
      <style:table-column-properties style:column-width="5.691cm"/>
    </style:style>
    <style:style style:name="Table2.B" style:family="table-column">
      <style:table-column-properties style:column-width="7.081cm"/>
    </style:style>
    <style:style style:name="Table2.C" style:family="table-column">
      <style:table-column-properties style:column-width="1.943cm"/>
    </style:style>
    <style:style style:name="Table2.D" style:family="table-column">
      <style:table-column-properties style:column-width="1.943cm"/>
    </style:style>
    <style:style style:name="Table2.1" style:family="table-row">
      <style:table-row-properties style:min-row-height="17.65pt" fo:keep-together="auto"/>
    </style:style>
    <style:style style:name="Table2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050cm"/>
    </style:style>
    <style:style style:name="Table2.B1" style:family="table-cell">
      <style:table-cell-properties style:vertical-align="middle" style:shadow="none" fo:background-color="#e5e5e5" fo:border-top="0.04cm solid #000000" fo:border-bottom="0.05cm double #000000" fo:border-left="0.012cm solid #000000" fo:border-right="0.012cm solid #000000" style:border-line-width-bottom="0.017cm 0.008cm 0.017cm" fo:padding="0.050cm"/>
    </style:style>
    <style:style style:name="Table2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050cm"/>
    </style:style>
    <style:style style:name="Table2.2" style:family="table-row">
      <style:table-row-properties style:min-row-height="17.65pt" fo:keep-together="auto"/>
    </style:style>
    <style:style style:name="Table2.A2" style:family="table-cell">
      <style:table-cell-properties style:vertical-align="middle" style:shadow="none" fo:border-top="0.05cm double #000000" fo:border-bottom="0.01cm solid #000000" fo:border-left="none" fo:border-right="0.012cm solid #000000" style:border-line-width-top="0.017cm 0.008cm 0.017cm" fo:padding="0.050cm"/>
    </style:style>
    <style:style style:name="Table2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2.C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2.D2" style:family="table-cell">
      <style:table-cell-properties style:vertical-align="middle" style:shadow="none" fo:border-top="0.05cm double #000000" fo:border-bottom="0.01cm solid #000000" fo:border-left="0.012cm solid #000000" fo:border-right="none" style:border-line-width-top="0.017cm 0.008cm 0.017cm" fo:padding="0.050cm"/>
    </style:style>
    <style:style style:name="Table2.3" style:family="table-row">
      <style:table-row-properties style:min-row-height="17.65pt" fo:keep-together="auto"/>
    </style:style>
    <style:style style:name="Table2.B3" style:family="table-cell">
      <style:table-cell-properties style:vertical-align="middle" style:shadow="none" fo:border-top="0.012cm solid #000000" fo:border-bottom="0.01cm solid #000000" fo:border-left="0.012cm solid #000000" fo:border-right="0.012cm solid #000000" fo:padding="0.050cm"/>
    </style:style>
    <style:style style:name="Table2.C3" style:family="table-cell">
      <style:table-cell-properties style:vertical-align="middle" style:shadow="none" fo:border-top="0.012cm solid #000000" fo:border-bottom="0.01cm solid #000000" fo:border-left="0.012cm solid #000000" fo:border-right="0.012cm solid #000000" fo:padding="0.050cm"/>
    </style:style>
    <style:style style:name="Table2.4" style:family="table-row">
      <style:table-row-properties style:min-row-height="17.65pt" fo:keep-together="auto"/>
    </style:style>
    <style:style style:name="Table2.A4" style:family="table-cell">
      <style:table-cell-properties style:vertical-align="middle" style:shadow="none" fo:border-top="0.01cm solid #000000" fo:border-bottom="0.05cm double #000000" fo:border-left="none" fo:border-right="0.012cm solid #000000" style:border-line-width-bottom="0.017cm 0.008cm 0.017cm" fo:padding="0.050cm"/>
    </style:style>
    <style:style style:name="Table2.B4" style:family="table-cell">
      <style:table-cell-properties style:vertical-align="middle" style:shadow="none" fo:border-top="0.01cm solid #000000" fo:border-bottom="0.012cm solid #000000" fo:border-left="0.012cm solid #000000" fo:border-right="0.012cm solid #000000" fo:padding="0.050cm"/>
    </style:style>
    <style:style style:name="Table2.C4" style:family="table-cell">
      <style:table-cell-properties style:vertical-align="middle" style:shadow="none" fo:border-top="0.01cm solid #000000" fo:border-bottom="0.012cm solid #000000" fo:border-left="0.012cm solid #000000" fo:border-right="0.012cm solid #000000" fo:padding="0.050cm"/>
    </style:style>
    <style:style style:name="Table2.D4" style:family="table-cell">
      <style:table-cell-properties style:vertical-align="middle" style:shadow="none" fo:border-top="0.01cm solid #000000" fo:border-bottom="0.05cm double #000000" fo:border-left="0.012cm solid #000000" fo:border-right="none" style:border-line-width-bottom="0.017cm 0.008cm 0.017cm" fo:padding="0.050cm"/>
    </style:style>
    <style:style style:name="Table2.5" style:family="table-row">
      <style:table-row-properties style:min-row-height="17.65pt" fo:keep-together="auto"/>
    </style:style>
    <style:style style:name="Table2.B5" style:family="table-cell">
      <style:table-cell-properties style:vertical-align="middle" style:shadow="none" fo:border-top="0.012cm solid #000000" fo:border-bottom="0.05cm double #000000" fo:border-left="0.012cm solid #000000" fo:border-right="0.012cm solid #000000" style:border-line-width-bottom="0.017cm 0.008cm 0.017cm" fo:padding="0.050cm"/>
    </style:style>
    <style:style style:name="Table2.C5" style:family="table-cell">
      <style:table-cell-properties style:vertical-align="middle" style:shadow="none" fo:border-top="0.012cm solid #000000" fo:border-bottom="0.05cm double #000000" fo:border-left="0.012cm solid #000000" fo:border-right="0.012cm solid #000000" style:border-line-width-bottom="0.017cm 0.008cm 0.017cm" fo:padding="0.050cm"/>
    </style:style>
    <style:style style:name="Table2.6" style:family="table-row">
      <style:table-row-properties style:min-row-height="17.65pt" fo:keep-together="auto"/>
    </style:style>
    <style:style style:name="Table2.A6" style:family="table-cell">
      <style:table-cell-properties style:vertical-align="middle" style:shadow="none" fo:background-color="#e5e5e5" fo:border-top="0.05cm double #000000" fo:border-bottom="0.04cm solid #000000" fo:border-left="none" fo:border-right="0.012cm solid #000000" style:border-line-width-top="0.017cm 0.008cm 0.017cm" fo:padding="0.050cm"/>
    </style:style>
    <style:style style:name="Table2.C6" style:family="table-cell">
      <style:table-cell-properties style:vertical-align="middle" style:shadow="none" fo:background-color="#e5e5e5" fo:border-top="0.05cm double #000000" fo:border-bottom="0.04cm solid #000000" fo:border-left="0.012cm solid #000000" fo:border-right="none" style:border-line-width-top="0.017cm 0.008cm 0.017cm" fo:padding="0.050cm"/>
    </style:style>
    <style:style style:name="P59_0" style:parent-style-name="Standard" style:family="paragraph">
      <style:paragraph-properties fo:line-height="117%" fo:text-align="justify" fo:margin-left="1.053cm" fo:margin-right="0cm" fo:text-indent="-1.053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54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2.00pt" style:font-size-asian="2.00pt" style:font-size-complex="2.00pt" fo:letter-spacing="-0.1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0_0" style:parent-style-name="Standard" style:family="paragraph">
      <style:paragraph-properties fo:line-height="116%" fo:text-align="justify" fo:margin-left="0.675cm" fo:margin-right="0cm" fo:text-indent="-0.675cm" fo:margin-top="0cm" fo:margin-bottom="0cm" fo:background-color="transparent" fo:border="none" style:shadow="none" style:text-autospace="none" style:vertical-align="auto" style:snap-to-layout-grid="true"/>
    </style:style>
    <style:style style:name="T1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1_0" style:parent-style-name="Standard" style:family="paragraph">
      <style:paragraph-properties fo:line-height="92%" fo:text-align="justify" fo:margin-left="1.171cm" fo:margin-right="0cm" fo:text-indent="-1.171cm" fo:margin-top="0cm" fo:margin-bottom="0cm" fo:background-color="transparent" fo:border="none" style:shadow="none" style:text-autospace="none" style:vertical-align="auto" style:snap-to-layout-grid="true"/>
    </style:style>
    <style:style style:name="T43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4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2_0" style:parent-style-name="Standard" style:family="paragraph">
      <style:paragraph-properties fo:line-height="117%" fo:text-align="justify" fo:margin-left="1.235cm" fo:margin-right="0cm" fo:text-indent="-1.235cm" fo:margin-top="0cm" fo:margin-bottom="0cm" fo:background-color="transparent" fo:border="none" style:shadow="none" style:text-autospace="none" style:vertical-align="auto" style:snap-to-layout-grid="true"/>
    </style:style>
    <style:style style:name="T15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3_0" style:parent-style-name="Standard" style:family="paragraph">
      <style:paragraph-properties fo:line-height="117%" fo:text-align="justify" fo:margin-left="1.203cm" fo:margin-right="0cm" fo:text-indent="-1.203cm" fo:margin-top="0cm" fo:margin-bottom="0cm" fo:background-color="transparent" fo:border="none" style:shadow="none" style:text-autospace="none" style:vertical-align="auto" style:snap-to-layout-grid="true"/>
    </style:style>
    <style:style style:name="T1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4_0" style:parent-style-name="Standard" style:family="paragraph">
      <style:paragraph-properties fo:line-height="92%" fo:text-align="justify" fo:margin-left="1.368cm" fo:margin-right="0cm" fo:text-indent="-1.368cm" fo:margin-top="0cm" fo:margin-bottom="0cm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0_b4" style:parent-style-name="Standard" style:family="paragraph">
      <style:paragraph-properties fo:line-height="117%" fo:text-align="justify" fo:margin-left="1.082cm" fo:margin-right="0cm" fo:text-indent="-1.082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856cm" table:align="left" fo:margin="0cm" style:shadow="none" style:may-break-between-rows="true" table:border-model="collapsing"/>
    </style:style>
    <style:style style:name="Table3.A" style:family="table-column">
      <style:table-column-properties style:column-width="2.995cm"/>
    </style:style>
    <style:style style:name="Table3.B" style:family="table-column">
      <style:table-column-properties style:column-width="13.862cm"/>
    </style:style>
    <style:style style:name="Table3.1" style:family="table-row">
      <style:table-row-properties style:min-row-height="20.48pt" fo:keep-together="auto"/>
    </style:style>
    <style:style style:name="Table3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050cm"/>
    </style:style>
    <style:style style:name="Table3.B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050cm"/>
    </style:style>
    <style:style style:name="Table3.2" style:family="table-row">
      <style:table-row-properties style:min-row-height="26.14pt" fo:keep-together="auto"/>
    </style:style>
    <style:style style:name="Table3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3.B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3.3" style:family="table-row">
      <style:table-row-properties style:min-row-height="26.14pt" fo:keep-together="auto"/>
    </style:style>
    <style:style style:name="Table3.A3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3.4" style:family="table-row">
      <style:table-row-properties style:min-row-height="26.14pt" fo:keep-together="auto"/>
    </style:style>
    <style:style style:name="Table3.A4" style:family="table-cell">
      <style:table-cell-properties style:vertical-align="middle" style:shadow="none" fo:border-top="0.012cm solid #000000" fo:border-bottom="0.04cm solid #000000" fo:border-left="none" fo:border-right="0.012cm solid #000000" fo:padding="0.050cm"/>
    </style:style>
    <style:style style:name="Table3.B4" style:family="table-cell">
      <style:table-cell-properties style:vertical-align="middle" style:shadow="none" fo:border-top="0.012cm solid #000000" fo:border-bottom="0.04cm solid #000000" fo:border-left="0.012cm solid #000000" fo:border-right="none" fo:padding="0.050cm"/>
    </style:style>
    <style:style style:name="P66_0" style:parent-style-name="Standard" style:family="paragraph">
      <style:paragraph-properties fo:line-height="117%" fo:text-align="end" fo:margin-left="1.171cm" fo:margin-right="0cm" fo:text-indent="-1.171cm" fo:margin-top="0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7_0" style:parent-style-name="Standard" style:family="paragraph">
      <style:paragraph-properties fo:line-height="92%" fo:text-align="justify" fo:margin-left="1.293cm" fo:margin-right="0cm" fo:text-indent="-1.293cm" fo:margin-top="0cm" fo:margin-bottom="0cm" fo:background-color="transparent" fo:border="none" style:shadow="none" style:text-autospace="none" style:vertical-align="auto" style:snap-to-layout-grid="true"/>
    </style:style>
    <style:style style:name="T23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7.290cm" table:align="left" fo:margin="0cm" style:shadow="none" style:may-break-between-rows="true" table:border-model="collapsing"/>
    </style:style>
    <style:style style:name="Table4.A" style:family="table-column">
      <style:table-column-properties style:column-width="2.314cm"/>
    </style:style>
    <style:style style:name="Table4.B" style:family="table-column">
      <style:table-column-properties style:column-width="2.314cm"/>
    </style:style>
    <style:style style:name="Table4.C" style:family="table-column">
      <style:table-column-properties style:column-width="12.663cm"/>
    </style:style>
    <style:style style:name="Table4.1" style:family="table-row">
      <style:table-row-properties style:min-row-height="20.48pt" fo:keep-together="auto"/>
    </style:style>
    <style:style style:name="Table4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050cm"/>
    </style:style>
    <style:style style:name="Table4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050cm"/>
    </style:style>
    <style:style style:name="Table4.2" style:family="table-row">
      <style:table-row-properties style:min-row-height="66.08pt" fo:keep-together="auto"/>
    </style:style>
    <style:style style:name="Table4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4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4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4.3" style:family="table-row">
      <style:table-row-properties style:min-row-height="20.30pt" fo:keep-together="auto"/>
    </style:style>
    <style:style style:name="Table4.B3" style:family="table-cell">
      <style:table-cell-properties style:vertical-align="middle" style:shadow="none" fo:border="0.012cm solid #000000" fo:padding="0.050cm"/>
    </style:style>
    <style:style style:name="Table4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4.4" style:family="table-row">
      <style:table-row-properties style:min-row-height="37.28pt" fo:keep-together="auto"/>
    </style:style>
    <style:style style:name="Table4.A4" style:family="table-cell">
      <style:table-cell-properties style:vertical-align="middle" style:shadow="none" fo:border-top="0.012cm solid #000000" fo:border-bottom="0.04cm solid #000000" fo:border-left="none" fo:border-right="0.012cm solid #000000" fo:padding="0.050cm"/>
    </style:style>
    <style:style style:name="Table4.B4" style:family="table-cell">
      <style:table-cell-properties style:vertical-align="middle" style:shadow="none" fo:border="0.012cm solid #000000" fo:padding="0.050cm"/>
    </style:style>
    <style:style style:name="Table4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4.5" style:family="table-row">
      <style:table-row-properties style:min-row-height="20.30pt" fo:keep-together="auto"/>
    </style:style>
    <style:style style:name="Table4.B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4.C5" style:family="table-cell">
      <style:table-cell-properties style:vertical-align="middle" style:shadow="none" fo:border-top="0.012cm solid #000000" fo:border-bottom="0.04cm solid #000000" fo:border-left="0.012cm solid #000000" fo:border-right="none" fo:padding="0.050cm"/>
    </style:style>
    <style:style style:name="T45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8_0" style:parent-style-name="Standard" style:family="paragraph">
      <style:paragraph-properties fo:line-height="117%" fo:text-align="justify" fo:margin-left="1.088cm" fo:margin-right="0cm" fo:text-indent="-1.088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69_0" style:parent-style-name="Standard" style:family="paragraph">
      <style:paragraph-properties fo:line-height="117%" fo:text-align="justify" fo:margin-left="4.000cm" fo:margin-right="0cm" fo:text-indent="-4.000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4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0_0" style:parent-style-name="Standard" style:family="paragraph">
      <style:paragraph-properties fo:line-height="93%" fo:text-align="justify" fo:margin-left="1.088cm" fo:margin-right="0cm" fo:text-indent="-1.088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47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1_0" style:parent-style-name="Standard" style:family="paragraph">
      <style:paragraph-properties fo:line-height="117%" fo:text-align="justify" fo:margin-left="1.211cm" fo:margin-right="0cm" fo:text-indent="-1.211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72_0" style:parent-style-name="Standard" style:family="paragraph">
      <style:paragraph-properties fo:line-height="117%" fo:text-align="justify" fo:margin-left="1.203cm" fo:margin-right="0cm" fo:text-indent="-1.203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48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3_0" style:parent-style-name="Standard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5_0" style:parent-style-name="Standard" style:family="paragraph">
      <style:paragraph-properties fo:line-height="9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6_0" style:parent-style-name="Standard" style:family="paragraph">
      <style:paragraph-properties fo:line-height="69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7_0" style:parent-style-name="Standard" style:family="paragraph">
      <style:paragraph-properties fo:line-height="90%" fo:text-align="center" fo:margin-left="0.212cm" fo:margin-right="0cm" fo:text-indent="-0.212cm" fo:margin-top="0cm" fo:margin-bottom="0cm" fo:background-color="transparent" fo:border="none" style:shadow="none" style:text-autospace="none" style:vertical-align="auto" style:snap-to-layout-grid="true"/>
    </style:style>
    <style:style style:name="P78_0" style:parent-style-name="Standard" style:family="paragraph">
      <style:paragraph-properties fo:line-height="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9_0" style:parent-style-name="Standard" style:family="paragraph">
      <style:paragraph-properties fo:line-height="90%" fo:text-align="justify" fo:margin-left="0.212cm" fo:margin-right="0cm" fo:text-indent="-0.212cm" fo:margin-top="0cm" fo:margin-bottom="0cm" fo:background-color="transparent" fo:border="none" style:shadow="none" style:text-autospace="none" style:vertical-align="auto" style:snap-to-layout-grid="true"/>
    </style:style>
    <style:style style:name="P80_0" style:parent-style-name="Standard" style:family="paragraph">
      <style:paragraph-properties fo:line-height="81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1_0" style:parent-style-name="Standard" style:family="paragraph">
      <style:paragraph-properties fo:line-height="81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2_0" style:parent-style-name="Standard" style:family="paragraph">
      <style:paragraph-properties fo:line-height="81%" fo:text-align="justify" fo:margin-left="0.957cm" fo:margin-right="0.176cm" fo:text-indent="-0.781cm" fo:margin-top="0cm" fo:margin-bottom="0cm" fo:background-color="transparent" fo:border="none" style:shadow="none" style:text-autospace="none" style:vertical-align="auto" style:snap-to-layout-grid="true"/>
    </style:style>
    <style:style style:name="tableinfakeframe_gr1" style:parent-style-name="Frame" style:family="graphic">
      <style:graphic-properties fo:min-width="16.657cm" fo:min-height="3.73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856cm" fo:min-height="3.48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7.290cm" fo:min-height="5.801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ext:p text:style-name="P52_0_MS1_b3"><text:span text:style-name="T1"/></text:p>
      <text:p text:style-name="P53_0"><text:span text:style-name="T30">과학기술정보통신부 공고 제2026-0884호</text:span></text:p>
      <text:p text:style-name="P53_0"><text:span text:style-name="T31"/></text:p>
      <text:p text:style-name="P54_0"><text:span text:style-name="T32">과학기술정</text:span><text:span text:style-name="T33">보통신부는 블록체인 분야 기술개발과 확산을 통해 산업 활성화에 기여한 개인 및 단체를 포상하고자 다음과 같이 「2026년도 블록체인 유공 포상 계획」을 공고하오니 많은 참여와 추천 바랍니다.</text:span></text:p>
      <text:p text:style-name="P54_0"><text:span text:style-name="T34"/></text:p>
      <text:p text:style-name="P55_0"><text:span text:style-name="T35">2026. 8. 11.</text:span></text:p>
      <text:p text:style-name="P55_0"><text:span text:style-name="T35">부총리 겸 과학기술정보통신부장관</text:span></text:p>
      <text:p text:style-name="P53_0"><text:span text:style-name="T36"/></text:p>
      <text:p text:style-name="P53_0"><text:span text:style-name="T36"/></text:p>
      <text:p text:style-name="P56_0"><text:span text:style-name="T30">2026년도 블록체인 유공 포상 계획 공고</text:span></text:p>
      <text:p text:style-name="P53_0"><text:span text:style-name="T37"/></text:p>
      <text:p text:style-name="P53_0"><text:span text:style-name="T30">1. 표창개요</text:span></text:p>
      <text:p text:style-name="P53_0"><text:span text:style-name="T38"/></text:p>
      <text:p text:style-name="P57_0"><text:span text:style-name="T8"><text:s/>가. 블록체인 관련 제도, 기술개발, 보급 및 확산에 공이 큰 단체 및 개인을 표창하여 성과 확산 및 대국민 인식제고를 위함</text:span></text:p>
      <text:p text:style-name="P58_0"><text:span text:style-name="T39"/></text:p>
      <text:p text:style-name="P54_0"><text:span text:style-name="T40">2. 표창규모 : 20점</text:span></text:p>
      <text:p text:style-name="P54_0"><text:span text:style-name="T41"/></text:p>
      <text:p text:style-name="P59_0"><text:span text:style-name="T53"><draw:frame draw:style-name="tableinfakeframe_gr1" svg:x="0cm" svg:y="0cm" draw:z-index="3" text:anchor-type="as-char"><draw:text-box><table:table table:style-name="Table2"><table:table-column table:style-name="Table2.A"/><table:table-column table:style-name="Table2.B"/><table:table-column table:style-name="Table2.C"/><table:table-column table:style-name="Table2.D"/><table:table-row table:style-name="Table2.1"><table:table-cell table:style-name="Table2.A1" office:value-type="string"><text:p text:style-name="P75_0"><text:span text:style-name="T12">표창종류</text:span></text:p></table:table-cell><table:table-cell table:style-name="Table2.B1" office:value-type="string"><text:p text:style-name="P75_0"><text:span text:style-name="T12">대상 구분</text:span></text:p></table:table-cell><table:table-cell table:style-name="Table2.C1" office:value-type="string" table:number-columns-spanned="2"><text:p text:style-name="P75_0"><text:span text:style-name="T12">표창규모</text:span></text:p></table:table-cell><table:covered-table-cell/></table:table-row><table:table-row table:style-name="Table2.2"><table:table-cell table:style-name="Table2.A2" office:value-type="string" table:number-rows-spanned="2"><text:p text:style-name="P75_0"><text:span text:style-name="T10">과학기술정보통신부<text:line-break/>부총리 표창</text:span></text:p></table:table-cell><table:table-cell table:style-name="Table2.B2" office:value-type="string"><text:p text:style-name="P76_0"><text:span text:style-name="T42">개인표창(일반국민, 공무원 등)</text:span></text:p></table:table-cell><table:table-cell table:style-name="Table2.C2" office:value-type="string"><text:p text:style-name="P75_0"><text:span text:style-name="T10">7점</text:span></text:p></table:table-cell><table:table-cell table:style-name="Table2.D2" office:value-type="string" table:number-rows-spanned="2"><text:p text:style-name="P75_0"><text:span text:style-name="T10">10점</text:span></text:p></table:table-cell></table:table-row><table:table-row table:style-name="Table2.3"><table:covered-table-cell/><table:table-cell table:style-name="Table2.B3" office:value-type="string"><text:p text:style-name="P76_0"><text:span text:style-name="T10">단체표창(대외기관, 단체, 관서 등)</text:span></text:p></table:table-cell><table:table-cell table:style-name="Table2.C3" office:value-type="string"><text:p text:style-name="P75_0"><text:span text:style-name="T10">3점</text:span></text:p></table:table-cell><table:covered-table-cell/></table:table-row><table:table-row table:style-name="Table2.4"><table:table-cell table:style-name="Table2.A4" office:value-type="string" table:number-rows-spanned="2"><text:p text:style-name="P75_0"><text:span text:style-name="T10"><text:s/>KISA 표창</text:span></text:p></table:table-cell><table:table-cell table:style-name="Table2.B4" office:value-type="string"><text:p text:style-name="P76_0"><text:span text:style-name="T42">개인표창(일반국민, 공무원 등)</text:span></text:p></table:table-cell><table:table-cell table:style-name="Table2.C4" office:value-type="string"><text:p text:style-name="P75_0"><text:span text:style-name="T10">7점</text:span></text:p></table:table-cell><table:table-cell table:style-name="Table2.D4" office:value-type="string" table:number-rows-spanned="2"><text:p text:style-name="P75_0"><text:span text:style-name="T10">10점</text:span></text:p></table:table-cell></table:table-row><table:table-row table:style-name="Table2.5"><table:covered-table-cell/><table:table-cell table:style-name="Table2.B5" office:value-type="string"><text:p text:style-name="P76_0"><text:span text:style-name="T10">단체표창(대외기관, 단체, 관서 등)</text:span></text:p></table:table-cell><table:table-cell table:style-name="Table2.C5" office:value-type="string"><text:p text:style-name="P75_0"><text:span text:style-name="T10">3점</text:span></text:p></table:table-cell><table:covered-table-cell/></table:table-row><table:table-row table:style-name="Table2.6"><table:table-cell table:style-name="Table2.A6" office:value-type="string" table:number-columns-spanned="2"><text:p text:style-name="P75_0"><text:span text:style-name="T12">총 <text:s text:c="3"/>계</text:span></text:p></table:table-cell><table:covered-table-cell/><table:table-cell table:style-name="Table2.C6" office:value-type="string" table:number-columns-spanned="2"><text:p text:style-name="P77_0"><text:span text:style-name="T12">20점</text:span></text:p></table:table-cell><table:covered-table-cell/></table:table-row></table:table></draw:text-box></draw:frame></text:span></text:p>
      <text:p text:style-name="P60_0"><text:span text:style-name="T54"/></text:p>
      <text:p text:style-name="P61_0"><text:span text:style-name="T10"><text:s/><text:s text:c="2"/>※ 표창 규모 </text:span><text:span text:style-name="T16">및 분야(개인, 단체)는</text:span><text:span text:style-name="T10"><text:s/>접수 현황 등 추후 사정에 따라 변경될 수 있음</text:span></text:p>
      <text:p text:style-name="P53_0"><text:span text:style-name="T43"/></text:p>
      <text:p text:style-name="P53_0"><text:span text:style-name="T30">3. 신청대상</text:span></text:p>
      <text:p text:style-name="P53_0"><text:span text:style-name="T44"/></text:p>
      <text:p text:style-name="P62_0"><text:span text:style-name="T8"><text:s/>가. 표창대상 : 국내 블록체인 기술·산업 등 진흥에 공적이 뚜렷한 공공, 학계, 산업계 등 개인 및 단체</text:span></text:p>
      <text:p text:style-name="P63_0"><text:span text:style-name="T15"/></text:p>
      <text:p text:style-name="P64_0"><text:span text:style-name="T11"><text:s/><text:s text:c="3"/>※ </text:span><text:span text:style-name="T13">(개인)</text:span><text:span text:style-name="T11"><text:s/>일반국민, 공무원 등 </text:span><text:span text:style-name="T13">(단체)</text:span><text:span text:style-name="T11"><text:s/>중앙행정기관, 지방자치단체, 공공기관, 민간단체 등</text:span></text:p>
      <text:p text:style-name="P65_0_b4"><text:span text:style-name="T8"><text:s/>나. 표창</text:span><text:span text:style-name="T20">분야 : 블록체인 관련 제도개선, 기술개발, 보급 및 확산 등</text:span><text:span text:style-name="T8"/></text:p>
      <text:p text:style-name="P59_0"><text:span text:style-name="T21"/></text:p>
      <text:p text:style-name="P66_0"><text:span text:style-name="T22"><draw:frame draw:style-name="tableinfakeframe_gr2" svg:x="0cm" svg:y="0cm" draw:z-index="4" text:anchor-type="as-char"><draw:text-box><table:table table:style-name="Table3"><table:table-column table:style-name="Table3.A"/><table:table-column table:style-name="Table3.B"/><table:table-row table:style-name="Table3.1"><table:table-cell table:style-name="Table3.A1" office:value-type="string"><text:p text:style-name="P75_0"><text:span text:style-name="T12">분야</text:span></text:p></table:table-cell><table:table-cell table:style-name="Table3.B1" office:value-type="string"><text:p text:style-name="P75_0"><text:span text:style-name="T12">추천 대상</text:span></text:p></table:table-cell></table:table-row><table:table-row table:style-name="Table3.2"><table:table-cell table:style-name="Table3.A2" office:value-type="string"><text:p text:style-name="P75_0"><text:span text:style-name="T10">제도개선</text:span></text:p></table:table-cell><table:table-cell table:style-name="Table3.B2" office:value-type="string"><text:p text:style-name="P78_0"><text:span text:style-name="T10"><text:s/>블록체인 관련 제도 연구 또는 제도 개선에 기여한 개인 또는 단체</text:span></text:p></table:table-cell></table:table-row><table:table-row table:style-name="Table3.3"><table:table-cell table:style-name="Table3.A3" office:value-type="string"><text:p text:style-name="P75_0"><text:span text:style-name="T10">기술개발</text:span></text:p></table:table-cell><table:table-cell table:style-name="Table3.B3" office:value-type="string"><text:p text:style-name="P78_0"><text:span text:style-name="T24"><text:s/>블록체인 관련 기술을 개발하여 블록체인 산업에 기여한 </text:span><text:span text:style-name="T10">개인 또는 단체</text:span></text:p></table:table-cell></table:table-row><table:table-row table:style-name="Table3.4"><table:table-cell table:style-name="Table3.A4" office:value-type="string"><text:p text:style-name="P75_0"><text:span text:style-name="T25">보급 및 확산</text:span></text:p></table:table-cell><table:table-cell table:style-name="Table3.B4" office:value-type="string"><text:p text:style-name="P79_0"><text:span text:style-name="T26"><text:s/>블록체인 관련 기술을 관련 산업으로 보급‧확산에 기여한 </text:span><text:span text:style-name="T10">개인 또는 단체</text:span></text:p></table:table-cell></table:table-row></table:table></draw:text-box></draw:frame> </text:span></text:p>
      <text:p text:style-name="P67_0"><text:span text:style-name="T10"><text:s/><text:s text:c="1"/>※ </text:span><text:span text:style-name="T26">제시된 분야는 절대적인 구분이 아니며, 포상분야 내용을 참고하여 자유롭게 지원 가능</text:span></text:p>
      <text:p text:style-name="P59_0"><text:span text:style-name="T23"/></text:p>
      <text:p text:style-name="P59_0"><text:span text:style-name="T9">4. 자격기준</text:span><text:span text:style-name="T52">(표창 추천 마감일 기준 : 2026. 9. 21.)</text:span></text:p>
      <text:p text:style-name="P59_0"><text:span text:style-name="T21"/></text:p>
      <text:p text:style-name="P59_0"><text:span text:style-name="T19"><draw:frame draw:style-name="tableinfakeframe_gr3" svg:x="0cm" svg:y="0cm" draw:z-index="5" text:anchor-type="as-char"><draw:text-box><table:table table:style-name="Table4"><table:table-column table:style-name="Table4.A"/><table:table-column table:style-name="Table4.B"/><table:table-column table:style-name="Table4.C"/><table:table-row table:style-name="Table4.1"><table:table-cell table:style-name="Table4.A1" office:value-type="string" table:number-columns-spanned="2"><text:p text:style-name="P75_0"><text:span text:style-name="T12">구분</text:span></text:p></table:table-cell><table:covered-table-cell/><table:table-cell table:style-name="Table4.C1" office:value-type="string"><text:p text:style-name="P75_0"><text:span text:style-name="T12">자격기준</text:span></text:p></table:table-cell></table:table-row><table:table-row table:style-name="Table4.2"><table:table-cell table:style-name="Table4.A2" office:value-type="string" table:number-rows-spanned="2"><text:p text:style-name="P80_0"><text:span text:style-name="T10">개인</text:span></text:p></table:table-cell><table:table-cell table:style-name="Table4.B2" office:value-type="string"><text:p text:style-name="P80_0"><text:span text:style-name="T27">공무원</text:span></text:p></table:table-cell><table:table-cell table:style-name="Table4.C2" office:value-type="string"><text:p text:style-name="P81_0"><text:span text:style-name="T27">▪실 재직기간 3년 이상</text:span></text:p><text:p text:style-name="P81_0"><text:span text:style-name="T27">▪과기정통부 근속 2년 이상</text:span><text:span text:style-name="T28">(실근무기간만 적용)</text:span></text:p><text:p text:style-name="P82_0"><text:span text:style-name="T28"><text:s/><text:s text:c="1"/>※ (타부처 공무원의 경우) </text:span><text:span text:style-name="T29">실 재직기간 3년 이상, 추천 당시 소속된 부서에서</text:span><text:span text:style-name="T28"><text:s/>1년 이상 근무한 자로서 소속기관장의 추천 필요</text:span></text:p></table:table-cell></table:table-row><table:table-row table:style-name="Table4.3"><table:covered-table-cell/><table:table-cell table:style-name="Table4.B3" office:value-type="string"><text:p text:style-name="P80_0"><text:span text:style-name="T27">일반국민</text:span></text:p></table:table-cell><table:table-cell table:style-name="Table4.C3" office:value-type="string"><text:p text:style-name="P81_0"><text:span text:style-name="T27">▪해당분야 경력 3년 이상</text:span><text:span text:style-name="T28">(실근무기간만 적용)</text:span></text:p></table:table-cell></table:table-row><table:table-row table:style-name="Table4.4"><table:table-cell table:style-name="Table4.A4" office:value-type="string" table:number-rows-spanned="2"><text:p text:style-name="P80_0"><text:span text:style-name="T10">단체</text:span></text:p></table:table-cell><table:table-cell table:style-name="Table4.B4" office:value-type="string"><text:p text:style-name="P80_0"><text:span text:style-name="T27">대외기관, 단체</text:span></text:p></table:table-cell><table:table-cell table:style-name="Table4.C4" office:value-type="string"><text:p text:style-name="P81_0"><text:span text:style-name="T27">▪해당분야 2년 이상 활동 지속</text:span></text:p><text:p text:style-name="P81_0"><text:span text:style-name="T27">▪국가와 사회발전, 공익제고 등 공이 큰 기관</text:span><text:span text:style-name="T28">(단체)</text:span></text:p></table:table-cell></table:table-row><table:table-row table:style-name="Table4.5"><table:covered-table-cell/><table:table-cell table:style-name="Table4.B5" office:value-type="string"><text:p text:style-name="P80_0"><text:span text:style-name="T27">관서</text:span></text:p></table:table-cell><table:table-cell table:style-name="Table4.C5" office:value-type="string"><text:p text:style-name="P81_0"><text:span text:style-name="T27">▪해당 분야 우수관서</text:span></text:p></table:table-cell></table:table-row></table:table></draw:text-box></draw:frame></text:span></text:p>
      <text:p text:style-name="P59_0"><text:span text:style-name="T23"/></text:p>
      <text:p text:style-name="P59_0"><text:span text:style-name="T9">5. 제출기한 및 방법</text:span></text:p>
      <text:p text:style-name="P53_0"><text:span text:style-name="T45"/></text:p>
      <text:p text:style-name="P68_0"><text:span text:style-name="T8"><text:s/>가. 접수기한 : 공고일 ~ 2026. 9. 21.(월) 15:00</text:span></text:p>
      <text:p text:style-name="P61_0"><text:span text:style-name="T10"><text:s/><text:s text:c="2"/>※ 후보자 공모는 정부포상 업무지침에 따라 공고일로부터 15일 이상 실시</text:span></text:p>
      <text:p text:style-name="P53_0"><text:span text:style-name="T15"/></text:p>
      <text:p text:style-name="P68_0"><text:span text:style-name="T8"><text:s/>나. 제출방법 : 이메일 제출(achain@kisa.or.kr) </text:span></text:p>
      <text:p text:style-name="P53_0"><text:span text:style-name="T15"/></text:p>
      <text:p text:style-name="P69_0"><text:span text:style-name="T8"><text:s/>다. 문의사항 : 한국인터넷진흥원 김성하 주임연구원(061-820-3921)</text:span></text:p>
      <text:p text:style-name="P59_0"><text:span text:style-name="T9"/></text:p>
      <text:p text:style-name="P59_0"><text:span text:style-name="T9">6. 기타 사항</text:span></text:p>
      <text:p text:style-name="P53_0"><text:span text:style-name="T45"/></text:p>
      <text:p text:style-name="P68_0"><text:span text:style-name="T8"><text:s/>가. 최종 표창 대상자로 선정된 한하여 별도 통보</text:span></text:p>
      <text:p text:style-name="P53_0"><text:span text:style-name="T45"/></text:p>
      <text:p text:style-name="P70_0"><text:span text:style-name="T8"><text:s/>나. 표창은 블록체인 진흥주간 행사 시(</text:span><text:span text:style-name="T46">'</text:span><text:span text:style-name="T8">26.11.25) 수여 예정</text:span></text:p>
      <text:p text:style-name="P53_0"><text:span text:style-name="T15"/></text:p>
      <text:p text:style-name="P71_0"><text:span text:style-name="T8"><text:s/>다. </text:span><text:span text:style-name="T47">추천제한 및 제한사항 조회방법, 표창 대상자 심사기준, 제출서류 등</text:span><text:span text:style-name="T8"><text:s/>세부적인 사항은 계획 참조</text:span></text:p>
      <text:p text:style-name="P72_0"><text:span text:style-name="T15"/></text:p>
      <text:p text:style-name="P72_0"><text:span text:style-name="T8"><text:s/></text:span><text:span text:style-name="T48">라. </text:span><text:span text:style-name="T49">범죄경력 조회 등 추천제한 사항 조회 요청은 과학기술정보통신부에서 실시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맑은 고딕" style:name="맑은 고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8" style:display-name="개요 8" style:family="paragraph">
      <style:paragraph-properties fo:line-height="160%" fo:text-align="justify" fo:margin-left="2.822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5.644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9" style:display-name="개요 9" style:family="paragraph">
      <style:paragraph-properties fo:line-height="160%" fo:text-align="justify" fo:margin-left="3.175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6.350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0" style:display-name="개요 10" style:family="paragraph">
      <style:paragraph-properties fo:line-height="160%" fo:text-align="justify" fo:margin-left="3.52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7.056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next-style-name="Normal" style:family="text"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차례 제목" style:display-name="차례 제목" style:family="paragraph">
      <style:paragraph-properties fo:line-height="160%" fo:text-align="start" fo:margin-left="0cm" fo:margin-right="0cm" fo:text-indent="0cm" fo:margin-top="0.423cm" fo:margin-bottom="0.106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fo:color="#2e74b5" style:font-name="함초롬돋움" style:font-name-asian="함초롬돋움" style:font-name-complex="함초롬돋움" fo:font-family="함초롬돋움" style:font-family-asian="함초롬돋움" style:font-family-complex="함초롬돋움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차례 1" style:display-name="차례 1" style:family="paragraph">
      <style:paragraph-properties fo:line-height="160%" fo:text-align="start" fo:margin-left="0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2" style:display-name="차례 2" style:family="paragraph">
      <style:paragraph-properties fo:line-height="160%" fo:text-align="start" fo:margin-left="0.388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3" style:display-name="차례 3" style:family="paragraph">
      <style:paragraph-properties fo:line-height="160%" fo:text-align="start" fo:margin-left="0.776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캡션" style:display-name="캡션" style:family="paragraph">
      <style:paragraph-properties fo:line-height="150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00%" fo:text-align="center" fo:margin-left="0cm" fo:margin-right="0cm" fo:text-indent="0cm" fo:margin-top="0cm" fo:margin-bottom="0cm" fo:background-color="#e2efda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67" style:display-name="xl67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50" style:family="text"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style:letter-kerning="false"/>
    </style:style>
    <style:style style:name="Table1" style:family="table">
      <style:table-properties style:width="17.000cm" table:align="left" style:shadow="none" style:may-break-between-rows="true" table:border-model="collapsing"/>
    </style:style>
    <style:style style:name="Table1.A" style:family="table-column">
      <style:table-column-properties style:column-width="8.500cm"/>
    </style:style>
    <style:style style:name="Table1.B" style:family="table-column">
      <style:table-column-properties style:column-width="8.500cm"/>
    </style:style>
    <style:style style:name="Table1.1" style:family="table-row">
      <style:table-row-properties style:min-row-height="28.25pt" fo:keep-together="auto"/>
    </style:style>
    <style:style style:name="Table1.A1" style:family="table-cell">
      <style:table-cell-properties style:vertical-align="middle" style:shadow="none" fo:border="none"/>
    </style:style>
    <style:style style:name="Table1.B1" style:family="table-cell">
      <style:table-cell-properties style:vertical-align="middle" style:shadow="none" fo:border="none"/>
    </style:style>
    <style:style style:name="MP73_13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page-layout style:name="Mpm1">
      <style:page-layout-properties fo:page-width="21.000cm" fo:page-height="29.700cm" style:print-orientation="portrait" fo:margin-left="2.000cm" fo:margin-right="2.000cm" fo:margin-top="1.0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000cm"/>
      </style:footer-style>
    </style:page-layout>
    <style:style style:name="gr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.231cm, 0cm, 0.227cm)"/>
    </style:style>
  </office:automatic-styles>
  <office:master-styles>
    <style:master-page style:name="Standard" style:page-layout-name="Mpm1">
      <style:header>
        <table:table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74_0"><text:span text:style-name="T51"><draw:frame draw:style-name="gr0" svg:width="4.208cm" svg:height="0.852cm" svg:x="0cm" svg:y="0cm" draw:z-index="10" text:anchor-type="as-char"><draw:image xlink:href="Pictures/EMB00000efe3124.jpg" xlink:type="simple" xlink:show="embed" xlink:actuate="onLoad"/></draw:frame></text:span></text:p>
            </table:table-cell>
            <table:table-cell table:style-name="Table1.B1" office:value-type="string">
              <text:p text:style-name="P73_0"><text:span text:style-name="T51"/></text:p>
            </table:table-cell>
          </table:table-row>
        </table:table>
      </style:header>
    </style:master-page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□ 개요</dc:title>
    <dc:description/>
    <dc:subject/>
    <meta:keyword/>
    <dc:creator>K02561</dc:creator>
    <meta:creation-date>2026-07-21T00:31:28.983</meta:creation-date>
    <meta:print-date>60056-05-28T05:36:10.000000955</meta:print-date>
    <meta:generator>hwp/hangul/11, 0, 0, 65535/NAME="Red_Hat_Enterprise_Linux_Server"</meta:generator>
  </office:meta>
</office:document-meta>
</file>