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fcd03543.bmp"/>
  <manifest:file-entry manifest:media-type="" manifest:full-path="Pictures/EMB0001fcd03544.bmp"/>
  <manifest:file-entry manifest:media-type="" manifest:full-path="Pictures/EMB0001fcd03545.bmp"/>
  <manifest:file-entry manifest:media-type="" manifest:full-path="Pictures/EMB0001fcd03546.bmp"/>
  <manifest:file-entry manifest:media-type="" manifest:full-path="Pictures/EMB0001fcd03547.bmp"/>
  <manifest:file-entry manifest:media-type="" manifest:full-path="Pictures/EMB0001fcd03548.bmp"/>
  <manifest:file-entry manifest:media-type="" manifest:full-path="Pictures/EMB0001fcd03549.bmp"/>
  <manifest:file-entry manifest:media-type="" manifest:full-path="Pictures/EMB0001fcd0354a.bmp"/>
  <manifest:file-entry manifest:media-type="" manifest:full-path="Pictures/EMB0001fcd0354b.bmp"/>
  <manifest:file-entry manifest:media-type="" manifest:full-path="Pictures/EMB0001fcd0354c.bmp"/>
  <manifest:file-entry manifest:media-type="" manifest:full-path="Pictures/EMB0001fcd0354d.bmp"/>
  <manifest:file-entry manifest:media-type="" manifest:full-path="Pictures/EMB0001fcd0354e.bmp"/>
  <manifest:file-entry manifest:media-type="" manifest:full-path="Pictures/EMB0001fcd0354f.bmp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Calibri" style:name="Calibri"/>
    <style:font-face svg:font-family="HCI Poppy" style:name="HCI Poppy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돋움체" style:name="돋움체"/>
    <style:font-face svg:font-family="맑은 고딕" style:name="맑은 고딕"/>
    <style:font-face svg:font-family="바탕" style:name="바탕"/>
    <style:font-face svg:font-family="한양견고딕" style:name="한양견고딕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automatic-styles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0_0_MS1_b3" style:parent-style-name="Standard" style:master-pag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1_0" style:parent-style-name="Standard" style:family="paragraph">
      <style:paragraph-properties fo:line-height="10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_0" style:parent-style-name="Standard" style:family="paragraph">
      <style:paragraph-properties fo:line-height="14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2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_0" style:parent-style-name="Standard" style:family="paragraph">
      <style:paragraph-properties fo:line-height="130%" fo:text-align="end" fo:margin-left="-0.07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3_0" style:parent-style-name="Standard" style:family="paragraph">
      <style:paragraph-properties fo:line-height="95%" fo:text-align="end" fo:margin-left="-0.07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75_0" style:parent-style-name="Standard" style:family="paragraph">
      <style:paragraph-properties fo:line-height="117%" fo:text-align="end" fo:margin-left="0cm" fo:margin-right="0cm" fo:text-indent="0cm" fo:margin-top="0cm" fo:margin-bottom="0.106cm" fo:background-color="transparent" fo:border="none" style:shadow="none" style:text-autospace="none" style:vertical-align="auto" style:snap-to-layout-grid="false"/>
    </style:style>
    <style:style style:name="P26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7_0" style:parent-style-name="Standard" style:family="paragraph">
      <style:paragraph-properties fo:line-height="117%" fo:text-align="justify" fo:margin-left="1.339cm" fo:margin-right="0cm" fo:text-indent="-1.339cm" fo:margin-top="0.106cm" fo:margin-bottom="0.106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</style:tab-stops>
      </style:paragraph-properties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굴림체" fo:font-family="휴먼명조" style:font-family-asian="휴먼명조" style:font-family-complex="굴림체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117%" fo:text-align="justify" fo:margin-left="1.339cm" fo:margin-right="0cm" fo:text-indent="-1.339cm" fo:margin-top="0.106cm" fo:margin-bottom="0.106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" style:family="table">
      <style:table-properties style:width="16.923cm" table:align="left" fo:margin="0cm" style:shadow="none" style:may-break-between-rows="true" table:border-model="collapsing"/>
    </style:style>
    <style:style style:name="Table1.A" style:family="table-column">
      <style:table-column-properties style:column-width="6.997cm"/>
    </style:style>
    <style:style style:name="Table1.B" style:family="table-column">
      <style:table-column-properties style:column-width="3.433cm"/>
    </style:style>
    <style:style style:name="Table1.C" style:family="table-column">
      <style:table-column-properties style:column-width="6.494cm"/>
    </style:style>
    <style:style style:name="Table1.1" style:family="table-row">
      <style:table-row-properties style:min-row-height="12.00pt" fo:keep-together="auto"/>
    </style:style>
    <style:style style:name="Table1.A1" style:family="table-cell">
      <style:table-cell-properties style:vertical-align="middle" style:shadow="none" fo:background-color="#e5e5e5" fo:border="0.012cm solid #999999"/>
    </style:style>
    <style:style style:name="Table1.B1" style:family="table-cell">
      <style:table-cell-properties style:vertical-align="middle" style:shadow="none" fo:background-color="#e5e5e5" fo:border="0.012cm solid #999999"/>
    </style:style>
    <style:style style:name="Table1.C1" style:family="table-cell">
      <style:table-cell-properties style:vertical-align="middle" style:shadow="none" fo:background-color="#e5e5e5" fo:border="0.012cm solid #999999"/>
    </style:style>
    <style:style style:name="Table1.2" style:family="table-row">
      <style:table-row-properties style:min-row-height="72.30pt" fo:keep-together="auto"/>
    </style:style>
    <style:style style:name="Table1.A2" style:family="table-cell">
      <style:table-cell-properties style:vertical-align="middle" style:shadow="none" fo:border="0.012cm solid #999999"/>
    </style:style>
    <style:style style:name="Table1.B2" style:family="table-cell">
      <style:table-cell-properties style:vertical-align="middle" style:shadow="none" fo:border="0.012cm solid #999999"/>
    </style:style>
    <style:style style:name="Table1.C2" style:family="table-cell">
      <style:table-cell-properties style:vertical-align="middle" style:shadow="none" fo:border="0.012cm solid #999999"/>
    </style:style>
    <style:style style:name="P79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_0" style:parent-style-name="Standard" style:family="paragraph">
      <style:paragraph-properties fo:line-height="160%" fo:text-align="justify" fo:margin-left="1.339cm" fo:margin-right="0cm" fo:text-indent="-1.339cm" fo:margin-top="0.106cm" fo:margin-bottom="0.106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</style:tab-stops>
      </style:paragraph-properties>
    </style:style>
    <style:style style:name="P80_0" style:parent-style-name="Standard" style:family="paragraph">
      <style:paragraph-properties fo:line-height="117%" fo:text-align="justify" fo:margin-left="1.339cm" fo:margin-right="0cm" fo:text-indent="-1.339cm" fo:margin-top="0.106cm" fo:margin-bottom="0.106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</style:tab-stops>
      </style:paragraph-properties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139%" fo:text-align="justify" fo:margin-left="0.822cm" fo:margin-right="0cm" fo:text-indent="-0.822cm" fo:margin-top="0cm" fo:margin-bottom="0cm" fo:background-color="transparent" fo:border="none" style:shadow="none" style:text-autospace="none" style:vertical-align="auto" style:snap-to-layout-grid="false"/>
    </style:style>
    <style:style style:name="P23_0" style:parent-style-name="Standard" style:family="paragraph">
      <style:paragraph-properties fo:line-height="160%" fo:text-align="justify" fo:margin-left="0.731cm" fo:margin-right="0cm" fo:text-indent="-0.731cm" fo:margin-top="0cm" fo:margin-bottom="0cm" fo:background-color="transparent" fo:border="none" style:shadow="none" style:text-autospace="none" style:vertical-align="auto" style:snap-to-layout-grid="false"/>
    </style:style>
    <style:style style:name="P82_0" style:parent-style-name="Standard" style:family="paragraph">
      <style:paragraph-properties fo:line-height="117%" fo:text-align="justify" fo:margin-left="0.731cm" fo:margin-right="0cm" fo:text-indent="-0.731cm" fo:margin-top="0cm" fo:margin-bottom="0cm" fo:background-color="transparent" fo:border="none" style:shadow="none" style:text-autospace="none" style:vertical-align="auto" style:snap-to-layout-grid="false"/>
    </style:style>
    <style:style style:name="P83_0" style:parent-style-name="Standard" style:family="paragraph">
      <style:paragraph-properties fo:line-height="117%" fo:text-align="justify" fo:margin-left="0.174cm" fo:margin-right="0cm" fo:text-indent="-0.871cm" fo:margin-top="0cm" fo:margin-bottom="0cm" fo:background-color="transparent" fo:border="none" style:shadow="none" style:text-autospace="none" style:vertical-align="auto" style:snap-to-layout-grid="false"/>
    </style:style>
    <style:style style:name="T6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4_0" style:parent-style-name="Standard" style:family="paragraph">
      <style:paragraph-properties fo:line-height="117%" fo:text-align="justify" fo:margin-left="0.833cm" fo:margin-right="0cm" fo:text-indent="-0.833cm" fo:margin-top="0cm" fo:margin-bottom="0cm" fo:background-color="transparent" fo:border="none" style:shadow="none" style:text-autospace="none" style:vertical-align="auto" style:snap-to-layout-grid="false"/>
    </style:style>
    <style:style style:name="P85_0" style:parent-style-name="Standard" style:family="paragraph">
      <style:paragraph-properties fo:line-height="117%" fo:text-align="justify" fo:margin-left="15.840cm" fo:margin-right="0cm" fo:text-indent="-3.168cm" fo:margin-top="0cm" fo:margin-bottom="0cm" fo:background-color="transparent" fo:border="none" style:shadow="none" style:text-autospace="none" style:vertical-align="auto" style:snap-to-layout-grid="false"/>
    </style:style>
    <style:style style:name="T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6_0" style:parent-style-name="Standard" style:family="paragraph">
      <style:paragraph-properties fo:line-height="117%" fo:text-align="justify" fo:margin-left="13.603cm" fo:margin-right="0cm" fo:text-indent="-2.721cm" fo:margin-top="0cm" fo:margin-bottom="0cm" fo:background-color="transparent" fo:border="none" style:shadow="none" style:text-autospace="none" style:vertical-align="auto" style:snap-to-layout-grid="false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80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1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4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7_0" style:parent-style-name="Standard" style:family="paragraph">
      <style:paragraph-properties fo:line-height="117%" fo:text-align="justify" fo:margin-left="5.156cm" fo:margin-right="0cm" fo:text-indent="-1.031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170cm" table:align="left" fo:margin="0cm" style:shadow="none" style:may-break-between-rows="true" table:border-model="collapsing"/>
    </style:style>
    <style:style style:name="Table2.A" style:family="table-column">
      <style:table-column-properties style:column-width="5.324cm"/>
    </style:style>
    <style:style style:name="Table2.B" style:family="table-column">
      <style:table-column-properties style:column-width="6.621cm"/>
    </style:style>
    <style:style style:name="Table2.C" style:family="table-column">
      <style:table-column-properties style:column-width="4.225cm"/>
    </style:style>
    <style:style style:name="Table2.1" style:family="table-row">
      <style:table-row-properties style:min-row-height="16.65pt" fo:keep-together="auto"/>
    </style:style>
    <style:style style:name="Table2.A1" style:family="table-cell">
      <style:table-cell-properties style:vertical-align="middle" style:shadow="none" fo:background-color="#d8d8d8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ackground-color="#d8d8d8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2" style:family="table-row">
      <style:table-row-properties style:min-row-height="16.32pt" fo:keep-together="auto"/>
    </style:style>
    <style:style style:name="Table2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3" style:family="table-row">
      <style:table-row-properties style:min-row-height="16.32pt" fo:keep-together="auto"/>
    </style:style>
    <style:style style:name="Table2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88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9_0" style:parent-style-name="Standard" style:family="paragraph">
      <style:paragraph-properties fo:line-height="117%" fo:text-align="justify" fo:margin-left="0.885cm" fo:margin-right="0cm" fo:text-indent="-0.885cm" fo:margin-top="0cm" fo:margin-bottom="0cm" fo:background-color="transparent" fo:border="none" style:shadow="none" style:text-autospace="none" style:vertical-align="auto" style:snap-to-layout-grid="false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637cm" table:align="left" fo:margin="0cm" style:shadow="none" style:may-break-between-rows="true" table:border-model="collapsing"/>
    </style:style>
    <style:style style:name="Table3.A" style:family="table-column">
      <style:table-column-properties style:column-width="7.819cm"/>
    </style:style>
    <style:style style:name="Table3.B" style:family="table-column">
      <style:table-column-properties style:column-width="8.818cm"/>
    </style:style>
    <style:style style:name="Table3.1" style:family="table-row">
      <style:table-row-properties style:min-row-height="16.65pt" fo:keep-together="auto"/>
    </style:style>
    <style:style style:name="Table3.A1" style:family="table-cell">
      <style:table-cell-properties style:vertical-align="middle" style:shadow="none" fo:background-color="#d8d8d8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d8d8d8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2" style:family="table-row">
      <style:table-row-properties style:min-row-height="16.65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22_0" style:parent-style-name="Standard" style:family="paragraph">
      <style:paragraph-properties fo:line-height="160%" fo:text-align="justify" fo:margin-left="0.794cm" fo:margin-right="0cm" fo:text-indent="-0.794cm" fo:margin-top="0cm" fo:margin-bottom="0cm" fo:background-color="transparent" fo:border="none" style:shadow="none" style:text-autospace="none" style:vertical-align="auto" style:snap-to-layout-grid="fals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6.876cm" table:align="left" fo:margin="0cm" style:shadow="none" style:may-break-between-rows="false" table:border-model="collapsing"/>
    </style:style>
    <style:style style:name="Table4.A" style:family="table-column">
      <style:table-column-properties style:column-width="2.006cm"/>
    </style:style>
    <style:style style:name="Table4.B" style:family="table-column">
      <style:table-column-properties style:column-width="0.342cm"/>
    </style:style>
    <style:style style:name="Table4.C" style:family="table-column">
      <style:table-column-properties style:column-width="14.528cm"/>
    </style:style>
    <style:style style:name="Table4.1" style:family="table-row">
      <style:table-row-properties style:min-row-height="29.29pt" fo:keep-together="auto"/>
    </style:style>
    <style:style style:name="Table4.A1" style:family="table-cell">
      <style:table-cell-properties style:vertical-align="middle" style:shadow="none" fo:background-color="#e6eef7" fo:border="0.04cm solid #000000" fo:padding="0.049cm"/>
    </style:style>
    <style:style style:name="Table4.B1" style:family="table-cell">
      <style:table-cell-properties style:vertical-align="middle" style:shadow="none" fo:border-top="none" fo:border-bottom="none" fo:border-left="0.04cm solid #000000" fo:border-right="0.04cm solid #000000" fo:padding="0.049cm"/>
    </style:style>
    <style:style style:name="Table4.C1" style:family="table-cell">
      <style:table-cell-properties style:vertical-align="middle" style:shadow="none" fo:border="0.04cm solid #000000" fo:padding="0.049cm"/>
    </style:style>
    <style:style style:name="P90_0_b4" style:parent-style-name="Standard" style:family="paragraph">
      <style:paragraph-properties fo:line-height="117%" fo:text-align="center" fo:margin-left="0.696cm" fo:margin-right="0cm" fo:text-indent="-0.696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4_31" style:parent-style-name="양식제목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</style:style>
    <style:style style:name="T5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1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876cm" table:align="left" fo:margin="0cm" style:shadow="none" style:may-break-between-rows="false" table:border-model="collapsing"/>
    </style:style>
    <style:style style:name="Table5.A" style:family="table-column">
      <style:table-column-properties style:column-width="2.006cm"/>
    </style:style>
    <style:style style:name="Table5.B" style:family="table-column">
      <style:table-column-properties style:column-width="0.342cm"/>
    </style:style>
    <style:style style:name="Table5.C" style:family="table-column">
      <style:table-column-properties style:column-width="14.528cm"/>
    </style:style>
    <style:style style:name="Table5.1" style:family="table-row">
      <style:table-row-properties style:min-row-height="29.29pt" fo:keep-together="auto"/>
    </style:style>
    <style:style style:name="Table5.A1" style:family="table-cell">
      <style:table-cell-properties style:vertical-align="middle" style:shadow="none" fo:background-color="#e6eef7" fo:border="0.04cm solid #000000" fo:padding="0.049cm"/>
    </style:style>
    <style:style style:name="Table5.B1" style:family="table-cell">
      <style:table-cell-properties style:vertical-align="middle" style:shadow="none" fo:border-top="none" fo:border-bottom="none" fo:border-left="0.04cm solid #000000" fo:border-right="0.04cm solid #000000" fo:padding="0.049cm"/>
    </style:style>
    <style:style style:name="Table5.C1" style:family="table-cell">
      <style:table-cell-properties style:vertical-align="middle" style:shadow="none" fo:border="0.04cm solid #000000" fo:padding="0.049cm"/>
    </style:style>
    <style:style style:name="P46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한양견명조" style:font-name-asian="한양견명조" style:font-name-complex="한양신명조" fo:font-family="한양견명조" style:font-family-asian="한양견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6.900cm" table:align="left" fo:margin="0cm" style:shadow="none" style:may-break-between-rows="true" table:border-model="collapsing"/>
    </style:style>
    <style:style style:name="Table6.A" style:family="table-column">
      <style:table-column-properties style:column-width="16.900cm"/>
    </style:style>
    <style:style style:name="Table6.1" style:family="table-row">
      <style:table-row-properties style:min-row-height="152.31pt" fo:keep-together="auto"/>
    </style:style>
    <style:style style:name="Table6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52_59" style:parent-style-name="바탕글 사본3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9" style:family="table">
      <style:table-properties style:width="16.599cm" table:align="left" fo:margin="0cm" style:shadow="none" style:may-break-between-rows="true" table:border-model="collapsing"/>
    </style:style>
    <style:style style:name="Table9.A" style:family="table-column">
      <style:table-column-properties style:column-width="16.599cm"/>
    </style:style>
    <style:style style:name="Table9.1" style:family="table-row">
      <style:table-row-properties style:min-row-height="15.66pt" fo:keep-together="auto"/>
    </style:style>
    <style:style style:name="Table9.A1" style:family="table-cell">
      <style:table-cell-properties style:vertical-align="middle" style:shadow="none" fo:background-color="#ffffff" fo:border-top="none" fo:border-bottom="0.04cm solid #000000" fo:border-left="none" fo:border-right="none" fo:padding-top="0.100cm" fo:padding-bottom="0.100cm" fo:padding-left="0.200cm" fo:padding-right="0.200cm"/>
    </style:style>
    <style:style style:name="Table9.2" style:family="table-row">
      <style:table-row-properties style:min-row-height="21.34pt" fo:keep-together="auto"/>
    </style:style>
    <style:style style:name="Table9.A2" style:family="table-cell">
      <style:table-cell-properties style:vertical-align="middle" style:shadow="none" fo:background-color="#d6d6d6" fo:border-top="0.04cm solid #000000" fo:border-bottom="0.04cm solid #000000" fo:border-left="none" fo:border-right="none" fo:padding-top="0.100cm" fo:padding-bottom="0.100cm" fo:padding-left="0.200cm" fo:padding-right="0.200cm"/>
    </style:style>
    <style:style style:name="Table9.3" style:family="table-row">
      <style:table-row-properties style:min-row-height="188.55pt" fo:keep-together="auto"/>
    </style:style>
    <style:style style:name="Table9.A3" style:family="table-cell">
      <style:table-cell-properties style:vertical-align="middle" style:shadow="none" fo:border-top="0.04cm solid #000000" fo:border-bottom="0.04cm solid #000000" fo:border-left="none" fo:border-right="none" fo:padding-top="0.100cm" fo:padding-bottom="0.100cm" fo:padding-left="0.200cm" fo:padding-right="0.200cm"/>
    </style:style>
    <style:style style:name="P91_59_b4" style:parent-style-name="바탕글 사본3" style:family="paragraph">
      <style:paragraph-properties fo:line-height="123%" fo:text-align="end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90_0" style:parent-style-name="Standard" style:family="paragraph">
      <style:paragraph-properties fo:line-height="117%" fo:text-align="center" fo:margin-left="0.696cm" fo:margin-right="0cm" fo:text-indent="-0.696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876cm" table:align="left" fo:margin="0cm" style:shadow="none" style:may-break-between-rows="false" table:border-model="collapsing"/>
    </style:style>
    <style:style style:name="Table11.A" style:family="table-column">
      <style:table-column-properties style:column-width="2.006cm"/>
    </style:style>
    <style:style style:name="Table11.B" style:family="table-column">
      <style:table-column-properties style:column-width="0.342cm"/>
    </style:style>
    <style:style style:name="Table11.C" style:family="table-column">
      <style:table-column-properties style:column-width="14.528cm"/>
    </style:style>
    <style:style style:name="Table11.1" style:family="table-row">
      <style:table-row-properties style:min-row-height="29.29pt" fo:keep-together="auto"/>
    </style:style>
    <style:style style:name="Table11.A1" style:family="table-cell">
      <style:table-cell-properties style:vertical-align="middle" style:shadow="none" fo:background-color="#e6eef7" fo:border="0.04cm solid #000000" fo:padding="0.049cm"/>
    </style:style>
    <style:style style:name="Table11.B1" style:family="table-cell">
      <style:table-cell-properties style:vertical-align="middle" style:shadow="none" fo:border-top="none" fo:border-bottom="none" fo:border-left="0.04cm solid #000000" fo:border-right="0.04cm solid #000000" fo:padding="0.049cm"/>
    </style:style>
    <style:style style:name="Table11.C1" style:family="table-cell">
      <style:table-cell-properties style:vertical-align="middle" style:shadow="none" fo:border="0.04cm solid #000000" fo:padding="0.049cm"/>
    </style:style>
    <style:style style:name="P64_31_b4" style:parent-style-name="양식제목" style:family="paragraph">
      <style:paragraph-properties fo:line-height="16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</style:style>
    <style:style style:name="T1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2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2.0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0_0" style:parent-styl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1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4_0" style:parent-style-name="Standard" style:family="paragraph">
      <style:paragraph-properties fo:line-height="1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601cm" table:align="left" fo:margin="0cm" style:shadow="none" style:may-break-between-rows="true" table:border-model="collapsing"/>
    </style:style>
    <style:style style:name="Table7.A" style:family="table-column">
      <style:table-column-properties style:column-width="8.300cm"/>
    </style:style>
    <style:style style:name="Table7.B" style:family="table-column">
      <style:table-column-properties style:column-width="8.300cm"/>
    </style:style>
    <style:style style:name="Table7.1" style:family="table-row">
      <style:table-row-properties style:min-row-height="10.82pt" fo:keep-together="auto"/>
    </style:style>
    <style:style style:name="Table7.A1" style:family="table-cell">
      <style:table-cell-properties style:vertical-align="middle" style:shadow="none" fo:border="none" fo:padding="0.050cm"/>
    </style:style>
    <style:style style:name="Table7.B1" style:family="table-cell">
      <style:table-cell-properties style:vertical-align="middle" style:shadow="none" fo:border="none" fo:padding="0.050cm"/>
    </style:style>
    <style:style style:name="P95_59" style:parent-style-name="바탕글 사본3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633cm" table:align="left" fo:margin="0cm" style:shadow="none" style:may-break-between-rows="false" table:border-model="collapsing"/>
    </style:style>
    <style:style style:name="Table8.A" style:family="table-column">
      <style:table-column-properties style:column-width="1.326cm"/>
    </style:style>
    <style:style style:name="Table8.B" style:family="table-column">
      <style:table-column-properties style:column-width="2.324cm"/>
    </style:style>
    <style:style style:name="Table8.C" style:family="table-column">
      <style:table-column-properties style:column-width="5.560cm"/>
    </style:style>
    <style:style style:name="Table8.D" style:family="table-column">
      <style:table-column-properties style:column-width="0.781cm"/>
    </style:style>
    <style:style style:name="Table8.E" style:family="table-column">
      <style:table-column-properties style:column-width="2.422cm"/>
    </style:style>
    <style:style style:name="Table8.F" style:family="table-column">
      <style:table-column-properties style:column-width="4.219cm"/>
    </style:style>
    <style:style style:name="Table8.1" style:family="table-row">
      <style:table-row-properties style:min-row-height="40.44pt" fo:keep-together="auto"/>
    </style:style>
    <style:style style:name="Table8.A1" style:family="table-cell">
      <style:table-cell-properties style:vertical-align="middle" style:shadow="none" fo:border-top="none" fo:border-bottom="0.012cm solid #000000" fo:border-left="none" fo:border-right="none" fo:padding="0.049cm"/>
    </style:style>
    <style:style style:name="Table8.2" style:family="table-row">
      <style:table-row-properties style:min-row-height="24.12pt" fo:keep-together="auto"/>
    </style:style>
    <style:style style:name="Table8.A2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2" style:family="table-cell">
      <style:table-cell-properties style:vertical-align="middle" style:shadow="none" fo:border="0.012cm solid #000000" fo:padding="0.049cm"/>
    </style:style>
    <style:style style:name="Table8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3" style:family="table-row">
      <style:table-row-properties style:min-row-height="24.12pt" fo:keep-together="auto"/>
    </style:style>
    <style:style style:name="Table8.C3" style:family="table-cell">
      <style:table-cell-properties style:vertical-align="middle" style:shadow="none" fo:border="0.012cm solid #000000" fo:padding="0.049cm"/>
    </style:style>
    <style:style style:name="Table8.E3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4" style:family="table-row">
      <style:table-row-properties style:min-row-height="24.12pt" fo:keep-together="auto"/>
    </style:style>
    <style:style style:name="Table8.A4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4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5" style:family="table-row">
      <style:table-row-properties style:min-row-height="37.12pt" fo:keep-together="auto"/>
    </style:style>
    <style:style style:name="Table8.A5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5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6" style:family="table-row">
      <style:table-row-properties style:min-row-height="24.12pt" fo:keep-together="auto"/>
    </style:style>
    <style:style style:name="Table8.A6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6" style:family="table-cell">
      <style:table-cell-properties style:vertical-align="middle" style:shadow="none" fo:border="0.012cm solid #000000" fo:padding="0.049cm"/>
    </style:style>
    <style:style style:name="Table8.D6" style:family="table-cell">
      <style:table-cell-properties style:vertical-align="middle" style:shadow="none" fo:background-color="#e5e5e5" fo:border="0.012cm solid #000000" fo:padding="0.049cm"/>
    </style:style>
    <style:style style:name="Table8.F6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7" style:family="table-row">
      <style:table-row-properties style:min-row-height="24.12pt" fo:keep-together="auto"/>
    </style:style>
    <style:style style:name="Table8.A7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7" style:family="table-cell">
      <style:table-cell-properties style:vertical-align="middle" style:shadow="none" fo:border="0.012cm solid #000000" fo:padding="0.049cm"/>
    </style:style>
    <style:style style:name="Table8.D7" style:family="table-cell">
      <style:table-cell-properties style:vertical-align="middle" style:shadow="none" fo:background-color="#e5e5e5" fo:border="0.012cm solid #000000" fo:padding="0.049cm"/>
    </style:style>
    <style:style style:name="Table8.F7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8" style:family="table-row">
      <style:table-row-properties style:min-row-height="20.14pt" fo:keep-together="auto"/>
    </style:style>
    <style:style style:name="Table8.A8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B8" style:family="table-cell">
      <style:table-cell-properties style:vertical-align="middle" style:shadow="none" fo:background-color="#e5e5e5" fo:border="0.012cm solid #000000" fo:padding="0.049cm"/>
    </style:style>
    <style:style style:name="Table8.C8" style:family="table-cell">
      <style:table-cell-properties style:vertical-align="middle" style:shadow="none" fo:border="0.012cm solid #000000" fo:padding="0.049cm"/>
    </style:style>
    <style:style style:name="Table8.D8" style:family="table-cell">
      <style:table-cell-properties style:vertical-align="middle" style:shadow="none" fo:background-color="#e5e5e5" fo:border="0.012cm solid #000000" fo:padding="0.049cm"/>
    </style:style>
    <style:style style:name="Table8.F8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9" style:family="table-row">
      <style:table-row-properties style:min-row-height="42.78pt" fo:keep-together="auto"/>
    </style:style>
    <style:style style:name="Table8.B9" style:family="table-cell">
      <style:table-cell-properties style:vertical-align="middle" style:shadow="none" fo:background-color="#e5e5e5" fo:border="0.012cm solid #000000" fo:padding="0.049cm"/>
    </style:style>
    <style:style style:name="Table8.C9" style:family="table-cell">
      <style:table-cell-properties style:vertical-align="middle" style:shadow="none" fo:border="0.012cm solid #000000" fo:padding="0.049cm"/>
    </style:style>
    <style:style style:name="Table8.10" style:family="table-row">
      <style:table-row-properties style:min-row-height="12.80pt" fo:keep-together="auto"/>
    </style:style>
    <style:style style:name="Table8.A10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B10" style:family="table-cell">
      <style:table-cell-properties style:vertical-align="middle" style:shadow="none" fo:background-color="#e5e5e5" fo:border="0.012cm solid #000000" fo:padding="0.049cm"/>
    </style:style>
    <style:style style:name="Table8.C10" style:family="table-cell">
      <style:table-cell-properties style:vertical-align="middle" style:shadow="none" fo:border="0.012cm solid #000000" fo:padding="0.049cm"/>
    </style:style>
    <style:style style:name="Table8.D10" style:family="table-cell">
      <style:table-cell-properties style:vertical-align="middle" style:shadow="none" fo:background-color="#e5e5e5" fo:border="0.012cm solid #000000" fo:padding="0.049cm"/>
    </style:style>
    <style:style style:name="Table8.F10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11" style:family="table-row">
      <style:table-row-properties style:min-row-height="13.00pt" fo:keep-together="auto"/>
    </style:style>
    <style:style style:name="Table8.D11" style:family="table-cell">
      <style:table-cell-properties style:vertical-align="middle" style:shadow="none" fo:background-color="#e5e5e5" fo:border="0.012cm solid #000000" fo:padding="0.049cm"/>
    </style:style>
    <style:style style:name="Table8.F11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12" style:family="table-row">
      <style:table-row-properties style:min-row-height="30.89pt" fo:keep-together="auto"/>
    </style:style>
    <style:style style:name="Table8.B12" style:family="table-cell">
      <style:table-cell-properties style:vertical-align="middle" style:shadow="none" fo:background-color="#e5e5e5" fo:border="0.012cm solid #000000" fo:padding="0.049cm"/>
    </style:style>
    <style:style style:name="Table8.C12" style:family="table-cell">
      <style:table-cell-properties style:vertical-align="middle" style:shadow="none" fo:border="0.012cm solid #000000" fo:padding="0.049cm"/>
    </style:style>
    <style:style style:name="Table8.D12" style:family="table-cell">
      <style:table-cell-properties style:vertical-align="middle" style:shadow="none" fo:background-color="#e5e5e5" fo:border="0.012cm solid #000000" fo:padding="0.049cm"/>
    </style:style>
    <style:style style:name="Table8.F1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13" style:family="table-row">
      <style:table-row-properties style:min-row-height="52.42pt" fo:keep-together="auto"/>
    </style:style>
    <style:style style:name="Table8.A13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13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14" style:family="table-row">
      <style:table-row-properties style:min-row-height="52.42pt" fo:keep-together="auto"/>
    </style:style>
    <style:style style:name="Table8.A14" style:family="table-cell">
      <style:table-cell-properties style:vertical-align="middle" style:shadow="none" fo:background-color="#e5e5e5" fo:border-top="0.012cm solid #000000" fo:border-bottom="0.012cm solid #000000" fo:border-left="none" fo:border-right="0.012cm solid #000000" fo:padding="0.049cm"/>
    </style:style>
    <style:style style:name="Table8.C14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8.15" style:family="table-row">
      <style:table-row-properties style:min-row-height="12.80pt" fo:keep-together="auto"/>
    </style:style>
    <style:style style:name="Table8.A15" style:family="table-cell">
      <style:table-cell-properties style:vertical-align="middle" style:shadow="none" fo:border-top="0.012cm solid #000000" fo:border-bottom="0.012cm solid #000000" fo:border-left="none" fo:border-right="none" fo:padding="0.049cm"/>
    </style:style>
    <style:style style:name="Table8.16" style:family="table-row">
      <style:table-row-properties style:min-row-height="115.29pt" fo:keep-together="auto"/>
    </style:style>
    <style:style style:name="Table8.A16" style:family="table-cell">
      <style:table-cell-properties style:vertical-align="middle" style:shadow="none" fo:border-top="0.012cm solid #000000" fo:border-bottom="0.012cm solid #000000" fo:border-left="none" fo:border-right="none" fo:padding="0.049cm"/>
    </style:style>
    <style:style style:name="Table8.17" style:family="table-row">
      <style:table-row-properties style:min-row-height="12.80pt" fo:keep-together="auto"/>
    </style:style>
    <style:style style:name="Table8.A17" style:family="table-cell">
      <style:table-cell-properties style:vertical-align="middle" style:shadow="none" fo:border-top="0.012cm solid #000000" fo:border-bottom="none" fo:border-left="none" fo:border-right="none" fo:padding="0.049cm"/>
    </style:style>
    <style:style style:name="T28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2_60" style:parent-style-name="+별지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돋움체" style:font-name-asian="돋움체" style:font-name-complex="돋움체" fo:font-family="돋움체" style:font-family-asian="돋움체" style:font-family-complex="돋움체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6_60" style:parent-style-name="+별지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7_59" style:parent-style-name="바탕글 사본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8_59" style:parent-style-name="바탕글 사본3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9_59" style:parent-style-name="바탕글 사본3" style:family="paragraph">
      <style:paragraph-properties fo:line-height="100%" fo:text-align="justify" fo:margin-left="0.682cm" fo:margin-right="0cm" fo:text-indent="-0.682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0_59" style:parent-style-name="바탕글 사본3" style:family="paragraph">
      <style:paragraph-properties fo:line-height="100%" fo:text-align="end" fo:margin-left="0cm" fo:margin-right="0.239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7" style:family="text">
      <style:text-properties fo:color="#ff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1_59" style:parent-style-name="바탕글 사본3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2_59" style:parent-style-name="바탕글 사본3" style:family="paragraph">
      <style:paragraph-properties fo:line-height="100%" fo:text-align="justify" fo:margin-left="2.921cm" fo:margin-right="0cm" fo:text-indent="-2.551cm" fo:margin-top="0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6.341cm" table:align="left" fo:margin="0cm" style:shadow="none" style:may-break-between-rows="true" table:border-model="collapsing"/>
    </style:style>
    <style:style style:name="Table10.A" style:family="table-column">
      <style:table-column-properties style:column-width="7.971cm"/>
    </style:style>
    <style:style style:name="Table10.B" style:family="table-column">
      <style:table-column-properties style:column-width="8.370cm"/>
    </style:style>
    <style:style style:name="Table10.1" style:family="table-row">
      <style:table-row-properties style:min-row-height="2.82pt" fo:keep-together="auto"/>
    </style:style>
    <style:style style:name="Table10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0.B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103_59" style:parent-style-name="바탕글 사본3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4_60" style:parent-style-name="+별지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105_60" style:parent-style-name="+별지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106_59" style:parent-style-name="바탕글 사본3" style:family="paragraph">
      <style:paragraph-properties fo:line-height="123%" fo:text-align="justify" fo:margin-left="0.459cm" fo:margin-right="0cm" fo:text-indent="-0.459cm" fo:margin-top="0cm" fo:margin-bottom="0cm" fo:background-color="transparent" fo:border="none" style:shadow="none" style:text-autospace="none" style:vertical-align="auto" style:snap-to-layout-grid="true"/>
    </style:style>
    <style:style style:name="P107_59" style:parent-style-name="바탕글 사본3" style:family="paragraph">
      <style:paragraph-properties fo:line-height="123%" fo:text-align="justify" fo:margin-left="0.741cm" fo:margin-right="0cm" fo:text-indent="-0.459cm" fo:margin-top="0cm" fo:margin-bottom="0cm" fo:background-color="transparent" fo:border="none" style:shadow="none" style:text-autospace="none" style:vertical-align="auto" style:snap-to-layout-grid="true"/>
    </style:style>
    <style:style style:name="P108_59" style:parent-style-name="바탕글 사본3" style:family="paragraph">
      <style:paragraph-properties fo:line-height="123%" fo:text-align="justify" fo:margin-left="0.271cm" fo:margin-right="0cm" fo:text-indent="-0.271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6.923cm" fo:min-height="2.97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170cm" fo:min-height="1.739cm" fo:margin-left="0.050cm" fo:margin-right="0.050cm" fo:margin-top="0.100cm" fo:margin-bottom="0.3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637cm" fo:min-height="1.17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876cm" fo:min-height="1.033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4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5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6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8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9" style:parent-style-name="Frame" style:family="graphic">
      <style:graphic-properties fo:min-width="16.876cm" fo:min-height="1.03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601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633cm" fo:min-height="19.87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900cm" fo:min-height="20.67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341cm" fo:min-height="0.38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599cm" fo:min-height="8.18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76cm" fo:min-height="1.033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6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8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9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3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</office:automatic-styles>
  <office:body>
    <office:text>
      <text:p text:style-name="P70_0_MS1_b3"><text:span text:style-name="T23">과학기술정보통신부 공고 제2026 - 0920호</text:span></text:p>
      <text:p text:style-name="P40_0"><text:span text:style-name="T21"/></text:p>
      <text:p text:style-name="P40_0"><text:span text:style-name="T30"/></text:p>
      <text:p text:style-name="P71_0"><text:span text:style-name="T40">2026년 방사선이용 기술개발사업(방사선 기반 소재·장비 기술 혁신화) </text:span></text:p>
      <text:p text:style-name="P71_0"><text:span text:style-name="T40">신규과제 선정결과 공고</text:span></text:p>
      <text:p text:style-name="P41_0"><text:span text:style-name="T41"/></text:p>
      <text:p text:style-name="P41_0"><text:span text:style-name="T17"/></text:p>
      <text:p text:style-name="P72_0"><text:span text:style-name="T85"><text:s/>2026년 방사선이용 기술개발사업(방사선 기반 소재·장비 기술 혁신화)의 신규과제 선정결과(안)을 다음과 같이 공고합니다.</text:span></text:p>
      <text:p text:style-name="P42_0"><text:span text:style-name="T31"/></text:p>
      <text:p text:style-name="P43_0"><text:span text:style-name="T16"/></text:p>
      <text:p text:style-name="P73_0"><text:span text:style-name="T16">2026년 8월 31일</text:span></text:p>
      <text:p text:style-name="P74_0"><text:span text:style-name="T69">&lt;주무부처&gt; 부총리 겸 과학기술정보통신부 <text:s text:c="1"/>장관 <text:s text:c="3"/>배 <text:s text:c="1"/>경 <text:s text:c="1"/>훈</text:span></text:p>
      <text:p text:style-name="P75_0"><text:span text:style-name="T69">&lt;전문기관&gt; <text:s text:c="15"/>한국연구재단 이사장 <text:s text:c="3"/>홍 <text:s text:c="1"/>원 <text:s text:c="1"/>화</text:span></text:p>
      <text:p text:style-name="P26_0"><text:span text:style-name="T17"/></text:p>
      <text:p text:style-name="P76_0"><text:span text:style-name="T22"/></text:p>
      <text:p text:style-name="P77_0"><text:span text:style-name="T14">□ 선정과제</text:span><text:span text:style-name="T46"/></text:p>
      <text:p text:style-name="P78_0"><text:span text:style-name="T64"><text:s/>ㅇ 방사선 이용 이종소재 접합기술 개발</text:span></text:p>
      <text:p text:style-name="P79_0"><text:span text:style-name="T47"><draw:frame draw:style-name="tableinfakeframe_gr0" svg:x="0cm" svg:y="0cm" draw:z-index="17" text:anchor-type="as-char"><draw:text-box><table:table table:style-name="Table1"><table:table-column table:style-name="Table1.A"/><table:table-column table:style-name="Table1.B"/><table:table-column table:style-name="Table1.C"/><table:table-header-rows><table:table-row table:style-name="Table1.1"><table:table-cell table:style-name="Table1.A1" office:value-type="string"><text:p text:style-name="P66_0"><text:span text:style-name="T77">연구주제번호</text:span></text:p></table:table-cell><table:table-cell table:style-name="Table1.B1" office:value-type="string"><text:p text:style-name="P66_0"><text:span text:style-name="T77">과제번호</text:span></text:p></table:table-cell><table:table-cell table:style-name="Table1.C1" office:value-type="string"><text:p text:style-name="P66_0"><text:span text:style-name="T77">연구개발과제명</text:span></text:p></table:table-cell></table:table-row></table:table-header-rows><table:table-row table:style-name="Table1.2"><table:table-cell table:style-name="Table1.A2" office:value-type="string"><text:p text:style-name="P8_0"><text:span text:style-name="T74">2026-거대인프라·방사선-1차-지정공모-3</text:span></text:p></table:table-cell><table:table-cell table:style-name="Table1.B2" office:value-type="string"><text:p text:style-name="P69_0"><text:span text:style-name="T74">RS-2026-25621150</text:span></text:p></table:table-cell><table:table-cell table:style-name="Table1.C2" office:value-type="string"><text:p text:style-name="P69_0"><text:span text:style-name="T79">전리방사선을 이용한 전단강도 25MPa 이상, 접합공정 80% 단축된 이종소재 접합기술 개발 및 AI·로봇 기반 98% 이상 도포품질 정확도가 확보 가능한 공정 모델 개발</text:span></text:p></table:table-cell></table:table-row></table:table></draw:text-box></draw:frame> </text:span></text:p>
      <text:p text:style-name="P28_0"><text:span text:style-name="T78"/></text:p>
      <text:p text:style-name="P80_0"><text:span text:style-name="T14">□ 평가결과</text:span></text:p>
      <text:p text:style-name="P81_0"><text:span text:style-name="T25"><text:s/>ㅇ 평가결과 및 종합의견은 범부처통합연구지원시스템(IRIS, https://www.iris.go.kr)에서 개별적으로 확인 가능합니다. </text:span><text:span text:style-name="T33">(붙임1 참조)</text:span></text:p>
      <text:p text:style-name="P23_0"><text:span text:style-name="T14"/></text:p>
      <text:p text:style-name="P82_0"><text:span text:style-name="T14">□ 선정결과에 대한 이의신청 안내</text:span></text:p>
      <text:p text:style-name="P83_0"><text:span text:style-name="T17"><text:s/></text:span><text:span text:style-name="T17">ㅇ 이의신청 인정 범위</text:span></text:p>
      <text:p text:style-name="P84_0"><text:span text:style-name="T66"><text:s/><text:s text:c="1"/>- 통보된 평가결과에 대해서만 이의신청을 받으며, 평가위원, 평가 방법 및 절차 등에 관한 사항은 제외</text:span></text:p>
      <text:p text:style-name="P85_0"><text:span text:style-name="T17"> ㅇ 제출서류: 이의신청서 온라인 입력 및 첨부자료* (붙임2 참조)</text:span></text:p>
      <text:p text:style-name="P85_0"><text:span text:style-name="T17"><text:s/><text:s text:c="3"/>*평가결과서(IRIS 캡처화면으로 대체 가능) 및 주관연구기관 공문 첨부 필수</text:span></text:p>
      <text:p text:style-name="P86_0"><text:span text:style-name="T34"><text:s/>ㅇ 제출방법: 범부처통합연구지원시스템</text:span><text:span text:style-name="T35">*</text:span><text:span text:style-name="T34">(IRIS, https://www.iris.go.kr)을 통해 온라인으로 제출(주관연구기관 승인 포함) </text:span><text:span text:style-name="T17"/></text:p>
      <text:p text:style-name="P85_0"><text:span text:style-name="T17"><text:s/><text:s text:c="3"/>*IRIS R&amp;D업무포털 &gt; 과제평가 &gt; 평가결과 이의신청 (붙임3 참조)</text:span></text:p>
      <text:p text:style-name="P83_0"><text:span text:style-name="T17"> ㅇ 제출기한(</text:span><text:span text:style-name="T43">주관연구기관 승인 포함</text:span><text:span text:style-name="T17">) : </text:span><text:span text:style-name="T80">2026.9.10.(목) 23:59:59</text:span><text:span text:style-name="T81"/></text:p>
      <text:p text:style-name="P87_0"><text:span text:style-name="T34"><text:s/><text:s text:c="1"/>※</text:span><text:span text:style-name="T42"><text:s/></text:span><text:span text:style-name="T83">9.10.(목) 23:59:59</text:span><text:span text:style-name="T84">까지</text:span><text:span text:style-name="T62"><text:s/>IRIS로 접수된 이의신청 건만 인정</text:span><text:span text:style-name="T63">하며, </text:span><text:span text:style-name="T82">9</text:span><text:span text:style-name="T83">.10.(목) 23:59:59</text:span><text:span text:style-name="T61"><text:s/></text:span><text:span text:style-name="T63">후에는</text:span><text:span text:style-name="T34"><text:s/></text:span><text:span text:style-name="T25">이의</text:span><text:span text:style-name="T34">신청 접수시스템이 차단되므로 이의신청서 제출 불가</text:span></text:p>
      <text:p text:style-name="P83_0"><text:span text:style-name="T67"> </text:span><text:span text:style-name="T17">ㅇ 문의처 :</text:span><text:span text:style-name="T42"><text:s/></text:span><text:span text:style-name="T75">(이의신청 접수 관련 문의) </text:span><text:span text:style-name="T76">한국연구재단 국가전략연구본부 거대인프라·방사선단</text:span></text:p>
      <text:p text:style-name="P83_0"><text:span text:style-name="T70"><text:s/><text:s text:c="12"/>(평가 관련 문의)</text:span><text:span text:style-name="T71"><text:s/></text:span><text:span text:style-name="T72">한국연구재단 </text:span><text:span text:style-name="T72">국가전략연구본부</text:span><text:span text:style-name="T72"><text:s/>국가전략사업평가2팀</text:span></text:p>
      <text:p text:style-name="P88_0"><text:span text:style-name="T68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header-rows><table:table-row table:style-name="Table2.1"><table:table-cell table:style-name="Table2.A1" office:value-type="string"><text:p text:style-name="P30_0"><text:span text:style-name="T32">구분</text:span></text:p></table:table-cell><table:table-cell table:style-name="Table2.B1" office:value-type="string"><text:p text:style-name="P30_0"><text:span text:style-name="T32">부서</text:span></text:p></table:table-cell><table:table-cell table:style-name="Table2.C1" office:value-type="string"><text:p text:style-name="P30_0"><text:span text:style-name="T32">연락처</text:span><text:span text:style-name="T73">(042-869-)</text:span></text:p></table:table-cell></table:table-row><table:table-row table:style-name="Table2.2"><table:table-cell table:style-name="Table2.A2" office:value-type="string"><text:p text:style-name="P30_0"><text:span text:style-name="T73">이의신청 접수 관련</text:span></text:p></table:table-cell><table:table-cell table:style-name="Table2.B2" office:value-type="string"><text:p text:style-name="P30_0"><text:span text:style-name="T73">거대인프라·방사선단</text:span></text:p></table:table-cell><table:table-cell table:style-name="Table2.C2" office:value-type="string"><text:p text:style-name="P30_0"><text:span text:style-name="T73">7808</text:span></text:p></table:table-cell></table:table-row></table:table-header-rows><table:table-row table:style-name="Table2.3"><table:table-cell table:style-name="Table2.A3" office:value-type="string"><text:p text:style-name="P30_0"><text:span text:style-name="T73">평가 관련</text:span></text:p></table:table-cell><table:table-cell table:style-name="Table2.B3" office:value-type="string"><text:p text:style-name="P30_0"><text:span text:style-name="T73">국가전략사업평가2팀</text:span></text:p></table:table-cell><table:table-cell table:style-name="Table2.C3" office:value-type="string"><text:p text:style-name="P30_0"><text:span text:style-name="T73">7748</text:span></text:p></table:table-cell></table:table-row></table:table></draw:text-box></draw:frame></text:span></text:p>
      <text:p text:style-name="P82_0"><text:span text:style-name="T14">□ 선정과제 협약 안내</text:span></text:p>
      <text:p text:style-name="P89_0"><text:span text:style-name="T17"><text:s/>ㅇ </text:span><text:span text:style-name="T24">선정과제에 대한 연구비 및 협약체결 요령은 연구책임자 및 주관연구기관에 별도 통보 예정입니다.</text:span><text:span text:style-name="T17"/></text:p>
      <text:p text:style-name="P89_0"><text:span text:style-name="T17"><text:s/>ㅇ 문의처 : </text:span><text:span text:style-name="T37">(협약 관련 문의)</text:span><text:span text:style-name="T38"><text:s/></text:span><text:span text:style-name="T39">한국연구재단 국가전략연구본부 </text:span><text:span text:style-name="T76">거대인프라·방사선단</text:span></text:p>
      <text:p text:style-name="P88_0"><text:span text:style-name="T36"><draw:frame draw:style-name="tableinfakeframe_gr2" svg:x="0cm" svg:y="0cm" draw:z-index="0" text:anchor-type="as-char"><draw:text-box><table:table table:style-name="Table3"><table:table-column table:style-name="Table3.A"/><table:table-column table:style-name="Table3.B"/><table:table-header-rows><table:table-row table:style-name="Table3.1"><table:table-cell table:style-name="Table3.A1" office:value-type="string"><text:p text:style-name="P30_0"><text:span text:style-name="T32">부서</text:span></text:p></table:table-cell><table:table-cell table:style-name="Table3.B1" office:value-type="string"><text:p text:style-name="P30_0"><text:span text:style-name="T32">연락처</text:span><text:span text:style-name="T73">(042-869-)</text:span></text:p></table:table-cell></table:table-row></table:table-header-rows><table:table-row table:style-name="Table3.2"><table:table-cell table:style-name="Table3.A2" office:value-type="string"><text:p text:style-name="P30_0"><text:span text:style-name="T73">거대인프라·방사선단</text:span></text:p></table:table-cell><table:table-cell table:style-name="Table3.B2" office:value-type="string"><text:p text:style-name="P30_0"><text:span text:style-name="T73">7808</text:span></text:p></table:table-cell></table:table-row></table:table></draw:text-box></draw:frame></text:span></text:p>
      <text:p text:style-name="P22_0"><text:span text:style-name="T16"/></text:p>
      <text:p text:style-name="P89_0"><text:span text:style-name="T60">붙임 1. 평가결과 조회 방법</text:span></text:p>
      <text:p text:style-name="P89_0"><text:span text:style-name="T60"><text:s/><text:s text:c="4"/>2. 이의신청서 양식</text:span></text:p>
      <text:p text:style-name="P89_0"><text:span text:style-name="T60"><text:s/><text:s text:c="4"/>3. 이의신청 방법 및 주관연구기관 승인 방법</text:span></text:p>
      <text:p text:style-name="P90_0_b4"><text:span text:style-name="T45"><draw:frame draw:style-name="tableinfakeframe_gr3" svg:x="0cm" svg:y="0cm" draw:z-index="18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><text:p text:style-name="P93_0"><text:span text:style-name="T49">붙임1</text:span></text:p></table:table-cell><table:table-cell table:style-name="Table4.B1" office:value-type="string"><text:p text:style-name="P93_0"><text:span text:style-name="T49"/></text:p></table:table-cell><table:table-cell table:style-name="Table4.C1" office:value-type="string"><text:p text:style-name="P94_0"><text:span text:style-name="T49"><text:s/>평가결과 조회 방법</text:span><text:span text:style-name="T50"/></text:p></table:table-cell></table:table-row></table:table></draw:text-box></draw:frame></text:span></text:p>
      <text:p text:style-name="P64_31"><text:span text:style-name="T65"/></text:p>
      <text:p text:style-name="P64_31"><text:span text:style-name="T59"/></text:p>
      <text:p text:style-name="P64_31"><text:span text:style-name="T59"><draw:frame draw:style-name="gr4" svg:width="17.000cm" svg:height="9.104cm" svg:x="0cm" svg:y="0cm" draw:z-index="21" text:anchor-type="as-char"><draw:image xlink:href="Pictures/EMB0001fcd03543.bmp" xlink:type="simple" xlink:show="embed" xlink:actuate="onLoad"/></draw:frame></text:span></text:p>
      <text:p text:style-name="P64_31"><text:span text:style-name="T59"/></text:p>
      <text:p text:style-name="P64_31"><text:span text:style-name="T59"><draw:frame draw:style-name="gr5" svg:width="17.000cm" svg:height="8.999cm" svg:x="0cm" svg:y="0cm" draw:z-index="19" text:anchor-type="as-char"><draw:image xlink:href="Pictures/EMB0001fcd03544.bmp" xlink:type="simple" xlink:show="embed" xlink:actuate="onLoad"/></draw:frame></text:span></text:p>
      <text:p text:style-name="P64_31"><text:span text:style-name="T59"/></text:p>
      <text:p text:style-name="P64_31"><text:span text:style-name="T59"/></text:p>
      <text:p text:style-name="P64_31"><text:span text:style-name="T59"/></text:p>
      <text:p text:style-name="P64_31"><text:span text:style-name="T59"><draw:frame draw:style-name="gr6" svg:width="17.000cm" svg:height="8.757cm" svg:x="0cm" svg:y="0cm" draw:z-index="23" text:anchor-type="paragraph"><draw:image xlink:href="Pictures/EMB0001fcd03545.bmp" xlink:type="simple" xlink:show="embed" xlink:actuate="onLoad"/></draw:frame></text:span></text:p>
      <text:p text:style-name="P64_31"><text:span text:style-name="T59"/></text:p>
      <text:p text:style-name="P64_31"><text:span text:style-name="T59"><draw:frame draw:style-name="gr7" svg:width="17.000cm" svg:height="9.014cm" svg:x="0cm" svg:y="0cm" draw:z-index="20" text:anchor-type="as-char"><draw:image xlink:href="Pictures/EMB0001fcd03546.bmp" xlink:type="simple" xlink:show="embed" xlink:actuate="onLoad"/></draw:frame></text:span></text:p>
      <text:p text:style-name="P64_31"><text:span text:style-name="T59"/></text:p>
      <text:p text:style-name="P64_31"><text:span text:style-name="T59"/></text:p>
      <text:p text:style-name="P64_31"><text:span text:style-name="T59"/></text:p>
      <text:p text:style-name="P64_31"><text:span text:style-name="T59"/></text:p>
      <text:p text:style-name="P64_31"><text:span text:style-name="T59"/></text:p>
      <text:p text:style-name="P64_31"><text:span text:style-name="T59"><draw:frame draw:style-name="gr8" svg:width="17.000cm" svg:height="8.995cm" svg:x="0cm" svg:y="0cm" draw:z-index="22" text:anchor-type="as-char"><draw:image xlink:href="Pictures/EMB0001fcd03547.bmp" xlink:type="simple" xlink:show="embed" xlink:actuate="onLoad"/></draw:frame></text:span></text:p>
      <text:p text:style-name="P64_31"><text:span text:style-name="T59"/></text:p>
      <text:p text:style-name="P46_0"><text:span text:style-name="T44"/></text:p>
      <text:p text:style-name="P46_0"><text:span text:style-name="T44"/></text:p>
      <text:p text:style-name="P46_0_b4"><text:span text:style-name="T44"><draw:frame draw:style-name="tableinfakeframe_gr9" svg:x="0cm" svg:y="0cm" draw:z-index="2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93_0"><text:span text:style-name="T49">붙임2</text:span></text:p></table:table-cell><table:table-cell table:style-name="Table5.B1" office:value-type="string"><text:p text:style-name="P93_0"><text:span text:style-name="T49"/></text:p></table:table-cell><table:table-cell table:style-name="Table5.C1" office:value-type="string"><text:p text:style-name="P94_0"><text:span text:style-name="T49"><text:s/>이의신청서 양식</text:span></text:p></table:table-cell></table:table-row></table:table></draw:text-box></draw:frame></text:span></text:p>
      <text:p text:style-name="P46_0"><text:span text:style-name="T48"/></text:p>
      <text:p text:style-name="P52_59"><text:span text:style-name="T16"><draw:frame draw:style-name="tableinfakeframe_gr12" svg:x="0cm" svg:y="0cm" draw:z-index="3" text:anchor-type="as-char"><draw:text-box><table:table table:style-name="Table6"><table:table-column table:style-name="Table6.A"/><table:table-row table:style-name="Table6.1"><table:table-cell table:style-name="Table6.A1" office:value-type="string"><text:p text:style-name="P95_59"><text:span text:style-name="T26"><draw:frame draw:style-name="tableinfakeframe_gr10" svg:x="0cm" svg:y="0cm" draw:z-index="4" text:anchor-type="as-char"><draw:text-box><table:table table:style-name="Table7"><table:table-column table:style-name="Table7.A"/><table:table-column table:style-name="Table7.B"/><table:table-row table:style-name="Table7.1"><table:table-cell table:style-name="Table7.A1" office:value-type="string"><text:p text:style-name="P92_60"><text:span text:style-name="T28">■ 국가연구개발혁신법 시행규칙 [별지 제8호서식]</text:span></text:p></table:table-cell><table:table-cell table:style-name="Table7.B1" office:value-type="string"><text:p text:style-name="P96_60"><text:span text:style-name="T51">(2쪽 중 1쪽)</text:span></text:p></table:table-cell></table:table-row></table:table></draw:text-box></draw:frame></text:span></text:p><text:p text:style-name="P95_59"><text:span text:style-name="T26"><draw:frame draw:style-name="tableinfakeframe_gr11" svg:x="0cm" svg:y="0cm" draw:z-index="5" text:anchor-type="as-char"><draw:text-box><table:table table:style-name="Table8"><table:table-column table:style-name="Table8.A"/><table:table-column table:style-name="Table8.B"/><table:table-column table:style-name="Table8.C"/><table:table-column table:style-name="Table8.D"/><table:table-column table:style-name="Table8.E"/><table:table-column table:style-name="Table8.F"/><table:table-row table:style-name="Table8.1"><table:table-cell table:style-name="Table8.A1" office:value-type="string" table:number-columns-spanned="6"><text:p text:style-name="P52_59"><text:span text:style-name="T52">이의신청서</text:span></text:p></table:table-cell><table:covered-table-cell/><table:covered-table-cell/><table:covered-table-cell/><table:covered-table-cell/><table:covered-table-cell/></table:table-row><table:table-row table:style-name="Table8.2"><table:table-cell table:style-name="Table8.A2" office:value-type="string" table:number-columns-spanned="2" table:number-rows-spanned="2"><text:p text:style-name="P97_59"><text:span text:style-name="T53">구분</text:span></text:p></table:table-cell><table:covered-table-cell/><table:table-cell table:style-name="Table8.C2" office:value-type="string" table:number-columns-spanned="2"><text:p text:style-name="P98_59"><text:span text:style-name="T53">[ ] 선정평가</text:span></text:p></table:table-cell><table:covered-table-cell/><table:table-cell table:style-name="Table8.E2" office:value-type="string" table:number-columns-spanned="2"><text:p text:style-name="P98_59"><text:span text:style-name="T53">[ ] 특별평가</text:span></text:p></table:table-cell><table:covered-table-cell/></table:table-row><table:table-row table:style-name="Table8.3"><table:covered-table-cell/><table:covered-table-cell/><table:table-cell table:style-name="Table8.C3" office:value-type="string" table:number-columns-spanned="2"><text:p text:style-name="P98_59"><text:span text:style-name="T53">[ ] 단계평가</text:span></text:p></table:table-cell><table:covered-table-cell/><table:table-cell table:style-name="Table8.E3" office:value-type="string" table:number-columns-spanned="2"><text:p text:style-name="P99_59"><text:span text:style-name="T53">[ ] 최종평가</text:span></text:p></table:table-cell><table:covered-table-cell/></table:table-row><table:table-row table:style-name="Table8.4"><table:table-cell table:style-name="Table8.A4" office:value-type="string" table:number-columns-spanned="2"><text:p text:style-name="P97_59"><text:span text:style-name="T53">사업명</text:span></text:p></table:table-cell><table:covered-table-cell/><table:table-cell table:style-name="Table8.C4" office:value-type="string" table:number-columns-spanned="4"><text:p text:style-name="P98_59"><text:span text:style-name="T53"/></text:p></table:table-cell><table:covered-table-cell/><table:covered-table-cell/><table:covered-table-cell/></table:table-row><table:table-row table:style-name="Table8.5"><table:table-cell table:style-name="Table8.A5" office:value-type="string" table:number-columns-spanned="2"><text:p text:style-name="P97_59"><text:span text:style-name="T53">내역사업명<text:line-break/>(해당 시 작성)</text:span></text:p></table:table-cell><table:covered-table-cell/><table:table-cell table:style-name="Table8.C5" office:value-type="string" table:number-columns-spanned="4"><text:p text:style-name="P98_59"><text:span text:style-name="T53"/></text:p></table:table-cell><table:covered-table-cell/><table:covered-table-cell/><table:covered-table-cell/></table:table-row><table:table-row table:style-name="Table8.6"><table:table-cell table:style-name="Table8.A6" office:value-type="string" table:number-columns-spanned="2"><text:p text:style-name="P97_59"><text:span text:style-name="T53">연구개발과제명</text:span></text:p></table:table-cell><table:covered-table-cell/><table:table-cell table:style-name="Table8.C6" office:value-type="string"><text:p text:style-name="P97_59"><text:span text:style-name="T53"/></text:p></table:table-cell><table:table-cell table:style-name="Table8.D6" office:value-type="string" table:number-columns-spanned="2"><text:p text:style-name="P97_59"><text:span text:style-name="T53">연구개발과제번호</text:span></text:p></table:table-cell><table:covered-table-cell/><table:table-cell table:style-name="Table8.F6" office:value-type="string"><text:p text:style-name="P97_59"><text:span text:style-name="T53"/></text:p></table:table-cell></table:table-row><table:table-row table:style-name="Table8.7"><table:table-cell table:style-name="Table8.A7" office:value-type="string" table:number-columns-spanned="2"><text:p text:style-name="P97_59"><text:span text:style-name="T53">주관연구개발기관명</text:span></text:p></table:table-cell><table:covered-table-cell/><table:table-cell table:style-name="Table8.C7" office:value-type="string"><text:p text:style-name="P97_59"><text:span text:style-name="T53"/></text:p></table:table-cell><table:table-cell table:style-name="Table8.D7" office:value-type="string" table:number-columns-spanned="2"><text:p text:style-name="P97_59"><text:span text:style-name="T53">연구책임자</text:span></text:p></table:table-cell><table:covered-table-cell/><table:table-cell table:style-name="Table8.F7" office:value-type="string"><text:p text:style-name="P98_59"><text:span text:style-name="T53"/></text:p></table:table-cell></table:table-row><table:table-row table:style-name="Table8.8"><table:table-cell table:style-name="Table8.A8" office:value-type="string" table:number-rows-spanned="2"><text:p text:style-name="P97_59"><text:span text:style-name="T53">연구<text:line-break/>개발<text:line-break/>기간</text:span></text:p></table:table-cell><table:table-cell table:style-name="Table8.B8" office:value-type="string"><text:p text:style-name="P97_59"><text:span text:style-name="T53">전체</text:span></text:p></table:table-cell><table:table-cell table:style-name="Table8.C8" office:value-type="string"><text:p text:style-name="P98_59"><text:span text:style-name="T53"/></text:p></table:table-cell><table:table-cell table:style-name="Table8.D8" office:value-type="string" table:number-columns-spanned="2" table:number-rows-spanned="2"><text:p text:style-name="P97_59"><text:span text:style-name="T53">평가결과 통지일</text:span></text:p></table:table-cell><table:covered-table-cell/><table:table-cell table:style-name="Table8.F8" office:value-type="string" table:number-rows-spanned="2"><text:p text:style-name="P98_59"><text:span text:style-name="T53"/></text:p></table:table-cell></table:table-row><table:table-row table:style-name="Table8.9"><table:covered-table-cell/><table:table-cell table:style-name="Table8.B9" office:value-type="string"><text:p text:style-name="P97_59"><text:span text:style-name="T53">해당 단계</text:span></text:p><text:p text:style-name="P97_59"><text:span text:style-name="T54">(해당 시 작성)</text:span></text:p></table:table-cell><table:table-cell table:style-name="Table8.C9" office:value-type="string"><text:p text:style-name="P98_59"><text:span text:style-name="T53"/></text:p></table:table-cell><table:covered-table-cell/><table:covered-table-cell/><table:covered-table-cell/></table:table-row><table:table-row table:style-name="Table8.10"><table:table-cell table:style-name="Table8.A10" office:value-type="string" table:number-rows-spanned="3"><text:p text:style-name="P97_59"><text:span text:style-name="T53">신청인</text:span></text:p></table:table-cell><table:table-cell table:style-name="Table8.B10" office:value-type="string" table:number-rows-spanned="2"><text:p text:style-name="P97_59"><text:span text:style-name="T53">성명 또는 </text:span><text:span text:style-name="T55">연구개발기관명</text:span></text:p></table:table-cell><table:table-cell table:style-name="Table8.C10" office:value-type="string" table:number-rows-spanned="2"><text:p text:style-name="P97_59"><text:span text:style-name="T53"/></text:p></table:table-cell><table:table-cell table:style-name="Table8.D10" office:value-type="string" table:number-columns-spanned="2"><text:p text:style-name="P97_59"><text:span text:style-name="T53">전화번호</text:span></text:p></table:table-cell><table:covered-table-cell/><table:table-cell table:style-name="Table8.F10" office:value-type="string"><text:p text:style-name="P97_59"><text:span text:style-name="T53"/></text:p></table:table-cell></table:table-row><table:table-row table:style-name="Table8.11"><table:covered-table-cell/><table:covered-table-cell/><table:covered-table-cell/><table:table-cell table:style-name="Table8.D11" office:value-type="string" table:number-columns-spanned="2"><text:p text:style-name="P97_59"><text:span text:style-name="T53">전자우편</text:span></text:p></table:table-cell><table:covered-table-cell/><table:table-cell table:style-name="Table8.F11" office:value-type="string"><text:p text:style-name="P97_59"><text:span text:style-name="T53"/></text:p></table:table-cell></table:table-row><table:table-row table:style-name="Table8.12"><table:covered-table-cell/><table:table-cell table:style-name="Table8.B12" office:value-type="string"><text:p text:style-name="P97_59"><text:span text:style-name="T53">소속</text:span></text:p><text:p text:style-name="P97_59"><text:span text:style-name="T56">(해당 시 작성)</text:span></text:p></table:table-cell><table:table-cell table:style-name="Table8.C12" office:value-type="string"><text:p text:style-name="P97_59"><text:span text:style-name="T53"/></text:p></table:table-cell><table:table-cell table:style-name="Table8.D12" office:value-type="string" table:number-columns-spanned="2"><text:p text:style-name="P97_59"><text:span text:style-name="T53">우편주소</text:span></text:p><text:p text:style-name="P97_59"><text:span text:style-name="T53">(직장 또는 자택)</text:span></text:p></table:table-cell><table:covered-table-cell/><table:table-cell table:style-name="Table8.F12" office:value-type="string"><text:p text:style-name="P97_59"><text:span text:style-name="T53"/></text:p></table:table-cell></table:table-row><table:table-row table:style-name="Table8.13"><table:table-cell table:style-name="Table8.A13" office:value-type="string" table:number-columns-spanned="2"><text:p text:style-name="P97_59"><text:span text:style-name="T53">신청 대상 및 내용</text:span></text:p></table:table-cell><table:covered-table-cell/><table:table-cell table:style-name="Table8.C13" office:value-type="string" table:number-columns-spanned="4"><text:p text:style-name="P97_59"><text:span text:style-name="T53"/></text:p></table:table-cell><table:covered-table-cell/><table:covered-table-cell/><table:covered-table-cell/></table:table-row><table:table-row table:style-name="Table8.14"><table:table-cell table:style-name="Table8.A14" office:value-type="string" table:number-columns-spanned="2"><text:p text:style-name="P97_59"><text:span text:style-name="T53">신청 요지 및 이유</text:span></text:p></table:table-cell><table:covered-table-cell/><table:table-cell table:style-name="Table8.C14" office:value-type="string" table:number-columns-spanned="4"><text:p text:style-name="P98_59"><text:span text:style-name="T53"/></text:p></table:table-cell><table:covered-table-cell/><table:covered-table-cell/><table:covered-table-cell/></table:table-row><table:table-row table:style-name="Table8.15"><table:table-cell table:style-name="Table8.A15" office:value-type="string" table:number-columns-spanned="6"><text:p text:style-name="P97_59"><text:span text:style-name="T53"/></text:p></table:table-cell><table:covered-table-cell/><table:covered-table-cell/><table:covered-table-cell/><table:covered-table-cell/><table:covered-table-cell/></table:table-row><table:table-row table:style-name="Table8.16"><table:table-cell table:style-name="Table8.A16" office:value-type="string" table:number-columns-spanned="6"><text:p text:style-name="P98_59"><text:span text:style-name="T53"><text:s/>위와 같이 평가결과에 대하여 이의를 제기하오니 상기 내용에 대하여 검토하여 주시기 바랍니다.</text:span></text:p><text:p text:style-name="P98_59"><text:span text:style-name="T53"/></text:p><text:p text:style-name="P98_59"><text:span text:style-name="T53"><text:s/>별첨: 1. 통지된 평가결과서 1부. </text:span></text:p><text:p text:style-name="P98_59"><text:span text:style-name="T53"><text:s/><text:s text:c="6"/>2. 이의신청 공문 1부.</text:span></text:p><text:p text:style-name="P100_59"><text:span text:style-name="T53">년 <text:s text:c="6"/>월 <text:s text:c="6"/>일</text:span></text:p><text:p text:style-name="P100_59"><text:span text:style-name="T53"><text:s/><text:s text:c="38"/>신 청 인 : <text:s text:c="18"/>(인)</text:span></text:p><text:p text:style-name="P97_59"><text:span text:style-name="T53"/></text:p><text:p text:style-name="P101_59"><text:span text:style-name="T57"><text:s/><text:s text:c="1"/></text:span><text:span text:style-name="T58">중앙행정기관의 장</text:span><text:span text:style-name="T57"><text:s/></text:span><text:span text:style-name="T53">귀하</text:span></text:p></table:table-cell><table:covered-table-cell/><table:covered-table-cell/><table:covered-table-cell/><table:covered-table-cell/><table:covered-table-cell/></table:table-row><table:table-row table:style-name="Table8.17"><table:table-cell table:style-name="Table8.A17" office:value-type="string" table:number-columns-spanned="6"><text:p text:style-name="P102_59"><text:span text:style-name="T53"/></text:p></table:table-cell><table:covered-table-cell/><table:covered-table-cell/><table:covered-table-cell/><table:covered-table-cell/><table:covered-table-cell/></table:table-row></table:table></draw:text-box></draw:frame></text:span></text:p></table:table-cell></table:table-row></table:table></draw:text-box></draw:frame></text:span></text:p>
      <text:p text:style-name="P91_59_b4"><text:span text:style-name="T58"><draw:frame draw:style-name="tableinfakeframe_gr14" svg:x="0cm" svg:y="0cm" draw:z-index="6" text:anchor-type="as-char"><draw:text-box><table:table table:style-name="Table9"><table:table-column table:style-name="Table9.A"/><table:table-header-rows><table:table-row table:style-name="Table9.1"><table:table-cell table:style-name="Table9.A1" office:value-type="string"><text:p text:style-name="P103_59"><text:span text:style-name="T53"><draw:frame draw:style-name="tableinfakeframe_gr13" svg:x="0cm" svg:y="0cm" draw:z-index="7" text:anchor-type="as-char"><draw:text-box><table:table table:style-name="Table10"><table:table-column table:style-name="Table10.A"/><table:table-column table:style-name="Table10.B"/><table:table-row table:style-name="Table10.1"><table:table-cell table:style-name="Table10.A1" office:value-type="string"><text:p text:style-name="P104_60"><text:span text:style-name="T28"/></text:p></table:table-cell><table:table-cell table:style-name="Table10.B1" office:value-type="string"><text:p text:style-name="P105_60"><text:span text:style-name="T51">(2쪽 중 2쪽)</text:span><text:span text:style-name="T28"/></text:p></table:table-cell></table:table-row></table:table></draw:text-box></draw:frame></text:span></text:p></table:table-cell></table:table-row><table:table-row table:style-name="Table9.2"><table:table-cell table:style-name="Table9.A2" office:value-type="string"><text:p text:style-name="P103_59"><text:span text:style-name="T53">앞표지 작성 요령(작성 요령은 제출하지 않습니다)</text:span></text:p></table:table-cell></table:table-row></table:table-header-rows><table:table-row table:style-name="Table9.3"><table:table-cell table:style-name="Table9.A3" office:value-type="string"><text:p text:style-name="P106_59"><text:span text:style-name="T28">1. 구분: 선정평가, 단계평가, 특별평가, 최종평가 중 해당 사항에 [√] 표시합니다.</text:span></text:p><text:p text:style-name="P106_59"><text:span text:style-name="T28">2. 사업명: 해당 연구개발과제의 사업명을 기재합니다(연구자 직접 기재 불필요).</text:span></text:p><text:p text:style-name="P106_59"><text:span text:style-name="T28">3. 내역사업명: 해당 연구개발과제의 내역사업명을 기재합니다(연구자 직접 기재 불필요).</text:span></text:p><text:p text:style-name="P106_59"><text:span text:style-name="T28">4. 연구개발과제명: 연구개발기관이 수행하는 연구개발과제의 명칭을 기재합니다.</text:span></text:p><text:p text:style-name="P106_59"><text:span text:style-name="T28">5. 연구개발과제번호: 연구개발과제별로 통합정보시스템을 통하여 부여된 번호를 기재합니다(연구자 직접 기재 불필요).</text:span></text:p><text:p text:style-name="P106_59"><text:span text:style-name="T28">6. 연구개발기간 </text:span></text:p><text:p text:style-name="P107_59"><text:span text:style-name="T28">1) 전체: 연구개발과제의 전체 연구개발기간을 기재합니다.</text:span></text:p><text:p text:style-name="P107_59"><text:span text:style-name="T28">2) 해당 단계: 연구개발과제가 단계구분이 있는 경우 해당 단계의 연구개발기간을 기재합니다.</text:span></text:p><text:p text:style-name="P106_59"><text:span text:style-name="T28">7. 평가결과 통지일: 평가결과가 통합정보시스템을 통하여 공개된 날을 기재합니다.</text:span><text:span text:style-name="T51"/></text:p><text:p text:style-name="P108_59"><text:span text:style-name="T28">8. 신청인: 이의신청 </text:span><text:span text:style-name="T51">하는 당사자의 성명 또는 연구개발기관명을 기재하고 연락 가능한 전화번호, 전자우편, 거주지 주소(자택, 직장) 또는 소재지를 기재합니다.</text:span></text:p><text:p text:style-name="P106_59"><text:span text:style-name="T28">9. 신청 대상 및 내용: 이의신청의 대상과 관련 내용 등을 구체적으로 기재합니다.</text:span></text:p><text:p text:style-name="P108_59"><text:span text:style-name="T28">10. 신청 요지 및 이유: 이의신청의 구체적인 사유를 기재하고 이</text:span><text:span text:style-name="T51">를 뒷받침하는 증거서류, 증거물 등의 제목 또는 명칭을 나열하여 기재합니다.</text:span></text:p></table:table-cell></table:table-row></table:table></draw:text-box></draw:frame></text:span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90_0"><text:span text:style-name="T45"/></text:p>
      <text:p text:style-name="P64_31"><text:span text:style-name="T59"/></text:p>
      <text:p text:style-name="P64_31_b4"><text:span text:style-name="T59"><draw:frame draw:style-name="tableinfakeframe_gr15" svg:x="0cm" svg:y="0cm" draw:z-index="8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93_0"><text:span text:style-name="T49">붙임3</text:span></text:p></table:table-cell><table:table-cell table:style-name="Table11.B1" office:value-type="string"><text:p text:style-name="P93_0"><text:span text:style-name="T49"/></text:p></table:table-cell><table:table-cell table:style-name="Table11.C1" office:value-type="string"><text:p text:style-name="P94_0"><text:span text:style-name="T49"><text:s/>이의신청 방법 및 주관연구기관 승인 방법</text:span><text:span text:style-name="T50"/></text:p></table:table-cell></table:table-row></table:table></draw:text-box></draw:frame></text:span></text:p>
      <text:p text:style-name="P64_31"><text:span text:style-name="T59"/></text:p>
      <text:p text:style-name="P64_31"><text:span text:style-name="T59"><draw:frame draw:style-name="gr16" svg:width="16.800cm" svg:height="8.745cm" svg:x="0cm" svg:y="0.291cm" draw:z-index="9" text:anchor-type="paragraph"><draw:image xlink:href="Pictures/EMB0001fcd03548.bmp" xlink:type="simple" xlink:show="embed" xlink:actuate="onLoad"/></draw:frame></text:span></text:p>
      <text:p text:style-name="P83_0"><text:span text:style-name="T44"><text:s/></text:span><text:span text:style-name="T16">※ 이의신청 기한은 2026.9.10.(목) 23:59:59(주관연구기관 승인포함)임</text:span></text:p>
      <text:p text:style-name="P64_31"><text:span text:style-name="T59"><draw:frame draw:style-name="gr17" svg:width="16.800cm" svg:height="8.963cm" svg:x="0cm" svg:y="0.432cm" draw:z-index="10" text:anchor-type="paragraph"><draw:image xlink:href="Pictures/EMB0001fcd03549.bmp" xlink:type="simple" xlink:show="embed" xlink:actuate="onLoad"/></draw:frame></text:span></text:p>
      <text:p text:style-name="P64_31"><text:span text:style-name="T59"/></text:p>
      <text:p text:style-name="P22_0"><text:span text:style-name="T17"/></text:p>
      <text:p text:style-name="P22_0"><text:span text:style-name="T17"/></text:p>
      <text:p text:style-name="P22_0"><text:span text:style-name="T17"><draw:frame draw:style-name="gr18" svg:width="16.800cm" svg:height="8.651cm" svg:x="0cm" svg:y="0.111cm" draw:z-index="11" text:anchor-type="paragraph"><draw:image xlink:href="Pictures/EMB0001fcd0354a.bmp" xlink:type="simple" xlink:show="embed" xlink:actuate="onLoad"/></draw:frame></text:span></text:p>
      <text:p text:style-name="P22_0"><text:span text:style-name="T17"/></text:p>
      <text:p text:style-name="P22_0"><text:span text:style-name="T17"/></text:p>
      <text:p text:style-name="P22_0"><text:span text:style-name="T17"><draw:frame draw:style-name="gr19" svg:width="16.800cm" svg:height="8.685cm" svg:x="0cm" svg:y="0.502cm" draw:z-index="12" text:anchor-type="paragraph"><draw:image xlink:href="Pictures/EMB0001fcd0354b.bmp" xlink:type="simple" xlink:show="embed" xlink:actuate="onLoad"/></draw:frame></text:span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><draw:frame draw:style-name="gr20" svg:width="16.800cm" svg:height="8.637cm" svg:x="0cm" svg:y="0.011cm" draw:z-index="13" text:anchor-type="paragraph"><draw:image xlink:href="Pictures/EMB0001fcd0354c.bmp" xlink:type="simple" xlink:show="embed" xlink:actuate="onLoad"/></draw:frame></text:span></text:p>
      <text:p text:style-name="P22_0"><text:span text:style-name="T17"/></text:p>
      <text:p text:style-name="P22_0"><text:span text:style-name="T17"><draw:frame draw:style-name="gr21" svg:width="16.800cm" svg:height="8.764cm" svg:x="0cm" svg:y="0.548cm" draw:z-index="14" text:anchor-type="paragraph"><draw:image xlink:href="Pictures/EMB0001fcd0354d.bmp" xlink:type="simple" xlink:show="embed" xlink:actuate="onLoad"/></draw:frame></text:span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/></text:p>
      <text:p text:style-name="P22_0"><text:span text:style-name="T17"><draw:frame draw:style-name="gr22" svg:width="16.800cm" svg:height="8.782cm" svg:x="0cm" svg:y="0.216cm" draw:z-index="15" text:anchor-type="paragraph"><draw:image xlink:href="Pictures/EMB0001fcd0354e.bmp" xlink:type="simple" xlink:show="embed" xlink:actuate="onLoad"/></draw:frame></text:span></text:p>
      <text:p text:style-name="P22_0"><text:span text:style-name="T17"/></text:p>
      <text:p text:style-name="P22_0"><text:span text:style-name="T17"><draw:frame draw:style-name="gr23" svg:width="16.800cm" svg:height="8.630cm" svg:x="0cm" svg:y="0.423cm" draw:z-index="16" text:anchor-type="paragraph"><draw:image xlink:href="Pictures/EMB0001fcd0354f.bmp" xlink:type="simple" xlink:show="embed" xlink:actuate="onLoad"/></draw:frame></text:span></text:p>
      <text:p text:style-name="P22_0"><text:span text:style-name="T17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Calibri" style:name="Calibri"/>
    <style:font-face svg:font-family="HCI Poppy" style:name="HCI Poppy"/>
    <style:font-face svg:font-family="HY헤드라인M" style:name="HY헤드라인M"/>
    <style:font-face svg:font-family="굴림" style:name="굴림"/>
    <style:font-face svg:font-family="굴림체" style:name="굴림체"/>
    <style:font-face svg:font-family="돋움" style:name="돋움"/>
    <style:font-face svg:font-family="돋움체" style:name="돋움체"/>
    <style:font-face svg:font-family="맑은 고딕" style:name="맑은 고딕"/>
    <style:font-face svg:font-family="바탕" style:name="바탕"/>
    <style:font-face svg:font-family="한양견고딕" style:name="한양견고딕"/>
    <style:font-face svg:font-family="한양견명조" style:name="한양견명조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65" style:display-name="xl65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6" style:display-name="xl9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5" style:display-name="xl9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7" style:display-name="xl9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4" style:display-name="xl9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7" style:display-name="xl8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8" style:display-name="xl8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1" style:display-name="xl91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90" style:display-name="xl9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92" style:display-name="xl9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4" style:display-name="xl6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6" style:display-name="xl8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양식제목" style:display-name="양식제목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  <style:text-properties style:text-line-through-style="solid" style:font-name="한양견고딕" style:font-name-asian="한양견고딕" style:font-name-complex="한양중고딕" fo:font-family="한양견고딕" style:font-family-asian="한양견고딕" style:font-family-complex="한양중고딕" fo:font-size="22.00pt" style:font-size-asian="22.00pt" style:font-size-complex="22.00pt" fo:letter-spacing="0.44pt" fo:language="en" style:language-asian="ko" fo:country="US" style:country-asian="KR" style:text-underline-style="solid" style:letter-kerning="false" style:text-scale="85%"/>
    </style:style>
    <style:style style:name="양식소제목 1." style:display-name="양식소제목 1." style:family="paragraph">
      <style:paragraph-properties fo:line-height="15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13pt" fo:language="en" style:language-asian="ko" fo:country="US" style:country-asian="KR" style:letter-kerning="false" style:text-scale="85%"/>
    </style:style>
    <style:style style:name="xl149" style:display-name="xl149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48" style:display-name="xl148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50" style:display-name="xl150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51" style:display-name="xl151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152" style:display-name="xl15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53" style:display-name="xl15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04" style:display-name="xl10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3" style:display-name="xl83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5" style:display-name="xl85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6" style:display-name="바탕글 사본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283" style:display-name="xl3283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제목4" style:display-name="제목4" style:family="paragraph">
      <style:paragraph-properties fo:line-height="157%" fo:text-align="justify" fo:margin-left="0cm" fo:margin-right="0cm" fo:text-indent="0.646cm" fo:margin-top="0.423cm" fo:margin-bottom="0.106cm" fo:background-color="transparent" fo:border="none" style:shadow="none" style:text-autospace="none" style:vertical-align="auto" style:snap-to-layout-grid="false">
        <style:tab-stops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  <style:tab-stop style:position="1.411cm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3334" style:display-name="xl3334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335" style:display-name="xl3335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66" style:display-name="xl766" style:family="paragraph">
      <style:paragraph-properties fo:line-height="100%" fo:text-align="start" fo:margin-left="0cm" fo:margin-right="0cm" fo:text-indent="0cm" fo:margin-top="0cm" fo:margin-bottom="0cm" fo:background-color="#fde9d9" fo:border="none" style:shadow="none" style:text-autospace="none" style:vertical-align="bottom" style:snap-to-layout-grid="true"/>
      <style:text-properties style:text-line-through-style="solid" style:font-name="Calibri" style:font-name-asian="Calibri" style:font-name-complex="Calibri" fo:font-family="Calibri" style:font-family-asian="Calibri" style:font-family-complex="Calibri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65" style:display-name="xl765" style:family="paragraph">
      <style:paragraph-properties fo:line-height="100%" fo:text-align="start" fo:margin-left="0cm" fo:margin-right="0cm" fo:text-indent="0cm" fo:margin-top="0cm" fo:margin-bottom="0cm" fo:background-color="#fde9d9" fo:border="none" style:shadow="none" style:text-autospace="none" style:vertical-align="bottom" style:snap-to-layout-grid="true"/>
      <style:text-properties style:text-line-through-style="solid" style:font-name="Calibri" style:font-name-asian="Calibri" style:font-name-complex="Calibri" fo:font-family="Calibri" style:font-family-asian="Calibri" style:font-family-complex="Calibri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한컴바탕" fo:font-family="굴림" style:font-family-asian="굴림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바탕글 사본3" style:display-name="바탕글 사본3" style:next-style-name="Body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+별지" style:display-name="+별지" style:next-style-name="Outline 1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돋움" fo:font-family="돋움" style:font-family-asian="돋움" style:font-family-complex="돋움" fo:font-size="8.00pt" style:font-size-asian="8.00pt" style:font-size-complex="8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100cm" fo:margin-right="2.1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5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 xml:space="preserve">교육과학기술부 공고 제2009 </dc:title>
    <dc:description/>
    <dc:subject/>
    <meta:keyword/>
    <dc:creator>Administrator</dc:creator>
    <meta:creation-date>2009-02-23T07:57:01.000</meta:creation-date>
    <meta:print-date>60056-05-28T05:36:10.000000955</meta:print-date>
    <meta:generator>hwp/hangul/11, 0, 0, 65535/NAME="Red_Hat_Enterprise_Linux_Server"</meta:generator>
  </office:meta>
</office:document-meta>
</file>