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KoPub돋움체 Light" style:name="KoPub돋움체 Light"/>
    <style:font-face svg:font-family="Yoon가변 윤고딕 310_TT" style:name="Yoon가변 윤고딕 310_TT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automatic-styles>
    <style:style style:name="T40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8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801cm" table:align="left" fo:margin="0cm" style:shadow="none" style:may-break-between-rows="true" table:border-model="collapsing"/>
    </style:style>
    <style:style style:name="Table1.A" style:family="table-column">
      <style:table-column-properties style:column-width="16.801cm"/>
    </style:style>
    <style:style style:name="Table1.1" style:family="table-row">
      <style:table-row-properties style:min-row-height="33.14pt" fo:keep-together="auto"/>
    </style:style>
    <style:style style:name="Table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53_0" style:parent-style-name="Standard" style:family="paragraph">
      <style:paragraph-properties fo:line-height="160%" fo:text-align="justify" fo:margin-left="0.529cm" fo:margin-right="0cm" fo:text-indent="-0.529cm" fo:margin-top="0cm" fo:margin-bottom="0cm" fo:background-color="transparent" fo:border="none" style:shadow="none" style:text-autospace="none" style:vertical-align="auto" style:snap-to-layout-grid="false"/>
    </style:style>
    <style:style style:name="P59_0" style:parent-style-name="Standard" style:family="paragraph">
      <style:paragraph-properties fo:line-height="117%" fo:text-align="justify" fo:margin-left="0.264cm" fo:margin-right="0cm" fo:text-indent="-0.264cm" fo:margin-top="0cm" fo:margin-bottom="0cm" fo:background-color="transparent" fo:border="none" style:shadow="none" style:text-autospace="none" style:vertical-align="auto" style:snap-to-layout-grid="false"/>
    </style:style>
    <style:style style:name="P35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0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T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1_0" style:parent-style-name="Standard" style:family="paragraph">
      <style:paragraph-properties fo:line-height="117%" fo:text-align="justify" fo:margin-left="1.102cm" fo:margin-right="0cm" fo:text-indent="-1.102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able2" style:family="table">
      <style:table-properties style:width="16.787cm" table:align="left" fo:margin="0cm" style:shadow="none" style:may-break-between-rows="true" table:border-model="collapsing"/>
    </style:style>
    <style:style style:name="Table2.A" style:family="table-column">
      <style:table-column-properties style:column-width="4.450cm"/>
    </style:style>
    <style:style style:name="Table2.B" style:family="table-column">
      <style:table-column-properties style:column-width="12.337cm"/>
    </style:style>
    <style:style style:name="Table2.1" style:family="table-row">
      <style:table-row-properties style:min-row-height="20.48pt" fo:keep-together="auto"/>
    </style:style>
    <style:style style:name="Table2.A1" style:family="table-cell">
      <style:table-cell-properties style:vertical-align="middle" style:shadow="none" fo:background-color="#eff3fb" fo:border-top="0.04cm solid #000000" fo:border-bottom="0.015cm solid #000000" fo:border-left="none" fo:border-right="0.015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eff3fb" fo:border-top="0.04cm solid #000000" fo:border-bottom="0.015cm solid #000000" fo:border-left="0.015cm solid #000000" fo:border-right="none" fo:padding-top="0.050cm" fo:padding-bottom="0.050cm" fo:padding-left="0.180cm" fo:padding-right="0.180cm"/>
    </style:style>
    <style:style style:name="Table2.2" style:family="table-row">
      <style:table-row-properties style:min-row-height="22.31pt" fo:keep-together="auto"/>
    </style:style>
    <style:style style:name="Table2.A2" style:family="table-cell">
      <style:table-cell-properties style:vertical-align="middle" style:shadow="none" fo:border-top="0.015cm solid #000000" fo:border-bottom="0.015cm solid #000000" fo:border-left="none" fo:border-right="0.015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-top="0.015cm solid #000000" fo:border-bottom="0.015cm solid #000000" fo:border-left="0.015cm solid #000000" fo:border-right="none" fo:padding-top="0.050cm" fo:padding-bottom="0.050cm" fo:padding-left="0.180cm" fo:padding-right="0.180cm"/>
    </style:style>
    <style:style style:name="Table2.3" style:family="table-row">
      <style:table-row-properties style:min-row-height="39.91pt" fo:keep-together="auto"/>
    </style:style>
    <style:style style:name="Table2.A3" style:family="table-cell">
      <style:table-cell-properties style:vertical-align="middle" style:shadow="none" fo:border-top="0.015cm solid #000000" fo:border-bottom="0.04cm solid #000000" fo:border-left="none" fo:border-right="0.015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-top="0.015cm solid #000000" fo:border-bottom="0.04cm solid #000000" fo:border-left="0.015cm solid #000000" fo:border-right="none" fo:padding-top="0.050cm" fo:padding-bottom="0.050cm" fo:padding-left="0.180cm" fo:padding-right="0.180cm"/>
    </style:style>
    <style:style style:name="P56_0" style:parent-style-name="Standard" style:family="paragraph">
      <style:paragraph-properties fo:line-height="160%" fo:text-align="justify" fo:margin-left="1.102cm" fo:margin-right="0cm" fo:text-indent="-1.102cm" fo:margin-top="0cm" fo:margin-bottom="0cm" fo:background-color="transparent" fo:border="none" style:shadow="none" style:text-autospace="none" style:vertical-align="auto" style:snap-to-layout-grid="false"/>
    </style:style>
    <style:style style:name="T60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6.962cm" table:align="left" fo:margin="0cm" style:shadow="none" style:may-break-between-rows="true" table:border-model="collapsing"/>
    </style:style>
    <style:style style:name="Table3.A" style:family="table-column">
      <style:table-column-properties style:column-width="2.681cm"/>
    </style:style>
    <style:style style:name="Table3.B" style:family="table-column">
      <style:table-column-properties style:column-width="3.546cm"/>
    </style:style>
    <style:style style:name="Table3.C" style:family="table-column">
      <style:table-column-properties style:column-width="10.734cm"/>
    </style:style>
    <style:style style:name="Table3.1" style:family="table-row">
      <style:table-row-properties style:min-row-height="17.65pt" fo:keep-together="auto"/>
    </style:style>
    <style:style style:name="Table3.A1" style:family="table-cell">
      <style:table-cell-properties style:vertical-align="middle" style:shadow="none" fo:background-color="#eff3fb" fo:border-top="0.04cm solid #000000" fo:border-bottom="0.07cm double #000000" fo:border-left="none" fo:border-right="0.01cm solid #000000" style:border-line-width-bottom="0.023cm 0.012cm 0.023cm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eff3fb" fo:border-top="0.04cm solid #000000" fo:border-bottom="0.012cm solid #000000" fo:border-left="0.01cm solid #000000" fo:border-right="none" fo:padding-top="0.050cm" fo:padding-bottom="0.050cm" fo:padding-left="0.180cm" fo:padding-right="0.180cm"/>
    </style:style>
    <style:style style:name="Table3.2" style:family="table-row">
      <style:table-row-properties style:min-row-height="17.65pt" fo:keep-together="auto"/>
    </style:style>
    <style:style style:name="Table3.B2" style:family="table-cell">
      <style:table-cell-properties style:vertical-align="middle" style:shadow="none" fo:background-color="#eff3fb" fo:border-top="0.012cm solid #000000" fo:border-bottom="0.07cm double #000000" fo:border-left="0.01cm solid #000000" fo:border-right="0.01cm solid #000000" style:border-line-width-bottom="0.023cm 0.012cm 0.023cm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ackground-color="#eff3fb" fo:border-top="0.012cm solid #000000" fo:border-bottom="0.07cm double #000000" fo:border-left="0.01cm solid #000000" fo:border-right="none" style:border-line-width-bottom="0.023cm 0.012cm 0.023cm" fo:padding-top="0.050cm" fo:padding-bottom="0.050cm" fo:padding-left="0.180cm" fo:padding-right="0.180cm"/>
    </style:style>
    <style:style style:name="Table3.3" style:family="table-row">
      <style:table-row-properties style:min-row-height="147.31pt" fo:keep-together="auto"/>
    </style:style>
    <style:style style:name="Table3.A3" style:family="table-cell">
      <style:table-cell-properties style:vertical-align="middle" style:shadow="none" fo:border-top="0.07cm double #000000" fo:border-bottom="0.012cm solid #000000" fo:border-left="none" fo:border-right="0.01cm solid #000000" style:border-line-width-top="0.023cm 0.012cm 0.023cm" fo:padding-top="0.050cm" fo:padding-bottom="0.050cm" fo:padding-left="0.180cm" fo:padding-right="0.180cm"/>
    </style:style>
    <style:style style:name="Table3.B3" style:family="table-cell">
      <style:table-cell-properties style:vertical-align="middle" style:shadow="none" fo:border-top="0.07cm double #000000" fo:border-bottom="0.012cm solid #000000" fo:border-left="0.01cm solid #000000" fo:border-right="0.01cm solid #000000" style:border-line-width-top="0.023cm 0.012cm 0.023cm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0.07cm double #000000" fo:border-bottom="0.012cm solid #000000" fo:border-left="0.01cm solid #000000" fo:border-right="none" style:border-line-width-top="0.023cm 0.012cm 0.023cm" fo:padding-top="0.050cm" fo:padding-bottom="0.050cm" fo:padding-left="0.180cm" fo:padding-right="0.180cm"/>
    </style:style>
    <style:style style:name="Table3.4" style:family="table-row">
      <style:table-row-properties style:min-row-height="36.63pt" fo:keep-together="auto"/>
    </style:style>
    <style:style style:name="Table3.A4" style:family="table-cell">
      <style:table-cell-properties style:vertical-align="middle" style:shadow="none" fo:border-top="0.012cm solid #000000" fo:border-bottom="0.01cm solid #000000" fo:border-left="none" fo:border-right="0.01cm solid #000000" fo:padding-top="0.050cm" fo:padding-bottom="0.050cm" fo:padding-left="0.180cm" fo:padding-right="0.180cm"/>
    </style:style>
    <style:style style:name="Table3.B4" style:family="table-cell">
      <style:table-cell-properties style:vertical-align="middle" style:shadow="none" fo:border-top="0.012cm solid #000000" fo:border-bottom="0.01cm solid #000000" fo:border-left="0.01cm solid #000000" fo:border-right="0.01cm solid #000000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-top="0.012cm solid #000000" fo:border-bottom="0.01cm solid #000000" fo:border-left="0.01cm solid #000000" fo:border-right="none" fo:padding-top="0.050cm" fo:padding-bottom="0.050cm" fo:padding-left="0.180cm" fo:padding-right="0.180cm"/>
    </style:style>
    <style:style style:name="Table3.5" style:family="table-row">
      <style:table-row-properties style:min-row-height="36.63pt" fo:keep-together="auto"/>
    </style:style>
    <style:style style:name="Table3.A5" style:family="table-cell">
      <style:table-cell-properties style:vertical-align="middle" style:shadow="none" fo:border-top="0.01cm solid #000000" fo:border-bottom="0.04cm solid #000000" fo:border-left="none" fo:border-right="0.01cm solid #000000" fo:padding-top="0.050cm" fo:padding-bottom="0.050cm" fo:padding-left="0.180cm" fo:padding-right="0.180cm"/>
    </style:style>
    <style:style style:name="Table3.B5" style:family="table-cell">
      <style:table-cell-properties style:vertical-align="middle" style:shadow="none" fo:border-top="0.01cm solid #000000" fo:border-bottom="0.04cm solid #000000" fo:border-left="0.01cm solid #000000" fo:border-right="0.01cm solid #000000" fo:padding-top="0.050cm" fo:padding-bottom="0.050cm" fo:padding-left="0.180cm" fo:padding-right="0.180cm"/>
    </style:style>
    <style:style style:name="Table3.C5" style:family="table-cell">
      <style:table-cell-properties style:vertical-align="middle" style:shadow="none" fo:border-top="0.01cm solid #000000" fo:border-bottom="0.04cm solid #000000" fo:border-left="0.01cm solid #000000" fo:border-right="none" fo:padding-top="0.050cm" fo:padding-bottom="0.050cm" fo:padding-left="0.180cm" fo:padding-right="0.180cm"/>
    </style:style>
    <style:style style:name="P57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false"/>
    </style:style>
    <style:style style:name="T8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2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5_17" style:parent-style-name="xl66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66_17" style:parent-style-name="xl66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7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8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5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0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false"/>
    </style:style>
    <style:style style:name="T5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1_77" style:parent-style-name="+표가운데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ableinfakeframe_gr0" style:parent-style-name="Frame" style:family="graphic">
      <style:graphic-properties fo:min-width="16.801cm" fo:min-height="1.16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787cm" fo:min-height="2.91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6.962cm" fo:min-height="9.027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58_0_MS1_b3"><text:span text:style-name="T40"/><text:span text:style-name="T2">과학기술정보통신부 공고 제2026-0900호</text:span></text:p>
      <text:p text:style-name="P1_0"><text:span text:style-name="T42"/></text:p>
      <text:p text:style-name="P53_0"><text:span text:style-name="T2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64_0"><text:span text:style-name="T43">학생인건비통합관리기관 목록</text:span></text:p></table:table-cell></table:table-row></table:table></draw:text-box></draw:frame></text:span></text:p>
      <text:p text:style-name="P53_0"><text:span text:style-name="T42"/></text:p>
      <text:p text:style-name="P59_0"><text:span text:style-name="T2"><text:s/>｢국가연구개발사업 연구개발비 사용 기준｣(과학기술정보통신부고시 제2026-38호, 2026.5.6.) 제86조제1항에 따라 학생인건비통합관리기관 목록을 다음과 같이 공고합니다.</text:span></text:p>
      <text:p text:style-name="P35_0"><text:span text:style-name="T42"/></text:p>
      <text:p text:style-name="P60_0"><text:span text:style-name="T2"><text:s/><text:s text:c="46"/>2026년 8월 20일</text:span></text:p>
      <text:p text:style-name="P60_0"><text:span text:style-name="T2">과학기술정보통신부장관</text:span></text:p>
      <text:p text:style-name="P35_0"><text:span text:style-name="T58"/></text:p>
      <text:p text:style-name="P61_0"><text:span text:style-name="T1">□ 학생인건비통합관리기관 신규·전환 지정 기관 목록</text:span></text:p>
      <text:p text:style-name="P56_0"><text:span text:style-name="T44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row table:style-name="Table2.1"><table:table-cell table:style-name="Table2.A1" office:value-type="string"><text:p text:style-name="P65_17"><text:span text:style-name="T51">구분</text:span></text:p></table:table-cell><table:table-cell table:style-name="Table2.B1" office:value-type="string"><text:p text:style-name="P65_17"><text:span text:style-name="T51">기관명</text:span></text:p></table:table-cell></table:table-row><table:table-row table:style-name="Table2.2"><table:table-cell table:style-name="Table2.A2" office:value-type="string"><text:p text:style-name="P66_17"><text:span text:style-name="T53">신규 지정</text:span></text:p></table:table-cell><table:table-cell table:style-name="Table2.B2" office:value-type="string"><text:p text:style-name="P67_0"><text:span text:style-name="T57">명지대학교</text:span></text:p></table:table-cell></table:table-row><table:table-row table:style-name="Table2.3"><table:table-cell table:style-name="Table2.A3" office:value-type="string"><text:p text:style-name="P66_17"><text:span text:style-name="T53">연구개발기관단위</text:span></text:p><text:p text:style-name="P66_17"><text:span text:style-name="T53">전환 지정</text:span></text:p></table:table-cell><table:table-cell table:style-name="Table2.B3" office:value-type="string"><text:p text:style-name="P68_0"><text:span text:style-name="T57">국립한국교통대학교, 동아대학교, 숭실대학교, 원광대학교,<text:line-break/>인제대학교, 조선대학교, 한남대학교</text:span></text:p></table:table-cell></table:table-row></table:table></draw:text-box></draw:frame></text:span></text:p>
      <text:p text:style-name="P61_0"><text:span text:style-name="T2"><text:s/><text:s text:c="1"/>ㅇ 신규 및 전환 지정·시행일 : 2026. 9. 1</text:span><text:span text:style-name="T60">.</text:span></text:p>
      <text:p text:style-name="P56_0"><text:span text:style-name="T59"/></text:p>
      <text:p text:style-name="P61_0"><text:span text:style-name="T1">□ 학생인건비통합관리기관 전체 목록</text:span><text:span text:style-name="T61"><text:s/></text:span><text:span text:style-name="T62">(가나다순)</text:span></text:p>
      <text:p text:style-name="P57_0"><text:span text:style-name="T1"><draw:frame draw:style-name="tableinfakeframe_gr2" svg:x="0cm" svg:y="0cm" draw:z-index="2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 table:number-rows-spanned="2"><text:p text:style-name="P65_0"><text:span text:style-name="T51">구분</text:span></text:p></table:table-cell><table:table-cell table:style-name="Table3.B1" office:value-type="string" table:number-columns-spanned="2"><text:p text:style-name="P65_0"><text:span text:style-name="T51">기 관 명</text:span></text:p></table:table-cell><table:covered-table-cell/></table:table-row><table:table-row table:style-name="Table3.2"><table:covered-table-cell/><table:table-cell table:style-name="Table3.B2" office:value-type="string"><text:p text:style-name="P65_0"><text:span text:style-name="T51">연구책임자단위</text:span></text:p></table:table-cell><table:table-cell table:style-name="Table3.C2" office:value-type="string"><text:p text:style-name="P65_0"><text:span text:style-name="T51">연구개발기관단위 </text:span></text:p></table:table-cell></table:table-row><table:table-row table:style-name="Table3.3"><table:table-cell table:style-name="Table3.A3" office:value-type="string"><text:p text:style-name="P69_0"><text:span text:style-name="T52">대학</text:span></text:p><text:p text:style-name="P69_0"><text:span text:style-name="T52">(65개)</text:span></text:p></table:table-cell><table:table-cell table:style-name="Table3.B3" office:value-type="string"><text:p text:style-name="P70_0"><text:span text:style-name="T55">계명대, 국립목포대, 서강대, 영남대, 울산대, 차의과학대</text:span></text:p></table:table-cell><table:table-cell table:style-name="Table3.C3" office:value-type="string"><text:p text:style-name="P70_0"><text:span text:style-name="T56">가천대, 가톨릭대, 강원대, 건국대, 경남대, 경북대, 경상국립대, 경희대, 고려대, 광운대, 국립공주대, 국립금오공대, 국립부경대, 국립창원대, 국립한국교통대, 국립한국해양대, 국립한밭대, 국민대, 단국대, 대구가톨릭대, 덕성여대, 동국대, 동아대, 명지대, 부산대, 상명대, 서경대, 서울과학기술대, 서울대, 서울시립대, 성균관대, 성신여대, 세종대, 숙명여대, 숭실대, 순천향대, 아주대, 연세대, 원광대, 이화여대, 인제대, 인천대, 인하대, 전남대, 전북대, 제주대, 조선대, 중앙대, 충남대, 충북대, 포항공대, 한국교원대, 한국에너지공대, 한국외국어대, 한국전력국제원자력대학원대, 한국항공대, 한남대, 한양대, 홍익대</text:span></text:p></table:table-cell></table:table-row><table:table-row table:style-name="Table3.4"><table:table-cell table:style-name="Table3.A4" office:value-type="string"><text:p text:style-name="P69_0"><text:span text:style-name="T52">출연(연)</text:span></text:p><text:p text:style-name="P69_0"><text:span text:style-name="T52">(4개)</text:span></text:p></table:table-cell><table:table-cell table:style-name="Table3.B4" office:value-type="string"><text:p text:style-name="P69_0"><text:span text:style-name="T55">-</text:span></text:p></table:table-cell><table:table-cell table:style-name="Table3.C4" office:value-type="string"><text:p text:style-name="P70_0"><text:span text:style-name="T56">한국과학기술연구원, 한국생산기술연구원,</text:span><text:span text:style-name="T55"><text:s/></text:span></text:p><text:p text:style-name="P70_0"><text:span text:style-name="T55">한국에너지기술연구원, 한국화학연구원</text:span></text:p></table:table-cell></table:table-row><table:table-row table:style-name="Table3.5"><table:table-cell table:style-name="Table3.A5" office:value-type="string"><text:p text:style-name="P69_0"><text:span text:style-name="T52">특정(연)</text:span></text:p><text:p text:style-name="P69_0"><text:span text:style-name="T52">(4개)</text:span></text:p></table:table-cell><table:table-cell table:style-name="Table3.B5" office:value-type="string"><text:p text:style-name="P69_0"><text:span text:style-name="T55">-</text:span></text:p></table:table-cell><table:table-cell table:style-name="Table3.C5" office:value-type="string"><text:p text:style-name="P71_77"><text:span text:style-name="T55">광주과학기술원, 대구경북과학기술원, <text:line-break/>울산과학기술원, 한국과학기술원</text:span></text:p></table:table-cell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명조120" style:name="-윤명조120"/>
    <style:font-face svg:font-family="HCI Hollyhock" style:name="HCI Hollyhock"/>
    <style:font-face svg:font-family="HCI Poppy" style:name="HCI Poppy"/>
    <style:font-face svg:font-family="HCI Tulip" style:name="HCI Tulip"/>
    <style:font-face svg:font-family="HY헤드라인M" style:name="HY헤드라인M"/>
    <style:font-face svg:font-family="KoPub돋움체 Light" style:name="KoPub돋움체 Light"/>
    <style:font-face svg:font-family="Yoon가변 윤고딕 310_TT" style:name="Yoon가변 윤고딕 310_TT"/>
    <style:font-face svg:font-family="굴림" style:name="굴림"/>
    <style:font-face svg:font-family="굴림체" style:name="굴림체"/>
    <style:font-face svg:font-family="맑은 고딕" style:name="맑은 고딕"/>
    <style:font-face svg:font-family="바탕" style:name="바탕"/>
    <style:font-face svg:font-family="바탕체" style:name="바탕체"/>
    <style:font-face svg:font-family="산돌고딕 L" style:name="산돌고딕 L"/>
    <style:font-face svg:font-family="산돌고딕 M" style:name="산돌고딕 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바탕" style:name="함초롬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xl68" style:display-name="xl6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체" style:font-name-asian="굴림체" style:font-name-complex="한컴바탕" fo:font-family="굴림체" style:font-family-asian="굴림체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ffffff"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목차례정함" style:display-name="목차례정함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22.00pt" style:font-size-asian="22.00pt" style:font-size-complex="22.00pt" fo:letter-spacing="-0.66pt" fo:language="en" style:language-asian="ko" fo:country="US" style:country-asian="KR" style:letter-kerning="false" style:text-scale="95%"/>
    </style:style>
    <style:style style:name="○제목" style:display-name="○제목" style:family="paragraph">
      <style:paragraph-properties fo:line-height="170%" fo:text-align="justify" fo:margin-left="0.854cm" fo:margin-right="0cm" fo:text-indent="-0.501cm" fo:margin-top="0.20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48pt" style:font-size-asian="10.48pt" style:font-size-complex="10.48pt" fo:letter-spacing="-0.31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○개요(16p)" style:display-name="○개요(16p)" style:family="paragraph">
      <style:paragraph-properties fo:line-height="160%" fo:text-align="justify" fo:margin-left="1.217cm" fo:margin-right="0cm" fo:text-indent="-0.864cm" fo:margin-top="0.353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네모" style:display-name="네모" style:family="paragraph">
      <style:paragraph-properties fo:line-height="180%" fo:text-align="justify" fo:margin-left="0.688cm" fo:margin-right="0cm" fo:text-indent="-0.688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-0.60pt" fo:language="en" style:language-asian="ko" fo:country="US" style:country-asian="KR" style:letter-kerning="false" style:text-scale="95%"/>
    </style:style>
    <style:style style:name="표내용" style:display-name="표내용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55pt" fo:language="en" style:language-asian="ko" fo:country="US" style:country-asian="KR" style:letter-kerning="false" style:text-scale="95%"/>
    </style:style>
    <style:style style:name="법령기본스타일" style:display-name="법령기본스타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_표" style:display-name="항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표위" style:display-name="표위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9.50pt" style:font-size-asian="9.50pt" style:font-size-complex="9.50pt" fo:letter-spacing="-0.28pt" fo:language="en" style:language-asian="ko" fo:country="US" style:country-asian="KR" fo:font-weight="bold" style:font-weight-asian="bold" style:font-weight-complex="bold" style:letter-kerning="false"/>
    </style:style>
    <style:style style:name="xl65" style:display-name="xl6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 (기술정책)" style:display-name="바 (기술정책)" style:family="paragraph">
      <style:paragraph-properties fo:line-height="180%" fo:text-align="justify" fo:margin-left="0.564cm" fo:margin-right="0cm" fo:text-indent="0cm" fo:margin-top="0.106cm" fo:margin-bottom="0.106cm" fo:background-color="transparent" fo:border="none" style:shadow="none" style:text-autospace="none" style:vertical-align="auto" style:snap-to-layout-grid="true"/>
      <style:text-properties style:text-line-through-style="solid" style:font-name="-윤명조120" style:font-name-asian="-윤명조120" style:font-name-complex="-윤명조120" fo:font-family="-윤명조120" style:font-family-asian="-윤명조120" style:font-family-complex="-윤명조120" fo:font-size="13.00pt" style:font-size-asian="13.00pt" style:font-size-complex="13.00pt" fo:letter-spacing="-0.91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282828"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한컴바탕" style:font-name-complex="한컴바탕" fo:font-family="HCI Poppy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조_표" style:display-name="조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비즈폼" style:display-name="비즈폼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번호" style:display-name="번호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8.00pt" style:font-size-asian="18.00pt" style:font-size-complex="18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목차1" style:display-name="목차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  <style:tab-stop style:position="15.000cm" style:type="right" style:leader-style="none"/>
          <style:tab-stop style:position="3.290cm" style:type="left" style:leader-style="dotted"/>
          <style:tab-stop style:position="15.297cm" style:type="right" style:leader-style="none"/>
        </style:tab-stops>
      </style:paragraph-properties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표안" style:display-name="표안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Tulip" style:font-name-asian="휴먼명조" style:font-name-complex="한양신명조" fo:font-family="HCI Tulip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4" style:display-name="xl6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%%표머리" style:display-name="%%표머리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M" style:font-name-asian="산돌고딕 M" style:font-name-complex="산돌고딕 M" fo:font-family="산돌고딕 M" style:font-family-asian="산돌고딕 M" style:font-family-complex="산돌고딕 M" fo:font-size="10.50pt" style:font-size-asian="10.50pt" style:font-size-complex="10.50pt" fo:letter-spacing="-0.53pt" fo:language="en" style:language-asian="ko" fo:country="US" style:country-asian="KR" style:letter-kerning="false"/>
    </style:style>
    <style:style style:name="%%표안" style:display-name="%%표안" style:family="paragraph">
      <style:paragraph-properties fo:line-height="130%" fo:text-align="start" fo:margin-left="0.494cm" fo:margin-right="0.071cm" fo:text-indent="-0.423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돌고딕 L" style:font-name-asian="산돌고딕 L" style:font-name-complex="산돌고딕 L" fo:font-family="산돌고딕 L" style:font-family-asian="산돌고딕 L" style:font-family-complex="산돌고딕 L" fo:font-size="10.50pt" style:font-size-asian="10.50pt" style:font-size-complex="10.50pt" fo:letter-spacing="0.00pt" fo:language="en" style:language-asian="ko" fo:country="US" style:country-asian="KR" style:letter-kerning="false"/>
    </style:style>
    <style:style style:name="본문2" style:display-name="본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282828"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동그라미" style:display-name="동그라미" style:family="paragraph">
      <style:paragraph-properties fo:line-height="160%" fo:text-align="justify" fo:margin-left="1.587cm" fo:margin-right="0cm" fo:text-indent="-1.230cm" fo:margin-top="0.301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네모1" style:display-name="네모1" style:family="paragraph">
      <style:paragraph-properties fo:line-height="160%" fo:text-align="justify" fo:margin-left="1.065cm" fo:margin-right="0cm" fo:text-indent="-1.06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별표" style:display-name="별표" style:family="paragraph">
      <style:paragraph-properties fo:line-height="160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style:letter-kerning="false"/>
    </style:style>
    <style:style style:name="xl188" style:display-name="xl18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2" style:display-name="xl19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4" style:display-name="xl19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7" style:display-name="xl19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04" style:display-name="xl20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222" style:display-name="xl22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99" style:display-name="xl19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대제목" style:display-name="대제목" style:family="paragraph">
      <style:paragraph-properties fo:line-height="12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016cm" style:type="left" style:leader-style="none"/>
          <style:tab-stop style:position="2.032cm" style:type="left" style:leader-style="none"/>
          <style:tab-stop style:position="3.048cm" style:type="left" style:leader-style="none"/>
          <style:tab-stop style:position="4.064cm" style:type="left" style:leader-style="none"/>
          <style:tab-stop style:position="5.080cm" style:type="left" style:leader-style="none"/>
          <style:tab-stop style:position="6.096cm" style:type="left" style:leader-style="none"/>
          <style:tab-stop style:position="7.112cm" style:type="left" style:leader-style="none"/>
          <style:tab-stop style:position="8.128cm" style:type="left" style:leader-style="none"/>
          <style:tab-stop style:position="9.144cm" style:type="left" style:leader-style="none"/>
          <style:tab-stop style:position="10.160cm" style:type="left" style:leader-style="none"/>
          <style:tab-stop style:position="11.176cm" style:type="left" style:leader-style="none"/>
          <style:tab-stop style:position="12.192cm" style:type="left" style:leader-style="none"/>
          <style:tab-stop style:position="13.208cm" style:type="left" style:leader-style="none"/>
          <style:tab-stop style:position="14.224cm" style:type="left" style:leader-style="none"/>
          <style:tab-stop style:position="15.240cm" style:type="left" style:leader-style="none"/>
          <style:tab-stop style:position="16.256cm" style:type="left" style:leader-style="none"/>
          <style:tab-stop style:position="17.272cm" style:type="left" style:leader-style="none"/>
          <style:tab-stop style:position="18.288cm" style:type="left" style:leader-style="none"/>
          <style:tab-stop style:position="19.304cm" style:type="left" style:leader-style="none"/>
          <style:tab-stop style:position="20.320cm" style:type="left" style:leader-style="none"/>
          <style:tab-stop style:position="21.336cm" style:type="left" style:leader-style="none"/>
          <style:tab-stop style:position="22.352cm" style:type="left" style:leader-style="none"/>
          <style:tab-stop style:position="23.368cm" style:type="left" style:leader-style="none"/>
          <style:tab-stop style:position="24.384cm" style:type="left" style:leader-style="none"/>
          <style:tab-stop style:position="25.400cm" style:type="left" style:leader-style="none"/>
          <style:tab-stop style:position="26.416cm" style:type="left" style:leader-style="none"/>
          <style:tab-stop style:position="27.432cm" style:type="left" style:leader-style="none"/>
          <style:tab-stop style:position="28.448cm" style:type="left" style:leader-style="none"/>
          <style:tab-stop style:position="29.464cm" style:type="left" style:leader-style="none"/>
          <style:tab-stop style:position="30.480cm" style:type="left" style:leader-style="none"/>
          <style:tab-stop style:position="31.496cm" style:type="left" style:leader-style="none"/>
          <style:tab-stop style:position="32.512cm" style:type="left" style:leader-style="none"/>
          <style:tab-stop style:position="33.528cm" style:type="left" style:leader-style="none"/>
          <style:tab-stop style:position="34.544cm" style:type="left" style:leader-style="none"/>
          <style:tab-stop style:position="35.560cm" style:type="left" style:leader-style="none"/>
          <style:tab-stop style:position="36.576cm" style:type="left" style:leader-style="none"/>
          <style:tab-stop style:position="37.592cm" style:type="left" style:leader-style="none"/>
          <style:tab-stop style:position="38.608cm" style:type="left" style:leader-style="none"/>
          <style:tab-stop style:position="39.624cm" style:type="lef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17.24pt" style:font-size-asian="17.24pt" style:font-size-complex="17.24pt" fo:letter-spacing="0.00pt" fo:language="en" style:language-asian="ko" fo:country="US" style:country-asian="KR" style:letter-kerning="false"/>
    </style:style>
    <style:style style:name="xl354" style:display-name="xl35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3" style:display-name="xl35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7" style:display-name="xl35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5" style:display-name="xl35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" style:display-name="xl35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" style:display-name="xl35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8" style:display-name="xl35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3" style:display-name="xl9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컴바탕" fo:font-family="한양중고딕" style:font-family-asian="한양중고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356" style:display-name="xl35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9" style:display-name="xl359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표제목" style:display-name="표제목" style:family="paragraph">
      <style:paragraph-properties fo:line-height="150%" fo:text-align="center" fo:margin-left="0cm" fo:margin-right="0cm" fo:text-indent="0cm" fo:margin-top="0cm" fo:margin-bottom="0.176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거시실표준2" style:display-name="거시실표준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style:letter-kerning="false" style:text-scale="95%"/>
    </style:style>
    <style:style style:name="표내용거시실표준" style:display-name="표내용거시실표준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HCI Hollyhock" style:font-name-asian="휴먼고딕" style:font-name-complex="한양중고딕" fo:font-family="HCI Hollyhock" style:font-family-asian="휴먼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5%"/>
    </style:style>
    <style:style style:name="표주" style:display-name="표주" style:family="paragraph">
      <style:paragraph-properties fo:line-height="130%" fo:text-align="justify" fo:margin-left="0.914cm" fo:margin-right="0cm" fo:text-indent="-0.914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style:letter-kerning="false" style:text-scale="90%"/>
    </style:style>
    <style:style style:name="조문내용" style:display-name="조문내용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별첨" style:display-name="별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td" style:display-name="t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++표가운데" style:display-name="++표가운데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Yoon가변 윤고딕 310_TT" style:font-name-asian="Yoon가변 윤고딕 310_TT" style:font-name-complex="Yoon가변 윤고딕 310_TT" fo:font-family="Yoon가변 윤고딕 310_TT" style:font-family-asian="Yoon가변 윤고딕 310_TT" style:font-family-complex="Yoon가변 윤고딕 310_TT" fo:font-size="10.00pt" style:font-size-asian="10.00pt" style:font-size-complex="10.00pt" fo:letter-spacing="0.00pt" fo:language="en" style:language-asian="ko" fo:country="US" style:country-asian="KR" style:letter-kerning="false" style:text-scale="95%"/>
    </style:style>
    <style:style style:name="++표내용" style:display-name="++표내용" style:family="paragraph">
      <style:paragraph-properties fo:line-height="130%" fo:text-align="start" fo:margin-left="0.106cm" fo:margin-right="0.106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Yoon가변 윤고딕 310_TT" style:font-name-asian="Yoon가변 윤고딕 310_TT" style:font-name-complex="Yoon가변 윤고딕 310_TT" fo:font-family="Yoon가변 윤고딕 310_TT" style:font-family-asian="Yoon가변 윤고딕 310_TT" style:font-family-complex="Yoon가변 윤고딕 310_TT" fo:font-size="10.00pt" style:font-size-asian="10.00pt" style:font-size-complex="10.00pt" fo:letter-spacing="0.00pt" fo:language="en" style:language-asian="ko" fo:country="US" style:country-asian="KR" style:letter-kerning="false" style:text-scale="95%"/>
    </style:style>
    <style:style style:name="+표가운데" style:display-name="+표가운데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KoPub돋움체 Light" style:font-name-asian="KoPub돋움체 Light" style:font-name-complex="KoPub돋움체 Light" fo:font-family="KoPub돋움체 Light" style:font-family-asian="KoPub돋움체 Light" style:font-family-complex="KoPub돋움체 Light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45" style:family="text"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MP63_10" style:family="paragraph">
      <style:paragraph-properties fo:line-height="11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7.000cm" style:type="right" style:leader-style="none"/>
        </style:tab-stops>
      </style:paragraph-properties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ext:p text:style-name="MP63_10"><text:span text:style-name="MT45"/></text:p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6</dc:title>
    <dc:description/>
    <dc:subject/>
    <meta:keyword/>
    <dc:creator>mke</dc:creator>
    <meta:creation-date>2013-04-16T06:33:09.000</meta:creation-date>
    <meta:print-date>60056-05-28T05:36:10.000000955</meta:print-date>
    <meta:generator>hwp/hangul/11, 0, 0, 65535/NAME="Red_Hat_Enterprise_Linux_Server"</meta:generator>
  </office:meta>
</office:document-meta>
</file>