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Arial" style:name="Arial"/>
    <style:font-face svg:font-family="Arial-BoldMT" style:name="Arial-BoldMT"/>
    <style:font-face svg:font-family="HCI Poppy" style:name="HCI Poppy"/>
    <style:font-face svg:font-family="굴림" style:name="굴림"/>
    <style:font-face svg:font-family="돋움" style:name="돋움"/>
    <style:font-face svg:font-family="맑은 고딕" style:name="맑은 고딕"/>
    <style:font-face svg:font-family="바탕" style:name="바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휴먼명조" style:name="휴먼명조"/>
  </office:font-face-decls>
  <office:automatic-styles>
    <style:style style:name="T1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" style:family="table">
      <style:table-properties style:width="17.899cm" table:align="left" fo:margin="0.100cm" style:shadow="none" style:may-break-between-rows="true" table:border-model="collapsing"/>
    </style:style>
    <style:style style:name="Table1.A" style:family="table-column">
      <style:table-column-properties style:column-width="17.899cm"/>
    </style:style>
    <style:style style:name="Table1.1" style:family="table-row">
      <style:table-row-properties style:min-row-height="0.01pt" fo:keep-together="auto"/>
    </style:style>
    <style:style style:name="Table1.A1" style:family="table-cell">
      <style:table-cell-properties style:shadow="none" fo:border="0.012cm solid #000000" fo:padding-top="0.050cm" fo:padding-bottom="0.050cm" fo:padding-left="0.180cm" fo:padding-right="0.180cm"/>
    </style:style>
    <style:style style:name="P15_0_MS1_b3" style:parent-style-name="Standard" style:master-page-name="Standard" style:family="paragraph">
      <style:paragraph-properties fo:line-height="160%" fo:text-align="justify" fo:margin-left="1.321cm" fo:margin-right="0cm" fo:text-indent="-1.321cm" fo:margin-top="0.529cm" fo:margin-bottom="0cm" fo:background-color="transparent" fo:border="none" style:shadow="none" style:text-autospace="none" style:vertical-align="auto" style:snap-to-layout-grid="true"/>
    </style:style>
    <style:style style:name="T5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_0" style:parent-style-name="Standard" style:family="paragraph">
      <style:paragraph-properties fo:line-height="150%" fo:text-align="justify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_0" style:parent-style-name="Standard" style:family="paragraph">
      <style:paragraph-properties fo:line-height="131%" fo:text-align="justify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2_0" style:parent-style-name="Standard" style:family="paragraph">
      <style:paragraph-properties fo:line-height="180%" fo:text-align="justify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7.00pt" style:font-size-asian="27.00pt" style:font-size-complex="2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_0" style:parent-style-name="Standard" style:family="paragraph">
      <style:paragraph-properties fo:line-height="131%" fo:text-align="center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-0.1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9%"/>
    </style:style>
    <style:style style:name="T2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" style:family="table">
      <style:table-properties style:width="17.509cm" table:align="left" fo:margin="0.050cm" style:shadow="none" style:may-break-between-rows="true" table:border-model="collapsing"/>
    </style:style>
    <style:style style:name="Table2.A" style:family="table-column">
      <style:table-column-properties style:column-width="3.121cm"/>
    </style:style>
    <style:style style:name="Table2.B" style:family="table-column">
      <style:table-column-properties style:column-width="1.423cm"/>
    </style:style>
    <style:style style:name="Table2.C" style:family="table-column">
      <style:table-column-properties style:column-width="2.402cm"/>
    </style:style>
    <style:style style:name="Table2.D" style:family="table-column">
      <style:table-column-properties style:column-width="3.501cm"/>
    </style:style>
    <style:style style:name="Table2.E" style:family="table-column">
      <style:table-column-properties style:column-width="2.602cm"/>
    </style:style>
    <style:style style:name="Table2.F" style:family="table-column">
      <style:table-column-properties style:column-width="4.460cm"/>
    </style:style>
    <style:style style:name="Table2.1" style:family="table-row">
      <style:table-row-properties style:min-row-height="60.94pt" fo:keep-together="auto"/>
    </style:style>
    <style:style style:name="Table2.A1" style:family="table-cell">
      <style:table-cell-properties style:vertical-align="middle" style:shadow="none" fo:background-color="#cedeef" fo:border="0.012cm solid #000000" fo:padding="0.100cm"/>
    </style:style>
    <style:style style:name="Table2.B1" style:family="table-cell">
      <style:table-cell-properties style:vertical-align="middle" style:shadow="none" fo:background-color="#cedeef" fo:border="0.012cm solid #000000" fo:padding="0.100cm"/>
    </style:style>
    <style:style style:name="Table2.C1" style:family="table-cell">
      <style:table-cell-properties style:vertical-align="middle" style:shadow="none" fo:background-color="#cedeef" fo:border="0.012cm solid #000000" fo:padding="0.100cm"/>
    </style:style>
    <style:style style:name="Table2.D1" style:family="table-cell">
      <style:table-cell-properties style:vertical-align="middle" style:shadow="none" fo:background-color="#cedeef" fo:border="0.012cm solid #000000" fo:padding="0.100cm"/>
    </style:style>
    <style:style style:name="Table2.E1" style:family="table-cell">
      <style:table-cell-properties style:vertical-align="middle" style:shadow="none" fo:background-color="#cedeef" fo:border="0.012cm solid #000000" fo:padding="0.100cm"/>
    </style:style>
    <style:style style:name="Table2.F1" style:family="table-cell">
      <style:table-cell-properties style:vertical-align="middle" style:shadow="none" fo:background-color="#cedeef" fo:border="0.012cm solid #000000" fo:padding="0.100cm"/>
    </style:style>
    <style:style style:name="Table2.2" style:family="table-row">
      <style:table-row-properties style:min-row-height="88.94pt" fo:keep-together="auto"/>
    </style:style>
    <style:style style:name="Table2.A2" style:family="table-cell">
      <style:table-cell-properties style:vertical-align="middle" style:shadow="none" fo:border="0.012cm solid #000000" fo:padding="0.100cm"/>
    </style:style>
    <style:style style:name="Table2.B2" style:family="table-cell">
      <style:table-cell-properties style:vertical-align="middle" style:shadow="none" fo:border="0.012cm solid #000000" fo:padding="0.100cm"/>
    </style:style>
    <style:style style:name="Table2.C2" style:family="table-cell">
      <style:table-cell-properties style:vertical-align="middle" style:shadow="none" fo:border="0.012cm solid #000000" fo:padding="0.100cm"/>
    </style:style>
    <style:style style:name="Table2.D2" style:family="table-cell">
      <style:table-cell-properties style:vertical-align="middle" style:shadow="none" fo:border="0.012cm solid #000000" fo:padding="0.100cm"/>
    </style:style>
    <style:style style:name="Table2.E2" style:family="table-cell">
      <style:table-cell-properties style:vertical-align="middle" style:shadow="none" fo:border="0.012cm solid #000000" fo:padding="0.100cm"/>
    </style:style>
    <style:style style:name="Table2.F2" style:family="table-cell">
      <style:table-cell-properties style:vertical-align="middle" style:shadow="none" fo:border="0.012cm solid #000000" fo:padding="0.100cm"/>
    </style:style>
    <style:style style:name="P23_0" style:parent-style-name="Standard" style:family="paragraph">
      <style:paragraph-properties fo:line-height="180%" fo:text-align="center" fo:margin-left="0.176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2.00pt" style:font-size-asian="32.00pt" style:font-size-complex="3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7_0" style:parent-style-name="Standard" style:family="paragraph">
      <style:paragraph-properties fo:line-height="81%" fo:text-align="center" fo:margin-left="0.131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_0" style:parent-style-name="Standard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false"/>
    </style:style>
    <style:style style:name="P28_23" style:parent-style-name="xl622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false"/>
    </style:style>
    <style:style style:name="P29_0" style:parent-style-name="Standard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false"/>
    </style:style>
  </office:automatic-styles>
  <office:body>
    <office:text>
      <table:table table:style-name="Table1">
        <table:table-column table:style-name="Table1.A"/>
        <table:table-row table:style-name="Table1.1">
          <table:table-cell table:style-name="Table1.A1" office:value-type="string">
            <text:p text:style-name="P17_0"><text:span text:style-name="T19"/></text:p>
            <text:p text:style-name="P25_0"><text:span text:style-name="T26">과학기술정보통신부 2026 - 0894호</text:span></text:p>
            <text:p text:style-name="P22_0"><text:span text:style-name="T19"/></text:p>
            <text:p text:style-name="P22_0"><text:span text:style-name="T19"/></text:p>
            <text:p text:style-name="P22_0"><text:span text:style-name="T19"/></text:p>
            <text:p text:style-name="P22_0"><text:span text:style-name="T21"/></text:p>
            <text:p text:style-name="P26_0"><text:span text:style-name="T13">민간자격 등록폐지 공고</text:span></text:p>
            <text:p text:style-name="P22_0"><text:span text:style-name="T25"/></text:p>
            <text:p text:style-name="P22_0"><text:span text:style-name="T25"/></text:p>
            <text:p text:style-name="P25_0"><text:span text:style-name="T16"><text:s/></text:span><text:span text:style-name="T17">「자격기본법」 제18조의3 제2항 및 제18조의4에 의거 등록폐지를</text:span><text:span text:style-name="T16"><text:s/>신고한 민간자격에 대하여 같은 법 시행령 제23조의5 제2항 및 제3항의 규정에 따라 아래와 같이 공고합니다.</text:span></text:p>
            <text:p text:style-name="P22_0"><text:span text:style-name="T27"/></text:p>
            <table:table table:style-name="Table2">
              <table:table-column table:style-name="Table2.A"/>
              <table:table-column table:style-name="Table2.B"/>
              <table:table-column table:style-name="Table2.C"/>
              <table:table-column table:style-name="Table2.D"/>
              <table:table-column table:style-name="Table2.E"/>
              <table:table-column table:style-name="Table2.F"/>
              <table:table-header-rows>
                <table:table-row table:style-name="Table2.1">
                  <table:table-cell table:style-name="Table2.A1" office:value-type="string">
                    <text:p text:style-name="P27_0"><text:span text:style-name="T23">상호</text:span></text:p>
                  </table:table-cell>
                  <table:table-cell table:style-name="Table2.B1" office:value-type="string">
                    <text:p text:style-name="P27_0"><text:span text:style-name="T23">대표자</text:span></text:p>
                  </table:table-cell>
                  <table:table-cell table:style-name="Table2.C1" office:value-type="string">
                    <text:p text:style-name="P27_0"><text:span text:style-name="T23">등록번호</text:span></text:p>
                  </table:table-cell>
                  <table:table-cell table:style-name="Table2.D1" office:value-type="string">
                    <text:p text:style-name="P27_0"><text:span text:style-name="T23">자격명</text:span></text:p>
                  </table:table-cell>
                  <table:table-cell table:style-name="Table2.E1" office:value-type="string">
                    <text:p text:style-name="P27_0"><text:span text:style-name="T23">등급</text:span></text:p>
                  </table:table-cell>
                  <table:table-cell table:style-name="Table2.F1" office:value-type="string">
                    <text:p text:style-name="P27_0"><text:span text:style-name="T23">폐지사유</text:span></text:p>
                  </table:table-cell>
                </table:table-row>
              </table:table-header-rows>
              <table:table-row table:style-name="Table2.2">
                <table:table-cell table:style-name="Table2.A2" office:value-type="string">
                  <text:p text:style-name="P28_0"><text:span text:style-name="T24">사단법인</text:span></text:p>
                  <text:p text:style-name="P28_0"><text:span text:style-name="T24">탑교육문화원</text:span></text:p>
                </table:table-cell>
                <table:table-cell table:style-name="Table2.B2" office:value-type="string">
                  <text:p text:style-name="P28_0"><text:span text:style-name="T24">김종만</text:span></text:p>
                </table:table-cell>
                <table:table-cell table:style-name="Table2.C2" office:value-type="string">
                  <text:p text:style-name="P28_0"><text:span text:style-name="T24">2016-002601</text:span></text:p>
                </table:table-cell>
                <table:table-cell table:style-name="Table2.D2" office:value-type="string">
                  <text:p text:style-name="P28_0"><text:span text:style-name="T24">빅데이터직무강사</text:span></text:p>
                </table:table-cell>
                <table:table-cell table:style-name="Table2.E2" office:value-type="string">
                  <text:p text:style-name="P28_23"><text:span text:style-name="T24">단일등급</text:span><text:span text:style-name="T24"/></text:p>
                </table:table-cell>
                <table:table-cell table:style-name="Table2.F2" office:value-type="string">
                  <text:p text:style-name="P29_0"><text:span text:style-name="T24">더이상 자격과정을</text:span></text:p>
                  <text:p text:style-name="P29_0"><text:span text:style-name="T24">운영하지 않음</text:span></text:p>
                </table:table-cell>
              </table:table-row>
            </table:table>
            <text:p text:style-name="P23_0"><text:span text:style-name="T21"/></text:p>
            <text:p text:style-name="P23_0"><text:span text:style-name="T21"/></text:p>
            <text:p text:style-name="P23_0"><text:span text:style-name="T21"/></text:p>
            <text:p text:style-name="P23_0"><text:span text:style-name="T21"/></text:p>
            <text:p text:style-name="P23_0"><text:span text:style-name="T21"/></text:p>
            <text:p text:style-name="P23_0"><text:span text:style-name="T21"/></text:p>
            <text:p text:style-name="P23_0"><text:span text:style-name="T20">2026. 8. 19.</text:span></text:p>
            <text:p text:style-name="P23_0"><text:span text:style-name="T22"/></text:p>
            <text:p text:style-name="P23_0"><text:span text:style-name="T22"/></text:p>
            <text:p text:style-name="P23_0"><text:span text:style-name="T22"/></text:p>
            <text:p text:style-name="P26_0"><text:span text:style-name="T14">과학기술정보통신부</text:span></text:p>
          </table:table-cell>
        </table:table-row>
      </table:table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Arial" style:name="Arial"/>
    <style:font-face svg:font-family="Arial-BoldMT" style:name="Arial-BoldMT"/>
    <style:font-face svg:font-family="HCI Poppy" style:name="HCI Poppy"/>
    <style:font-face svg:font-family="굴림" style:name="굴림"/>
    <style:font-face svg:font-family="돋움" style:name="돋움"/>
    <style:font-face svg:font-family="맑은 고딕" style:name="맑은 고딕"/>
    <style:font-face svg:font-family="바탕" style:name="바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000cm" style:type="right" style:leader-style="none"/>
        </style:tab-stops>
      </style:paragraph-properties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메모" style:display-name="메모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xl2799" style:display-name="xl2799" style:family="paragraph">
      <style:paragraph-properties fo:line-height="100%" fo:text-align="center" fo:margin-left="0cm" fo:margin-right="0cm" fo:text-indent="0cm" fo:margin-top="0cm" fo:margin-bottom="0cm" fo:background-color="#c4bd97" fo:border="none" style:shadow="none" style:text-autospace="none" style:vertical-align="middle" style:snap-to-layout-grid="true"/>
      <style:text-properties style:text-line-through-style="solid" style:font-name="돋움" style:font-name-asian="돋움" style:font-name-complex="돋움" fo:font-family="돋움" style:font-family-asian="돋움" style:font-family-complex="돋움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2800" style:display-name="xl2800" style:family="paragraph">
      <style:paragraph-properties fo:line-height="100%" fo:text-align="center" fo:margin-left="0cm" fo:margin-right="0cm" fo:text-indent="0cm" fo:margin-top="0cm" fo:margin-bottom="0cm" fo:background-color="#c4bd97" fo:border="none" style:shadow="none" style:text-autospace="none" style:vertical-align="middle" style:snap-to-layout-grid="true"/>
      <style:text-properties style:text-line-through-style="solid" style:font-name="Arial" style:font-name-asian="Arial-BoldMT" style:font-name-complex="Arial" fo:font-family="Arial" style:font-family-asian="Arial-BoldMT" style:font-family-complex="Arial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2797" style:display-name="xl2797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bottom" style:snap-to-layout-grid="true"/>
      <style:text-properties style:text-line-through-style="solid" style:font-name="Arial" style:font-name-asian="Arial-BoldMT" style:font-name-complex="Arial" fo:font-family="Arial" style:font-family-asian="Arial-BoldMT" style:font-family-complex="Arial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2796" style:display-name="xl2796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bottom" style:snap-to-layout-grid="true"/>
      <style:text-properties style:text-line-through-style="solid" style:font-name="돋움" style:font-name-asian="돋움" style:font-name-complex="돋움" fo:font-family="돋움" style:font-family-asian="돋움" style:font-family-complex="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2798" style:display-name="xl2798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돋움" style:font-name-asian="돋움" style:font-name-complex="돋움" fo:font-family="돋움" style:font-family-asian="돋움" style:font-family-complex="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2795" style:display-name="xl2795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돋움" style:font-name-asian="돋움" style:font-name-complex="돋움" fo:font-family="돋움" style:font-family-asian="돋움" style:font-family-complex="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td" style:display-name="t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Arial" style:font-name-asian="한컴바탕" style:font-name-complex="한컴바탕" fo:font-family="Arial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3" style:display-name="xl63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692" style:display-name="xl8692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22" style:display-name="xl622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23" style:display-name="xl623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24" style:display-name="xl624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25" style:display-name="xl625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700cm" style:print-orientation="portrait" fo:margin-left="1.500cm" fo:margin-right="1.500cm" fo:margin-top="1.000cm" fo:margin-bottom="1.000cm" fo:border="none" style:shadow="none" style:writing-mode="lr-tb">
        <style:columns fo:column-count="1">
          <style:column style:rel-width="10188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/>
    <dc:description/>
    <dc:subject/>
    <meta:keyword/>
    <dc:creator>Krivet</dc:creator>
    <meta:creation-date>2014-04-01T05:01:52.000</meta:creation-date>
    <meta:print-date>60056-05-28T05:36:10.000000955</meta:print-date>
    <meta:generator>hwp/hangul/11, 0, 0, 65535/NAME="Red_Hat_Enterprise_Linux_Server"</meta:generator>
  </office:meta>
</office:document-meta>
</file>