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HCI Poppy" style:name="HCI Poppy"/>
    <style:font-face svg:font-family="맑은 고딕" style:name="맑은 고딕"/>
    <style:font-face svg:font-family="바탕" style:name="바탕"/>
    <style:font-face svg:font-family="산세리프" style:name="산세리프"/>
    <style:font-face svg:font-family="한양신명조" style:name="한양신명조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automatic-styles>
    <style:style style:name="T1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6_0_MS1_b3" style:parent-style-name="Standard" style:master-page-name="Standard" style:family="paragraph">
      <style:paragraph-properties fo:line-height="12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" style:family="text">
      <style:text-properties fo:color="#000000" style:text-outline="false" style:text-line-through-style="solid" style:text-position="0% 100%" style:font-name="함초롬바탕" style:font-name-asian="휴먼명조" style:font-name-complex="함초롬바탕" fo:font-family="함초롬바탕" style:font-family-asian="휴먼명조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9" style:family="text">
      <style:text-properties fo:color="#000000" style:text-outline="false" style:text-line-through-style="solid" style:text-position="0% 100%" style:font-name="함초롬바탕" style:font-name-asian="휴먼명조" style:font-name-complex="함초롬바탕" fo:font-family="함초롬바탕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" style:family="table">
      <style:table-properties style:width="16.401cm" table:align="left" fo:margin="0cm" style:shadow="none" style:may-break-between-rows="true" table:border-model="collapsing"/>
    </style:style>
    <style:style style:name="Table1.A" style:family="table-column">
      <style:table-column-properties style:column-width="16.401cm"/>
    </style:style>
    <style:style style:name="Table1.1" style:family="table-row">
      <style:table-row-properties style:min-row-height="40.46pt" fo:keep-together="auto"/>
    </style:style>
    <style:style style:name="Table1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28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9_0" style:parent-style-name="Standard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_0" style:parent-style-name="Standard" style:family="paragraph">
      <style:paragraph-properties fo:line-height="12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_0" style:parent-style-name="Standard" style:family="paragraph">
      <style:paragraph-properties fo:line-height="124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2_0" style:parent-style-name="Standard" style:family="paragraph">
      <style:paragraph-properties fo:line-height="10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4" style:family="text">
      <style:text-properties fo:color="#000000" style:text-outline="false" style:text-line-through-style="solid" style:text-position="0% 100%" style:font-name="함초롬바탕" style:font-name-asian="휴먼명조" style:font-name-complex="함초롬바탕" fo:font-family="함초롬바탕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3_0" style:parent-style-name="Standard" style:family="paragraph">
      <style:paragraph-properties fo:line-height="101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6_0" style:parent-style-name="Standard" style:family="paragraph">
      <style:paragraph-properties fo:line-height="12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4_0" style:parent-style-name="Standard" style:family="paragraph">
      <style:paragraph-properties fo:line-height="124%" fo:text-align="justify" fo:margin-left="1.410cm" fo:margin-right="0cm" fo:text-indent="-1.410cm" fo:margin-top="0cm" fo:margin-bottom="0cm" fo:background-color="transparent" fo:border="none" style:shadow="none" style:text-autospace="none" style:vertical-align="auto" style:snap-to-layout-grid="true"/>
    </style:style>
    <style:style style:name="T1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" style:family="table">
      <style:table-properties style:width="16.700cm" table:align="left" fo:margin="0cm" style:shadow="none" style:may-break-between-rows="true" table:border-model="collapsing"/>
    </style:style>
    <style:style style:name="Table2.A" style:family="table-column">
      <style:table-column-properties style:column-width="1.300cm"/>
    </style:style>
    <style:style style:name="Table2.B" style:family="table-column">
      <style:table-column-properties style:column-width="8.099cm"/>
    </style:style>
    <style:style style:name="Table2.C" style:family="table-column">
      <style:table-column-properties style:column-width="7.301cm"/>
    </style:style>
    <style:style style:name="Table2.1" style:family="table-row">
      <style:table-row-properties style:min-row-height="23.32pt" fo:keep-together="auto"/>
    </style:style>
    <style:style style:name="Table2.A1" style:family="table-cell">
      <style:table-cell-properties style:vertical-align="middle" style:shadow="none" fo:background-color="#d2ebee" fo:border-top="0.05cm solid #000000" fo:border-bottom="0.05cm double #000000" fo:border-left="none" fo:border-right="0.012cm solid #000000" style:border-line-width-bottom="0.017cm 0.008cm 0.017cm" fo:padding="0.100cm"/>
    </style:style>
    <style:style style:name="Table2.B1" style:family="table-cell">
      <style:table-cell-properties style:vertical-align="middle" style:shadow="none" fo:background-color="#d2ebee" fo:border-top="0.05cm solid #000000" fo:border-bottom="0.05cm double #000000" fo:border-left="0.012cm solid #000000" fo:border-right="0.012cm solid #000000" style:border-line-width-bottom="0.017cm 0.008cm 0.017cm" fo:padding="0.100cm"/>
    </style:style>
    <style:style style:name="Table2.C1" style:family="table-cell">
      <style:table-cell-properties style:vertical-align="middle" style:shadow="none" fo:background-color="#d2ebee" fo:border-top="0.05cm solid #000000" fo:border-bottom="0.05cm double #000000" fo:border-left="0.012cm solid #000000" fo:border-right="none" style:border-line-width-bottom="0.017cm 0.008cm 0.017cm" fo:padding="0.100cm"/>
    </style:style>
    <style:style style:name="Table2.2" style:family="table-row">
      <style:table-row-properties style:min-row-height="17.66pt" fo:keep-together="auto"/>
    </style:style>
    <style:style style:name="Table2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="0.100cm"/>
    </style:style>
    <style:style style:name="Table2.B2" style:family="table-cell">
      <style:table-cell-properties style:vertical-align="middle" style:shadow="none" fo:border-top="0.05cm double #000000" fo:border-bottom="0.015cm solid #000000" fo:border-left="0.015cm solid #000000" fo:border-right="0.015cm solid #000000" style:border-line-width-top="0.017cm 0.008cm 0.017cm" fo:padding="0.100cm"/>
    </style:style>
    <style:style style:name="Table2.C2" style:family="table-cell">
      <style:table-cell-properties style:vertical-align="middle" style:shadow="none" fo:border-top="0.05cm double #000000" fo:border-bottom="0.015cm solid #000000" fo:border-left="0.015cm solid #000000" fo:border-right="none" style:border-line-width-top="0.017cm 0.008cm 0.017cm" fo:padding="0.100cm"/>
    </style:style>
    <style:style style:name="Table2.3" style:family="table-row">
      <style:table-row-properties style:min-row-height="17.66pt" fo:keep-together="auto"/>
    </style:style>
    <style:style style:name="Table2.A3" style:family="table-cell">
      <style:table-cell-properties style:vertical-align="middle" style:shadow="none" fo:border-top="0.012cm solid #000000" fo:border-bottom="0.012cm solid #000000" fo:border-left="none" fo:border-right="0.012cm solid #000000" fo:padding="0.100cm"/>
    </style:style>
    <style:style style:name="Table2.B3" style:family="table-cell">
      <style:table-cell-properties style:vertical-align="middle" style:shadow="none" fo:border-top="none" fo:border-bottom="0.015cm solid #000000" fo:border-left="0.015cm solid #000000" fo:border-right="0.015cm solid #000000" fo:padding="0.100cm"/>
    </style:style>
    <style:style style:name="Table2.C3" style:family="table-cell">
      <style:table-cell-properties style:vertical-align="middle" style:shadow="none" fo:border-top="none" fo:border-bottom="0.015cm solid #000000" fo:border-left="0.015cm solid #000000" fo:border-right="none" fo:padding="0.100cm"/>
    </style:style>
    <style:style style:name="Table2.4" style:family="table-row">
      <style:table-row-properties style:min-row-height="17.66pt" fo:keep-together="auto"/>
    </style:style>
    <style:style style:name="Table2.A4" style:family="table-cell">
      <style:table-cell-properties style:vertical-align="middle" style:shadow="none" fo:border-top="0.012cm solid #000000" fo:border-bottom="0.012cm solid #000000" fo:border-left="none" fo:border-right="0.012cm solid #000000" fo:padding="0.100cm"/>
    </style:style>
    <style:style style:name="Table2.B4" style:family="table-cell">
      <style:table-cell-properties style:vertical-align="middle" style:shadow="none" fo:border-top="none" fo:border-bottom="0.015cm solid #000000" fo:border-left="0.015cm solid #000000" fo:border-right="0.015cm solid #000000" fo:padding="0.100cm"/>
    </style:style>
    <style:style style:name="Table2.C4" style:family="table-cell">
      <style:table-cell-properties style:vertical-align="middle" style:shadow="none" fo:border-top="none" fo:border-bottom="0.015cm solid #000000" fo:border-left="0.015cm solid #000000" fo:border-right="none" fo:padding="0.100cm"/>
    </style:style>
    <style:style style:name="Table2.5" style:family="table-row">
      <style:table-row-properties style:min-row-height="17.66pt" fo:keep-together="auto"/>
    </style:style>
    <style:style style:name="Table2.A5" style:family="table-cell">
      <style:table-cell-properties style:vertical-align="middle" style:shadow="none" fo:border-top="0.012cm solid #000000" fo:border-bottom="0.012cm solid #000000" fo:border-left="none" fo:border-right="0.012cm solid #000000" fo:padding="0.100cm"/>
    </style:style>
    <style:style style:name="Table2.B5" style:family="table-cell">
      <style:table-cell-properties style:vertical-align="middle" style:shadow="none" fo:border-top="none" fo:border-bottom="0.015cm solid #000000" fo:border-left="0.015cm solid #000000" fo:border-right="0.015cm solid #000000" fo:padding="0.100cm"/>
    </style:style>
    <style:style style:name="Table2.C5" style:family="table-cell">
      <style:table-cell-properties style:vertical-align="middle" style:shadow="none" fo:border-top="none" fo:border-bottom="0.015cm solid #000000" fo:border-left="0.015cm solid #000000" fo:border-right="none" fo:padding="0.100cm"/>
    </style:style>
    <style:style style:name="Table2.6" style:family="table-row">
      <style:table-row-properties style:min-row-height="17.66pt" fo:keep-together="auto"/>
    </style:style>
    <style:style style:name="Table2.A6" style:family="table-cell">
      <style:table-cell-properties style:vertical-align="middle" style:shadow="none" fo:border-top="0.012cm solid #000000" fo:border-bottom="0.012cm solid #000000" fo:border-left="none" fo:border-right="0.012cm solid #000000" fo:padding="0.100cm"/>
    </style:style>
    <style:style style:name="Table2.B6" style:family="table-cell">
      <style:table-cell-properties style:vertical-align="middle" style:shadow="none" fo:border-top="none" fo:border-bottom="0.015cm solid #000000" fo:border-left="0.015cm solid #000000" fo:border-right="0.015cm solid #000000" fo:padding="0.100cm"/>
    </style:style>
    <style:style style:name="Table2.C6" style:family="table-cell">
      <style:table-cell-properties style:vertical-align="middle" style:shadow="none" fo:border-top="none" fo:border-bottom="0.015cm solid #000000" fo:border-left="0.015cm solid #000000" fo:border-right="none" fo:padding="0.100cm"/>
    </style:style>
    <style:style style:name="Table2.7" style:family="table-row">
      <style:table-row-properties style:min-row-height="17.66pt" fo:keep-together="auto"/>
    </style:style>
    <style:style style:name="Table2.A7" style:family="table-cell">
      <style:table-cell-properties style:vertical-align="middle" style:shadow="none" fo:border-top="0.012cm solid #000000" fo:border-bottom="0.012cm solid #000000" fo:border-left="none" fo:border-right="0.012cm solid #000000" fo:padding="0.100cm"/>
    </style:style>
    <style:style style:name="Table2.B7" style:family="table-cell">
      <style:table-cell-properties style:vertical-align="middle" style:shadow="none" fo:border-top="none" fo:border-bottom="0.015cm solid #000000" fo:border-left="0.015cm solid #000000" fo:border-right="0.015cm solid #000000" fo:padding="0.100cm"/>
    </style:style>
    <style:style style:name="Table2.C7" style:family="table-cell">
      <style:table-cell-properties style:vertical-align="middle" style:shadow="none" fo:border-top="none" fo:border-bottom="0.015cm solid #000000" fo:border-left="0.015cm solid #000000" fo:border-right="none" fo:padding="0.100cm"/>
    </style:style>
    <style:style style:name="Table2.8" style:family="table-row">
      <style:table-row-properties style:min-row-height="17.66pt" fo:keep-together="auto"/>
    </style:style>
    <style:style style:name="Table2.A8" style:family="table-cell">
      <style:table-cell-properties style:vertical-align="middle" style:shadow="none" fo:border-top="0.012cm solid #000000" fo:border-bottom="0.04cm solid #000000" fo:border-left="none" fo:border-right="0.012cm solid #000000" fo:padding="0.100cm"/>
    </style:style>
    <style:style style:name="Table2.B8" style:family="table-cell">
      <style:table-cell-properties style:vertical-align="middle" style:shadow="none" fo:border-top="none" fo:border-bottom="0.04cm solid #000000" fo:border-left="0.015cm solid #000000" fo:border-right="0.015cm solid #000000" fo:padding="0.100cm"/>
    </style:style>
    <style:style style:name="Table2.C8" style:family="table-cell">
      <style:table-cell-properties style:vertical-align="middle" style:shadow="none" fo:border-top="none" fo:border-bottom="0.04cm solid #000000" fo:border-left="0.015cm solid #000000" fo:border-right="none" fo:padding="0.100cm"/>
    </style:style>
    <style:style style:name="P35_0" style:parent-style-name="Standard" style:family="paragraph">
      <style:paragraph-properties fo:line-height="11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5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" style:family="table">
      <style:table-properties style:width="16.700cm" table:align="left" fo:margin="0cm" style:shadow="none" style:may-break-between-rows="true" table:border-model="collapsing"/>
    </style:style>
    <style:style style:name="Table3.A" style:family="table-column">
      <style:table-column-properties style:column-width="1.300cm"/>
    </style:style>
    <style:style style:name="Table3.B" style:family="table-column">
      <style:table-column-properties style:column-width="8.099cm"/>
    </style:style>
    <style:style style:name="Table3.C" style:family="table-column">
      <style:table-column-properties style:column-width="7.301cm"/>
    </style:style>
    <style:style style:name="Table3.1" style:family="table-row">
      <style:table-row-properties style:min-row-height="23.32pt" fo:keep-together="auto"/>
    </style:style>
    <style:style style:name="Table3.A1" style:family="table-cell">
      <style:table-cell-properties style:vertical-align="middle" style:shadow="none" fo:background-color="#d2ebee" fo:border-top="0.05cm solid #000000" fo:border-bottom="0.05cm double #000000" fo:border-left="none" fo:border-right="0.012cm solid #000000" style:border-line-width-bottom="0.017cm 0.008cm 0.017cm" fo:padding="0.100cm"/>
    </style:style>
    <style:style style:name="Table3.B1" style:family="table-cell">
      <style:table-cell-properties style:vertical-align="middle" style:shadow="none" fo:background-color="#d2ebee" fo:border-top="0.05cm solid #000000" fo:border-bottom="0.05cm double #000000" fo:border-left="0.012cm solid #000000" fo:border-right="0.012cm solid #000000" style:border-line-width-bottom="0.017cm 0.008cm 0.017cm" fo:padding="0.100cm"/>
    </style:style>
    <style:style style:name="Table3.C1" style:family="table-cell">
      <style:table-cell-properties style:vertical-align="middle" style:shadow="none" fo:background-color="#d2ebee" fo:border-top="0.05cm solid #000000" fo:border-bottom="0.05cm double #000000" fo:border-left="0.012cm solid #000000" fo:border-right="none" style:border-line-width-bottom="0.017cm 0.008cm 0.017cm" fo:padding="0.100cm"/>
    </style:style>
    <style:style style:name="Table3.2" style:family="table-row">
      <style:table-row-properties style:min-row-height="17.66pt" fo:keep-together="auto"/>
    </style:style>
    <style:style style:name="Table3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="0.100cm"/>
    </style:style>
    <style:style style:name="Table3.B2" style:family="table-cell">
      <style:table-cell-properties style:vertical-align="middle" style:shadow="none" fo:border-top="0.05cm double #000000" fo:border-bottom="0.015cm solid #000000" fo:border-left="0.015cm solid #000000" fo:border-right="0.015cm solid #000000" style:border-line-width-top="0.017cm 0.008cm 0.017cm" fo:padding="0.100cm"/>
    </style:style>
    <style:style style:name="Table3.C2" style:family="table-cell">
      <style:table-cell-properties style:vertical-align="middle" style:shadow="none" fo:border-top="0.05cm double #000000" fo:border-bottom="0.015cm solid #000000" fo:border-left="0.015cm solid #000000" fo:border-right="none" style:border-line-width-top="0.017cm 0.008cm 0.017cm" fo:padding="0.100cm"/>
    </style:style>
    <style:style style:name="Table3.3" style:family="table-row">
      <style:table-row-properties style:min-row-height="17.66pt" fo:keep-together="auto"/>
    </style:style>
    <style:style style:name="Table3.A3" style:family="table-cell">
      <style:table-cell-properties style:vertical-align="middle" style:shadow="none" fo:border-top="0.012cm solid #000000" fo:border-bottom="0.012cm solid #000000" fo:border-left="none" fo:border-right="0.012cm solid #000000" fo:padding="0.100cm"/>
    </style:style>
    <style:style style:name="Table3.B3" style:family="table-cell">
      <style:table-cell-properties style:vertical-align="middle" style:shadow="none" fo:border-top="none" fo:border-bottom="0.015cm solid #000000" fo:border-left="0.015cm solid #000000" fo:border-right="0.015cm solid #000000" fo:padding="0.100cm"/>
    </style:style>
    <style:style style:name="Table3.C3" style:family="table-cell">
      <style:table-cell-properties style:vertical-align="middle" style:shadow="none" fo:border-top="none" fo:border-bottom="0.015cm solid #000000" fo:border-left="0.015cm solid #000000" fo:border-right="none" fo:padding="0.100cm"/>
    </style:style>
    <style:style style:name="Table3.4" style:family="table-row">
      <style:table-row-properties style:min-row-height="17.66pt" fo:keep-together="auto"/>
    </style:style>
    <style:style style:name="Table3.A4" style:family="table-cell">
      <style:table-cell-properties style:vertical-align="middle" style:shadow="none" fo:border-top="0.012cm solid #000000" fo:border-bottom="0.012cm solid #000000" fo:border-left="none" fo:border-right="0.012cm solid #000000" fo:padding="0.100cm"/>
    </style:style>
    <style:style style:name="Table3.B4" style:family="table-cell">
      <style:table-cell-properties style:vertical-align="middle" style:shadow="none" fo:border-top="none" fo:border-bottom="0.015cm solid #000000" fo:border-left="0.015cm solid #000000" fo:border-right="0.015cm solid #000000" fo:padding="0.100cm"/>
    </style:style>
    <style:style style:name="Table3.C4" style:family="table-cell">
      <style:table-cell-properties style:vertical-align="middle" style:shadow="none" fo:border-top="none" fo:border-bottom="0.015cm solid #000000" fo:border-left="0.015cm solid #000000" fo:border-right="none" fo:padding="0.100cm"/>
    </style:style>
    <style:style style:name="Table3.5" style:family="table-row">
      <style:table-row-properties style:min-row-height="17.66pt" fo:keep-together="auto"/>
    </style:style>
    <style:style style:name="Table3.A5" style:family="table-cell">
      <style:table-cell-properties style:vertical-align="middle" style:shadow="none" fo:border-top="0.012cm solid #000000" fo:border-bottom="0.012cm solid #000000" fo:border-left="none" fo:border-right="0.012cm solid #000000" fo:padding="0.100cm"/>
    </style:style>
    <style:style style:name="Table3.B5" style:family="table-cell">
      <style:table-cell-properties style:vertical-align="middle" style:shadow="none" fo:border-top="none" fo:border-bottom="0.015cm solid #000000" fo:border-left="0.015cm solid #000000" fo:border-right="0.015cm solid #000000" fo:padding="0.100cm"/>
    </style:style>
    <style:style style:name="Table3.C5" style:family="table-cell">
      <style:table-cell-properties style:vertical-align="middle" style:shadow="none" fo:border-top="none" fo:border-bottom="0.015cm solid #000000" fo:border-left="0.015cm solid #000000" fo:border-right="none" fo:padding="0.100cm"/>
    </style:style>
    <style:style style:name="Table3.6" style:family="table-row">
      <style:table-row-properties style:min-row-height="17.66pt" fo:keep-together="auto"/>
    </style:style>
    <style:style style:name="Table3.A6" style:family="table-cell">
      <style:table-cell-properties style:vertical-align="middle" style:shadow="none" fo:border-top="0.012cm solid #000000" fo:border-bottom="0.012cm solid #000000" fo:border-left="none" fo:border-right="0.012cm solid #000000" fo:padding="0.100cm"/>
    </style:style>
    <style:style style:name="Table3.B6" style:family="table-cell">
      <style:table-cell-properties style:vertical-align="middle" style:shadow="none" fo:border-top="none" fo:border-bottom="0.015cm solid #000000" fo:border-left="0.015cm solid #000000" fo:border-right="0.015cm solid #000000" fo:padding="0.100cm"/>
    </style:style>
    <style:style style:name="Table3.C6" style:family="table-cell">
      <style:table-cell-properties style:vertical-align="middle" style:shadow="none" fo:border-top="none" fo:border-bottom="0.015cm solid #000000" fo:border-left="0.015cm solid #000000" fo:border-right="none" fo:padding="0.100cm"/>
    </style:style>
    <style:style style:name="Table3.7" style:family="table-row">
      <style:table-row-properties style:min-row-height="17.66pt" fo:keep-together="auto"/>
    </style:style>
    <style:style style:name="Table3.A7" style:family="table-cell">
      <style:table-cell-properties style:vertical-align="middle" style:shadow="none" fo:border-top="0.012cm solid #000000" fo:border-bottom="0.012cm solid #000000" fo:border-left="none" fo:border-right="0.012cm solid #000000" fo:padding="0.100cm"/>
    </style:style>
    <style:style style:name="Table3.B7" style:family="table-cell">
      <style:table-cell-properties style:vertical-align="middle" style:shadow="none" fo:border-top="none" fo:border-bottom="0.015cm solid #000000" fo:border-left="0.015cm solid #000000" fo:border-right="0.015cm solid #000000" fo:padding="0.100cm"/>
    </style:style>
    <style:style style:name="Table3.C7" style:family="table-cell">
      <style:table-cell-properties style:vertical-align="middle" style:shadow="none" fo:border-top="none" fo:border-bottom="0.015cm solid #000000" fo:border-left="0.015cm solid #000000" fo:border-right="none" fo:padding="0.100cm"/>
    </style:style>
    <style:style style:name="Table3.8" style:family="table-row">
      <style:table-row-properties style:min-row-height="17.66pt" fo:keep-together="auto"/>
    </style:style>
    <style:style style:name="Table3.A8" style:family="table-cell">
      <style:table-cell-properties style:vertical-align="middle" style:shadow="none" fo:border-top="0.012cm solid #000000" fo:border-bottom="0.012cm solid #000000" fo:border-left="none" fo:border-right="0.012cm solid #000000" fo:padding="0.100cm"/>
    </style:style>
    <style:style style:name="Table3.B8" style:family="table-cell">
      <style:table-cell-properties style:vertical-align="middle" style:shadow="none" fo:border-top="none" fo:border-bottom="0.015cm solid #000000" fo:border-left="0.015cm solid #000000" fo:border-right="0.015cm solid #000000" fo:padding="0.100cm"/>
    </style:style>
    <style:style style:name="Table3.C8" style:family="table-cell">
      <style:table-cell-properties style:vertical-align="middle" style:shadow="none" fo:border-top="none" fo:border-bottom="0.015cm solid #000000" fo:border-left="0.015cm solid #000000" fo:border-right="none" fo:padding="0.100cm"/>
    </style:style>
    <style:style style:name="Table3.9" style:family="table-row">
      <style:table-row-properties style:min-row-height="17.66pt" fo:keep-together="auto"/>
    </style:style>
    <style:style style:name="Table3.A9" style:family="table-cell">
      <style:table-cell-properties style:vertical-align="middle" style:shadow="none" fo:border-top="0.012cm solid #000000" fo:border-bottom="0.012cm solid #000000" fo:border-left="none" fo:border-right="0.012cm solid #000000" fo:padding="0.100cm"/>
    </style:style>
    <style:style style:name="Table3.B9" style:family="table-cell">
      <style:table-cell-properties style:vertical-align="middle" style:shadow="none" fo:border-top="none" fo:border-bottom="0.015cm solid #000000" fo:border-left="0.015cm solid #000000" fo:border-right="0.015cm solid #000000" fo:padding="0.100cm"/>
    </style:style>
    <style:style style:name="Table3.C9" style:family="table-cell">
      <style:table-cell-properties style:vertical-align="middle" style:shadow="none" fo:border-top="none" fo:border-bottom="0.015cm solid #000000" fo:border-left="0.015cm solid #000000" fo:border-right="none" fo:padding="0.100cm"/>
    </style:style>
    <style:style style:name="Table3.10" style:family="table-row">
      <style:table-row-properties style:min-row-height="17.66pt" fo:keep-together="auto"/>
    </style:style>
    <style:style style:name="Table3.A10" style:family="table-cell">
      <style:table-cell-properties style:vertical-align="middle" style:shadow="none" fo:border-top="0.012cm solid #000000" fo:border-bottom="0.012cm solid #000000" fo:border-left="none" fo:border-right="0.012cm solid #000000" fo:padding="0.100cm"/>
    </style:style>
    <style:style style:name="Table3.B10" style:family="table-cell">
      <style:table-cell-properties style:vertical-align="middle" style:shadow="none" fo:border-top="none" fo:border-bottom="0.015cm solid #000000" fo:border-left="0.015cm solid #000000" fo:border-right="0.015cm solid #000000" fo:padding="0.100cm"/>
    </style:style>
    <style:style style:name="Table3.C10" style:family="table-cell">
      <style:table-cell-properties style:vertical-align="middle" style:shadow="none" fo:border-top="none" fo:border-bottom="0.015cm solid #000000" fo:border-left="0.015cm solid #000000" fo:border-right="none" fo:padding="0.100cm"/>
    </style:style>
    <style:style style:name="Table3.11" style:family="table-row">
      <style:table-row-properties style:min-row-height="17.66pt" fo:keep-together="auto"/>
    </style:style>
    <style:style style:name="Table3.A11" style:family="table-cell">
      <style:table-cell-properties style:vertical-align="middle" style:shadow="none" fo:border-top="0.012cm solid #000000" fo:border-bottom="0.012cm solid #000000" fo:border-left="none" fo:border-right="0.012cm solid #000000" fo:padding="0.100cm"/>
    </style:style>
    <style:style style:name="Table3.B11" style:family="table-cell">
      <style:table-cell-properties style:vertical-align="middle" style:shadow="none" fo:border-top="none" fo:border-bottom="0.015cm solid #000000" fo:border-left="0.015cm solid #000000" fo:border-right="0.015cm solid #000000" fo:padding="0.100cm"/>
    </style:style>
    <style:style style:name="Table3.C11" style:family="table-cell">
      <style:table-cell-properties style:vertical-align="middle" style:shadow="none" fo:border-top="none" fo:border-bottom="0.015cm solid #000000" fo:border-left="0.015cm solid #000000" fo:border-right="none" fo:padding="0.100cm"/>
    </style:style>
    <style:style style:name="Table3.12" style:family="table-row">
      <style:table-row-properties style:min-row-height="17.66pt" fo:keep-together="auto"/>
    </style:style>
    <style:style style:name="Table3.A12" style:family="table-cell">
      <style:table-cell-properties style:vertical-align="middle" style:shadow="none" fo:border-top="0.012cm solid #000000" fo:border-bottom="0.012cm solid #000000" fo:border-left="none" fo:border-right="0.012cm solid #000000" fo:padding="0.100cm"/>
    </style:style>
    <style:style style:name="Table3.B12" style:family="table-cell">
      <style:table-cell-properties style:vertical-align="middle" style:shadow="none" fo:border-top="none" fo:border-bottom="0.015cm solid #000000" fo:border-left="0.015cm solid #000000" fo:border-right="0.015cm solid #000000" fo:padding="0.100cm"/>
    </style:style>
    <style:style style:name="Table3.C12" style:family="table-cell">
      <style:table-cell-properties style:vertical-align="middle" style:shadow="none" fo:border-top="none" fo:border-bottom="0.015cm solid #000000" fo:border-left="0.015cm solid #000000" fo:border-right="none" fo:padding="0.100cm"/>
    </style:style>
    <style:style style:name="Table3.13" style:family="table-row">
      <style:table-row-properties style:min-row-height="17.66pt" fo:keep-together="auto"/>
    </style:style>
    <style:style style:name="Table3.A13" style:family="table-cell">
      <style:table-cell-properties style:vertical-align="middle" style:shadow="none" fo:border-top="0.012cm solid #000000" fo:border-bottom="0.05cm solid #000000" fo:border-left="none" fo:border-right="0.012cm solid #000000" fo:padding="0.100cm"/>
    </style:style>
    <style:style style:name="Table3.B13" style:family="table-cell">
      <style:table-cell-properties style:vertical-align="middle" style:shadow="none" fo:border-top="none" fo:border-bottom="0.05cm solid #000000" fo:border-left="0.015cm solid #000000" fo:border-right="0.015cm solid #000000" fo:padding="0.100cm"/>
    </style:style>
    <style:style style:name="Table3.C13" style:family="table-cell">
      <style:table-cell-properties style:vertical-align="middle" style:shadow="none" fo:border-top="none" fo:border-bottom="0.05cm solid #000000" fo:border-left="0.015cm solid #000000" fo:border-right="none" fo:padding="0.100cm"/>
    </style:style>
    <style:style style:name="P36_0" style:parent-style-name="Standard" style:family="paragraph">
      <style:paragraph-properties fo:line-height="95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1_0" style:parent-style-name="Standard" style:family="paragraph">
      <style:paragraph-properties fo:line-height="170%" fo:text-align="justify" fo:margin-left="1.298cm" fo:margin-right="0cm" fo:text-indent="-1.298cm" fo:margin-top="0cm" fo:margin-bottom="0cm" fo:background-color="transparent" fo:border="none" style:shadow="none" style:text-autospace="none" style:vertical-align="auto" style:snap-to-layout-grid="true"/>
    </style:style>
    <style:style style:name="T1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_0" style:parent-style-name="Standard" style:family="paragraph">
      <style:paragraph-properties fo:line-height="124%" fo:text-align="justify" fo:margin-left="1.298cm" fo:margin-right="0cm" fo:text-indent="-1.298cm" fo:margin-top="0cm" fo:margin-bottom="0cm" fo:background-color="transparent" fo:border="none" style:shadow="none" style:text-autospace="none" style:vertical-align="auto" style:snap-to-layout-grid="true"/>
    </style:style>
    <style:style style:name="T1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9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1" style:family="text">
      <style:text-properties fo:color="#000000" style:text-outline="false" style:text-line-through-style="solid" style:text-position="0% 100%" style:font-name="바탕" style:font-name-asian="휴먼명조" style:font-name-complex="바탕" fo:font-family="바탕" style:font-family-asian="휴먼명조" style:font-family-complex="바탕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38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9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_0" style:parent-style-name="Standard" style:family="paragraph">
      <style:paragraph-properties fo:line-height="58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</style:style>
    <style:style style:name="P41_15" style:parent-style-name="xl65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9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1_16" style:parent-style-name="xl66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_0" style:parent-style-name="Standard" style:family="paragraph">
      <style:paragraph-properties fo:line-height="104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infakeframe_gr0" style:parent-style-name="Frame" style:family="graphic">
      <style:graphic-properties fo:min-width="16.401cm" fo:min-height="1.427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" style:parent-style-name="Frame" style:family="graphic">
      <style:graphic-properties fo:min-width="16.700cm" fo:min-height="5.184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" style:parent-style-name="Frame" style:family="graphic">
      <style:graphic-properties fo:min-width="16.700cm" fo:min-height="1.446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parallel" style:run-through="foreground" draw:fill="none"/>
    </style:style>
  </office:automatic-styles>
  <office:body>
    <office:text>
      <text:p text:style-name="P26_0_MS1_b3"><text:span text:style-name="T10"/><text:span text:style-name="T10">과학기술정보통신부 공고 </text:span><text:span text:style-name="T10">제2026-0889호</text:span></text:p>
      <text:p text:style-name="P27_0"><text:span text:style-name="T8"/></text:p>
      <text:p text:style-name="P28_0"><text:span text:style-name="T9"><draw:frame draw:style-name="tableinfakeframe_gr0" svg:x="0cm" svg:y="0cm" draw:z-index="19" text:anchor-type="as-char"><draw:text-box><table:table table:style-name="Table1"><table:table-column table:style-name="Table1.A"/><table:table-row table:style-name="Table1.1"><table:table-cell table:style-name="Table1.A1" office:value-type="string"><text:p text:style-name="P38_0"><text:span text:style-name="T31">제2026-1회 안전관리 우수연구실 선정 결과</text:span></text:p></table:table-cell></table:table-row></table:table></draw:text-box></draw:frame></text:span></text:p>
      <text:p text:style-name="P29_0"><text:span text:style-name="T8"/></text:p>
      <text:p text:style-name="P30_0"><text:span text:style-name="T11"><text:s/><text:s text:c="1"/></text:span><text:span text:style-name="T12">2026년도 안전관리 우수연구실 인증심의위원회 심의를 거쳐 신규 또는</text:span><text:span text:style-name="T11"><text:s/></text:span><text:span text:style-name="T15">재인증 연구실로 선정된 제2026-1회 안전관리 우수연구실을 다음과 같이</text:span><text:span text:style-name="T11"><text:s/>공고합니다.</text:span><text:span text:style-name="T12"/></text:p>
      <text:p text:style-name="P29_0"><text:span text:style-name="T8"/></text:p>
      <text:p text:style-name="P29_0"><text:span text:style-name="T8"/></text:p>
      <text:p text:style-name="P31_0"><text:span text:style-name="T13">2026년 8월 14</text:span><text:span text:style-name="T13">일</text:span></text:p>
      <text:p text:style-name="P32_0"><text:span text:style-name="T8"/></text:p>
      <text:p text:style-name="P31_0"><text:span text:style-name="T7">부총리 겸 과학기술정보통신부장관 <text:s text:c="2"/>배 경 훈</text:span><text:span text:style-name="T14"/></text:p>
      <text:p text:style-name="P31_0"><text:span text:style-name="T7">한국생명공학연구원 국가연구안전관리본부장 <text:s text:c="2"/>이 황 원</text:span></text:p>
      <text:p text:style-name="P33_0"><text:span text:style-name="T9"/></text:p>
      <text:p text:style-name="P26_0"><text:span text:style-name="T7"><text:s/>□ 제2026-1회 안전관리 우수연구실 선정 결과</text:span></text:p>
      <text:p text:style-name="P29_0"><text:span text:style-name="T8"/></text:p>
      <text:p text:style-name="P34_0"><text:span text:style-name="T13"><text:s/><text:s text:c="1"/>ㅇ 재인증 연구실</text:span><text:span text:style-name="T16"/></text:p>
      <text:p text:style-name="P35_0"><text:span text:style-name="T19"><draw:frame draw:style-name="tableinfakeframe_gr1" svg:x="0cm" svg:y="0cm" draw:z-index="17" text:anchor-type="as-char"><draw:text-box><table:table table:style-name="Table2"><table:table-column table:style-name="Table2.A"/><table:table-column table:style-name="Table2.B"/><table:table-column table:style-name="Table2.C"/><table:table-header-rows><table:table-row table:style-name="Table2.1"><table:table-cell table:style-name="Table2.A1" office:value-type="string"><text:p text:style-name="P39_0"><text:span text:style-name="T20">연번</text:span></text:p></table:table-cell><table:table-cell table:style-name="Table2.B1" office:value-type="string"><text:p text:style-name="P39_0"><text:span text:style-name="T20">기관명</text:span></text:p></table:table-cell><table:table-cell table:style-name="Table2.C1" office:value-type="string"><text:p text:style-name="P39_0"><text:span text:style-name="T20">연구실명</text:span></text:p></table:table-cell></table:table-row></table:table-header-rows><table:table-row table:style-name="Table2.2"><table:table-cell table:style-name="Table2.A2" office:value-type="string"><text:p text:style-name="P40_0"><text:span text:style-name="T21">1</text:span></text:p></table:table-cell><table:table-cell table:style-name="Table2.B2" office:value-type="string"><text:p text:style-name="P41_15"><text:span text:style-name="T21">국립농산물품질관리원 (강원지원)</text:span></text:p></table:table-cell><table:table-cell table:style-name="Table2.C2" office:value-type="string"><text:p text:style-name="P41_15"><text:span text:style-name="T21">유전자분석실</text:span></text:p></table:table-cell></table:table-row><table:table-row table:style-name="Table2.3"><table:table-cell table:style-name="Table2.A3" office:value-type="string"><text:p text:style-name="P40_0"><text:span text:style-name="T21">2</text:span></text:p></table:table-cell><table:table-cell table:style-name="Table2.B3" office:value-type="string"><text:p text:style-name="P41_15"><text:span text:style-name="T21">국립농산물품질관리원 (경북지원)</text:span></text:p></table:table-cell><table:table-cell table:style-name="Table2.C3" office:value-type="string"><text:p text:style-name="P41_15"><text:span text:style-name="T21">중금속기기실</text:span></text:p></table:table-cell></table:table-row><table:table-row table:style-name="Table2.4"><table:table-cell table:style-name="Table2.A4" office:value-type="string"><text:p text:style-name="P40_0"><text:span text:style-name="T21">3</text:span></text:p></table:table-cell><table:table-cell table:style-name="Table2.B4" office:value-type="string"><text:p text:style-name="P41_15"><text:span text:style-name="T21">국립농산물품질관리원 (전남지원)</text:span></text:p></table:table-cell><table:table-cell table:style-name="Table2.C4" office:value-type="string"><text:p text:style-name="P41_15"><text:span text:style-name="T21">중앙전처리실</text:span></text:p></table:table-cell></table:table-row><table:table-row table:style-name="Table2.5"><table:table-cell table:style-name="Table2.A5" office:value-type="string"><text:p text:style-name="P40_0"><text:span text:style-name="T21">4</text:span></text:p></table:table-cell><table:table-cell table:style-name="Table2.B5" office:value-type="string"><text:p text:style-name="P41_15"><text:span text:style-name="T21">국립농산물품질관리원 (전남지원)</text:span></text:p></table:table-cell><table:table-cell table:style-name="Table2.C5" office:value-type="string"><text:p text:style-name="P41_15"><text:span text:style-name="T21">기기분석실</text:span></text:p></table:table-cell></table:table-row><table:table-row table:style-name="Table2.6"><table:table-cell table:style-name="Table2.A6" office:value-type="string"><text:p text:style-name="P40_0"><text:span text:style-name="T21">5</text:span></text:p></table:table-cell><table:table-cell table:style-name="Table2.B6" office:value-type="string"><text:p text:style-name="P41_15"><text:span text:style-name="T22">한국생산기술연구원 </text:span><text:span text:style-name="T23">(인간중심생산기술연구소)</text:span></text:p></table:table-cell><table:table-cell table:style-name="Table2.C6" office:value-type="string"><text:p text:style-name="P41_15"><text:span text:style-name="T21">투과도분석실</text:span></text:p></table:table-cell></table:table-row><table:table-row table:style-name="Table2.7"><table:table-cell table:style-name="Table2.A7" office:value-type="string"><text:p text:style-name="P40_0"><text:span text:style-name="T21">6</text:span></text:p></table:table-cell><table:table-cell table:style-name="Table2.B7" office:value-type="string"><text:p text:style-name="P41_15"><text:span text:style-name="T24">한국해양과학기술원 부설 선박해양플랜트연구소</text:span></text:p></table:table-cell><table:table-cell table:style-name="Table2.C7" office:value-type="string"><text:p text:style-name="P41_15"><text:span text:style-name="T21">다목적실험동</text:span></text:p></table:table-cell></table:table-row><table:table-row table:style-name="Table2.8"><table:table-cell table:style-name="Table2.A8" office:value-type="string"><text:p text:style-name="P40_0"><text:span text:style-name="T21">7</text:span></text:p></table:table-cell><table:table-cell table:style-name="Table2.B8" office:value-type="string"><text:p text:style-name="P41_15"><text:span text:style-name="T21">롯데케미칼(주) 첨단소재의왕연구소</text:span></text:p></table:table-cell><table:table-cell table:style-name="Table2.C8" office:value-type="string"><text:p text:style-name="P41_16"><text:span text:style-name="T21">조색동</text:span></text:p></table:table-cell></table:table-row></table:table></draw:text-box></draw:frame></text:span></text:p>
      <text:p text:style-name="P29_0"><text:span text:style-name="T8"/></text:p>
      <text:p text:style-name="P34_0"><text:span text:style-name="T13"><text:s/><text:s text:c="1"/>ㅇ 신규인증 연구실</text:span></text:p>
      <text:p text:style-name="P36_0"><text:span text:style-name="T25"><draw:frame draw:style-name="tableinfakeframe_gr2" svg:x="0cm" svg:y="0cm" draw:z-index="18" text:anchor-type="paragraph"><draw:text-box><table:table table:style-name="Table3"><table:table-column table:style-name="Table3.A"/><table:table-column table:style-name="Table3.B"/><table:table-column table:style-name="Table3.C"/><table:table-header-rows><table:table-row table:style-name="Table3.1"><table:table-cell table:style-name="Table3.A1" office:value-type="string"><text:p text:style-name="P39_0"><text:span text:style-name="T20">연번</text:span></text:p></table:table-cell><table:table-cell table:style-name="Table3.B1" office:value-type="string"><text:p text:style-name="P39_0"><text:span text:style-name="T20">기관명</text:span></text:p></table:table-cell><table:table-cell table:style-name="Table3.C1" office:value-type="string"><text:p text:style-name="P39_0"><text:span text:style-name="T20">연구실명</text:span></text:p></table:table-cell></table:table-row></table:table-header-rows><table:table-row table:style-name="Table3.2"><table:table-cell table:style-name="Table3.A2" office:value-type="string"><text:p text:style-name="P40_0"><text:span text:style-name="T21">1</text:span></text:p></table:table-cell><table:table-cell table:style-name="Table3.B2" office:value-type="string"><text:p text:style-name="P41_15"><text:span text:style-name="T21">경북대학교</text:span></text:p></table:table-cell><table:table-cell table:style-name="Table3.C2" office:value-type="string"><text:p text:style-name="P41_15"><text:span text:style-name="T21">식품생물자원학실험실</text:span></text:p></table:table-cell></table:table-row><table:table-row table:style-name="Table3.3"><table:table-cell table:style-name="Table3.A3" office:value-type="string"><text:p text:style-name="P40_0"><text:span text:style-name="T21">2</text:span></text:p></table:table-cell><table:table-cell table:style-name="Table3.B3" office:value-type="string"><text:p text:style-name="P41_15"><text:span text:style-name="T21">경북대학교</text:span></text:p></table:table-cell><table:table-cell table:style-name="Table3.C3" office:value-type="string"><text:p text:style-name="P41_15"><text:span text:style-name="T28">원자력안전열수력연구실</text:span></text:p></table:table-cell></table:table-row><table:table-row table:style-name="Table3.4"><table:table-cell table:style-name="Table3.A4" office:value-type="string"><text:p text:style-name="P40_0"><text:span text:style-name="T21">3</text:span></text:p></table:table-cell><table:table-cell table:style-name="Table3.B4" office:value-type="string"><text:p text:style-name="P41_15"><text:span text:style-name="T21">경북대학교</text:span></text:p></table:table-cell><table:table-cell table:style-name="Table3.C4" office:value-type="string"><text:p text:style-name="P41_15"><text:span text:style-name="T21">유기에너지재료 및 소자연구실</text:span></text:p></table:table-cell></table:table-row><table:table-row table:style-name="Table3.5"><table:table-cell table:style-name="Table3.A5" office:value-type="string"><text:p text:style-name="P40_0"><text:span text:style-name="T21">4</text:span></text:p></table:table-cell><table:table-cell table:style-name="Table3.B5" office:value-type="string"><text:p text:style-name="P41_15"><text:span text:style-name="T21">경북대학교</text:span></text:p></table:table-cell><table:table-cell table:style-name="Table3.C5" office:value-type="string"><text:p text:style-name="P41_15"><text:span text:style-name="T29">식품미생물유전학실험실</text:span></text:p></table:table-cell></table:table-row><table:table-row table:style-name="Table3.6"><table:table-cell table:style-name="Table3.A6" office:value-type="string"><text:p text:style-name="P40_0"><text:span text:style-name="T21">5</text:span></text:p></table:table-cell><table:table-cell table:style-name="Table3.B6" office:value-type="string"><text:p text:style-name="P41_15"><text:span text:style-name="T21">국립농산물품질관리원 (경북지원)</text:span></text:p></table:table-cell><table:table-cell table:style-name="Table3.C6" office:value-type="string"><text:p text:style-name="P41_15"><text:span text:style-name="T21">중금속전처리실</text:span></text:p></table:table-cell></table:table-row><table:table-row table:style-name="Table3.7"><table:table-cell table:style-name="Table3.A7" office:value-type="string"><text:p text:style-name="P40_0"><text:span text:style-name="T21">6</text:span></text:p></table:table-cell><table:table-cell table:style-name="Table3.B7" office:value-type="string"><text:p text:style-name="P41_15"><text:span text:style-name="T21">한국화학연구원</text:span></text:p></table:table-cell><table:table-cell table:style-name="Table3.C7" office:value-type="string"><text:p text:style-name="P41_15"><text:span text:style-name="T21">화학분석센터</text:span></text:p></table:table-cell></table:table-row><table:table-row table:style-name="Table3.8"><table:table-cell table:style-name="Table3.A8" office:value-type="string"><text:p text:style-name="P40_0"><text:span text:style-name="T21">7</text:span></text:p></table:table-cell><table:table-cell table:style-name="Table3.B8" office:value-type="string"><text:p text:style-name="P41_15"><text:span text:style-name="T30">한국화학연구원 부설 국가독성과학연구소</text:span></text:p></table:table-cell><table:table-cell table:style-name="Table3.C8" office:value-type="string"><text:p text:style-name="P41_15"><text:span text:style-name="T21">조제실험실</text:span></text:p></table:table-cell></table:table-row><table:table-row table:style-name="Table3.9"><table:table-cell table:style-name="Table3.A9" office:value-type="string"><text:p text:style-name="P40_0"><text:span text:style-name="T21">8</text:span></text:p></table:table-cell><table:table-cell table:style-name="Table3.B9" office:value-type="string"><text:p text:style-name="P41_15"><text:span text:style-name="T21">롯데케미칼(주) 첨단소재의왕연구소</text:span></text:p></table:table-cell><table:table-cell table:style-name="Table3.C9" office:value-type="string"><text:p text:style-name="P41_15"><text:span text:style-name="T21">CFT공정실험실</text:span></text:p></table:table-cell></table:table-row><table:table-row table:style-name="Table3.10"><table:table-cell table:style-name="Table3.A10" office:value-type="string"><text:p text:style-name="P40_0"><text:span text:style-name="T21">9</text:span></text:p></table:table-cell><table:table-cell table:style-name="Table3.B10" office:value-type="string"><text:p text:style-name="P41_15"><text:span text:style-name="T21">롯데케미칼(주) 첨단소재의왕연구소</text:span></text:p></table:table-cell><table:table-cell table:style-name="Table3.C10" office:value-type="string"><text:p text:style-name="P41_15"><text:span text:style-name="T21">PC컴파운드 Lab Ⅱ</text:span></text:p></table:table-cell></table:table-row><table:table-row table:style-name="Table3.11"><table:table-cell table:style-name="Table3.A11" office:value-type="string"><text:p text:style-name="P40_0"><text:span text:style-name="T21">10</text:span></text:p></table:table-cell><table:table-cell table:style-name="Table3.B11" office:value-type="string"><text:p text:style-name="P41_15"><text:span text:style-name="T21">한화솔루션(주) 신재생에너지연구센터</text:span></text:p></table:table-cell><table:table-cell table:style-name="Table3.C11" office:value-type="string"><text:p text:style-name="P41_15"><text:span text:style-name="T21">분석실</text:span></text:p></table:table-cell></table:table-row><table:table-row table:style-name="Table3.12"><table:table-cell table:style-name="Table3.A12" office:value-type="string"><text:p text:style-name="P40_0"><text:span text:style-name="T21">11</text:span></text:p></table:table-cell><table:table-cell table:style-name="Table3.B12" office:value-type="string"><text:p text:style-name="P41_15"><text:span text:style-name="T21">한화솔루션(주) 신재생에너지연구센터</text:span></text:p></table:table-cell><table:table-cell table:style-name="Table3.C12" office:value-type="string"><text:p text:style-name="P41_15"><text:span text:style-name="T21">소재개발실</text:span></text:p></table:table-cell></table:table-row><table:table-row table:style-name="Table3.13"><table:table-cell table:style-name="Table3.A13" office:value-type="string"><text:p text:style-name="P40_0"><text:span text:style-name="T21">12</text:span></text:p></table:table-cell><table:table-cell table:style-name="Table3.B13" office:value-type="string"><text:p text:style-name="P41_15"><text:span text:style-name="T21">한화솔루션(주) 신재생에너지연구센터</text:span></text:p></table:table-cell><table:table-cell table:style-name="Table3.C13" office:value-type="string"><text:p text:style-name="P41_15"><text:span text:style-name="T21">공정개발실1</text:span></text:p></table:table-cell></table:table-row></table:table></draw:text-box></draw:frame></text:span></text:p>
      <text:p text:style-name="P33_0"><text:span text:style-name="T9"/></text:p>
      <text:p text:style-name="P26_0"><text:span text:style-name="T7"><text:s/>□ 문의처 및 기타</text:span></text:p>
      <text:p text:style-name="P29_0"><text:span text:style-name="T8"/></text:p>
      <text:p text:style-name="P34_0"><text:span text:style-name="T13"><text:s/><text:s text:c="1"/>ㅇ</text:span><text:span text:style-name="T7"><text:s/>문의처</text:span></text:p>
      <text:p text:style-name="P21_0"><text:span text:style-name="T32"/></text:p>
      <text:p text:style-name="P37_0"><text:span text:style-name="T17"><text:s/><text:s text:c="3"/>- 과학기술정보통신부 과학기술기반팀 (044-202-4868)</text:span></text:p>
      <text:p text:style-name="P21_0"><text:span text:style-name="T18"/></text:p>
      <text:p text:style-name="P37_0"><text:span text:style-name="T17"><text:s/><text:s text:c="3"/>- 한국생명공학연구원 국가연구안전관리본부 연구안전사업팀(043-240-6447)</text:span></text:p>
      <text:p text:style-name="P29_0"><text:span text:style-name="T8"/></text:p>
      <text:p text:style-name="P34_0"><text:span text:style-name="T13"><text:s/><text:s text:c="1"/>ㅇ</text:span><text:span text:style-name="T7"><text:s/>기타 참고사항</text:span></text:p>
      <text:p text:style-name="P21_0"><text:span text:style-name="T32"/></text:p>
      <text:p text:style-name="P37_0"><text:span text:style-name="T17"><text:s/><text:s text:c="3"/>- </text:span><text:span text:style-name="T33">2026년 안전관리 우수연구실 인증제 향후 일정 등은 국가연구안전관리본부에서</text:span><text:span text:style-name="T17"><text:s/>개별 안내드릴 예정입니다.</text:span></text:p>
      <text:p text:style-name="P21_0"><text:span text:style-name="T17"/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HCI Poppy" style:name="HCI Poppy"/>
    <style:font-face svg:font-family="맑은 고딕" style:name="맑은 고딕"/>
    <style:font-face svg:font-family="바탕" style:name="바탕"/>
    <style:font-face svg:font-family="산세리프" style:name="산세리프"/>
    <style:font-face svg:font-family="한양신명조" style:name="한양신명조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706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.411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117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822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3.528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233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939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메모" style:display-name="메모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-0.45pt" fo:language="en" style:language-asian="ko" fo:country="US" style:country-asian="KR" style:letter-kerning="false"/>
    </style:style>
    <style:style style:name="선그리기" style:display-name="선그리기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산세리프" style:font-name-asian="한양신명조" style:font-name-complex="한양신명조" fo:font-family="산세리프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5" style:display-name="xl65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6" style:display-name="xl6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page-layout style:name="Mpm1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미래창조과학부 공고 제2015</dc:title>
    <dc:description/>
    <dc:subject/>
    <meta:keyword/>
    <dc:creator>USER</dc:creator>
    <meta:creation-date>2015-06-17T08:55:24.000</meta:creation-date>
    <meta:print-date>60056-05-28T05:36:10.000000955</meta:print-date>
    <meta:generator>hwp/hangul/11, 0, 0, 65535/NAME="Red_Hat_Enterprise_Linux_Server"</meta:generator>
  </office:meta>
</office:document-meta>
</file>