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 윤명조440" style:name=" 윤명조440"/>
    <style:font-face svg:font-family="#신명조" style:name="#신명조"/>
    <style:font-face svg:font-family="#태명조" style:name="#태명조"/>
    <style:font-face svg:font-family="-윤고딕110" style:name="-윤고딕110"/>
    <style:font-face svg:font-family="-윤고딕140" style:name="-윤고딕140"/>
    <style:font-face svg:font-family="-윤명조120" style:name="-윤명조120"/>
    <style:font-face svg:font-family="HCI Poppy" style:name="HCI Poppy"/>
    <style:font-face svg:font-family="HY바다M" style:name="HY바다M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automatic-styles>
    <style:style style:name="T2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23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3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62" style:family="text">
      <style:text-properties fo:color="#0000ff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35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1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2_26" style:parent-style-name="바탕글 사본5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3_0" style:parent-style-name="Standard" style:family="paragraph">
      <style:paragraph-properties fo:line-height="117%" fo:text-align="justify" fo:margin-left="0.998cm" fo:margin-right="0cm" fo:text-indent="-0.998cm" fo:margin-top="0cm" fo:margin-bottom="0cm" fo:background-color="transparent" fo:border="none" style:shadow="none" style:text-autospace="none" style:vertical-align="auto" style:snap-to-layout-grid="false"/>
    </style:style>
    <style:style style:name="T7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" style:parent-style-name="Standard" style:family="paragraph">
      <style:paragraph-properties fo:line-height="117%" fo:text-align="justify" fo:margin-left="1.134cm" fo:margin-right="0cm" fo:text-indent="-1.134cm" fo:margin-top="0cm" fo:margin-bottom="0cm" fo:background-color="transparent" fo:border="none" style:shadow="none" style:text-autospace="none" style:vertical-align="auto" style:snap-to-layout-grid="false"/>
    </style:style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26" style:parent-style-name="바탕글 사본5" style:family="paragraph">
      <style:paragraph-properties fo:line-height="117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_26" style:parent-style-name="바탕글 사본5" style:family="paragraph">
      <style:paragraph-properties fo:line-height="160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able1" style:family="table">
      <style:table-properties style:width="16.596cm" table:align="left" fo:margin="0cm" style:shadow="none" style:may-break-between-rows="true" table:border-model="collapsing"/>
    </style:style>
    <style:style style:name="Table1.A" style:family="table-column">
      <style:table-column-properties style:column-width="2.401cm"/>
    </style:style>
    <style:style style:name="Table1.B" style:family="table-column">
      <style:table-column-properties style:column-width="1.901cm"/>
    </style:style>
    <style:style style:name="Table1.C" style:family="table-column">
      <style:table-column-properties style:column-width="4.245cm"/>
    </style:style>
    <style:style style:name="Table1.D" style:family="table-column">
      <style:table-column-properties style:column-width="4.245cm"/>
    </style:style>
    <style:style style:name="Table1.E" style:family="table-column">
      <style:table-column-properties style:column-width="1.652cm"/>
    </style:style>
    <style:style style:name="Table1.F" style:family="table-column">
      <style:table-column-properties style:column-width="2.151cm"/>
    </style:style>
    <style:style style:name="Table1.1" style:family="table-row">
      <style:table-row-properties style:min-row-height="36.08pt" fo:keep-together="auto"/>
    </style:style>
    <style:style style:name="Table1.A1" style:family="table-cell">
      <style:table-cell-properties style:vertical-align="middle" style:shadow="none" fo:background-color="#d2ebe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C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1.D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1.E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1.F1" style:family="table-cell">
      <style:table-cell-properties style:vertical-align="middle" style:shadow="none" fo:background-color="#d2ebe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2" style:family="table-row">
      <style:table-row-properties style:min-row-height="28.97pt" fo:keep-together="auto"/>
    </style:style>
    <style:style style:name="Table1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3" style:family="table-row">
      <style:table-row-properties style:min-row-height="28.97pt" fo:keep-together="auto"/>
    </style:style>
    <style:style style:name="Table1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4" style:family="table-row">
      <style:table-row-properties style:min-row-height="28.97pt" fo:keep-together="auto"/>
    </style:style>
    <style:style style:name="Table1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5" style:family="table-row">
      <style:table-row-properties style:min-row-height="28.97pt" fo:keep-together="auto"/>
    </style:style>
    <style:style style:name="Table1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6" style:family="table-row">
      <style:table-row-properties style:min-row-height="28.97pt" fo:keep-together="auto"/>
    </style:style>
    <style:style style:name="Table1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48_26" style:parent-style-name="바탕글 사본5" style:family="paragraph">
      <style:paragraph-properties fo:line-height="160%" fo:text-align="end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55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160%" fo:text-align="justify" fo:margin-left="0.356cm" fo:margin-right="0cm" fo:text-indent="-0.356cm" fo:margin-top="0cm" fo:margin-bottom="0cm" fo:background-color="transparent" fo:border="none" style:shadow="none" style:text-autospace="none" style:vertical-align="auto" style:snap-to-layout-grid="false"/>
    </style:style>
    <style:style style:name="P62_26_b4" style:parent-style-name="바탕글 사본5" style:family="paragraph">
      <style:paragraph-properties fo:line-height="123%" fo:text-align="start" fo:margin-left="1.263cm" fo:margin-right="0cm" fo:text-indent="-1.263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2" style:family="table">
      <style:table-properties style:width="16.819cm" table:align="left" fo:margin="0cm" style:shadow="none" style:may-break-between-rows="true" table:border-model="collapsing"/>
    </style:style>
    <style:style style:name="Table2.A" style:family="table-column">
      <style:table-column-properties style:column-width="1.294cm"/>
    </style:style>
    <style:style style:name="Table2.B" style:family="table-column">
      <style:table-column-properties style:column-width="1.294cm"/>
    </style:style>
    <style:style style:name="Table2.C" style:family="table-column">
      <style:table-column-properties style:column-width="14.231cm"/>
    </style:style>
    <style:style style:name="Table2.1" style:family="table-row">
      <style:table-row-properties style:min-row-height="20.48pt" fo:keep-together="auto"/>
    </style:style>
    <style:style style:name="Table2.A1" style:family="table-cell">
      <style:table-cell-properties style:vertical-align="middle" style:shadow="none" fo:background-color="#d2ebee" fo:border-top="0.012cm solid #000000" fo:border-bottom="0.012cm solid #000000" fo:border-left="none" fo:border-right="0.012cm solid #000000" fo:padding="0.050cm"/>
    </style:style>
    <style:style style:name="Table2.C1" style:family="table-cell">
      <style:table-cell-properties style:vertical-align="middle" style:shadow="none" fo:background-color="#d2ebee" fo:border-top="0.012cm solid #000000" fo:border-bottom="0.012cm solid #000000" fo:border-left="0.012cm solid #000000" fo:border-right="none" fo:padding="0.050cm"/>
    </style:style>
    <style:style style:name="Table2.2" style:family="table-row">
      <style:table-row-properties style:min-row-height="67.28pt" fo:keep-together="auto"/>
    </style:style>
    <style:style style:name="Table2.A2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2.B2" style:family="table-cell">
      <style:table-cell-properties style:vertical-align="middle" style:shadow="none" fo:border="0.012cm solid #000000" fo:padding="0.050cm"/>
    </style:style>
    <style:style style:name="Table2.C2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2.3" style:family="table-row">
      <style:table-row-properties style:min-row-height="67.28pt" fo:keep-together="auto"/>
    </style:style>
    <style:style style:name="Table2.B3" style:family="table-cell">
      <style:table-cell-properties style:vertical-align="middle" style:shadow="none" fo:border="0.012cm solid #000000" fo:padding="0.050cm"/>
    </style:style>
    <style:style style:name="Table2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2.4" style:family="table-row">
      <style:table-row-properties style:min-row-height="51.68pt" fo:keep-together="auto"/>
    </style:style>
    <style:style style:name="Table2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2.B4" style:family="table-cell">
      <style:table-cell-properties style:vertical-align="middle" style:shadow="none" fo:border="0.012cm solid #000000" fo:padding="0.050cm"/>
    </style:style>
    <style:style style:name="Table2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2.5" style:family="table-row">
      <style:table-row-properties style:min-row-height="51.68pt" fo:keep-together="auto"/>
    </style:style>
    <style:style style:name="Table2.B5" style:family="table-cell">
      <style:table-cell-properties style:vertical-align="middle" style:shadow="none" fo:border="0.012cm solid #000000" fo:padding="0.050cm"/>
    </style:style>
    <style:style style:name="Table2.C5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30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26" style:parent-style-name="바탕글 사본5" style:family="paragraph">
      <style:paragraph-properties fo:line-height="123%" fo:text-align="justify" fo:margin-left="1.027cm" fo:margin-right="0cm" fo:text-indent="-1.027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_0" style:parent-style-name="Standard" style:family="paragraph">
      <style:paragraph-properties fo:line-height="160%" fo:text-align="justify" fo:margin-left="1.315cm" fo:margin-right="0cm" fo:text-indent="-1.315cm" fo:margin-top="0cm" fo:margin-bottom="0cm" fo:background-color="transparent" fo:border="none" style:shadow="none" style:text-autospace="none" style:vertical-align="auto" style:snap-to-layout-grid="false"/>
    </style:style>
    <style:style style:name="T7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7_0" style:parent-style-name="Standard" style:family="paragraph">
      <style:paragraph-properties fo:line-height="113%" fo:text-align="justify" fo:margin-left="1.111cm" fo:margin-right="0cm" fo:text-indent="-1.111cm" fo:margin-top="0cm" fo:margin-bottom="0cm" fo:background-color="transparent" fo:border="none" style:shadow="none" style:text-autospace="none" style:vertical-align="auto" style:snap-to-layout-grid="false"/>
    </style:style>
    <style:style style:name="T6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113%" fo:text-align="justify" fo:margin-left="1.058cm" fo:margin-right="0cm" fo:text-indent="-1.058cm" fo:margin-top="0cm" fo:margin-bottom="0cm" fo:background-color="transparent" fo:border="none" style:shadow="none" style:text-autospace="none" style:vertical-align="auto" style:snap-to-layout-grid="false"/>
    </style:style>
    <style:style style:name="T7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13%" fo:text-align="justify" fo:margin-left="1.060cm" fo:margin-right="0cm" fo:text-indent="-1.060cm" fo:margin-top="0cm" fo:margin-bottom="0cm" fo:background-color="transparent" fo:border="none" style:shadow="none" style:text-autospace="none" style:vertical-align="auto" style:snap-to-layout-grid="false"/>
    </style:style>
    <style:style style:name="P70_26" style:parent-style-name="바탕글 사본5" style:family="paragraph">
      <style:paragraph-properties fo:line-height="123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1_0" style:parent-style-name="Standard" style:family="paragraph">
      <style:paragraph-properties fo:line-height="113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7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9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8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2_0" style:parent-style-name="Standard" style:family="paragraph">
      <style:paragraph-properties fo:line-height="87%" fo:text-align="justify" fo:margin-left="1.312cm" fo:margin-right="0cm" fo:text-indent="-1.312cm" fo:margin-top="0cm" fo:margin-bottom="0cm" fo:background-color="transparent" fo:border="none" style:shadow="none" style:text-autospace="none" style:vertical-align="auto" style:snap-to-layout-grid="false"/>
    </style:style>
    <style:style style:name="T6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_0" style:parent-style-name="Standard" style:family="paragraph">
      <style:paragraph-properties fo:line-height="160%" fo:text-align="justify" fo:margin-left="1.338cm" fo:margin-right="0cm" fo:text-indent="-1.338cm" fo:margin-top="0cm" fo:margin-bottom="0cm" fo:background-color="transparent" fo:border="none" style:shadow="none" style:text-autospace="none" style:vertical-align="auto" style:snap-to-layout-grid="false"/>
    </style:style>
    <style:style style:name="Table3" style:family="table">
      <style:table-properties style:width="16.791cm" table:align="left" fo:margin="0cm" style:shadow="none" style:may-break-between-rows="true" table:border-model="collapsing"/>
    </style:style>
    <style:style style:name="Table3.A" style:family="table-column">
      <style:table-column-properties style:column-width="1.307cm"/>
    </style:style>
    <style:style style:name="Table3.B" style:family="table-column">
      <style:table-column-properties style:column-width="11.486cm"/>
    </style:style>
    <style:style style:name="Table3.C" style:family="table-column">
      <style:table-column-properties style:column-width="3.998cm"/>
    </style:style>
    <style:style style:name="Table3.1" style:family="table-row">
      <style:table-row-properties style:min-row-height="23.31pt" fo:keep-together="auto"/>
    </style:style>
    <style:style style:name="Table3.A1" style:family="table-cell">
      <style:table-cell-properties style:vertical-align="middle" style:shadow="none" fo:background-color="#d2ebe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ackground-color="#d2ebe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2" style:family="table-row">
      <style:table-row-properties style:min-row-height="41.74pt" fo:keep-together="auto"/>
    </style:style>
    <style:style style:name="Table3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3" style:family="table-row">
      <style:table-row-properties style:min-row-height="41.74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4" style:family="table-row">
      <style:table-row-properties style:min-row-height="34.63pt" fo:keep-together="auto"/>
    </style:style>
    <style:style style:name="Table3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5" style:family="table-row">
      <style:table-row-properties style:min-row-height="36.08pt" fo:keep-together="auto"/>
    </style:style>
    <style:style style:name="Table3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6" style:family="table-row">
      <style:table-row-properties style:min-row-height="34.63pt" fo:keep-together="auto"/>
    </style:style>
    <style:style style:name="Table3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7" style:family="table-row">
      <style:table-row-properties style:min-row-height="34.63pt" fo:keep-together="auto"/>
    </style:style>
    <style:style style:name="Table3.A7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7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47_0" style:parent-style-name="Standard" style:family="paragraph">
      <style:paragraph-properties fo:line-height="160%" fo:text-align="end" fo:margin-left="1.069cm" fo:margin-right="0cm" fo:text-indent="-1.069cm" fo:margin-top="0cm" fo:margin-bottom="0cm" fo:background-color="transparent" fo:border="none" style:shadow="none" style:text-autospace="none" style:vertical-align="auto" style:snap-to-layout-grid="false"/>
    </style:style>
    <style:style style:name="T7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75_0" style:parent-style-name="Standard" style:family="paragraph">
      <style:paragraph-properties fo:line-height="11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50_0" style:parent-style-name="Standard" style:family="paragraph">
      <style:paragraph-properties fo:line-height="155%" fo:text-align="justify" fo:margin-left="1.315cm" fo:margin-right="0cm" fo:text-indent="-1.315cm" fo:margin-top="0cm" fo:margin-bottom="0cm" fo:background-color="transparent" fo:border="none" style:shadow="none" style:text-autospace="none" style:vertical-align="auto" style:snap-to-layout-grid="false"/>
    </style:style>
    <style:style style:name="P76_0" style:parent-style-name="Standard" style:family="paragraph">
      <style:paragraph-properties fo:line-height="113%" fo:text-align="justify" fo:margin-left="1.137cm" fo:margin-right="0cm" fo:text-indent="-1.137cm" fo:margin-top="0cm" fo:margin-bottom="0cm" fo:background-color="transparent" fo:border="none" style:shadow="none" style:text-autospace="none" style:vertical-align="auto" style:snap-to-layout-grid="false"/>
    </style:style>
    <style:style style:name="T68" style:family="text">
      <style:text-properties fo:color="#000000" style:text-outline="false" style:text-line-through-style="none" style:text-position="0% 100%" style:font-name="HCI Poppy" style:font-name-asian="휴먼명조" style:font-name-complex="바탕" fo:font-family="HCI Poppy" style:font-family-asian="휴먼명조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5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7_0" style:parent-style-name="Standard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78_0" style:parent-style-name="Standard" style:family="paragraph">
      <style:paragraph-properties fo:line-height="113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false"/>
    </style:style>
    <style:style style:name="P79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8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0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1_0" style:parent-style-name="Standard" style:family="paragraph">
      <style:paragraph-properties fo:line-height="75%" fo:text-align="justify" fo:margin-left="0.597cm" fo:margin-right="0cm" fo:text-indent="-0.597cm" fo:margin-top="0cm" fo:margin-bottom="0cm" fo:background-color="transparent" fo:border="none" style:shadow="none" style:text-autospace="none" style:vertical-align="auto" style:snap-to-layout-grid="false"/>
    </style:style>
    <style:style style:name="P82_0" style:parent-style-name="Standard" style:family="paragraph">
      <style:paragraph-properties fo:line-height="75%" fo:text-align="justify" fo:margin-left="0.663cm" fo:margin-right="0cm" fo:text-indent="-0.663cm" fo:margin-top="0cm" fo:margin-bottom="0cm" fo:background-color="transparent" fo:border="none" style:shadow="none" style:text-autospace="none" style:vertical-align="auto" style:snap-to-layout-grid="false"/>
    </style:style>
    <style:style style:name="P83_0" style:parent-style-name="Standard" style:family="paragraph">
      <style:paragraph-properties fo:line-height="75%" fo:text-align="justify" fo:margin-left="0.598cm" fo:margin-right="0cm" fo:text-indent="-0.598cm" fo:margin-top="0cm" fo:margin-bottom="0cm" fo:background-color="transparent" fo:border="none" style:shadow="none" style:text-autospace="none" style:vertical-align="auto" style:snap-to-layout-grid="false"/>
    </style:style>
    <style:style style:name="T4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4_0" style:parent-style-name="Standard" style:family="paragraph">
      <style:paragraph-properties fo:line-height="75%" fo:text-align="justify" fo:margin-left="0.680cm" fo:margin-right="0cm" fo:text-indent="-0.680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5_0" style:parent-style-name="Standard" style:family="paragraph">
      <style:paragraph-properties fo:line-height="75%" fo:text-align="justify" fo:margin-left="0.719cm" fo:margin-right="0cm" fo:text-indent="-0.719cm" fo:margin-top="0cm" fo:margin-bottom="0cm" fo:background-color="transparent" fo:border="none" style:shadow="none" style:text-autospace="none" style:vertical-align="auto" style:snap-to-layout-grid="false"/>
    </style:style>
    <style:style style:name="T5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6_0" style:parent-style-name="Standard" style:family="paragraph">
      <style:paragraph-properties fo:line-height="75%" fo:text-align="justify" fo:margin-left="0.598cm" fo:margin-right="0cm" fo:text-indent="-0.598cm" fo:margin-top="0cm" fo:margin-bottom="0cm" fo:background-color="transparent" fo:border="none" style:shadow="none" style:text-autospace="none" style:vertical-align="auto" style:snap-to-layout-grid="false"/>
    </style:style>
    <style:style style:name="P87_0" style:parent-style-name="Standard" style:family="paragraph">
      <style:paragraph-properties fo:line-height="75%" fo:text-align="justify" fo:margin-left="0.619cm" fo:margin-right="0cm" fo:text-indent="-0.619cm" fo:margin-top="0cm" fo:margin-bottom="0cm" fo:background-color="transparent" fo:border="none" style:shadow="none" style:text-autospace="none" style:vertical-align="auto" style:snap-to-layout-grid="false"/>
    </style:style>
    <style:style style:name="P88_0" style:parent-style-name="Standard" style:family="paragraph">
      <style:paragraph-properties fo:line-height="75%" fo:text-align="center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ff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9_0" style:parent-style-name="Standard" style:family="paragraph">
      <style:paragraph-properties fo:line-height="75%" fo:text-align="start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6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ff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0_0" style:parent-style-name="Standard" style:family="paragraph">
      <style:paragraph-properties fo:line-height="75%" fo:text-align="start" fo:margin-left="2.759cm" fo:margin-right="0cm" fo:text-indent="-2.759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596cm" fo:min-height="6.38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819cm" fo:min-height="9.1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791cm" fo:min-height="8.705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57_0_MS1_b3"><text:span text:style-name="T21">과학기술정보통신부 공고 제2026-0892호</text:span></text:p>
      <text:p text:style-name="P58_0"><text:span text:style-name="T34"/></text:p>
      <text:p text:style-name="P59_0"><text:span text:style-name="T49">과학기술정보통신부는 공개SW 및 SW 안전 분야 산업발전에 기여한</text:span><text:span text:style-name="T22"><text:s/></text:span><text:span text:style-name="T50">유공자를</text:span><text:span text:style-name="T41"><text:s/>표창하고자</text:span><text:span text:style-name="T50"><text:s/>다음과 같이「2026년도 공개SW 및 SW안전</text:span><text:span text:style-name="T77"><text:s/>유공자</text:span><text:span text:style-name="T22"><text:s/>표창 계획」을 공고하오니 많은 참여와 추천 바랍니다.</text:span></text:p>
      <text:p text:style-name="P23_0"><text:span text:style-name="T22"/></text:p>
      <text:p text:style-name="P24_0"><text:span text:style-name="T33"/></text:p>
      <text:p text:style-name="P24_0"><text:span text:style-name="T22">2026. 8. 18. <text:s text:c="1"/></text:span><text:span text:style-name="T62"><text:s/><text:s text:c="1"/></text:span><text:span text:style-name="T22"><text:s/></text:span></text:p>
      <text:p text:style-name="P24_0"><text:span text:style-name="T33"/></text:p>
      <text:p text:style-name="P60_0"><text:span text:style-name="T22">과학기술정보통신부장관</text:span></text:p>
      <text:p text:style-name="P58_0"><text:span text:style-name="T35"/></text:p>
      <text:p text:style-name="P58_0"><text:span text:style-name="T35"/></text:p>
      <text:p text:style-name="P58_0"><text:span text:style-name="T35"/></text:p>
      <text:p text:style-name="P61_0"><text:span text:style-name="T76">2026년도 공개SW 및 SW안전 유공자 표창 계획 공고</text:span></text:p>
      <text:p text:style-name="P58_0"><text:span text:style-name="T35"/></text:p>
      <text:p text:style-name="P62_26"><text:span text:style-name="T20">□</text:span><text:span text:style-name="T19"><text:s/>표창 개요</text:span><text:span text:style-name="T32"/></text:p>
      <text:p text:style-name="P63_0"><text:span text:style-name="T36"/></text:p>
      <text:p text:style-name="P64_0"><text:span text:style-name="T71"><text:s/>ㅇ </text:span><text:span text:style-name="T49">공개SW 개발 및 보급·확산과 SW 안전 향상에 기여한 유공자를 선발·</text:span><text:span text:style-name="T50">표창하여 관련 산업인들의 사기 진작 및 노고를 치하</text:span></text:p>
      <text:p text:style-name="P62_26"><text:span text:style-name="T20"/></text:p>
      <text:p text:style-name="P65_26"><text:span text:style-name="T20">□</text:span><text:span text:style-name="T19"><text:s/>표창 규모 </text:span><text:span text:style-name="T23">: 2개 분야, 총 8점</text:span></text:p>
      <text:p text:style-name="P26_26"><text:span text:style-name="T56"/></text:p>
      <text:p text:style-name="P48_26"><text:span text:style-name="T23"><draw:frame draw:style-name="tableinfakeframe_gr0" svg:x="0cm" svg:y="0cm" draw:z-index="2" text:anchor-type="as-char"><draw:text-box><table:table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column table:style-name="Table1.F"/><table:table-row table:style-name="Table1.1"><table:table-cell table:style-name="Table1.A1" office:value-type="string" table:number-columns-spanned="2"><text:p text:style-name="P80_0"><text:span text:style-name="T26">구분</text:span></text:p></table:table-cell><table:covered-table-cell/><table:table-cell table:style-name="Table1.C1" office:value-type="string"><text:p text:style-name="P80_0"><text:span text:style-name="T26">과학기술정보통신부 부총리표창</text:span></text:p></table:table-cell><table:table-cell table:style-name="Table1.D1" office:value-type="string"><text:p text:style-name="P80_0"><text:span text:style-name="T26">정보통신산업진흥원원장표창</text:span></text:p></table:table-cell><table:table-cell table:style-name="Table1.E1" office:value-type="string"><text:p text:style-name="P80_0"><text:span text:style-name="T26">합계</text:span></text:p></table:table-cell><table:table-cell table:style-name="Table1.F1" office:value-type="string"><text:p text:style-name="P80_0"><text:span text:style-name="T26">상금</text:span></text:p></table:table-cell></table:table-row><table:table-row table:style-name="Table1.2"><table:table-cell table:style-name="Table1.A2" office:value-type="string" table:number-rows-spanned="2"><text:p text:style-name="P80_0"><text:span text:style-name="T42">①공개SW</text:span></text:p></table:table-cell><table:table-cell table:style-name="Table1.B2" office:value-type="string"><text:p text:style-name="P80_0"><text:span text:style-name="T42">개인</text:span></text:p></table:table-cell><table:table-cell table:style-name="Table1.C2" office:value-type="string"><text:p text:style-name="P80_0"><text:span text:style-name="T29">2</text:span></text:p></table:table-cell><table:table-cell table:style-name="Table1.D2" office:value-type="string"><text:p text:style-name="P80_0"><text:span text:style-name="T29">2</text:span></text:p></table:table-cell><table:table-cell table:style-name="Table1.E2" office:value-type="string" table:number-rows-spanned="2"><text:p text:style-name="P80_0"><text:span text:style-name="T42">6</text:span></text:p></table:table-cell><table:table-cell table:style-name="Table1.F2" office:value-type="string" table:number-rows-spanned="5"><text:p text:style-name="P80_0"><text:span text:style-name="T42">해당없음</text:span></text:p></table:table-cell></table:table-row><table:table-row table:style-name="Table1.3"><table:covered-table-cell/><table:table-cell table:style-name="Table1.B3" office:value-type="string"><text:p text:style-name="P80_0"><text:span text:style-name="T42">단체</text:span></text:p></table:table-cell><table:table-cell table:style-name="Table1.C3" office:value-type="string"><text:p text:style-name="P80_0"><text:span text:style-name="T29">1</text:span></text:p></table:table-cell><table:table-cell table:style-name="Table1.D3" office:value-type="string"><text:p text:style-name="P80_0"><text:span text:style-name="T29">1</text:span></text:p></table:table-cell><table:covered-table-cell/><table:covered-table-cell/></table:table-row><table:table-row table:style-name="Table1.4"><table:table-cell table:style-name="Table1.A4" office:value-type="string" table:number-rows-spanned="2"><text:p text:style-name="P80_0"><text:span text:style-name="T42">②SW안전</text:span></text:p></table:table-cell><table:table-cell table:style-name="Table1.B4" office:value-type="string"><text:p text:style-name="P80_0"><text:span text:style-name="T42">개인</text:span></text:p></table:table-cell><table:table-cell table:style-name="Table1.C4" office:value-type="string"><text:p text:style-name="P80_0"><text:span text:style-name="T29">1</text:span></text:p></table:table-cell><table:table-cell table:style-name="Table1.D4" office:value-type="string"><text:p text:style-name="P80_0"><text:span text:style-name="T29">-</text:span></text:p></table:table-cell><table:table-cell table:style-name="Table1.E4" office:value-type="string" table:number-rows-spanned="2"><text:p text:style-name="P80_0"><text:span text:style-name="T42">2</text:span></text:p></table:table-cell><table:covered-table-cell/></table:table-row><table:table-row table:style-name="Table1.5"><table:covered-table-cell/><table:table-cell table:style-name="Table1.B5" office:value-type="string"><text:p text:style-name="P80_0"><text:span text:style-name="T43">단체</text:span></text:p></table:table-cell><table:table-cell table:style-name="Table1.C5" office:value-type="string"><text:p text:style-name="P80_0"><text:span text:style-name="T29">1</text:span></text:p></table:table-cell><table:table-cell table:style-name="Table1.D5" office:value-type="string"><text:p text:style-name="P80_0"><text:span text:style-name="T29">-</text:span></text:p></table:table-cell><table:covered-table-cell/><table:covered-table-cell/></table:table-row><table:table-row table:style-name="Table1.6"><table:table-cell table:style-name="Table1.A6" office:value-type="string" table:number-columns-spanned="2"><text:p text:style-name="P80_0"><text:span text:style-name="T43">합계</text:span></text:p></table:table-cell><table:covered-table-cell/><table:table-cell table:style-name="Table1.C6" office:value-type="string"><text:p text:style-name="P80_0"><text:span text:style-name="T42">5</text:span></text:p></table:table-cell><table:table-cell table:style-name="Table1.D6" office:value-type="string"><text:p text:style-name="P80_0"><text:span text:style-name="T42">3</text:span></text:p></table:table-cell><table:table-cell table:style-name="Table1.E6" office:value-type="string"><text:p text:style-name="P80_0"><text:span text:style-name="T42">8</text:span></text:p></table:table-cell><table:covered-table-cell/></table:table-row></table:table></draw:text-box></draw:frame></text:span></text:p>
      <text:p text:style-name="P36_0"><text:span text:style-name="T55"/></text:p>
      <text:p text:style-name="P62_26_b4"><text:span text:style-name="T20">□</text:span><text:span text:style-name="T19"><text:s/>추천 대상</text:span></text:p>
      <text:p text:style-name="P48_26"><text:span text:style-name="T23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column table:style-name="Table2.C"/><table:table-row table:style-name="Table2.1"><table:table-cell table:style-name="Table2.A1" office:value-type="string" table:number-columns-spanned="2"><text:p text:style-name="P80_0"><text:span text:style-name="T27">구 분</text:span></text:p></table:table-cell><table:covered-table-cell/><table:table-cell table:style-name="Table2.C1" office:value-type="string"><text:p text:style-name="P80_0"><text:span text:style-name="T27">신청 대상 및 자격</text:span></text:p></table:table-cell></table:table-row><table:table-row table:style-name="Table2.2"><table:table-cell table:style-name="Table2.A2" office:value-type="string" table:number-rows-spanned="2"><text:p text:style-name="P80_0"><text:span text:style-name="T51">①공개SW</text:span></text:p></table:table-cell><table:table-cell table:style-name="Table2.B2" office:value-type="string"><text:p text:style-name="P80_0"><text:span text:style-name="T44">개인</text:span></text:p></table:table-cell><table:table-cell table:style-name="Table2.C2" office:value-type="string"><text:p text:style-name="P81_0"><text:span text:style-name="T28"><text:s/>- 공개SW 생태계 발전에 기여한 자</text:span></text:p><text:p text:style-name="P82_0"><text:span text:style-name="T28"><text:s/>- 공개SW 저변 확대 및 인식 제고에 기여한 자</text:span></text:p><text:p text:style-name="P83_0"><text:span text:style-name="T28"><text:s/>- 공개SW 보급·확산 또는 정책 수립·지원 등을 통해 국내 공개SW 산업 기반 조성 및 활성화에 기여한 자 <text:s text:c="1"/></text:span></text:p></table:table-cell></table:table-row><table:table-row table:style-name="Table2.3"><table:covered-table-cell/><table:table-cell table:style-name="Table2.B3" office:value-type="string"><text:p text:style-name="P80_0"><text:span text:style-name="T45">단체</text:span></text:p></table:table-cell><table:table-cell table:style-name="Table2.C3" office:value-type="string"><text:p text:style-name="P84_0"><text:span text:style-name="T28"><text:s/>- </text:span><text:span text:style-name="T46">공개SW 비즈니스를 통한 이윤 창출 또는 기술 발전 및 선도화에 기여한 단체</text:span></text:p><text:p text:style-name="P85_0"><text:span text:style-name="T28"><text:s/>-</text:span><text:span text:style-name="T57"><text:s/>공개SW를 통한 기업 경쟁력 강화 또는 생태계 발전에 기여한 자</text:span></text:p><text:p text:style-name="P83_0"><text:span text:style-name="T28"><text:s/>- 공개SW 보급·확산 또는 정책 수립·지원 등을 통해 국내 공개SW 산업 기반 조성 및 활성화에 기여한 단체</text:span></text:p></table:table-cell></table:table-row><table:table-row table:style-name="Table2.4"><table:table-cell table:style-name="Table2.A4" office:value-type="string" table:number-rows-spanned="2"><text:p text:style-name="P80_0"><text:span text:style-name="T52">②SW안전</text:span></text:p></table:table-cell><table:table-cell table:style-name="Table2.B4" office:value-type="string"><text:p text:style-name="P80_0"><text:span text:style-name="T45">개인</text:span></text:p></table:table-cell><table:table-cell table:style-name="Table2.C4" office:value-type="string"><text:p text:style-name="P86_0"><text:span text:style-name="T28"><text:s/>- SW안전 생태계 발전에 기여한 자</text:span></text:p><text:p text:style-name="P86_0"><text:span text:style-name="T28"><text:s/>- SW안전 산업발전 및 시장 경쟁력 제고에 기여한 자</text:span></text:p><text:p text:style-name="P86_0"><text:span text:style-name="T28"><text:s/>- SW안전 제도 개선 및 정책 수립·지원에 기여한 자</text:span></text:p></table:table-cell></table:table-row><table:table-row table:style-name="Table2.5"><table:covered-table-cell/><table:table-cell table:style-name="Table2.B5" office:value-type="string"><text:p text:style-name="P80_0"><text:span text:style-name="T45">단체</text:span></text:p></table:table-cell><table:table-cell table:style-name="Table2.C5" office:value-type="string"><text:p text:style-name="P84_0"><text:span text:style-name="T28"><text:s/>- </text:span><text:span text:style-name="T46">SW안전 비즈니스를 통한 이윤 창출 또는 기술 발전 및 선도화에 기여한 단체</text:span></text:p><text:p text:style-name="P87_0"><text:span text:style-name="T28"><text:s/>- SW안전기술 정책 수립·지원, 정책 추진 및 인력양성 등을 통해 국내 SW안전 산업 기반 조성 및 활성화에 기여한 단체</text:span></text:p></table:table-cell></table:table-row></table:table></draw:text-box></draw:frame></text:span></text:p>
      <text:p text:style-name="P66_26"><text:span text:style-name="T30"/></text:p>
      <text:p text:style-name="P66_26"><text:span text:style-name="T30">□</text:span><text:span text:style-name="T31"><text:s/>대상자 심사 절차·기준</text:span></text:p>
      <text:p text:style-name="P28_0"><text:span text:style-name="T37"><text:s/></text:span></text:p>
      <text:p text:style-name="P67_0"><text:span text:style-name="T71"><text:s/>ㅇ </text:span><text:span text:style-name="T73">(1단계)</text:span><text:span text:style-name="T50"><text:s/></text:span><text:span text:style-name="T22">공개SW 및 SW안전 분야 산․학․연․관 전문가로 ‘자체 표창심의위원회’를 구성하여 대상자 1차 심사</text:span></text:p>
      <text:p text:style-name="P28_0"><text:span text:style-name="T69"/></text:p>
      <text:p text:style-name="P68_0"><text:span text:style-name="T71"><text:s/>ㅇ </text:span><text:span text:style-name="T73">(2단계)</text:span><text:span text:style-name="T50"><text:s/>자체 표창심의위원회 심사를 통해 추천된 정부표창 대상자에 대해 ‘과학기술정보통신부 공적심의회’에서 2차 심사</text:span></text:p>
      <text:p text:style-name="P28_0"><text:span text:style-name="T69"/></text:p>
      <text:p text:style-name="P69_0"><text:span text:style-name="T71"><text:s/>ㅇ </text:span><text:span text:style-name="T73">(3단계)</text:span><text:span text:style-name="T50"><text:s/>과</text:span><text:span text:style-name="T74">학기술정보통신부 공적심의회 심사 결과를 반영한 정부표창</text:span><text:span text:style-name="T50"><text:s/>대상자를 선정 및 별도 통보</text:span></text:p>
      <text:p text:style-name="P58_0"><text:span text:style-name="T35"/></text:p>
      <text:p text:style-name="P70_26"><text:span text:style-name="T20">□</text:span><text:span text:style-name="T19"><text:s/>표창 신청서 제출</text:span></text:p>
      <text:p text:style-name="P22_0"><text:span text:style-name="T40"/></text:p>
      <text:p text:style-name="P71_0"><text:span text:style-name="T71"><text:s/>ㅇ </text:span><text:span text:style-name="T24">(제출기한)</text:span><text:span text:style-name="T17"><text:s/>2026. 9. 14.(월)까지</text:span></text:p>
      <text:p text:style-name="P28_0"><text:span text:style-name="T37"><text:s/></text:span><text:span text:style-name="T70"/></text:p>
      <text:p text:style-name="P71_0"><text:span text:style-name="T71"><text:s/>ㅇ </text:span><text:span text:style-name="T48">(제출방법)</text:span><text:span text:style-name="T47"><text:s/></text:span><text:span text:style-name="T60">이메일 제출</text:span><text:span text:style-name="T24"/></text:p>
      <text:p text:style-name="P34_0"><text:span text:style-name="T39"/></text:p>
      <text:p text:style-name="P72_0"><text:span text:style-name="T38"><text:s/><text:s text:c="3"/></text:span><text:span text:style-name="T63"><text:s/>* 원본 한글파일(HWP)과 서명 스캔본(PDF) 모두 제출</text:span><text:span text:style-name="T64"/></text:p>
      <text:p text:style-name="P73_0"><text:span text:style-name="T65"/></text:p>
      <text:p text:style-name="P72_0"><text:span text:style-name="T63"><text:s/><text:s text:c="3"/>* </text:span><text:span text:style-name="T64">파일명은 양식별로 </text:span><text:span text:style-name="T66">‘서식번호. 제출서류명_소속_성명’</text:span><text:span text:style-name="T64">으로 작성하여 제출<text:line-break/></text:span><text:span text:style-name="T67">예시) 1. 유공자 표창 신청서_소속_성명 / 2. 유공자표창에 대한 동의서_소속_성명</text:span></text:p>
      <text:p text:style-name="P30_0"><text:span text:style-name="T69"/></text:p>
      <text:p text:style-name="P71_0"><text:span text:style-name="T71"><text:s/>ㅇ </text:span><text:span text:style-name="T48">(제출처) cgy@nipa.kr </text:span><text:span text:style-name="T47">(전화문의 : 043-931-5379)</text:span></text:p>
      <text:p text:style-name="P28_0"><text:span text:style-name="T69"/></text:p>
      <text:p text:style-name="P71_0"><text:span text:style-name="T71"><text:s/>ㅇ </text:span><text:span text:style-name="T48">(제출서류)</text:span></text:p>
      <text:p text:style-name="P47_0"><text:span text:style-name="T47"><draw:frame draw:style-name="tableinfakeframe_gr2" svg:x="0cm" svg:y="0cm" draw:z-index="0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88_0"><text:span text:style-name="T26">구분</text:span></text:p></table:table-cell><table:table-cell table:style-name="Table3.B1" office:value-type="string"><text:p text:style-name="P88_0"><text:span text:style-name="T26">제출 서류</text:span></text:p></table:table-cell><table:table-cell table:style-name="Table3.C1" office:value-type="string"><text:p text:style-name="P88_0"><text:span text:style-name="T26">비고</text:span></text:p></table:table-cell></table:table-row><table:table-row table:style-name="Table3.2"><table:table-cell table:style-name="Table3.A2" office:value-type="string"><text:p text:style-name="P88_0"><text:span text:style-name="T42">1</text:span></text:p></table:table-cell><table:table-cell table:style-name="Table3.B2" office:value-type="string"><text:p text:style-name="P89_0"><text:span text:style-name="T58">(필수) </text:span><text:span text:style-name="T29">유공자 표창 신청서</text:span></text:p></table:table-cell><table:table-cell table:style-name="Table3.C2" office:value-type="string"><text:p text:style-name="P80_0"><text:span text:style-name="T42">(개인)</text:span><text:span text:style-name="T29"><text:s/>서식 1-1</text:span></text:p><text:p text:style-name="P80_0"><text:span text:style-name="T42">(단체)</text:span><text:span text:style-name="T29"><text:s/>서식 1-2</text:span></text:p></table:table-cell></table:table-row><table:table-row table:style-name="Table3.3"><table:table-cell table:style-name="Table3.A3" office:value-type="string"><text:p text:style-name="P88_0"><text:span text:style-name="T42">2</text:span></text:p></table:table-cell><table:table-cell table:style-name="Table3.B3" office:value-type="string"><text:p text:style-name="P89_0"><text:span text:style-name="T58">(필수) </text:span><text:span text:style-name="T29">공적조서</text:span></text:p></table:table-cell><table:table-cell table:style-name="Table3.C3" office:value-type="string"><text:p text:style-name="P80_0"><text:span text:style-name="T42">(개인)</text:span><text:span text:style-name="T29"><text:s/>서식 2-1</text:span></text:p><text:p text:style-name="P80_0"><text:span text:style-name="T42">(단체)</text:span><text:span text:style-name="T29"><text:s/>서식 2-2</text:span></text:p></table:table-cell></table:table-row><table:table-row table:style-name="Table3.4"><table:table-cell table:style-name="Table3.A4" office:value-type="string"><text:p text:style-name="P88_0"><text:span text:style-name="T42">3</text:span></text:p></table:table-cell><table:table-cell table:style-name="Table3.B4" office:value-type="string"><text:p text:style-name="P89_0"><text:span text:style-name="T58">(필수) </text:span><text:span text:style-name="T29">유공자 표창에 대한 동의서</text:span></text:p></table:table-cell><table:table-cell table:style-name="Table3.C4" office:value-type="string"><text:p text:style-name="P80_0"><text:span text:style-name="T43">(개인, 단체)</text:span><text:span text:style-name="T61"><text:s/>서식 3</text:span></text:p></table:table-cell></table:table-row><table:table-row table:style-name="Table3.5"><table:table-cell table:style-name="Table3.A5" office:value-type="string"><text:p text:style-name="P88_0"><text:span text:style-name="T42">4</text:span></text:p></table:table-cell><table:table-cell table:style-name="Table3.B5" office:value-type="string"><text:p text:style-name="P89_0"><text:span text:style-name="T59">(해당시 필수) </text:span></text:p><text:p text:style-name="P90_0"><text:span text:style-name="T53">(개인-공무원)</text:span><text:span text:style-name="T29"><text:s/>공무원인사기록요약서, 감사부서장 확인서 </text:span></text:p></table:table-cell><table:table-cell table:style-name="Table3.C5" office:value-type="string"><text:p text:style-name="P80_0"><text:span text:style-name="T29">서식 4, 5</text:span></text:p></table:table-cell></table:table-row><table:table-row table:style-name="Table3.6"><table:table-cell table:style-name="Table3.A6" office:value-type="string"><text:p text:style-name="P88_0"><text:span text:style-name="T43">5</text:span></text:p></table:table-cell><table:table-cell table:style-name="Table3.B6" office:value-type="string"><text:p text:style-name="P89_0"><text:span text:style-name="T59">(해당시 필수) </text:span></text:p><text:p text:style-name="P89_0"><text:span text:style-name="T53">(단체)</text:span><text:span text:style-name="T29"><text:s/>사업자등록증</text:span><text:span text:style-name="T54">(사본)</text:span></text:p></table:table-cell><table:table-cell table:style-name="Table3.C6" office:value-type="string"><text:p text:style-name="P80_0"><text:span text:style-name="T29">-</text:span></text:p></table:table-cell></table:table-row><table:table-row table:style-name="Table3.7"><table:table-cell table:style-name="Table3.A7" office:value-type="string"><text:p text:style-name="P88_0"><text:span text:style-name="T43">6</text:span></text:p></table:table-cell><table:table-cell table:style-name="Table3.B7" office:value-type="string"><text:p text:style-name="P89_0"><text:span text:style-name="T58">(필수) </text:span><text:span text:style-name="T29">공적 증빙자료</text:span></text:p></table:table-cell><table:table-cell table:style-name="Table3.C7" office:value-type="string"><text:p text:style-name="P80_0"><text:span text:style-name="T29">-</text:span></text:p></table:table-cell></table:table-row></table:table></draw:text-box></draw:frame> </text:span></text:p>
      <text:p text:style-name="P74_0"><text:span text:style-name="T72"/></text:p>
      <text:p text:style-name="P75_0"><text:span text:style-name="T30">□</text:span><text:span text:style-name="T31"><text:s/>표창 대상자 통보 및 시상</text:span></text:p>
      <text:p text:style-name="P50_0"><text:span text:style-name="T37"><text:s/></text:span><text:span text:style-name="T70"/></text:p>
      <text:p text:style-name="P76_0"><text:span text:style-name="T71"><text:s/>ㅇ </text:span><text:span text:style-name="T50">접수된 서류는 반환하지 않으며, 최종 표창 대상자로 </text:span><text:span text:style-name="T73">선정된 자에 한하여 시상 방법 및 시기 등 별도 통보 </text:span></text:p>
      <text:p text:style-name="P58_0"><text:span text:style-name="T35"/></text:p>
      <text:p text:style-name="P70_26"><text:span text:style-name="T20">□</text:span><text:span text:style-name="T19"><text:s/>기타 사항</text:span></text:p>
      <text:p text:style-name="P28_0"><text:span text:style-name="T68"/></text:p>
      <text:p text:style-name="P71_0"><text:span text:style-name="T71"><text:s/>ㅇ </text:span><text:span text:style-name="T50">신청한 자가 반드시 표창을 받게 되는 것은 아님</text:span></text:p>
      <text:p text:style-name="P71_0"><text:span text:style-name="T75"/></text:p>
      <text:p text:style-name="P71_0"><text:span text:style-name="T71"><text:s/>ㅇ </text:span><text:span text:style-name="T50">해당 훈격에 필요한 공적기간 산정은 </text:span><text:span text:style-name="T73">실 근무기간만을 대상</text:span><text:span text:style-name="T50">으로 함</text:span></text:p>
      <text:p text:style-name="P77_0"><text:span text:style-name="T38"><text:s/><text:s text:c="3"/></text:span><text:span text:style-name="T63"><text:s/>* 병역의무 복무기간, 휴직기간, 군양성교육기간 등 제외</text:span></text:p>
      <text:p text:style-name="P71_0"><text:span text:style-name="T75"/></text:p>
      <text:p text:style-name="P78_0"><text:span text:style-name="T71"><text:s/>ㅇ </text:span><text:span text:style-name="T50">기타 세부 기준은「2026년도 정부포상업무지침」및「</text:span><text:span text:style-name="T49">과학기술정보</text:span><text:span text:style-name="T50">통신부 부총리표창 업무지침」을 따름</text:span></text:p>
      <text:p text:style-name="P22_0"><text:span text:style-name="T39"/></text:p>
      <text:p text:style-name="P79_0"><text:span text:style-name="T38"><text:s/><text:s text:c="3"/></text:span><text:span text:style-name="T63"><text:s/>* 행정안전부 대한민국 상훈 홈페이지(http://sanghun.go.kr) 참조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 윤명조440" style:name=" 윤명조440"/>
    <style:font-face svg:font-family="#신명조" style:name="#신명조"/>
    <style:font-face svg:font-family="#태명조" style:name="#태명조"/>
    <style:font-face svg:font-family="-윤고딕110" style:name="-윤고딕110"/>
    <style:font-face svg:font-family="-윤고딕140" style:name="-윤고딕140"/>
    <style:font-face svg:font-family="-윤명조120" style:name="-윤명조120"/>
    <style:font-face svg:font-family="HCI Poppy" style:name="HCI Poppy"/>
    <style:font-face svg:font-family="HY바다M" style:name="HY바다M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새 스타일" style:display-name="새 스타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170%" fo:text-align="justify" fo:margin-left="0cm" fo:margin-right="0cm" fo:text-indent="0.353cm" fo:margin-top="0cm" fo:margin-bottom="0.106cm" fo:background-color="transparent" fo:border="none" style:shadow="none" style:text-autospace="none" style:vertical-align="auto" style:snap-to-layout-grid="false"/>
      <style:text-properties style:font-name="-윤고딕140" style:font-name-asian="-윤고딕140" style:font-name-complex="-윤명조120" fo:font-family="-윤고딕140" style:font-family-asian="-윤고딕140" style:font-family-complex="-윤명조120" fo:font-size="13.00pt" style:font-size-asian="13.00pt" style:font-size-complex="13.00pt" fo:letter-spacing="-0.39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(신명조12)" style:display-name="본문(신명조12)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박스안타이틀" style:display-name="박스안타이틀" style:family="paragraph">
      <style:paragraph-properties fo:line-height="100%" fo:text-align="justify" fo:margin-left="0.534cm" fo:margin-right="0cm" fo:text-indent="-0.534cm" fo:margin-top="0cm" fo:margin-bottom="0cm" fo:background-color="transparent" fo:border="none" style:shadow="none" style:text-autospace="none" style:vertical-align="auto" style:snap-to-layout-grid="true"/>
      <style:text-properties style:font-name="HY바다M" style:font-name-asian="HY바다M" style:font-name-complex="#태명조" fo:font-family="HY바다M" style:font-family-asian="HY바다M" style:font-family-complex="#태명조" fo:font-size="12.50pt" style:font-size-asian="12.50pt" style:font-size-complex="12.50pt" fo:letter-spacing="-2.75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별지제목" style:display-name="별지제목" style:family="paragraph">
      <style:paragraph-properties fo:line-height="80%" fo:text-align="center" fo:margin-left="1.058cm" fo:margin-right="0.035cm" fo:text-indent="-1.058cm" fo:margin-top="0cm" fo:margin-bottom="0cm" fo:background-color="transparent" fo:border="none" style:shadow="none" style:text-autospace="none" style:vertical-align="auto" style:snap-to-layout-grid="false"/>
      <style:text-properties style:font-name=" 윤명조440" style:font-name-asian=" 윤명조440" style:font-name-complex=" 윤명조440" fo:font-family=" 윤명조440" style:font-family-asian=" 윤명조440" style:font-family-complex=" 윤명조440" fo:font-size="18.00pt" style:font-size-asian="18.00pt" style:font-size-complex="18.00pt" fo:letter-spacing="0.00pt" fo:language="en" style:language-asian="ko" fo:country="US" style:country-asian="KR" style:letter-kerning="false"/>
    </style:style>
    <style:style style:name="1)내용" style:display-name="1)내용" style:family="paragraph">
      <style:paragraph-properties fo:line-height="170%" fo:text-align="justify" fo:margin-left="1.223cm" fo:margin-right="0cm" fo:text-indent="-0.518cm" fo:margin-top="0cm" fo:margin-bottom="0cm" fo:background-color="transparent" fo:border="none" style:shadow="none" style:text-autospace="none" style:vertical-align="auto" style:snap-to-layout-grid="false"/>
      <style:text-properties style:font-name="-윤명조120" style:font-name-asian="-윤명조120" style:font-name-complex="#신명조" fo:font-family="-윤명조120" style:font-family-asian="-윤명조120" style:font-family-complex="#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가)" style:display-name="가)" style:family="paragraph">
      <style:paragraph-properties fo:line-height="170%" fo:text-align="justify" fo:margin-left="1.788cm" fo:margin-right="0cm" fo:text-indent="-0.730cm" fo:margin-top="0cm" fo:margin-bottom="0cm" fo:background-color="transparent" fo:border="none" style:shadow="none" style:text-autospace="none" style:vertical-align="auto" style:snap-to-layout-grid="false"/>
      <style:text-properties style:font-name="-윤명조120" style:font-name-asian="-윤명조120" style:font-name-complex="#신명조" fo:font-family="-윤명조120" style:font-family-asian="-윤명조120" style:font-family-complex="#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※" style:display-name="※" style:family="paragraph">
      <style:paragraph-properties fo:line-height="160%" fo:text-align="start" fo:margin-left="1.384cm" fo:margin-right="0cm" fo:text-indent="-1.384cm" fo:margin-top="0cm" fo:margin-bottom="0cm" fo:background-color="transparent" fo:border="none" style:shadow="none" style:text-autospace="none" style:vertical-align="auto" style:snap-to-layout-grid="false"/>
      <style:text-properties style:font-name="-윤고딕110" style:font-name-asian="-윤고딕110" style:font-name-complex="-윤고딕110" fo:font-family="-윤고딕110" style:font-family-asian="-윤고딕110" style:font-family-complex="-윤고딕110" fo:font-size="10.00pt" style:font-size-asian="10.00pt" style:font-size-complex="10.00pt" fo:letter-spacing="-1.00pt" fo:language="en" style:language-asian="ko" fo:country="US" style:country-asian="KR" style:letter-kerning="false"/>
    </style:style>
    <style:style style:name="가-본문" style:display-name="가-본문" style:family="paragraph">
      <style:paragraph-properties fo:line-height="170%" fo:text-align="justify" fo:margin-left="1.26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-윤명조120" style:font-name-asian="-윤명조120" style:font-name-complex="한양신명조" fo:font-family="-윤명조120" style:font-family-asian="-윤명조120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【참고사항</dc:title>
    <dc:description/>
    <dc:subject/>
    <meta:keyword/>
    <dc:creator>user</dc:creator>
    <meta:creation-date>2009-04-03T08:11:45.000</meta:creation-date>
    <meta:print-date>60056-05-28T05:36:10.000000955</meta:print-date>
    <meta:generator>hwp/hangul/11, 0, 0, 65535/NAME="Red_Hat_Enterprise_Linux_Server"</meta:generator>
  </office:meta>
</office:document-meta>
</file>