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바탕체" style:name="바탕체"/>
    <style:font-face svg:font-family="산돌고딕 L" style:name="산돌고딕 L"/>
    <style:font-face svg:font-family="산돌고딕 M" style:name="산돌고딕 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26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_MS1_b3" style:parent-style-name="Standard" style:master-page-name="Standard" style:family="paragraph">
      <style:paragraph-properties fo:line-height="119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108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801cm" table:align="left" fo:margin="0cm" style:shadow="none" style:may-break-between-rows="true" table:border-model="collapsing"/>
    </style:style>
    <style:style style:name="Table1.A" style:family="table-column">
      <style:table-column-properties style:column-width="16.801cm"/>
    </style:style>
    <style:style style:name="Table1.1" style:family="table-row">
      <style:table-row-properties style:min-row-height="41.12pt" fo:keep-together="auto"/>
    </style:style>
    <style:style style:name="Table1.A1" style:family="table-cell">
      <style:table-cell-properties style:vertical-align="middle" style:shadow="none" fo:border-top="0.1cm solid #000000" fo:border-bottom="0.1cm solid #000000" fo:border-left="none" fo:border-right="none" fo:padding-top="0.050cm" fo:padding-bottom="0.050cm" fo:padding-left="0.180cm" fo:padding-right="0.180cm"/>
    </style:style>
    <style:style style:name="P58_0" style:parent-style-name="Standard" style:family="paragraph">
      <style:paragraph-properties fo:line-height="175%" fo:text-align="justify" fo:margin-left="0.987cm" fo:margin-right="0cm" fo:text-indent="-0.987cm" fo:margin-top="0cm" fo:margin-bottom="0cm" fo:background-color="transparent" fo:border="none" style:shadow="none" style:text-autospace="none" style:vertical-align="auto" style:snap-to-layout-grid="false"/>
    </style:style>
    <style:style style:name="Table2" style:family="table">
      <style:table-properties style:width="16.900cm" table:align="left" fo:margin="0cm" style:shadow="none" style:may-break-between-rows="true" table:border-model="collapsing"/>
    </style:style>
    <style:style style:name="Table2.A" style:family="table-column">
      <style:table-column-properties style:column-width="1.312cm"/>
    </style:style>
    <style:style style:name="Table2.B" style:family="table-column">
      <style:table-column-properties style:column-width="2.153cm"/>
    </style:style>
    <style:style style:name="Table2.C" style:family="table-column">
      <style:table-column-properties style:column-width="2.256cm"/>
    </style:style>
    <style:style style:name="Table2.D" style:family="table-column">
      <style:table-column-properties style:column-width="1.756cm"/>
    </style:style>
    <style:style style:name="Table2.E" style:family="table-column">
      <style:table-column-properties style:column-width="0.466cm"/>
    </style:style>
    <style:style style:name="Table2.F" style:family="table-column">
      <style:table-column-properties style:column-width="1.290cm"/>
    </style:style>
    <style:style style:name="Table2.G" style:family="table-column">
      <style:table-column-properties style:column-width="0.250cm"/>
    </style:style>
    <style:style style:name="Table2.H" style:family="table-column">
      <style:table-column-properties style:column-width="1.447cm"/>
    </style:style>
    <style:style style:name="Table2.I" style:family="table-column">
      <style:table-column-properties style:column-width="1.657cm"/>
    </style:style>
    <style:style style:name="Table2.J" style:family="table-column">
      <style:table-column-properties style:column-width="0.100cm"/>
    </style:style>
    <style:style style:name="Table2.K" style:family="table-column">
      <style:table-column-properties style:column-width="2.056cm"/>
    </style:style>
    <style:style style:name="Table2.L" style:family="table-column">
      <style:table-column-properties style:column-width="2.157cm"/>
    </style:style>
    <style:style style:name="Table2.1" style:family="table-row">
      <style:table-row-properties style:min-row-height="30.49pt" fo:keep-together="auto"/>
    </style:style>
    <style:style style:name="Table2.A1" style:family="table-cell">
      <style:table-cell-properties style:vertical-align="middle" style:shadow="none" fo:background-color="#dfeaf5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F1" style:family="table-cell">
      <style:table-cell-properties style:vertical-align="middle" style:shadow="none" fo:background-color="#dfeaf5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I1" style:family="table-cell">
      <style:table-cell-properties style:vertical-align="middle" style:shadow="none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2" style:family="table-row">
      <style:table-row-properties style:min-row-height="41.81pt" fo:keep-together="auto"/>
    </style:style>
    <style:style style:name="Table2.A2" style:family="table-cell">
      <style:table-cell-properties style:vertical-align="middle" style:shadow="none" fo:background-color="#dfeaf5" fo:border-top="0.1cm solid #000000" fo:border-bottom="0.012cm solid #000000" fo:border-left="0.1cm solid #000000" fo:border-right="0.012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ackground-color="#dfeaf5" fo:border-top="0.1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2.C2" style:family="table-cell">
      <style:table-cell-properties style:vertical-align="middle" style:shadow="none" fo:border-top="0.1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2.I2" style:family="table-cell">
      <style:table-cell-properties style:vertical-align="middle" style:shadow="none" fo:background-color="#dfeaf5" fo:border-top="0.1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2.J2" style:family="table-cell">
      <style:table-cell-properties style:vertical-align="middle" style:shadow="none" fo:border-top="0.1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3" style:family="table-row">
      <style:table-row-properties style:min-row-height="27.00pt" fo:keep-together="auto"/>
    </style:style>
    <style:style style:name="Table2.B3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H3" style:family="table-cell">
      <style:table-cell-properties style:vertical-align="middle" style:shadow="none" fo:border-top="0.012cm solid #000000" fo:border-bottom="0.012cm solid #000000" fo:border-left="none" fo:border-right="none" fo:padding-top="0.050cm" fo:padding-bottom="0.050cm" fo:padding-left="0.180cm" fo:padding-right="0.180cm"/>
    </style:style>
    <style:style style:name="Table2.K3" style:family="table-cell">
      <style:table-cell-properties style:vertical-align="middle" style:shadow="none" fo:border-top="0.012cm solid #000000" fo:border-bottom="0.012cm solid #000000" fo:border-left="none" fo:border-right="0.1cm solid #000000" fo:padding-top="0.050cm" fo:padding-bottom="0.050cm" fo:padding-left="0.180cm" fo:padding-right="0.180cm"/>
    </style:style>
    <style:style style:name="Table2.4" style:family="table-row">
      <style:table-row-properties style:min-row-height="27.00pt" fo:keep-together="auto"/>
    </style:style>
    <style:style style:name="Table2.C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H4" style:family="table-cell">
      <style:table-cell-properties style:vertical-align="middle" style:shadow="none" fo:border-top="0.012cm solid #000000" fo:border-bottom="0.012cm solid #000000" fo:border-left="none" fo:border-right="0.1cm solid #000000" fo:padding-top="0.050cm" fo:padding-bottom="0.050cm" fo:padding-left="0.180cm" fo:padding-right="0.180cm"/>
    </style:style>
    <style:style style:name="Table2.5" style:family="table-row">
      <style:table-row-properties style:min-row-height="26.14pt" fo:keep-together="auto"/>
    </style:style>
    <style:style style:name="Table2.A5" style:family="table-cell">
      <style:table-cell-properties style:vertical-align="middle" style:shadow="none" fo:background-color="#dfeaf5" fo:border-top="0.012cm solid #000000" fo:border-bottom="0.012cm solid #000000" fo:border-left="0.1cm solid #000000" fo:border-right="0.012cm solid #000000" fo:padding-top="0.050cm" fo:padding-bottom="0.050cm" fo:padding-left="0.180cm" fo:padding-right="0.180cm"/>
    </style:style>
    <style:style style:name="Table2.B5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I5" style:family="table-cell">
      <style:table-cell-properties style:vertical-align="middle" style:shadow="none" fo:border-top="0.012cm solid #000000" fo:border-bottom="0.012cm solid #000000" fo:border-left="none" fo:border-right="0.1cm solid #000000" fo:padding-top="0.050cm" fo:padding-bottom="0.050cm" fo:padding-left="0.180cm" fo:padding-right="0.180cm"/>
    </style:style>
    <style:style style:name="Table2.6" style:family="table-row">
      <style:table-row-properties style:min-row-height="26.14pt" fo:keep-together="auto"/>
    </style:style>
    <style:style style:name="Table2.B6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6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7" style:family="table-row">
      <style:table-row-properties style:min-row-height="37.67pt" fo:keep-together="auto"/>
    </style:style>
    <style:style style:name="Table2.B7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7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8" style:family="table-row">
      <style:table-row-properties style:min-row-height="20.25pt" fo:keep-together="auto"/>
    </style:style>
    <style:style style:name="Table2.B8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8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D8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9" style:family="table-row">
      <style:table-row-properties style:min-row-height="20.25pt" fo:keep-together="auto"/>
    </style:style>
    <style:style style:name="Table2.C9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D9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0" style:family="table-row">
      <style:table-row-properties style:min-row-height="14.82pt" fo:keep-together="auto"/>
    </style:style>
    <style:style style:name="Table2.B10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0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E10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G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J10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L10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1" style:family="table-row">
      <style:table-row-properties style:min-row-height="14.82pt" fo:keep-together="auto"/>
    </style:style>
    <style:style style:name="Table2.E11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G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2" style:family="table-row">
      <style:table-row-properties style:min-row-height="10.86pt" fo:keep-together="auto"/>
    </style:style>
    <style:style style:name="Table2.E12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G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3" style:family="table-row">
      <style:table-row-properties style:min-row-height="46.54pt" fo:keep-together="auto"/>
    </style:style>
    <style:style style:name="Table2.A13" style:family="table-cell">
      <style:table-cell-properties style:vertical-align="middle" style:shadow="none" fo:background-color="#dfeaf5" fo:border-top="0.012cm solid #000000" fo:border-bottom="0.1cm solid #000000" fo:border-left="0.1cm solid #000000" fo:border-right="0.012cm solid #000000" fo:padding-top="0.050cm" fo:padding-bottom="0.050cm" fo:padding-left="0.180cm" fo:padding-right="0.180cm"/>
    </style:style>
    <style:style style:name="Table2.B13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13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4" style:family="table-row">
      <style:table-row-properties style:min-row-height="46.54pt" fo:keep-together="auto"/>
    </style:style>
    <style:style style:name="Table2.B14" style:family="table-cell">
      <style:table-cell-properties style:vertical-align="middle" style:shadow="none" fo:background-color="#dfeaf5" fo:border="0.012cm solid #000000" fo:padding-top="0.050cm" fo:padding-bottom="0.050cm" fo:padding-left="0.180cm" fo:padding-right="0.180cm"/>
    </style:style>
    <style:style style:name="Table2.C14" style:family="table-cell">
      <style:table-cell-properties style:vertical-align="middle" style:shadow="none" fo:border-top="0.012cm solid #000000" fo:border-bottom="0.012cm solid #000000" fo:border-left="0.012cm solid #000000" fo:border-right="0.1cm solid #000000" fo:padding-top="0.050cm" fo:padding-bottom="0.050cm" fo:padding-left="0.180cm" fo:padding-right="0.180cm"/>
    </style:style>
    <style:style style:name="Table2.15" style:family="table-row">
      <style:table-row-properties style:min-row-height="46.54pt" fo:keep-together="auto"/>
    </style:style>
    <style:style style:name="Table2.B15" style:family="table-cell">
      <style:table-cell-properties style:vertical-align="middle" style:shadow="none" fo:background-color="#dfeaf5" fo:border-top="0.012cm solid #000000" fo:border-bottom="0.1cm solid #000000" fo:border-left="0.012cm solid #000000" fo:border-right="0.012cm solid #000000" fo:padding-top="0.050cm" fo:padding-bottom="0.050cm" fo:padding-left="0.180cm" fo:padding-right="0.180cm"/>
    </style:style>
    <style:style style:name="Table2.C15" style:family="table-cell">
      <style:table-cell-properties style:vertical-align="middle" style:shadow="none" fo:border-top="0.012cm solid #000000" fo:border-bottom="0.1cm solid #000000" fo:border-left="0.012cm solid #000000" fo:border-right="0.1cm solid #000000" fo:padding-top="0.050cm" fo:padding-bottom="0.050cm" fo:padding-left="0.180cm" fo:padding-right="0.180cm"/>
    </style:style>
    <style:style style:name="P55_0" style:parent-style-name="Standard" style:family="paragraph">
      <style:paragraph-properties fo:line-height="205%" fo:text-align="justify" fo:margin-left="0.987cm" fo:margin-right="0cm" fo:text-indent="-0.987cm" fo:margin-top="0cm" fo:margin-bottom="0cm" fo:background-color="transparent" fo:border="none" style:shadow="none" style:text-autospace="none" style:vertical-align="auto" style:snap-to-layout-grid="false"/>
    </style:style>
    <style:style style:name="T67" style:family="text">
      <style:text-properties fo:color="#ff843a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117%" fo:text-align="justify" fo:margin-left="0.352cm" fo:margin-right="0cm" fo:text-indent="-0.352cm" fo:margin-top="0cm" fo:margin-bottom="0cm" fo:background-color="transparent" fo:border="none" style:shadow="none" style:text-autospace="none" style:vertical-align="auto" style:snap-to-layout-grid="false"/>
    </style:style>
    <style:style style:name="T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_0" style:parent-style-name="Standard" style:family="paragraph">
      <style:paragraph-properties fo:line-height="140%" fo:text-align="justify" fo:margin-left="0.987cm" fo:margin-right="0cm" fo:text-indent="-0.987cm" fo:margin-top="0cm" fo:margin-bottom="0cm" fo:background-color="transparent" fo:border="none" style:shadow="none" style:text-autospace="none" style:vertical-align="auto" style:snap-to-layout-grid="false"/>
    </style:style>
    <style:style style:name="P56_0" style:parent-style-name="Standard" style:family="paragraph">
      <style:paragraph-properties fo:line-height="170%" fo:text-align="center" fo:margin-left="0.988cm" fo:margin-right="0cm" fo:text-indent="-0.988cm" fo:margin-top="0cm" fo:margin-bottom="0cm" fo:background-color="transparent" fo:border="none" style:shadow="none" style:text-autospace="none" style:vertical-align="auto" style:snap-to-layout-grid="false"/>
    </style:style>
    <style:style style:name="T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124%" fo:text-align="end" fo:margin-left="0.988cm" fo:margin-right="0cm" fo:text-indent="-0.988cm" fo:margin-top="0cm" fo:margin-bottom="0cm" fo:background-color="transparent" fo:border="none" style:shadow="none" style:text-autospace="none" style:vertical-align="auto" style:snap-to-layout-grid="false"/>
    </style:style>
    <style:style style:name="T59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77%" fo:text-align="center" fo:margin-left="0cm" fo:margin-right="0.067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3" style:family="table">
      <style:table-properties style:width="16.799cm" table:align="left" fo:margin="0cm" style:shadow="none" style:may-break-between-rows="true" table:border-model="collapsing"/>
    </style:style>
    <style:style style:name="Table3.A" style:family="table-column">
      <style:table-column-properties style:column-width="16.799cm"/>
    </style:style>
    <style:style style:name="Table3.1" style:family="table-row">
      <style:table-row-properties style:min-row-height="46.78pt" fo:keep-together="auto"/>
    </style:style>
    <style:style style:name="Table3.A1" style:family="table-cell">
      <style:table-cell-properties style:vertical-align="middle" style:shadow="none" fo:background-color="#dfeaf5" fo:border="0.04cm solid #000000" fo:padding="0.050cm"/>
    </style:style>
    <style:style style:name="T56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0_24" style:parent-style-name="선그리기" style:family="paragraph">
      <style:paragraph-properties fo:line-height="10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5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731cm" table:align="left" fo:margin="0cm" style:shadow="none" style:may-break-between-rows="false" table:border-model="collapsing"/>
    </style:style>
    <style:style style:name="Table4.A" style:family="table-column">
      <style:table-column-properties style:column-width="4.208cm"/>
    </style:style>
    <style:style style:name="Table4.B" style:family="table-column">
      <style:table-column-properties style:column-width="12.523cm"/>
    </style:style>
    <style:style style:name="Table4.1" style:family="table-row">
      <style:table-row-properties style:min-row-height="32.03pt" fo:keep-together="auto"/>
    </style:style>
    <style:style style:name="Table4.A1" style:family="table-cell">
      <style:table-cell-properties style:vertical-align="middle" style:shadow="none" fo:background-color="#e7e7e7" fo:border-top="0.04cm solid #000000" fo:border-bottom="0.04cm solid #000000" fo:border-left="0.04cm solid #000000" fo:border-right="0.012cm solid #000000" fo:padding="0.049cm"/>
    </style:style>
    <style:style style:name="Table4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P71_24" style:parent-style-name="선그리기" style:family="paragraph">
      <style:paragraph-properties fo:line-height="108%" fo:text-align="center" fo:margin-left="0cm" fo:margin-right="0cm" fo:text-indent="0.087cm" fo:margin-top="0cm" fo:margin-bottom="0cm" fo:background-color="transparent" fo:border="none" style:shadow="none" style:text-autospace="none" style:vertical-align="auto" style:snap-to-layout-grid="false"/>
    </style:style>
    <style:style style:name="T63" style:family="text">
      <style:text-properties fo:color="#000000" style:text-outline="false" style:text-line-through-style="solid" style:text-position="0% 100%" style:font-name="휴먼고딕" style:font-name-asian="휴먼고딕" style:font-name-complex="휴먼고딕" fo:font-family="휴먼고딕" style:font-family-asian="휴먼고딕" style:font-family-complex="휴먼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2_24" style:parent-style-name="선그리기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0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16.827cm" table:align="left" fo:margin="0.050cm" style:shadow="none" style:may-break-between-rows="true" table:border-model="collapsing"/>
    </style:style>
    <style:style style:name="Table5.A" style:family="table-column">
      <style:table-column-properties style:column-width="16.827cm"/>
    </style:style>
    <style:style style:name="Table5.1" style:family="table-row">
      <style:table-row-properties style:min-row-height="573.14pt" fo:keep-together="auto"/>
    </style:style>
    <style:style style:name="Table5.A1" style:family="table-cell">
      <style:table-cell-properties style:shadow="none" fo:border="0.04cm solid #000000" fo:padding="0.049cm"/>
    </style:style>
    <style:style style:name="T1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3_0" style:parent-style-name="Standard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2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5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8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_0" style:parent-style-name="Standard" style:family="paragraph">
      <style:paragraph-properties fo:line-height="13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51_0" style:parent-style-name="Standard" style:family="paragraph">
      <style:paragraph-properties fo:line-height="130%" fo:text-align="start" fo:margin-left="0.106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3_0_b2" style:parent-style-name="Standard" style:family="paragraph">
      <style:paragraph-properties fo:line-height="13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52_0" style:parent-style-name="Standard" style:family="paragraph">
      <style:paragraph-properties fo:line-height="130%" fo:text-align="justify" fo:margin-left="0.635cm" fo:margin-right="0cm" fo:text-indent="-0.635cm" fo:margin-top="0cm" fo:margin-bottom="0cm" fo:background-color="transparent" fo:border="none" style:shadow="none" style:text-autospace="none" style:vertical-align="auto" style:snap-to-layout-grid="false"/>
    </style:style>
    <style:style style:name="T2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7_0" style:parent-style-name="Standard" style:family="paragraph">
      <style:paragraph-properties fo:line-height="8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000000" style:text-outline="false" style:text-line-through-style="solid" style:text-position="0% 100%" style:font-name="휴먼고딕" style:font-name-asian="휴먼고딕" style:font-name-complex="휴먼고딕" fo:font-family="휴먼고딕" style:font-family-asian="휴먼고딕" style:font-family-complex="휴먼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8_0" style:parent-style-name="Standard" style:family="paragraph">
      <style:paragraph-properties fo:line-height="146%" fo:text-align="center" fo:margin-left="2.402cm" fo:margin-right="0.176cm" fo:text-indent="-2.225cm" fo:margin-top="0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ff" style:text-outline="false" style:text-line-through-style="solid" style:text-position="0% 100%" style:font-name="휴먼고딕" style:font-name-asian="휴먼고딕" style:font-name-complex="휴먼고딕" fo:font-family="휴먼고딕" style:font-family-asian="휴먼고딕" style:font-family-complex="휴먼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9_0" style:parent-style-name="Standard" style:family="paragraph">
      <style:paragraph-properties fo:line-height="7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6" style:family="text">
      <style:text-properties fo:color="#0000ff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0_0" style:parent-style-name="Standard" style:family="paragraph">
      <style:paragraph-properties fo:line-height="121%" fo:text-align="justify" fo:margin-left="0.863cm" fo:margin-right="0cm" fo:text-indent="-0.581cm" fo:margin-top="0cm" fo:margin-bottom="0cm" fo:background-color="transparent" fo:border="none" style:shadow="none" style:text-autospace="none" style:vertical-align="auto" style:snap-to-layout-grid="false"/>
    </style:style>
    <style:style style:name="P81_0" style:parent-style-name="Standard" style:family="paragraph">
      <style:paragraph-properties fo:line-height="121%" fo:text-align="justify" fo:margin-left="0.299cm" fo:margin-right="0cm" fo:text-indent="-0.017cm" fo:margin-top="0cm" fo:margin-bottom="0cm" fo:background-color="transparent" fo:border="none" style:shadow="none" style:text-autospace="none" style:vertical-align="auto" style:snap-to-layout-grid="false"/>
    </style:style>
    <style:style style:name="T61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1" style:parent-style-name="Frame" style:family="graphic">
      <style:graphic-properties fo:min-width="16.801cm" fo:min-height="1.45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900cm" fo:min-height="15.587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799cm" fo:min-height="1.65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731cm" fo:min-height="1.13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65_0_MS1_b3"><text:span text:style-name="T26"/><text:span text:style-name="T26"/><text:span text:style-name="T14">□ </text:span><text:span text:style-name="T3">우수 클라우드 기업 분야</text:span></text:p>
      <text:p text:style-name="P66_0"><text:span text:style-name="T62"/></text:p>
      <text:p text:style-name="P58_0"><text:span text:style-name="T2"><draw:frame draw:style-name="tableinfakeframe_gr1" svg:x="0cm" svg:y="0cm" draw:z-index="2" text:anchor-type="as-char"><draw:text-box><table:table table:style-name="Table1"><table:table-column table:style-name="Table1.A"/><table:table-row table:style-name="Table1.1"><table:table-cell table:style-name="Table1.A1" office:value-type="string"><text:p text:style-name="P76_0"><text:span text:style-name="T54">「2026 클라우드 산업대상」신청서</text:span></text:p></table:table-cell></table:table-row></table:table></draw:text-box></draw:frame></text:span></text:p>
      <text:p text:style-name="P55_0"><text:span text:style-name="T2"><draw:frame draw:style-name="tableinfakeframe_gr2" svg:x="0cm" svg:y="0cm" draw:z-index="1" text:anchor-type="as-char"><draw:text-box><table:table table:style-name="Table2"><table:table-column table:style-name="Table2.A"/><table:table-column table:style-name="Table2.B"/><table:table-column table:style-name="Table2.C"/><table:table-column table:style-name="Table2.D"/><table:table-column table:style-name="Table2.E"/><table:table-column table:style-name="Table2.F"/><table:table-column table:style-name="Table2.G"/><table:table-column table:style-name="Table2.H"/><table:table-column table:style-name="Table2.I"/><table:table-column table:style-name="Table2.J"/><table:table-column table:style-name="Table2.K"/><table:table-column table:style-name="Table2.L"/><table:table-row table:style-name="Table2.1"><table:table-cell table:style-name="Table2.A1" office:value-type="string" table:number-columns-spanned="2"><text:p text:style-name="P13_0"><text:span text:style-name="T4">접수번호</text:span></text:p></table:table-cell><table:covered-table-cell/><table:table-cell table:style-name="Table2.C1" office:value-type="string" table:number-columns-spanned="3"><text:p text:style-name="P13_0"><text:span text:style-name="T4"><text:s/></text:span><text:span text:style-name="T65">(빈칸)</text:span><text:span text:style-name="T4"/></text:p></table:table-cell><table:covered-table-cell/><table:covered-table-cell/><table:table-cell table:style-name="Table2.F1" office:value-type="string" table:number-columns-spanned="3"><text:p text:style-name="P13_0"><text:span text:style-name="T4">신청분야</text:span></text:p></table:table-cell><table:covered-table-cell/><table:covered-table-cell/><table:table-cell table:style-name="Table2.I1" office:value-type="string" table:number-columns-spanned="4"><text:p text:style-name="P13_0"><text:span text:style-name="T64">우수 클라우드 기업</text:span></text:p></table:table-cell><table:covered-table-cell/><table:covered-table-cell/><table:covered-table-cell/></table:table-row><table:table-row table:style-name="Table2.2"><table:table-cell table:style-name="Table2.A2" office:value-type="string" table:number-rows-spanned="3"><text:p text:style-name="P22_0"><text:span text:style-name="T16">제</text:span></text:p><text:p text:style-name="P22_0"><text:span text:style-name="T16">품</text:span></text:p><text:p text:style-name="P22_0"><text:span text:style-name="T16">/</text:span></text:p><text:p text:style-name="P22_0"><text:span text:style-name="T16">서</text:span></text:p><text:p text:style-name="P22_0"><text:span text:style-name="T16">비</text:span></text:p><text:p text:style-name="P22_0"><text:span text:style-name="T16">스</text:span></text:p></table:table-cell><table:table-cell table:style-name="Table2.B2" office:value-type="string"><text:p text:style-name="P13_0"><text:span text:style-name="T16">제품명</text:span></text:p><text:p text:style-name="P13_0"><text:span text:style-name="T17">(서비스명)</text:span></text:p></table:table-cell><table:table-cell table:style-name="Table2.C2" office:value-type="string" table:number-columns-spanned="6"><text:p text:style-name="P59_0"><text:span text:style-name="T16"/></text:p></table:table-cell><table:covered-table-cell/><table:covered-table-cell/><table:covered-table-cell/><table:covered-table-cell/><table:covered-table-cell/><table:table-cell table:style-name="Table2.I2" office:value-type="string"><text:p text:style-name="P13_0"><text:span text:style-name="T16">분류</text:span></text:p></table:table-cell><table:table-cell table:style-name="Table2.J2" office:value-type="string" table:number-columns-spanned="3"><text:p text:style-name="P59_0"><text:span text:style-name="T68">IaaS/PaaS/SaaS</text:span></text:p></table:table-cell><table:covered-table-cell/><table:covered-table-cell/></table:table-row><table:table-row table:style-name="Table2.3"><table:covered-table-cell/><table:table-cell table:style-name="Table2.B3" office:value-type="string" table:number-rows-spanned="2"><text:p text:style-name="P13_0"><text:span text:style-name="T16">책임자</text:span></text:p></table:table-cell><table:table-cell table:style-name="Table2.C3" office:value-type="string" table:number-columns-spanned="5"><text:p text:style-name="P59_0"><text:span text:style-name="T16">부서: </text:span></text:p></table:table-cell><table:covered-table-cell/><table:covered-table-cell/><table:covered-table-cell/><table:covered-table-cell/><table:table-cell table:style-name="Table2.H3" office:value-type="string" table:number-columns-spanned="3"><text:p text:style-name="P59_0"><text:span text:style-name="T16">직위: </text:span></text:p></table:table-cell><table:covered-table-cell/><table:covered-table-cell/><table:table-cell table:style-name="Table2.K3" office:value-type="string" table:number-columns-spanned="2"><text:p text:style-name="P59_0"><text:span text:style-name="T16">성명: </text:span></text:p></table:table-cell><table:covered-table-cell/></table:table-row><table:table-row table:style-name="Table2.4"><table:covered-table-cell/><table:covered-table-cell/><table:table-cell table:style-name="Table2.C4" office:value-type="string" table:number-columns-spanned="5"><text:p text:style-name="P59_0"><text:span text:style-name="T16">휴대전화: </text:span></text:p></table:table-cell><table:covered-table-cell/><table:covered-table-cell/><table:covered-table-cell/><table:covered-table-cell/><table:table-cell table:style-name="Table2.H4" office:value-type="string" table:number-columns-spanned="5"><text:p text:style-name="P59_0"><text:span text:style-name="T16">이메일: </text:span></text:p></table:table-cell><table:covered-table-cell/><table:covered-table-cell/><table:covered-table-cell/><table:covered-table-cell/></table:table-row><table:table-row table:style-name="Table2.5"><table:table-cell table:style-name="Table2.A5" office:value-type="string" table:number-rows-spanned="8"><text:p text:style-name="P22_0"><text:span text:style-name="T16">업</text:span></text:p><text:p text:style-name="P22_0"><text:span text:style-name="T16">체</text:span></text:p><text:p text:style-name="P22_0"><text:span text:style-name="T16">개</text:span></text:p><text:p text:style-name="P22_0"><text:span text:style-name="T16">요</text:span></text:p></table:table-cell><table:table-cell table:style-name="Table2.B5" office:value-type="string"><text:p text:style-name="P13_0"><text:span text:style-name="T16">업체명</text:span></text:p></table:table-cell><table:table-cell table:style-name="Table2.C5" office:value-type="string" table:number-columns-spanned="6"><text:p text:style-name="P59_0"><text:span text:style-name="T16">상호 : </text:span></text:p></table:table-cell><table:covered-table-cell/><table:covered-table-cell/><table:covered-table-cell/><table:covered-table-cell/><table:covered-table-cell/><table:table-cell table:style-name="Table2.I5" office:value-type="string" table:number-columns-spanned="4"><text:p text:style-name="P59_0"><text:span text:style-name="T16">대표자 : </text:span></text:p></table:table-cell><table:covered-table-cell/><table:covered-table-cell/><table:covered-table-cell/></table:table-row><table:table-row table:style-name="Table2.6"><table:covered-table-cell/><table:table-cell table:style-name="Table2.B6" office:value-type="string"><text:p text:style-name="P13_0"><text:span text:style-name="T16">사업자</text:span></text:p><text:p text:style-name="P13_0"><text:span text:style-name="T16">등록번호</text:span></text:p></table:table-cell><table:table-cell table:style-name="Table2.C6" office:value-type="string" table:number-columns-spanned="10"><text:p text:style-name="P59_0"><text:span text:style-name="T16"><text:s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2.7"><table:covered-table-cell/><table:table-cell table:style-name="Table2.B7" office:value-type="string"><text:p text:style-name="P13_0"><text:span text:style-name="T16">주 <text:s text:c="1"/>소</text:span></text:p></table:table-cell><table:table-cell table:style-name="Table2.C7" office:value-type="string" table:number-columns-spanned="10"><text:p text:style-name="P59_0"><text:span text:style-name="T16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2.8"><table:covered-table-cell/><table:table-cell table:style-name="Table2.B8" office:value-type="string" table:number-rows-spanned="2"><text:p text:style-name="P13_0"><text:span text:style-name="T16">분 <text:s text:c="1"/>야</text:span></text:p></table:table-cell><table:table-cell table:style-name="Table2.C8" office:value-type="string"><text:p text:style-name="P13_0"><text:span text:style-name="T16">전 체</text:span></text:p></table:table-cell><table:table-cell table:style-name="Table2.D8" office:value-type="string" table:number-columns-spanned="9"><text:p text:style-name="P59_0"><text:span text:style-name="T16"/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9"><table:covered-table-cell/><table:covered-table-cell/><table:table-cell table:style-name="Table2.C9" office:value-type="string"><text:p text:style-name="P13_0"><text:span text:style-name="T16">클라우드</text:span></text:p></table:table-cell><table:table-cell table:style-name="Table2.D9" office:value-type="string" table:number-columns-spanned="9"><text:p text:style-name="P59_0"><text:span text:style-name="T16"/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10"><table:covered-table-cell/><table:table-cell table:style-name="Table2.B10" office:value-type="string" table:number-rows-spanned="3"><text:p text:style-name="P13_0"><text:span text:style-name="T16">종업원수</text:span></text:p></table:table-cell><table:table-cell table:style-name="Table2.C10" office:value-type="string" table:number-rows-spanned="3"><text:p text:style-name="P23_0"><text:span text:style-name="T16"><text:s/>명</text:span></text:p></table:table-cell><table:table-cell table:style-name="Table2.D10" office:value-type="string" table:number-rows-spanned="3"><text:p text:style-name="P13_0"><text:span text:style-name="T16">매출액</text:span></text:p><text:p text:style-name="P13_0"><text:span text:style-name="T16">(전체)</text:span></text:p></table:table-cell><table:table-cell table:style-name="Table2.E10" office:value-type="string" table:number-columns-spanned="2"><text:p text:style-name="P13_0"><text:span text:style-name="T16">2023년</text:span></text:p></table:table-cell><table:covered-table-cell/><table:table-cell table:style-name="Table2.G10" office:value-type="string" table:number-columns-spanned="3"><text:p text:style-name="P23_0"><text:span text:style-name="T16">0백만원</text:span></text:p></table:table-cell><table:covered-table-cell/><table:covered-table-cell/><table:table-cell table:style-name="Table2.J10" office:value-type="string" table:number-columns-spanned="2" table:number-rows-spanned="3"><text:p text:style-name="P13_0"><text:span text:style-name="T16">중소기업여부</text:span></text:p></table:table-cell><table:covered-table-cell/><table:table-cell table:style-name="Table2.L10" office:value-type="string" table:number-rows-spanned="3"><text:p text:style-name="P51_0"><text:span text:style-name="T16">□ 여</text:span></text:p><text:p text:style-name="P51_0"><text:span text:style-name="T16">□ 부</text:span></text:p></table:table-cell></table:table-row><table:table-row table:style-name="Table2.11"><table:covered-table-cell/><table:covered-table-cell/><table:covered-table-cell/><table:covered-table-cell/><table:table-cell table:style-name="Table2.E11" office:value-type="string" table:number-columns-spanned="2"><text:p text:style-name="P13_0"><text:span text:style-name="T16">2024년</text:span></text:p></table:table-cell><table:covered-table-cell/><table:table-cell table:style-name="Table2.G11" office:value-type="string" table:number-columns-spanned="3"><text:p text:style-name="P23_0_b2"><text:span text:style-name="T16"/><text:span text:style-name="T16">0백만원</text:span></text:p></table:table-cell><table:covered-table-cell/><table:covered-table-cell/><table:covered-table-cell/><table:covered-table-cell/><table:covered-table-cell/></table:table-row><table:table-row table:style-name="Table2.12"><table:covered-table-cell/><table:covered-table-cell/><table:covered-table-cell/><table:covered-table-cell/><table:table-cell table:style-name="Table2.E12" office:value-type="string" table:number-columns-spanned="2"><text:p text:style-name="P13_0"><text:span text:style-name="T16">2025년</text:span></text:p></table:table-cell><table:covered-table-cell/><table:table-cell table:style-name="Table2.G12" office:value-type="string" table:number-columns-spanned="3"><text:p text:style-name="P23_0"><text:span text:style-name="T16">0백만원</text:span></text:p></table:table-cell><table:covered-table-cell/><table:covered-table-cell/><table:covered-table-cell/><table:covered-table-cell/><table:covered-table-cell/></table:table-row><table:table-row table:style-name="Table2.13"><table:table-cell table:style-name="Table2.A13" office:value-type="string" table:number-rows-spanned="3"><text:p text:style-name="P22_0"><text:span text:style-name="T16">제</text:span></text:p><text:p text:style-name="P22_0"><text:span text:style-name="T16">품</text:span></text:p><text:p text:style-name="P22_0"><text:span text:style-name="T16">/</text:span></text:p><text:p text:style-name="P22_0"><text:span text:style-name="T16">서</text:span></text:p><text:p text:style-name="P22_0"><text:span text:style-name="T16">비</text:span></text:p><text:p text:style-name="P22_0"><text:span text:style-name="T16">스</text:span></text:p><text:p text:style-name="P22_0"><text:span text:style-name="T16"/></text:p><text:p text:style-name="P22_0"><text:span text:style-name="T16">개</text:span></text:p><text:p text:style-name="P22_0"><text:span text:style-name="T16">요</text:span></text:p></table:table-cell><table:table-cell table:style-name="Table2.B13" office:value-type="string"><text:p text:style-name="P13_0"><text:span text:style-name="T16">개 <text:s text:c="1"/>요</text:span></text:p></table:table-cell><table:table-cell table:style-name="Table2.C13" office:value-type="string" table:number-columns-spanned="10"><text:p text:style-name="P52_0"><text:span text:style-name="T16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2.14"><table:covered-table-cell/><table:table-cell table:style-name="Table2.B14" office:value-type="string"><text:p text:style-name="P13_0"><text:span text:style-name="T16">성과 및</text:span></text:p><text:p text:style-name="P13_0"><text:span text:style-name="T16">의의</text:span></text:p></table:table-cell><table:table-cell table:style-name="Table2.C14" office:value-type="string" table:number-columns-spanned="10"><text:p text:style-name="P52_0"><text:span text:style-name="T16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2.15"><table:covered-table-cell/><table:table-cell table:style-name="Table2.B15" office:value-type="string"><text:p text:style-name="P13_0"><text:span text:style-name="T16">사업화</text:span></text:p><text:p text:style-name="P13_0"><text:span text:style-name="T16">정도</text:span></text:p></table:table-cell><table:table-cell table:style-name="Table2.C15" office:value-type="string" table:number-columns-spanned="10"><text:p text:style-name="P52_0"><text:span text:style-name="T16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67_0"><text:span text:style-name="T67">「</text:span><text:span text:style-name="T2">2026 클라우드 산업대상」의 결격 사유를 포함한 공모내용 확인 및 상기 내용은 사실과 다름 없음을 확인합니다.</text:span><text:span text:style-name="T15"/></text:p>
      <text:p text:style-name="P47_0"><text:span text:style-name="T6"/></text:p>
      <text:p text:style-name="P56_0"><text:span text:style-name="T2">2026. . <text:s text:c="1"/>.</text:span></text:p>
      <text:p text:style-name="P56_0"><text:span text:style-name="T23"/></text:p>
      <text:p text:style-name="P68_0"><text:span text:style-name="T2">대표자 : <text:s text:c="8"/>(인)</text:span></text:p>
      <text:p text:style-name="P69_0"><text:span text:style-name="T59"/></text:p>
      <text:p text:style-name="P69_0"><text:span text:style-name="T59"><draw:frame draw:style-name="tableinfakeframe_gr3" svg:x="0cm" svg:y="0cm" draw:z-index="5" text:anchor-type="as-char"><draw:text-box><table:table table:style-name="Table3"><table:table-column table:style-name="Table3.A"/><table:table-row table:style-name="Table3.1"><table:table-cell table:style-name="Table3.A1" office:value-type="string"><text:p text:style-name="P77_0"><text:span text:style-name="T21">우수 제품 및 서비스 설명서</text:span></text:p></table:table-cell></table:table-row></table:table></draw:text-box></draw:frame></text:span></text:p>
      <text:p text:style-name="P70_24"><text:span text:style-name="T56"/></text:p>
      <text:p text:style-name="P71_24"><text:span text:style-name="T55"><draw:frame draw:style-name="tableinfakeframe_gr4" svg:x="0cm" svg:y="0cm" draw:z-index="3" text:anchor-type="as-char"><draw:text-box><table:table table:style-name="Table4"><table:table-column table:style-name="Table4.A"/><table:table-column table:style-name="Table4.B"/><table:table-row table:style-name="Table4.1"><table:table-cell table:style-name="Table4.A1" office:value-type="string"><text:p text:style-name="P78_0"><text:span text:style-name="T58">제품(서비스) 명칭</text:span></text:p></table:table-cell><table:table-cell table:style-name="Table4.B1" office:value-type="string"><text:p text:style-name="P79_0"><text:span text:style-name="T57"/></text:p></table:table-cell></table:table-row></table:table></draw:text-box></draw:frame></text:span></text:p>
      <text:p text:style-name="P72_24"><text:span text:style-name="T63"/></text:p>
      <table:table table:style-name="Table5">
        <table:table-column table:style-name="Table5.A"/>
        <table:table-row table:style-name="Table5.1">
          <table:table-cell table:style-name="Table5.A1" office:value-type="string">
            <text:p text:style-name="P80_0"><text:span text:style-name="T66"/></text:p>
            <text:p text:style-name="P80_0"><text:span text:style-name="T66">(작성가이드)</text:span></text:p>
            <text:p text:style-name="P81_0"><text:span text:style-name="T66">1. (독창성) 기존 상용 서비스 대비 독창성 보유 여부</text:span></text:p>
            <text:p text:style-name="P81_0"><text:span text:style-name="T66">2. (기술 자립도) 서비스의 국산화 정도 및 기술력, 전문인력의 보유 여부</text:span></text:p>
            <text:p text:style-name="P81_0"><text:span text:style-name="T66">3. (품질·성능 우수성) 품질·성능 관리체계의 체계성 및 전문인력 보유 여부</text:span></text:p>
            <text:p text:style-name="P81_0"><text:span text:style-name="T66">4. (보안성) 시스템·데이터 보안 등 정보보호 체계의 우수성 및 관련 전문인력 보유 여부</text:span></text:p>
            <text:p text:style-name="P81_0"><text:span text:style-name="T66">5. (사업성) 국내외 유사 서비스 대비 경쟁력 확보 여부, 국내 판로개척 및 시장 점유 확대 가능성, 국내 기업과의 상생협력 생태계 활성과 기여 여부</text:span></text:p>
            <text:p text:style-name="P81_0"><text:span text:style-name="T66">6. (글로벌 진출 가능성) 글로벌 진출 및 확대 계획 여부(이에대한 구체성 및 타당성), 글로벌 유사 서비스 대비 경쟁력 보유 여부</text:span></text:p>
            <text:p text:style-name="P80_0"><text:span text:style-name="T61"/></text:p>
            <text:p text:style-name="P80_0"><text:span text:style-name="T61"/></text:p>
          </table:table-cell>
        </table:table-row>
      </table:table>
      <text:p text:style-name="P73_0"><text:span text:style-name="T18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바탕체" style:name="바탕체"/>
    <style:font-face svg:font-family="산돌고딕 L" style:name="산돌고딕 L"/>
    <style:font-face svg:font-family="산돌고딕 M" style:name="산돌고딕 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xl68" style:display-name="xl6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체" style:font-name-asian="굴림체" style:font-name-complex="한컴바탕" fo:font-family="굴림체" style:font-family-asian="굴림체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ffffff"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목차례정함" style:display-name="목차례정함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22.00pt" style:font-size-asian="22.00pt" style:font-size-complex="22.00pt" fo:letter-spacing="-0.66pt" fo:language="en" style:language-asian="ko" fo:country="US" style:country-asian="KR" style:letter-kerning="false" style:text-scale="95%"/>
    </style:style>
    <style:style style:name="○제목" style:display-name="○제목" style:family="paragraph">
      <style:paragraph-properties fo:line-height="170%" fo:text-align="justify" fo:margin-left="0.854cm" fo:margin-right="0cm" fo:text-indent="-0.501cm" fo:margin-top="0.20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0.48pt" style:font-size-asian="10.48pt" style:font-size-complex="10.48pt" fo:letter-spacing="-0.31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○개요(16p)" style:display-name="○개요(16p)" style:family="paragraph">
      <style:paragraph-properties fo:line-height="160%" fo:text-align="justify" fo:margin-left="1.217cm" fo:margin-right="0cm" fo:text-indent="-0.864cm" fo:margin-top="0.353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네모" style:display-name="네모" style:family="paragraph">
      <style:paragraph-properties fo:line-height="180%" fo:text-align="justify" fo:margin-left="0.688cm" fo:margin-right="0cm" fo:text-indent="-0.688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-0.60pt" fo:language="en" style:language-asian="ko" fo:country="US" style:country-asian="KR" style:letter-kerning="false" style:text-scale="95%"/>
    </style:style>
    <style:style style:name="표내용" style:display-name="표내용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55pt" fo:language="en" style:language-asian="ko" fo:country="US" style:country-asian="KR" style:letter-kerning="false" style:text-scale="95%"/>
    </style:style>
    <style:style style:name="법령기본스타일" style:display-name="법령기본스타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항_표" style:display-name="항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표위" style:display-name="표위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50pt" style:font-size-asian="9.50pt" style:font-size-complex="9.50pt" fo:letter-spacing="-0.28pt" fo:language="en" style:language-asian="ko" fo:country="US" style:country-asian="KR" fo:font-weight="bold" style:font-weight-asian="bold" style:font-weight-complex="bold" style:letter-kerning="false"/>
    </style:style>
    <style:style style:name="xl65" style:display-name="xl6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 (기술정책)" style:display-name="바 (기술정책)" style:family="paragraph">
      <style:paragraph-properties fo:line-height="180%" fo:text-align="justify" fo:margin-left="0.564cm" fo:margin-right="0cm" fo:text-indent="0cm" fo:margin-top="0.106cm" fo:margin-bottom="0.106cm" fo:background-color="transparent" fo:border="none" style:shadow="none" style:text-autospace="none" style:vertical-align="auto" style:snap-to-layout-grid="true"/>
      <style:text-properties style:text-line-through-style="solid" style:font-name="-윤명조120" style:font-name-asian="-윤명조120" style:font-name-complex="-윤명조120" fo:font-family="-윤명조120" style:font-family-asian="-윤명조120" style:font-family-complex="-윤명조120" fo:font-size="13.00pt" style:font-size-asian="13.00pt" style:font-size-complex="13.00pt" fo:letter-spacing="-0.91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282828" style:text-line-through-style="solid" style:font-name="HCI Poppy" style:font-name-asian="한컴바탕" style:font-name-complex="한컴바탕" fo:font-family="HCI Poppy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9" style:display-name="xl89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한컴바탕" style:font-name-complex="한컴바탕" fo:font-family="HCI Poppy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조_표" style:display-name="조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비즈폼" style:display-name="비즈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번호" style:display-name="번호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8.00pt" style:font-size-asian="18.00pt" style:font-size-complex="18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목차1" style:display-name="목차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cm" style:type="right" style:leader-style="none"/>
          <style:tab-stop style:position="15.000cm" style:type="right" style:leader-style="none"/>
          <style:tab-stop style:position="3.290cm" style:type="left" style:leader-style="dotted"/>
          <style:tab-stop style:position="15.297cm" style:type="right" style:leader-style="none"/>
        </style:tab-stops>
      </style:paragraph-properties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표안" style:display-name="표안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Tulip" style:font-name-asian="휴먼명조" style:font-name-complex="한양신명조" fo:font-family="HCI Tulip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64" style:display-name="xl6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%%표머리" style:display-name="%%표머리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돌고딕 M" style:font-name-asian="산돌고딕 M" style:font-name-complex="산돌고딕 M" fo:font-family="산돌고딕 M" style:font-family-asian="산돌고딕 M" style:font-family-complex="산돌고딕 M" fo:font-size="10.50pt" style:font-size-asian="10.50pt" style:font-size-complex="10.50pt" fo:letter-spacing="-0.53pt" fo:language="en" style:language-asian="ko" fo:country="US" style:country-asian="KR" style:letter-kerning="false"/>
    </style:style>
    <style:style style:name="%%표안" style:display-name="%%표안" style:family="paragraph">
      <style:paragraph-properties fo:line-height="130%" fo:text-align="start" fo:margin-left="0.494cm" fo:margin-right="0.071cm" fo:text-indent="-0.42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돌고딕 L" style:font-name-asian="산돌고딕 L" style:font-name-complex="산돌고딕 L" fo:font-family="산돌고딕 L" style:font-family-asian="산돌고딕 L" style:font-family-complex="산돌고딕 L" fo:font-size="10.50pt" style:font-size-asian="10.50pt" style:font-size-complex="10.50pt" fo:letter-spacing="0.00pt" fo:language="en" style:language-asian="ko" fo:country="US" style:country-asian="KR" style:letter-kerning="false"/>
    </style:style>
    <style:style style:name="본문2" style:display-name="본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282828"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동그라미" style:display-name="동그라미" style:family="paragraph">
      <style:paragraph-properties fo:line-height="160%" fo:text-align="justify" fo:margin-left="1.587cm" fo:margin-right="0cm" fo:text-indent="-1.230cm" fo:margin-top="0.301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네모1" style:display-name="네모1" style:family="paragraph">
      <style:paragraph-properties fo:line-height="160%" fo:text-align="justify" fo:margin-left="1.065cm" fo:margin-right="0cm" fo:text-indent="-1.065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별표" style:display-name="별표" style:family="paragraph">
      <style:paragraph-properties fo:line-height="160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style:letter-kerning="false"/>
    </style:style>
    <style:style style:name="xl188" style:display-name="xl18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2" style:display-name="xl19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4" style:display-name="xl19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7" style:display-name="xl19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04" style:display-name="xl20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22" style:display-name="xl22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9" style:display-name="xl19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대제목" style:display-name="대제목" style:family="paragraph">
      <style:paragraph-properties fo:line-height="12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016cm" style:type="left" style:leader-style="none"/>
          <style:tab-stop style:position="2.032cm" style:type="left" style:leader-style="none"/>
          <style:tab-stop style:position="3.048cm" style:type="left" style:leader-style="none"/>
          <style:tab-stop style:position="4.064cm" style:type="left" style:leader-style="none"/>
          <style:tab-stop style:position="5.080cm" style:type="left" style:leader-style="none"/>
          <style:tab-stop style:position="6.096cm" style:type="left" style:leader-style="none"/>
          <style:tab-stop style:position="7.112cm" style:type="left" style:leader-style="none"/>
          <style:tab-stop style:position="8.128cm" style:type="left" style:leader-style="none"/>
          <style:tab-stop style:position="9.144cm" style:type="left" style:leader-style="none"/>
          <style:tab-stop style:position="10.160cm" style:type="left" style:leader-style="none"/>
          <style:tab-stop style:position="11.176cm" style:type="left" style:leader-style="none"/>
          <style:tab-stop style:position="12.192cm" style:type="left" style:leader-style="none"/>
          <style:tab-stop style:position="13.208cm" style:type="left" style:leader-style="none"/>
          <style:tab-stop style:position="14.224cm" style:type="left" style:leader-style="none"/>
          <style:tab-stop style:position="15.240cm" style:type="left" style:leader-style="none"/>
          <style:tab-stop style:position="16.256cm" style:type="left" style:leader-style="none"/>
          <style:tab-stop style:position="17.272cm" style:type="left" style:leader-style="none"/>
          <style:tab-stop style:position="18.288cm" style:type="left" style:leader-style="none"/>
          <style:tab-stop style:position="19.304cm" style:type="left" style:leader-style="none"/>
          <style:tab-stop style:position="20.320cm" style:type="left" style:leader-style="none"/>
          <style:tab-stop style:position="21.336cm" style:type="left" style:leader-style="none"/>
          <style:tab-stop style:position="22.352cm" style:type="left" style:leader-style="none"/>
          <style:tab-stop style:position="23.368cm" style:type="left" style:leader-style="none"/>
          <style:tab-stop style:position="24.384cm" style:type="left" style:leader-style="none"/>
          <style:tab-stop style:position="25.400cm" style:type="left" style:leader-style="none"/>
          <style:tab-stop style:position="26.416cm" style:type="left" style:leader-style="none"/>
          <style:tab-stop style:position="27.432cm" style:type="left" style:leader-style="none"/>
          <style:tab-stop style:position="28.448cm" style:type="left" style:leader-style="none"/>
          <style:tab-stop style:position="29.464cm" style:type="left" style:leader-style="none"/>
          <style:tab-stop style:position="30.480cm" style:type="left" style:leader-style="none"/>
          <style:tab-stop style:position="31.496cm" style:type="left" style:leader-style="none"/>
          <style:tab-stop style:position="32.512cm" style:type="left" style:leader-style="none"/>
          <style:tab-stop style:position="33.528cm" style:type="left" style:leader-style="none"/>
          <style:tab-stop style:position="34.544cm" style:type="left" style:leader-style="none"/>
          <style:tab-stop style:position="35.560cm" style:type="left" style:leader-style="none"/>
          <style:tab-stop style:position="36.576cm" style:type="left" style:leader-style="none"/>
          <style:tab-stop style:position="37.592cm" style:type="left" style:leader-style="none"/>
          <style:tab-stop style:position="38.608cm" style:type="left" style:leader-style="none"/>
          <style:tab-stop style:position="39.624cm" style:type="lef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7.24pt" style:font-size-asian="17.24pt" style:font-size-complex="17.24pt" fo:letter-spacing="0.00pt" fo:language="en" style:language-asian="ko" fo:country="US" style:country-asian="KR" style:letter-kerning="false"/>
    </style:style>
    <style:style style:name="xl354" style:display-name="xl35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3" style:display-name="xl35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7" style:display-name="xl35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5" style:display-name="xl35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2" style:display-name="xl35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" style:display-name="xl35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8" style:display-name="xl35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93" style:display-name="xl9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컴바탕" fo:font-family="한양중고딕" style:font-family-asian="한양중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356" style:display-name="xl35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9" style:display-name="xl35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표제목" style:display-name="표제목" style:family="paragraph">
      <style:paragraph-properties fo:line-height="150%" fo:text-align="center" fo:margin-left="0cm" fo:margin-right="0cm" fo:text-indent="0cm" fo:margin-top="0cm" fo:margin-bottom="0.176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거시실표준2" style:display-name="거시실표준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91pt" fo:language="en" style:language-asian="ko" fo:country="US" style:country-asian="KR" style:letter-kerning="false" style:text-scale="95%"/>
    </style:style>
    <style:style style:name="표내용거시실표준" style:display-name="표내용거시실표준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1.00pt" style:font-size-asian="11.00pt" style:font-size-complex="11.00pt" fo:letter-spacing="-0.77pt" fo:language="en" style:language-asian="ko" fo:country="US" style:country-asian="KR" style:letter-kerning="false" style:text-scale="95%"/>
    </style:style>
    <style:style style:name="표주" style:display-name="표주" style:family="paragraph">
      <style:paragraph-properties fo:line-height="130%" fo:text-align="justify" fo:margin-left="0.914cm" fo:margin-right="0cm" fo:text-indent="-0.914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style:letter-kerning="false" style:text-scale="90%"/>
    </style:style>
    <style:style style:name="조문내용" style:display-name="조문내용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5" style:family="text"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MP75_10" style:family="paragraph">
      <style:paragraph-properties fo:line-height="115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7.000cm" style:type="right" style:leader-style="none"/>
        </style:tab-stops>
      </style:paragraph-properties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1.148cm, 0cm)"/>
    </style:style>
  </office:automatic-styles>
  <office:master-styles>
    <style:master-page style:name="Standard" style:page-layout-name="Mpm1">
      <style:header>
        <text:p text:style-name="MP75_10"><text:span text:style-name="MT5"/></text:p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□ 우수 클라우드 기업 분야</dc:title>
    <dc:description/>
    <dc:subject/>
    <meta:keyword/>
    <dc:creator>mke</dc:creator>
    <meta:creation-date>2013-04-16T06:33:09.000</meta:creation-date>
    <meta:print-date>60056-05-28T05:36:10.000000955</meta:print-date>
    <meta:generator>hwp/hangul/11, 0, 0, 65535/NAME="Red_Hat_Enterprise_Linux_Server"</meta:generator>
  </office:meta>
</office:document-meta>
</file>